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="thin solid #000000"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 fo:wrap-option="wrap"/>
    </style:style>
    <style:style style:name="ce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</style:style>
    <style:style style:name="ce9" style:family="table-cell" style:parent-style-name="Default" style:data-style-name="N4">
      <style:table-cell-properties style:vertical-align="middle" fo:wrap-option="wrap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24pt" style:font-size-asian="24pt" style:font-size-complex="2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24pt" style:font-size-asian="24pt" style:font-size-complex="2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24pt" style:font-size-asian="24pt" style:font-size-complex="2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24pt" style:font-size-asian="24pt" style:font-size-complex="2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8.28145833333333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69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color-mode="greyscal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number-columns-repeated="2" table:default-cell-style-name="ce3"/>
        <table:table-column table:style-name="co2" table:number-columns-repeated="2" table:default-cell-style-name="ce3"/>
        <table:table-column table:style-name="co1" table:default-cell-style-name="ce3"/>
        <table:table-column table:style-name="co2" table:default-cell-style-name="ce3"/>
        <table:table-column table:style-name="co3" table:number-columns-repeated="16378" table:default-cell-style-name="ce3"/>
        <table:table-row table:style-name="ro1">
          <table:table-cell office:value-type="string" table:number-columns-spanned="6" table:number-rows-spanned="1" table:style-name="ce13">
            <text:p>LIQUIDAZIONI 2021 SECONDO TRIMESTRE</text:p>
            <draw:frame draw:z-index="1" draw:id="id0" draw:style-name="a0" draw:name="Immagine 1" svg:x="0.16667in" svg:y="0.08333in" svg:width="2.03125in" svg:height="0.8229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2">
            <text:p>BENEFICIARIO</text:p>
          </table:table-cell>
          <table:table-cell office:value-type="string" table:style-name="ce2">
            <text:p>SETTORE</text:p>
          </table:table-cell>
          <table:table-cell office:value-type="string" table:style-name="ce2">
            <text:p>CAPITOLO</text:p>
          </table:table-cell>
          <table:table-cell office:value-type="string" table:style-name="ce2">
            <text:p>DATA LIQUIDAZIONE</text:p>
          </table:table-cell>
          <table:table-cell office:value-type="string" table:style-name="ce2">
            <text:p>CAUSALE PAGAMENTO</text:p>
          </table:table-cell>
          <table:table-cell office:value-type="string" table:style-name="ce2">
            <text:p>IMPORTO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IAT DUCATO - TG CH815MP</text:p>
          </table:table-cell>
          <table:table-cell office:value-type="string" table:style-name="ce6">
            <text:p>20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PIAGGIO PORTER TG EY983BV</text:p>
          </table:table-cell>
          <table:table-cell office:value-type="string" table:style-name="ce6">
            <text:p>176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PIAGGIO PORTER TG EY983BV</text:p>
          </table:table-cell>
          <table:table-cell office:value-type="string" table:style-name="ce6">
            <text:p>48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PIAGGIO PORTER TG EY983BV</text:p>
          </table:table-cell>
          <table:table-cell office:value-type="string" table:style-name="ce6">
            <text:p>21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CITROEN C2 TG DJ912LX</text:p>
          </table:table-cell>
          <table:table-cell office:value-type="string" table:style-name="ce6">
            <text:p>140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FIAT DUCATO - TG FK395LN</text:p>
          </table:table-cell>
          <table:table-cell office:value-type="string" table:style-name="ce6">
            <text:p>140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SKODA CITIGO TG FA031AS</text:p>
          </table:table-cell>
          <table:table-cell office:value-type="string" table:style-name="ce6">
            <text:p>140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FIAT DUCATO TG CH815MP</text:p>
          </table:table-cell>
          <table:table-cell office:value-type="string" table:style-name="ce6">
            <text:p>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ITROEN TG DJ912LX</text:p>
          </table:table-cell>
          <table:table-cell office:value-type="string" table:style-name="ce6">
            <text:p>671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PIAGGIO PORTER TG EY983BV</text:p>
          </table:table-cell>
          <table:table-cell office:value-type="string" table:style-name="ce6">
            <text:p>649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FIAT PANDA TG <text:s/>BS883DF</text:p>
          </table:table-cell>
          <table:table-cell office:value-type="string" table:style-name="ce6">
            <text:p>204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FIAT PUNTO TG <text:s/>FP174DH</text:p>
          </table:table-cell>
          <table:table-cell office:value-type="string" table:style-name="ce6">
            <text:p>161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FIAT PANDA TG <text:s/>BS883DF</text:p>
          </table:table-cell>
          <table:table-cell office:value-type="string" table:style-name="ce6">
            <text:p>140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FIAT DUCATO TG CH815MP</text:p>
          </table:table-cell>
          <table:table-cell office:value-type="string" table:style-name="ce6">
            <text:p>103,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PIAGGIO PORTER TG <text:s/>BP563DF</text:p>
          </table:table-cell>
          <table:table-cell office:value-type="string" table:style-name="ce6">
            <text:p>203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RENAULT TRAFIC TG EW709HM</text:p>
          </table:table-cell>
          <table:table-cell office:value-type="string" table:style-name="ce6">
            <text:p>88,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FIAT PUNTO TG ET854XL</text:p>
          </table:table-cell>
          <table:table-cell office:value-type="string" table:style-name="ce6">
            <text:p>73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FIAT PUNTO TG FE143XK</text:p>
          </table:table-cell>
          <table:table-cell office:value-type="string" table:style-name="ce6">
            <text:p>192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FIAT PANDA TG EZ937XX</text:p>
          </table:table-cell>
          <table:table-cell office:value-type="string" table:style-name="ce6">
            <text:p>65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SMART FORTWO TG EW803HM</text:p>
          </table:table-cell>
          <table:table-cell office:value-type="string" table:style-name="ce6">
            <text:p>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JEEP RENEGADE TG YA947AN</text:p>
          </table:table-cell>
          <table:table-cell office:value-type="string" table:style-name="ce6">
            <text:p>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FIAT PUNTO TG FP172DH</text:p>
          </table:table-cell>
          <table:table-cell office:value-type="string" table:style-name="ce6">
            <text:p>21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jeep renegade tg YA947AN</text:p>
          </table:table-cell>
          <table:table-cell office:value-type="string" table:style-name="ce6">
            <text:p>288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FIAT PANDA TG <text:s/>EZ937XX</text:p>
          </table:table-cell>
          <table:table-cell office:value-type="string" table:style-name="ce6">
            <text:p>140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JEEP RENEGADE TG YA946AN</text:p>
          </table:table-cell>
          <table:table-cell office:value-type="string" table:style-name="ce6">
            <text:p>227,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FIAT PUNTO TG ET854XL</text:p>
          </table:table-cell>
          <table:table-cell office:value-type="string" table:style-name="ce6">
            <text:p>473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JEEP RENEGADE TG YA946AN</text:p>
          </table:table-cell>
          <table:table-cell office:value-type="string" table:style-name="ce6">
            <text:p>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FIAT GRANDE PUNTO TG CZ719FJ</text:p>
          </table:table-cell>
          <table:table-cell office:value-type="string" table:style-name="ce6">
            <text:p>549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ALFA ROMEO GIULIETTA TG.FZ454LD</text:p>
          </table:table-cell>
          <table:table-cell office:value-type="string" table:style-name="ce6">
            <text:p>207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ALFA ROMEO GIULIETTA - TG YA340AP</text:p>
          </table:table-cell>
          <table:table-cell office:value-type="string" table:style-name="ce6">
            <text:p>184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FIAT GRANDE PUNTO TG CZ719FJ</text:p>
          </table:table-cell>
          <table:table-cell office:value-type="string" table:style-name="ce6">
            <text:p>147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FIAT PUNTO TG FE143XK</text:p>
          </table:table-cell>
          <table:table-cell office:value-type="string" table:style-name="ce6">
            <text:p>43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ALFA ROMEO GIULIETTA - TG YA340AP</text:p>
          </table:table-cell>
          <table:table-cell office:value-type="string" table:style-name="ce6">
            <text:p>29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2R CAR SERVICE DI RICHICHI 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JEEP RENEGADE TG YA946AN</text:p>
          </table:table-cell>
          <table:table-cell office:value-type="string" table:style-name="ce6">
            <text:p>29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16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6068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801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229,8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4059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881,5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1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76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8110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8483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33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971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6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901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5243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3SG-AZIENDA SPECIALE SERV.SOCIO SANITAR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39608</text:p>
          </table:table-cell>
          <table:table-cell office:value-type="string" table:style-name="ce4">
            <text:p>07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95037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4 EXODUS SOCIETA' COOPERATIV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4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1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4 EXODUS SOCIETA' COOPERATIV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4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79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85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7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16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45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64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7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4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1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6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5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2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5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80,8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4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5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4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79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2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5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9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3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9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7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72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0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8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0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4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3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3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4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02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2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9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,9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9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7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76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03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63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016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522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2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69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11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023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258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35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24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83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4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5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57,5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7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16,94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1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8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1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5,58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1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4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42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1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9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0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7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9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6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3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6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Acconto Fattura</text:p>
          </table:table-cell>
          <table:table-cell office:value-type="string" table:style-name="ce6">
            <text:p>219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6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1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02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0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7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56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21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68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5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8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3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9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Acconto Fattura</text:p>
          </table:table-cell>
          <table:table-cell office:value-type="string" table:style-name="ce6">
            <text:p>496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0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9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8,4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1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49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5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6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23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2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4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9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95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9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74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37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37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49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218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5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1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6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6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94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4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6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7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8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3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227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19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18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8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18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0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Acconto Fattura</text:p>
          </table:table-cell>
          <table:table-cell office:value-type="string" table:style-name="ce6">
            <text:p>535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6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78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4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7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04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7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12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4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88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4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4,94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0,9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24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8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Acconto Fattura</text:p>
          </table:table-cell>
          <table:table-cell office:value-type="string" table:style-name="ce6">
            <text:p>25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1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8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9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1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0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1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6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82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8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4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1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5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23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5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23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24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30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1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4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6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31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5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44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15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7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1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12,5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7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6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8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5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8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0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9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7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1,5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5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4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50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4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1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Acconto Fattura</text:p>
          </table:table-cell>
          <table:table-cell office:value-type="string" table:style-name="ce6">
            <text:p>401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84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56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9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8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7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90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36,9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8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6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58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82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09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2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,89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0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7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5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4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92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4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6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6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6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85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2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592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68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32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1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45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3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32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5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5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11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7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3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51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0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9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7,9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8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5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4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04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38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4,4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7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1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5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1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7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8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2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1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9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6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0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2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3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72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36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4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6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2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3,5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572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3,5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42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9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9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6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6,4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29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81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,5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2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6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51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0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0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14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1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0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8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3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53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3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95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2A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9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0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BMGEO SOC.TRA PROFESSIONISTI A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23/06/2021</text:p>
          </table:table-cell>
          <table:table-cell office:value-type="string" table:style-name="ce4">
            <text:p>Indagini geofisiche per riqualificazione centro storico</text:p>
          </table:table-cell>
          <table:table-cell office:value-type="string" table:style-name="ce6">
            <text:p>3806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CONCIATURE DEBORAH DI MASUCCIO ADDOLOR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CONCIATURE FRANCESCA DI OLIVIERI FRAN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CONCIATURE MAURO SAS DI MANENTI MAURO<text:s/>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109,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I AUTOMOBILE CLUB D ITALI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ACCESSO CRONOLOGICO PROPRIETA'-febbraio 2021</text:p>
          </table:table-cell>
          <table:table-cell office:value-type="string" table:style-name="ce6">
            <text:p>79,2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I AUTOMOBILE CLUB D ITALI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ANONE ANNUALE DI ABBONAMENTO TP VISURE</text:p>
          </table:table-cell>
          <table:table-cell office:value-type="string" table:style-name="ce6">
            <text:p>1254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CI AUTOMOBILE CLUB D ITALI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ANONE ANNUALE DI ABBONAMENTO TP VISURE</text:p>
          </table:table-cell>
          <table:table-cell office:value-type="string" table:style-name="ce6">
            <text:p>133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 MAJORA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S AUTOMATED DATA SYSTEMS S.P.A.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441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APRILE E MAGGIO 2021 - SERVIZIO DI ELABORAZIONE PAGHE</text:p>
          </table:table-cell>
          <table:table-cell office:value-type="string" table:style-name="ce6">
            <text:p>442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S AUTOMATED DATA SYSTEMS S.P.A.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441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MARZO 2021 - ELABORAZIONE PAGHE</text:p>
          </table:table-cell>
          <table:table-cell office:value-type="string" table:style-name="ce6">
            <text:p>2211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S AUTOMATED DATA SYSTEMS S.P.A.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441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giugno 2021 - Servizio di elaborazione paghe</text:p>
          </table:table-cell>
          <table:table-cell office:value-type="string" table:style-name="ce6">
            <text:p>2211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S AUTOMATED DATA SYSTEMS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Formazione e Avviamento Contabilita Finanziaria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FATT. N. 477/2021 E N. 513/2021 - ADVANCED SYSTEMS SPA - PRODUZIONE INVITI TARI 2021 E ANTICIPO BOLLI POSTE ITALIANE.</text:p>
          </table:table-cell>
          <table:table-cell office:value-type="string" table:style-name="ce6">
            <text:p>22180,3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FATT. N. 477/2021 E N. 513/2021 - ADVANCED SYSTEMS SPA - PRODUZIONE INVITI TARI 2021 E ANTICIPO BOLLI POSTE ITALIANE.</text:p>
          </table:table-cell>
          <table:table-cell office:value-type="string" table:style-name="ce6">
            <text:p>34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Funzione estrazione per Sielco</text:p>
          </table:table-cell>
          <table:table-cell office:value-type="string" table:style-name="ce6">
            <text:p>21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Canoni 2_ Quadrimestre 2021</text:p>
          </table:table-cell>
          <table:table-cell office:value-type="string" table:style-name="ce6">
            <text:p>4354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Bonifica IMU/TASI 2018 SALDO- IMU/TASI residui 2017 e preced</text:p>
          </table:table-cell>
          <table:table-cell office:value-type="string" table:style-name="ce6">
            <text:p>356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DVANCED SYSTEM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Canoni 2_ Quadrimestre 2021</text:p>
          </table:table-cell>
          <table:table-cell office:value-type="string" table:style-name="ce6">
            <text:p>14578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EMME LINEA AMBIENT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741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APRILE 2021 - SERV.IG.URBANA E SMALTIMENTO RSU/INGOMBRANTI</text:p>
          </table:table-cell>
          <table:table-cell office:value-type="string" table:style-name="ce6">
            <text:p>578007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EMME LINEA AMBIENT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741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ATA CANONE 2021 - MAGGIO</text:p>
          </table:table-cell>
          <table:table-cell office:value-type="string" table:style-name="ce6">
            <text:p>578007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EMME LINEA AMBIENT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74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MARZO 2021 SERV.IGIENE URBANA-GEN/MAR.SMALTIM.INGOMBRANTI</text:p>
          </table:table-cell>
          <table:table-cell office:value-type="string" table:style-name="ce6">
            <text:p>723744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EMME LINEA AMBIENT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74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SERVIZIO NEVE ANNO 2020</text:p>
          </table:table-cell>
          <table:table-cell office:value-type="string" table:style-name="ce6">
            <text:p>140206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DOGANE E DEI MONOPOL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6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5 - Contr.Ente INPS Assimilati</text:p>
          </table:table-cell>
          <table:table-cell office:value-type="string" table:style-name="ce6">
            <text:p>4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5 - Contr.Ente INPS Assimilati</text:p>
          </table:table-cell>
          <table:table-cell office:value-type="string" table:style-name="ce6">
            <text:p>4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5 - Contr.Ente INPS Assimilati</text:p>
          </table:table-cell>
          <table:table-cell office:value-type="string" table:style-name="ce6">
            <text:p>4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NDENNITA' DI CARICA</text:p>
          </table:table-cell>
          <table:table-cell office:value-type="string" table:style-name="ce6">
            <text:p>2083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INDENNITA' DI CARICA</text:p>
          </table:table-cell>
          <table:table-cell office:value-type="string" table:style-name="ce6">
            <text:p>2083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7 - Imposta IRAP Assimilati</text:p>
          </table:table-cell>
          <table:table-cell office:value-type="string" table:style-name="ce6">
            <text:p>2083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1 - Contr.Ente CPDEL Dipendenti</text:p>
          </table:table-cell>
          <table:table-cell office:value-type="string" table:style-name="ce6">
            <text:p>114484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3 - Contr.Ente INADEL / TFR Dipendenti</text:p>
          </table:table-cell>
          <table:table-cell office:value-type="string" table:style-name="ce6">
            <text:p>15396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1 - Contr.Ente CPDEL Dirigenti</text:p>
          </table:table-cell>
          <table:table-cell office:value-type="string" table:style-name="ce6">
            <text:p>8765,9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3 - Contr.Ente INADEL / TFR Dirigenti</text:p>
          </table:table-cell>
          <table:table-cell office:value-type="string" table:style-name="ce6">
            <text:p>1201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4 - Contributi Perseo SOLIDARIETA' MENSILE</text:p>
          </table:table-cell>
          <table:table-cell office:value-type="string" table:style-name="ce6">
            <text:p>13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5 - Contr.Ente INPS Dirigenti</text:p>
          </table:table-cell>
          <table:table-cell office:value-type="string" table:style-name="ce6">
            <text:p>113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5 - Contr.Ente INPS Dipendenti</text:p>
          </table:table-cell>
          <table:table-cell office:value-type="string" table:style-name="ce6">
            <text:p>107,9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1 - Contr.Ente CPDEL Dipendenti</text:p>
          </table:table-cell>
          <table:table-cell office:value-type="string" table:style-name="ce6">
            <text:p>110766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3 - Contr.Ente INADEL / TFR Dipendenti</text:p>
          </table:table-cell>
          <table:table-cell office:value-type="string" table:style-name="ce6">
            <text:p>15349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1 - Contr.Ente CPDEL Dirigenti</text:p>
          </table:table-cell>
          <table:table-cell office:value-type="string" table:style-name="ce6">
            <text:p>8679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3 - Contr.Ente INADEL / TFR Dirigenti</text:p>
          </table:table-cell>
          <table:table-cell office:value-type="string" table:style-name="ce6">
            <text:p>1192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5 - Contr.Ente INPS Dipendenti</text:p>
          </table:table-cell>
          <table:table-cell office:value-type="string" table:style-name="ce6">
            <text:p>126,3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5 - Contr.Ente INPS Dirigenti</text:p>
          </table:table-cell>
          <table:table-cell office:value-type="string" table:style-name="ce6">
            <text:p>112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4 - Contributi Perseo Solid Dipendenti</text:p>
          </table:table-cell>
          <table:table-cell office:value-type="string" table:style-name="ce6">
            <text:p>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3 - Contr.Ente INADEL / TFR Dirigenti</text:p>
          </table:table-cell>
          <table:table-cell office:value-type="string" table:style-name="ce6">
            <text:p>1430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5 - Contr.Ente INPS Dipendenti</text:p>
          </table:table-cell>
          <table:table-cell office:value-type="string" table:style-name="ce6">
            <text:p>126,3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5 - Contr.Ente INPS Dirigenti</text:p>
          </table:table-cell>
          <table:table-cell office:value-type="string" table:style-name="ce6">
            <text:p>112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4 - Contributi Perseo Solid Dipendenti</text:p>
          </table:table-cell>
          <table:table-cell office:value-type="string" table:style-name="ce6">
            <text:p>12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1 - Contr.Ente CPDEL Dipendenti</text:p>
          </table:table-cell>
          <table:table-cell office:value-type="string" table:style-name="ce6">
            <text:p>112027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3 - Contr.Ente INADEL / TFR Dipendenti</text:p>
          </table:table-cell>
          <table:table-cell office:value-type="string" table:style-name="ce6">
            <text:p>15406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1 - Contr.Ente CPDEL Dirigenti</text:p>
          </table:table-cell>
          <table:table-cell office:value-type="string" table:style-name="ce6">
            <text:p>10662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RAP NONNI VIGILE</text:p>
          </table:table-cell>
          <table:table-cell office:value-type="string" table:style-name="ce6">
            <text:p>529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RAP BORSE LAVORO</text:p>
          </table:table-cell>
          <table:table-cell office:value-type="string" table:style-name="ce6">
            <text:p>251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RAP SERVIZIO SIL</text:p>
          </table:table-cell>
          <table:table-cell office:value-type="string" table:style-name="ce6">
            <text:p>29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RAP Dipendenti</text:p>
          </table:table-cell>
          <table:table-cell office:value-type="string" table:style-name="ce6">
            <text:p>36035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C007 - Imposta IRAP Dirigenti</text:p>
          </table:table-cell>
          <table:table-cell office:value-type="string" table:style-name="ce6">
            <text:p>3131,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-TIROCINANTE P.M.</text:p>
          </table:table-cell>
          <table:table-cell office:value-type="string" table:style-name="ce6">
            <text:p>29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F.M.-COMMISSIONE GARA</text:p>
          </table:table-cell>
          <table:table-cell office:value-type="string" table:style-name="ce6">
            <text:p>127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<text:s/>BORSE LAVORO P.M. E A.C.</text:p>
          </table:table-cell>
          <table:table-cell office:value-type="string" table:style-name="ce6">
            <text:p>251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Dipendenti</text:p>
          </table:table-cell>
          <table:table-cell office:value-type="string" table:style-name="ce6">
            <text:p>34775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Dirigenti</text:p>
          </table:table-cell>
          <table:table-cell office:value-type="string" table:style-name="ce6">
            <text:p>3089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C007 - Imposta IRAP NONNI VIGILE</text:p>
          </table:table-cell>
          <table:table-cell office:value-type="string" table:style-name="ce6">
            <text:p>442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7 - Imposta IRAP Dipendenti</text:p>
          </table:table-cell>
          <table:table-cell office:value-type="string" table:style-name="ce6">
            <text:p>35288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7 - Imposta IRAP Dirigenti</text:p>
          </table:table-cell>
          <table:table-cell office:value-type="string" table:style-name="ce6">
            <text:p>3807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007 - Imposta IRAP BORSE LAVORO <text:s/>P.M./A.C.-TIROCINI LAV. P.M.</text:p>
          </table:table-cell>
          <table:table-cell office:value-type="string" table:style-name="ce6">
            <text:p>259,5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910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LIQUIDAZIONE IVA - APRILE 2021</text:p>
          </table:table-cell>
          <table:table-cell office:value-type="string" table:style-name="ce6">
            <text:p>2928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91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LIQUIDAZIONE IVA - MARZO 2021</text:p>
          </table:table-cell>
          <table:table-cell office:value-type="string" table:style-name="ce6">
            <text:p>22431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920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IMPOSTA DI BOLLO SU FATTURE ESENTI - 1 TRIMESTRE 2021</text:p>
          </table:table-cell>
          <table:table-cell office:value-type="string" table:style-name="ce6">
            <text:p>8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03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Versamento IVA dal 01/04/2021 al 30/04/2021<text:s/></text:p>
          </table:table-cell>
          <table:table-cell office:value-type="string" table:style-name="ce6">
            <text:p>209706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03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Versamento IVA dal 01/05/2021 al 31/05/2021<text:s/></text:p>
          </table:table-cell>
          <table:table-cell office:value-type="string" table:style-name="ce6">
            <text:p>341341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03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LIQUIDAZIONE IVA - APRILE 2021</text:p>
          </table:table-cell>
          <table:table-cell office:value-type="string" table:style-name="ce6">
            <text:p>40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03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Liquidazione split iva Marzo 2021 - Importo compensato per nota credito Engie - VEDI ORD. 1634</text:p>
          </table:table-cell>
          <table:table-cell office:value-type="string" table:style-name="ce6">
            <text:p>44963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03</text:p>
          </table:table-cell>
          <table:table-cell office:value-type="string" table:style-name="ce4">
            <text:p>01/04/2021</text:p>
          </table:table-cell>
          <table:table-cell office:value-type="string" table:style-name="ce4">
            <text:p>Versamento IVA dal 01/03/2021 al 31/03/2021<text:s/></text:p>
          </table:table-cell>
          <table:table-cell office:value-type="string" table:style-name="ce6">
            <text:p>475559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LIQUIDAZIONE CONTRIBUTO 4% - MAGGIO 2021</text:p>
          </table:table-cell>
          <table:table-cell office:value-type="string" table:style-name="ce6">
            <text:p>308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LIQUIDAZIONE CONTRIBUTO 4% -MARZO 2021</text:p>
          </table:table-cell>
          <table:table-cell office:value-type="string" table:style-name="ce6">
            <text:p>542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7 - IRPEF Corrente (uscita) Dipendenti</text:p>
          </table:table-cell>
          <table:table-cell office:value-type="string" table:style-name="ce6">
            <text:p>58650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7 - IRPEF Corrente (uscita) Dirigenti</text:p>
          </table:table-cell>
          <table:table-cell office:value-type="string" table:style-name="ce6">
            <text:p>10505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7 - IRPEF Corrente (uscita) Assimilati</text:p>
          </table:table-cell>
          <table:table-cell office:value-type="string" table:style-name="ce6">
            <text:p>8515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8 - IRPEF Add. Reg.(uscita) Dipendenti</text:p>
          </table:table-cell>
          <table:table-cell office:value-type="string" table:style-name="ce6">
            <text:p>6512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9 - IRPEF Add. Com (uscita) Dipendenti</text:p>
          </table:table-cell>
          <table:table-cell office:value-type="string" table:style-name="ce6">
            <text:p>3509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8 - IRPEF Add. Reg.(uscita) Dirigenti</text:p>
          </table:table-cell>
          <table:table-cell office:value-type="string" table:style-name="ce6">
            <text:p>729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8 - IRPEF Add. Reg.(uscita) Assimilati</text:p>
          </table:table-cell>
          <table:table-cell office:value-type="string" table:style-name="ce6">
            <text:p>492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9 - IRPEF Add. Com (uscita) Dirigenti</text:p>
          </table:table-cell>
          <table:table-cell office:value-type="string" table:style-name="ce6">
            <text:p>335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9 - IRPEF Add. Com (uscita) Assimilati</text:p>
          </table:table-cell>
          <table:table-cell office:value-type="string" table:style-name="ce6">
            <text:p>272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8 - IRPEF Add. Reg.(uscita) Dipendenti</text:p>
          </table:table-cell>
          <table:table-cell office:value-type="string" table:style-name="ce6">
            <text:p>6818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9 - IRPEF Add. Com (uscita) Dipendenti</text:p>
          </table:table-cell>
          <table:table-cell office:value-type="string" table:style-name="ce6">
            <text:p>3651,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8 - IRPEF Add. Reg.(uscita) Dirigenti</text:p>
          </table:table-cell>
          <table:table-cell office:value-type="string" table:style-name="ce6">
            <text:p>729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8 - IRPEF Add. Reg.(uscita) Assimilati</text:p>
          </table:table-cell>
          <table:table-cell office:value-type="string" table:style-name="ce6">
            <text:p>498,5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9 - IRPEF Add. Com (uscita) Dirigenti</text:p>
          </table:table-cell>
          <table:table-cell office:value-type="string" table:style-name="ce6">
            <text:p>335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9 - IRPEF Add. Com (uscita) Assimilati</text:p>
          </table:table-cell>
          <table:table-cell office:value-type="string" table:style-name="ce6">
            <text:p>266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7 - IRPEF Corrente (uscita) Dipendenti</text:p>
          </table:table-cell>
          <table:table-cell office:value-type="string" table:style-name="ce6">
            <text:p>52093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7 - IRPEF Corrente (uscita) Dirigenti</text:p>
          </table:table-cell>
          <table:table-cell office:value-type="string" table:style-name="ce6">
            <text:p>10241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7 - IRPEF Corrente (uscita) Assimilati</text:p>
          </table:table-cell>
          <table:table-cell office:value-type="string" table:style-name="ce6">
            <text:p>8620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7 - IRPEF Corrente (uscita) Dipendenti</text:p>
          </table:table-cell>
          <table:table-cell office:value-type="string" table:style-name="ce6">
            <text:p>54679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7 - IRPEF Corrente (uscita) Dirigenti</text:p>
          </table:table-cell>
          <table:table-cell office:value-type="string" table:style-name="ce6">
            <text:p>10025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7 - IRPEF Corrente (uscita) Assimilati</text:p>
          </table:table-cell>
          <table:table-cell office:value-type="string" table:style-name="ce6">
            <text:p>7081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8 - IRPEF Add. Reg.(uscita) Dipendenti</text:p>
          </table:table-cell>
          <table:table-cell office:value-type="string" table:style-name="ce6">
            <text:p>6603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9 - IRPEF Add. Com (uscita) Dipendenti</text:p>
          </table:table-cell>
          <table:table-cell office:value-type="string" table:style-name="ce6">
            <text:p>3615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8 - IRPEF Add. Reg.(uscita) Dirigenti</text:p>
          </table:table-cell>
          <table:table-cell office:value-type="string" table:style-name="ce6">
            <text:p>2009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9 - IRPEF Add. Com (uscita) Dirigenti</text:p>
          </table:table-cell>
          <table:table-cell office:value-type="string" table:style-name="ce6">
            <text:p>757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8 - IRPEF Add. Reg.(uscita) Assimilati</text:p>
          </table:table-cell>
          <table:table-cell office:value-type="string" table:style-name="ce6">
            <text:p>416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9 - IRPEF Add. Com (uscita) Assimilati</text:p>
          </table:table-cell>
          <table:table-cell office:value-type="string" table:style-name="ce6">
            <text:p>236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7 - IRPEF Corrente (uscita) Lavoro Autonomo Occasionale</text:p>
          </table:table-cell>
          <table:table-cell office:value-type="string" table:style-name="ce6">
            <text:p>19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1 - CPDEL dipend (uscita) Dipendenti</text:p>
          </table:table-cell>
          <table:table-cell office:value-type="string" table:style-name="ce6">
            <text:p>42573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3 - INADEL dipend (uscita) Dipendenti</text:p>
          </table:table-cell>
          <table:table-cell office:value-type="string" table:style-name="ce6">
            <text:p>5141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1 - CPDEL dipend (uscita) Dirigenti</text:p>
          </table:table-cell>
          <table:table-cell office:value-type="string" table:style-name="ce6">
            <text:p>3391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2 - Fondo Cred dip (uscita) Dipendenti</text:p>
          </table:table-cell>
          <table:table-cell office:value-type="string" table:style-name="ce6">
            <text:p>1684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3 - INADEL dipend (uscita) Dirigenti</text:p>
          </table:table-cell>
          <table:table-cell office:value-type="string" table:style-name="ce6">
            <text:p>596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13 -Ricongiunzioni (uscita) Dipendenti</text:p>
          </table:table-cell>
          <table:table-cell office:value-type="string" table:style-name="ce6">
            <text:p>164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-F24EP R002 - Fondo Cred dip (uscita) Dirigenti</text:p>
          </table:table-cell>
          <table:table-cell office:value-type="string" table:style-name="ce6">
            <text:p>128,9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1 - CPDEL dipend (uscita) Dipendenti</text:p>
          </table:table-cell>
          <table:table-cell office:value-type="string" table:style-name="ce6">
            <text:p>41186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3 - INADEL dipend (uscita) Dipendenti</text:p>
          </table:table-cell>
          <table:table-cell office:value-type="string" table:style-name="ce6">
            <text:p>5188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1 - CPDEL dipend (uscita) Dirigenti</text:p>
          </table:table-cell>
          <table:table-cell office:value-type="string" table:style-name="ce6">
            <text:p>3312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2 - Fondo Cred dip (uscita) Dipendenti</text:p>
          </table:table-cell>
          <table:table-cell office:value-type="string" table:style-name="ce6">
            <text:p>1630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3 - INADEL dipend (uscita) Dirigenti</text:p>
          </table:table-cell>
          <table:table-cell office:value-type="string" table:style-name="ce6">
            <text:p>580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13 -Ricongiunzioni (uscita) Dipendenti</text:p>
          </table:table-cell>
          <table:table-cell office:value-type="string" table:style-name="ce6">
            <text:p>164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-F24EP R002 - Fondo Cred dip (uscita) Dirigenti</text:p>
          </table:table-cell>
          <table:table-cell office:value-type="string" table:style-name="ce6">
            <text:p>127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1 - CPDEL dipend (uscita) Dipendenti</text:p>
          </table:table-cell>
          <table:table-cell office:value-type="string" table:style-name="ce6">
            <text:p>41678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3 - INADEL dipend (uscita) Dipendenti</text:p>
          </table:table-cell>
          <table:table-cell office:value-type="string" table:style-name="ce6">
            <text:p>5217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1 - CPDEL dipend (uscita) Dirigenti</text:p>
          </table:table-cell>
          <table:table-cell office:value-type="string" table:style-name="ce6">
            <text:p>3944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2 - Fondo Cred dip (uscita) Dipendenti</text:p>
          </table:table-cell>
          <table:table-cell office:value-type="string" table:style-name="ce6">
            <text:p>1649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3 - INADEL dipend (uscita) Dirigenti</text:p>
          </table:table-cell>
          <table:table-cell office:value-type="string" table:style-name="ce6">
            <text:p>756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13 -Ricongiunzioni (uscita) Dipendenti</text:p>
          </table:table-cell>
          <table:table-cell office:value-type="string" table:style-name="ce6">
            <text:p>164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R002 - Fondo Cred dip (uscita) Dirigenti</text:p>
          </table:table-cell>
          <table:table-cell office:value-type="string" table:style-name="ce6">
            <text:p>156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2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LIQUIDAZIONE <text:s/>RITENUTE APPLICATE AL REDDITO LAVORO AUTONOMO - MAGGIO 2021</text:p>
          </table:table-cell>
          <table:table-cell office:value-type="string" table:style-name="ce6">
            <text:p>10985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20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VERSAMENTO RITENUTE APPLICATE AL REDDITO LAVORO AUTONOMO - APRILE 2021</text:p>
          </table:table-cell>
          <table:table-cell office:value-type="string" table:style-name="ce6">
            <text:p>7081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2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LIQUIDAZIONE RITENUTE APPLICATE AL REDDITO LAVORO AUTONOMO - MARZO 2021</text:p>
          </table:table-cell>
          <table:table-cell office:value-type="string" table:style-name="ce6">
            <text:p>20068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PESE DI REGISTRAZIONE PER CONTO SOLIDARIETA' E SERVIZI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-F24EP FONDO PERSEO-ART.208 10% ISCRITTI</text:p>
          </table:table-cell>
          <table:table-cell office:value-type="string" table:style-name="ce6">
            <text:p>165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Imposta di registro - comodato gratuito - COMUNE DI GALLARATE/ALER</text:p>
          </table:table-cell>
          <table:table-cell office:value-type="string" table:style-name="ce6">
            <text:p>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Imposta di registro - comodato gratuito - COMUNE DI GALLARATE/ALER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ENZIA DELLE ENTRAT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Imposta di registro - contratto comodoato gratuito COMUNE DI GALLARATE/ASST VALLE OLONA.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OSTO <text:s/>ERSIL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RICOLTURA E RICERCA SOCIETA' COOP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8549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REDAZ.PROG.LA.MANUT.STRAORD.PARCHI E GIARDINI</text:p>
          </table:table-cell>
          <table:table-cell office:value-type="string" table:style-name="ce6">
            <text:p>37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UILAR <text:s/>GERARDINA ABIGA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GUILAR PEREZ <text:s/>MARIA JOSEF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IELLO <text:s/>ISABE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PROCEDURA ESECUTIVA R.G.2352/2018-REP.9832/2020</text:p>
          </table:table-cell>
          <table:table-cell office:value-type="string" table:style-name="ce6">
            <text:p>2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PROCEDURA ESECUTIVA R.G.2352/2018-REP.9832/2020</text:p>
          </table:table-cell>
          <table:table-cell office:value-type="string" table:style-name="ce6">
            <text:p>2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PROCEDURA ESECUTIVA R.G.2352/2018-REP.9832/2020</text:p>
          </table:table-cell>
          <table:table-cell office:value-type="string" table:style-name="ce6">
            <text:p>2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ONTR. EMERG. ABIT. FNPS DD 201/2021 UNA TANTUM - BENEFIC.: SAKKA A.</text:p>
          </table:table-cell>
          <table:table-cell office:value-type="string" table:style-name="ce6">
            <text:p>1558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ONTR. EMERG. ABIT. FNPS DD 201/2021 UNA TANTUM - BENEFIC.: COCCI N.</text:p>
          </table:table-cell>
          <table:table-cell office:value-type="string" table:style-name="ce6">
            <text:p>193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ER-VARESE-COMO-MONZA/BRIANZA-BUSTO 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ONTRIBUTO SOSTEGNO AFFITTO D.D. 314/2021 A FAVORE DI IZZO A.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366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303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31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36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31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12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50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29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64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44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264,9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95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01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5476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3290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35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95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1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448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746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52,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279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761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</text:p>
          </table:table-cell>
          <table:table-cell office:value-type="string" table:style-name="ce6">
            <text:p>1731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 - ASILI NIDO</text:p>
          </table:table-cell>
          <table:table-cell office:value-type="string" table:style-name="ce6">
            <text:p>287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CQUA - CONSUMI AL 28.2.2021</text:p>
          </table:table-cell>
          <table:table-cell office:value-type="string" table:style-name="ce6">
            <text:p>266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CQUA - CONSUMI AL 28.2.2021</text:p>
          </table:table-cell>
          <table:table-cell office:value-type="string" table:style-name="ce6">
            <text:p>10012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CQUA - CONSUMI AL 28.2.2021 - CAMPI SPORTIVI</text:p>
          </table:table-cell>
          <table:table-cell office:value-type="string" table:style-name="ce6">
            <text:p>1048,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ACQUA - PERIODO 1.10.2020/31.01.2021 - ASILI NIDO</text:p>
          </table:table-cell>
          <table:table-cell office:value-type="string" table:style-name="ce6">
            <text:p>494,6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01.2021 - PALESTRA</text:p>
          </table:table-cell>
          <table:table-cell office:value-type="string" table:style-name="ce6">
            <text:p>1017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286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1241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392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853,8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1156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1055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</text:p>
          </table:table-cell>
          <table:table-cell office:value-type="string" table:style-name="ce6">
            <text:p>377,9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F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QUA - PERIODO 1.11.2020/31.1.2021 - ASILI NIDO</text:p>
          </table:table-cell>
          <table:table-cell office:value-type="string" table:style-name="ce6">
            <text:p>871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LLIANZ SPA - FONDO PENSIONE APERTO IN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1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fondo pensione allianz</text:p>
          </table:table-cell>
          <table:table-cell office:value-type="string" table:style-name="ce6">
            <text:p>48178,8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OIA <text:s/>EMIL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VAREZ <text:s/>ORTEGA MARIA ELE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LVAREZ ROMERO <text:s/>EMMA CARME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BROGI <text:s/>MARTI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BROSETTI GABRIELLA CHIAR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ITA S.A.S. DI RIVABENE SARA E 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9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SC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prodotti farmacia nido Moriggia</text:p>
          </table:table-cell>
          <table:table-cell office:value-type="string" table:style-name="ce6">
            <text:p>149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SC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PRODOTTI FARMACIA PER ASILI NIDO</text:p>
          </table:table-cell>
          <table:table-cell office:value-type="string" table:style-name="ce6">
            <text:p>453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MSC SP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n.49 abbonam Seprio Park-una tantum a sostegno del commercio</text:p>
          </table:table-cell>
          <table:table-cell office:value-type="string" table:style-name="ce6">
            <text:p>1421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NAC-AUTORITA' NAZIONALE ANTICORRUZION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CONTRIBUTO PER CONTRATTO DERATTIZZAZIONE, DISINFEZIONE E DISINFESTAZIONE -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NAC-AUTORITA' NAZIONALE ANTICORRUZION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0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CONTRIBUTO ANAC GARA ASSISTENZA EDUCATIVA AD ALUNNI PORTATORI DI HANDICAP E DI PRE E POST SCUOLA</text:p>
          </table:table-cell>
          <table:table-cell office:value-type="string" table:style-name="ce6">
            <text:p>80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NAC-AUTORITA' NAZIONALE ANTICORRUZION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CONTRIBUTO ANAC SU GARA LAVORI DI MANUT.STRAORD.EDIFICI SCOLASTICI - ANNO 2021</text:p>
          </table:table-cell>
          <table:table-cell office:value-type="string" table:style-name="ce6">
            <text:p>3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NAC-AUTORITA' NAZIONALE ANTICORRUZION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8549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CONTRIB.ANAC - FORN.E POSA IN OPERA DI GIOCHI PER BAMBINI E ARREDI URBANI</text:p>
          </table:table-cell>
          <table:table-cell office:value-type="string" table:style-name="ce6">
            <text:p>2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NCILAB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PROGETTO SERV.CIVILE NAZIONALE 2019 - N.2 VOLONTARI</text:p>
          </table:table-cell>
          <table:table-cell office:value-type="string" table:style-name="ce6">
            <text:p>23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NDREA BARDELLI TESSUT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8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NNA FLOWER DESIGNER DI ANNA TACC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NUSCA S.R.L. (CORSI)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02/04/2021</text:p>
          </table:table-cell>
          <table:table-cell office:value-type="string" table:style-name="ce4">
            <text:p>CORSO BASE MATERIA DI ANAGRAFE E STATO CIVILE</text:p>
          </table:table-cell>
          <table:table-cell office:value-type="string" table:style-name="ce6">
            <text:p>175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ON SPA INSURANCE &amp; REINS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0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CIG.73205282D0- PAG. AD UNIPOLSAI PER TRAMITE AON REG. PREMIO LIBRO MATRICOLA ANNO 2020</text:p>
          </table:table-cell>
          <table:table-cell office:value-type="string" table:style-name="ce6">
            <text:p>431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ON SPA INSURANCE &amp; REINS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PAGAMENTO REGOLAZIONE PREMIO POLIZZA RCT/O ANNO 2020 A UNIQA TRAMITE IL BROKER AON</text:p>
          </table:table-cell>
          <table:table-cell office:value-type="string" table:style-name="ce6">
            <text:p>3498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PKAPPA S.L.R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2° TRIMESTRE 2021 ASSISTENZA SW APPLICATIVO</text:p>
          </table:table-cell>
          <table:table-cell office:value-type="string" table:style-name="ce6">
            <text:p>3493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PKAPPA S.L.R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2021 - SERVIZIO DI CLOUD COMPUTING APPLICATIVO HYPERSIC</text:p>
          </table:table-cell>
          <table:table-cell office:value-type="string" table:style-name="ce6">
            <text:p>91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R.CO.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2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funerali di carità</text:p>
          </table:table-cell>
          <table:table-cell office:value-type="string" table:style-name="ce6">
            <text:p>5072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R.CO.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2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funerali di carità</text:p>
          </table:table-cell>
          <table:table-cell office:value-type="string" table:style-name="ce6">
            <text:p>1386,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R.CO.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2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funerali di carità</text:p>
          </table:table-cell>
          <table:table-cell office:value-type="string" table:style-name="ce6">
            <text:p>9793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RTI GRAFICHE CRENNESI SNC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6/2021</text:p>
          </table:table-cell>
          <table:table-cell office:value-type="string" table:style-name="ce4">
            <text:p>FASCICOLI DA 4 FOGLI AUTORICALCANTI STAMPATI</text:p>
          </table:table-cell>
          <table:table-cell office:value-type="string" table:style-name="ce6">
            <text:p>5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RTI GRAFICHE CRENNESI SNC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NIFESTI, ECC.</text:p>
          </table:table-cell>
          <table:table-cell office:value-type="string" table:style-name="ce6">
            <text:p>1370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RTI GRAFICHE CRENNESI SNC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409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SEGNALIBRI STAMPATI 4+4 COLORI PLASTIFICATI LUCIDO</text:p>
          </table:table-cell>
          <table:table-cell office:value-type="string" table:style-name="ce6">
            <text:p>78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FALDO <text:s/>CLAUD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LI <text:s/>SOUAD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SOCIAZIONE FONDO POLIZIA LOC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0 - Ass.F.do Polizia Loc(u) Dipendenti</text:p>
          </table:table-cell>
          <table:table-cell office:value-type="string" table:style-name="ce6">
            <text:p>1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SOCIAZIONE FONDO POLIZIA LOC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0 - Ass.F.do Polizia Loc(u) Dipendenti</text:p>
          </table:table-cell>
          <table:table-cell office:value-type="string" table:style-name="ce6">
            <text:p>1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SOCIAZIONE FONDO POLIZIA LOC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0 - Ass.F.do Polizia Loc(u) Dirigenti</text:p>
          </table:table-cell>
          <table:table-cell office:value-type="string" table:style-name="ce6">
            <text:p>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SOCIAZIONE FONDO POLIZIA LOC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0 - Ass.F.do Polizia Loc(u) Dipendenti</text:p>
          </table:table-cell>
          <table:table-cell office:value-type="string" table:style-name="ce6">
            <text:p>1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SUMMA <text:s/>ROBER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TONE <text:s/>GIUSEPP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TRA S.R.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0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169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TRA S.R.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06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24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TRA S.R.L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27/05/2021</text:p>
          </table:table-cell>
          <table:table-cell office:value-type="string" table:style-name="ce4">
            <text:p>fornit.abbigliamento per addetti volontari vigilanza scuole</text:p>
          </table:table-cell>
          <table:table-cell office:value-type="string" table:style-name="ce6">
            <text:p>992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STRA S.R.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3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TLANTICO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ervizio di gestione degli impianti di illuminazione pubbli</text:p>
          </table:table-cell>
          <table:table-cell office:value-type="string" table:style-name="ce6">
            <text:p>148551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TLANTICO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ervizio di gestione degli impianti di illuminazione pubbli</text:p>
          </table:table-cell>
          <table:table-cell office:value-type="string" table:style-name="ce6">
            <text:p>198951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TLANTICO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27/04/2021</text:p>
          </table:table-cell>
          <table:table-cell office:value-type="string" table:style-name="ce4">
            <text:p>SERV.LUCE 3- valore canone IP periodo:01/01/2021-31/03/2021</text:p>
          </table:table-cell>
          <table:table-cell office:value-type="string" table:style-name="ce6">
            <text:p>176888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TLANTICO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servizio di gestione degli impianti di ill.Pubblica</text:p>
          </table:table-cell>
          <table:table-cell office:value-type="string" table:style-name="ce6">
            <text:p>386041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ATLANTICO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servizio di gestione degli impianti di ill.Pubblica</text:p>
          </table:table-cell>
          <table:table-cell office:value-type="string" table:style-name="ce6">
            <text:p>55522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RORA S.R.L.S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SER INSIEME DI GALLARATE ONLUS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09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2° TRIM.2021 PIU' INTEGRAZ.1° TRIM.2021 - TRASPORTO MINORI</text:p>
          </table:table-cell>
          <table:table-cell office:value-type="string" table:style-name="ce6">
            <text:p>6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ERI <text:s/>MAUR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 2000 S.A.S. DI ARBEIA S. &amp; C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6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FIAT PUNTO TG. EK025AC</text:p>
          </table:table-cell>
          <table:table-cell office:value-type="string" table:style-name="ce6">
            <text:p>2240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IDA KIA CARNIVAL TG. CM719NC</text:p>
          </table:table-cell>
          <table:table-cell office:value-type="string" table:style-name="ce6">
            <text:p>1966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MALAGUTI TG. X4NJ76</text:p>
          </table:table-cell>
          <table:table-cell office:value-type="string" table:style-name="ce6">
            <text:p>1396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FIAT PUNTO TG. AG721GN</text:p>
          </table:table-cell>
          <table:table-cell office:value-type="string" table:style-name="ce6">
            <text:p>10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BMW TG. CZ498CW</text:p>
          </table:table-cell>
          <table:table-cell office:value-type="string" table:style-name="ce6">
            <text:p>306,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LANCIA TG. AX340CL</text:p>
          </table:table-cell>
          <table:table-cell office:value-type="string" table:style-name="ce6">
            <text:p>217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DENNITA DI CUSTODIA MINI COOPER TG. DL161SM</text:p>
          </table:table-cell>
          <table:table-cell office:value-type="string" table:style-name="ce6">
            <text:p>204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FFICINA IMPERO DI EREDI CARBONE G.S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6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LIQUIDAZIONE SPESE DI CUSTODIA MERCEDES TG. BM957TT</text:p>
          </table:table-cell>
          <table:table-cell office:value-type="string" table:style-name="ce6">
            <text:p>322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RI SRL A SOCIO UNIC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'AUTORIPARAZIONI FER VENT DI FERRARINI &amp;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03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SCUOLA DE ROSA SA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STRADE PER L'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0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STRADE PER L'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0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STRADE PER L'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0,2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UTOSTRADE PER L'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VVENIRE SPA SOCIO UNI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3,76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AVVENIRE SPA SOCIO UNI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23,76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AVVENIRE SPA SOCIO UNI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23,7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VVISATO <text:s/>VINCENZ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04 DEL 05.05.2021-LIQUIDAZ.COMPENSO NONNO VIGILE-MARZO/APRILE 2021</text:p>
          </table:table-cell>
          <table:table-cell office:value-type="string" table:style-name="ce6">
            <text:p>360,5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AVVISATO <text:s/>VINCENZ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RD.07 DEL 08.06.2021 -LIQUIDAZ.COMPENSO NONNO VIGILE-MAGGIO/GIUGNO 2021</text:p>
          </table:table-cell>
          <table:table-cell office:value-type="string" table:style-name="ce6">
            <text:p>439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AZ.SOCIO SANIT.TERRIT.DELLA VALLE OLON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CONTRIBUTO PROGETTO INCLUDI ID 591611 - RENDICONTAZIONE ID 1753092</text:p>
          </table:table-cell>
          <table:table-cell office:value-type="string" table:style-name="ce6">
            <text:p>51172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 &amp; B DI RUFFINO BARBAR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713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&amp;L AUTORIPARAZIONI S.N.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FARO <text:s/>LUI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LCONI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LLERIO <text:s/>TIZIA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NCA IFIS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CONTRATTO 602-4039</text:p>
          </table:table-cell>
          <table:table-cell office:value-type="string" table:style-name="ce6">
            <text:p>119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NCA IFIS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QUINTO CONTRATTO 602-4039</text:p>
          </table:table-cell>
          <table:table-cell office:value-type="string" table:style-name="ce6">
            <text:p>119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NCA IFIS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ONTRATTO 602-4039</text:p>
          </table:table-cell>
          <table:table-cell office:value-type="string" table:style-name="ce6">
            <text:p>119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NI <text:s/>UM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R PEGASO FASCI' CARMEL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RBIERI <text:s/>TIZI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RON <text:s/>GIUL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RON <text:s/>GIUL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ASSO EUGENIO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1° TRIM.2021 - <text:s/>Servizio Assistenza e manut. fax</text:p>
          </table:table-cell>
          <table:table-cell office:value-type="string" table:style-name="ce6">
            <text:p>294,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DOYA RONQUILLO <text:s/>YADIRA ELISABETH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LCAID <text:s/>HIB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LCAID <text:s/>HIB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LLINI <text:s/>GIACOMO GIORGIO-GEOMETR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OMPONENTE COMM.NE GARA MANUT. VERDE PUBBLICO-DET.303/2020</text:p>
          </table:table-cell>
          <table:table-cell office:value-type="string" table:style-name="ce6">
            <text:p>9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NBRAHIM <text:s/>KARI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2">
            <text:p>BENEFICIARIO</text:p>
          </table:table-cell>
          <table:table-cell office:value-type="string" table:style-name="ce2">
            <text:p>SETTORE</text:p>
          </table:table-cell>
          <table:table-cell office:value-type="string" table:style-name="ce2">
            <text:p>CAPITOLO</text:p>
          </table:table-cell>
          <table:table-cell office:value-type="string" table:style-name="ce2">
            <text:p>DATA LIQUIDAZIONE</text:p>
          </table:table-cell>
          <table:table-cell office:value-type="string" table:style-name="ce2">
            <text:p>CAUSALE PAGAMENTO</text:p>
          </table:table-cell>
          <table:table-cell office:value-type="string" table:style-name="ce7">
            <text:p>IMPORTO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RIA <text:s/>LAU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RNACCHI <text:s/>ROBERT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RTONI <text:s/>MONI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TTO <text:s/>SIMON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EYE <text:s/>NDEYE FATOU MBACK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IANCHI <text:s/>FAB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IANCHI 3 DI BIANCHI GIOVANNI &amp; C. S.A.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-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ISICCHIA <text:s/>S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NL FINANCE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PRATICA 525384-F.A.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NL FINANCE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QUINTO PRATICA 525384-F.A.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NL FINANCE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PRATICA 525384-F.A.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ORACCHI <text:s/>CARLO GIOVANNI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ORDIN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LAV.MAUT.STRAOR.MARCIAPIEDI COM.LI</text:p>
          </table:table-cell>
          <table:table-cell office:value-type="string" table:style-name="ce6">
            <text:p>52144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ORDIN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LAV.MAUT.STRAOR.MARCIAPIEDI COM.LI</text:p>
          </table:table-cell>
          <table:table-cell office:value-type="string" table:style-name="ce6">
            <text:p>60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ORDIN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LAV.MAUT.STRAOR.MARCIAPIEDI COM.LI</text:p>
          </table:table-cell>
          <table:table-cell office:value-type="string" table:style-name="ce6">
            <text:p>13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ORDIN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LAV.MAUT.STRAOR.MARCIAPIEDI COM.LI</text:p>
          </table:table-cell>
          <table:table-cell office:value-type="string" table:style-name="ce6">
            <text:p>16321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OSSI <text:s/>ROSSA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5">
            <text:p>BOVE MARIA GRAZ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PER BAN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1315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I RATA QUOTA INTERESSI + ONERI ACCESSORI AMM.TO MUTUO 921/23217929</text:p>
          </table:table-cell>
          <table:table-cell office:value-type="string" table:style-name="ce6">
            <text:p>6369,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PER BAN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125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I RATA QUOTA CAPITALE AMM.TO MUTUO 921/23217929</text:p>
          </table:table-cell>
          <table:table-cell office:value-type="string" table:style-name="ce6">
            <text:p>45118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ASACCHIO <text:s/>FRANCES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EVE GRACY S.R.L.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IANZA <text:s/>GIORG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OMBARA <text:s/>TOMMAS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saldo borsa di studio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OVELLI <text:s/>ALESSANDR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UMA SAS DI ZONFRILLO BRUNO E 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275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UNO <text:s/>BEATRIC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RUNO <text:s/>BEATRIC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UFFON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materiale edile</text:p>
          </table:table-cell>
          <table:table-cell office:value-type="string" table:style-name="ce6">
            <text:p>31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UFFON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TERIALE EDILE</text:p>
          </table:table-cell>
          <table:table-cell office:value-type="string" table:style-name="ce6">
            <text:p>148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UFFON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EDILE</text:p>
          </table:table-cell>
          <table:table-cell office:value-type="string" table:style-name="ce6">
            <text:p>222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BUFFON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CALCESTRUZZO RCK30 KG 25</text:p>
          </table:table-cell>
          <table:table-cell office:value-type="string" table:style-name="ce6">
            <text:p>54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ULBARELLA <text:s/>ELI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BUZIN <text:s/>ERIK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S. DI TURRI GUGLIELMO E C. S.N.C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STRUMENTI DI REGISTRAZIONE E PROIEZIONE</text:p>
          </table:table-cell>
          <table:table-cell office:value-type="string" table:style-name="ce6">
            <text:p>14347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S.A.-REG.AUT.LOCALI-DIPART.P.L.-SIAPO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1 - CSA (uscita) Dipendenti</text:p>
          </table:table-cell>
          <table:table-cell office:value-type="string" table:style-name="ce6">
            <text:p>33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S.A.-REG.AUT.LOCALI-DIPART.P.L.-SIAPO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1 - CSA (uscita) Dipendenti</text:p>
          </table:table-cell>
          <table:table-cell office:value-type="string" table:style-name="ce6">
            <text:p>33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S.A.-REG.AUT.LOCALI-DIPART.P.L.-SIAPO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1 - CSA (uscita) Dipendenti</text:p>
          </table:table-cell>
          <table:table-cell office:value-type="string" table:style-name="ce6">
            <text:p>33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U.B.-PUBBLICO IMPIEG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2 - COBAS (uscita) Dipendenti</text:p>
          </table:table-cell>
          <table:table-cell office:value-type="string" table:style-name="ce6">
            <text:p>100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U.B.-PUBBLICO IMPIEG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2 - COBAS (uscita) Dipendenti</text:p>
          </table:table-cell>
          <table:table-cell office:value-type="string" table:style-name="ce6">
            <text:p>100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.U.B.-PUBBLICO IMPIEG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2 - COBAS (uscita) Dipendenti</text:p>
          </table:table-cell>
          <table:table-cell office:value-type="string" table:style-name="ce6">
            <text:p>100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BIDDU <text:s/>ELI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DOLINI 6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SERVIZIO DI PULIZIA STRAORDINARIA <text:s/>PRESSO MUSEO MAGA</text:p>
          </table:table-cell>
          <table:table-cell office:value-type="string" table:style-name="ce6">
            <text:p>24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GNONI ENRICO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16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GNONI ENRICO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0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GNONI LUONI <text:s/>ELE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E DI STUDIO EDIZIONE 2020</text:p>
          </table:table-cell>
          <table:table-cell office:value-type="string" table:style-name="ce6">
            <text:p>2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LANDRINO <text:s/>MAR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LDIROLI SAR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AMBIELLI EDILFRIUL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MATERIALE IDRAULICO</text:p>
          </table:table-cell>
          <table:table-cell office:value-type="string" table:style-name="ce6">
            <text:p>276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AMBIELLI EDILFRIUL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MATERIALE IDRAULICO</text:p>
          </table:table-cell>
          <table:table-cell office:value-type="string" table:style-name="ce6">
            <text:p>228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AMBIELLI EDILFRIUL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IDRAULICO</text:p>
          </table:table-cell>
          <table:table-cell office:value-type="string" table:style-name="ce6">
            <text:p>2966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AMBIELLI EDILFRIUL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IDRAULICO</text:p>
          </table:table-cell>
          <table:table-cell office:value-type="string" table:style-name="ce6">
            <text:p>1281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MISASCA <text:s/>CRISTINA ELDA ANI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I <text:s/>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NTISANI SHARON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PALDO <text:s/>SILV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PPATO <text:s/>BARB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ABELLI <text:s/>GIANFRANC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ABELLI <text:s/>GIANFRANC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ABELLI <text:s/>GIUSEPP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ON <text:s/>ELISABET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TOLERIA CACCIA MARGHERITA DI GUIDALI<text:s/>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RUSO <text:s/>IREN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ASA DELLA GOMMA S.R.L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VESTIARIO PER AG. POLIZIA LOC.</text:p>
          </table:table-cell>
          <table:table-cell office:value-type="string" table:style-name="ce6">
            <text:p>539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STIGLIONI <text:s/>SAMU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TAPANE <text:s/>MICHE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TTANEO <text:s/>SOF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TTANEO <text:s/>SOF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TTANEO <text:s/>STEFAN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AVAZZANA <text:s/>GIOVANN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DC DI TORRIANI C.&amp; C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5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53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'E' DI PEGGIO DI NITTI GRAZ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EDELE <text:s/>ANNARI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EL NETWORK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15/04/2021</text:p>
          </table:table-cell>
          <table:table-cell office:value-type="string" table:style-name="ce4">
            <text:p>SERVIZIO PORTALE PAWEB COMPLETO</text:p>
          </table:table-cell>
          <table:table-cell office:value-type="string" table:style-name="ce6">
            <text:p>49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ELY BAQUERIZO <text:s/>ROBERTO WILFRID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ENTRO POLISPECIALISTICO CUSTODI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HECCHI COLORI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3/06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353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HERAOUI <text:s/>HAYAT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HIARAMONTE <text:s/>VINCENZ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HIC &amp; WILD DI SECCI CATERI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2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I.TI.ESSE S.R.L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ATTURA DIFFERITA</text:p>
          </table:table-cell>
          <table:table-cell office:value-type="string" table:style-name="ce6">
            <text:p>1451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I.TI.ESSE S.R.L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taratura di misuratori di velocità</text:p>
          </table:table-cell>
          <table:table-cell office:value-type="string" table:style-name="ce6">
            <text:p>1451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MINO <text:s/>MICH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NCINNATO <text:s/>DANIE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NQUE ANELLI 2000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OBANU <text:s/>DI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OFFI <text:s/>DANIE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OFFI <text:s/>DANIE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SL FP DEI LAGHI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5 - CISL (uscita) Dipendenti</text:p>
          </table:table-cell>
          <table:table-cell office:value-type="string" table:style-name="ce6">
            <text:p>55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SL FP DEI LAGHI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5 - CISL (uscita) Dipendenti</text:p>
          </table:table-cell>
          <table:table-cell office:value-type="string" table:style-name="ce6">
            <text:p>55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SL FP DEI LAGHI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5 - CISL (uscita) Dipendenti</text:p>
          </table:table-cell>
          <table:table-cell office:value-type="string" table:style-name="ce6">
            <text:p>55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SLAGHI <text:s/>MON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ITTA' DI CASTEL SAN GIOVANN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50</text:p>
          </table:table-cell>
          <table:table-cell office:value-type="string" table:style-name="ce4">
            <text:p>28/05/2021</text:p>
          </table:table-cell>
          <table:table-cell office:value-type="string" table:style-name="ce4">
            <text:p>rimborso spese per fornitura libri di testo alunni scuole elementari</text:p>
          </table:table-cell>
          <table:table-cell office:value-type="string" table:style-name="ce6">
            <text:p>38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LASSPI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LASSPI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44</text:p>
          </table:table-cell>
          <table:table-cell table:number-columns-repeated="16378" table:style-name="ce1"/>
        </table:table-row>
        <table:table-row table:number-rows-repeated="3" table:style-name="ro4">
          <table:table-cell office:value-type="string" table:style-name="ce4">
            <text:p>CLASSPI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-BIT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IN900 INVERNALE PLASTICO FREDDO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-BIT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INVERNALE PLASTICO FREDDO</text:p>
          </table:table-cell>
          <table:table-cell office:value-type="string" table:style-name="ce6">
            <text:p>573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-BIT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INVERNALE PLASTICO FREDDO</text:p>
          </table:table-cell>
          <table:table-cell office:value-type="string" table:style-name="ce6">
            <text:p>401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-BIT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27/04/2021</text:p>
          </table:table-cell>
          <table:table-cell office:value-type="string" table:style-name="ce4">
            <text:p>IN900 INVERNALE PLASTICO FREDDO</text:p>
          </table:table-cell>
          <table:table-cell office:value-type="string" table:style-name="ce6">
            <text:p>143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-BIT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16/04/2021</text:p>
          </table:table-cell>
          <table:table-cell office:value-type="string" table:style-name="ce4">
            <text:p>IN900 INVERNALE PLASTICO FREDDO</text:p>
          </table:table-cell>
          <table:table-cell office:value-type="string" table:style-name="ce6">
            <text:p>807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CCOLE DI SCHIUM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LETTA <text:s/>TERE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LOMBO <text:s/>VALEN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LOMBO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LORHUB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EDIL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MATERIALE EDILE</text:p>
          </table:table-cell>
          <table:table-cell office:value-type="string" table:style-name="ce6">
            <text:p>838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EDIL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MATERIALE EDILE</text:p>
          </table:table-cell>
          <table:table-cell office:value-type="string" table:style-name="ce6">
            <text:p>1392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GAS - GENNAIO/APRILE 2021</text:p>
          </table:table-cell>
          <table:table-cell office:value-type="string" table:style-name="ce6">
            <text:p>57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106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82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302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236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57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64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499,7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57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624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81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PERIODO GENNAIO/APRILE 2021</text:p>
          </table:table-cell>
          <table:table-cell office:value-type="string" table:style-name="ce6">
            <text:p>1060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GAS - GENNAIO/APRILE 2021 - ASILI NIDO</text:p>
          </table:table-cell>
          <table:table-cell office:value-type="string" table:style-name="ce6">
            <text:p>78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1074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814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1768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553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413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MERCIALE GAS E LUC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GAS - 1° BIMESTRE 2021</text:p>
          </table:table-cell>
          <table:table-cell office:value-type="string" table:style-name="ce6">
            <text:p>976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PUTER TIME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8/04/2021</text:p>
          </table:table-cell>
          <table:table-cell office:value-type="string" table:style-name="ce4">
            <text:p>Licenza Kaspersky Cloud Plus 1y</text:p>
          </table:table-cell>
          <table:table-cell office:value-type="string" table:style-name="ce6">
            <text:p>29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PUTER TIM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7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87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UNE DI BUSTO ARSIZI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Acconto <text:s/>Imu - Anno 2021</text:p>
          </table:table-cell>
          <table:table-cell office:value-type="string" table:style-name="ce6">
            <text:p>11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UNE DI CASORATE SEMPION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Acconto <text:s/>Imu - Anno 2021</text:p>
          </table:table-cell>
          <table:table-cell office:value-type="string" table:style-name="ce6">
            <text:p>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UNE DI CUGLIATE FABIASC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Acconto <text:s/>Imu - Anno 2021</text:p>
          </table:table-cell>
          <table:table-cell office:value-type="string" table:style-name="ce6">
            <text:p>14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UNE DI GALLA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INTROITO QUOTE ISCRIZIONE ASILI NIDO ANNO 2020</text:p>
          </table:table-cell>
          <table:table-cell office:value-type="string" table:style-name="ce6">
            <text:p>3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UNE DI GALLA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INTROITO QUOTE ISCRIZIONE ASILI NIDO ANNO 2019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UNE DI GALLARAT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INTROITO QUOTA ISCRIZIONE ASILI NIDO ANNO 2018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UNE DI GENOV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50</text:p>
          </table:table-cell>
          <table:table-cell office:value-type="string" table:style-name="ce4">
            <text:p>15/04/2021</text:p>
          </table:table-cell>
          <table:table-cell office:value-type="string" table:style-name="ce4">
            <text:p>RIMBORSO CEDOLA LIBRARIA A.S. 2020/2021 DI MARCHETTI CECILIA</text:p>
          </table:table-cell>
          <table:table-cell office:value-type="string" table:style-name="ce6">
            <text:p>48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MUNE DI MIL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50</text:p>
          </table:table-cell>
          <table:table-cell office:value-type="string" table:style-name="ce4">
            <text:p>01/04/2021</text:p>
          </table:table-cell>
          <table:table-cell office:value-type="string" table:style-name="ce4">
            <text:p>RIMBORSO CEDOLE LIBRARIE COMUNE DI gallarate - a.s. 2020/2021</text:p>
          </table:table-cell>
          <table:table-cell office:value-type="string" table:style-name="ce6">
            <text:p>123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MUNE DI SAMARAT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Acconto <text:s/>Imu - Anno 2021</text:p>
          </table:table-cell>
          <table:table-cell office:value-type="string" table:style-name="ce6">
            <text:p>1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D.CENTRO COMM.LE MADONNA IN CAMPAGN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5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liquidazione spese condominiali Centro Comm. Madonna in Campagna 2-3-4-5 rate 2021</text:p>
          </table:table-cell>
          <table:table-cell office:value-type="string" table:style-name="ce6">
            <text:p>1142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DOMINIO GIARDIN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5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liquidazione spese condominiali rata n. 4 2020/2021</text:p>
          </table:table-cell>
          <table:table-cell office:value-type="string" table:style-name="ce6">
            <text:p>1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DOMINIO LA PIAZZETT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5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liquidazione spese condominiali rata n. 3 2020/2021<text:s/></text:p>
          </table:table-cell>
          <table:table-cell office:value-type="string" table:style-name="ce6">
            <text:p>777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CONDOMINIO LEON D'OR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5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liquidazione spese condominiali 3° rata 2021</text:p>
          </table:table-cell>
          <table:table-cell office:value-type="string" table:style-name="ce6">
            <text:p>2927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DOMINIO LEON D'OR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50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liquidazione spese condominiali Cond. Leon D'Oro 4^ rata 2020/2021</text:p>
          </table:table-cell>
          <table:table-cell office:value-type="string" table:style-name="ce6">
            <text:p>2927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SORZIO PARCO LOMBARDO DELLA VALLE DE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6/2021</text:p>
          </table:table-cell>
          <table:table-cell office:value-type="string" table:style-name="ce4">
            <text:p>QUOTA CONTRIBUTO ENTI COMUNITA' DEL PARCO ESERCIZIO 2021</text:p>
          </table:table-cell>
          <table:table-cell office:value-type="string" table:style-name="ce6">
            <text:p>32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NSORZIO PARCO LOMBARDO DELLA VALLE DE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8710</text:p>
          </table:table-cell>
          <table:table-cell office:value-type="string" table:style-name="ce4">
            <text:p>07/06/2021</text:p>
          </table:table-cell>
          <table:table-cell office:value-type="string" table:style-name="ce4">
            <text:p>QUOTA CONTRIBUTO ENTI COMUNITA' EL PARCO ESERCIZIO 2021</text:p>
          </table:table-cell>
          <table:table-cell office:value-type="string" table:style-name="ce6">
            <text:p>10500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COPYFIN DI FORESE MARC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DET.319/2021-COPYFIN DI FORESE MARCO-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RONETTI <text:s/>FRANCES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SENTINO <text:s/>MA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<text:s/>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STA <text:s/>ZACCAR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OVA MONIC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EA.M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ADEG FUNZIONALE E STRUTTURALE PER CREAZ NUOVO POLO CULTURALE</text:p>
          </table:table-cell>
          <table:table-cell office:value-type="string" table:style-name="ce6">
            <text:p>105364,2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CREA.M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08/06/2021</text:p>
          </table:table-cell>
          <table:table-cell office:value-type="string" table:style-name="ce4">
            <text:p>ADEG.FUNZ.E STRUTT.CREAZ.NUOVO POLO CULTURALE MUSEO MAGA-PRESTAZ.SUPPLEM.</text:p>
          </table:table-cell>
          <table:table-cell office:value-type="string" table:style-name="ce6">
            <text:p>32441,5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EA.M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ADEG FUNZIONALE E STRUTTURALE PER CREAZ NUOVO POLO CULTURALE</text:p>
          </table:table-cell>
          <table:table-cell office:value-type="string" table:style-name="ce6">
            <text:p>146840,8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EDEM <text:s/>SPA-GRUPPO IVA CREDE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EDEM <text:s/>SPA-GRUPPO IVA CREDE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EDEM <text:s/>SPA-GRUPPO IVA CREDE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UZ <text:s text:c="2"/>ALVAREZ DAYRA YAMILETH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RYSTAL BEAUTY DI CIAMBRONE ERIK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CUSANO <text:s/>MICH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BO <text:s/>ANNA DARRI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NGEANU <text:s text:c="2"/>ATN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OS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00,9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Y RISTOSERVIC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40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RICARICA MARZO 2021</text:p>
          </table:table-cell>
          <table:table-cell office:value-type="string" table:style-name="ce6">
            <text:p>6839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Y RISTOSERVIC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40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RICARICA MARZO 2021</text:p>
          </table:table-cell>
          <table:table-cell office:value-type="string" table:style-name="ce6">
            <text:p>726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Y RISTOSERVIC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4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RICARICA APRILE 2021</text:p>
          </table:table-cell>
          <table:table-cell office:value-type="string" table:style-name="ce6">
            <text:p>5430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AY RISTOSERVIC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4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RICARICA MAGGIO 2021</text:p>
          </table:table-cell>
          <table:table-cell office:value-type="string" table:style-name="ce6">
            <text:p>6590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E MARE <text:s/>ALESSANDR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ECIO VIAGGI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ELLA TORRE <text:s/>DANIE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E-MA DI DE PALMA DOMENICO &amp; C. SN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EVITIS <text:s/>PAO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FUCCIA <text:s/>MARIANG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GIANDOMENICO <text:s/>FAB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GIORGI <text:s/>SALVATOR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LEONE <text:s/>ORSO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NOIA <text:s/>MARIANG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 PASQUALE <text:s/>MARIE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ALOGA DI MARCHESIN FLAVIA &amp; C. S.A.S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LLO CON UN FIORE DI GARGIULO JUAN CA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OP <text:s/>AW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-STAFF SINDACO C.M.</text:p>
          </table:table-cell>
          <table:table-cell office:value-type="string" table:style-name="ce6">
            <text:p>850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-STAFF SINDACO P.F.</text:p>
          </table:table-cell>
          <table:table-cell office:value-type="string" table:style-name="ce6">
            <text:p>1992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 P.F.</text:p>
          </table:table-cell>
          <table:table-cell office:value-type="string" table:style-name="ce6">
            <text:p>1992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 C.M.</text:p>
          </table:table-cell>
          <table:table-cell office:value-type="string" table:style-name="ce6">
            <text:p>850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 C.M.</text:p>
          </table:table-cell>
          <table:table-cell office:value-type="string" table:style-name="ce6">
            <text:p>850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 P.F.</text:p>
          </table:table-cell>
          <table:table-cell office:value-type="string" table:style-name="ce6">
            <text:p>1992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Assegni Familiari Dipendenti</text:p>
          </table:table-cell>
          <table:table-cell office:value-type="string" table:style-name="ce6">
            <text:p>3628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Assegni Familiari Dipendenti</text:p>
          </table:table-cell>
          <table:table-cell office:value-type="string" table:style-name="ce6">
            <text:p>3987,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Assegni Familiari Dipendenti</text:p>
          </table:table-cell>
          <table:table-cell office:value-type="string" table:style-name="ce6">
            <text:p>3628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14 - Indennità di carica Assimilati</text:p>
          </table:table-cell>
          <table:table-cell office:value-type="string" table:style-name="ce6">
            <text:p>24511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-DT.338/2019-G.A.</text:p>
          </table:table-cell>
          <table:table-cell office:value-type="string" table:style-name="ce6">
            <text:p>1171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16703 DEL 04/03/2021-Inden. Ordine Pubblico <text:s/>GEN.2021</text:p>
          </table:table-cell>
          <table:table-cell office:value-type="string" table:style-name="ce6">
            <text:p>21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16722 DEL 04/03/2021-Inden. Ordine Pubblico <text:s/>FEBBR..2021</text:p>
          </table:table-cell>
          <table:table-cell office:value-type="string" table:style-name="ce6">
            <text:p>72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06617 DEL 28/01/2021-Inden. Ordine Pubblico <text:s/>DIC.2020</text:p>
          </table:table-cell>
          <table:table-cell office:value-type="string" table:style-name="ce6">
            <text:p>18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06610 DEL 28/01/2021-Inden. Ordine Pubblico <text:s/>NOV.2020</text:p>
          </table:table-cell>
          <table:table-cell office:value-type="string" table:style-name="ce6">
            <text:p>122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Competenze DT.338/2019-DIPENDENTE A TEMPO DETERMINATO G.A.</text:p>
          </table:table-cell>
          <table:table-cell office:value-type="string" table:style-name="ce6">
            <text:p>1519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2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10884,5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2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10884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2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10884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3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15514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3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15514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3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15514,6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44185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1538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1538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44477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579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44185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1538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3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7 - Rimborsi Spese Dirigenti</text:p>
          </table:table-cell>
          <table:table-cell office:value-type="string" table:style-name="ce6">
            <text:p>25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3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7 - Rimborsi Spese Dirigenti</text:p>
          </table:table-cell>
          <table:table-cell office:value-type="string" table:style-name="ce6">
            <text:p>66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5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2 - Straordinari Dipendenti</text:p>
          </table:table-cell>
          <table:table-cell office:value-type="string" table:style-name="ce6">
            <text:p>3081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5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2 - Straordinari Dipendenti</text:p>
          </table:table-cell>
          <table:table-cell office:value-type="string" table:style-name="ce6">
            <text:p>3914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5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2 - Straordinari Dipendenti</text:p>
          </table:table-cell>
          <table:table-cell office:value-type="string" table:style-name="ce6">
            <text:p>3214,9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DEL 29/04/2021-CARIC.DOMANDE BONUS GAS ED ENERGIA ELET.</text:p>
          </table:table-cell>
          <table:table-cell office:value-type="string" table:style-name="ce6">
            <text:p>20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4 - Indennita fondo Dipendenti</text:p>
          </table:table-cell>
          <table:table-cell office:value-type="string" table:style-name="ce6">
            <text:p>51749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INDENNITA' SERVIZIO ESTERNO-FEBBR./MARZO/APRILE 2021</text:p>
          </table:table-cell>
          <table:table-cell office:value-type="string" table:style-name="ce6">
            <text:p>3987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ORD.LIQ.PROT.0039197 DEL 09/06/2021-INDENNITA' SPECIFICHE RESPONSABILITA' 2020</text:p>
          </table:table-cell>
          <table:table-cell office:value-type="string" table:style-name="ce6">
            <text:p>4174,7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ORD.LIQ.PROT.0039198 DEL 09/06/2021-INDENNITA' 2020 MANEGGIO VALORI DI CASSA</text:p>
          </table:table-cell>
          <table:table-cell office:value-type="string" table:style-name="ce6">
            <text:p>1948,6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ORD.LIQ.PROT.0039199 DEL 09/06/2021-INDENNITA' SPECIFICHE RESPONSABILITA' 2020</text:p>
          </table:table-cell>
          <table:table-cell office:value-type="string" table:style-name="ce6">
            <text:p>9838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4 - Indennita fondo Dipendenti</text:p>
          </table:table-cell>
          <table:table-cell office:value-type="string" table:style-name="ce6">
            <text:p>51945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4 - Indennita fondo Dipendenti</text:p>
          </table:table-cell>
          <table:table-cell office:value-type="string" table:style-name="ce6">
            <text:p>52152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8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10 -Indennità Fondo Dirigenza Dirigenti</text:p>
          </table:table-cell>
          <table:table-cell office:value-type="string" table:style-name="ce6">
            <text:p>15285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8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10 -Indennità Fondo Dirigenza Dirigenti</text:p>
          </table:table-cell>
          <table:table-cell office:value-type="string" table:style-name="ce6">
            <text:p>15285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8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10 -Indennità Fondo Dirigenza Dirigenti</text:p>
          </table:table-cell>
          <table:table-cell office:value-type="string" table:style-name="ce6">
            <text:p>19083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9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9 - Indennità Segretario Dipendenti</text:p>
          </table:table-cell>
          <table:table-cell office:value-type="string" table:style-name="ce6">
            <text:p>3493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9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9 - Indennità Segretario Dipendenti</text:p>
          </table:table-cell>
          <table:table-cell office:value-type="string" table:style-name="ce6">
            <text:p>3493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299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9 - Indennità Segretario Dipendenti</text:p>
          </table:table-cell>
          <table:table-cell office:value-type="string" table:style-name="ce6">
            <text:p>3493,0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6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ORD.LIQ.PROT.0039187 DEL 09/06/2021-INDENNITA' 2020 MESSI NOTIFICATORI</text:p>
          </table:table-cell>
          <table:table-cell office:value-type="string" table:style-name="ce6">
            <text:p>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24669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515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24658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589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26802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515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1595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557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1595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3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1595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17889,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15444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17186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41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1303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19814,6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19814,6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1303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21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19814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1303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44091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365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1538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45609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427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1538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44091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365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560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1538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251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715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25167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715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25170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67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715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81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6676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81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6676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781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6676,2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3 DEL 05/05/2021-SERVIZIO VIGILANZA LUGLIO 2020-PROG.REGIONE COVID 19</text:p>
          </table:table-cell>
          <table:table-cell office:value-type="string" table:style-name="ce6">
            <text:p>1225,9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LIQ. 6 DEL 05/05/2021-SERV.VIGILANZA NOV./DIC.2020 PROG.REGIONE COVID 19</text:p>
          </table:table-cell>
          <table:table-cell office:value-type="string" table:style-name="ce6">
            <text:p>3138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5 DEL 05.05.2021-SERVIZIO VIGILANZA DEL 23/03/2021 SOCIETA' CRAM SRL</text:p>
          </table:table-cell>
          <table:table-cell office:value-type="string" table:style-name="ce6">
            <text:p>30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77427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77252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73,6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77224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1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4658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08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4981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0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6338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08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12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08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4981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23197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517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24233,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578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23403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9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517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52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3088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52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3088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52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3088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96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4792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96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4790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96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4792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20940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20889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rigenti</text:p>
          </table:table-cell>
          <table:table-cell office:value-type="string" table:style-name="ce6">
            <text:p>3579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20885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rigenti</text:p>
          </table:table-cell>
          <table:table-cell office:value-type="string" table:style-name="ce6">
            <text:p>350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29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5 - Posiz. Organizzative Dipendenti</text:p>
          </table:table-cell>
          <table:table-cell office:value-type="string" table:style-name="ce6">
            <text:p>82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40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30883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400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30883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9400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30685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438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01 - Competenze Dipendenti</text:p>
          </table:table-cell>
          <table:table-cell office:value-type="string" table:style-name="ce6">
            <text:p>5084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438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01 - Competenze Dipendenti</text:p>
          </table:table-cell>
          <table:table-cell office:value-type="string" table:style-name="ce6">
            <text:p>5089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43801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01 - Competenze Dipendenti</text:p>
          </table:table-cell>
          <table:table-cell office:value-type="string" table:style-name="ce6">
            <text:p>5092,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219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23 - Straordinari Art.208 CDS Dipendenti</text:p>
          </table:table-cell>
          <table:table-cell office:value-type="string" table:style-name="ce6">
            <text:p>4846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219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23 - Straordinari Art.208 CDS Dipendenti</text:p>
          </table:table-cell>
          <table:table-cell office:value-type="string" table:style-name="ce6">
            <text:p>5448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219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23 - Straordinari Art.208 CDS Dipendenti</text:p>
          </table:table-cell>
          <table:table-cell office:value-type="string" table:style-name="ce6">
            <text:p>1116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0018187 DEL 10/03/2021-Merloni Dipendenti</text:p>
          </table:table-cell>
          <table:table-cell office:value-type="string" table:style-name="ce6">
            <text:p>259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18206 DEL 10/03/2021-Merloni Dipendenti</text:p>
          </table:table-cell>
          <table:table-cell office:value-type="string" table:style-name="ce6">
            <text:p>140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18199 DEL 10/03/2021-Merloni Dipendenti</text:p>
          </table:table-cell>
          <table:table-cell office:value-type="string" table:style-name="ce6">
            <text:p>560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726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22 - Straordinari Mandament Dipendenti</text:p>
          </table:table-cell>
          <table:table-cell office:value-type="string" table:style-name="ce6">
            <text:p>35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ORD.LIQ.PROT.0019180 DEL 15/03/2021-Merloni Dipendenti</text:p>
          </table:table-cell>
          <table:table-cell office:value-type="string" table:style-name="ce6">
            <text:p>3894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DIPENDENTI DIVERS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28 - Borsa lavoro e ricerca A.C.</text:p>
          </table:table-cell>
          <table:table-cell office:value-type="string" table:style-name="ce6">
            <text:p>953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28 - Borsa lavoro e ricerca P.M.-(SALDO)</text:p>
          </table:table-cell>
          <table:table-cell office:value-type="string" table:style-name="ce6">
            <text:p>1466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PENDENTI DIVERS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20/04/2021</text:p>
          </table:table-cell>
          <table:table-cell office:value-type="string" table:style-name="ce4">
            <text:p>APRILE 2021 028 - Borsa lavoro e ricerca P.M.-(ACCONTO)</text:p>
          </table:table-cell>
          <table:table-cell office:value-type="string" table:style-name="ce6">
            <text:p>533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014 - Indennità di carica Assimilati</text:p>
          </table:table-cell>
          <table:table-cell office:value-type="string" table:style-name="ce6">
            <text:p>24511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IVERS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014 - Indennità di carica Assimilati</text:p>
          </table:table-cell>
          <table:table-cell office:value-type="string" table:style-name="ce6">
            <text:p>24511,0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MAGGIO 2021 ORD.04 DEL 05.05.2021-LIQUIDAZ.COMPENSO NONNO VIGILE-MARZO/APRILE 2021</text:p>
          </table:table-cell>
          <table:table-cell office:value-type="string" table:style-name="ce6">
            <text:p>4844,4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DIVERSI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18/06/2021</text:p>
          </table:table-cell>
          <table:table-cell office:value-type="string" table:style-name="ce4">
            <text:p>GIUGNO 2021 ORD.07 DEL 08.06.2021 -LIQUIDAZ.COMPENSO NONNO VIGILE-MAGGIO/GIUGNO 2021</text:p>
          </table:table-cell>
          <table:table-cell office:value-type="string" table:style-name="ce6">
            <text:p>5793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ONNE ALLO SPECCHIO DI BISON CRISTI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418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ROGO <text:s/>ANDREA ANGE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ROGO <text:s/>ANDREA ANGE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UCHINI MAURIZI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UE EMME S.N.C. DI MAZZA E MOSCAT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USSMANN SERVIC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84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USSMANN SERVIC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1.2/31.3.2021 - SERVIZIO DI PULIZIA</text:p>
          </table:table-cell>
          <table:table-cell office:value-type="string" table:style-name="ce6">
            <text:p>42023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YNAMICA RETAIL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CONTRATTO 0000050417 C.M.</text:p>
          </table:table-cell>
          <table:table-cell office:value-type="string" table:style-name="ce6">
            <text:p>2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YNAMICA RETAIL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ONTRATTO 0000050417 C.M.</text:p>
          </table:table-cell>
          <table:table-cell office:value-type="string" table:style-name="ce6">
            <text:p>2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DYNAMICA RETAIL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ONTRATTO 0000050417 C.M.</text:p>
          </table:table-cell>
          <table:table-cell office:value-type="string" table:style-name="ce6">
            <text:p>2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 LASER INFORMATICA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HP SU963A-MLT-D205L-5000pagine Nero cartuccia toner e laser</text:p>
          </table:table-cell>
          <table:table-cell office:value-type="string" table:style-name="ce6">
            <text:p>1647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 LASER INFORMATICA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HP SU963A-MLT-D205L-5000pagine Nero cartuccia toner e laser</text:p>
          </table:table-cell>
          <table:table-cell office:value-type="string" table:style-name="ce6">
            <text:p>2254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4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61,48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9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22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3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5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8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81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733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16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39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7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1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800</text:p>
          </table:table-cell>
          <table:table-cell table:number-columns-repeated="16378" table:style-name="ce1"/>
        </table:table-row>
        <table:table-row table:number-rows-repeated="17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6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number-rows-repeated="117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256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06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09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06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41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2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2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75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7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11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85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2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82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36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1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2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1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6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8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75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7,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45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27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27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7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10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14,5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49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7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0,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88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5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914,29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70,9</text:p>
          </table:table-cell>
          <table:table-cell table:number-columns-repeated="16378" table:style-name="ce1"/>
        </table:table-row>
        <table:table-row table:number-rows-repeated="4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03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65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7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92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9,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6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5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1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4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8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8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768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1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1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36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2,8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51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29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70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77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2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25,8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7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50,91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9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29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76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0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ECONOMO COMUNALE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4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67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4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0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66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05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32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37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5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60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5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59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5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8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9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8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4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8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1,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83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1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68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64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05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35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2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23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2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89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2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3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2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9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2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92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57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35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60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52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4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06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RIMBORSO SPESE ECONOMALI DAL 01/04/2021 AL 30/04/2021 SPESE ECONOMO</text:p>
          </table:table-cell>
          <table:table-cell office:value-type="string" table:style-name="ce6">
            <text:p>118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83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24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6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26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4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4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0,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1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49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3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2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3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11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73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470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711,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306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11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306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5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IMBORSO SPESE ECONOMALI DAL 01/05/2021 AL 31/05/2021 SPESE ECONOMO</text:p>
          </table:table-cell>
          <table:table-cell office:value-type="string" table:style-name="ce6">
            <text:p>372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CONOMO COMUNA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807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RIMBORSO SPESE ECONOMALI DAL 01/03/2021 AL 31/03/2021 SPESE ECONOMO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DAM-SOLUZIONI AMBIENTAL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PULIZIA E DISINFEZIONE UTA E CANALI DISTRIBUTIVI ARIA</text:p>
          </table:table-cell>
          <table:table-cell office:value-type="string" table:style-name="ce6">
            <text:p>22899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DEN DI FIUMI ANNA &amp; C. S.N.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DICOLA2DIECI DI VEZZARO FABI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053,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DIL &amp; RIPARA DI LULAJ ELTON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Sistemazione cancello carraio motorizzato,</text:p>
          </table:table-cell>
          <table:table-cell office:value-type="string" table:style-name="ce6">
            <text:p>6033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DILOMBARDA DU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LAV.DI RIQUALIFICAZ.ENERGETICA FABBRICATO SAP V.CURTATONE 44</text:p>
          </table:table-cell>
          <table:table-cell office:value-type="string" table:style-name="ce6">
            <text:p>110003,8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DULU S.R.L.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6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LEDIS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50</text:p>
          </table:table-cell>
          <table:table-cell office:value-type="string" table:style-name="ce4">
            <text:p>29/04/2021</text:p>
          </table:table-cell>
          <table:table-cell office:value-type="string" table:style-name="ce4">
            <text:p>DOTAZIONE LIBRARIA TERZA ELEM</text:p>
          </table:table-cell>
          <table:table-cell office:value-type="string" table:style-name="ce6">
            <text:p>31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LETTROMECC. COZZI GIOVANNI DI COZZI D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8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LLESSE S.N.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LLIROSE DI ELENA BISESTRI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24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6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LOVORREI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412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208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33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15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10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MO NIVI CREDIT S.R.L. DIVISION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RISCOSSIONE DI VERBALI ESTERI</text:p>
          </table:table-cell>
          <table:table-cell office:value-type="string" table:style-name="ce6">
            <text:p>36,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GENN.2017/DIC.2018-RICALCOLO PIAZZA GIUSEPPE GARIBALDI N.1</text:p>
          </table:table-cell>
          <table:table-cell office:value-type="string" table:style-name="ce6">
            <text:p>3240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13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7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73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58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4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49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1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7,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9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54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620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2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88,5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GENN.2017/DIC.2018-RICALCOLO SC.MEDIA-VIA BOTTINI 3</text:p>
          </table:table-cell>
          <table:table-cell office:value-type="string" table:style-name="ce6">
            <text:p>1927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5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67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6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561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8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2,4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8,9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3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EL ENERGIA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00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ET SOLUTIONS SRL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NTERVENTO DI MANUTENZIONE SISTEMA DI VIDEOSORVEGLIANZA</text:p>
          </table:table-cell>
          <table:table-cell office:value-type="string" table:style-name="ce6">
            <text:p>5370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ET SOLUTIONS SRL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INTERV.MANUTENZIONE SISTEMA DI VIDEOSORVEGLIANZA CITTADINO</text:p>
          </table:table-cell>
          <table:table-cell office:value-type="string" table:style-name="ce6">
            <text:p>4318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ET SOLUTIONS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6918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Sostituz.Telecamera di Videosorveglianza in Piazza S.Giorgio</text:p>
          </table:table-cell>
          <table:table-cell office:value-type="string" table:style-name="ce6">
            <text:p>13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GIE SERVIZ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IV TRIMESTRE 2020 STAGIONE TERMICA 2020-2021</text:p>
          </table:table-cell>
          <table:table-cell office:value-type="string" table:style-name="ce6">
            <text:p>993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ENGIE SERVIZI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PERIODO: LUGLIO-SETTEMBRE 2020.</text:p>
          </table:table-cell>
          <table:table-cell office:value-type="string" table:style-name="ce6">
            <text:p>55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RICO CANTU' ASSICURAZIONE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10 - Assicurazione (uscita) Dipendenti</text:p>
          </table:table-cell>
          <table:table-cell office:value-type="string" table:style-name="ce6">
            <text:p>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RICO CANTU' ASSICURAZIONE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10 - Assicurazione (uscita) Dipendenti</text:p>
          </table:table-cell>
          <table:table-cell office:value-type="string" table:style-name="ce6">
            <text:p>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NRICO CANTU' ASSICURAZIONE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10 - Assicurazione (uscita) Dipendenti</text:p>
          </table:table-cell>
          <table:table-cell office:value-type="string" table:style-name="ce6">
            <text:p>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173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CANCELLERIA - BIBLIOTECA</text:p>
          </table:table-cell>
          <table:table-cell office:value-type="string" table:style-name="ce6">
            <text:p>143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129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VIGILI</text:p>
          </table:table-cell>
          <table:table-cell office:value-type="string" table:style-name="ce6">
            <text:p>345,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TECNICO</text:p>
          </table:table-cell>
          <table:table-cell office:value-type="string" table:style-name="ce6">
            <text:p>253,5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RISORSE</text:p>
          </table:table-cell>
          <table:table-cell office:value-type="string" table:style-name="ce6">
            <text:p>172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RISORSE</text:p>
          </table:table-cell>
          <table:table-cell office:value-type="string" table:style-name="ce6">
            <text:p>159,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DEMOGRAFICI</text:p>
          </table:table-cell>
          <table:table-cell office:value-type="string" table:style-name="ce6">
            <text:p>132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108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NCELLERIA - URP</text:p>
          </table:table-cell>
          <table:table-cell office:value-type="string" table:style-name="ce6">
            <text:p>96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CANCELLERIA - DEMOGRAFICI</text:p>
          </table:table-cell>
          <table:table-cell office:value-type="string" table:style-name="ce6">
            <text:p>166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CANCELLERIA - COMMERCIO</text:p>
          </table:table-cell>
          <table:table-cell office:value-type="string" table:style-name="ce6">
            <text:p>100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CANCELLERIA PER NIDO CAIELLO E IST.COMP.GEROLAMO CARDANO</text:p>
          </table:table-cell>
          <table:table-cell office:value-type="string" table:style-name="ce6">
            <text:p>127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APPENDIABITI DA TERRA BRIO</text:p>
          </table:table-cell>
          <table:table-cell office:value-type="string" table:style-name="ce6">
            <text:p>63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60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ANCELLERIA - PROGRAM.ORGANIZZAZIONE</text:p>
          </table:table-cell>
          <table:table-cell office:value-type="string" table:style-name="ce6">
            <text:p>293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GIOTTO TEMPER PER NIDO CAIELLO</text:p>
          </table:table-cell>
          <table:table-cell office:value-type="string" table:style-name="ce6">
            <text:p>74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CULTURA</text:p>
          </table:table-cell>
          <table:table-cell office:value-type="string" table:style-name="ce6">
            <text:p>247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VIGILI</text:p>
          </table:table-cell>
          <table:table-cell office:value-type="string" table:style-name="ce6">
            <text:p>241,7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IST. COMP. DANTE</text:p>
          </table:table-cell>
          <table:table-cell office:value-type="string" table:style-name="ce6">
            <text:p>236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134,6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RISORSE</text:p>
          </table:table-cell>
          <table:table-cell office:value-type="string" table:style-name="ce6">
            <text:p>107,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RISORSE</text:p>
          </table:table-cell>
          <table:table-cell office:value-type="string" table:style-name="ce6">
            <text:p>106,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ontributo ambientale CONAI assoltoBIBLIOTECA</text:p>
          </table:table-cell>
          <table:table-cell office:value-type="string" table:style-name="ce6">
            <text:p>101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99,8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CANCELLERIA - TECNICO</text:p>
          </table:table-cell>
          <table:table-cell office:value-type="string" table:style-name="ce6">
            <text:p>182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FORNIT.PER <text:s/>IST. COMP. DE AMICIS</text:p>
          </table:table-cell>
          <table:table-cell office:value-type="string" table:style-name="ce6">
            <text:p>139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CANCELLERIA - DEMOGRAFICI</text:p>
          </table:table-cell>
          <table:table-cell office:value-type="string" table:style-name="ce6">
            <text:p>389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CANCELLERIA - ECONOMATO</text:p>
          </table:table-cell>
          <table:table-cell office:value-type="string" table:style-name="ce6">
            <text:p>171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EBIAN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8/04/2021</text:p>
          </table:table-cell>
          <table:table-cell office:value-type="string" table:style-name="ce4">
            <text:p>CANCELLERIA -COMMERCIO</text:p>
          </table:table-cell>
          <table:table-cell office:value-type="string" table:style-name="ce6">
            <text:p>141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RRICO <text:s/>MONI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S SAFI <text:s/>MOHAMMED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SSELLEZETA S.N.C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08/06/2021</text:p>
          </table:table-cell>
          <table:table-cell office:value-type="string" table:style-name="ce4">
            <text:p>INTERVENTI URGENTI PER OPERE RELATIVE A IMPIANTI TERMICI</text:p>
          </table:table-cell>
          <table:table-cell office:value-type="string" table:style-name="ce6">
            <text:p>40211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SSELLEZETA S.N.C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S.A.L. 4 - SALDO LAVORI DI MANUTENZIONE ORDINARIA DI STABILI</text:p>
          </table:table-cell>
          <table:table-cell office:value-type="string" table:style-name="ce6">
            <text:p>27337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SSELLEZETA S.N.C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S.A.L. 3 LAV. MANUTENZ.ORDINARIA -OPERE DA IDRAULICO</text:p>
          </table:table-cell>
          <table:table-cell office:value-type="string" table:style-name="ce6">
            <text:p>19748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STETICA JANUS DI VILLA SIMO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304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CQ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CESSIONE DEL QUINTO N.188102 DEL 11/01/2021</text:p>
          </table:table-cell>
          <table:table-cell office:value-type="string" table:style-name="ce6">
            <text:p>2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CQ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DEL QUINTO N.188102 DEL 11/01/2021</text:p>
          </table:table-cell>
          <table:table-cell office:value-type="string" table:style-name="ce6">
            <text:p>2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CQ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ESSIONE DEL QUINTO N.188102 DEL 11/01/2021</text:p>
          </table:table-cell>
          <table:table-cell office:value-type="string" table:style-name="ce6">
            <text:p>2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MARZO 2021 - PASTI SCUOLE</text:p>
          </table:table-cell>
          <table:table-cell office:value-type="string" table:style-name="ce6">
            <text:p>50370,5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MAGGIO 2021 - PASTI SCUOLE</text:p>
          </table:table-cell>
          <table:table-cell office:value-type="string" table:style-name="ce6">
            <text:p>269576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07/06/2021</text:p>
          </table:table-cell>
          <table:table-cell office:value-type="string" table:style-name="ce4">
            <text:p>Servizio pulizie-ore personale dipendente - aprile<text:s/></text:p>
          </table:table-cell>
          <table:table-cell office:value-type="string" table:style-name="ce6">
            <text:p>355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PASTI SCUOLE</text:p>
          </table:table-cell>
          <table:table-cell office:value-type="string" table:style-name="ce6">
            <text:p>228065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2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MARZO 2021 - PASTI NIDO</text:p>
          </table:table-cell>
          <table:table-cell office:value-type="string" table:style-name="ce6">
            <text:p>6847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2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MAGGIO 2021 - PASTI NIDO</text:p>
          </table:table-cell>
          <table:table-cell office:value-type="string" table:style-name="ce6">
            <text:p>14788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MARZO 2021 - MERENDE NIDI</text:p>
          </table:table-cell>
          <table:table-cell office:value-type="string" table:style-name="ce6">
            <text:p>267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RISTORAZIONE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2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PASTI NIDI</text:p>
          </table:table-cell>
          <table:table-cell office:value-type="string" table:style-name="ce6">
            <text:p>14068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05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<text:s text:c="2"/>PRE e POST SCUOLA</text:p>
          </table:table-cell>
          <table:table-cell office:value-type="string" table:style-name="ce6">
            <text:p>34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050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MARZO 2021 -PRE e POST SCUOLA</text:p>
          </table:table-cell>
          <table:table-cell office:value-type="string" table:style-name="ce6">
            <text:p>52262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050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SETT.2020/GENN.2021-RIMB.COSTI DPI PANDEMIA DA COVID-19</text:p>
          </table:table-cell>
          <table:table-cell office:value-type="string" table:style-name="ce6">
            <text:p>2737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1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MARZO 2021 - ASSIST.AD PERSONAM ALUNNI SCUOLE SEC.</text:p>
          </table:table-cell>
          <table:table-cell office:value-type="string" table:style-name="ce6">
            <text:p>21639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1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COMPENSAZION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1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ASSIST.AD PERSONAM ALUNNI SCUOLE SEC.</text:p>
          </table:table-cell>
          <table:table-cell office:value-type="string" table:style-name="ce6">
            <text:p>18696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ASSIST.AD PERSONAM ALUNNI SCUOLE SEC.</text:p>
          </table:table-cell>
          <table:table-cell office:value-type="string" table:style-name="ce6">
            <text:p>60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APRILE 2021 - <text:s text:c="2"/>PRE e POST SCUOLA</text:p>
          </table:table-cell>
          <table:table-cell office:value-type="string" table:style-name="ce6">
            <text:p>39319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5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MARZO 2021 -PRE e POST SCUOLA</text:p>
          </table:table-cell>
          <table:table-cell office:value-type="string" table:style-name="ce6">
            <text:p>4845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UROTREND ASSISTENZA SC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5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SETT.2020/GENN.2021-RIMB.COSTI DPI PANDEMIA DA COVID-19</text:p>
          </table:table-cell>
          <table:table-cell office:value-type="string" table:style-name="ce6">
            <text:p>2306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EXITONE SPA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477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recupero ritenute applicate prestaz.soggette a IVA-2016/2018</text:p>
          </table:table-cell>
          <table:table-cell office:value-type="string" table:style-name="ce6">
            <text:p>121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.LLI RE <text:s/>DI RE MARIO &amp; CARLO SAS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ERTIF.PAGAMENTO N.6-PULIZIA E INDAGINI TELEVISIVE TOMBINAT.</text:p>
          </table:table-cell>
          <table:table-cell office:value-type="string" table:style-name="ce6">
            <text:p>4350,5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.LLI RE <text:s/>DI RE MARIO &amp; CARLO SAS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DETERMINAZIONI DIRIGENZIALI N. 185 DEL 08/03/2019 E N. 491 D</text:p>
          </table:table-cell>
          <table:table-cell office:value-type="string" table:style-name="ce6">
            <text:p>284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.LLI RE <text:s/>DI RE MARIO &amp; CARLO SAS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ERTIF.PAGAMENTO N.6-PULIZIA E INDAGINI TELEVISIVE TOMBINAT.</text:p>
          </table:table-cell>
          <table:table-cell office:value-type="string" table:style-name="ce6">
            <text:p>1462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.LLI RE <text:s/>DI RE MARIO &amp; CARLO SAS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8549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RIQUALIFICAZIONE DEI PARCHI CITTADINI</text:p>
          </table:table-cell>
          <table:table-cell office:value-type="string" table:style-name="ce6">
            <text:p>257310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LLA <text:s/>MARGHERI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M EVENTI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NTASIA DI PAVAN LUIS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214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RFAGLIA <text:s/>FRANCES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SHION 2000 S.N.C. DI TRUSSO SFRAZZETT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TER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5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ATER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5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CA FLEET &amp; TENDERS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00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N.2 LANCIA YPSILON</text:p>
          </table:table-cell>
          <table:table-cell office:value-type="string" table:style-name="ce6">
            <text:p>200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CA FLEET &amp; TENDERS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N.2 LANCIA YPSILON</text:p>
          </table:table-cell>
          <table:table-cell office:value-type="string" table:style-name="ce6">
            <text:p>747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DELFIO <text:s/>VALEN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BORSA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DELFIO <text:s/>VALEN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LICINI <text:s/>TIZI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LLETTI <text:s/>LORENZ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MA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103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MA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FEMA SRL - Gestione manuale trattenuta Split iva</text:p>
          </table:table-cell>
          <table:table-cell office:value-type="string" table:style-name="ce6">
            <text:p>103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MA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29770</text:p>
          </table:table-cell>
          <table:table-cell office:value-type="string" table:style-name="ce4">
            <text:p>27/04/2021</text:p>
          </table:table-cell>
          <table:table-cell office:value-type="string" table:style-name="ce4">
            <text:p>DERATTIZZAZ.PRIMARIA DE AMICIS</text:p>
          </table:table-cell>
          <table:table-cell office:value-type="string" table:style-name="ce6">
            <text:p>286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CINI <text:s/>SILV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RI <text:s/>ALBERT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RIS <text:s/>SERE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<text:s/>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ZZI <text:s/>ANDREA (1977)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RRAZZI CARLO E FIGLIO DI FERRAZZI 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9/04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1502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RRAZZI CARLO E FIGLIO DI FERRAZZI 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9/04/2021</text:p>
          </table:table-cell>
          <table:table-cell office:value-type="string" table:style-name="ce4">
            <text:p>MATERIALE ELETTRICO</text:p>
          </table:table-cell>
          <table:table-cell office:value-type="string" table:style-name="ce6">
            <text:p>542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RRAZZI CARLO E FIGLIO DI FERRAZZI 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802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RRAZZI CARLO E FIGLIO DI FERRAZZI 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TERIALE ELETTRICO</text:p>
          </table:table-cell>
          <table:table-cell office:value-type="string" table:style-name="ce6">
            <text:p>1687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ERRAZZI CARLO E FIGLIO DI FERRAZZI 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ELETTRICO</text:p>
          </table:table-cell>
          <table:table-cell office:value-type="string" table:style-name="ce6">
            <text:p>793,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ZZI CARLO E FIGLIO DI FERRAZZI 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AZZI GIORGI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ERRIERO <text:s/>GIORG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ADEL-FEDERAZIONE ITALIANA AUTONOMA DI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1 - CSA - FIADEL (uscita) Dipendenti</text:p>
          </table:table-cell>
          <table:table-cell office:value-type="string" table:style-name="ce6">
            <text:p>41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ADEL-FEDERAZIONE ITALIANA AUTONOMA DI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1 - CSA - FIADEL (uscita) Dipendenti</text:p>
          </table:table-cell>
          <table:table-cell office:value-type="string" table:style-name="ce6">
            <text:p>41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ADEL-FEDERAZIONE ITALIANA AUTONOMA DI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1 - CSA - FIADEL (uscita) Dipendenti</text:p>
          </table:table-cell>
          <table:table-cell office:value-type="string" table:style-name="ce6">
            <text:p>41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CILI <text:s/>ANTONIO EZ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LIBERTI <text:s/>ANDRE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LIBERTI <text:s/>ANDRE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LINFILATO DI RUSSO MAUR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8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DELEGA CONTRATTO DI FINANZ.N.380783 E N.380780.</text:p>
          </table:table-cell>
          <table:table-cell office:value-type="string" table:style-name="ce6">
            <text:p>7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2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DELEGA CONTRATTO DI FINANZ.N.380783-N.380780</text:p>
          </table:table-cell>
          <table:table-cell office:value-type="string" table:style-name="ce6">
            <text:p>7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2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DELEGA CONTRATTO DI FINANZ.N.380783-380780</text:p>
          </table:table-cell>
          <table:table-cell office:value-type="string" table:style-name="ce6">
            <text:p>7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INDOMESTIC BANCA SPA-GRUPPO BNP PARIBA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2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LENGHI DIVISE S.N.C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320</text:p>
          </table:table-cell>
          <table:table-cell office:value-type="string" table:style-name="ce4">
            <text:p>28/04/2021</text:p>
          </table:table-cell>
          <table:table-cell office:value-type="string" table:style-name="ce4">
            <text:p>DIVISE ESTIVE PER COMMESSI USCIERI E MESSI NOTIFICATORI</text:p>
          </table:table-cell>
          <table:table-cell office:value-type="string" table:style-name="ce6">
            <text:p>3866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LENGHI DIVISE S.N.C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4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DIVISE PER VIGILI</text:p>
          </table:table-cell>
          <table:table-cell office:value-type="string" table:style-name="ce6">
            <text:p>20789,5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LOWBIRD ITALIA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8/04/2021</text:p>
          </table:table-cell>
          <table:table-cell office:value-type="string" table:style-name="ce4">
            <text:p>APRILE 2021 - SERV.CENTRALIZZATO GESTIONE PARCOMETRI</text:p>
          </table:table-cell>
          <table:table-cell office:value-type="string" table:style-name="ce6">
            <text:p>570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LOWBIRD ITALIA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Serv. Whoosh</text:p>
          </table:table-cell>
          <table:table-cell office:value-type="string" table:style-name="ce6">
            <text:p>0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LOWBIRD ITALIA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Serv. Whoosh! IT</text:p>
          </table:table-cell>
          <table:table-cell office:value-type="string" table:style-name="ce6">
            <text:p>0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LOWBIRD ITALIA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GGIO 2021 - SERVIZIO DI CENTRALIZZAZIONE</text:p>
          </table:table-cell>
          <table:table-cell office:value-type="string" table:style-name="ce6">
            <text:p>570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LOWBIRD ITALIA SRL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GIUGNO 2021 - SERVIZIO CENTRALIZZATO GESTIONE PARCOMETRI</text:p>
          </table:table-cell>
          <table:table-cell office:value-type="string" table:style-name="ce6">
            <text:p>570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FOGLIANI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ELETTRICO</text:p>
          </table:table-cell>
          <table:table-cell office:value-type="string" table:style-name="ce6">
            <text:p>592,2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FONDAZIONE GALLERIA ARTE MODERNA E CONT.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55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CONTRIBUTO RELATIVO AL QUARTO STATO AVANZAMENTO LAVORI PER LA PROSECUZIONE DELL'ATTIVITA' BIBLIOTECONOMICA</text:p>
          </table:table-cell>
          <table:table-cell office:value-type="string" table:style-name="ce6">
            <text:p>5650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FONDAZIONE GALLERIA ARTE MODERNA E CONT.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550</text:p>
          </table:table-cell>
          <table:table-cell office:value-type="string" table:style-name="ce4">
            <text:p>15/04/2021</text:p>
          </table:table-cell>
          <table:table-cell office:value-type="string" table:style-name="ce4">
            <text:p>CONTRIBUTO RELATIVO AL TERZO STATO AVANZAMENTO LAVORI PER LA PROSECUZIONE DELL'ATTIVITA' BIBLIOTECONOMICA.</text:p>
          </table:table-cell>
          <table:table-cell office:value-type="string" table:style-name="ce6">
            <text:p>48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AZIONE SCUOLE MATERN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81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FONDAZIONE SCUOLE MATERNE - CONTRIBUTO ANNO 2021</text:p>
          </table:table-cell>
          <table:table-cell office:value-type="string" table:style-name="ce6">
            <text:p>7700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AZIONE SOMASCHI ONLU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42915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GENOVESE DANIELE EDUCATIVA SCOLASTICA 01/01/2021 - 28/02/20</text:p>
          </table:table-cell>
          <table:table-cell office:value-type="string" table:style-name="ce6">
            <text:p>13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P.I.00560180127-COMUNE DI GALLARATE 2021</text:p>
          </table:table-cell>
          <table:table-cell office:value-type="string" table:style-name="ce6">
            <text:p>120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FONDO PERSEO-P.I.00560180127-COMUNE DI GALLARATE 2021</text:p>
          </table:table-cell>
          <table:table-cell office:value-type="string" table:style-name="ce6">
            <text:p>120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15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-P.I.00560180127-COMUNE DI GALLARATE 2021</text:p>
          </table:table-cell>
          <table:table-cell office:value-type="string" table:style-name="ce6">
            <text:p>137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P.I.00560180127-COMUNE DI GALLARATE 2021</text:p>
          </table:table-cell>
          <table:table-cell office:value-type="string" table:style-name="ce6">
            <text:p>353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FONDO PERSEO-P.I.00560180127-COMUNE DI GALLARATE 2021</text:p>
          </table:table-cell>
          <table:table-cell office:value-type="string" table:style-name="ce6">
            <text:p>353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-P.I.00560180127-COMUNE DI GALLARATE 2021</text:p>
          </table:table-cell>
          <table:table-cell office:value-type="string" table:style-name="ce6">
            <text:p>422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ART.208 C.D.S.-PREVID.COMPLEM.-COMUNE DI GALLARATE P.I.00560180127-T.G.</text:p>
          </table:table-cell>
          <table:table-cell office:value-type="string" table:style-name="ce6">
            <text:p>374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ART.208 C.D.S.-PREVID.COMPLEM.-COMUNE DI GALLARATE P.I.00560180127-C.A.</text:p>
          </table:table-cell>
          <table:table-cell office:value-type="string" table:style-name="ce6">
            <text:p>374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DO PENSIONE PERSEO SIRIO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ART.208 C.D.S.-PREVID.COMPLEM.-COMUNE DI GALLARATE P.I.00560180127-C.G.</text:p>
          </table:table-cell>
          <table:table-cell office:value-type="string" table:style-name="ce6">
            <text:p>907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TANEL <text:s/>MAR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ONTANEL <text:s/>MAR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4 - CGIL (uscita) Dipendenti</text:p>
          </table:table-cell>
          <table:table-cell office:value-type="string" table:style-name="ce6">
            <text:p>274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4 - CGIL (uscita) Dirigenti</text:p>
          </table:table-cell>
          <table:table-cell office:value-type="string" table:style-name="ce6">
            <text:p>33,3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4 - CGIL (uscita) Dipendenti</text:p>
          </table:table-cell>
          <table:table-cell office:value-type="string" table:style-name="ce6">
            <text:p>274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4 - CGIL (uscita) Dirigenti</text:p>
          </table:table-cell>
          <table:table-cell office:value-type="string" table:style-name="ce6">
            <text:p>33,3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4 - CGIL (uscita) Dipendenti</text:p>
          </table:table-cell>
          <table:table-cell office:value-type="string" table:style-name="ce6">
            <text:p>274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NZIONE PUBBLICA-CGI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4 - CGIL (uscita) Dirigenti</text:p>
          </table:table-cell>
          <table:table-cell office:value-type="string" table:style-name="ce6">
            <text:p>33,3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SE' <text:s/>AIRINA MICA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I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TURA EUROPA SAS DI LUISA LOVISOLO &amp; C.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6/04/2021</text:p>
          </table:table-cell>
          <table:table-cell office:value-type="string" table:style-name="ce4">
            <text:p>Management amministrativo,monitoraggio,rendicont.progetto EU</text:p>
          </table:table-cell>
          <table:table-cell office:value-type="string" table:style-name="ce6">
            <text:p>70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FUTURA EUROPA SAS DI LUISA LOVISOLO &amp; C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MANAGEMENT E PUBBLICAZIONE ONLINE APPLICAZIONI DIDATTICA</text:p>
          </table:table-cell>
          <table:table-cell office:value-type="string" table:style-name="ce6">
            <text:p>12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.S.E.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5/04/2021</text:p>
          </table:table-cell>
          <table:table-cell office:value-type="string" table:style-name="ce4">
            <text:p>CORRISPETTIVO A COPERTURA DEGLI ONERI DI GESTIONE CONVENZ.</text:p>
          </table:table-cell>
          <table:table-cell office:value-type="string" table:style-name="ce6">
            <text:p>316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DDA <text:s/>ENZO - INGEGNER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ATT.TA' CONNESSE A NORMATIVA VV.FF.-(Fase 1: edif. da 1 a 5)</text:p>
          </table:table-cell>
          <table:table-cell office:value-type="string" table:style-name="ce6">
            <text:p>12053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DDA STEFANO AVVOCATO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acc.prestaz.profess.causa civile 1597/2021 RG TRIBUNALE B.A.</text:p>
          </table:table-cell>
          <table:table-cell office:value-type="string" table:style-name="ce6">
            <text:p>46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ION <text:s/>CAMI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ION <text:s/>CAMI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LLI <text:s/>ELE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MBARUTO <text:s/>MICH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MBARUTO <text:s/>MICH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RAGE GENIUS SRL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GARATTI <text:s/>CINZIA ANG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RGANO <text:s/>AN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RGANTINI <text:s/>ANDRE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ASTALDELLO <text:s/>MIRIAM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EMMA <text:s/>ELEONO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ESINT SRL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30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93,0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ESIN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68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F IMPIANTI DI GIORGIO FIORETT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COLLEGAM.ELETTRICO ACQUA PARCO VIALE MILANO</text:p>
          </table:table-cell>
          <table:table-cell office:value-type="string" table:style-name="ce6">
            <text:p>24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F IMPIANTI DI GIORGIO FIORETT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08/06/2021</text:p>
          </table:table-cell>
          <table:table-cell office:value-type="string" table:style-name="ce4">
            <text:p>DETERMINA DIRIGENZIALEN. 186 DEL 30/03/2021</text:p>
          </table:table-cell>
          <table:table-cell office:value-type="string" table:style-name="ce6">
            <text:p>40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F IMPIANTI DI GIORGIO FIORETT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Acconto per approvvigionamento materiali CIG: Z0B30E6B01</text:p>
          </table:table-cell>
          <table:table-cell office:value-type="string" table:style-name="ce6">
            <text:p>4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HELFI STEFANO-LINEA DONNA ACCONCIATUR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 ONE SPA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477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recupero ritenute applicate prestaz.soggette a IVA-2018/2019</text:p>
          </table:table-cell>
          <table:table-cell office:value-type="string" table:style-name="ce6">
            <text:p>92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 ONE SPA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477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recupero ritenute applicate prestaz.in esenzione IVA-2018/19</text:p>
          </table:table-cell>
          <table:table-cell office:value-type="string" table:style-name="ce6">
            <text:p>1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 ONE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0800</text:p>
          </table:table-cell>
          <table:table-cell office:value-type="string" table:style-name="ce4">
            <text:p>27/04/2021</text:p>
          </table:table-cell>
          <table:table-cell office:value-type="string" table:style-name="ce4">
            <text:p>REV.PREZZI 4° TRIM.2020 - 1° TRIM.2021 - SERV.LUCE</text:p>
          </table:table-cell>
          <table:table-cell office:value-type="string" table:style-name="ce6">
            <text:p>9308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ANTOMASO <text:s/>ALESS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O DI SILVESTRO FEDERIC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IORDANO <text:s/>VINCENZ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JERGJI <text:s/>ERNEST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JOLAJ <text:s/>ALM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JOLAJ <text:s/>BE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ONATI <text:s/>BARBAR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AFICA EXPRESS S.N.C. DI CREMA C. E M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0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TAMPA LIBRO-PROGETTO NON FIDARTI DELL'APPARENZA</text:p>
          </table:table-cell>
          <table:table-cell office:value-type="string" table:style-name="ce6">
            <text:p>1997,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AMUGLIA <text:s/>LAU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AND PRIX S.N.C. DI ARNOZZI MARINO LUIG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AZIOLI <text:s/>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OSSET <text:s/>ANDRE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OSSI <text:s/>STEF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UPPO GIODICART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73,5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UPPO SE.CO.GES.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3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GRUPPO SE.CO.GES.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7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GUIDI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RIFERIMENTO DETERMINA N 71 <text:s/>DEL 10/02/2021</text:p>
          </table:table-cell>
          <table:table-cell office:value-type="string" table:style-name="ce6">
            <text:p>17492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HERA COMM S.R.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99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HERA COMM S.R.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HERA COMM S.R.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30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LLYWOOD VIDEO DI CENTOFANTI DANIE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42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MAG SNC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56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T ROAD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USSAM <text:s/>KAMA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XHA <text:s/>DEN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XHA <text:s/>DEN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XHA <text:s/>ELO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HOXHA <text:s/>SHPETI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 FERRARIO DI GALLARATE SAS DI ARTUSO ST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496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 GELSI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11/06/2021</text:p>
          </table:table-cell>
          <table:table-cell office:value-type="string" table:style-name="ce4">
            <text:p>FATTURE N. 4348/2021 E N. 5301/2021 - ICA SRL - SUPPORTO GESTIONE TRIBUTI MESI DI APRILE E MAGGIO 2021.</text:p>
          </table:table-cell>
          <table:table-cell office:value-type="string" table:style-name="ce6">
            <text:p>11183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FATTURA N. 3204/2021 - ICA SRL - SUPPORTO GESTIONE TRIBUTI MESE DI MARZO 2021.</text:p>
          </table:table-cell>
          <table:table-cell office:value-type="string" table:style-name="ce6">
            <text:p>11183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06/04/2021</text:p>
          </table:table-cell>
          <table:table-cell office:value-type="string" table:style-name="ce4">
            <text:p>FATTURA N. 2635/2021 - ICA SRL - SUPPORTO GESTIONE TRIBUTI MESE DI FEBBRAIO 2021.</text:p>
          </table:table-cell>
          <table:table-cell office:value-type="string" table:style-name="ce6">
            <text:p>11183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AGGIO RISCOSSIONE TRIBUTI ARRETRATI - MARZO 2021</text:p>
          </table:table-cell>
          <table:table-cell office:value-type="string" table:style-name="ce6">
            <text:p>3967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5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GGIO RISCOSSIONE TRIBUTI ARRETRATI RISCOSSI NEL MESE DI APRILE 2021</text:p>
          </table:table-cell>
          <table:table-cell office:value-type="string" table:style-name="ce6">
            <text:p>2789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AGGIO RISCOSSIONE TRIBUTI ARRETRATI - PERIODO MAGGIO 2021<text:s/></text:p>
          </table:table-cell>
          <table:table-cell office:value-type="string" table:style-name="ce6">
            <text:p>2390,0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511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GGIO RISCOSSIONE CANONE PATRIMONIALE PUBBLICITA' - AFFISSIONI E OCCUPAZIONE - 1 TRIMESTRE 2021<text:s/></text:p>
          </table:table-cell>
          <table:table-cell office:value-type="string" table:style-name="ce6">
            <text:p>7706,9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511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GGIO RISCOSSIONE CANONE PATRIMONIALE PUBBLICITA' - AFFISSIONI - 1 TRIMESTRE 2021 (VECCHIO TRIBUTO)</text:p>
          </table:table-cell>
          <table:table-cell office:value-type="string" table:style-name="ce6">
            <text:p>2370,6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511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AGGIO RISCOSSIONE CANONE PATRIMONIALE OCCUPAZIONE - 1 TRIMESTRE 2021 <text:s/>(VECCHIO TRIBUTO)</text:p>
          </table:table-cell>
          <table:table-cell office:value-type="string" table:style-name="ce6">
            <text:p>185,1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FATTURA N. 4383/2021 - ICA SRL - RISCOSSIONE E RENDICONTAZIONE PARCOMETRI MESE DI APRILE 2021.</text:p>
          </table:table-cell>
          <table:table-cell office:value-type="string" table:style-name="ce6">
            <text:p>2542,6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.C.A. SOCIETÀ UNIPERSONAL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FATTURA N. 3176/2021 - ICA SRL - RISCOSSIONE, RENDICONTAIZONE PARCOMETRI MESE DI MARZO 2021</text:p>
          </table:table-cell>
          <table:table-cell office:value-type="string" table:style-name="ce6">
            <text:p>2453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FATTURA N. 3177/2021 - ICA SRL - AUSILIARI DEL TRAFFICO MESE DI MARZO 2021.</text:p>
          </table:table-cell>
          <table:table-cell office:value-type="string" table:style-name="ce6">
            <text:p>5165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C.A. SOCIETÀ UNIPERSONAL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FATT. N. 4384/2021 - ICA SRL - AUSILIARI DEL TRAFFICO MESE DI APRILE 2021.</text:p>
          </table:table-cell>
          <table:table-cell office:value-type="string" table:style-name="ce6">
            <text:p>5352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FI.VE.R.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CESSIONE DEL QUINTO CONTRATTO 6667/2021 M.A.</text:p>
          </table:table-cell>
          <table:table-cell office:value-type="string" table:style-name="ce6">
            <text:p>2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FI.VE.R.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DEL QUINTO CONTRATTO 6667/2021 M.A.</text:p>
          </table:table-cell>
          <table:table-cell office:value-type="string" table:style-name="ce6">
            <text:p>2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.FI.VE.R.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ESSIONE DEL QUINTO CONTRATTO 6667/2021 M.A.</text:p>
          </table:table-cell>
          <table:table-cell office:value-type="string" table:style-name="ce6">
            <text:p>2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BA <text:s/>AN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2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2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2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2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2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BL 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2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CT GENESIA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VERIFICA BIENNALE IMPIANTO ASCENSORI - DET.563/2019</text:p>
          </table:table-cell>
          <table:table-cell office:value-type="string" table:style-name="ce6">
            <text:p>951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FR SUPPLIES S.R.L. UNIPERSONA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GIENICA CASSANESE SERVIZI AMBIENTAL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30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LAV. PRONTO INTERV.SU ALVEO E SPONDE TORRENTE SORGIORILE</text:p>
          </table:table-cell>
          <table:table-cell office:value-type="string" table:style-name="ce6">
            <text:p>4097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GNELZI OFF.MECC.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HYA <text:s/>FATIM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L FIORE DI GHIROLDI FABRIZI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L GENIO DEL FORNO A LEGNA DI PANARISI G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L RAGAZZO DI CAMPAGNA DI CANZIANI CLAUD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L RAPANELLO DI RIPAMONTI GIOVAN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L SORRISO DI BUGGIN SELE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MMOBILIARE IDEA HOUSE SA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MSA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531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TESSERA RFID ISOLA ECOLOGICA</text:p>
          </table:table-cell>
          <table:table-cell office:value-type="string" table:style-name="ce6">
            <text:p>24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FOCAMER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INIPEC CANONE FASCIA 1</text:p>
          </table:table-cell>
          <table:table-cell office:value-type="string" table:style-name="ce6">
            <text:p>442,0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GLESE <text:s/>FRANCES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GLESI <text:s/>DORINA MARIN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GLESI <text:s/>ROXANA VIOLE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RNET ONE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2° TRIM.2021 - CAN. WIPRO CUSTOM</text:p>
          </table:table-cell>
          <table:table-cell office:value-type="string" table:style-name="ce6">
            <text:p>2803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INTERNET ON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2° TRIMESTRE 2021</text:p>
          </table:table-cell>
          <table:table-cell office:value-type="string" table:style-name="ce6">
            <text:p>4011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RNICOLA <text:s/>VINCENZ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983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8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4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3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1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225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4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4,25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764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739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528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8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779,45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889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863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779,45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889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863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80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80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10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623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461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007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3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1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48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48,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9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9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1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0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248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358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388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8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1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9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27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55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1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33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33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1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1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35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1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6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1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1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1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94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00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58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06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94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00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58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06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6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36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4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2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6,8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31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30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312,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2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80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03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820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03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5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03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1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104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83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41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85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337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16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64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43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87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25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7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19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1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8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1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706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19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86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1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46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7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2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417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268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72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365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72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560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52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16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315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510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4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4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315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510,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4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16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59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311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37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355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406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20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248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236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65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7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8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195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195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1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195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3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3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3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88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71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61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05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3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731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99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1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6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18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1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1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68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4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13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39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808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90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69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11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977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90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69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44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808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90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69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11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891,0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8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8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8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34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34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03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29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8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68,7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35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73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85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30,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1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83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8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49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9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9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09</text:p>
          </table:table-cell>
          <table:table-cell office:value-type="string" table:style-name="ce4">
            <text:p>03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0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14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14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55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1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1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61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21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21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72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698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056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000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306,2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396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256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129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52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52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52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98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98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98,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634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634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634,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90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90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90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24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38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24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38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24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38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82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362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7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700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59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11,4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64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96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82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8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95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0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28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00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1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7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8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8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1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1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47,6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6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45,33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0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8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14</text:p>
          </table:table-cell>
          <table:table-cell office:value-type="string" table:style-name="ce4">
            <text:p>03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059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1</text:p>
          </table:table-cell>
          <table:table-cell office:value-type="string" table:style-name="ce4">
            <text:p>05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01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1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1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1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63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1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4298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6853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9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9,1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52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2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6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34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163,33</text:p>
          </table:table-cell>
          <table:table-cell table:number-columns-repeated="16378" table:style-name="ce1"/>
        </table:table-row>
        <table:table-row table:number-rows-repeated="6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66,67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4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68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4</text:p>
          </table:table-cell>
          <table:table-cell office:value-type="string" table:style-name="ce4">
            <text:p>15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92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434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376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301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3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3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3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1375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3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0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7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698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3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227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28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4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36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6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31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CONTRIBUTI DI NATURA SOCIALE</text:p>
          </table:table-cell>
          <table:table-cell office:value-type="string" table:style-name="ce4">
            <text:p>SERVIZI ALLA PERSONA</text:p>
          </table:table-cell>
          <table:table-cell office:value-type="string" table:style-name="ce4">
            <text:p>1906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CONTRIBUTI DI NATURA SOCIALE</text:p>
          </table:table-cell>
          <table:table-cell office:value-type="string" table:style-name="ce6">
            <text:p>8621,5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2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03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2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2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2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0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2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2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21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7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604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7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8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7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953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8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953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4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75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CONTRIBUTO SOSTEGNO AFFITTO D.D. 314/2021 A FAVORE DI MALVA S.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9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745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91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90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1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5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1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3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6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66,6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5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1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16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8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number-rows-repeated="6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6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400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30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number-rows-repeated="8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8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2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06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00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19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27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4</text:p>
          </table:table-cell>
          <table:table-cell office:value-type="string" table:style-name="ce4">
            <text:p>17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26/04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50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19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94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605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3470,7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605</text:p>
          </table:table-cell>
          <table:table-cell office:value-type="string" table:style-name="ce4">
            <text:p>24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4175,2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6/06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82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INTERVENTI SERVIZI DI NATUR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771</text:p>
          </table:table-cell>
          <table:table-cell office:value-type="string" table:style-name="ce4">
            <text:p>03/05/2021</text:p>
          </table:table-cell>
          <table:table-cell office:value-type="string" table:style-name="ce5">
            <text:p>INTERVENTI SERVIZI DI NATURA SOCIALE</text:p>
          </table:table-cell>
          <table:table-cell office:value-type="string" table:style-name="ce6">
            <text:p>65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31 TC 21 MC GEST <text:s text:c="6"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23 TC 71 MAESTRO GEST <text:s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23 TC 21 MC GEST <text:s text:c="6"/>SETEFI5</text:p>
          </table:table-cell>
          <table:table-cell office:value-type="string" table:style-name="ce6">
            <text:p>0,3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23 TC 16 VISA GEST <text:s text:c="4"/>SETEFI5</text:p>
          </table:table-cell>
          <table:table-cell office:value-type="string" table:style-name="ce6">
            <text:p>1,8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23 TC 01 MONETA GEST <text:s text:c="2"/>SETEFI5</text:p>
          </table:table-cell>
          <table:table-cell office:value-type="string" table:style-name="ce6">
            <text:p>0,0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15 TC 71 MAESTRO GEST <text:s/>SETEFI5</text:p>
          </table:table-cell>
          <table:table-cell office:value-type="string" table:style-name="ce6">
            <text:p>0,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15 TC 21 MC GEST <text:s text:c="6"/>SETEFI5</text:p>
          </table:table-cell>
          <table:table-cell office:value-type="string" table:style-name="ce6">
            <text:p>1,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15 TC 16 VISA GEST <text:s text:c="4"/>SETEFI5</text:p>
          </table:table-cell>
          <table:table-cell office:value-type="string" table:style-name="ce6">
            <text:p>0,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15 TC 01 MONETA GEST <text:s text:c="2"/>SETEFI5</text:p>
          </table:table-cell>
          <table:table-cell office:value-type="string" table:style-name="ce6">
            <text:p>0,2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07 TC 21 MC GEST <text:s text:c="6"/>SETEFI5</text:p>
          </table:table-cell>
          <table:table-cell office:value-type="string" table:style-name="ce6">
            <text:p>1,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07 TC 16 VISA GEST <text:s text:c="4"/>SETEFI5</text:p>
          </table:table-cell>
          <table:table-cell office:value-type="string" table:style-name="ce6">
            <text:p>0,1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907 TC 01 MONETA GEST <text:s text:c="2"/>SETEFI5</text:p>
          </table:table-cell>
          <table:table-cell office:value-type="string" table:style-name="ce6">
            <text:p>0,0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99 TC 71 MAESTRO GEST <text:s/>SETEFI5</text:p>
          </table:table-cell>
          <table:table-cell office:value-type="string" table:style-name="ce6">
            <text:p>0,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99 TC 21 MC GEST <text:s text:c="6"/>SETEFI5</text:p>
          </table:table-cell>
          <table:table-cell office:value-type="string" table:style-name="ce6">
            <text:p>2,3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99 TC 16 VISA GEST <text:s text:c="4"/>SETEFI5</text:p>
          </table:table-cell>
          <table:table-cell office:value-type="string" table:style-name="ce6">
            <text:p>0,7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99 TC 01 MONETA GEST <text:s text:c="2"/>SETEFI5</text:p>
          </table:table-cell>
          <table:table-cell office:value-type="string" table:style-name="ce6">
            <text:p>0,4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81 TC 71 MAESTRO GEST <text:s/>SETEFI5</text:p>
          </table:table-cell>
          <table:table-cell office:value-type="string" table:style-name="ce6">
            <text:p>1,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81 TC 21 MC GEST <text:s text:c="6"/>SETEFI5</text:p>
          </table:table-cell>
          <table:table-cell office:value-type="string" table:style-name="ce6">
            <text:p>1,2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81 TC 16 VISA GEST <text:s text:c="4"/>SETEFI5</text:p>
          </table:table-cell>
          <table:table-cell office:value-type="string" table:style-name="ce6">
            <text:p>1,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81 TC 01 MONETA GEST <text:s text:c="2"/>SETEFI5</text:p>
          </table:table-cell>
          <table:table-cell office:value-type="string" table:style-name="ce6">
            <text:p>0,3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73 TC 71 MAESTRO GEST <text:s/>SETEFI5</text:p>
          </table:table-cell>
          <table:table-cell office:value-type="string" table:style-name="ce6">
            <text:p>1,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73 TC 21 MC GEST <text:s text:c="6"/>SETEFI5</text:p>
          </table:table-cell>
          <table:table-cell office:value-type="string" table:style-name="ce6">
            <text:p>0,7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73 TC 16 VISA GEST <text:s text:c="4"/>SETEFI5</text:p>
          </table:table-cell>
          <table:table-cell office:value-type="string" table:style-name="ce6">
            <text:p>2,3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73 TC 01 MONETA GEST <text:s text:c="2"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65 TC 71 MAESTRO GEST <text:s/>SETEFI5</text:p>
          </table:table-cell>
          <table:table-cell office:value-type="string" table:style-name="ce6">
            <text:p>0,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65 TC 21 MC GEST <text:s text:c="6"/>SETEFI5</text:p>
          </table:table-cell>
          <table:table-cell office:value-type="string" table:style-name="ce6">
            <text:p>0,5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65 TC 16 VISA GEST <text:s text:c="4"/>SETEFI5</text:p>
          </table:table-cell>
          <table:table-cell office:value-type="string" table:style-name="ce6">
            <text:p>0,5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65 TC 01 MONETA GEST <text:s text:c="2"/>SETEFI5</text:p>
          </table:table-cell>
          <table:table-cell office:value-type="string" table:style-name="ce6">
            <text:p>0,2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57 TC 71 MAESTRO GEST <text:s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57 TC 21 MC GEST <text:s text:c="6"/>SETEFI5</text:p>
          </table:table-cell>
          <table:table-cell office:value-type="string" table:style-name="ce6">
            <text:p>0,5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57 TC 16 VISA GEST <text:s text:c="4"/>SETEFI5</text:p>
          </table:table-cell>
          <table:table-cell office:value-type="string" table:style-name="ce6">
            <text:p>0,2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57 TC 01 MONETA GEST <text:s text:c="2"/>SETEFI5</text:p>
          </table:table-cell>
          <table:table-cell office:value-type="string" table:style-name="ce6">
            <text:p>0,2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40 TC 71 MAESTRO GEST <text:s/>SETEFI5</text:p>
          </table:table-cell>
          <table:table-cell office:value-type="string" table:style-name="ce6">
            <text:p>0,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40 TC 21 MC GEST <text:s text:c="6"/>SETEFI5</text:p>
          </table:table-cell>
          <table:table-cell office:value-type="string" table:style-name="ce6">
            <text:p>0,5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40 TC 16 VISA GEST <text:s text:c="4"/>SETEFI5</text:p>
          </table:table-cell>
          <table:table-cell office:value-type="string" table:style-name="ce6">
            <text:p>0,2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40 TC 01 MONETA GEST <text:s text:c="2"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32 TC 71 MAESTRO GEST <text:s/>SETEFI5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32 TC 21 MC GEST <text:s text:c="6"/>SETEFI5</text:p>
          </table:table-cell>
          <table:table-cell office:value-type="string" table:style-name="ce6">
            <text:p>1,7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32 TC 16 VISA GEST <text:s text:c="4"/>SETEFI5</text:p>
          </table:table-cell>
          <table:table-cell office:value-type="string" table:style-name="ce6">
            <text:p>0,6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32 TC 01 MONETA GEST <text:s text:c="2"/>SETEFI5</text:p>
          </table:table-cell>
          <table:table-cell office:value-type="string" table:style-name="ce6">
            <text:p>0,7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24 TC 71 MAESTRO GEST <text:s/>SETEFI5</text:p>
          </table:table-cell>
          <table:table-cell office:value-type="string" table:style-name="ce6">
            <text:p>0,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24 TC 21 MC GEST <text:s text:c="6"/>SETEFI5</text:p>
          </table:table-cell>
          <table:table-cell office:value-type="string" table:style-name="ce6">
            <text:p>0,9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24 TC 16 VISA GEST <text:s text:c="4"/>SETEFI5</text:p>
          </table:table-cell>
          <table:table-cell office:value-type="string" table:style-name="ce6">
            <text:p>1,5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24 TC 01 MONETA GEST <text:s text:c="2"/>SETEFI5</text:p>
          </table:table-cell>
          <table:table-cell office:value-type="string" table:style-name="ce6">
            <text:p>0,3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16 TC 71 MAESTRO GEST <text:s/>SETEFI5</text:p>
          </table:table-cell>
          <table:table-cell office:value-type="string" table:style-name="ce6">
            <text:p>0,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16 TC 21 MC GEST <text:s text:c="6"/>SETEFI5</text:p>
          </table:table-cell>
          <table:table-cell office:value-type="string" table:style-name="ce6">
            <text:p>1,0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16 TC 16 VISA GEST <text:s text:c="4"/>SETEFI5</text:p>
          </table:table-cell>
          <table:table-cell office:value-type="string" table:style-name="ce6">
            <text:p>0,1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16 TC 01 MONETA GEST <text:s text:c="2"/>SETEFI5</text:p>
          </table:table-cell>
          <table:table-cell office:value-type="string" table:style-name="ce6">
            <text:p>0,0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08 TC 71 MAESTRO GEST <text:s/>SETEFI5</text:p>
          </table:table-cell>
          <table:table-cell office:value-type="string" table:style-name="ce6">
            <text:p>0,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08 TC 21 MC GEST <text:s text:c="6"/>SETEFI5</text:p>
          </table:table-cell>
          <table:table-cell office:value-type="string" table:style-name="ce6">
            <text:p>1,8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08 TC 16 VISA GEST <text:s text:c="4"/>SETEFI5</text:p>
          </table:table-cell>
          <table:table-cell office:value-type="string" table:style-name="ce6">
            <text:p>2,2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808 TC 01 MONETA GEST <text:s text:c="2"/>SETEFI5</text:p>
          </table:table-cell>
          <table:table-cell office:value-type="string" table:style-name="ce6">
            <text:p>0,3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90 TC 71 MAESTRO GEST <text:s/>SETEFI5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90 TC 21 MC GEST <text:s text:c="6"/>SETEFI5</text:p>
          </table:table-cell>
          <table:table-cell office:value-type="string" table:style-name="ce6">
            <text:p>2,2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90 TC 16 VISA GEST <text:s text:c="4"/>SETEFI5</text:p>
          </table:table-cell>
          <table:table-cell office:value-type="string" table:style-name="ce6">
            <text:p>1,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90 TC 01 MONETA GEST <text:s text:c="2"/>SETEFI5</text:p>
          </table:table-cell>
          <table:table-cell office:value-type="string" table:style-name="ce6">
            <text:p>0,5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82 TC 71 MAESTRO GEST <text:s/>SETEFI5</text:p>
          </table:table-cell>
          <table:table-cell office:value-type="string" table:style-name="ce6">
            <text:p>0,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82 TC 21 MC GEST <text:s text:c="6"/>SETEFI5</text:p>
          </table:table-cell>
          <table:table-cell office:value-type="string" table:style-name="ce6">
            <text:p>1,4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82 TC 16 VISA GEST <text:s text:c="4"/>SETEFI5</text:p>
          </table:table-cell>
          <table:table-cell office:value-type="string" table:style-name="ce6">
            <text:p>1,3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82 TC 01 MONETA GEST <text:s text:c="2"/>SETEFI5</text:p>
          </table:table-cell>
          <table:table-cell office:value-type="string" table:style-name="ce6">
            <text:p>0,5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74 TC 71 MAESTRO GEST <text:s/>SETEFI5</text:p>
          </table:table-cell>
          <table:table-cell office:value-type="string" table:style-name="ce6">
            <text:p>2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74 TC 21 MC GEST <text:s text:c="6"/>SETEFI5</text:p>
          </table:table-cell>
          <table:table-cell office:value-type="string" table:style-name="ce6">
            <text:p>5,8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74 TC 16 VISA GEST <text:s text:c="4"/>SETEFI5</text:p>
          </table:table-cell>
          <table:table-cell office:value-type="string" table:style-name="ce6">
            <text:p>1,8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74 TC 01 MONETA GEST <text:s text:c="2"/>SETEFI5</text:p>
          </table:table-cell>
          <table:table-cell office:value-type="string" table:style-name="ce6">
            <text:p>1,4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66 TC 71 MAESTRO GEST <text:s/>SETEFI5</text:p>
          </table:table-cell>
          <table:table-cell office:value-type="string" table:style-name="ce6">
            <text:p>0,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66 TC 21 MC GEST <text:s text:c="6"/>SETEFI5</text:p>
          </table:table-cell>
          <table:table-cell office:value-type="string" table:style-name="ce6">
            <text:p>1,0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66 TC 16 VISA GEST <text:s text:c="4"/>SETEFI5</text:p>
          </table:table-cell>
          <table:table-cell office:value-type="string" table:style-name="ce6">
            <text:p>1,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66 TC 01 MONETA GEST <text:s text:c="2"/>SETEFI5</text:p>
          </table:table-cell>
          <table:table-cell office:value-type="string" table:style-name="ce6">
            <text:p>0,1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58 TC 71 MAESTRO GEST <text:s/>SETEFI5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58 TC 21 MC GEST <text:s text:c="6"/>SETEFI5</text:p>
          </table:table-cell>
          <table:table-cell office:value-type="string" table:style-name="ce6">
            <text:p>1,7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58 TC 16 VISA GEST <text:s text:c="4"/>SETEFI5</text:p>
          </table:table-cell>
          <table:table-cell office:value-type="string" table:style-name="ce6">
            <text:p>0,8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58 TC 01 MONETA GEST <text:s text:c="2"/>SETEFI5</text:p>
          </table:table-cell>
          <table:table-cell office:value-type="string" table:style-name="ce6">
            <text:p>0,2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41 TC 71 MAESTRO GEST <text:s/>SETEFI5</text:p>
          </table:table-cell>
          <table:table-cell office:value-type="string" table:style-name="ce6">
            <text:p>0,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41 TC 21 MC GEST <text:s text:c="6"/>SETEFI5</text:p>
          </table:table-cell>
          <table:table-cell office:value-type="string" table:style-name="ce6">
            <text:p>0,3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41 TC 16 VISA GEST <text:s text:c="4"/>SETEFI5</text:p>
          </table:table-cell>
          <table:table-cell office:value-type="string" table:style-name="ce6">
            <text:p>0,3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41 TC 01 MONETA GEST <text:s text:c="2"/>SETEFI5</text:p>
          </table:table-cell>
          <table:table-cell office:value-type="string" table:style-name="ce6">
            <text:p>0,1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33 TC 71 MAESTRO GEST <text:s/>SETEFI5</text:p>
          </table:table-cell>
          <table:table-cell office:value-type="string" table:style-name="ce6">
            <text:p>1,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33 TC 21 MC GEST <text:s text:c="6"/>SETEFI5</text:p>
          </table:table-cell>
          <table:table-cell office:value-type="string" table:style-name="ce6">
            <text:p>2,5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33 TC 16 VISA GEST <text:s text:c="4"/>SETEFI5</text:p>
          </table:table-cell>
          <table:table-cell office:value-type="string" table:style-name="ce6">
            <text:p>1,7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33 TC 01 MONETA GEST <text:s text:c="2"/>SETEFI5</text:p>
          </table:table-cell>
          <table:table-cell office:value-type="string" table:style-name="ce6">
            <text:p>0,4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25 TC 71 MAESTRO GEST <text:s/>SETEFI5</text:p>
          </table:table-cell>
          <table:table-cell office:value-type="string" table:style-name="ce6">
            <text:p>0,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25 TC 21 MC GEST <text:s text:c="6"/>SETEFI5</text:p>
          </table:table-cell>
          <table:table-cell office:value-type="string" table:style-name="ce6">
            <text:p>1,7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25 TC 16 VISA GEST <text:s text:c="4"/>SETEFI5</text:p>
          </table:table-cell>
          <table:table-cell office:value-type="string" table:style-name="ce6">
            <text:p>1,3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25 TC 01 MONETA GEST <text:s text:c="2"/>SETEFI5</text:p>
          </table:table-cell>
          <table:table-cell office:value-type="string" table:style-name="ce6">
            <text:p>0,3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17 TC 71 MAESTRO GEST <text:s/>SETEFI5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17 TC 21 MC GEST <text:s text:c="6"/>SETEFI5</text:p>
          </table:table-cell>
          <table:table-cell office:value-type="string" table:style-name="ce6">
            <text:p>1,4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17 TC 16 VISA GEST <text:s text:c="4"/>SETEFI5</text:p>
          </table:table-cell>
          <table:table-cell office:value-type="string" table:style-name="ce6">
            <text:p>0,1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17 TC 01 MONETA GEST <text:s text:c="2"/>SETEFI5</text:p>
          </table:table-cell>
          <table:table-cell office:value-type="string" table:style-name="ce6">
            <text:p>0,2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09 TC 71 MAESTRO GEST <text:s/>SETEFI5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09 TC 21 MC GEST <text:s text:c="6"/>SETEFI5</text:p>
          </table:table-cell>
          <table:table-cell office:value-type="string" table:style-name="ce6">
            <text:p>1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09 TC 16 VISA GEST <text:s text:c="4"/>SETEFI5</text:p>
          </table:table-cell>
          <table:table-cell office:value-type="string" table:style-name="ce6">
            <text:p>0,6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TRANSATO POS <text:s text:c="5"/>COMUNE DI GALLARATE98 COMM <text:s text:c="3"/>001799709 TC 01 MONETA GEST <text:s text:c="2"/>SETEFI5</text:p>
          </table:table-cell>
          <table:table-cell office:value-type="string" table:style-name="ce6">
            <text:p>0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9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Commissioni bancarie per attivita' pos</text:p>
          </table:table-cell>
          <table:table-cell office:value-type="string" table:style-name="ce6">
            <text:p>1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Commissioni bancarie per attivita' pos</text:p>
          </table:table-cell>
          <table:table-cell office:value-type="string" table:style-name="ce6">
            <text:p>2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Commissioni bancarie per attivita' pos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missioni bancarie per Sdd impagati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missioni bancarie per Sdd impagati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missioni bancarie per Sdd impagati</text:p>
          </table:table-cell>
          <table:table-cell office:value-type="string" table:style-name="ce6">
            <text:p>0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missioni bancarie per Sdd impagati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missioni bancarie per Sdd impagati</text:p>
          </table:table-cell>
          <table:table-cell office:value-type="string" table:style-name="ce6">
            <text:p>0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5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6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4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5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9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4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9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9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4,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commissioni per SDD insoluti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commissioni per SDD insoluti</text:p>
          </table:table-cell>
          <table:table-cell office:value-type="string" table:style-name="ce6">
            <text:p>17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commissioni per SDD insoluti</text:p>
          </table:table-cell>
          <table:table-cell office:value-type="string" table:style-name="ce6">
            <text:p>10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commissioni per SDD insoluti</text:p>
          </table:table-cell>
          <table:table-cell office:value-type="string" table:style-name="ce6">
            <text:p>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5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2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1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4,6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8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4,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3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0,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missioni bancarie per servizio Pos</text:p>
          </table:table-cell>
          <table:table-cell office:value-type="string" table:style-name="ce6">
            <text:p>1,21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E SPESE ADUE <text:s text:c="5"/>RAPPORTO 000000000001338687 <text:s text:c="2"/>TIPO OPERAZIONE REFUND <text:s text:c="7"/>REVERSAL NUM PEZZI 00000012F <text:s/>2F 5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OMMISSIONI E SPESE ADUE <text:s text:c="5"/>RAPPORTO 000000000001338687 <text:s text:c="2"/>TIPO OPERAZIONE RETURN NUM <text:s text:c="3"/>PEZZI 00000012F 2F 5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Commissioni bancarie per SDD insoluti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Commissioni bancarie - Marzo 2021</text:p>
          </table:table-cell>
          <table:table-cell office:value-type="string" table:style-name="ce6">
            <text:p>1026,9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Commissioni bancarie - Marzo 2021</text:p>
          </table:table-cell>
          <table:table-cell office:value-type="string" table:style-name="ce6">
            <text:p>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Commissioni bancarie per richiamo SDD insoluti</text:p>
          </table:table-cell>
          <table:table-cell office:value-type="string" table:style-name="ce6">
            <text:p>3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Commissioni bancarie per richiamo SDD insoluti</text:p>
          </table:table-cell>
          <table:table-cell office:value-type="string" table:style-name="ce6">
            <text:p>513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DIMINUZIONE ANTICIPAZIONE</text:p>
          </table:table-cell>
          <table:table-cell office:value-type="string" table:style-name="ce6">
            <text:p>209988,6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DIMINUZIONE ANTICIPAZIONE</text:p>
          </table:table-cell>
          <table:table-cell office:value-type="string" table:style-name="ce6">
            <text:p>175692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22/04/2021</text:p>
          </table:table-cell>
          <table:table-cell office:value-type="string" table:style-name="ce4">
            <text:p>DIMINUZIONE ANTICIPAZIONE</text:p>
          </table:table-cell>
          <table:table-cell office:value-type="string" table:style-name="ce6">
            <text:p>36815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DIMINUZIONE ANTICIPAZIONE<text:s/></text:p>
          </table:table-cell>
          <table:table-cell office:value-type="string" table:style-name="ce6">
            <text:p>148210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DIMINUZIONE DI TESORERIA</text:p>
          </table:table-cell>
          <table:table-cell office:value-type="string" table:style-name="ce6">
            <text:p>401670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DIMINUZIONE DI TESORERIA</text:p>
          </table:table-cell>
          <table:table-cell office:value-type="string" table:style-name="ce6">
            <text:p>46224,3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DIMINUZIONE DI TESORERIA</text:p>
          </table:table-cell>
          <table:table-cell office:value-type="string" table:style-name="ce6">
            <text:p>67421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DIMINUZIONE DI TESORERIA</text:p>
          </table:table-cell>
          <table:table-cell office:value-type="string" table:style-name="ce6">
            <text:p>113273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000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DIMINUZIONE ANTICIPAZIONE<text:s/></text:p>
          </table:table-cell>
          <table:table-cell office:value-type="string" table:style-name="ce6">
            <text:p>241115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Sdd insoluto <text:s/>(Rateizzazione debiti)</text:p>
          </table:table-cell>
          <table:table-cell office:value-type="string" table:style-name="ce6">
            <text:p>1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Sdd insoluto <text:s/>(Rateizzazione debiti)</text:p>
          </table:table-cell>
          <table:table-cell office:value-type="string" table:style-name="ce6">
            <text:p>5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Sdd insoluto <text:s/>(Rateizzazione debiti)</text:p>
          </table:table-cell>
          <table:table-cell office:value-type="string" table:style-name="ce6">
            <text:p>19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Addebito Sdd insoluto <text:s/>(Rateizzazione debiti)</text:p>
          </table:table-cell>
          <table:table-cell office:value-type="string" table:style-name="ce6">
            <text:p>430,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IMPAGATI ADUE <text:s text:c="16"/>RAPPORTO 000000000001338687 <text:s text:c="2"/>TIPO OPERAZIONE REJECT NUM <text:s text:c="3"/>PEZZI 00000012F 2F 5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IMPAGATI ADUE <text:s text:c="16"/>RAPPORTO 000000000001338687 <text:s text:c="2"/>TIPO OPERAZIONE REFUND <text:s text:c="7"/>REVERSAL NUM PEZZI 00000012F <text:s/>2F 5</text:p>
          </table:table-cell>
          <table:table-cell office:value-type="string" table:style-name="ce6">
            <text:p>147,2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IMPAGATI ADUE <text:s text:c="16"/>RAPPORTO 000000000001338687 <text:s text:c="2"/>TIPO OPERAZIONE RETURN NUM <text:s text:c="3"/>PEZZI 00000012F 2F 5</text:p>
          </table:table-cell>
          <table:table-cell office:value-type="string" table:style-name="ce6">
            <text:p>81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Rimborso Sdd non pagati</text:p>
          </table:table-cell>
          <table:table-cell office:value-type="string" table:style-name="ce6">
            <text:p>8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80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Rimborso Sdd non pagati</text:p>
          </table:table-cell>
          <table:table-cell office:value-type="string" table:style-name="ce6">
            <text:p>14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ESA SANPAOLO SP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SVINCOLO DEPOSITO CAUZIONALE PROVVISORIO A INTESA SAN PAOLO</text:p>
          </table:table-cell>
          <table:table-cell office:value-type="string" table:style-name="ce6">
            <text:p>7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NTRAVERSATO <text:s/>GIACOM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LAMAJ <text:s/>OLIVER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OCOLOR DI LORENZO ISOT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1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.VIGILANZA NOTTURNA-GALLARATE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MAGGIO 2021 - Servizi di Trasporto Valori</text:p>
          </table:table-cell>
          <table:table-cell office:value-type="string" table:style-name="ce6">
            <text:p>73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.VIGILANZA NOTTURNA-GALLARATE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APRILE 2021 - Servizi di Trasporto Valori</text:p>
          </table:table-cell>
          <table:table-cell office:value-type="string" table:style-name="ce6">
            <text:p>85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.VIGILANZA NOTTURNA-GALLARATE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marzo 2021 - Servizi di Trasporto Valori</text:p>
          </table:table-cell>
          <table:table-cell office:value-type="string" table:style-name="ce6">
            <text:p>73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ANT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4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UNZIONI MISTE GENNAIO - MAGGIO 2021</text:p>
          </table:table-cell>
          <table:table-cell office:value-type="string" table:style-name="ce6">
            <text:p>1886,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ANT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7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MATERIALE PULIZIA GENNAIO - MAGGIO 2021</text:p>
          </table:table-cell>
          <table:table-cell office:value-type="string" table:style-name="ce6">
            <text:p>3929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ANT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3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NOVAZIONE DIDATTICA GENNAIO - MAGGIO 2021</text:p>
          </table:table-cell>
          <table:table-cell office:value-type="string" table:style-name="ce6">
            <text:p>5501,8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ANT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3411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ATTIVITA' SPORTIVE GENNAIO - MAGGIO 2021</text:p>
          </table:table-cell>
          <table:table-cell office:value-type="string" table:style-name="ce6">
            <text:p>6287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E AMIC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4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UNZIONI MISTE GENNAIO - MAGGIO 2021</text:p>
          </table:table-cell>
          <table:table-cell office:value-type="string" table:style-name="ce6">
            <text:p>877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E AMIC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7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MATERIALE PULIZIE GENNAIO - MAGGIO 2021</text:p>
          </table:table-cell>
          <table:table-cell office:value-type="string" table:style-name="ce6">
            <text:p>1827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E AMIC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3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NOVAZIONE DIDATTICA GENNAIO - MAGGIO 2021</text:p>
          </table:table-cell>
          <table:table-cell office:value-type="string" table:style-name="ce6">
            <text:p>2558,5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DE AMICIS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3411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ATTIVITA' SPORTIVE GENNAIO - MAGGIO 2021</text:p>
          </table:table-cell>
          <table:table-cell office:value-type="string" table:style-name="ce6">
            <text:p>2924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G.CARD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4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UNZIONI MISTE GENNAIO - MAGGIO 2021</text:p>
          </table:table-cell>
          <table:table-cell office:value-type="string" table:style-name="ce6">
            <text:p>1653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G.CARD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7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MATERIALE PULIZIA GENNAIO MAGGIO 2021</text:p>
          </table:table-cell>
          <table:table-cell office:value-type="string" table:style-name="ce6">
            <text:p>3445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G.CARD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3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NOVAZIONE DIDATTICA GENNAIO - MAGGIO 2021</text:p>
          </table:table-cell>
          <table:table-cell office:value-type="string" table:style-name="ce6">
            <text:p>4823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G.CARD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3411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ATTIVITA' SPORTIVE GENNAIO - MAGGIO 2021</text:p>
          </table:table-cell>
          <table:table-cell office:value-type="string" table:style-name="ce6">
            <text:p>5512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PONT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4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FUNZIONI MISTE GENNAIO - MAGGIO 2021</text:p>
          </table:table-cell>
          <table:table-cell office:value-type="string" table:style-name="ce6">
            <text:p>1582,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PONT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07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MATERIALE DI PULIZIA GENNAIO - MAGGIO 2021</text:p>
          </table:table-cell>
          <table:table-cell office:value-type="string" table:style-name="ce6">
            <text:p>3297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PONT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3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INNOVAZIONE DIDATTICA GENNAIO - MAGGIO 2021</text:p>
          </table:table-cell>
          <table:table-cell office:value-type="string" table:style-name="ce6">
            <text:p>4616,3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COMPRENSIVO STATALE PONT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3411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ATTIVITA' SPORTIVE GENNAIO - MAGGIO 2021</text:p>
          </table:table-cell>
          <table:table-cell office:value-type="string" table:style-name="ce6">
            <text:p>5275,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NAZIONALE PREVIDENZA SOC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-CAUSALE XXX1200500560180127XXX</text:p>
          </table:table-cell>
          <table:table-cell office:value-type="string" table:style-name="ce6">
            <text:p>2533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NAZIONALE PREVIDENZA SOC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-XXX1200400560180127XXX</text:p>
          </table:table-cell>
          <table:table-cell office:value-type="string" table:style-name="ce6">
            <text:p>2533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NAZIONALE PREVIDENZA SOC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- XXX1200600560180127XXX</text:p>
          </table:table-cell>
          <table:table-cell office:value-type="string" table:style-name="ce6">
            <text:p>2465,1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POLIGRAFICO E ZECCA DELLO ST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72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POLIGRAFICO E ZECCA DELLO ST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68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POLIGRAFICO E ZECCA DELLO ST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68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TITUTO POLIGRAFICO E ZECCA DELLO ST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68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SUFI <text:s/>BLEDAR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410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360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853,4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697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234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CHI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PRODOTTI E MATERIALI PER LA PULIZIA <text:s/>E L'IGIENE</text:p>
          </table:table-cell>
          <table:table-cell office:value-type="string" table:style-name="ce6">
            <text:p>73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IA OGGI ED.-ERINNE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8,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IANA PETR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APRILE 2021 - CARBURANTE</text:p>
          </table:table-cell>
          <table:table-cell office:value-type="string" table:style-name="ce6">
            <text:p>1301,3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IANA PETR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0</text:p>
          </table:table-cell>
          <table:table-cell office:value-type="string" table:style-name="ce4">
            <text:p>11/06/2021</text:p>
          </table:table-cell>
          <table:table-cell office:value-type="string" table:style-name="ce4">
            <text:p>MAGGIO 2021 - CARBURANTE</text:p>
          </table:table-cell>
          <table:table-cell office:value-type="string" table:style-name="ce6">
            <text:p>2031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IANA PETR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5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APRILE 2021 - CARBURANTE</text:p>
          </table:table-cell>
          <table:table-cell office:value-type="string" table:style-name="ce6">
            <text:p>709,1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TALIANA PETR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5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MARZO 2021 - CARBURANTE</text:p>
          </table:table-cell>
          <table:table-cell office:value-type="string" table:style-name="ce6">
            <text:p>2397,2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ULIANO <text:s/>FAB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VANAJ <text:s/>ANI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VANAJ <text:s/>GRE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VANAJ <text:s/>NIKOLE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IZZO <text:s/>ANTON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JAVED GROUP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JIN <text:s text:c="2"/>XIAODONG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JIN <text:s/>DONGPING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KIAFE' DI LOCURCIO CHIARA AGNESE GIOVANN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KODRA <text:s/>ELV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KONTIKY SNC DI PALEARI MASSIMO E PASQUA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KYOCERA DOCUMENT SOLUTIONS 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650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21.01.2021/20.04.2021 - FOTOCOPIATORI</text:p>
          </table:table-cell>
          <table:table-cell office:value-type="string" table:style-name="ce6">
            <text:p>461,5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KYOCERA DOCUMENT SOLUTIONS 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65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periodo dal 23.12.2020 al 22.03.2021</text:p>
          </table:table-cell>
          <table:table-cell office:value-type="string" table:style-name="ce6">
            <text:p>57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CHARMERIE DI FINO ELE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336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DOLCE VITA SA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GINESTRA SOC.COOP.SOCIALE ONLU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traslochi e facchinaggio febbraio marzo 21</text:p>
          </table:table-cell>
          <table:table-cell office:value-type="string" table:style-name="ce6">
            <text:p>1015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LIBRERIA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9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MAORI PNEUMATICI DU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MIMOSA S.A.S. DI POLIDORO MILENA &amp; 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SEGNALETICA VARESINA S.A.S. DI SOLA S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22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4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 SOSTA SNC DI C.MARTEGANI E M.GROSSEL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BORATORIO DI ORTODONZIA GUADAGNINI G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GANA' <text:s/>DOMENIC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QLII <text:s/>AZIZ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TIFLLARI <text:s/>XHULJ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I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URINO <text:s/>S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LAZZATI INDUSTRIA GRAFIC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6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LIBRI USA LA BICICLETTA IN SICUREZZA</text:p>
          </table:table-cell>
          <table:table-cell office:value-type="string" table:style-name="ce6">
            <text:p>6999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ZZATI INDUSTRIA GRAFIC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68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Etichette per III^ Sottocommissione Elettorale Circondar.</text:p>
          </table:table-cell>
          <table:table-cell office:value-type="string" table:style-name="ce6">
            <text:p>285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AZZATI INDUSTRIA GRAFIC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68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Etichette per II^ Sottocommissione Elettorale Circondariale</text:p>
          </table:table-cell>
          <table:table-cell office:value-type="string" table:style-name="ce6">
            <text:p>285,4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EGGIO <text:s/>PAOL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I VIGNI ANTONIN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IANO <text:s/>ANTON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IGA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IGA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IMBIATI <text:s/>LAUR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OCRITANI <text:s/>FRANCES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OPEZ GUZMAN <text:s/>NORMA PATRIC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UCCHETTI <text:s/>DANIELE - AVVOCATO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04/06/2021</text:p>
          </table:table-cell>
          <table:table-cell office:value-type="string" table:style-name="ce4">
            <text:p>COMPENSO PROFESSIONALE COMUNE DI GALLARATE/PEGASO SRL TAR</text:p>
          </table:table-cell>
          <table:table-cell office:value-type="string" table:style-name="ce6">
            <text:p>2631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LUPPINO <text:s/>CALOGER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 DI MININNI MONICA E MENARDO ALESSANDR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CULAN <text:s/>MON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ERAN <text:s/>ANDRE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GGI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1/05/2021</text:p>
          </table:table-cell>
          <table:table-cell office:value-type="string" table:style-name="ce4">
            <text:p>CANONE PORTALE PAGOPA E MULTE ON LINE ANNO 2021</text:p>
          </table:table-cell>
          <table:table-cell office:value-type="string" table:style-name="ce6">
            <text:p>1991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GGIOL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ANONE ASSIST.E MANUT.PROGRAMMI J-CITY.GOV, J-IRIDE, J-PE, J</text:p>
          </table:table-cell>
          <table:table-cell office:value-type="string" table:style-name="ce6">
            <text:p>15412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AGGIOLI SP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0/06/2021</text:p>
          </table:table-cell>
          <table:table-cell office:value-type="string" table:style-name="ce4">
            <text:p>CANONE DI HOSTING POLIZIA MUNICIPALE 2021</text:p>
          </table:table-cell>
          <table:table-cell office:value-type="string" table:style-name="ce6">
            <text:p>84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AGGIOLI SP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APRILE 2021 - VIOLAZIONI AL CDS</text:p>
          </table:table-cell>
          <table:table-cell office:value-type="string" table:style-name="ce6">
            <text:p>60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AGGIOLI SP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FEBBRAIO 2021 - VIOLAZIONI AL CDS</text:p>
          </table:table-cell>
          <table:table-cell office:value-type="string" table:style-name="ce6">
            <text:p>4183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AGGIOLI SPA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MARZO 2021 - VIOLAZIONI AL CDS</text:p>
          </table:table-cell>
          <table:table-cell office:value-type="string" table:style-name="ce6">
            <text:p>4513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GNANI <text:s/>ISMAE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GNOLI <text:s/>AURO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ININI <text:s/>LETIZ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ININI <text:s/>LETIZ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IONE <text:s/>FELIC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ISANO <text:s/>LAUR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178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ISON MALI' SNC DI ADDONATO E MURAN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8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JER <text:s/>LILIANA RAMO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KLAJ <text:s/>NIKOLI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LVA <text:s/>SANDR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LVASO <text:s/>RAFFAE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LYARSKA <text:s/>AN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NCA <text:s/>ALESSANDRO MAR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NDALA' <text:s/>GASPAR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PPA <text:s/>ANGEL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4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CHINI PIANTE SRL-SOC.CON SOCIO UNIC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29/04/2021</text:p>
          </table:table-cell>
          <table:table-cell office:value-type="string" table:style-name="ce4">
            <text:p>LAV.PER RINNOVO GIARDINO PER LA DISPERSIONE CENERI- acconto</text:p>
          </table:table-cell>
          <table:table-cell office:value-type="string" table:style-name="ce6">
            <text:p>13870,6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ELLI <text:s/>SILV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IANI <text:s/>DONATE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OLLA <text:s/>MARZ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ON <text:s/>CHIARA LAVIN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ZIALI <text:s/>PAOLA - AVVOC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tributi</text:p>
          </table:table-cell>
          <table:table-cell office:value-type="string" table:style-name="ce6">
            <text:p>633,3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ZIALI <text:s/>PAOLA - AVVOCA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tributi</text:p>
          </table:table-cell>
          <table:table-cell office:value-type="string" table:style-name="ce6">
            <text:p>24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RZIALI <text:s/>PAOLA - AVVOCATO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PARERE LEGALE DI PRECONTENZIOSO-VEDI DET.469/2020 E 616/2020</text:p>
          </table:table-cell>
          <table:table-cell office:value-type="string" table:style-name="ce6">
            <text:p>40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ASCAZZINI ROBERTO-ARCHITETT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progetto nuovo polo culturale c/o MAGA</text:p>
          </table:table-cell>
          <table:table-cell office:value-type="string" table:style-name="ce6">
            <text:p>95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SCETTI <text:s/>YESODHA JASMIN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SHA <text:s/>LINDI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SINO <text:s/>M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URO <text:s/>ALFONS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AZZARELLA <text:s/>MAR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BAYE <text:s/>ALIOUNE BAD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CE LOCAM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2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CE LOCAM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2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CE LOCAM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28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DIA ELETTRICA SNC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3 SAL PER LAVORI DI MANUTENZIONE IMPIANTI ELETTRICI</text:p>
          </table:table-cell>
          <table:table-cell office:value-type="string" table:style-name="ce6">
            <text:p>20297,6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DIAZIONE INTEGRAZIONE-SOC.COOP.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Progetto FAMI LAB'IMPACT</text:p>
          </table:table-cell>
          <table:table-cell office:value-type="string" table:style-name="ce6">
            <text:p>7588,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LITO <text:s/>GIOVANNA ANNA MA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LLUSO <text:s/>ANTONIN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LLUZZO <text:s/>MICH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NA MINERO <text:s/>JOSE EMILIAN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<text:s/>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NZIO <text:s/>CRISTIA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RLETTI <text:s/>SILV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ETALIAJ <text:s text:c="2"/>KLODJ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CHAEL <text:s/>HAILU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CHELE <text:s/>VINCENZ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NISTERO DELL'INTERNO GESTIONE C.ID.E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versamento corrispettivo al ministero dell'interno per n. 330 CIE EMESSE DAL 16 AL 31 MAGGIO 2021</text:p>
          </table:table-cell>
          <table:table-cell office:value-type="string" table:style-name="ce6">
            <text:p>5540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NISTERO DELL'INTERNO GESTIONE C.ID.E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VERSAMENTO CORRISPETTIVO PER N. 314 CIE EMESSE DAL 1 AL 15 MAGGIO 2021</text:p>
          </table:table-cell>
          <table:table-cell office:value-type="string" table:style-name="ce6">
            <text:p>5272,0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MINISTERO DELL'INTERNO GESTIONE C.ID.E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VERSAMENTO CORRISPETTIVO AL MINISTERO DELL'INTERNO PER N. 441 CIE EMESSE DAL 1 AL 15 GIUGNO 2021 DI CUI UNA ESENTE</text:p>
          </table:table-cell>
          <table:table-cell office:value-type="string" table:style-name="ce6">
            <text:p>7387,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MINISTERO DELL'INTERNO GESTIONE C.ID.E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VERSAMENTO CORRISPETTIVO AL MINISTERO DELL'INTERNO PER N. 646 CIE EMESSE DAL 1° AL 30 APRILE 2021</text:p>
          </table:table-cell>
          <table:table-cell office:value-type="string" table:style-name="ce6">
            <text:p>10846,3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MINISTERO DELL'INTERNO GESTIONE C.ID.E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82140</text:p>
          </table:table-cell>
          <table:table-cell office:value-type="string" table:style-name="ce4">
            <text:p>02/04/2021</text:p>
          </table:table-cell>
          <table:table-cell office:value-type="string" table:style-name="ce4">
            <text:p>versamento corrispettivo al ministero dell'interno per n. 298 cie emesse nel periodo dal 16 al 31 marzo 2021</text:p>
          </table:table-cell>
          <table:table-cell office:value-type="string" table:style-name="ce6">
            <text:p>5003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NOLI FERRAMENTA DI MINOLI ALESSANDRA &amp;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572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NOLI FERRAMENTA DI MINOLI ALESSANDRA &amp;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886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NOLI FERRAMENTA DI MINOLI ALESSANDRA &amp;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TERIALE VARIO</text:p>
          </table:table-cell>
          <table:table-cell office:value-type="string" table:style-name="ce6">
            <text:p>605,4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ISSPETTINO DI VILLA ROBERT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ALLI <text:s/>ANDRE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ALLI ANDRE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763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DESTI <text:s/>PAOLA DANIE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HAMMED <text:s/>SAGHIR BA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KA <text:s/>PELLUMB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NTI &amp; RUSSO DIGITAL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1/06/2021</text:p>
          </table:table-cell>
          <table:table-cell office:value-type="string" table:style-name="ce4">
            <text:p>LICENZE PERPETUE E IMPLEMENTAZIONE SOFTWARE TOUCH PER TOTEM</text:p>
          </table:table-cell>
          <table:table-cell office:value-type="string" table:style-name="ce6">
            <text:p>7588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ONLIGHT DI CHIAMONE SIMO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RAZZONI <text:s/>CRIST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RAZZONI <text:s/>MAR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OTTOLA <text:s/>CAR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RIGATE <text:s/>MA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ULTI MANUTENZIONE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lav.Alloggio Com. Via Forze Armate Rimoz. Graffiti Mercato</text:p>
          </table:table-cell>
          <table:table-cell office:value-type="string" table:style-name="ce6">
            <text:p>3425,6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ULTI MANUTENZIONE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tinteggiatura Alloggio V.Forze Armate e Sc.Media V.Bellora</text:p>
          </table:table-cell>
          <table:table-cell office:value-type="string" table:style-name="ce6">
            <text:p>8816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USAT <text:s/>NICOLETA ALEXAND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Y SOUL DI ROBERTA GIURIOL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AGGIO SU LOTTI SOSTA - MAG21</text:p>
          </table:table-cell>
          <table:table-cell office:value-type="string" table:style-name="ce6">
            <text:p>24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AGGIO SU LOTTI SOSTA - MAG21</text:p>
          </table:table-cell>
          <table:table-cell office:value-type="string" table:style-name="ce6">
            <text:p>52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8/05/2021</text:p>
          </table:table-cell>
          <table:table-cell office:value-type="string" table:style-name="ce4">
            <text:p>AGGIO SU LOTTI SOSTA - APR21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28/05/2021</text:p>
          </table:table-cell>
          <table:table-cell office:value-type="string" table:style-name="ce4">
            <text:p>AGGIO SU LOTTI SOSTA - APR21</text:p>
          </table:table-cell>
          <table:table-cell office:value-type="string" table:style-name="ce6">
            <text:p>3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AGGIO SU LOTTI SOSTA - MAR21</text:p>
          </table:table-cell>
          <table:table-cell office:value-type="string" table:style-name="ce6">
            <text:p>3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AGGIO SU LOTTI SOSTA - FEB21</text:p>
          </table:table-cell>
          <table:table-cell office:value-type="string" table:style-name="ce6">
            <text:p>39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AGGIO SU LOTTI SOSTA - MAR21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MYCICERO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8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AGGIO SU LOTTI SOSTA - FEB21</text:p>
          </table:table-cell>
          <table:table-cell office:value-type="string" table:style-name="ce6">
            <text:p>1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MZIU <text:s/>ERI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ARCISI <text:s/>MAUR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ATURAL BEAUTY DI RICHICHI STEFAN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11,9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EGRO <text:s/>ILAR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EOGENE S.A.S. DI ALBERTO CALCAGNI &amp; 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EW BUSINESS MEDIA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7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EW ELETTRIC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36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EW ELETTRIC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67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NEXIVE SCARL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MARZO 2021</text:p>
          </table:table-cell>
          <table:table-cell office:value-type="string" table:style-name="ce6">
            <text:p>1070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ICES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Serv. di Project Management e formazione IT</text:p>
          </table:table-cell>
          <table:table-cell office:value-type="string" table:style-name="ce6">
            <text:p>235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ICHILO <text:s/>MICHE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ON SOLO LANA DI LAGO EDI MAR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36,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TANGA KALENGA MUKENGA <text:s/>ANDY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UOVA ELETTRONICA DI GHIDELLI GIANCARLO<text:s/>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158,5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NWANKWO <text:s/>UCHE HELE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CHOA DURAZNO <text:s/>GABRIELA ALEJAND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FF. MECCANICA LONIDO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FFICINA FABBRIS DI P. E D. FABBRIS SNC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7,0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FFICINA FABBRIS DI P. E D. FABBRIS SNC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4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FFICINA FABBRIS DI P. E D. FABBRIS SNC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4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KUNDIA <text:s/>AMADI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LIVETTI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650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1° TRIM.2021</text:p>
          </table:table-cell>
          <table:table-cell office:value-type="string" table:style-name="ce6">
            <text:p>922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MERI <text:s/>ELIZABET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RLANDO <text:s/>ORSO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RLANDO MICHELE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ORTO <text:s/>RO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.CO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MASCHERINE CHIRURGICHE</text:p>
          </table:table-cell>
          <table:table-cell office:value-type="string" table:style-name="ce6">
            <text:p>57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.COM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MASCHERINE CHIRURGICHE</text:p>
          </table:table-cell>
          <table:table-cell office:value-type="string" table:style-name="ce6">
            <text:p>577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.COM SRL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3950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2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BA <text:s/>CHIARA RO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GANI <text:s/>SERE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LAZZI <text:s/>MASSIMO GIUSEPP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LMIERI <text:s/>DOMENIC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LMIERI <text:s/>MARCO AMODI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<text:s/>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N <text:s/>XIAOQU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NE <text:s/>GRAZ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NE E BURRO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NGALLO <text:s/>MARIA LAU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REDES ITALI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0</text:p>
          </table:table-cell>
          <table:table-cell office:value-type="string" table:style-name="ce4">
            <text:p>13/05/2021</text:p>
          </table:table-cell>
          <table:table-cell office:value-type="string" table:style-name="ce4">
            <text:p>DA 01/03/21 A 30/04/21-NOLEGGIO DISPOSITIVI PER L'IGIENIZZ.</text:p>
          </table:table-cell>
          <table:table-cell office:value-type="string" table:style-name="ce6">
            <text:p>650,6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ARROCCHIA GESU' DIVIN LAVORATOR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6056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L.R. 12/2005 - CONTRIBUTO PER REALIZZAZIONE EDIFICI ED ATTREZZATURE DESTINATE A SERVIZI RELIGIOSI - ANNO 2020</text:p>
          </table:table-cell>
          <table:table-cell office:value-type="string" table:style-name="ce6">
            <text:p>50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ARVANOVA EMILIYA AVVOCATO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Liq. IVA RC per Documento 958057 del 15/04/2021 - PARVANOVA EMILIYA AVVOCATO</text:p>
          </table:table-cell>
          <table:table-cell office:value-type="string" table:style-name="ce6">
            <text:p>4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PARVANOVA EMILIYA AVVOCATO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NADEJDA INSURANCE COMPANY</text:p>
          </table:table-cell>
          <table:table-cell office:value-type="string" table:style-name="ce6">
            <text:p>18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DICUORE DI SIGNORINI CRISTI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NSIERO METICCIO ODV - ET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3871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ATTIVITà MESE DI APRILE 2021</text:p>
          </table:table-cell>
          <table:table-cell office:value-type="string" table:style-name="ce6">
            <text:p>1599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NSIERO METICCIO ODV - ET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3871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ATTIVITà MESI DI FEBBRAIO 2021</text:p>
          </table:table-cell>
          <table:table-cell office:value-type="string" table:style-name="ce6">
            <text:p>1532,5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NSIERO METICCIO ODV - ET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3871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ATTIVITà MESE DI MARZO 2021</text:p>
          </table:table-cell>
          <table:table-cell office:value-type="string" table:style-name="ce6">
            <text:p>1439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NTA SERVICE SPA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3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12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AZZOLO <text:s/>SIMO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EGO <text:s/>ALESSANDR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EGO <text:s/>MARIO (1969)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EZ <text:s/>HEIDY VANE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ONI <text:s/>JACOP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ONI <text:s/>JACOP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RRI <text:s/>ELI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TRONE <text:s/>DONATE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TRONE <text:s/>DONATEL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EZZELLA <text:s/>RAFFA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ANTANIDA <text:s/>MARCO (1964)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ATTI <text:s/>ALIC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liquidazione 2^ tranche borsa di studio edizione 2019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GNI <text:s/>PATRIZIA MARI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GNI <text:s/>STEF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GNI <text:s/>STEF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GNI <text:s/>STEFAN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RAS <text:s/>FRANCES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SAN DI PISAN C.D.&amp; C.S.A.S.-RETELANDI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81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TAGOR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CONTRATTO DI FINANZIAMENTO N.361628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TAGOR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QUINTO-CONTRATTO DI FINANZIAM.N.361628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ITAGORA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ONTRATTO DI FINANZIAMENTO N.361628</text:p>
          </table:table-cell>
          <table:table-cell office:value-type="string" table:style-name="ce6">
            <text:p>3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LONI <text:s/>VERUSKA ERMIN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NCE <text:s/>SARMIENTO WUILLIAM EFRAN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NCE SARMIENTO <text:s/>DIEGO ALEXANDER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NTIGGIA <text:s/>CLAUD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NTRELLI <text:s/>DANIELA RO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POSTALIZZAZIONE E NOTIFICA- DICEMBRE 2020 - TRIBUTI</text:p>
          </table:table-cell>
          <table:table-cell office:value-type="string" table:style-name="ce6">
            <text:p>364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FEBBRAIO 2021 - POSTAONLINE HOST TO HOST</text:p>
          </table:table-cell>
          <table:table-cell office:value-type="string" table:style-name="ce6">
            <text:p>318,3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12/05/2021</text:p>
          </table:table-cell>
          <table:table-cell office:value-type="string" table:style-name="ce4">
            <text:p>FEBBRAIO 2021 - POSTAONLINE HOST TO HOST</text:p>
          </table:table-cell>
          <table:table-cell office:value-type="string" table:style-name="ce6">
            <text:p>2,0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FATTURE N. 1021110726/2021 E N. 3210308513/2021 - POSTE ITALIANE SPA - ATTI GIUDIZIARI TARI MARZO 2021.</text:p>
          </table:table-cell>
          <table:table-cell office:value-type="string" table:style-name="ce6">
            <text:p>1578,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FATTURE N. 1021110726/2021 E N. 3210308513/2021 - POSTE ITALIANE SPA - ATTI GIUDIZIARI TARI MARZO 2021.</text:p>
          </table:table-cell>
          <table:table-cell office:value-type="string" table:style-name="ce6">
            <text:p>294,3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FATT. N. 3210219765 E N. 1021070442 DEL 26/03/2021 - POSTE ITALIANE SPA - ATTI GIUDIZIARI TARI.</text:p>
          </table:table-cell>
          <table:table-cell office:value-type="string" table:style-name="ce6">
            <text:p>1056,3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FATT. N. 3210219765 E N. 1021070442 DEL 26/03/2021 - POSTE ITALIANE SPA - ATTI GIUDIZIARI TARI.</text:p>
          </table:table-cell>
          <table:table-cell office:value-type="string" table:style-name="ce6">
            <text:p>196,8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MARZO 2021 - POSTAONLINE HOST TO HOST</text:p>
          </table:table-cell>
          <table:table-cell office:value-type="string" table:style-name="ce6">
            <text:p>262,3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APRILE 2021 - POSTAONLINE HOST TO HOST</text:p>
          </table:table-cell>
          <table:table-cell office:value-type="string" table:style-name="ce6">
            <text:p>139,7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POSTE ITALIANE S.P.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15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GESTIONE POSTA - APRILE 2021</text:p>
          </table:table-cell>
          <table:table-cell office:value-type="string" table:style-name="ce6">
            <text:p>590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POSTE ITALIANE S.P.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MARZO 2021</text:p>
          </table:table-cell>
          <table:table-cell office:value-type="string" table:style-name="ce6">
            <text:p>5578,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POSTE ITALIANE S.P.A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MARZO 2021</text:p>
          </table:table-cell>
          <table:table-cell office:value-type="string" table:style-name="ce6">
            <text:p>661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STEPAY S.P.A. PATRIMONIO DESTINATO IM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versamento diretto dell'IVA verso l'Erario a carico del comm</text:p>
          </table:table-cell>
          <table:table-cell office:value-type="string" table:style-name="ce6">
            <text:p>6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ZZI OFFICE SRL A SOCIO UNIC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ZZI OFFICE SRL A SOCIO UNI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52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OZZI OFFICE SRL A SOCIO UNIC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104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ESTITALIA SPA-GRUPPO IVA INTESA SANPA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4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ESTITALIA SPA-GRUPPO IVA INTESA SANPA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PRATICHE NN.4900097126-49000134173-4900129368-4900180618</text:p>
          </table:table-cell>
          <table:table-cell office:value-type="string" table:style-name="ce6">
            <text:p>10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ESTITALIA SPA-GRUPPO IVA INTESA SANPA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4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ESTITALIA SPA-GRUPPO IVA INTESA SANPA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PRATICHE NN.4900097126-49000134173-4900129368-4900180618</text:p>
          </table:table-cell>
          <table:table-cell office:value-type="string" table:style-name="ce6">
            <text:p>10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ESTITALIA SPA-GRUPPO IVA UBI-SCADU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45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4">
            <text:p>PRESTITALIA SPA-GRUPPO IVA UBI-SCADU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CESSIONE QUINTO PRATICHE NN.4900097126-49000134173-4900129368-4900180618</text:p>
          </table:table-cell>
          <table:table-cell office:value-type="string" table:style-name="ce6">
            <text:p>108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ISCO <text:s/>ANTONIET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DOS CONSULTING SRL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13,5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DOS CONSULTING SRL</text:p>
          </table:table-cell>
          <table:table-cell office:value-type="string" table:style-name="ce4">
            <text:p>AFFARI GENERALI, PERSONALE, SERVIZI ALLA PERSONA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16,2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FESSIONE SICUREZZA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ERVIZIO DI MANUTENZIONE IMPIANTI ANTINCENDIO ED OPERE ACCES</text:p>
          </table:table-cell>
          <table:table-cell office:value-type="string" table:style-name="ce6">
            <text:p>1919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FESSIONE SICUREZZA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SERVIZIO DI MANUTENZIONE IMPIANTI ANTINCENDIO ED OPERE ACCES</text:p>
          </table:table-cell>
          <table:table-cell office:value-type="string" table:style-name="ce6">
            <text:p>16160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GEL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4724</text:p>
          </table:table-cell>
          <table:table-cell office:value-type="string" table:style-name="ce4">
            <text:p>11/06/2021</text:p>
          </table:table-cell>
          <table:table-cell office:value-type="string" table:style-name="ce4">
            <text:p>AGGIORNAMENTO INVENTARIO BENI ESERCIZIO 2020 SALDO</text:p>
          </table:table-cell>
          <table:table-cell office:value-type="string" table:style-name="ce6">
            <text:p>59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GETTO SOFIS DI MICHELE MAJET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0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partecipazione di verduci e mattiolo al webinar del 13 april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GETTO SOFIS DI MICHELE MAJETTA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partecipaz.3 dip.webinar 31-3-21 su concessione impianti spo</text:p>
          </table:table-cell>
          <table:table-cell office:value-type="string" table:style-name="ce6">
            <text:p>27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ROVASI <text:s/>GIUSEPP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PUBBLIGRAF SAS DI GIACCHINI ANGELO &amp; C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Fornitura e posa di arredi - Nuovo Polo Culturale</text:p>
          </table:table-cell>
          <table:table-cell office:value-type="string" table:style-name="ce6">
            <text:p>95090,3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UBBLILINE.EU SRL<text:s/>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49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UNTO ORO - GIOIELLERIA DI TIZIANI G.C.M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UNZO <text:s/>ANDRE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URICELLI <text:s/>MASSIMO (1965)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PURICELLI <text:s/>PAOL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Q-PRINT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QUARTESAN <text:s/>FEDER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QUARTESAN <text:s/>FEDER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ADICI <text:s/>CHIARA SVEV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ADOJA <text:s/>DONIK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AIMONDI <text:s/>BARBAR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AUSO <text:s/>ALESSAND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.STATE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DESIGN SOCIETA COOPERATIV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2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110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136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28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70,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112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110,65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28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110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</text:p>
          </table:table-cell>
          <table:table-cell office:value-type="string" table:style-name="ce6">
            <text:p>35,91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Bollo auto - veicoli polizia locale</text:p>
          </table:table-cell>
          <table:table-cell office:value-type="string" table:style-name="ce6">
            <text:p>38,6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 (Polizia locale)</text:p>
          </table:table-cell>
          <table:table-cell office:value-type="string" table:style-name="ce6">
            <text:p>136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GIONE LOMBARDIA-TESORE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Bollo automezzi comunali - Anno 2021 (Polizia locale)</text:p>
          </table:table-cell>
          <table:table-cell office:value-type="string" table:style-name="ce6">
            <text:p>112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NATO <text:s/>EROS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NATO <text:s/>MATTE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EPOLI <text:s/>KATUSC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CCHIUT <text:s/>IANNALAU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CCIARDI <text:s/>AN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ODA CRISTI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PAMONTI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PAMONTI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PAN <text:s/>FARID AHMED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ISTORANTE CINESE LA MURAGLIA SA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DAL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Riparazione frangisole presso diversi edifici comunali.</text:p>
          </table:table-cell>
          <table:table-cell office:value-type="string" table:style-name="ce6">
            <text:p>3902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MANIELLO <text:s/>GIUSEPP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MANO <text:s/>EMMANU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MEO <text:s/>FRANCESC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NDINELLA <text:s/>TIZIAN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SSI <text:s text:c="2"/>DANIEL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SSINI <text:s/>ILAR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OSSINI <text:s/>ILAR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UBICON SPV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-DELEGA G.P.-CONTRATTO 19323</text:p>
          </table:table-cell>
          <table:table-cell office:value-type="string" table:style-name="ce6">
            <text:p>139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UBICON SPV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139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UBICON SPV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CONTRATTO 19323</text:p>
          </table:table-cell>
          <table:table-cell office:value-type="string" table:style-name="ce6">
            <text:p>139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RUSCA <text:s/>GIO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BBIONI <text:s/>PAOLO - AVVOCATO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39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CONSUL.LEGALE <text:s/>COMUNE E SOCIETA' MALPENSA RUGBY ASD</text:p>
          </table:table-cell>
          <table:table-cell office:value-type="string" table:style-name="ce6">
            <text:p>5075,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CCO <text:s/>LORENZ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O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GA SEGNALETICA DI MARTIN DARIO &amp; C.SNC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SEGNALETICA STRADALE</text:p>
          </table:table-cell>
          <table:table-cell office:value-type="string" table:style-name="ce6">
            <text:p>2445,4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GA SEGNALETICA DI MARTIN DARIO &amp; C.SNC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DETERMINAZIONE N.499 DEL 08/10/2020</text:p>
          </table:table-cell>
          <table:table-cell office:value-type="string" table:style-name="ce6">
            <text:p>8643,1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1.4/15.5.2021 - SERVIZI CIMITERIALI</text:p>
          </table:table-cell>
          <table:table-cell office:value-type="string" table:style-name="ce6">
            <text:p>26773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03/06/2021</text:p>
          </table:table-cell>
          <table:table-cell office:value-type="string" table:style-name="ce4">
            <text:p>1.4/15.5.2021 - SERVIZI CIMITERIALI</text:p>
          </table:table-cell>
          <table:table-cell office:value-type="string" table:style-name="ce6">
            <text:p>4966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DICEMBRE 2020 - SERVIZI CIMITERIALI</text:p>
          </table:table-cell>
          <table:table-cell office:value-type="string" table:style-name="ce6">
            <text:p>4966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MARZO 2021 - SERVIZI CIMITERIALI</text:p>
          </table:table-cell>
          <table:table-cell office:value-type="string" table:style-name="ce6">
            <text:p>21160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FEBBRAIO 2021 - SERV.CIMITERIALI</text:p>
          </table:table-cell>
          <table:table-cell office:value-type="string" table:style-name="ce6">
            <text:p>21160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GENNAIO 2021 - SERV.CIMITERIALI</text:p>
          </table:table-cell>
          <table:table-cell office:value-type="string" table:style-name="ce6">
            <text:p>21160,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4404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NOVEMBRE 2020 - SERV.CIMITERIALI - FATT. NR. 20 FC-0069 DEL 26/11/2020</text:p>
          </table:table-cell>
          <table:table-cell office:value-type="string" table:style-name="ce6">
            <text:p>16193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IE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2002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IMITERO VIALE MILANO E CAJELLO-OPERAT.STRAORD.</text:p>
          </table:table-cell>
          <table:table-cell office:value-type="string" table:style-name="ce6">
            <text:p>756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SAI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DICEMBRE 2020 - SERVIZI CIMITERIALI</text:p>
          </table:table-cell>
          <table:table-cell office:value-type="string" table:style-name="ce6">
            <text:p>16193,6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SAIE S.R.L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NOVEMBRE 2020 - SERV.CIMITERIALI</text:p>
          </table:table-cell>
          <table:table-cell office:value-type="string" table:style-name="ce6">
            <text:p>4966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LA <text:s/>MATT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LA <text:s/>MATT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LERNO <text:s/>AN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LVATORE <text:s/>DEBORAH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RPED S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2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VI <text:s/>FABIA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AVITTERI <text:s/>GIUSEPP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CACCIA <text:s/>LUDOV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CACCIA <text:s/>LUDOVIC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CHIROSI <text:s/>AN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819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CORDO <text:s/>ANGE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CORDO <text:s/>ANGE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COM FERRARA/CESSIONE GEVEKO MARKINGS D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Lavori di segnaletica stradale - Certificato di pagamento 1</text:p>
          </table:table-cell>
          <table:table-cell office:value-type="string" table:style-name="ce6">
            <text:p>2460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COM FERRARA/CESSIONE GEVEKO MARKINGS D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65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Lavori di segnaletica stradale - Certificato di pagamento 1</text:p>
          </table:table-cell>
          <table:table-cell office:value-type="string" table:style-name="ce6">
            <text:p>372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COM FERRARA/CESSIONE GEVEKO MARKINGS D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29785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Lavori di segnaletica stradale - Certificato di pagamento 1</text:p>
          </table:table-cell>
          <table:table-cell office:value-type="string" table:style-name="ce6">
            <text:p>186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GATO <text:s/>DA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RV.ELETTRICO NAZIONALE GRUPPO IVA ENE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114,4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RV.ELETTRICO NAZIONALE GRUPPO IVA ENE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288,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RV.ELETTRICO NAZIONALE GRUPPO IVA ENE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7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RV.ELETTRICO NAZIONALE GRUPPO IVA ENE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5/06/2021</text:p>
          </table:table-cell>
          <table:table-cell office:value-type="string" table:style-name="ce4">
            <text:p>Saldo Fattura</text:p>
          </table:table-cell>
          <table:table-cell office:value-type="string" table:style-name="ce6">
            <text:p>47,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TTINERI <text:s text:c="2"/>VALENTI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EV SPA HOLDING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34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GARELLA LUIGI DI SGARELLA SIMONE E C. 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HIMA <text:s/>FERDINAND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.EL.CO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7900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INFRASTRUTTURA DROPBOX ALTERNATIVA AL FILE SYSTEM DI RETE</text:p>
          </table:table-cell>
          <table:table-cell office:value-type="string" table:style-name="ce6">
            <text:p>4392,7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AMO AL VERDE DI FONTANELLA AN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ILVILLE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8535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SERVIZIO DI MANUTENZIONE ORDINARIA VERDE PUBBLICO 2020/2023<text:s/></text:p>
          </table:table-cell>
          <table:table-cell office:value-type="string" table:style-name="ce6">
            <text:p>157006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LARI <text:s/>GABRIE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GROUP SERVIC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MARZO 2021 - <text:s/>SERVIZI OPERATORE FIDUCIARIO/RECEPTION</text:p>
          </table:table-cell>
          <table:table-cell office:value-type="string" table:style-name="ce6">
            <text:p>4518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GROUP SERVIC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APRILE 2021 - SERVIZI OPERATORE FIDUCIARIO/RECEPTION</text:p>
          </table:table-cell>
          <table:table-cell office:value-type="string" table:style-name="ce6">
            <text:p>4088,9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GROUP SERVIC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FEBBRAIO 2021-SERVIZI OPERATORE FIDUCIARIO/RECEPTION</text:p>
          </table:table-cell>
          <table:table-cell office:value-type="string" table:style-name="ce6">
            <text:p>3959,1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GROUP SERVIC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GENNAIO 2021 - SERVIZI OPERATORE FIDUCIARIO/RECEPTION</text:p>
          </table:table-cell>
          <table:table-cell office:value-type="string" table:style-name="ce6">
            <text:p>3772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GROUP SERVICE S.C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MAGGIO 2021 - SERVIZI OPERATORE FIDUCIARIO/RECEPTION</text:p>
          </table:table-cell>
          <table:table-cell office:value-type="string" table:style-name="ce6">
            <text:p>4145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CURITALIA IVRI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1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MARZO 2021 - SERVIZIO DI VIGILANZA C/O SERVIZI SOCIALI</text:p>
          </table:table-cell>
          <table:table-cell office:value-type="string" table:style-name="ce6">
            <text:p>4493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GNORINI S.N.C. DI E.SIGNORINI &amp; C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6/04/2021</text:p>
          </table:table-cell>
          <table:table-cell office:value-type="string" table:style-name="ce4">
            <text:p>serramenti in alluminio scorrevoli</text:p>
          </table:table-cell>
          <table:table-cell office:value-type="string" table:style-name="ce6">
            <text:p>90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ASSORBELLO ASILO NIDO CAJELLO</text:p>
          </table:table-cell>
          <table:table-cell office:value-type="string" table:style-name="ce6">
            <text:p>208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ASSORBELLI ASILO NIDO MORIGGIA</text:p>
          </table:table-cell>
          <table:table-cell office:value-type="string" table:style-name="ce6">
            <text:p>508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ASSORBELLI ASILO NIDO VILLORESI</text:p>
          </table:table-cell>
          <table:table-cell office:value-type="string" table:style-name="ce6">
            <text:p>433,0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ASSORBELLI ASILO NIDO DI SCIARE'</text:p>
          </table:table-cell>
          <table:table-cell office:value-type="string" table:style-name="ce6">
            <text:p>168,8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ASSORBELLI PER ASILO NIDO DI CAJELLO</text:p>
          </table:table-cell>
          <table:table-cell office:value-type="string" table:style-name="ce6">
            <text:p>357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LC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9510</text:p>
          </table:table-cell>
          <table:table-cell office:value-type="string" table:style-name="ce4">
            <text:p>28/06/2021</text:p>
          </table:table-cell>
          <table:table-cell office:value-type="string" table:style-name="ce4">
            <text:p>ASSORBELLI - ASILO NIDO DI SCIARE'</text:p>
          </table:table-cell>
          <table:table-cell office:value-type="string" table:style-name="ce6">
            <text:p>235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MONE LEO &amp; C. SN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INIUKINA <text:s/>KRISTI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SIRAM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2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1° trim.2021 - <text:s/>Servizio Integrato Energia</text:p>
          </table:table-cell>
          <table:table-cell office:value-type="string" table:style-name="ce6">
            <text:p>511464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SIRAM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01/06/2021</text:p>
          </table:table-cell>
          <table:table-cell office:value-type="string" table:style-name="ce4">
            <text:p>GENNAIO/APRILE 2021 - ELEVATORI</text:p>
          </table:table-cell>
          <table:table-cell office:value-type="string" table:style-name="ce6">
            <text:p>11135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SIRAM SPA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08/06/2021</text:p>
          </table:table-cell>
          <table:table-cell office:value-type="string" table:style-name="ce4">
            <text:p>FEBBRAIO - MARZO 2021</text:p>
          </table:table-cell>
          <table:table-cell office:value-type="string" table:style-name="ce6">
            <text:p>2736,17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SISTEMA BIBL.CONSORTILE A.PANIZZ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04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BIBLIOTECA CIVICA. LIQUIDAZIONE DELLA QUOTA ANNUALE DI ADESIONE AL SISTEMA BIBLIOTECARIO CONSORTILE ANTONIO PANIZZI.</text:p>
          </table:table-cell>
          <table:table-cell office:value-type="string" table:style-name="ce6">
            <text:p>524,2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SISTEMA BIBL.CONSORTILE A.PANIZZI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2310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BIBLIOTECA CIVICA. LIQUIDAZIONE DELLA QUOTA ANNUALE DI ADESIONE AL SISTEMA BIBLIOTECARIO CONSORTILE ANTONIO PANIZZI.<text:s/></text:p>
          </table:table-cell>
          <table:table-cell office:value-type="string" table:style-name="ce6">
            <text:p>320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MEDILE <text:s/>NATAL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MIRNOVA <text:s/>ANASTAS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NAD <text:s/>MERYAM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CIETA' PUBBLICITA' EDITOR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34,54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SOCIETA' PUBBLICITA' EDITOR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34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CIETA' PUBBLICITA' EDITOR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4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CIETA' PUBBLICITA' EDITOR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166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CIETA' PUBBLICITA' EDITORI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34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COLOVA <text:s/>ANASTAS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PPELSA <text:s/>ALBERT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90</text:p>
          </table:table-cell>
          <table:table-cell office:value-type="string" table:style-name="ce4">
            <text:p>08/06/2021</text:p>
          </table:table-cell>
          <table:table-cell office:value-type="string" table:style-name="ce4">
            <text:p>STIPENDI MAGGIO 2021-COMPENSO NONNO VIGILE APRILE 2021</text:p>
          </table:table-cell>
          <table:table-cell office:value-type="string" table:style-name="ce6">
            <text:p>247,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TTILI <text:s/>LUCIAN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UMIR <text:s/>NOUHAI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UMIR <text:s/>NOUHAI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UMIR <text:s/>NOUHAIL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OUMOUH <text:s/>AMA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PILLATICO <text:s/>PASQUAL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PORT NETWORK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28,6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SPORT NETWORK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30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28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ANCIU ELENA <text:s/>VIOLE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ANLIO E OLLIO DI OLIVA TERES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289,1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CBM SNC DI CAPELLETTI BARDELLI FR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412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CONTR. EMERG. ABIT. FNPS DD 201/2021 UNA TANTUM - BENEFIC.: ALIBRANDI S.</text:p>
          </table:table-cell>
          <table:table-cell office:value-type="string" table:style-name="ce6">
            <text:p>196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GLAMOUR DI AMANDORLI CRISTIN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ING. EMILIO PANZERI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4/04/2021</text:p>
          </table:table-cell>
          <table:table-cell office:value-type="string" table:style-name="ce4">
            <text:p>PROGETTAZ.NUOVO POLO CULTURALE C/O MAGA</text:p>
          </table:table-cell>
          <table:table-cell office:value-type="string" table:style-name="ce6">
            <text:p>3806,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LEGALE ASSOC. PASSERINI &amp; PEREGO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UNE/UGA + ALTRI (proc. penale n. 1550/14 RGNR Trib. Busto</text:p>
          </table:table-cell>
          <table:table-cell office:value-type="string" table:style-name="ce6">
            <text:p>879,0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LEGALE ASSOC. PASSERINI &amp; PEREGO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COMUNE/UGA + ALTRI (proc. penale n. 1550/14 RGNR Trib. Busto</text:p>
          </table:table-cell>
          <table:table-cell office:value-type="string" table:style-name="ce6">
            <text:p>942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LEGALE GALBIATI SACCHI E ASSOCIAT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42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ricorso avanti il TAR Lombardia SEZ. I, R.G. N. 376/2016.</text:p>
          </table:table-cell>
          <table:table-cell office:value-type="string" table:style-name="ce6">
            <text:p>3354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LEGALE VILDE VILLATA-DEGLI ESPOST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atica C9674- a saldo per consul urbanistica e tributaria</text:p>
          </table:table-cell>
          <table:table-cell office:value-type="string" table:style-name="ce6">
            <text:p>6946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LEGALE VILDE VILLATA-DEGLI ESPOST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3610</text:p>
          </table:table-cell>
          <table:table-cell office:value-type="string" table:style-name="ce4">
            <text:p>07/05/2021</text:p>
          </table:table-cell>
          <table:table-cell office:value-type="string" table:style-name="ce4">
            <text:p>Pratica C9674- a saldo per consul urbanistica e tributaria</text:p>
          </table:table-cell>
          <table:table-cell office:value-type="string" table:style-name="ce6">
            <text:p>48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TECN.ASSOC.DI GEOL.CARMINATI/ZAR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992</text:p>
          </table:table-cell>
          <table:table-cell office:value-type="string" table:style-name="ce4">
            <text:p>01/04/2021</text:p>
          </table:table-cell>
          <table:table-cell office:value-type="string" table:style-name="ce4">
            <text:p>ACC.50% ATT.TA' GEOL.COLLEGAM.VIE INDIPENDENZA E BERTACCHI</text:p>
          </table:table-cell>
          <table:table-cell office:value-type="string" table:style-name="ce6">
            <text:p>4869,2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TUDIO UNO SOCIETA' COOPERATIVA SOCIALE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30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LAB'IMPACT - Potenziamento di percorsi di sensibilizzazione<text:s/></text:p>
          </table:table-cell>
          <table:table-cell office:value-type="string" table:style-name="ce6">
            <text:p>3617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ETINA <text:s/>IRIN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FAJ <text:s/>VIOLET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- SEGRETERIA REGIONE LOMBARD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7 - SULPM (uscita) Dipendenti</text:p>
          </table:table-cell>
          <table:table-cell office:value-type="string" table:style-name="ce6">
            <text:p>6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- SEGRETERIA REGIONE LOMBARD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7 - SULPM (uscita) Dipendenti</text:p>
          </table:table-cell>
          <table:table-cell office:value-type="string" table:style-name="ce6">
            <text:p>6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- SEGRETERIA REGIONE LOMBARD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7 - SULPM (uscita) Dipendenti</text:p>
          </table:table-cell>
          <table:table-cell office:value-type="string" table:style-name="ce6">
            <text:p>6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MILANO CITTA' METROPOLITANA-DICCA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2 - DICCAP (uscita) Dipendenti</text:p>
          </table:table-cell>
          <table:table-cell office:value-type="string" table:style-name="ce6">
            <text:p>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MILANO CITTA' METROPOLITANA-DICCA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2 - DICCAP (uscita) Dipendenti</text:p>
          </table:table-cell>
          <table:table-cell office:value-type="string" table:style-name="ce6">
            <text:p>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LPM MILANO CITTA' METROPOLITANA-DICCAP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2 - DICCAP (uscita) Dipendenti</text:p>
          </table:table-cell>
          <table:table-cell office:value-type="string" table:style-name="ce6">
            <text:p>1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N ING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4715</text:p>
          </table:table-cell>
          <table:table-cell office:value-type="string" table:style-name="ce4">
            <text:p>20/05/2021</text:p>
          </table:table-cell>
          <table:table-cell office:value-type="string" table:style-name="ce4">
            <text:p>Verifica <text:s/>impianto fotovoltaico Scuola Comunale Via Tommaseo</text:p>
          </table:table-cell>
          <table:table-cell office:value-type="string" table:style-name="ce6">
            <text:p>12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PER GLASS GALLARATE SRLS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6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UPER STAR HAIRSTYLING SN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WEETY CENTER S.A.S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44,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SY <text:s/>MARIAM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AGLIABUE <text:s/>MICHELE PIETRO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ARABBIA <text:s/>S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.MA.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Tariffa incentivante da Gennaio a Aprile 2021 (quota IVA)</text:p>
          </table:table-cell>
          <table:table-cell office:value-type="string" table:style-name="ce6">
            <text:p>2784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E.MA.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3</text:p>
          </table:table-cell>
          <table:table-cell office:value-type="string" table:style-name="ce4">
            <text:p>23/06/2021</text:p>
          </table:table-cell>
          <table:table-cell office:value-type="string" table:style-name="ce4">
            <text:p>Tariffa incentivante Maggio 2021</text:p>
          </table:table-cell>
          <table:table-cell office:value-type="string" table:style-name="ce6">
            <text:p>397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AMSYSTEM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33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CNAG S.R.L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ADEGUAMENTO IMPIANTI DI SICUREZZA ANTIFURTO E TVCC</text:p>
          </table:table-cell>
          <table:table-cell office:value-type="string" table:style-name="ce6">
            <text:p>195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CNOLIBRO E OLTRE S.R.L.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50</text:p>
          </table:table-cell>
          <table:table-cell office:value-type="string" table:style-name="ce4">
            <text:p>01/04/2021</text:p>
          </table:table-cell>
          <table:table-cell office:value-type="string" table:style-name="ce4">
            <text:p>LIBRI DI TESTO</text:p>
          </table:table-cell>
          <table:table-cell office:value-type="string" table:style-name="ce6">
            <text:p>60,6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LEPAS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4/2021</text:p>
          </table:table-cell>
          <table:table-cell office:value-type="string" table:style-name="ce4">
            <text:p>Registrazione Split Iva - Pagamenti cassa economale - Aprile 2021</text:p>
          </table:table-cell>
          <table:table-cell office:value-type="string" table:style-name="ce6">
            <text:p>0,6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ELEPAS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Registrazione Spit Iva - Pagamenti cassa economale - Giugno 2021</text:p>
          </table:table-cell>
          <table:table-cell office:value-type="string" table:style-name="ce6">
            <text:p>0,68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TELEPASS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15</text:p>
          </table:table-cell>
          <table:table-cell office:value-type="string" table:style-name="ce4">
            <text:p>31/05/2021</text:p>
          </table:table-cell>
          <table:table-cell office:value-type="string" table:style-name="ce4">
            <text:p>Registrazione Split Iva <text:s/>- Pagamenti Cassa Economale - Maggio 2021</text:p>
          </table:table-cell>
          <table:table-cell office:value-type="string" table:style-name="ce6">
            <text:p>0,6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ES.PROV.STATO MOTOR.CIV.</text:p>
          </table:table-cell>
          <table:table-cell office:value-type="string" table:style-name="ce4">
            <text:p>POLIZIA LOCALE E PROTEZIONE CIVILE</text:p>
          </table:table-cell>
          <table:table-cell office:value-type="string" table:style-name="ce4">
            <text:p>11340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1 trimestre 2021</text:p>
          </table:table-cell>
          <table:table-cell office:value-type="string" table:style-name="ce6">
            <text:p>2430,7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HANA <text:s/>ILIR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E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HE DONEGAL PUB DI MERLOTTI GIAN MARIA &amp;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56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9,9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5800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33,43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56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99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4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5,9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75,1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63,4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5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number-rows-repeated="6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5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05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62,4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51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3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46,0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1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78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3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9,5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65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4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5,1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9,5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3,3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8,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8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1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1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0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8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6,5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6,73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8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13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number-rows-repeated="4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5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8,6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1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7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87,3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7,4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9,8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6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4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8,56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0,6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4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1,22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9,28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2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42,6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2,91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1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2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22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0/05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2,9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16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4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4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1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5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8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0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83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1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17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5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4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9,9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3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32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0,8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4,8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97,6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4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5,5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6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491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24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68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3,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30,4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84,3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4,2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7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TELEFONIA FISSA - 3° BIMESTRE 2021</text:p>
          </table:table-cell>
          <table:table-cell office:value-type="string" table:style-name="ce6">
            <text:p>6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105,9</text:p>
          </table:table-cell>
          <table:table-cell table:number-columns-repeated="16378" table:style-name="ce1"/>
        </table:table-row>
        <table:table-row table:number-rows-repeated="2"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99,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91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94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72,1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135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9,9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1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13,8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2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99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17,1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number-rows-repeated="6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49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9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3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42,1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32,0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41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65,9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5,62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5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29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32,6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51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3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7,41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1,09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0,9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8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9,9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0,5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0,85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5,6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,6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4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52,0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45,7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5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1,2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25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358,3</text:p>
          </table:table-cell>
          <table:table-cell table:number-columns-repeated="16378" table:style-name="ce1"/>
        </table:table-row>
        <table:table-row table:number-rows-repeated="5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18,3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0,8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7,4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8,2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4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56,2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3,2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70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9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79,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8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9,2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31,22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77,7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13,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90,3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83,04</text:p>
          </table:table-cell>
          <table:table-cell table:number-columns-repeated="16378" table:style-name="ce1"/>
        </table:table-row>
        <table:table-row table:number-rows-repeated="3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2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05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2,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07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4,8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1,0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63,4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46,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8,2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316,0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84,3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80,57</text:p>
          </table:table-cell>
          <table:table-cell table:number-columns-repeated="16378" table:style-name="ce1"/>
        </table:table-row>
        <table:table-row table:number-rows-repeated="2"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0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1,0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09,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26,6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491,4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256,0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16,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114,46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</text:p>
          </table:table-cell>
          <table:table-cell office:value-type="string" table:style-name="ce6">
            <text:p>67,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M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1/04/2021</text:p>
          </table:table-cell>
          <table:table-cell office:value-type="string" table:style-name="ce4">
            <text:p>TELEFONIA FISSA - 2° BIMESTRE 2021 - ASILI NIDO</text:p>
          </table:table-cell>
          <table:table-cell office:value-type="string" table:style-name="ce6">
            <text:p>99,8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TIM-TELECOM ITALIA MOBI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24/05/2021</text:p>
          </table:table-cell>
          <table:table-cell office:value-type="string" table:style-name="ce4">
            <text:p>DT.489 DEL 17/07/2019-TELECOM ITALIA -SERV.TELEF.MOBILE E PRESTAZ.CONNESSE-CONVENZ.CONSIP SPA-TELEF.MOB.7-(GENN./GIU.+PROR.LUG./DIC.2020)</text:p>
          </table:table-cell>
          <table:table-cell office:value-type="string" table:style-name="ce6">
            <text:p>1816,18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IM-TELECOM ITALIA MOBILE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08/04/2021</text:p>
          </table:table-cell>
          <table:table-cell office:value-type="string" table:style-name="ce4">
            <text:p>2° BIMESTRE 2021 - TELEFONIA MOBILE</text:p>
          </table:table-cell>
          <table:table-cell office:value-type="string" table:style-name="ce6">
            <text:p>1792,5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PIESSE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1</text:p>
          </table:table-cell>
          <table:table-cell office:value-type="string" table:style-name="ce4">
            <text:p>30/06/2021</text:p>
          </table:table-cell>
          <table:table-cell office:value-type="string" table:style-name="ce4">
            <text:p>1° SAL LAV.RIQUALIFICAZZ.PIAZZA GIOVANNI XXIII</text:p>
          </table:table-cell>
          <table:table-cell office:value-type="string" table:style-name="ce6">
            <text:p>186946,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ISSI <text:s/>IL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aprile 2021 - Serv.manut.assistenza-hosting sito istituz.</text:p>
          </table:table-cell>
          <table:table-cell office:value-type="string" table:style-name="ce6">
            <text:p>109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ggio 2021 - Serv.manut.-assist.-hosting sito istituzionale</text:p>
          </table:table-cell>
          <table:table-cell office:value-type="string" table:style-name="ce6">
            <text:p>109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12/04/2021</text:p>
          </table:table-cell>
          <table:table-cell office:value-type="string" table:style-name="ce4">
            <text:p>marzo 2021 - Serv.manut.-assistenza - hosting sito istituz.</text:p>
          </table:table-cell>
          <table:table-cell office:value-type="string" table:style-name="ce6">
            <text:p>1095,9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ggio 2021 - Servizio on site di gestione informatica</text:p>
          </table:table-cell>
          <table:table-cell office:value-type="string" table:style-name="ce6">
            <text:p>5571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19/05/2021</text:p>
          </table:table-cell>
          <table:table-cell office:value-type="string" table:style-name="ce4">
            <text:p>Aprile 2021 - Servizio on site di gestione informatica</text:p>
          </table:table-cell>
          <table:table-cell office:value-type="string" table:style-name="ce6">
            <text:p>5571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MP GROUP IT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050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marzo 2021 - Servizio on site di gestione informatica</text:p>
          </table:table-cell>
          <table:table-cell office:value-type="string" table:style-name="ce6">
            <text:p>5571,3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DOROVIC <text:s/>BRANKIC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ELETTATURA IN DI BELTRAMELLO VALERI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134,0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RELLI <text:s/>SILV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RIELLO <text:s/>MARIA ROSAR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ORTORELLI DAVIDE-ARCHITETT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Impegno di spesa n.459 del 18.09.2020 (SALDO)</text:p>
          </table:table-cell>
          <table:table-cell office:value-type="string" table:style-name="ce6">
            <text:p>5253,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ORTORELLI DAVIDE-ARCHITETT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Impegno di spesa n.459 del 18.09.2020 (SALDO)</text:p>
          </table:table-cell>
          <table:table-cell office:value-type="string" table:style-name="ce6">
            <text:p>1057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RTORELLI DAVIDE-ARCHITETTO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620</text:p>
          </table:table-cell>
          <table:table-cell office:value-type="string" table:style-name="ce4">
            <text:p>13/04/2021</text:p>
          </table:table-cell>
          <table:table-cell office:value-type="string" table:style-name="ce4">
            <text:p>PROGETT.-SUPPORTO AL RUP E CSE NUOVO POLO CULTURALE</text:p>
          </table:table-cell>
          <table:table-cell office:value-type="string" table:style-name="ce6">
            <text:p>12621,2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SBAZ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SETTI <text:s/>EMANUELE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SKA <text:s/>MATILD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WERS CQ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WERS CQ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4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OWERS CQ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41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TRADE LAB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33109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selezione di strategie di sviluppo urbano sostenibile</text:p>
          </table:table-cell>
          <table:table-cell office:value-type="string" table:style-name="ce6">
            <text:p>19518,7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RICOLORE RACING RIPARAZIONI AUTO E MOT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RIFILIO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RIFILIO <text:s/>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RINIDAD MARTINEZ <text:s/>ARLENIA ALTAGRAC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URRI <text:s/>MATTEO EMILI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TUTTO A MENO SNC DI RAPAZZINI LORIS &amp; 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.I.L. FP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S006 - UIL (uscita) Dipendenti</text:p>
          </table:table-cell>
          <table:table-cell office:value-type="string" table:style-name="ce6">
            <text:p>32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.I.L. FP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S006 - UIL (uscita) Dipendenti</text:p>
          </table:table-cell>
          <table:table-cell office:value-type="string" table:style-name="ce6">
            <text:p>32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.I.L. FPL VARESE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S006 - UIL (uscita) Dipendenti</text:p>
          </table:table-cell>
          <table:table-cell office:value-type="string" table:style-name="ce6">
            <text:p>32,4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CREDIT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12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UNICREDIT SPA-I RATA QUOTA CAPITALE AMM.TO MUTUO 4023395-00/2004</text:p>
          </table:table-cell>
          <table:table-cell office:value-type="string" table:style-name="ce6">
            <text:p>95143,83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CREDIT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12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ATA GIUGNO 2021-QUOTA CAPITALE AMM.TO MUTUO 4023394-00/2004</text:p>
          </table:table-cell>
          <table:table-cell office:value-type="string" table:style-name="ce6">
            <text:p>28128,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CREDIT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1125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RATA GIUGNO 2021-QUOTA CAPITALE AMM.TO MUTUO 4020910-00/2004</text:p>
          </table:table-cell>
          <table:table-cell office:value-type="string" table:style-name="ce6">
            <text:p>183232,2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ONE DI BANCH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UNIONE BANCH ITALIANE FATT.629/2021</text:p>
          </table:table-cell>
          <table:table-cell office:value-type="string" table:style-name="ce6">
            <text:p>7353,0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ONE DI BANCHE ITALIANE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07/04/2021</text:p>
          </table:table-cell>
          <table:table-cell office:value-type="string" table:style-name="ce4">
            <text:p>UNIONE BANCH ITALIANE FATT.629/2021</text:p>
          </table:table-cell>
          <table:table-cell office:value-type="string" table:style-name="ce6">
            <text:p>2406,9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ONE SPECIALISTI ARTIGIANI SNC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8/04/2021</text:p>
          </table:table-cell>
          <table:table-cell office:value-type="string" table:style-name="ce4">
            <text:p>Bandiera Regione Lombardia 100x150 Pol. Nautico // Bandiera<text:s/></text:p>
          </table:table-cell>
          <table:table-cell office:value-type="string" table:style-name="ce6">
            <text:p>3031,46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4">
            <text:p>UNIPOLSAI ASSICURAZIONI SPA</text:p>
          </table:table-cell>
          <table:table-cell office:value-type="string" table:style-name="ce4">
            <text:p>FINANZIARIO, TRIBUTI, LOGISTICA E CONTRATTI</text:p>
          </table:table-cell>
          <table:table-cell office:value-type="string" table:style-name="ce4">
            <text:p>2560</text:p>
          </table:table-cell>
          <table:table-cell office:value-type="string" table:style-name="ce4">
            <text:p>15/06/2021</text:p>
          </table:table-cell>
          <table:table-cell office:value-type="string" table:style-name="ce4">
            <text:p>PAG FRANCHIGIE POL RCT/O UNIPOL SX: BONINI,SALERIO,QUINCI,REPELE,MASTROGIACOMI (DI MATTEO),BASSO,MARRA ,CATALANO,VALLICELLI,FAVARO,MOROSI</text:p>
          </table:table-cell>
          <table:table-cell office:value-type="string" table:style-name="ce6">
            <text:p>2927,5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QA OSTERREICH VERSICHERUNGEN AG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0</text:p>
          </table:table-cell>
          <table:table-cell office:value-type="string" table:style-name="ce4">
            <text:p>21/04/2021</text:p>
          </table:table-cell>
          <table:table-cell office:value-type="string" table:style-name="ce5">
            <text:p>PAGAMENTO FRANCHIGIE POLIZZA RCT/O UNIQA SX:</text:p>
          </table:table-cell>
          <table:table-cell office:value-type="string" table:style-name="ce6">
            <text:p>558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NIVERSITA'CATTOLICA S.C.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256</text:p>
          </table:table-cell>
          <table:table-cell office:value-type="string" table:style-name="ce4">
            <text:p>17/05/2021</text:p>
          </table:table-cell>
          <table:table-cell office:value-type="string" table:style-name="ce4">
            <text:p>CONTRIBUTO PROGETTO INCLUDI ID 591611 - RENDICONTAZIONE ID1753092</text:p>
          </table:table-cell>
          <table:table-cell office:value-type="string" table:style-name="ce6">
            <text:p>11924,7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UPEL - UNIONE PROVINCIALE ENTI LOCALI</text:p>
          </table:table-cell>
          <table:table-cell office:value-type="string" table:style-name="ce4">
            <text:p>TRASV - CAPITOLI TRASVERSALI</text:p>
          </table:table-cell>
          <table:table-cell office:value-type="string" table:style-name="ce4">
            <text:p>1301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impegno di spesa 668/2021-Corso base sui Contratti pubblici</text:p>
          </table:table-cell>
          <table:table-cell office:value-type="string" table:style-name="ce6">
            <text:p>60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LSECCHI CANCELLERIA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05/05/2021</text:p>
          </table:table-cell>
          <table:table-cell office:value-type="string" table:style-name="ce4">
            <text:p>CARTA A3 E A4</text:p>
          </table:table-cell>
          <table:table-cell office:value-type="string" table:style-name="ce6">
            <text:p>3087,5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LSECCHI CANCELLERIA SRL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480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CARTA BIANCA FOTORIPRODUTTORI F.TO A3 E A4</text:p>
          </table:table-cell>
          <table:table-cell office:value-type="string" table:style-name="ce6">
            <text:p>4047,7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NITY HAIR SNC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RESE PORFID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17/06/2021</text:p>
          </table:table-cell>
          <table:table-cell office:value-type="string" table:style-name="ce4">
            <text:p>MANUT.VIE CENTRO STORICO E FORMAZ.PERCORSI TATTILI NON VEDEN</text:p>
          </table:table-cell>
          <table:table-cell office:value-type="string" table:style-name="ce6">
            <text:p>7164,5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RESE PORFIDI SRL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67016</text:p>
          </table:table-cell>
          <table:table-cell office:value-type="string" table:style-name="ce4">
            <text:p>16/06/2021</text:p>
          </table:table-cell>
          <table:table-cell office:value-type="string" table:style-name="ce4">
            <text:p>MANUT.VIE CENTRO STORICO E FORMAZ.PERCORSI TATTILI NON VEDEN</text:p>
          </table:table-cell>
          <table:table-cell office:value-type="string" table:style-name="ce6">
            <text:p>9915,4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RLARO <text:s/>PIETRO PAO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6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ARLESE <text:s/>MARI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ELOX S.R.L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ENTURINI <text:s/>GIUL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ENTURINO VIRGINIA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ERBATEL S.R.L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95</text:p>
          </table:table-cell>
          <table:table-cell office:value-type="string" table:style-name="ce4">
            <text:p>25/05/2021</text:p>
          </table:table-cell>
          <table:table-cell office:value-type="string" table:style-name="ce4">
            <text:p>TELEASS.E MANUT.SPAZIO CLOUD E FIRMA GRAFOMETR.APPL.VIGILI</text:p>
          </table:table-cell>
          <table:table-cell office:value-type="string" table:style-name="ce6">
            <text:p>10528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ERONESE <text:s/>BARBA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GANO' PAOL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57,9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RCOL SP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2500</text:p>
          </table:table-cell>
          <table:table-cell office:value-type="string" table:style-name="ce4">
            <text:p>14/05/2021</text:p>
          </table:table-cell>
          <table:table-cell office:value-type="string" table:style-name="ce4">
            <text:p>carta per l'igiene</text:p>
          </table:table-cell>
          <table:table-cell office:value-type="string" table:style-name="ce6">
            <text:p>1826,2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SALLI <text:s/>ANDRE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6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SALLI <text:s/>ANDRE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60</text:p>
          </table:table-cell>
          <table:table-cell office:value-type="string" table:style-name="ce4">
            <text:p>09/06/2021</text:p>
          </table:table-cell>
          <table:table-cell office:value-type="string" table:style-name="ce4">
            <text:p>BORSE DI STUDIO 2020 - 2^ TRANCHE</text:p>
          </table:table-cell>
          <table:table-cell office:value-type="string" table:style-name="ce6">
            <text:p>25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VI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6/05/2021</text:p>
          </table:table-cell>
          <table:table-cell office:value-type="string" table:style-name="ce4">
            <text:p>MAGGIO 2021 T001 - Cessioni Piccoli Pr (u) Dipendenti</text:p>
          </table:table-cell>
          <table:table-cell office:value-type="string" table:style-name="ce6">
            <text:p>2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VI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3/04/2021</text:p>
          </table:table-cell>
          <table:table-cell office:value-type="string" table:style-name="ce4">
            <text:p>APRILE 2021 T001 - Cessioni Piccoli Pr (u) Dipendenti</text:p>
          </table:table-cell>
          <table:table-cell office:value-type="string" table:style-name="ce6">
            <text:p>27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IVIBANCA S.P.A.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15</text:p>
          </table:table-cell>
          <table:table-cell office:value-type="string" table:style-name="ce4">
            <text:p>24/06/2021</text:p>
          </table:table-cell>
          <table:table-cell office:value-type="string" table:style-name="ce4">
            <text:p>GIUGNO 2021 T001 - Cessioni Piccoli Pr (u) Dipendenti</text:p>
          </table:table-cell>
          <table:table-cell office:value-type="string" table:style-name="ce6">
            <text:p>277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VODAFONE ITALIA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3/05/2021</text:p>
          </table:table-cell>
          <table:table-cell office:value-type="string" table:style-name="ce4">
            <text:p>VODAFONE - 2.3/30.4.2021</text:p>
          </table:table-cell>
          <table:table-cell office:value-type="string" table:style-name="ce6">
            <text:p>36255,1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VODAFONE ITALIA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8/05/2021</text:p>
          </table:table-cell>
          <table:table-cell office:value-type="string" table:style-name="ce4">
            <text:p>scissione pagamenti</text:p>
          </table:table-cell>
          <table:table-cell office:value-type="string" table:style-name="ce6">
            <text:p>14625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">
            <text:p>VODAFONE ITALIA S.P.A.</text:p>
          </table:table-cell>
          <table:table-cell office:value-type="string" table:style-name="ce4">
            <text:p>SERVIZI AL TERRITORIO</text:p>
          </table:table-cell>
          <table:table-cell office:value-type="string" table:style-name="ce4">
            <text:p>551</text:p>
          </table:table-cell>
          <table:table-cell office:value-type="string" table:style-name="ce4">
            <text:p>18/05/2021</text:p>
          </table:table-cell>
          <table:table-cell office:value-type="string" table:style-name="ce4">
            <text:p>scissione pagamenti</text:p>
          </table:table-cell>
          <table:table-cell office:value-type="string" table:style-name="ce6">
            <text:p>1859,0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OLA CHI OSA FARLO SSD A RL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402,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VOLPE <text:s/>LUCI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O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WANG <text:s/>DAZHONG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WARPIPE PUB DI IAVAGNILIO ROBERTO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910,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WOOD S.A.S. DI BACCHI ANDREA &amp; C.</text:p>
          </table:table-cell>
          <table:table-cell office:value-type="string" table:style-name="ce4">
            <text:p>COMMERCIO, ARTIGIANATO E ATTIVITA' CIMITERIALI</text:p>
          </table:table-cell>
          <table:table-cell office:value-type="string" table:style-name="ce4">
            <text:p>732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CONTRIBUTI ALLE IMPRESE EXTRA DISTRETTO URBANO DEL <text:s/>COMMERCIO</text:p>
          </table:table-cell>
          <table:table-cell office:value-type="string" table:style-name="ce6">
            <text:p>15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ZAMBELLI <text:s/>ALESSANDRA-CONSULENTE ALIMEN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03/05/2021</text:p>
          </table:table-cell>
          <table:table-cell office:value-type="string" table:style-name="ce4">
            <text:p>MARZO 2021 - CONSULENZA ALIMENTARE</text:p>
          </table:table-cell>
          <table:table-cell office:value-type="string" table:style-name="ce6">
            <text:p>16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ZAMBELLI <text:s/>ALESSANDRA-CONSULENTE ALIMENTA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0910</text:p>
          </table:table-cell>
          <table:table-cell office:value-type="string" table:style-name="ce4">
            <text:p>14/06/2021</text:p>
          </table:table-cell>
          <table:table-cell office:value-type="string" table:style-name="ce4">
            <text:p>MAGGIO 2021 - CONSULENZA ALIMENTARE</text:p>
          </table:table-cell>
          <table:table-cell office:value-type="string" table:style-name="ce6">
            <text:p>160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ZENI <text:s/>ELEONOR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1/06/2021</text:p>
          </table:table-cell>
          <table:table-cell office:value-type="string" table:style-name="ce4">
            <text:p>RIMBORSI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ZHENG <text:s/>ROSA</text:p>
          </table:table-cell>
          <table:table-cell office:value-type="string" table:style-name="ce4">
            <text:p>FINANZIARIO, TRIBUTI E SISTEMA INFORMATICO COMUNALE</text:p>
          </table:table-cell>
          <table:table-cell office:value-type="string" table:style-name="ce4">
            <text:p>82170</text:p>
          </table:table-cell>
          <table:table-cell office:value-type="string" table:style-name="ce4">
            <text:p>22/06/2021</text:p>
          </table:table-cell>
          <table:table-cell office:value-type="string" table:style-name="ce4">
            <text:p>RIMBORSO QUOTA ISCRIZIONE ASILI NIDO</text:p>
          </table:table-cell>
          <table:table-cell office:value-type="string" table:style-name="ce6">
            <text:p>3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ZORZI <text:s/>MARCELLO</text:p>
          </table:table-cell>
          <table:table-cell office:value-type="string" table:style-name="ce4">
            <text:p>SCUOLA, CULTURA, SPORT, TEMPO LIBERO E DEMOGRAFICI</text:p>
          </table:table-cell>
          <table:table-cell office:value-type="string" table:style-name="ce4">
            <text:p>21220</text:p>
          </table:table-cell>
          <table:table-cell office:value-type="string" table:style-name="ce4">
            <text:p>04/05/2021</text:p>
          </table:table-cell>
          <table:table-cell office:value-type="string" table:style-name="ce4">
            <text:p>BORSA DI STUDIO EDIZIONE 2020</text:p>
          </table:table-cell>
          <table:table-cell office:value-type="string" table:style-name="ce6">
            <text:p>120</text:p>
          </table:table-cell>
          <table:table-cell table:number-columns-repeated="16378" table:style-name="ce1"/>
        </table:table-row>
        <table:table-row table:number-rows-repeated="731" table:style-name="ro2">
          <table:table-cell table:number-columns-repeated="5" table:style-name="ce1"/>
          <table:table-cell table:style-name="ce8"/>
          <table:table-cell table:number-columns-repeated="16378" table:style-name="ce1"/>
        </table:table-row>
        <table:table-row table:number-rows-repeated="28" table:style-name="ro2">
          <table:table-cell table:number-columns-repeated="5" table:style-name="ce1"/>
          <table:table-cell table:style-name="ce9"/>
          <table:table-cell table:number-columns-repeated="16378" table:style-name="ce1"/>
        </table:table-row>
        <table:table-row table:number-rows-repeated="7" table:style-name="ro2">
          <table:table-cell table:number-columns-repeated="5" table:style-name="ce1"/>
          <table:table-cell table:number-columns-repeated="16379" table:style-name="ce1"/>
        </table:table-row>
        <table:table-row table:number-rows-repeated="55" table:style-name="ro2">
          <table:table-cell table:number-columns-repeated="16384" table:style-name="ce1"/>
        </table:table-row>
        <table:table-row table:number-rows-repeated="1043897" table:style-name="ro2">
          <table:table-cell table:number-columns-repeated="16384"/>
        </table:table-row>
        <table:named-expressions>
          <table:named-range table:name="Print_Area" table:cell-range-address="Estrazione.$A$1:Estrazione.$F$3858" table:base-cell-address="Estrazione.$A$1"/>
          <table:named-range table:name="Print_Titles" table:cell-range-address="Estrazione.$A$3:Estrazione.$XFD$3" table:base-cell-address="Estrazione.$A$1"/>
        </table:named-expressions>
      </table:table>
      <table:database-ranges>
        <table:database-range table:target-range-address="Estrazione.A4:Estrazione.F3858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Pagina <text:page-number>1</text:page-number><text:s/>di<text:s/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4131</meta:generator>
    <meta:initial-creator>Colombo Michele</meta:initial-creator>
    <dc:creator>Colombo Michele</dc:creator>
    <meta:creation-date>2021-07-12T13:26:09Z</meta:creation-date>
    <dc:date>2021-07-12T13:58:34Z</dc:date>
    <meta:print-date>2021-07-12T13:57:48Z</meta:print-date>
  </office:meta>
</office:document-meta>
</file>