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 fo:wrap-option="wrap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" style:family="table-cell" style:parent-style-name="Default" style:data-style-name="N4">
      <style:table-cell-properties fo:border="thin solid #000000" style:vertical-align="middle" fo:wrap-option="wrap"/>
    </style:style>
    <style:style style:name="ce10" style:family="table-cell" style:parent-style-name="Default" style:data-style-name="N4">
      <style:table-cell-properties style:vertical-align="middle" fo:wrap-option="wrap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8.28145833333333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razione" table:style-name="ta1">
        <table:table-column table:style-name="co1" table:number-columns-repeated="2" table:default-cell-style-name="ce1"/>
        <table:table-column table:style-name="co2" table:number-columns-repeated="2" table:default-cell-style-name="ce7"/>
        <table:table-column table:style-name="co1" table:default-cell-style-name="ce1"/>
        <table:table-column table:style-name="co2" table:default-cell-style-name="ce10"/>
        <table:table-column table:style-name="co3" table:number-columns-repeated="16378" table:default-cell-style-name="ce1"/>
        <table:table-row table:style-name="ro1">
          <table:table-cell office:value-type="string" table:number-columns-spanned="6" table:number-rows-spanned="1" table:style-name="ce14">
            <text:p>LIQUIDAZIONI 2021 QUARTO TRIMESTRE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2">
            <text:p>BENEFICIARIO</text:p>
          </table:table-cell>
          <table:table-cell office:value-type="string" table:style-name="ce2">
            <text:p>SETTORE</text:p>
          </table:table-cell>
          <table:table-cell office:value-type="string" table:style-name="ce2">
            <text:p>CAPITOLO</text:p>
          </table:table-cell>
          <table:table-cell office:value-type="string" table:style-name="ce2">
            <text:p>DATA LIQUIDAZIONE</text:p>
          </table:table-cell>
          <table:table-cell office:value-type="string" table:style-name="ce2">
            <text:p>CAUSALE PAGAMENTO</text:p>
          </table:table-cell>
          <table:table-cell office:value-type="string" table:style-name="ce8">
            <text:p>IMPORTO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ISS <text:s/>AM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KAPPA S.L.R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<text:s/>QUOTA 2021 - SERVIZIO APKSER.DAT</text:p>
          </table:table-cell>
          <table:table-cell office:value-type="float" office:value="732" table:style-name="ce9">
            <text:p>73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KAPPA S.L.R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AGGIORNAMENTO PORTALE ANAGRAFE E ATTIVITA' CONSULENZIALI</text:p>
          </table:table-cell>
          <table:table-cell office:value-type="float" office:value="335.5" table:style-name="ce9">
            <text:p>335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SOCIAZIONE <text:s/>CULTURALE MUSICA AL SACRO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CONTRIBUTO PER GALLARATE CLASSIC 2021</text:p>
          </table:table-cell>
          <table:table-cell office:value-type="float" office:value="2700" table:style-name="ce9">
            <text:p>2.7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RDELLI <text:s/>ANGEL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JAOUI <text:s/>FAOUZ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LLONI <text:s/>CATER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QIRI <text:s/>BESJ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NICALZI <text:s/>ROBERTO (1960)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RTOLOTTO <text:s/>OMBRET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VIO <text:s/>IL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AMBILLA <text:s/>ELISABET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AVO OTOYA <text:s/>MARIA ANGEL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TRICALA' <text:s/>ALESSAND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ANO <text:s/>BIAG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ARAFFA <text:s/>MIRANG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IGHETTI <text:s/>MAR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OMBO <text:s/>ELISABETTA (1970)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LOMBO <text:s/>SONIA (1968)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NVERG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Stampante Epson e Cartucce Toner Epson</text:p>
          </table:table-cell>
          <table:table-cell office:value-type="float" office:value="7214.35" table:style-name="ce9">
            <text:p>7.214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RBANI <text:s/>ADRIAN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AVERO <text:s/>MARIA EMIL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'ASCOLI <text:s/>ANNA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'AURIA <text:s/>FELIC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LA CRUZ FIGUEROA <text:s/>SOCOR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PLANO <text:s/>GIUSEPP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OSSI <text:s/>ANDRE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POSTO <text:s/>FLAVIA VANESSA RI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SCHER <text:s/>BARB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ITTIPALDI <text:s/>RO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RANCESCONI <text:s/>ORI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ULCO <text:s/>RI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SSOUNE <text:s/>WIDA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ZIM <text:s/>ABDELMAJI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QBAL <text:s/>ZAFA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LAM <text:s/>MAZIFU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REFI <text:s/>SHPETIM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JOHNSON <text:s/>JOSEPHINE OLAMID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IKU <text:s/>A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KYOCERA DOCUMENT SOLUTIONS 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650" table:style-name="ce4">
            <text:p>26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FOTOCOPIATORI - dal 23.06.2021 al 22.09.2021</text:p>
          </table:table-cell>
          <table:table-cell office:value-type="float" office:value="5740" table:style-name="ce9">
            <text:p>5.74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SCHERONI <text:s/>CHIARA PAOLA AGO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NGOLI <text:s/>SALVATOR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SCHINI <text:s/>LISET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HAMMAD <text:s/>RIAZ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ASSETTA <text:s/>CHI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SONI <text:s/>CRISTINA GIUSEPP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SONI <text:s/>OMBRETTA GIOVAN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VKOVIC <text:s/>TANJ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COLO <text:s/>RUGGE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OOTHAYIL <text:s/>SOJAN MATHEW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RISMA TECH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AUTOCAD LT 2022 COMMERCIAL NEW SINGLE-USER ELD 3 YEAR SUBSCR</text:p>
          </table:table-cell>
          <table:table-cell office:value-type="float" office:value="1129.72" table:style-name="ce9">
            <text:p>1.12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INTINI <text:s/>GIUSEPP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DAELLI <text:s/>LAU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FFAELE ADDAMO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UTIGLIANI <text:s/>ALESS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CANDROGLIO <text:s/>ELE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NECA <text:s/>LUIG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CLARI <text:s/>GABRI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MECCA <text:s/>ANG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USSOU <text:s/>MOHAME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ITALETTA <text:s/>ANGE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GLIONI <text:s/>ANDRE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NCONI <text:s/>ELE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NDI <text:s/>DOMENI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UATI <text:s/>KARIM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UMBACO CAMACHO <text:s/>ERICKA 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ASCONI <text:s/>GABRIEL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ARANGA OJEDA <text:s/>GOMERCI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CCAGNINO <text:s/>INCORONA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ITA <text:s/>IOLAND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ITA <text:s/>TAM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LDIERI <text:s/>LUIG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ALDIOLI <text:s/>MA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ELLANTI <text:s/>ALESSAND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90" table:style-name="ce9">
            <text:p>9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ERNACCHI <text:s/>RO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IANCARDI <text:s/>DOMENI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RGOMANERI <text:s/>LUIGI AL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SSI <text:s/>MAU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RANCATI <text:s/>FELIC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RUNI <text:s/>PAOLO RAMO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URAN <text:s/>SILVIA DO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MPAGNOLO <text:s/>SELE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NAZZA <text:s/>ANTONEL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PANO <text:s/>MARIA TERE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COMPENSI/MISSIONI AI COMPONENTI DEI SEGGI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RRARO <text:s/>IL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COMPENSI/MISSIONI AI COMPONENTI DEI SEGGI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SINERIO <text:s/>MIRIAM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TORI <text:s/>MARIAROS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ECCATO <text:s/>GIORG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ELLA <text:s/>SOF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HIESA <text:s/>NADIA SO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EREZZA <text:s/>MAR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MERIO <text:s/>SIMO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OSTA <text:s/>FEDERI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L CORTIVO <text:s/>FEDER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'AMICO <text:s/>GRAZIA LEL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NIELE <text:s/>DANI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NIELE <text:s/>MASSIM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E BELLIS <text:s/>ROBE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EAMBROGIO <text:s/>MARIA LUI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90" table:style-name="ce9">
            <text:p>9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'ERRICO <text:s/>FRANCES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 PASQUALE <text:s/>NICO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ORE <text:s/>ROBE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SPOSTO <text:s/>ELISABET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O <text:s/>SIMO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RISINI <text:s/>GIACOM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ABBIA <text:s/>DAVID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ARNERONE <text:s/>RENA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ENTILE <text:s/>GIUSEPP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IACOMETTI <text:s/>MAURIZIO FAB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COMPENSI/MISSIONI AI COMPONENTI DEI SEGGI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IULIANI <text:s/>FRANCES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RECO <text:s/>ANNARI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UALANDRIS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UIDA <text:s/>RO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FANTE <text:s/>GABRI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O TUFO <text:s/>ALESS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CONI <text:s/>ALESS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NTI <text:s/>MONICA RENATA IL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AN <text:s/>GIOVANNI LUIG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CENARO DOTT.SSA NICOLETTA FRANCES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TINA <text:s/>ANTONIO GIUSEPP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ZZUCCHELLI <text:s/>DAVID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ZZUCCHELLI <text:s/>MAR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ZZUCCHELLI <text:s/>MASSIM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IRARCHI <text:s/>CARM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BINU <text:s/>SIMO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ALMIOTTO <text:s/>PASQUA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ARRINO <text:s/>GIUSEPP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ARROCCHIA S.PAOLO APOSTOLO-SC.BORGOMA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4820" table:style-name="ce4">
            <text:p>14820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2^ TRANCHE CONVENZIONE</text:p>
          </table:table-cell>
          <table:table-cell office:value-type="float" office:value="20000" table:style-name="ce9">
            <text:p>20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EGORARO <text:s/>MICHAE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ENSIERO METICCIO ODV - ETS</text:p>
          </table:table-cell>
          <table:table-cell office:value-type="string" table:style-name="ce3">
            <text:p>PROGRAMMAZIONE TERRITORIALE, COMMERCIO, ARTIGIANATO E ATTIVITA' CIMITERIALI</text:p>
          </table:table-cell>
          <table:table-cell office:value-type="float" office:value="38715" table:style-name="ce4">
            <text:p>38715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liquidazione attività mese di agosto 2021</text:p>
          </table:table-cell>
          <table:table-cell office:value-type="float" office:value="2121.12" table:style-name="ce9">
            <text:p>2.121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ERNA <text:s/>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ERUCCONI <text:s/>GIANLU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ZZI <text:s/>MARCO EMANUELE MA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ZZOLI <text:s/>MAURIZ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ROTO <text:s/>ALESSAND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UGLIESE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QUAGLIANA <text:s/>PIET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ANDISI <text:s/>GENNY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OCCA <text:s/>ORNEL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ANGALLI <text:s/>ROBE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ANTACATERINA <text:s/>LUI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AULLE <text:s/>CAR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CANDROGLIO VALEN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PPELSA <text:s/>AL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PANO' <text:s/>CINZ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PILATERI <text:s/>MATT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AURENGO <text:s/>SILV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AGLIAFERRO <text:s/>CLAUD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AGLIALATELA <text:s/>TOMMAS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STA <text:s/>SAMU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OSCANO <text:s/>RO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RISOLINO <text:s/>IRENE RI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ALENZA <text:s/>SALVATOR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OZZA <text:s/>ANGE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4/10/2021</text:p>
          </table:table-cell>
          <table:table-cell office:value-type="string" table:style-name="ce3">
            <text:p>ONERI ELEZIONI AMMINISTRATIVE 03/04 OTTOBRE <text:s/>2021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Y RISTOSERVIC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40" table:style-name="ce4">
            <text:p>254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RICARICA AGOSTO 2021</text:p>
          </table:table-cell>
          <table:table-cell office:value-type="float" office:value="2996.44" table:style-name="ce9">
            <text:p>2.996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5.04" table:style-name="ce9">
            <text:p>15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5.07" table:style-name="ce9">
            <text:p>35,0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0.43" table:style-name="ce9">
            <text:p>10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8.84" table:style-name="ce9">
            <text:p>8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4.83" table:style-name="ce9">
            <text:p>34,8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3.47" table:style-name="ce9">
            <text:p>13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44.97" table:style-name="ce9">
            <text:p>44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3.22" table:style-name="ce9">
            <text:p>13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3.62" table:style-name="ce9">
            <text:p>13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5.229999999999997" table:style-name="ce9">
            <text:p>35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07.82" table:style-name="ce9">
            <text:p>107,8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77.98" table:style-name="ce9">
            <text:p>177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59.03" table:style-name="ce9">
            <text:p>59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56.86" table:style-name="ce9">
            <text:p>56,8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30.68" table:style-name="ce9">
            <text:p>130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5" table:style-name="ce9">
            <text:p>0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2" table:style-name="ce9">
            <text:p>0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4" table:style-name="ce9">
            <text:p>0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3" table:style-name="ce9">
            <text:p>0,6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6" table:style-name="ce9">
            <text:p>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8" table:style-name="ce9">
            <text:p>0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99" table:style-name="ce9">
            <text:p>0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84" table:style-name="ce9">
            <text:p>0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6" table:style-name="ce9">
            <text:p>0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8" table:style-name="ce9">
            <text:p>0,38</text:p>
          </table:table-cell>
          <table:table-cell table:number-columns-repeated="16378"/>
        </table:table-row>
        <table:table-row table:number-rows-repeated="2"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3" table:style-name="ce9">
            <text:p>0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22" table:style-name="ce9">
            <text:p>3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41" table:style-name="ce9">
            <text:p>1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1" table:style-name="ce9">
            <text:p>0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" table:style-name="ce9">
            <text:p>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28" table:style-name="ce9">
            <text:p>1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02" table:style-name="ce9">
            <text:p>2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1" table:style-name="ce9">
            <text:p>0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9" table:style-name="ce9">
            <text:p>0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82" table:style-name="ce9">
            <text:p>1,8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7" table:style-name="ce9">
            <text:p>0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97" table:style-name="ce9">
            <text:p>0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51" table:style-name="ce9">
            <text:p>0,5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9" table:style-name="ce9">
            <text:p>0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77" table:style-name="ce9">
            <text:p>1,7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9" table:style-name="ce9">
            <text:p>0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2" table:style-name="ce9">
            <text:p>0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6" table:style-name="ce9">
            <text:p>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87" table:style-name="ce9">
            <text:p>0,87</text:p>
          </table:table-cell>
          <table:table-cell table:number-columns-repeated="16378"/>
        </table:table-row>
        <table:table-row table:number-rows-repeated="2"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5" table:style-name="ce9">
            <text:p>0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04" table:style-name="ce9">
            <text:p>1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56000000000000005" table:style-name="ce9">
            <text:p>0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7" table:style-name="ce9">
            <text:p>0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32" table:style-name="ce9">
            <text:p>1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3" table:style-name="ce9">
            <text:p>0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8000000000000003" table:style-name="ce9">
            <text:p>0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88" table:style-name="ce9">
            <text:p>1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73" table:style-name="ce9">
            <text:p>1,7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41" table:style-name="ce9">
            <text:p>0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6" table:style-name="ce9">
            <text:p>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46" table:style-name="ce9">
            <text:p>3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44" table:style-name="ce9">
            <text:p>2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6" table:style-name="ce9">
            <text:p>0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2999999999999998" table:style-name="ce9">
            <text:p>2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38" table:style-name="ce9">
            <text:p>3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97" table:style-name="ce9">
            <text:p>2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02" table:style-name="ce9">
            <text:p>1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3" table:style-name="ce9">
            <text:p>1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32" table:style-name="ce9">
            <text:p>3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15" table:style-name="ce9">
            <text:p>3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74" table:style-name="ce9">
            <text:p>0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2000000000000002" table:style-name="ce9">
            <text:p>2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3.15" table:style-name="ce9">
            <text:p>3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1" table:style-name="ce9">
            <text:p>0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4.0999999999999996" table:style-name="ce9">
            <text:p>4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86" table:style-name="ce9">
            <text:p>2,8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03" table:style-name="ce9">
            <text:p>1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88" table:style-name="ce9">
            <text:p>0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" table:style-name="ce9">
            <text:p>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2400000000000002" table:style-name="ce9">
            <text:p>2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94" table:style-name="ce9">
            <text:p>1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43" table:style-name="ce9">
            <text:p>0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55" table:style-name="ce9">
            <text:p>1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27" table:style-name="ce9">
            <text:p>0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" table:style-name="ce9">
            <text:p>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9" table:style-name="ce9">
            <text:p>0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61" table:style-name="ce9">
            <text:p>0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2.34" table:style-name="ce9">
            <text:p>2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35" table:style-name="ce9">
            <text:p>1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42" table:style-name="ce9">
            <text:p>0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1.53" table:style-name="ce9">
            <text:p>1,5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94" table:style-name="ce9">
            <text:p>0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transazioni Pos - Sett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32F 2F 5</text:p>
          </table:table-cell>
          <table:table-cell office:value-type="float" office:value="406.14" table:style-name="ce9">
            <text:p>406,1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Commissioni bancarie per SDD insoluti</text:p>
          </table:table-cell>
          <table:table-cell office:value-type="float" office:value="10.5" table:style-name="ce9">
            <text:p>1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Bollo automezzo FZ419DV - Affari demografici</text:p>
          </table:table-cell>
          <table:table-cell office:value-type="float" office:value="117.23" table:style-name="ce9">
            <text:p>117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Bollo automezzo CD822DZ - Servizi sociali</text:p>
          </table:table-cell>
          <table:table-cell office:value-type="float" office:value="101.98" table:style-name="ce9">
            <text:p>101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Bollo automezzo FZ423DV - Edilizia Privata</text:p>
          </table:table-cell>
          <table:table-cell office:value-type="float" office:value="117.23" table:style-name="ce9">
            <text:p>117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Bollo automezzo FZ417DV - Settore tecnico</text:p>
          </table:table-cell>
          <table:table-cell office:value-type="float" office:value="117.23" table:style-name="ce9">
            <text:p>117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Bollo automezzo FZ421DV - Demografici</text:p>
          </table:table-cell>
          <table:table-cell office:value-type="float" office:value="117.23" table:style-name="ce9">
            <text:p>117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-TELECOM ITALIA MOBILE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5/10/2021</text:p>
          </table:table-cell>
          <table:table-cell office:value-type="string" table:style-name="ce3">
            <text:p>TELEFONIA MOBILE 5° 2021</text:p>
          </table:table-cell>
          <table:table-cell office:value-type="float" office:value="1815.56" table:style-name="ce9">
            <text:p>1.815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Versamento IVA dal 01/09/2021 al 30/09/2021<text:s/></text:p>
          </table:table-cell>
          <table:table-cell office:value-type="float" office:value="297544.56" table:style-name="ce9">
            <text:p>297.544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SPESE DI CUSTODIA FORD FIESTA TG AS405ND</text:p>
          </table:table-cell>
          <table:table-cell office:value-type="float" office:value="1594.21" table:style-name="ce9">
            <text:p>1.594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LIQUIDAZ.SPESE CUSTODIA AUDI <text:s/>TG. DM725KM 10.03.20/20.9.2021</text:p>
          </table:table-cell>
          <table:table-cell office:value-type="float" office:value="1333.91" table:style-name="ce9">
            <text:p>1.333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SPESE DI CUSTODIA CITROEN C2 TG. CZ641CW</text:p>
          </table:table-cell>
          <table:table-cell office:value-type="float" office:value="255.63" table:style-name="ce9">
            <text:p>255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SERVIZI SOMMESE SRL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DEPOSITO GIUDIZIARIO - TARGA CG980RX</text:p>
          </table:table-cell>
          <table:table-cell office:value-type="float" office:value="1206.03" table:style-name="ce9">
            <text:p>1.206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ENTRO SERVIZI SOMMESE SRL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DEPOSITO GIUDIZIARIO - <text:s/>PIAGGIO TARGA BE59137</text:p>
          </table:table-cell>
          <table:table-cell office:value-type="float" office:value="1015.14" table:style-name="ce9">
            <text:p>1.01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ANT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15" table:style-name="ce4">
            <text:p>21215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PROGETTO PER MEDIAZIONE CULTURALE</text:p>
          </table:table-cell>
          <table:table-cell office:value-type="float" office:value="2491" table:style-name="ce9">
            <text:p>2.49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15" table:style-name="ce4">
            <text:p>21215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PROGETTO PER MEDIAZIONE CULTURALE</text:p>
          </table:table-cell>
          <table:table-cell office:value-type="float" office:value="2838" table:style-name="ce9">
            <text:p>2.83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COMPRENSIVO STATALE G.CARDAN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15" table:style-name="ce4">
            <text:p>21215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PROGETTO PER MEDIAZIONE CULTURALE</text:p>
          </table:table-cell>
          <table:table-cell office:value-type="float" office:value="1661" table:style-name="ce9">
            <text:p>1.6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STATALE PONT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15" table:style-name="ce4">
            <text:p>21215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PROGETTO PER MEDIAZIONE CULTURALE</text:p>
          </table:table-cell>
          <table:table-cell office:value-type="float" office:value="3010" table:style-name="ce9">
            <text:p>3.01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GNOLI LARA - AVVOC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COMUNE/EREDI COLLI VIGNARELLI-COMM.TRIB. RG358 E 359/2020</text:p>
          </table:table-cell>
          <table:table-cell office:value-type="float" office:value="2745" table:style-name="ce9">
            <text:p>2.745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W ELETTRIC S.R.L.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40" table:style-name="ce4">
            <text:p>11240</text:p>
          </table:table-cell>
          <table:table-cell office:value-type="string" table:style-name="ce4">
            <text:p>06/10/2021</text:p>
          </table:table-cell>
          <table:table-cell office:value-type="string" table:style-name="ce3">
            <text:p>Intervento per riparazione Campanile di Via Milano</text:p>
          </table:table-cell>
          <table:table-cell office:value-type="float" office:value="2299.6999999999998" table:style-name="ce9">
            <text:p>2.299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RENA <text:s/>SONIA AURO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7/10/2021</text:p>
          </table:table-cell>
          <table:table-cell office:value-type="string" table:style-name="ce3">
            <text:p>COMPENSO COMPONENTI UFFICIO CENTRALE</text:p>
          </table:table-cell>
          <table:table-cell office:value-type="float" office:value="41.32" table:style-name="ce9">
            <text:p>4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GNI <text:s/>ANDREA ANTON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7/10/2021</text:p>
          </table:table-cell>
          <table:table-cell office:value-type="string" table:style-name="ce3">
            <text:p>COMPENSO COMPONENTI UFFICIO CENTRALE</text:p>
          </table:table-cell>
          <table:table-cell office:value-type="float" office:value="41.32" table:style-name="ce9">
            <text:p>4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ANNI <text:s/>CECILIA GIUL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7/10/2021</text:p>
          </table:table-cell>
          <table:table-cell office:value-type="string" table:style-name="ce3">
            <text:p>COMPENSO COMPONENTI UFFICIO CENTRALE</text:p>
          </table:table-cell>
          <table:table-cell office:value-type="float" office:value="41.32" table:style-name="ce9">
            <text:p>4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ALLOMBARDO <text:s/>DANI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07/10/2021</text:p>
          </table:table-cell>
          <table:table-cell office:value-type="string" table:style-name="ce3">
            <text:p>COMPENSO COMPONENTI UFFICIO CENTRALE</text:p>
          </table:table-cell>
          <table:table-cell office:value-type="float" office:value="41.32" table:style-name="ce9">
            <text:p>41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VANCED SYSTEM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Canoni 3° Quadrimestre 2021</text:p>
          </table:table-cell>
          <table:table-cell office:value-type="float" office:value="14583.12" table:style-name="ce9">
            <text:p>14.583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VANCED SYSTEM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Canoni 3° Quadrimestre 2021</text:p>
          </table:table-cell>
          <table:table-cell office:value-type="float" office:value="4356.26" table:style-name="ce9">
            <text:p>4.356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ALFA - PERIODO 1.5/30.6.2021</text:p>
          </table:table-cell>
          <table:table-cell office:value-type="float" office:value="4562.95" table:style-name="ce9">
            <text:p>4.56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ALFA - PERIODO 1.5/30.6.2021</text:p>
          </table:table-cell>
          <table:table-cell office:value-type="float" office:value="190.15" table:style-name="ce9">
            <text:p>190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MSC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9510" table:style-name="ce4">
            <text:p>39510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prodotti farmacia Asilo Nido Moriggia e Sciarè</text:p>
          </table:table-cell>
          <table:table-cell office:value-type="float" office:value="253.89" table:style-name="ce9">
            <text:p>253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MSC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9510" table:style-name="ce4">
            <text:p>39510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PRODOTTI FARMACIA PER NIDI</text:p>
          </table:table-cell>
          <table:table-cell office:value-type="float" office:value="283.05" table:style-name="ce9">
            <text:p>283,0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ERRAZZI <text:s/>CARLO E FIGLIO DI FERRAZZI AND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60205" table:style-name="ce4">
            <text:p>60205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ASCIUGATRICE ASKO TDC145VS</text:p>
          </table:table-cell>
          <table:table-cell office:value-type="float" office:value="2299.6999999999998" table:style-name="ce9">
            <text:p>2.299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ICCIARDELLO <text:s/>ELISA - AVVOC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COMUNE/CATTANEO S. e E.-COMMISSIONE TRIBUT.RGR 254/2020</text:p>
          </table:table-cell>
          <table:table-cell office:value-type="float" office:value="396.97" table:style-name="ce9">
            <text:p>396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LIVETTI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650" table:style-name="ce4">
            <text:p>2650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1.7/30.9.2021</text:p>
          </table:table-cell>
          <table:table-cell office:value-type="float" office:value="922.08" table:style-name="ce9">
            <text:p>922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IVR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08/10/2021</text:p>
          </table:table-cell>
          <table:table-cell office:value-type="string" table:style-name="ce3">
            <text:p>SETTEMBRE 2021 <text:s/>- SERVIZIO ISPETTIVO</text:p>
          </table:table-cell>
          <table:table-cell office:value-type="float" office:value="999.14" table:style-name="ce9">
            <text:p>999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30" table:style-name="ce4">
            <text:p>37430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SERVIZIO NEVE ANNO 2021</text:p>
          </table:table-cell>
          <table:table-cell office:value-type="float" office:value="72247.75" table:style-name="ce9">
            <text:p>72.247,7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RDIN SRL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3° SAL - LAV.MANUT.ORDINARIA DI STRADE COMUNALI</text:p>
          </table:table-cell>
          <table:table-cell office:value-type="float" office:value="13633.24" table:style-name="ce9">
            <text:p>13.633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RDIN SRL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3° SAL - LAV.MANUT.ORDINARIA DI STRADE COMUNALI</text:p>
          </table:table-cell>
          <table:table-cell office:value-type="float" office:value="3790.5" table:style-name="ce9">
            <text:p>3.79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RDIN SRL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3° SAL - LAV.MANUT.ORDINARIA DI STRADE COMUNALI</text:p>
          </table:table-cell>
          <table:table-cell office:value-type="float" office:value="7861.78" table:style-name="ce9">
            <text:p>7.86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EDILFRIULI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MATERIALE IDRAULICO</text:p>
          </table:table-cell>
          <table:table-cell office:value-type="float" office:value="1518.13" table:style-name="ce9">
            <text:p>1.518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SCAZZINI ROBERTO-ARCHITETTO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INCARICO PROFESSIONALE DI SERVIZIO TECNICO MULTIDISCIPLINARE</text:p>
          </table:table-cell>
          <table:table-cell office:value-type="float" office:value="6217.12" table:style-name="ce9">
            <text:p>6.217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INOLI FERRAMENTA DI MINOLI ALESSANDRA &amp;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materiale vario</text:p>
          </table:table-cell>
          <table:table-cell office:value-type="float" office:value="319.82" table:style-name="ce9">
            <text:p>31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GIUGNO/LUGLIO 2021</text:p>
          </table:table-cell>
          <table:table-cell office:value-type="float" office:value="2265.46" table:style-name="ce9">
            <text:p>2.26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GIUGNO/LUGLIO 2021</text:p>
          </table:table-cell>
          <table:table-cell office:value-type="float" office:value="470.71" table:style-name="ce9">
            <text:p>470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1/10/2021</text:p>
          </table:table-cell>
          <table:table-cell office:value-type="string" table:style-name="ce3">
            <text:p>1° RATA SERVIZIO DI ASSIST. E MANUTENZIONE DEGLI ELEVATORI</text:p>
          </table:table-cell>
          <table:table-cell office:value-type="float" office:value="8351.73" table:style-name="ce9">
            <text:p>8.351,7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10" table:style-name="ce4">
            <text:p>291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LIQUIDAZIONE IVA - SETTEMBRE 2021</text:p>
          </table:table-cell>
          <table:table-cell office:value-type="float" office:value="4382.6400000000003" table:style-name="ce9">
            <text:p>4.382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Liquidazione split iva - Settembre 2021 - Integrazione mandato n. 7214</text:p>
          </table:table-cell>
          <table:table-cell office:value-type="float" office:value="62.03" table:style-name="ce9">
            <text:p>62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0" table:style-name="ce4">
            <text:p>8210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Liquidazione <text:s/>ritenuta del 4% su contributi - Mese di Settembre 2021</text:p>
          </table:table-cell>
          <table:table-cell office:value-type="float" office:value="72.709999999999994" table:style-name="ce9">
            <text:p>7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NAZZI <text:s/>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NINO <text:s/>CHI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PORESE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ISTA <text:s/>GIUSEPP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TIGLIONI <text:s/>DANI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TAPANE <text:s/>MICH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ZZOLA <text:s/>MARIA CAR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MZI <text:s/>ALB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I MATTEO <text:s/>SERG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CANCELLERIA PER VIGILI</text:p>
          </table:table-cell>
          <table:table-cell office:value-type="float" office:value="163.92" table:style-name="ce9">
            <text:p>163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CANCELLERIA PER RISORSE</text:p>
          </table:table-cell>
          <table:table-cell office:value-type="float" office:value="157.13999999999999" table:style-name="ce9">
            <text:p>157,1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FORNIT.PER ELEZIONI</text:p>
          </table:table-cell>
          <table:table-cell office:value-type="float" office:value="94.43" table:style-name="ce9">
            <text:p>94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CANCELLERIA PER FOUNDRISING</text:p>
          </table:table-cell>
          <table:table-cell office:value-type="float" office:value="92.24" table:style-name="ce9">
            <text:p>9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SSINI <text:s/>PAO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OMES DE MELO <text:s/>SIMO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OSENI <text:s/>ENKELEJD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IANA PETR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55" table:style-name="ce4">
            <text:p>2455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SETTEMBRE 2021 - CARBURANTE</text:p>
          </table:table-cell>
          <table:table-cell office:value-type="float" office:value="2463.4699999999998" table:style-name="ce9">
            <text:p>2.463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 GINESTRA SOC.COOP.SOCIALE ONLU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SETTEMBRE 2021 - FACCHINAGGIO/TRASLOCHI</text:p>
          </table:table-cell>
          <table:table-cell office:value-type="float" office:value="553.88" table:style-name="ce9">
            <text:p>553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SCETTI AVV. ANDREA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Com./Imm.Futura-Coop Lombardia</text:p>
          </table:table-cell>
          <table:table-cell office:value-type="float" office:value="26403.26" table:style-name="ce9">
            <text:p>26.40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ZZUCCHELLI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ELEO <text:s/>OTTORIN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HAMMOD <text:s/>RAFIQUL ISLAM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ON <text:s/>MI HW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RAZZONI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URID <text:s/>IMA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RARU <text:s/>NADEJD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RISI <text:s/>LUC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CATTO <text:s/>S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ISCIUNERI <text:s/>RO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LEPI <text:s/>PARLIN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IMON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BUFFETTI <text:s/>FRAN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JA <text:s/>KHALEEL UR REHMAN (1972)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MELLI <text:s/>BARB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SCIONATO <text:s/>CARME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EGAZZO <text:s/>MANU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NCOLATO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FILIPPO <text:s/>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BOUI <text:s/>JIHA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HAHZAD <text:s/>MIRZA QAMA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LC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9510" table:style-name="ce4">
            <text:p>3951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ASSORBELLI PER ASILO NIDO VILLORESI</text:p>
          </table:table-cell>
          <table:table-cell office:value-type="float" office:value="324.13" table:style-name="ce9">
            <text:p>32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ANO' <text:s/>MARIANG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TANCIU ELENA <text:s/>VIOLE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settembre 2021 - Serv.on site gestione informatica</text:p>
          </table:table-cell>
          <table:table-cell office:value-type="float" office:value="5571.33" table:style-name="ce9">
            <text:p>5.571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sett.2021- hosting sito istituzionale</text:p>
          </table:table-cell>
          <table:table-cell office:value-type="float" office:value="1095.97" table:style-name="ce9">
            <text:p>1.09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RIELLO <text:s/>GAETAN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GNANDO <text:s/>MAR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CCURI <text:s/>ROCCO CRISTIA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2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CI AUTOMOBILE CLUB D ITALIA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25" table:style-name="ce4">
            <text:p>11225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GIUGNO 2021 - CONSULTAZIONE DATI ANAGR.PRA</text:p>
          </table:table-cell>
          <table:table-cell office:value-type="float" office:value="22.28" table:style-name="ce9">
            <text:p>22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CI AUTOMOBILE CLUB D ITALIA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25" table:style-name="ce4">
            <text:p>11225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LUGLIO 2021 - CONSULTAZIONE DATI ANAGR.PRA</text:p>
          </table:table-cell>
          <table:table-cell office:value-type="float" office:value="20.5" table:style-name="ce9">
            <text:p>20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122.66" table:style-name="ce9">
            <text:p>122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97.42" table:style-name="ce9">
            <text:p>97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218.63" table:style-name="ce9">
            <text:p>218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134.66" table:style-name="ce9">
            <text:p>13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276.95999999999998" table:style-name="ce9">
            <text:p>276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43.52" table:style-name="ce9">
            <text:p>43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24.91" table:style-name="ce9">
            <text:p>2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919.94" table:style-name="ce9">
            <text:p>9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202.89" table:style-name="ce9">
            <text:p>202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63.06" table:style-name="ce9">
            <text:p>63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649.5" table:style-name="ce9">
            <text:p>649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537.52" table:style-name="ce9">
            <text:p>53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395.26" table:style-name="ce9">
            <text:p>39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683.68" table:style-name="ce9">
            <text:p>68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839.74" table:style-name="ce9">
            <text:p>83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599.02" table:style-name="ce9">
            <text:p>599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1100.1099999999999" table:style-name="ce9">
            <text:p>1.100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143.34" table:style-name="ce9">
            <text:p>143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Saldo Fattura</text:p>
          </table:table-cell>
          <table:table-cell office:value-type="float" office:value="253.88" table:style-name="ce9">
            <text:p>253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GALLERIA ARTE MODERNA E CONT.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3/10/2021</text:p>
          </table:table-cell>
          <table:table-cell office:value-type="string" table:style-name="ce3">
            <text:p>RIMBORSO UTENZE LUGLIO/SETTEMBRE 2021</text:p>
          </table:table-cell>
          <table:table-cell office:value-type="float" office:value="57577.36" table:style-name="ce9">
            <text:p>57.577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441" table:style-name="ce4">
            <text:p>1441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ELABORAZIONE PAGHE MESE DI SETTEMBRE 2021</text:p>
          </table:table-cell>
          <table:table-cell office:value-type="float" office:value="2211.25" table:style-name="ce9">
            <text:p>2.21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ASILO NIDO MAG/AGO 2021</text:p>
          </table:table-cell>
          <table:table-cell office:value-type="float" office:value="95.26" table:style-name="ce9">
            <text:p>95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57.05" table:style-name="ce9">
            <text:p>5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70.91" table:style-name="ce9">
            <text:p>7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119.27" table:style-name="ce9">
            <text:p>11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65.88" table:style-name="ce9">
            <text:p>65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128.75" table:style-name="ce9">
            <text:p>128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83.72" table:style-name="ce9">
            <text:p>83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101.89" table:style-name="ce9">
            <text:p>101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103.05" table:style-name="ce9">
            <text:p>10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14/10/2021</text:p>
          </table:table-cell>
          <table:table-cell office:value-type="string" table:style-name="ce3">
            <text:p>GAS - CONSUMI FINO 31.08.2021</text:p>
          </table:table-cell>
          <table:table-cell office:value-type="float" office:value="57.05" table:style-name="ce9">
            <text:p>57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34" table:style-name="ce9">
            <text:p>1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3.4" table:style-name="ce9">
            <text:p>103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2.96" table:style-name="ce9">
            <text:p>9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8.25" table:style-name="ce9">
            <text:p>168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.73" table:style-name="ce9">
            <text:p>1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6.02" table:style-name="ce9">
            <text:p>17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5.41" table:style-name="ce9">
            <text:p>4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98.45" table:style-name="ce9">
            <text:p>298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1.25" table:style-name="ce9">
            <text:p>41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90.14999999999998" table:style-name="ce9">
            <text:p>290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35.59" table:style-name="ce9">
            <text:p>435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6.73" table:style-name="ce9">
            <text:p>26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71" table:style-name="ce9">
            <text:p>1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1.7" table:style-name="ce9">
            <text:p>11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0.73" table:style-name="ce9">
            <text:p>30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7.55" table:style-name="ce9">
            <text:p>67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.87" table:style-name="ce9">
            <text:p>10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9.510000000000002" table:style-name="ce9">
            <text:p>1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260000000000002" table:style-name="ce9">
            <text:p>1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3.79" table:style-name="ce9">
            <text:p>33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8.68" table:style-name="ce9">
            <text:p>148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4.22" table:style-name="ce9">
            <text:p>64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.1999999999999993" table:style-name="ce9">
            <text:p>9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7.09" table:style-name="ce9">
            <text:p>47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1.81" table:style-name="ce9">
            <text:p>41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1.13" table:style-name="ce9">
            <text:p>21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7.58" table:style-name="ce9">
            <text:p>2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0.62" table:style-name="ce9">
            <text:p>3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1.55" table:style-name="ce9">
            <text:p>4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1.46" table:style-name="ce9">
            <text:p>2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9.65" table:style-name="ce9">
            <text:p>2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05.06" table:style-name="ce9">
            <text:p>70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3.02" table:style-name="ce9">
            <text:p>1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5.81" table:style-name="ce9">
            <text:p>15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66.22000000000003" table:style-name="ce9">
            <text:p>266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95.57" table:style-name="ce9">
            <text:p>395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8.49" table:style-name="ce9">
            <text:p>38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2.22" table:style-name="ce9">
            <text:p>4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0.15" table:style-name="ce9">
            <text:p>100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2.119999999999997" table:style-name="ce9">
            <text:p>32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1.55" table:style-name="ce9">
            <text:p>41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9.54" table:style-name="ce9">
            <text:p>109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1.489999999999995" table:style-name="ce9">
            <text:p>71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5.52" table:style-name="ce9">
            <text:p>4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8.46" table:style-name="ce9">
            <text:p>5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80.99" table:style-name="ce9">
            <text:p>28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1.28" table:style-name="ce9">
            <text:p>10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729.67" table:style-name="ce9">
            <text:p>5.729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856.04" table:style-name="ce9">
            <text:p>856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6.02" table:style-name="ce9">
            <text:p>26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630.3599999999997" table:style-name="ce9">
            <text:p>4.63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07.83" table:style-name="ce9">
            <text:p>1.807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3.13999999999999" table:style-name="ce9">
            <text:p>143,14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4.34" table:style-name="ce9">
            <text:p>9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.1500000000000004" table:style-name="ce9">
            <text:p>4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4.34" table:style-name="ce9">
            <text:p>9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13.18" table:style-name="ce9">
            <text:p>113,1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4.34" table:style-name="ce9">
            <text:p>9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7.85" table:style-name="ce9">
            <text:p>167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4.34" table:style-name="ce9">
            <text:p>94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3.18" table:style-name="ce9">
            <text:p>14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43.63" table:style-name="ce9">
            <text:p>343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9.99" table:style-name="ce9">
            <text:p>59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12.77" table:style-name="ce9">
            <text:p>412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87" table:style-name="ce9">
            <text:p>1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49.44" table:style-name="ce9">
            <text:p>249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0.44" table:style-name="ce9">
            <text:p>180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8.05" table:style-name="ce9">
            <text:p>58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2.28" table:style-name="ce9">
            <text:p>22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8.59" table:style-name="ce9">
            <text:p>108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9.16" table:style-name="ce9">
            <text:p>189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9.12" table:style-name="ce9">
            <text:p>14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0.28" table:style-name="ce9">
            <text:p>4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1.78" table:style-name="ce9">
            <text:p>2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2.95" table:style-name="ce9">
            <text:p>2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6.13" table:style-name="ce9">
            <text:p>5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5.29" table:style-name="ce9">
            <text:p>175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9.829999999999998" table:style-name="ce9">
            <text:p>19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69.55" table:style-name="ce9">
            <text:p>369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81.180000000000007" table:style-name="ce9">
            <text:p>8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72.55" table:style-name="ce9">
            <text:p>472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0.079999999999998" table:style-name="ce9">
            <text:p>2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3.54" table:style-name="ce9">
            <text:p>3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9.82" table:style-name="ce9">
            <text:p>5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8.1" table:style-name="ce9">
            <text:p>28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2.7" table:style-name="ce9">
            <text:p>22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6.53" table:style-name="ce9">
            <text:p>3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2.17" table:style-name="ce9">
            <text:p>62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42.34" table:style-name="ce9">
            <text:p>14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5.06" table:style-name="ce9">
            <text:p>65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3.89" table:style-name="ce9">
            <text:p>2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.86" table:style-name="ce9">
            <text:p>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8.08" table:style-name="ce9">
            <text:p>2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5.82" table:style-name="ce9">
            <text:p>15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.54" table:style-name="ce9">
            <text:p>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7.97" table:style-name="ce9">
            <text:p>107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34.13" table:style-name="ce9">
            <text:p>23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32.8" table:style-name="ce9">
            <text:p>332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5.95" table:style-name="ce9">
            <text:p>7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5.25" table:style-name="ce9">
            <text:p>7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4.98" table:style-name="ce9">
            <text:p>64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3.75" table:style-name="ce9">
            <text:p>4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.63" table:style-name="ce9">
            <text:p>1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9.97" table:style-name="ce9">
            <text:p>19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40.88" table:style-name="ce9">
            <text:p>24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87.07" table:style-name="ce9">
            <text:p>287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98.46" table:style-name="ce9">
            <text:p>59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1.32" table:style-name="ce9">
            <text:p>11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78" table:style-name="ce9">
            <text:p>1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0.28" table:style-name="ce9">
            <text:p>40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0.96" table:style-name="ce9">
            <text:p>30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.57" table:style-name="ce9">
            <text:p>16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3.03" table:style-name="ce9">
            <text:p>2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9.150000000000006" table:style-name="ce9">
            <text:p>69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510000000000002" table:style-name="ce9">
            <text:p>1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4.19" table:style-name="ce9">
            <text:p>2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5.31" table:style-name="ce9">
            <text:p>3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0.39" table:style-name="ce9">
            <text:p>6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0.95" table:style-name="ce9">
            <text:p>2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.13" table:style-name="ce9">
            <text:p>1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7.950000000000003" table:style-name="ce9">
            <text:p>3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51.03" table:style-name="ce9">
            <text:p>351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57" table:style-name="ce9">
            <text:p>17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74.45" table:style-name="ce9">
            <text:p>274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4.42" table:style-name="ce9">
            <text:p>124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4.96" table:style-name="ce9">
            <text:p>24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37.24" table:style-name="ce9">
            <text:p>23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35.30000000000001" table:style-name="ce9">
            <text:p>135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93.9" table:style-name="ce9">
            <text:p>393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3.83" table:style-name="ce9">
            <text:p>23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3.66" table:style-name="ce9">
            <text:p>12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4.33" table:style-name="ce9">
            <text:p>2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6.659999999999997" table:style-name="ce9">
            <text:p>3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2.81" table:style-name="ce9">
            <text:p>52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4.11" table:style-name="ce9">
            <text:p>54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4.770000000000003" table:style-name="ce9">
            <text:p>3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7.54" table:style-name="ce9">
            <text:p>3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2.62" table:style-name="ce9">
            <text:p>22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3.62" table:style-name="ce9">
            <text:p>43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8.12" table:style-name="ce9">
            <text:p>2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4.56" table:style-name="ce9">
            <text:p>124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0.79" table:style-name="ce9">
            <text:p>20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Acconto Fattura</text:p>
          </table:table-cell>
          <table:table-cell office:value-type="float" office:value="173.08" table:style-name="ce9">
            <text:p>173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60.94" table:style-name="ce9">
            <text:p>160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04.13" table:style-name="ce9">
            <text:p>10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78.36" table:style-name="ce9">
            <text:p>47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906.01" table:style-name="ce9">
            <text:p>906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983.11" table:style-name="ce9">
            <text:p>5.983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2.69" table:style-name="ce9">
            <text:p>52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63.02" table:style-name="ce9">
            <text:p>66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99.03" table:style-name="ce9">
            <text:p>199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3.6" table:style-name="ce9">
            <text:p>33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17.81" table:style-name="ce9">
            <text:p>317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13.36" table:style-name="ce9">
            <text:p>11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.510000000000002" table:style-name="ce9">
            <text:p>18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83.74" table:style-name="ce9">
            <text:p>183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6.68" table:style-name="ce9">
            <text:p>26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8.87" table:style-name="ce9">
            <text:p>78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88.32" table:style-name="ce9">
            <text:p>8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3.92" table:style-name="ce9">
            <text:p>13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579999999999998" table:style-name="ce9">
            <text:p>1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5.77" table:style-name="ce9">
            <text:p>55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7.059999999999999" table:style-name="ce9">
            <text:p>17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0.91" table:style-name="ce9">
            <text:p>30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9" table:style-name="ce9">
            <text:p>49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4.84" table:style-name="ce9">
            <text:p>54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75.25" table:style-name="ce9">
            <text:p>7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Acconto Fattura</text:p>
          </table:table-cell>
          <table:table-cell office:value-type="float" office:value="127.52" table:style-name="ce9">
            <text:p>127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0.95" table:style-name="ce9">
            <text:p>2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62.96" table:style-name="ce9">
            <text:p>362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0.72" table:style-name="ce9">
            <text:p>40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62.68" table:style-name="ce9">
            <text:p>6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33.03" table:style-name="ce9">
            <text:p>33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512.66999999999996" table:style-name="ce9">
            <text:p>51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21.53" table:style-name="ce9">
            <text:p>21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81.92" table:style-name="ce9">
            <text:p>8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9.34" table:style-name="ce9">
            <text:p>19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12.02" table:style-name="ce9">
            <text:p>1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0/2021</text:p>
          </table:table-cell>
          <table:table-cell office:value-type="string" table:style-name="ce3">
            <text:p>Saldo Fattura</text:p>
          </table:table-cell>
          <table:table-cell office:value-type="float" office:value="40.49" table:style-name="ce9">
            <text:p>40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60" table:style-name="ce4">
            <text:p>3746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SETTEMBRE - serv.igiene urbana</text:p>
          </table:table-cell>
          <table:table-cell office:value-type="float" office:value="600807.81000000006" table:style-name="ce9">
            <text:p>600.807,8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20" table:style-name="ce4">
            <text:p>292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IMPOSTA DI BOLLO SU FATTURE ESENTI - 3 TRIMESTRE 2021</text:p>
          </table:table-cell>
          <table:table-cell office:value-type="float" office:value="12" table:style-name="ce9">
            <text:p>1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HMED <text:s/>RATRY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IT FARIA <text:s/>ASS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SSI <text:s/>ROSS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ODESCO <text:s/>TIZIANA FRANCES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A <text:s/>LULJE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LDARINI <text:s/>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NZIANI <text:s/>ALESSAND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PONIGRO <text:s/>LI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AGRANDE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SINERIO <text:s/>EDOAR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STILLO MEJIA <text:s text:c="2"/>ALBARO LU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TTAGNI <text:s/>CRIST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IARIELLO <text:s/>IOLAND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ONDOMINIO SERVIZI COMUNI IL FARE</text:p>
          </table:table-cell>
          <table:table-cell office:value-type="string" table:style-name="ce3">
            <text:p>LL.PP. E PATRIMONIO</text:p>
          </table:table-cell>
          <table:table-cell office:value-type="float" office:value="4750" table:style-name="ce4">
            <text:p>47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anticipazione di cassa per insolvenza di terzi 2° rata anno 2020/2021-(RIEMESSO VEDI MAND.7824/2021)</text:p>
          </table:table-cell>
          <table:table-cell office:value-type="float" office:value="20770.41" table:style-name="ce9">
            <text:p>20.770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NDOMINIO SERVIZI COMUNI IL FARE</text:p>
          </table:table-cell>
          <table:table-cell office:value-type="string" table:style-name="ce3">
            <text:p>LL.PP. E PATRIMONIO</text:p>
          </table:table-cell>
          <table:table-cell office:value-type="float" office:value="4750" table:style-name="ce4">
            <text:p>47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liquid.spese condominiali 2° rata anno 2020/2021 (RIEMESSO-VEDI MAND.7824/2021)</text:p>
          </table:table-cell>
          <table:table-cell office:value-type="float" office:value="15640.13" table:style-name="ce9">
            <text:p>15.640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A.MI SRL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LAV. MAN.STRAORD. EDIFICI COM-ANNO 2021 5° ANTICIP.SU SAL 1</text:p>
          </table:table-cell>
          <table:table-cell office:value-type="float" office:value="65120.53" table:style-name="ce9">
            <text:p>65.120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ISCUOLO <text:s/>GIOVAN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OCI <text:s/>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 BLASI <text:s/>PLACI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UGENTO <text:s/>LEONAR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CANCELLERIA - URP</text:p>
          </table:table-cell>
          <table:table-cell office:value-type="float" office:value="91.65" table:style-name="ce9">
            <text:p>91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RESI <text:s/>ELENA 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ORTINO <text:s/>FRAN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ARDINO <text:s/>M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JOLAJ <text:s/>PA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RANDIS <text:s/>AL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UGLIANDOLO <text:s/>VER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UIDI S.R.L.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OPERE DI RIPARAZIONE DI NATURA TERMOIDRAULICA</text:p>
          </table:table-cell>
          <table:table-cell office:value-type="float" office:value="42602.400000000001" table:style-name="ce9">
            <text:p>42.602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BIB <text:s/>H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RMAT <text:s/>HAS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5" table:style-name="ce4">
            <text:p>3615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AGGIO RISCOSSIONE TRIBUTI ARRETRATI - SETTEMBRE 2021<text:s/></text:p>
          </table:table-cell>
          <table:table-cell office:value-type="float" office:value="9549.7900000000009" table:style-name="ce9">
            <text:p>9.549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ABONI <text:s/>ROBE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LUZZI <text:s/>ANG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SUBRIA GALLARATE AP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LIQUIDAZIONE BONUS 80VOGLIADISPORT SOCIETA' SPORTIVA INSUBRIA GALLARATE APD</text:p>
          </table:table-cell>
          <table:table-cell office:value-type="float" office:value="800" table:style-name="ce9">
            <text:p>8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TERNET ONE SRL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4° TRIM. 2021 - CAN. WIPRO CUSTOM</text:p>
          </table:table-cell>
          <table:table-cell office:value-type="float" office:value="4362.72" table:style-name="ce9">
            <text:p>4.362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COMMISSIONI INCASSO C-BILL SPORTELLO 5 COMMISSIONI INCASSO C-BILL SPORTELLO<text:s/></text:p>
          </table:table-cell>
          <table:table-cell office:value-type="float" office:value="1.3" table:style-name="ce9">
            <text:p>1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REFI <text:s/>ZAMI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CULAN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NGA <text:s/>NDEYE SEYNABOU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IANI <text:s/>DONATEL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ON <text:s/>CHIARA LAVIN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90" table:style-name="ce4">
            <text:p>8219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RIMBORSO ISCRIZIONE ASILO</text:p>
          </table:table-cell>
          <table:table-cell office:value-type="float" office:value="30" table:style-name="ce9">
            <text:p>3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ZIALI <text:s/>PAOLA - AVVOC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0" table:style-name="ce4">
            <text:p>361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COMUNE/ALBIS COSTRUZIONE Srl</text:p>
          </table:table-cell>
          <table:table-cell office:value-type="float" office:value="2559.4499999999998" table:style-name="ce9">
            <text:p>2.559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SSARENTI <text:s/>STEFAN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OLANI <text:s/>CINZ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UHAMMAD <text:s/>ADREE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SINI <text:s/>ANNA 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TEGA TAPIA <text:s/>SAND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PA <text:s/>RICCAR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ASSERINI <text:s/>FEDER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PEDRINAZZI <text:s/>FELICE</text:p>
          </table:table-cell>
          <table:table-cell office:value-type="string" table:style-name="ce5">
            <text:p>SCUOLA, CULTURA, SPORT, TEMPO LIBERO</text:p>
          </table:table-cell>
          <table:table-cell office:value-type="float" office:value="21250" table:style-name="ce6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TITO <text:s/>TERESA</text:p>
          </table:table-cell>
          <table:table-cell office:value-type="string" table:style-name="ce5">
            <text:p>SCUOLA, CULTURA, SPORT, TEMPO LIBERO</text:p>
          </table:table-cell>
          <table:table-cell office:value-type="float" office:value="21250" table:style-name="ce6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REDUCAJ <text:s/>VALENTI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ULLANO <text:s/>ANDRE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AJA <text:s/>ZIA UR REHMA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OJAS HERRERA <text:s/>PERCY FREDDY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LA <text:s/>LAU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NKO <text:s/>MIKE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AFURI <text:s/>ALESS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3.63" table:style-name="ce9">
            <text:p>13,63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1.78" table:style-name="ce9">
            <text:p>111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5.45" table:style-name="ce9">
            <text:p>65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84.33" table:style-name="ce9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56.2" table:style-name="ce9">
            <text:p>256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3.2" table:style-name="ce9">
            <text:p>73,2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5.42" table:style-name="ce9">
            <text:p>115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3.25" table:style-name="ce9">
            <text:p>113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84.33" table:style-name="ce9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05.07" table:style-name="ce9">
            <text:p>20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5.77" table:style-name="ce9">
            <text:p>115,7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9.17" table:style-name="ce9">
            <text:p>6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.04" table:style-name="ce9">
            <text:p>61,0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56.99" table:style-name="ce9">
            <text:p>25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9.08" table:style-name="ce9">
            <text:p>69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2.34" table:style-name="ce9">
            <text:p>12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3.85" table:style-name="ce9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9.59" table:style-name="ce9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7.3" table:style-name="ce9">
            <text:p>117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9.8" table:style-name="ce9">
            <text:p>10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34.38" table:style-name="ce9">
            <text:p>134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4.040000000000006" table:style-name="ce9">
            <text:p>74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4.8600000000000003" table:style-name="ce9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78.16000000000003" table:style-name="ce9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32" table:style-name="ce9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0.31" table:style-name="ce9">
            <text:p>10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82.12" table:style-name="ce9">
            <text:p>82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5.83" table:style-name="ce9">
            <text:p>115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5" table:style-name="ce9">
            <text:p>126,5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3.9" table:style-name="ce9">
            <text:p>103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9.959999999999994" table:style-name="ce9">
            <text:p>79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.01" table:style-name="ce9">
            <text:p>6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48.81" table:style-name="ce9">
            <text:p>248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8.86" table:style-name="ce9">
            <text:p>108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5072" table:style-name="ce9">
            <text:p>15.07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1.06" table:style-name="ce9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31.36" table:style-name="ce9">
            <text:p>331,3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63.47999999999999" table:style-name="ce9">
            <text:p>163,48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1.06" table:style-name="ce9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2.82" table:style-name="ce9">
            <text:p>102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3.85" table:style-name="ce9">
            <text:p>113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85.4" table:style-name="ce9">
            <text:p>85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4.47" table:style-name="ce9">
            <text:p>74,47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491.44" table:style-name="ce9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99.29000000000002" table:style-name="ce9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4.64" table:style-name="ce9">
            <text:p>11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2.06" table:style-name="ce9">
            <text:p>62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65.95999999999998" table:style-name="ce9">
            <text:p>265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83.04000000000002" table:style-name="ce9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5.150000000000006" table:style-name="ce9">
            <text:p>7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17.16" table:style-name="ce9">
            <text:p>217,16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6.51" table:style-name="ce9">
            <text:p>10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51.78" table:style-name="ce9">
            <text:p>251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9.41999999999999" table:style-name="ce9">
            <text:p>129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3.2" table:style-name="ce9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4.64" table:style-name="ce9">
            <text:p>12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4.569999999999993" table:style-name="ce9">
            <text:p>74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75.15" table:style-name="ce9">
            <text:p>37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9.52" table:style-name="ce9">
            <text:p>6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11.09" table:style-name="ce9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35.30000000000001" table:style-name="ce9">
            <text:p>135,3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4.47" table:style-name="ce9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00.85" table:style-name="ce9">
            <text:p>100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.01" table:style-name="ce9">
            <text:p>61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732.01" table:style-name="ce9">
            <text:p>73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2.59" table:style-name="ce9">
            <text:p>122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45.79" table:style-name="ce9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24.26" table:style-name="ce9">
            <text:p>124,2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156.71" table:style-name="ce9">
            <text:p>15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312.5" table:style-name="ce9">
            <text:p>312,50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.98" table:style-name="ce9">
            <text:p>61,9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5° 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99.8" table:style-name="ce9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90.01" table:style-name="ce9">
            <text:p>9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90.4" table:style-name="ce9">
            <text:p>90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99.8" table:style-name="ce9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123.78" table:style-name="ce9">
            <text:p>123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99.8" table:style-name="ce9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TELEFONIA FISSA - ASILO NIDO 5° 2021</text:p>
          </table:table-cell>
          <table:table-cell office:value-type="float" office:value="65.489999999999995" table:style-name="ce9">
            <text:p>65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ODOROVIC <text:s/>BRANK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RABUCCO <text:s/>SAB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table:style-name="ce4"/>
          <table:table-cell office:value-type="string" table:style-name="ce4">
            <text:p>18/10/2021</text:p>
          </table:table-cell>
          <table:table-cell office:value-type="string" table:style-name="ce3">
            <text:p>IN900 INVERNALE PLASTICO FREDDO</text:p>
          </table:table-cell>
          <table:table-cell office:value-type="float" office:value="102.48" table:style-name="ce9">
            <text:p>10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O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LUG./SETT.2021 - SERVIZIO LUCE 3-LOTTO</text:p>
          </table:table-cell>
          <table:table-cell office:value-type="float" office:value="200261.46" table:style-name="ce9">
            <text:p>200.26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SA <text:s/>ROBERTO - GEOMETRA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saldo .Coord.Sicurezza per lav.manut.strade com.li</text:p>
          </table:table-cell>
          <table:table-cell office:value-type="float" office:value="653.30999999999995" table:style-name="ce9">
            <text:p>653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Saldo Fattura</text:p>
          </table:table-cell>
          <table:table-cell office:value-type="float" office:value="78.959999999999994" table:style-name="ce9">
            <text:p>78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Saldo Fattura</text:p>
          </table:table-cell>
          <table:table-cell office:value-type="float" office:value="29.33" table:style-name="ce9">
            <text:p>29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 ONE SPA-SCADUTO ORA SOFEIN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3° trim.2021 - servizio luce</text:p>
          </table:table-cell>
          <table:table-cell office:value-type="float" office:value="10544.68" table:style-name="ce9">
            <text:p>10.54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9/10/2021</text:p>
          </table:table-cell>
          <table:table-cell office:value-type="string" table:style-name="ce3">
            <text:p>Saldo Fattura</text:p>
          </table:table-cell>
          <table:table-cell office:value-type="float" office:value="80.319999999999993" table:style-name="ce9">
            <text:p>80,32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table:style-name="ce4"/>
          <table:table-cell office:value-type="string" table:style-name="ce4">
            <text:p>19/10/2021</text:p>
          </table:table-cell>
          <table:table-cell office:value-type="string" table:style-name="ce3">
            <text:p>IN900 INVERNALE PLASTICO FREDDO</text:p>
          </table:table-cell>
          <table:table-cell office:value-type="float" office:value="304.51" table:style-name="ce9">
            <text:p>304,5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NONNO VIGILE</text:p>
          </table:table-cell>
          <table:table-cell office:value-type="float" office:value="331.53" table:style-name="ce9">
            <text:p>331,5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STAFF ORGANI POLITICI</text:p>
          </table:table-cell>
          <table:table-cell office:value-type="float" office:value="197.82" table:style-name="ce9">
            <text:p>197,8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1 - CPDEL dipend (uscita) Dipendenti</text:p>
          </table:table-cell>
          <table:table-cell office:value-type="float" office:value="41882.47" table:style-name="ce9">
            <text:p>41.882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3 - INADEL dipend (uscita) Dipendenti</text:p>
          </table:table-cell>
          <table:table-cell office:value-type="float" office:value="5054.18" table:style-name="ce9">
            <text:p>5.054,1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1 - CPDEL dipend (uscita) Dirigenti</text:p>
          </table:table-cell>
          <table:table-cell office:value-type="float" office:value="3342.8" table:style-name="ce9">
            <text:p>3.342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2 - Fondo Cred dip (uscita) Dipendenti</text:p>
          </table:table-cell>
          <table:table-cell office:value-type="float" office:value="1656.48" table:style-name="ce9">
            <text:p>1.656,4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3 - INADEL dipend (uscita) Dirigenti</text:p>
          </table:table-cell>
          <table:table-cell office:value-type="float" office:value="586.87" table:style-name="ce9">
            <text:p>586,8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2 - Fondo Cred dip (uscita) Dirigenti</text:p>
          </table:table-cell>
          <table:table-cell office:value-type="float" office:value="127.2" table:style-name="ce9">
            <text:p>127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13 -Ricongiunzioni (uscita) Dipendenti</text:p>
          </table:table-cell>
          <table:table-cell office:value-type="float" office:value="37.520000000000003" table:style-name="ce9">
            <text:p>37,5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7 - IRPEF Corrente (uscita) Dipendenti</text:p>
          </table:table-cell>
          <table:table-cell office:value-type="float" office:value="45439.02" table:style-name="ce9">
            <text:p>45.439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7 - IRPEF Corrente (uscita) Dirigenti</text:p>
          </table:table-cell>
          <table:table-cell office:value-type="float" office:value="9349.09" table:style-name="ce9">
            <text:p>9.349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8 - IRPEF Add. Reg.(uscita) Dipendenti</text:p>
          </table:table-cell>
          <table:table-cell office:value-type="float" office:value="7460.89" table:style-name="ce9">
            <text:p>7.460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9 - IRPEF Add. Com (uscita) Dipendenti</text:p>
          </table:table-cell>
          <table:table-cell office:value-type="float" office:value="3809.39" table:style-name="ce9">
            <text:p>3.809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8 - IRPEF Add. Reg.(uscita) Assimilati</text:p>
          </table:table-cell>
          <table:table-cell office:value-type="float" office:value="3365.92" table:style-name="ce9">
            <text:p>3.365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9 - IRPEF Add. Com (uscita) Assimilati</text:p>
          </table:table-cell>
          <table:table-cell office:value-type="float" office:value="1251.6199999999999" table:style-name="ce9">
            <text:p>1.251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8 - IRPEF Add. Reg.(uscita) Dirigenti</text:p>
          </table:table-cell>
          <table:table-cell office:value-type="float" office:value="729.96" table:style-name="ce9">
            <text:p>729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7 - IRPEF Corrente (uscita) Lavoro Autonomo Occasionale</text:p>
          </table:table-cell>
          <table:table-cell office:value-type="float" office:value="451.25" table:style-name="ce9">
            <text:p>451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R009 - IRPEF Add. Com (uscita) Dirigenti</text:p>
          </table:table-cell>
          <table:table-cell office:value-type="float" office:value="335.85" table:style-name="ce9">
            <text:p>335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1 - Contr.Ente CPDEL Dipendenti</text:p>
          </table:table-cell>
          <table:table-cell office:value-type="float" office:value="112588.79" table:style-name="ce9">
            <text:p>112.588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3 - Contr.Ente INADEL / TFR Dipendenti</text:p>
          </table:table-cell>
          <table:table-cell office:value-type="float" office:value="15238.24" table:style-name="ce9">
            <text:p>15.238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1 - Contr.Ente CPDEL Dirigenti</text:p>
          </table:table-cell>
          <table:table-cell office:value-type="float" office:value="8649.4" table:style-name="ce9">
            <text:p>8.649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3 - Contr.Ente INADEL / TFR Dirigenti</text:p>
          </table:table-cell>
          <table:table-cell office:value-type="float" office:value="1186.6099999999999" table:style-name="ce9">
            <text:p>1.186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5 - Contr.Ente INPS Dirigenti</text:p>
          </table:table-cell>
          <table:table-cell office:value-type="float" office:value="112.68" table:style-name="ce9">
            <text:p>112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5 - Contr.Ente INPS Dipendenti</text:p>
          </table:table-cell>
          <table:table-cell office:value-type="float" office:value="107.32" table:style-name="ce9">
            <text:p>107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4 - Contributi Perseo Solid Dipendenti</text:p>
          </table:table-cell>
          <table:table-cell office:value-type="float" office:value="15.44" table:style-name="ce9">
            <text:p>15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5 - Contr.Ente INPS Assimilati</text:p>
          </table:table-cell>
          <table:table-cell office:value-type="float" office:value="455" table:style-name="ce9">
            <text:p>45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Dipendenti</text:p>
          </table:table-cell>
          <table:table-cell office:value-type="float" office:value="35536.68" table:style-name="ce9">
            <text:p>35.536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Dirigenti</text:p>
          </table:table-cell>
          <table:table-cell office:value-type="float" office:value="3089.07" table:style-name="ce9">
            <text:p>3.089,0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BORSISTI P.M.-A.C.</text:p>
          </table:table-cell>
          <table:table-cell office:value-type="float" office:value="251.03" table:style-name="ce9">
            <text:p>251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ALUNNI MUSICISTI-ACADEMY YOUNG</text:p>
          </table:table-cell>
          <table:table-cell office:value-type="float" office:value="191.71" table:style-name="ce9">
            <text:p>191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700" table:style-name="ce4">
            <text:p>7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C007 - Imposta IRAP Assimilati</text:p>
          </table:table-cell>
          <table:table-cell office:value-type="float" office:value="347.27" table:style-name="ce9">
            <text:p>347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VVISATO <text:s/>VINCENZO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9 - Compenso Nonni Vigili ORD.DI LIQ.09 DEL 06/10/2021-SETT.2021</text:p>
          </table:table-cell>
          <table:table-cell office:value-type="float" office:value="247.9" table:style-name="ce9">
            <text:p>247,9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EDRATESE CALCIO 1985 SSD A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LIQUIDAZIONE BONUS 80VOGLIADISPORT ALLA SOCIETA' SPORTIVA CEDRATESE CALCIO 1985 SSD A R.L.</text:p>
          </table:table-cell>
          <table:table-cell office:value-type="float" office:value="4000" table:style-name="ce9">
            <text:p>4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2 DEL 05/10/2021</text:p>
          </table:table-cell>
          <table:table-cell office:value-type="float" office:value="406.45" table:style-name="ce9">
            <text:p>406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43801" table:style-name="ce4">
            <text:p>438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5092.34" table:style-name="ce9">
            <text:p>5.092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00" table:style-name="ce4">
            <text:p>1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 C.M.</text:p>
          </table:table-cell>
          <table:table-cell office:value-type="float" office:value="695.11" table:style-name="ce9">
            <text:p>695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00" table:style-name="ce4">
            <text:p>1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 P.F.</text:p>
          </table:table-cell>
          <table:table-cell office:value-type="float" office:value="1577.24" table:style-name="ce9">
            <text:p>1.577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60" table:style-name="ce4">
            <text:p>1126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25 - Straordinari Prog.Ed.Str Dipendenti-ORD.LIQ.10 DEL 08/10/2021</text:p>
          </table:table-cell>
          <table:table-cell office:value-type="float" office:value="2638.65" table:style-name="ce9">
            <text:p>2.638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400" table:style-name="ce4">
            <text:p>394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29105.360000000001" table:style-name="ce9">
            <text:p>29.105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19026.330000000002" table:style-name="ce9">
            <text:p>19.026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9600" table:style-name="ce4">
            <text:p>296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4792.95" table:style-name="ce9">
            <text:p>4.792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5200" table:style-name="ce4">
            <text:p>252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4760.9799999999996" table:style-name="ce9">
            <text:p>4.760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22665.42" table:style-name="ce9">
            <text:p>22.665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517.13" table:style-name="ce9">
            <text:p>3.517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0800" table:style-name="ce4">
            <text:p>208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3903.55" table:style-name="ce9">
            <text:p>3.903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100" table:style-name="ce4">
            <text:p>111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6 - Prog Scuole Sicure Dipendenti-ORD.LIQ.09 DEL 13/09/2021</text:p>
          </table:table-cell>
          <table:table-cell office:value-type="float" office:value="1780.55" table:style-name="ce9">
            <text:p>1.780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100" table:style-name="ce4">
            <text:p>111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81020.039999999994" table:style-name="ce9">
            <text:p>81.020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7815" table:style-name="ce4">
            <text:p>78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6676.3" table:style-name="ce9">
            <text:p>6.676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726" table:style-name="ce4">
            <text:p>6726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22 - Straordinari Mandament Dipendenti</text:p>
          </table:table-cell>
          <table:table-cell office:value-type="float" office:value="1498.74" table:style-name="ce9">
            <text:p>1.498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45499.13" table:style-name="ce9">
            <text:p>45.499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365.99" table:style-name="ce9">
            <text:p>3.365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1538.46" table:style-name="ce9">
            <text:p>1.538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2 DEL 05/10/2021</text:p>
          </table:table-cell>
          <table:table-cell office:value-type="float" office:value="406.45" table:style-name="ce9">
            <text:p>406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3 DEL 05/10/2021</text:p>
          </table:table-cell>
          <table:table-cell office:value-type="float" office:value="406.46" table:style-name="ce9">
            <text:p>406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2 DEL 05/10/2021</text:p>
          </table:table-cell>
          <table:table-cell office:value-type="float" office:value="406.45" table:style-name="ce9">
            <text:p>406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5 DEL 05/10/2021</text:p>
          </table:table-cell>
          <table:table-cell office:value-type="float" office:value="179.06" table:style-name="ce9">
            <text:p>179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90 DEL 05/10/2021</text:p>
          </table:table-cell>
          <table:table-cell office:value-type="float" office:value="406.46" table:style-name="ce9">
            <text:p>406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3 - Merloni Dipendenti-ORD.LIQ.PROT.0066986 DEL 05/10/2021</text:p>
          </table:table-cell>
          <table:table-cell office:value-type="float" office:value="349.41" table:style-name="ce9">
            <text:p>349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19799.66" table:style-name="ce9">
            <text:p>19.799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1303.8399999999999" table:style-name="ce9">
            <text:p>1.303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15436.58" table:style-name="ce9">
            <text:p>15.436,5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823.08" table:style-name="ce9">
            <text:p>823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1" table:style-name="ce4">
            <text:p>23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1" table:style-name="ce4">
            <text:p>23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1595.19" table:style-name="ce9">
            <text:p>1.595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9" table:style-name="ce4">
            <text:p>1299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9 - Indennità Segretario Dipendenti</text:p>
          </table:table-cell>
          <table:table-cell office:value-type="float" office:value="6403.91" table:style-name="ce9">
            <text:p>6.403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8" table:style-name="ce4">
            <text:p>1298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0 -Indennità Fondo Dirigenza Dirigenti</text:p>
          </table:table-cell>
          <table:table-cell office:value-type="float" office:value="15285.15" table:style-name="ce9">
            <text:p>15.285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6" table:style-name="ce4">
            <text:p>1296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4 - Indennita fondo Dipendenti</text:p>
          </table:table-cell>
          <table:table-cell office:value-type="float" office:value="50130.17" table:style-name="ce9">
            <text:p>50.130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50" table:style-name="ce4">
            <text:p>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2 - Straordinari Dipendenti</text:p>
          </table:table-cell>
          <table:table-cell office:value-type="float" office:value="2618.94" table:style-name="ce9">
            <text:p>2.618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30" table:style-name="ce4">
            <text:p>123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7 - Rimborsi Spese Dipendenti-SETTEMBRE 2021</text:p>
          </table:table-cell>
          <table:table-cell office:value-type="float" office:value="7.8" table:style-name="ce9">
            <text:p>7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219" table:style-name="ce4">
            <text:p>1219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23 - Straordinari Art.208 CDS Dipendenti</text:p>
          </table:table-cell>
          <table:table-cell office:value-type="float" office:value="589.84" table:style-name="ce9">
            <text:p>589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45244.26" table:style-name="ce9">
            <text:p>45.244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1538.46" table:style-name="ce9">
            <text:p>1.538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3" table:style-name="ce4">
            <text:p>1153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13860.75" table:style-name="ce9">
            <text:p>13.860,7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2" table:style-name="ce4">
            <text:p>1152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9184.11" table:style-name="ce9">
            <text:p>9.184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LAVORO STRAORDINARIO ELEZIONI AMM.VE-SETTEMBRE 2021</text:p>
          </table:table-cell>
          <table:table-cell office:value-type="float" office:value="14972.69" table:style-name="ce9">
            <text:p>14.972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01" table:style-name="ce4">
            <text:p>1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Assegni Familiari Dipendenti</text:p>
          </table:table-cell>
          <table:table-cell office:value-type="float" office:value="5961.92" table:style-name="ce9">
            <text:p>5.961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25205.16" table:style-name="ce9">
            <text:p>25.205,1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715.38" table:style-name="ce9">
            <text:p>715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pendenti</text:p>
          </table:table-cell>
          <table:table-cell office:value-type="float" office:value="24680.91" table:style-name="ce9">
            <text:p>24.680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1 - Competenze Dirigenti</text:p>
          </table:table-cell>
          <table:table-cell office:value-type="float" office:value="3515.79" table:style-name="ce9">
            <text:p>3.515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05 - Posiz. Organizzative Dipendenti</text:p>
          </table:table-cell>
          <table:table-cell office:value-type="float" office:value="823.08" table:style-name="ce9">
            <text:p>823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9 - Compenso Nonni Vigili ORD.DI LIQ.09 DEL 06/10/2021-SETT.2021</text:p>
          </table:table-cell>
          <table:table-cell office:value-type="float" office:value="3652.1" table:style-name="ce9">
            <text:p>3.652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72" table:style-name="ce4">
            <text:p>672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20 - Compensi Agli Esterni-GALLARATEYOUNG MUSIC CITY-1A EDIZIONE</text:p>
          </table:table-cell>
          <table:table-cell office:value-type="float" office:value="2256.25" table:style-name="ce9">
            <text:p>2.256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OTTOBRE 2021 014 - Indennità di carica</text:p>
          </table:table-cell>
          <table:table-cell office:value-type="float" office:value="4150.84" table:style-name="ce9">
            <text:p>4.150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USSMANN SERVIC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1.6/31.7.2021 - SERVIZIO DI PULIZIA</text:p>
          </table:table-cell>
          <table:table-cell office:value-type="float" office:value="42023.45" table:style-name="ce9">
            <text:p>42.023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165.1" table:style-name="ce9">
            <text:p>165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90.38" table:style-name="ce9">
            <text:p>9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40.380000000000003" table:style-name="ce9">
            <text:p>40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30.38" table:style-name="ce9">
            <text:p>30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RNET ON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4° TRIM.2021 - CAN. WIPRO CUSTOM</text:p>
          </table:table-cell>
          <table:table-cell office:value-type="float" office:value="2803.24" table:style-name="ce9">
            <text:p>2.803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.VIG.NOTTURNA GALLARAT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settembre 2021 - Servizi di Trasporto Valori</text:p>
          </table:table-cell>
          <table:table-cell office:value-type="float" office:value="85.4" table:style-name="ce9">
            <text:p>85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JSTUDY AS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LIQUIDAZIONE BONUS 80VOGLIADISPORT SOCIETA' SPORTIVA JSTUDY A.S.D.</text:p>
          </table:table-cell>
          <table:table-cell office:value-type="float" office:value="1040" table:style-name="ce9">
            <text:p>1.04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GGI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7900" table:style-name="ce4">
            <text:p>790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<text:s/>GG. DI FORMAZIONE</text:p>
          </table:table-cell>
          <table:table-cell office:value-type="float" office:value="600" table:style-name="ce9">
            <text:p>6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GGI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GG. DI FORMAZIONE - DURF</text:p>
          </table:table-cell>
          <table:table-cell office:value-type="float" office:value="600" table:style-name="ce9">
            <text:p>6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KONI <text:s/>MOHAMME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BAYE <text:s/>ABY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IZZOLLO <text:s/>DI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RUOCCO <text:s/>ANTON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HULLAJ <text:s/>ENT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ZZI <text:s/>PAO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SORERIA PROV.LE DELLO STATO-MOTOR. CIV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utenza terzo trimestre 2021</text:p>
          </table:table-cell>
          <table:table-cell office:value-type="float" office:value="2664.58" table:style-name="ce9">
            <text:p>2.664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STA <text:s/>MASSIM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ZAMBELLI <text:s/>ALESSANDRA-CONSULENTE ALIMEN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CONSULENZA <text:s/>ALIMENTARE</text:p>
          </table:table-cell>
          <table:table-cell office:value-type="float" office:value="2250.9" table:style-name="ce9">
            <text:p>2.250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ANINELLI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0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VANCED SYSTEM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Supporto PEF e Piano Tariffario Tari 2021-SALDO 50%</text:p>
          </table:table-cell>
          <table:table-cell office:value-type="float" office:value="4941" table:style-name="ce9">
            <text:p>4.94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D BACH-DAU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LIQUIDAZIONE BONUS 80VOGLIADISPORT SOCIETA' SPORTIVA BACH-DAU</text:p>
          </table:table-cell>
          <table:table-cell office:value-type="float" office:value="560" table:style-name="ce9">
            <text:p>5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Y RISTOSERVIC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40" table:style-name="ce4">
            <text:p>2540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RICARICA SETTEMBRE 2021</text:p>
          </table:table-cell>
          <table:table-cell office:value-type="float" office:value="7780.77" table:style-name="ce9">
            <text:p>7.780,7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CHIM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PRODOTTI E MATERIALI PER LA PULIZIA <text:s/>E L'IGIENE</text:p>
          </table:table-cell>
          <table:table-cell office:value-type="float" office:value="1660.06" table:style-name="ce9">
            <text:p>1.66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UCCHETTI <text:s/>DANIELE - AVVOCATO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COMUNE/CASAGRANDE + ALTRI</text:p>
          </table:table-cell>
          <table:table-cell office:value-type="float" office:value="3697.16" table:style-name="ce9">
            <text:p>3.697,16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ORATORIO CARDINAL SCHUSTER MORIGGIA A.S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LIQUIDAZIONE BONUS 80VOGLIADISPORT ALL'ORATORIO CARDINAL SCHUSTER MORIGGIA</text:p>
          </table:table-cell>
          <table:table-cell office:value-type="float" office:value="1040" table:style-name="ce9">
            <text:p>1.04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ARROCCHIA S. PAOLO APOSTOL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60560" table:style-name="ce4">
            <text:p>60560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L.R. 12/2005 - CONTRIBUTO PER REALIZZAZIONE EDIFICI ED ATTREZZATURE DESTINATE A SERVIZI RELIGIOSI - ANNO 2020</text:p>
          </table:table-cell>
          <table:table-cell office:value-type="float" office:value="5000" table:style-name="ce9">
            <text:p>5.00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OLISPORTIVA SAN PAO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1/10/2021</text:p>
          </table:table-cell>
          <table:table-cell office:value-type="string" table:style-name="ce3">
            <text:p>LIQUIDAZIONE BINUS 80VOGLIADISPORT ALLA SOCIETA' SPORTIVA A.D. POLISPORTIVA SAN PAOLO</text:p>
          </table:table-cell>
          <table:table-cell office:value-type="float" office:value="3200" table:style-name="ce9">
            <text:p>3.2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RENAULT MASTER TG DA252BM</text:p>
          </table:table-cell>
          <table:table-cell office:value-type="float" office:value="396.95" table:style-name="ce9">
            <text:p>396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FIAT DUCATO TG CH815MP</text:p>
          </table:table-cell>
          <table:table-cell office:value-type="float" office:value="315.98" table:style-name="ce9">
            <text:p>315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RENAULT TRAFIC TG <text:s/>YA739AP</text:p>
          </table:table-cell>
          <table:table-cell office:value-type="float" office:value="32.03" table:style-name="ce9">
            <text:p>32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VANCED SYSTEM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0" table:style-name="ce4">
            <text:p>3610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bollettazione Tari 2021 e inviti</text:p>
          </table:table-cell>
          <table:table-cell office:value-type="float" office:value="11814.15" table:style-name="ce9">
            <text:p>11.814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VANCED SYSTEM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bollettazione Tari 2021 e inviti</text:p>
          </table:table-cell>
          <table:table-cell office:value-type="float" office:value="8800" table:style-name="ce9">
            <text:p>8.8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RTI GRAFICHE CRENNESI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LAVORI DIVERSI</text:p>
          </table:table-cell>
          <table:table-cell office:value-type="float" office:value="1349.76" table:style-name="ce9">
            <text:p>1.349,7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ATTI &amp; VANONI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60200" table:style-name="ce4">
            <text:p>60200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SCAF.INCAS.PER ARCHIVIO H250 S1</text:p>
          </table:table-cell>
          <table:table-cell office:value-type="float" office:value="4501.8" table:style-name="ce9">
            <text:p>4.501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EDIA ELETTRICA SNC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SALDO PER LAVORI DI MANUTENZIONE- IMPIANTI ELETTRICI</text:p>
          </table:table-cell>
          <table:table-cell office:value-type="float" office:value="26843.75" table:style-name="ce9">
            <text:p>26.843,7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EDIA ELETTRICA SNC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1 SAL PER LAVORI DI MANUTENZIONE-IMPIANTI ELETTRICI</text:p>
          </table:table-cell>
          <table:table-cell office:value-type="float" office:value="12946.51" table:style-name="ce9">
            <text:p>12.946,5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EDIA ELETTRICA SNC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1 SAL PER LAVORI DI MANUTENZIONE - IMPIANTI ELETTRICI</text:p>
          </table:table-cell>
          <table:table-cell office:value-type="float" office:value="16569.13" table:style-name="ce9">
            <text:p>16.569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ARROCCHIA SAN GIORGIO MARTIRE - CEDRATE</text:p>
          </table:table-cell>
          <table:table-cell office:value-type="string" table:style-name="ce3">
            <text:p>LL.PP. E PATRIMONIO</text:p>
          </table:table-cell>
          <table:table-cell office:value-type="float" office:value="4789" table:style-name="ce4">
            <text:p>4789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IMMOBILE VIA GASPAROLI - 14.9.2020/8.6.2021</text:p>
          </table:table-cell>
          <table:table-cell office:value-type="float" office:value="11880" table:style-name="ce9">
            <text:p>11.88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2/10/2021</text:p>
          </table:table-cell>
          <table:table-cell office:value-type="string" table:style-name="ce3">
            <text:p>AGOSTO - SETTEMBRE 2021</text:p>
          </table:table-cell>
          <table:table-cell office:value-type="float" office:value="2736.17" table:style-name="ce9">
            <text:p>2.736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O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servizio Luce</text:p>
          </table:table-cell>
          <table:table-cell office:value-type="float" office:value="75586.210000000006" table:style-name="ce9">
            <text:p>75.586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O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servizio Luce</text:p>
          </table:table-cell>
          <table:table-cell office:value-type="float" office:value="33428.160000000003" table:style-name="ce9">
            <text:p>33.4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TLANTICO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servizio Luce</text:p>
          </table:table-cell>
          <table:table-cell office:value-type="float" office:value="13089.12" table:style-name="ce9">
            <text:p>13.08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EDILFRIULI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MATERIALE EDILE</text:p>
          </table:table-cell>
          <table:table-cell office:value-type="float" office:value="828.89" table:style-name="ce9">
            <text:p>828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.RA <text:s/>GLOBAL <text:s/>SERVICE <text:s/>SRL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LAV.C/O <text:s/>SCUOLA SECONDARIA DI 1 GRADO VIA CONFALONIERI</text:p>
          </table:table-cell>
          <table:table-cell office:value-type="float" office:value="47626.48" table:style-name="ce9">
            <text:p>47.626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MATERIALE ELETTRICO</text:p>
          </table:table-cell>
          <table:table-cell office:value-type="float" office:value="3093.46" table:style-name="ce9">
            <text:p>3.093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ASSOCIATO FELLI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0" table:style-name="ce4">
            <text:p>3610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ricorso giurisdizionale ICI</text:p>
          </table:table-cell>
          <table:table-cell office:value-type="float" office:value="176.69" table:style-name="ce9">
            <text:p>176,69</text:p>
          </table:table-cell>
          <table:table-cell table:number-columns-repeated="16378"/>
        </table:table-row>
        <table:table-row table:style-name="ro5">
          <table:table-cell office:value-type="string" table:style-name="ce3">
            <text:p>TRENTACOSTE <text:s/>SALVATOR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605" table:style-name="ce4">
            <text:p>1605</text:p>
          </table:table-cell>
          <table:table-cell office:value-type="string" table:style-name="ce4">
            <text:p>25/10/2021</text:p>
          </table:table-cell>
          <table:table-cell office:value-type="string" table:style-name="ce3">
            <text:p>L. 13/1989 CONTRIBUTO PER L'ELIMINAZIONE BARR ARCH IN EDIFICI PRIVATI ANNO 2018 I ELENCO EROGAZIONE AVENTE DIRITTO TRENTACOSTE SALVATORE</text:p>
          </table:table-cell>
          <table:table-cell office:value-type="float" office:value="2500" table:style-name="ce9">
            <text:p>2.500,00</text:p>
          </table:table-cell>
          <table:table-cell table:number-columns-repeated="16378"/>
        </table:table-row>
        <table:table-row table:style-name="ro3">
          <table:table-cell table:number-columns-repeated="2" table:style-name="ce3"/>
          <table:table-cell table:style-name="ce4"/>
          <table:table-cell office:value-type="string" table:style-name="ce4">
            <text:p>25/10/2021</text:p>
          </table:table-cell>
          <table:table-cell office:value-type="string" table:style-name="ce3">
            <text:p>Rif. Determina n. 322 del 17/06/2021 CIG Z61321F5FC</text:p>
          </table:table-cell>
          <table:table-cell office:value-type="float" office:value="1952" table:style-name="ce9">
            <text:p>1.95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BOUELKACIM <text:s/>FAT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LER-VARESE-COMO-MONZA/BRIANZA-BUSTO 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4 - Pignoramenti (u)-PROCEDURA ESECUTIVA R.G.2352/2018-REP.9832/2020 C.M.</text:p>
          </table:table-cell>
          <table:table-cell office:value-type="float" office:value="267" table:style-name="ce9">
            <text:p>267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LELE <text:s/>TOT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350" table:style-name="ce9">
            <text:p>3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MARANTO <text:s/>ROSSEL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NTIFORA <text:s/>PAOLA MARIA ROS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SOCIAZIONE FONDO POLIZIA LOC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0 - Ass.F.do Polizia Loc(u) Dipendenti</text:p>
          </table:table-cell>
          <table:table-cell office:value-type="float" office:value="168" table:style-name="ce9">
            <text:p>16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TRA S.R.L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MANUTENZ.STRAORD.DISPOSITIVI ANTINCENDIO</text:p>
          </table:table-cell>
          <table:table-cell office:value-type="float" office:value="12813.66" table:style-name="ce9">
            <text:p>12.81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ALLGJINI <text:s/>VALIE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ANCA IFIS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4 - Pignoramenti (u)-D.D.-CONTRATTO 602-4039</text:p>
          </table:table-cell>
          <table:table-cell office:value-type="float" office:value="119.94" table:style-name="ce9">
            <text:p>119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ENBELLA <text:s/>ABDENEB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IBA <text:s/>GENTJ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OVERA <text:s/>BEATRIC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RIVIO <text:s/>GIORG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BULLERI <text:s/>PAOLO DARIO ANTON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S.A.-REG.AUT.LOCALI-DIPART.P.L.-SIAPO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1 - CSA (uscita) Dipendenti</text:p>
          </table:table-cell>
          <table:table-cell office:value-type="float" office:value="33.39" table:style-name="ce9">
            <text:p>33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U.B.-PUBBLICO IMPIEG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2 - COBAS (uscita) Dipendenti</text:p>
          </table:table-cell>
          <table:table-cell office:value-type="float" office:value="90.54" table:style-name="ce9">
            <text:p>90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ISL FP DEI LAGHI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5 - CISL (uscita) Dipendenti</text:p>
          </table:table-cell>
          <table:table-cell office:value-type="float" office:value="55.95" table:style-name="ce9">
            <text:p>55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NSOLANDI <text:s/>FAB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DEM <text:s/>SPA-GRUPPO IVA CREDEM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 DELEGA PAGAMENTO N.23079 C.M.</text:p>
          </table:table-cell>
          <table:table-cell office:value-type="float" office:value="97" table:style-name="ce9">
            <text:p>97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A SILVA <text:s/>LUANA FRANCEL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'ARCO <text:s/>FRANCES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DELLEA <text:s/>DAVID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YNAMICA RETAIL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 CONTRATTO 0000050417 C.M.</text:p>
          </table:table-cell>
          <table:table-cell office:value-type="float" office:value="262" table:style-name="ce9">
            <text:p>26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 MANSOURI <text:s/>SAI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NRICO CANTU' ASSICURAZION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10 - Assicurazione (uscita) Dipendenti</text:p>
          </table:table-cell>
          <table:table-cell office:value-type="float" office:value="35" table:style-name="ce9">
            <text:p>35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SBI <text:s/>ANNA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EUROCQ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CESSIONE DEL QUINTO N.188102 DEL 11/01/2021</text:p>
          </table:table-cell>
          <table:table-cell office:value-type="float" office:value="276" table:style-name="ce9">
            <text:p>276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LL <text:s/>MAMOU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ROMEQUE GARCIA <text:s/>DORA YULIS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ADEL-FEDERAZIONE ITALIANA AUTONOMA DIP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1 - CSA - FIADEL (uscita) Dipendenti</text:p>
          </table:table-cell>
          <table:table-cell office:value-type="float" office:value="41.01" table:style-name="ce9">
            <text:p>41,01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DELEGA CONTRATTO DI FINANZ.N.380783 E N.380780</text:p>
          </table:table-cell>
          <table:table-cell office:value-type="float" office:value="788" table:style-name="ce9">
            <text:p>78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273" table:style-name="ce9">
            <text:p>27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C004 - Contributi Perseo-P.I.00560180127-COMUNE DI GALLARATE 2021</text:p>
          </table:table-cell>
          <table:table-cell office:value-type="float" office:value="439.39" table:style-name="ce9">
            <text:p>439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C004 - Contributi Perseo-P.I.00560180127-COMUNE DI GALLARATE 2021</text:p>
          </table:table-cell>
          <table:table-cell office:value-type="float" office:value="154.22" table:style-name="ce9">
            <text:p>154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4 - CGIL (uscita) Dipendenti</text:p>
          </table:table-cell>
          <table:table-cell office:value-type="float" office:value="292.16000000000003" table:style-name="ce9">
            <text:p>292,1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4 - CGIL (uscita) Dirigenti</text:p>
          </table:table-cell>
          <table:table-cell office:value-type="float" office:value="33.32" table:style-name="ce9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AJHOUJ <text:s/>SOUA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OXHARA <text:s/>REZAR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.FI.VE.R.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CESSIONE DEL QUINTO CONTRATTO 6667/2021 M.A.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221" table:style-name="ce9">
            <text:p>22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214" table:style-name="ce9">
            <text:p>214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NDENNIDATE <text:s/>GIUSEPPI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042F 2F 5</text:p>
          </table:table-cell>
          <table:table-cell office:value-type="float" office:value="419" table:style-name="ce9">
            <text:p>419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1062F 2F 5</text:p>
          </table:table-cell>
          <table:table-cell office:value-type="float" office:value="40946" table:style-name="ce9">
            <text:p>40.946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0042F 2F 5</text:p>
          </table:table-cell>
          <table:table-cell office:value-type="float" office:value="14" table:style-name="ce9">
            <text:p>14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1062F 2F 5</text:p>
          </table:table-cell>
          <table:table-cell office:value-type="float" office:value="371" table:style-name="ce9">
            <text:p>37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NAZIONALE PREVIDENZA SOCI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ARTOLARIZZAZIONI XXX1201000560180127XXX</text:p>
          </table:table-cell>
          <table:table-cell office:value-type="float" office:value="2183.9699999999998" table:style-name="ce9">
            <text:p>2.18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KHATIB <text:s/>NOU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EMOUADEN <text:s/>ABDERRAHIM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50" table:style-name="ce9">
            <text:p>1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CHESOLI <text:s/>S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CE LOCAM S.P.A.-ORA MCE FINANC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GGETTO <text:s/>MONI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I <text:s/>MINAZUKI MARIA LUIS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IONI <text:s/>SILV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ELE <text:s/>ALBER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INOLI FERRAMENTA DI MINOLI ALESSANDRA &amp;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MATERIALE VARIO</text:p>
          </table:table-cell>
          <table:table-cell office:value-type="float" office:value="1052.9100000000001" table:style-name="ce9">
            <text:p>1.05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EGRI <text:s/>LAURA (1976)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NICOLA <text:s/>ROSANGEL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PEPE <text:s/>LUC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ITAGOR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CONTRATTO DI FINANZIAMENTO N.361628</text:p>
          </table:table-cell>
          <table:table-cell office:value-type="float" office:value="300" table:style-name="ce9">
            <text:p>3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UBICON SPV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-DELEGA G.P.-CONTRATTO 19323</text:p>
          </table:table-cell>
          <table:table-cell office:value-type="float" office:value="139.69999999999999" table:style-name="ce9">
            <text:p>139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ANTORO <text:s/>GIUSEPP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ELIM <text:s/>SILV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ILVILLE SRL</text:p>
          </table:table-cell>
          <table:table-cell office:value-type="string" table:style-name="ce3">
            <text:p>LL.PP. E PATRIMONIO</text:p>
          </table:table-cell>
          <table:table-cell office:value-type="float" office:value="38535" table:style-name="ce4">
            <text:p>3853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3° SAL - SERV.MANUT. ORDINARIA VERDE PUBBLICO 2020/2023</text:p>
          </table:table-cell>
          <table:table-cell office:value-type="float" office:value="110204.8" table:style-name="ce9">
            <text:p>110.204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PATIA <text:s/>ALFREDO DOMENIC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UCK <text:s/>CHRISTIA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ULPM - SEGRETERIA REGIONE LOMBARD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7 - SULPM (uscita) Dipendenti</text:p>
          </table:table-cell>
          <table:table-cell office:value-type="float" office:value="60.6" table:style-name="ce9">
            <text:p>60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KELOVA <text:s/>ELE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OWERS CQ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41" table:style-name="ce9">
            <text:p>4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.I.L. FP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S006 - UIL (uscita) Dipendenti</text:p>
          </table:table-cell>
          <table:table-cell office:value-type="float" office:value="32.44" table:style-name="ce9">
            <text:p>3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A <text:s/>GIOVANNI DION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ILLEGAS GALVEZ <text:s/>GEORGINA LETIC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IVI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OTTOBRE 2021 T001 - Cessioni Piccoli Pr (u) Dipendenti</text:p>
          </table:table-cell>
          <table:table-cell office:value-type="float" office:value="277" table:style-name="ce9">
            <text:p>277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YESHCHENKO <text:s/>OKSAN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KAPPA S.L.R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27/10/2021</text:p>
          </table:table-cell>
          <table:table-cell office:value-type="string" table:style-name="ce3">
            <text:p>4° TRIMESTRE 2021 ASSISTENZA SW APPLICATIVO</text:p>
          </table:table-cell>
          <table:table-cell office:value-type="float" office:value="3493.47" table:style-name="ce9">
            <text:p>3.493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NDI <text:s/>TOMMASO-AVVOC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7/10/2021</text:p>
          </table:table-cell>
          <table:table-cell office:value-type="string" table:style-name="ce3">
            <text:p>Ricorso CTP Varese società Valentini - IMU E TASI</text:p>
          </table:table-cell>
          <table:table-cell office:value-type="float" office:value="2341.2600000000002" table:style-name="ce9">
            <text:p>2.341,26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NUOTO &amp; FITNESS VARES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7/10/2021</text:p>
          </table:table-cell>
          <table:table-cell office:value-type="string" table:style-name="ce3">
            <text:p>LIQUIDAZIONE BONUS 80VOGLIADISPORT ALLA SOCIETA' SPORTIVA NUOTO &amp; FITNESS S.S.D. A R.L.</text:p>
          </table:table-cell>
          <table:table-cell office:value-type="float" office:value="720" table:style-name="ce9">
            <text:p>72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ENSIERO METICCIO ODV - ETS</text:p>
          </table:table-cell>
          <table:table-cell office:value-type="string" table:style-name="ce3">
            <text:p>PROGRAMMAZIONE TERRITORIALE, COMMERCIO, ARTIGIANATO E ATTIVITA' CIMITERIALI</text:p>
          </table:table-cell>
          <table:table-cell office:value-type="float" office:value="38715" table:style-name="ce4">
            <text:p>38715</text:p>
          </table:table-cell>
          <table:table-cell office:value-type="string" table:style-name="ce4">
            <text:p>27/10/2021</text:p>
          </table:table-cell>
          <table:table-cell office:value-type="string" table:style-name="ce3">
            <text:p>liquidazione attività mese di settembre 2021</text:p>
          </table:table-cell>
          <table:table-cell office:value-type="float" office:value="1615.68" table:style-name="ce9">
            <text:p>1.615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FORD RANGER TG DP730SS</text:p>
          </table:table-cell>
          <table:table-cell office:value-type="float" office:value="244.94" table:style-name="ce9">
            <text:p>244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JEEP RENEGADE TG <text:s/>YA947AN</text:p>
          </table:table-cell>
          <table:table-cell office:value-type="float" office:value="351.88" table:style-name="ce9">
            <text:p>351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FIAT PANDA TG FP173DH</text:p>
          </table:table-cell>
          <table:table-cell office:value-type="float" office:value="197.47" table:style-name="ce9">
            <text:p>197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FIAT PANDA TG EZ937XX</text:p>
          </table:table-cell>
          <table:table-cell office:value-type="float" office:value="167.9" table:style-name="ce9">
            <text:p>167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FIAT PUNTO TG FP172DH</text:p>
          </table:table-cell>
          <table:table-cell office:value-type="float" office:value="165.83" table:style-name="ce9">
            <text:p>165,8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FIAT PANDA TG EZ937XX</text:p>
          </table:table-cell>
          <table:table-cell office:value-type="float" office:value="60.44" table:style-name="ce9">
            <text:p>60,44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.S.D. GINNASTICA VIRTU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SIAPORT ALLA SOCIETA' SPORTIVA A.S.D. GINNASTICA VIRTUS GALLARATE</text:p>
          </table:table-cell>
          <table:table-cell office:value-type="float" office:value="3440" table:style-name="ce9">
            <text:p>3.44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50" table:style-name="ce4">
            <text:p>374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PULIZIA AREE VERDI MARCIAP Pulizia domenicale cestini/giardi</text:p>
          </table:table-cell>
          <table:table-cell office:value-type="float" office:value="12810" table:style-name="ce9">
            <text:p>12.81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SD ATLETICA GALLARATES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DISPORT ALLA SOCIETA' SPORTIVA A.S.D. ATLETICA GALLARATESE</text:p>
          </table:table-cell>
          <table:table-cell office:value-type="float" office:value="4400" table:style-name="ce9">
            <text:p>4.40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SD GSO CDG GALLARAT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DISPORT ALLA SOCIETA' SPORTIVA .A.S.D GSO CDG GALLARATRE</text:p>
          </table:table-cell>
          <table:table-cell office:value-type="float" office:value="3755" table:style-name="ce9">
            <text:p>3.755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YERS ROCK BASKET GALLARATE AS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DISPORT SOCIETA' SPORTIVA AYERS ROCK BASKET GALLARATE</text:p>
          </table:table-cell>
          <table:table-cell office:value-type="float" office:value="8800" table:style-name="ce9">
            <text:p>8.8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LEVATI-ROSSI 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BRO <text:s/>DI <text:s/>TESTO</text:p>
          </table:table-cell>
          <table:table-cell office:value-type="float" office:value="10748.44" table:style-name="ce9">
            <text:p>10.748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CCHIN MILVA CARTOLE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RIMBORSO CEDOLA LIBRARIA A.S. 2021 - 2022</text:p>
          </table:table-cell>
          <table:table-cell office:value-type="float" office:value="31.46" table:style-name="ce9">
            <text:p>31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CANCELLERIA PER DEMOGRAFICI</text:p>
          </table:table-cell>
          <table:table-cell office:value-type="float" office:value="174.3" table:style-name="ce9">
            <text:p>174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GALLERIA ARTE MODERNA E CONT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550" table:style-name="ce4">
            <text:p>5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ATTIVITA' BIBLIOTECONOMICA HIC</text:p>
          </table:table-cell>
          <table:table-cell office:value-type="float" office:value="10408" table:style-name="ce9">
            <text:p>10.408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GIORDANO <text:s/>VINCENZ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BONUS LIBRI EDIZIONE 2021</text:p>
          </table:table-cell>
          <table:table-cell office:value-type="float" office:value="50" table:style-name="ce9">
            <text:p>5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192F 2F 5</text:p>
          </table:table-cell>
          <table:table-cell office:value-type="float" office:value="2060" table:style-name="ce9">
            <text:p>2.06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0192F 2F 5</text:p>
          </table:table-cell>
          <table:table-cell office:value-type="float" office:value="66.5" table:style-name="ce9">
            <text:p>66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KYOCERA DOCUMENT SOLUTIONS 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650" table:style-name="ce4">
            <text:p>26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21.07.2021/20.10.2021</text:p>
          </table:table-cell>
          <table:table-cell office:value-type="float" office:value="461.57" table:style-name="ce9">
            <text:p>46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ATTOLERIA DI TONETTI RENA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BRI DI TESTO</text:p>
          </table:table-cell>
          <table:table-cell office:value-type="float" office:value="6793.16" table:style-name="ce9">
            <text:p>6.793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CEDOLE CLASSE 1 CEDRATE A.S. 2021/2022</text:p>
          </table:table-cell>
          <table:table-cell office:value-type="float" office:value="572.84" table:style-name="ce9">
            <text:p>572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cedole librarie classe 2^ di cedrate</text:p>
          </table:table-cell>
          <table:table-cell office:value-type="float" office:value="671.4" table:style-name="ce9">
            <text:p>671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SGB MIC ASSOCIAZIONE SPORTIVA DILETTANT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DISPORT SOCIETA' SPORTIVA OSGB MIC A.S.D.</text:p>
          </table:table-cell>
          <table:table-cell office:value-type="float" office:value="1520" table:style-name="ce9">
            <text:p>1.5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UGLIO 2021 - POSTALIZZAZIONE E NOTIFICA</text:p>
          </table:table-cell>
          <table:table-cell office:value-type="float" office:value="289.55" table:style-name="ce9">
            <text:p>289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MAGGIO 2021 - POSTAONLINE HOST TO HOST</text:p>
          </table:table-cell>
          <table:table-cell office:value-type="float" office:value="108.29" table:style-name="ce9">
            <text:p>108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POSTAONLINE HOST TO HOST - GIUGNO 2021</text:p>
          </table:table-cell>
          <table:table-cell office:value-type="float" office:value="106.85" table:style-name="ce9">
            <text:p>106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UGLIO 2021 - TRIBUTI</text:p>
          </table:table-cell>
          <table:table-cell office:value-type="float" office:value="53.69" table:style-name="ce9">
            <text:p>53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STAMPA-IMBUSTAMENTO POSTA4ONLINE</text:p>
          </table:table-cell>
          <table:table-cell office:value-type="float" office:value="0.7" table:style-name="ce9">
            <text:p>0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UGLIO 2021 - POSTAONLINE HOST TO HOST</text:p>
          </table:table-cell>
          <table:table-cell office:value-type="float" office:value="54.84" table:style-name="ce9">
            <text:p>54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AGOSTO 2021 - POSTAONLINE HOST TO HOST</text:p>
          </table:table-cell>
          <table:table-cell office:value-type="float" office:value="13.71" table:style-name="ce9">
            <text:p>13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ROFESSIONE SICUREZZA SRL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MANUT. IMPIANTI ANTINCENDIO ED OPERE ACCESSORIE- 2020/2021</text:p>
          </table:table-cell>
          <table:table-cell office:value-type="float" office:value="18080.400000000001" table:style-name="ce9">
            <text:p>18.08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ROSCAENIUM SSD ARL-C/O GYM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28/10/2021</text:p>
          </table:table-cell>
          <table:table-cell office:value-type="string" table:style-name="ce3">
            <text:p>LIQUIDAZIONE BONUS 80VOGLIADISPORT SOCIETA' SPORTIVA PROSCAENIUM</text:p>
          </table:table-cell>
          <table:table-cell office:value-type="float" office:value="1280" table:style-name="ce9">
            <text:p>1.28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LAVAGGIO GRISU'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fattura n. 61/b - Vedi ordinativo n.</text:p>
          </table:table-cell>
          <table:table-cell office:value-type="float" office:value="71.430000000000007" table:style-name="ce9">
            <text:p>71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STRADE PER L'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1.04" table:style-name="ce9">
            <text:p>1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STRADE PER L'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0.61" table:style-name="ce9">
            <text:p>0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DC DI TORRIANI C.&amp; C.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50" table:style-name="ce4">
            <text:p>1125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NDOMINIO SERVIZI COMUNI IL FAR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90" table:style-name="ce4">
            <text:p>8219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ATTO DI LIQ.2090/2021-SPESE CONDOM. II RATA 2020/2021</text:p>
          </table:table-cell>
          <table:table-cell office:value-type="float" office:value="36410.54" table:style-name="ce9">
            <text:p>36.410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BBI PUBBLICITA' SP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2060" table:style-name="ce4">
            <text:p>2206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33" table:style-name="ce9">
            <text:p>3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.S.E.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11" table:style-name="ce9">
            <text:p>1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ESINT SRL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5" table:style-name="ce4">
            <text:p>30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95.04" table:style-name="ce9">
            <text:p>95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FOCAMER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69.260000000000005" table:style-name="ce9">
            <text:p>69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FOCAMER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30" table:style-name="ce4">
            <text:p>243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4.8" table:style-name="ce9">
            <text:p>4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OCOLOR DI LORENZO ISOTT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132" table:style-name="ce9">
            <text:p>13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POLIGRAFICO E ZECCA DELLO ST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30" table:style-name="ce4">
            <text:p>253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83.88" table:style-name="ce9">
            <text:p>83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IA OGGI ED.-ERINN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30" table:style-name="ce4">
            <text:p>243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8.85" table:style-name="ce9">
            <text:p>8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CEDOLE CLASSE 3^ DI CEDRATE</text:p>
          </table:table-cell>
          <table:table-cell office:value-type="float" office:value="675.26" table:style-name="ce9">
            <text:p>675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GGI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154" table:style-name="ce9">
            <text:p>15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FFICINA FABBRIS DI P. E D. FABBRIS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18.03" table:style-name="ce9">
            <text:p>18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MI DI DAVIDE CIONI E C. SA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830" table:style-name="ce4">
            <text:p>683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77" table:style-name="ce9">
            <text:p>77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MIONATO <text:s/>CARME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Go kids 2</text:p>
          </table:table-cell>
          <table:table-cell office:value-type="float" office:value="73.099999999999994" table:style-name="ce9">
            <text:p>73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COOP. SOCIALE CITTA' DEL SO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42915" table:style-name="ce4">
            <text:p>429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SETTEMBRE 2021 - ASSISTENZA EDUCATIVA SCOLASTICA</text:p>
          </table:table-cell>
          <table:table-cell office:value-type="float" office:value="135.63999999999999" table:style-name="ce9">
            <text:p>135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CNOSAD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33" table:style-name="ce9">
            <text:p>3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CNOSAD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8.6" table:style-name="ce9">
            <text:p>8,60</text:p>
          </table:table-cell>
          <table:table-cell table:number-columns-repeated="16378"/>
        </table:table-row>
        <table:table-row table:number-rows-repeated="2" table:style-name="ro3">
          <table:table-cell office:value-type="string" table:style-name="ce3">
            <text:p>TELEPAS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29/10/2021</text:p>
          </table:table-cell>
          <table:table-cell office:value-type="string" table:style-name="ce3">
            <text:p>Registrazione Split Iva - Pagamenti cassa economale - Ottobre 2021</text:p>
          </table:table-cell>
          <table:table-cell office:value-type="float" office:value="0.68" table:style-name="ce9">
            <text:p>0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Versamento IVA dal 01/10/2021 al 31/10/2021<text:s/></text:p>
          </table:table-cell>
          <table:table-cell office:value-type="float" office:value="468187.54" table:style-name="ce9">
            <text:p>468.187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LAVAGGIO GRISU'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Registrazione split iva - fattura n. 59b - compensazione ordinativo</text:p>
          </table:table-cell>
          <table:table-cell office:value-type="float" office:value="54" table:style-name="ce9">
            <text:p>54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LEVATI-ROSSI 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LIBRO DI TESTO</text:p>
          </table:table-cell>
          <table:table-cell office:value-type="float" office:value="4725.45" table:style-name="ce9">
            <text:p>4.725,45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ENTRO TAEKWONDO GALLARATE A.S.D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LIQUIDAZIONE BONUS 80VOGLIADISPORT ALLA SOCIETA' SPORTIVA CENTRO TAEKWONDO GALLARATE</text:p>
          </table:table-cell>
          <table:table-cell office:value-type="float" office:value="1360" table:style-name="ce9">
            <text:p>1.36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EA.MI SRL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SAL N.1 - LAV. MAN STR DI EDIFICI COMUNALI</text:p>
          </table:table-cell>
          <table:table-cell office:value-type="float" office:value="74442.960000000006" table:style-name="ce9">
            <text:p>74.442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CEDOLE CLASSI PRIMA E SECONDA PRIMARIA SCIARE'</text:p>
          </table:table-cell>
          <table:table-cell office:value-type="float" office:value="833.04" table:style-name="ce9">
            <text:p>833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EDIAMARKET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ANTICIPAZIONE DI CASSA - MEDIAMARKET - FORNITURA N. 100 MOUSE OTTICI CON FILO</text:p>
          </table:table-cell>
          <table:table-cell office:value-type="float" office:value="120.56" table:style-name="ce9">
            <text:p>120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RATORIO FOOTBALL CLUB ARNATE-AP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LIQUIDAZIONE BONUS 80VOGLIADISPORT ALLA SOCIETA' SPORTIVA O.F.C. ARNATE A.P.D.</text:p>
          </table:table-cell>
          <table:table-cell office:value-type="float" office:value="3760" table:style-name="ce9">
            <text:p>3.7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LC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9510" table:style-name="ce4">
            <text:p>39510</text:p>
          </table:table-cell>
          <table:table-cell office:value-type="string" table:style-name="ce4">
            <text:p>02/11/2021</text:p>
          </table:table-cell>
          <table:table-cell office:value-type="string" table:style-name="ce3">
            <text:p>ASSORBELLI ASILO NIDO DI SCIARE'</text:p>
          </table:table-cell>
          <table:table-cell office:value-type="float" office:value="248.73" table:style-name="ce9">
            <text:p>248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SILO NIDO - 6.12.2019/31.07.2021</text:p>
          </table:table-cell>
          <table:table-cell office:value-type="float" office:value="185.67" table:style-name="ce9">
            <text:p>18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1315.29" table:style-name="ce9">
            <text:p>1.315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298.79000000000002" table:style-name="ce9">
            <text:p>29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1204.1300000000001" table:style-name="ce9">
            <text:p>1.20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396.1" table:style-name="ce9">
            <text:p>396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957.61" table:style-name="ce9">
            <text:p>95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LFA SRL CONSUMI FINO 31.07.2021</text:p>
          </table:table-cell>
          <table:table-cell office:value-type="float" office:value="348.18" table:style-name="ce9">
            <text:p>348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PALESTRA - ALFA 01.05 AL 31.07.2021</text:p>
          </table:table-cell>
          <table:table-cell office:value-type="float" office:value="1059.3399999999999" table:style-name="ce9">
            <text:p>1.059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ASKET FEMMINILE GALLARATE A.D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LIQUIDAZIONE BONUS 80VOGLIADISPORT SOCIETA' SPORTIVA BASKET FEMMINILE A.D.</text:p>
          </table:table-cell>
          <table:table-cell office:value-type="float" office:value="400" table:style-name="ce9">
            <text:p>4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GAS - SETTEMBRE 2021</text:p>
          </table:table-cell>
          <table:table-cell office:value-type="float" office:value="34.72" table:style-name="ce9">
            <text:p>3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GAS - SETTEMBRE 2021</text:p>
          </table:table-cell>
          <table:table-cell office:value-type="float" office:value="42.71" table:style-name="ce9">
            <text:p>4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GAS - SETTEMBRE 2021</text:p>
          </table:table-cell>
          <table:table-cell office:value-type="float" office:value="61.39" table:style-name="ce9">
            <text:p>61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GAS - SETTEMBRE 2021</text:p>
          </table:table-cell>
          <table:table-cell office:value-type="float" office:value="242.49" table:style-name="ce9">
            <text:p>242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GAS - SETTEMBRE 2021</text:p>
          </table:table-cell>
          <table:table-cell office:value-type="float" office:value="50.95" table:style-name="ce9">
            <text:p>50,95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5110" table:style-name="ce4">
            <text:p>4511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GGIO RISCOSSIONE CANONE UNICO PATRIMONIALE (EX IMPOSTA PUBBLICITA', DIRITTI PUBBLICHE AFFISSIONI, TOSA</text:p>
          </table:table-cell>
          <table:table-cell office:value-type="float" office:value="76115.399999999994" table:style-name="ce9">
            <text:p>76.115,4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5110" table:style-name="ce4">
            <text:p>4511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GGIO RISCOSSIONE <text:s/>IMPOSTA PUBBLICITA' PERMANENTE (VECCHIA DISCIPLINA) - 3 TRIMESTRE 2021<text:s/></text:p>
          </table:table-cell>
          <table:table-cell office:value-type="float" office:value="2832.87" table:style-name="ce9">
            <text:p>2.832,8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5110" table:style-name="ce4">
            <text:p>4511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AGGIO RISCOSSIONE <text:s/>TOSAP (VECCHIA DISCIPLINA) - 3 TRIMESTRE 2021</text:p>
          </table:table-cell>
          <table:table-cell office:value-type="float" office:value="495.85" table:style-name="ce9">
            <text:p>495,85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032F 2F 5</text:p>
          </table:table-cell>
          <table:table-cell office:value-type="float" office:value="245" table:style-name="ce9">
            <text:p>245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012F 2F 5</text:p>
          </table:table-cell>
          <table:table-cell office:value-type="float" office:value="111" table:style-name="ce9">
            <text:p>111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0032F 2F 5</text:p>
          </table:table-cell>
          <table:table-cell office:value-type="float" office:value="10.5" table:style-name="ce9">
            <text:p>10,5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0012F 2F 5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assa automobilistica - Scadenza Ottobre 2021 - Automezzo Scudo BM 036 KV</text:p>
          </table:table-cell>
          <table:table-cell office:value-type="float" office:value="28.16" table:style-name="ce9">
            <text:p>2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242.63" table:style-name="ce9">
            <text:p>242,6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142.91" table:style-name="ce9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1422.42" table:style-name="ce9">
            <text:p>1.42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141.91" table:style-name="ce9">
            <text:p>141,91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142.91" table:style-name="ce9">
            <text:p>14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03/11/2021</text:p>
          </table:table-cell>
          <table:table-cell office:value-type="string" table:style-name="ce3">
            <text:p>TELEFONIA FISSA - 6^ 2021</text:p>
          </table:table-cell>
          <table:table-cell office:value-type="float" office:value="141.91" table:style-name="ce9">
            <text:p>141,91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EDRATESE CALCIO 1985 SSD A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LIQUIDAZIONE BONUS 80VOGLIADISPORT SOCIETA' SPORTIVA CEDRATESE CALCIO 1985 S. S. D. <text:s/>A R. L.</text:p>
          </table:table-cell>
          <table:table-cell office:value-type="float" office:value="80" table:style-name="ce9">
            <text:p>8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20" table:style-name="ce4">
            <text:p>3952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SETTEMBRE 2021 - PASTI NIDI</text:p>
          </table:table-cell>
          <table:table-cell office:value-type="float" office:value="7903.42" table:style-name="ce9">
            <text:p>7.90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SETTEMBRE 2021 - PASTI SCUOLE</text:p>
          </table:table-cell>
          <table:table-cell office:value-type="float" office:value="115692.25" table:style-name="ce9">
            <text:p>115.692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5" table:style-name="ce9">
            <text:p>0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7" table:style-name="ce9">
            <text:p>0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2999999999999998" table:style-name="ce9">
            <text:p>2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6" table:style-name="ce9">
            <text:p>0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3" table:style-name="ce9">
            <text:p>0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" table:style-name="ce9">
            <text:p>0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4" table:style-name="ce9">
            <text:p>0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7" table:style-name="ce9">
            <text:p>0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3.42" table:style-name="ce9">
            <text:p>3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8" table:style-name="ce9">
            <text:p>0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8" table:style-name="ce9">
            <text:p>0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6" table:style-name="ce9">
            <text:p>1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29" table:style-name="ce9">
            <text:p>1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5" table:style-name="ce9">
            <text:p>0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7" table:style-name="ce9">
            <text:p>0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" table:style-name="ce9">
            <text:p>0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" table:style-name="ce9">
            <text:p>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2" table:style-name="ce9">
            <text:p>0,8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" table:style-name="ce9">
            <text:p>0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22" table:style-name="ce9">
            <text:p>1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5" table:style-name="ce9">
            <text:p>0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0900000000000001" table:style-name="ce9">
            <text:p>1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1" table:style-name="ce9">
            <text:p>0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4" table:style-name="ce9">
            <text:p>0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7999999999999996" table:style-name="ce9">
            <text:p>0,5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08" table:style-name="ce9">
            <text:p>0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7" table:style-name="ce9">
            <text:p>1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13" table:style-name="ce9">
            <text:p>2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6" table:style-name="ce9">
            <text:p>0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36" table:style-name="ce9">
            <text:p>2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1" table:style-name="ce9">
            <text:p>0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3" table:style-name="ce9">
            <text:p>0,6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9" table:style-name="ce9">
            <text:p>0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2" table:style-name="ce9">
            <text:p>0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56" table:style-name="ce9">
            <text:p>1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27" table:style-name="ce9">
            <text:p>1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8" table:style-name="ce9">
            <text:p>0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47" table:style-name="ce9">
            <text:p>1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1" table:style-name="ce9">
            <text:p>0,5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1" table:style-name="ce9">
            <text:p>0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" table:style-name="ce9">
            <text:p>0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72" table:style-name="ce9">
            <text:p>2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3" table:style-name="ce9">
            <text:p>0,9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6000000000000005" table:style-name="ce9">
            <text:p>0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31" table:style-name="ce9">
            <text:p>1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8" table:style-name="ce9">
            <text:p>0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4" table:style-name="ce9">
            <text:p>0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9" table:style-name="ce9">
            <text:p>1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95" table:style-name="ce9">
            <text:p>2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61" table:style-name="ce9">
            <text:p>1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7" table:style-name="ce9">
            <text:p>0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4300000000000002" table:style-name="ce9">
            <text:p>2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94" table:style-name="ce9">
            <text:p>2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9" table:style-name="ce9">
            <text:p>0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05" table:style-name="ce9">
            <text:p>0,0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5" table:style-name="ce9">
            <text:p>0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2" table:style-name="ce9">
            <text:p>0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5" table:style-name="ce9">
            <text:p>2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3.38" table:style-name="ce9">
            <text:p>3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54" table:style-name="ce9">
            <text:p>2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6" table:style-name="ce9">
            <text:p>0,8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8" table:style-name="ce9">
            <text:p>0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4900000000000002" table:style-name="ce9">
            <text:p>2,4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5" table:style-name="ce9">
            <text:p>0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8999999999999998" table:style-name="ce9">
            <text:p>0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7" table:style-name="ce9">
            <text:p>0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32" table:style-name="ce9">
            <text:p>1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7" table:style-name="ce9">
            <text:p>0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08" table:style-name="ce9">
            <text:p>0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78" table:style-name="ce9">
            <text:p>1,7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95" table:style-name="ce9">
            <text:p>0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8" table:style-name="ce9">
            <text:p>0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.4" table:style-name="ce9">
            <text:p>1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3" table:style-name="ce9">
            <text:p>0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8999999999999998" table:style-name="ce9">
            <text:p>0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.15" table:style-name="ce9">
            <text:p>2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66" table:style-name="ce9">
            <text:p>0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36" table:style-name="ce9">
            <text:p>0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7.55" table:style-name="ce9">
            <text:p>17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57.61" table:style-name="ce9">
            <text:p>57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6.73" table:style-name="ce9">
            <text:p>16,7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1.77" table:style-name="ce9">
            <text:p>11,7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26.69" table:style-name="ce9">
            <text:p>26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3.09" table:style-name="ce9">
            <text:p>13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38.630000000000003" table:style-name="ce9">
            <text:p>38,6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8.059999999999999" table:style-name="ce9">
            <text:p>18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2.89" table:style-name="ce9">
            <text:p>12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30.99" table:style-name="ce9">
            <text:p>30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30.41" table:style-name="ce9">
            <text:p>30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49.16" table:style-name="ce9">
            <text:p>149,1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48.81" table:style-name="ce9">
            <text:p>48,8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73.37" table:style-name="ce9">
            <text:p>73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134.47999999999999" table:style-name="ce9">
            <text:p>134,4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2" table:style-name="ce9">
            <text:p>0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05" table:style-name="ce9">
            <text:p>0,0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11" table:style-name="ce9">
            <text:p>0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per transazioni Pos - Otto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252F 2F 5</text:p>
          </table:table-cell>
          <table:table-cell office:value-type="float" office:value="4047" table:style-name="ce9">
            <text:p>4.047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032F 2F 5</text:p>
          </table:table-cell>
          <table:table-cell office:value-type="float" office:value="326" table:style-name="ce9">
            <text:p>326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su SDD non pagati</text:p>
          </table:table-cell>
          <table:table-cell office:value-type="float" office:value="87.5" table:style-name="ce9">
            <text:p>87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mmissioni bancarie su SDD non pagati</text:p>
          </table:table-cell>
          <table:table-cell office:value-type="float" office:value="10.5" table:style-name="ce9">
            <text:p>10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EDOLE CLASSE 3 DI SCIARE'</text:p>
          </table:table-cell>
          <table:table-cell office:value-type="float" office:value="723.58" table:style-name="ce9">
            <text:p>723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MARA <text:s/>EMANUE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BONUS LIBRI EDIZIONE 2021</text:p>
          </table:table-cell>
          <table:table-cell office:value-type="float" office:value="100" table:style-name="ce9">
            <text:p>10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RODOS CONSULTING SRL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301" table:style-name="ce4">
            <text:p>1301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Registrazione split iva fattura <text:s/>493 PRODOS CONSULTING SRL - Gestione manuale Split Iva - Ottobre 2021</text:p>
          </table:table-cell>
          <table:table-cell office:value-type="float" office:value="5.41" table:style-name="ce9">
            <text:p>5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HO BU KAN CLUB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LIQUIDAZIONE BONUS 80VOGLIADISPORT SHO BU KAN CLUB<text:s/></text:p>
          </table:table-cell>
          <table:table-cell office:value-type="float" office:value="720" table:style-name="ce9">
            <text:p>7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MERALDO S.A.S. DI MANGANO E VAI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2060" table:style-name="ce4">
            <text:p>22060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MONTAGGIO E SMONTAGGIO PALCO: CIG ZFA3209513</text:p>
          </table:table-cell>
          <table:table-cell office:value-type="float" office:value="915" table:style-name="ce9">
            <text:p>915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À GALLARATESE PER GLI STUDI PAT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222" table:style-name="ce4">
            <text:p>23222</text:p>
          </table:table-cell>
          <table:table-cell office:value-type="string" table:style-name="ce4">
            <text:p>04/11/2021</text:p>
          </table:table-cell>
          <table:table-cell office:value-type="string" table:style-name="ce3">
            <text:p>CONTRIBUTO ANNO 2020 -SECONDA TRANCHE</text:p>
          </table:table-cell>
          <table:table-cell office:value-type="float" office:value="1291" table:style-name="ce9">
            <text:p>1.29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NAC-AUTORITA' NAZIONALE ANTICORRUZION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CONTRIBUTO APPALTI - 2 QUADRIMESTRE 2021</text:p>
          </table:table-cell>
          <table:table-cell office:value-type="float" office:value="210" table:style-name="ce9">
            <text:p>21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NAC-AUTORITA' NAZIONALE ANTICORRUZIONE</text:p>
          </table:table-cell>
          <table:table-cell office:value-type="string" table:style-name="ce3">
            <text:p>LL.PP. E PATRIMONIO</text:p>
          </table:table-cell>
          <table:table-cell office:value-type="float" office:value="67016" table:style-name="ce4">
            <text:p>67016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CONTRIBUTO ANAC LAV. DI MANUT. STRAORD. STRADE E MARCIAPIEDI COMUNALI - ANNO 2021</text:p>
          </table:table-cell>
          <table:table-cell office:value-type="float" office:value="600" table:style-name="ce9">
            <text:p>6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NAC-AUTORITA' NAZIONALE ANTICORRUZIONE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CONTRIBUTO ANAC SU MANUT.ORDINARIA 2021 STRADE COM.LI</text:p>
          </table:table-cell>
          <table:table-cell office:value-type="float" office:value="30" table:style-name="ce9">
            <text:p>3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NAC-AUTORITA' NAZIONALE ANTICORRUZIONE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CONTRIBUTO ANAC LAVORI DI RIQUALIFICAZI. PARCHI CITTADINI - MANUT.STRAORD. OPERE A VERDE ALBERI E PRATI</text:p>
          </table:table-cell>
          <table:table-cell office:value-type="float" office:value="30" table:style-name="ce9">
            <text:p>3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DIMINUZIONE DI TESORERIA</text:p>
          </table:table-cell>
          <table:table-cell office:value-type="float" office:value="153659.97" table:style-name="ce9">
            <text:p>153.659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DIMINUZIONE DI TESORERIA</text:p>
          </table:table-cell>
          <table:table-cell office:value-type="float" office:value="311546.23999999999" table:style-name="ce9">
            <text:p>311.546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5/11/2021</text:p>
          </table:table-cell>
          <table:table-cell office:value-type="string" table:style-name="ce3">
            <text:p>DIMINUZIONE DI TESORERIA</text:p>
          </table:table-cell>
          <table:table-cell office:value-type="float" office:value="212503.47" table:style-name="ce9">
            <text:p>212.503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OZZI- MOBILI UFF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8/11/2021</text:p>
          </table:table-cell>
          <table:table-cell office:value-type="string" table:style-name="ce3">
            <text:p>FORNITURA LIBRI DI TESTO PER LA SCUOLA ELEMENTARE</text:p>
          </table:table-cell>
          <table:table-cell office:value-type="float" office:value="5040.8100000000004" table:style-name="ce9">
            <text:p>5.040,8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08/11/2021</text:p>
          </table:table-cell>
          <table:table-cell office:value-type="string" table:style-name="ce3">
            <text:p>Servizio pulizie - ore personale dipendente SETT.<text:s/></text:p>
          </table:table-cell>
          <table:table-cell office:value-type="float" office:value="421.64" table:style-name="ce9">
            <text:p>421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CEDOLE CLASSE 2^</text:p>
          </table:table-cell>
          <table:table-cell office:value-type="float" office:value="984.72" table:style-name="ce9">
            <text:p>98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CEDOLE CLASSE 1^</text:p>
          </table:table-cell>
          <table:table-cell office:value-type="float" office:value="967.45" table:style-name="ce9">
            <text:p>967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ALLIMENTO CEAM SRL</text:p>
          </table:table-cell>
          <table:table-cell office:value-type="string" table:style-name="ce3">
            <text:p>LL.PP. E PATRIMONIO</text:p>
          </table:table-cell>
          <table:table-cell office:value-type="float" office:value="68070" table:style-name="ce4">
            <text:p>68070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RIMBORSO CONTRIBUTO DI COSTRUZIONE PDC N.20/2014 - N.37/2011</text:p>
          </table:table-cell>
          <table:table-cell office:value-type="float" office:value="54990.39" table:style-name="ce9">
            <text:p>54.99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ATTOLERIA DI TONETTI RENA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LIBRI DI TESTO</text:p>
          </table:table-cell>
          <table:table-cell office:value-type="float" office:value="3790.4" table:style-name="ce9">
            <text:p>3.79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IVR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SETT.2021-SERV.PRONTO INTERV.SC.SCIARE' E NIDO CAJELLO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IVR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09/11/2021</text:p>
          </table:table-cell>
          <table:table-cell office:value-type="string" table:style-name="ce3">
            <text:p>AGO 21-SERV.PRONTO INTERV. C/O SC.VIA SOMALIA E NIDO CAJELLO</text:p>
          </table:table-cell>
          <table:table-cell office:value-type="float" office:value="115.7" table:style-name="ce9">
            <text:p>115,7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.S.C.D. TORINO CLUB <text:s/>MARCO PARO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LIQUIDAZIONE BONUS 80VOGLIADISPORT ASSOCIAZIONE SPORTIVA A.S.C. D. TORINO CLUB MARCO PAROLO</text:p>
          </table:table-cell>
          <table:table-cell office:value-type="float" office:value="3760" table:style-name="ce9">
            <text:p>3.7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20" table:style-name="ce4">
            <text:p>8212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VERSAMENTO RITENUTE SUL REDDITO LAVORO AUTONOMO - OTTOBRE 2021</text:p>
          </table:table-cell>
          <table:table-cell office:value-type="float" office:value="8795.76" table:style-name="ce9">
            <text:p>8.795,7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0" table:style-name="ce4">
            <text:p>8210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LIQUIDAZIONE CONTRIBUTO 4% - OTTOBRE 2021</text:p>
          </table:table-cell>
          <table:table-cell office:value-type="float" office:value="800" table:style-name="ce9">
            <text:p>8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10" table:style-name="ce4">
            <text:p>291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LIQUIDAZIONE IVA - OTTOBRE 2021</text:p>
          </table:table-cell>
          <table:table-cell office:value-type="float" office:value="5962.43" table:style-name="ce9">
            <text:p>5.962,43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Versamento Split istituzionale - Ottobre 2021 - Compensazione doppio versamento di Settembre 2021</text:p>
          </table:table-cell>
          <table:table-cell office:value-type="float" office:value="62.03" table:style-name="ce9">
            <text:p>62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Versamento Split Iva - Ottobre 2021 - Integrazione mandato n. 7870</text:p>
          </table:table-cell>
          <table:table-cell office:value-type="float" office:value="242.51" table:style-name="ce9">
            <text:p>242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CEDOLE CLASSE 4</text:p>
          </table:table-cell>
          <table:table-cell office:value-type="float" office:value="847.4" table:style-name="ce9">
            <text:p>847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CEDOLE CLASSE 3^</text:p>
          </table:table-cell>
          <table:table-cell office:value-type="float" office:value="934.75" table:style-name="ce9">
            <text:p>934,7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NNA ASSOCIAZIONE SPORTIVA DILETTANT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LIQUIDAZIONE BONUS 80VOGLIADISPORT SOCIETA' SPORTIVA CRENNA A.S.D.</text:p>
          </table:table-cell>
          <table:table-cell office:value-type="float" office:value="560" table:style-name="ce9">
            <text:p>5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CHIM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PRODOTTI E MATERIALI PER LA PULIZIA <text:s/>E L'IGIENE</text:p>
          </table:table-cell>
          <table:table-cell office:value-type="float" office:value="640.5" table:style-name="ce9">
            <text:p>640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saldo cedole classe 3^</text:p>
          </table:table-cell>
          <table:table-cell office:value-type="float" office:value="300" table:style-name="ce9">
            <text:p>3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TARIFFE POSTALI - SETTEMBRE 2021</text:p>
          </table:table-cell>
          <table:table-cell office:value-type="float" office:value="74.430000000000007" table:style-name="ce9">
            <text:p>74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STAMPA-IMBUSTAMENTO POSTA4ONLINE</text:p>
          </table:table-cell>
          <table:table-cell office:value-type="float" office:value="1.65" table:style-name="ce9">
            <text:p>1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SETT.2021-SERVIZI DI PORTIERATO/USCIERATO c/o LARGO CAMUSSI</text:p>
          </table:table-cell>
          <table:table-cell office:value-type="float" office:value="2044.48" table:style-name="ce9">
            <text:p>2.044,4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SETT.2021 - SERV.OPERATORE FIDUCIARIO/RECEPTION</text:p>
          </table:table-cell>
          <table:table-cell office:value-type="float" office:value="4332.34" table:style-name="ce9">
            <text:p>4.332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GENNAIO 2021 - ONERI SICUREZZA INTERFERENZA</text:p>
          </table:table-cell>
          <table:table-cell office:value-type="float" office:value="1098" table:style-name="ce9">
            <text:p>1.09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IVR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0/11/2021</text:p>
          </table:table-cell>
          <table:table-cell office:value-type="string" table:style-name="ce3">
            <text:p>SERVIZI RESI NEL MESE DI OTTOBRE 2021</text:p>
          </table:table-cell>
          <table:table-cell office:value-type="float" office:value="1159.71" table:style-name="ce9">
            <text:p>1.159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RIPARAZIONE RENAULT TRAFIC - TARGA EW709HM</text:p>
          </table:table-cell>
          <table:table-cell office:value-type="float" office:value="99.06" table:style-name="ce9">
            <text:p>99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RIPARAZIONE FIAT PUNTO - TARGA ET854XL</text:p>
          </table:table-cell>
          <table:table-cell office:value-type="float" office:value="86.52" table:style-name="ce9">
            <text:p>86,5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RIPARAZIONE JEEP RENEGADE - TARGA YA946AN</text:p>
          </table:table-cell>
          <table:table-cell office:value-type="float" office:value="81.98" table:style-name="ce9">
            <text:p>8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CEDOLE CLASSE 5^</text:p>
          </table:table-cell>
          <table:table-cell office:value-type="float" office:value="764.05" table:style-name="ce9">
            <text:p>76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CEDOLE CLASSE 4^</text:p>
          </table:table-cell>
          <table:table-cell office:value-type="float" office:value="995.31" table:style-name="ce9">
            <text:p>995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LETTI SN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LIBRI DI TESTO</text:p>
          </table:table-cell>
          <table:table-cell office:value-type="float" office:value="1967.92" table:style-name="ce9">
            <text:p>1.967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CANCELLERIA PER NIDO VILLORESI</text:p>
          </table:table-cell>
          <table:table-cell office:value-type="float" office:value="265.61" table:style-name="ce9">
            <text:p>265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FATT. N. 9068/2021 - ICA S.R.L. - SUPPORTO GESTIONE TRIBUTI MESE DI SETTEMBRE 2021.</text:p>
          </table:table-cell>
          <table:table-cell office:value-type="float" office:value="11183.34" table:style-name="ce9">
            <text:p>11.183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IANA PETR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55" table:style-name="ce4">
            <text:p>245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CONSUMI CARBURANTI - OTTOBRE 2021</text:p>
          </table:table-cell>
          <table:table-cell office:value-type="float" office:value="2627.9" table:style-name="ce9">
            <text:p>2.627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PRATICA COMUNE DI GALLARATE/PAGASO S.R.L -</text:p>
          </table:table-cell>
          <table:table-cell office:value-type="float" office:value="8522.5499999999993" table:style-name="ce9">
            <text:p>8.522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PRATICA COMUNE DI GALLARATE/MONILE S.R.L.</text:p>
          </table:table-cell>
          <table:table-cell office:value-type="float" office:value="8522.5499999999993" table:style-name="ce9">
            <text:p>8.522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PRATICA COMUNE DI GALLARATE/MONILE S.R.L.</text:p>
          </table:table-cell>
          <table:table-cell office:value-type="float" office:value="2334.9699999999998" table:style-name="ce9">
            <text:p>2.334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COMUNE DI GALLARATE/PAGASO S.R.L - FASE STUDIO</text:p>
          </table:table-cell>
          <table:table-cell office:value-type="float" office:value="2334.9699999999998" table:style-name="ce9">
            <text:p>2.334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IRCOL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11/11/2021</text:p>
          </table:table-cell>
          <table:table-cell office:value-type="string" table:style-name="ce3">
            <text:p>MATERIALE VARIO PER ASILI NIDO</text:p>
          </table:table-cell>
          <table:table-cell office:value-type="float" office:value="1771.88" table:style-name="ce9">
            <text:p>1.77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413.43" table:style-name="ce9">
            <text:p>1.413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09.27" table:style-name="ce9">
            <text:p>1.60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59.07" table:style-name="ce9">
            <text:p>1.559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74.9100000000001" table:style-name="ce9">
            <text:p>1.074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219.26" table:style-name="ce9">
            <text:p>1.21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23.13" table:style-name="ce9">
            <text:p>423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105.5500000000002" table:style-name="ce9">
            <text:p>2.105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40.35" table:style-name="ce9">
            <text:p>1.340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594.13" table:style-name="ce9">
            <text:p>2.59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223.3800000000001" table:style-name="ce9">
            <text:p>1.223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31.17" table:style-name="ce9">
            <text:p>1.031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5.46" table:style-name="ce9">
            <text:p>1.125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.6" table:style-name="ce9">
            <text:p>11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4.51" table:style-name="ce9">
            <text:p>24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7.75" table:style-name="ce9">
            <text:p>6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9.12" table:style-name="ce9">
            <text:p>2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3.33" table:style-name="ce9">
            <text:p>5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0.74" table:style-name="ce9">
            <text:p>30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8.52" table:style-name="ce9">
            <text:p>68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00.59" table:style-name="ce9">
            <text:p>50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45.1" table:style-name="ce9">
            <text:p>445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3.3" table:style-name="ce9">
            <text:p>23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0.61" table:style-name="ce9">
            <text:p>30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1.24" table:style-name="ce9">
            <text:p>171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0.02000000000001" table:style-name="ce9">
            <text:p>150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948.4" table:style-name="ce9">
            <text:p>948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5.17" table:style-name="ce9">
            <text:p>35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73.56" table:style-name="ce9">
            <text:p>473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90.06" table:style-name="ce9">
            <text:p>90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7.97" table:style-name="ce9">
            <text:p>47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0.04" table:style-name="ce9">
            <text:p>170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.99" table:style-name="ce9">
            <text:p>2,9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2.53" table:style-name="ce9">
            <text:p>22,53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2.86" table:style-name="ce9">
            <text:p>52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2.85" table:style-name="ce9">
            <text:p>132,85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.47" table:style-name="ce9">
            <text:p>19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5">
            <text:p>LL.PP. E PATRIMONIO</text:p>
          </table:table-cell>
          <table:table-cell office:value-type="float" office:value="554" table:style-name="ce6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.7" table:style-name="ce9">
            <text:p>17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8.350000000000001" table:style-name="ce9">
            <text:p>1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.7" table:style-name="ce9">
            <text:p>19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1.75" table:style-name="ce9">
            <text:p>81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4.73" table:style-name="ce9">
            <text:p>24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6.82" table:style-name="ce9">
            <text:p>26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8.38" table:style-name="ce9">
            <text:p>15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3.090000000000003" table:style-name="ce9">
            <text:p>33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9.27" table:style-name="ce9">
            <text:p>199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42.92999999999995" table:style-name="ce9">
            <text:p>642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6.28" table:style-name="ce9">
            <text:p>5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5.91" table:style-name="ce9">
            <text:p>45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4.71" table:style-name="ce9">
            <text:p>34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73.75" table:style-name="ce9">
            <text:p>73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22.88" table:style-name="ce9">
            <text:p>222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2.57" table:style-name="ce9">
            <text:p>5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1.28" table:style-name="ce9">
            <text:p>21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4.770000000000003" table:style-name="ce9">
            <text:p>34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94.74" table:style-name="ce9">
            <text:p>59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43.02" table:style-name="ce9">
            <text:p>343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7.69" table:style-name="ce9">
            <text:p>57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98.16" table:style-name="ce9">
            <text:p>69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1.7" table:style-name="ce9">
            <text:p>31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76.49" table:style-name="ce9">
            <text:p>476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292.52" table:style-name="ce9">
            <text:p>3.292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482.75" table:style-name="ce9">
            <text:p>8.48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565.38" table:style-name="ce9">
            <text:p>5.565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33.71" table:style-name="ce9">
            <text:p>1.133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Acconto <text:s/>Fattura</text:p>
          </table:table-cell>
          <table:table-cell office:value-type="float" office:value="310.2" table:style-name="ce9">
            <text:p>310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Acconto fattura</text:p>
          </table:table-cell>
          <table:table-cell office:value-type="float" office:value="686.94" table:style-name="ce9">
            <text:p>686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3.01" table:style-name="ce9">
            <text:p>33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5.44" table:style-name="ce9">
            <text:p>55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8.79" table:style-name="ce9">
            <text:p>88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4" table:style-name="ce9">
            <text:p>34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72.38" table:style-name="ce9">
            <text:p>72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6.28" table:style-name="ce9">
            <text:p>56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1.82" table:style-name="ce9">
            <text:p>31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9.12" table:style-name="ce9">
            <text:p>49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3.66" table:style-name="ce9">
            <text:p>2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.239999999999998" table:style-name="ce9">
            <text:p>17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.97" table:style-name="ce9">
            <text:p>1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7.43" table:style-name="ce9">
            <text:p>87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8.46" table:style-name="ce9">
            <text:p>48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7.03" table:style-name="ce9">
            <text:p>87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4.86" table:style-name="ce9">
            <text:p>11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96.71" table:style-name="ce9">
            <text:p>496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6.97" table:style-name="ce9">
            <text:p>8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00.36" table:style-name="ce9">
            <text:p>500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8.85" table:style-name="ce9">
            <text:p>28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5.63" table:style-name="ce9">
            <text:p>25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31.27" table:style-name="ce9">
            <text:p>43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.7" table:style-name="ce9">
            <text:p>19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66.63" table:style-name="ce9">
            <text:p>56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6.619999999999997" table:style-name="ce9">
            <text:p>36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38.34" table:style-name="ce9">
            <text:p>33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3.33" table:style-name="ce9">
            <text:p>23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5.03" table:style-name="ce9">
            <text:p>8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.25" table:style-name="ce9">
            <text:p>15,2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2.1" table:style-name="ce9">
            <text:p>12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9.74" table:style-name="ce9">
            <text:p>39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7.58" table:style-name="ce9">
            <text:p>67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.64" table:style-name="ce9">
            <text:p>13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4.74" table:style-name="ce9">
            <text:p>5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90.57" table:style-name="ce9">
            <text:p>390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41.56" table:style-name="ce9">
            <text:p>141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59" table:style-name="ce9">
            <text:p>1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7.64" table:style-name="ce9">
            <text:p>3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21.17999999999995" table:style-name="ce9">
            <text:p>521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31.22" table:style-name="ce9">
            <text:p>431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.94" table:style-name="ce9">
            <text:p>11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9.520000000000003" table:style-name="ce9">
            <text:p>3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.260000000000002" table:style-name="ce9">
            <text:p>17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8.61" table:style-name="ce9">
            <text:p>178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9.17" table:style-name="ce9">
            <text:p>39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63" table:style-name="ce9">
            <text:p>16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9.51" table:style-name="ce9">
            <text:p>119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5.41" table:style-name="ce9">
            <text:p>45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4.599999999999994" table:style-name="ce9">
            <text:p>64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8.35" table:style-name="ce9">
            <text:p>28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7.799999999999997" table:style-name="ce9">
            <text:p>37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14.13" table:style-name="ce9">
            <text:p>314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7.93" table:style-name="ce9">
            <text:p>7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6.44" table:style-name="ce9">
            <text:p>36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4.23" table:style-name="ce9">
            <text:p>54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42.34" table:style-name="ce9">
            <text:p>542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7.95" table:style-name="ce9">
            <text:p>5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75.489999999999995" table:style-name="ce9">
            <text:p>75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84.71" table:style-name="ce9">
            <text:p>184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2.16" table:style-name="ce9">
            <text:p>16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9.5" table:style-name="ce9">
            <text:p>49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6.54" table:style-name="ce9">
            <text:p>3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8.82" table:style-name="ce9">
            <text:p>48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.92" table:style-name="ce9">
            <text:p>15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08.19" table:style-name="ce9">
            <text:p>808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2.15" table:style-name="ce9">
            <text:p>11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9.69" table:style-name="ce9">
            <text:p>199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4.19" table:style-name="ce9">
            <text:p>4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.97" table:style-name="ce9">
            <text:p>4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0.33" table:style-name="ce9">
            <text:p>30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86" table:style-name="ce9">
            <text:p>16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1.6" table:style-name="ce9">
            <text:p>41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4.61000000000001" table:style-name="ce9">
            <text:p>134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6" table:style-name="ce9">
            <text:p>26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4.53" table:style-name="ce9">
            <text:p>24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2" table:style-name="ce9">
            <text:p>2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1.9" table:style-name="ce9">
            <text:p>21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00.8" table:style-name="ce9">
            <text:p>300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18.24" table:style-name="ce9">
            <text:p>11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6.54" table:style-name="ce9">
            <text:p>16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8.31" table:style-name="ce9">
            <text:p>138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8.84" table:style-name="ce9">
            <text:p>18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30.99" table:style-name="ce9">
            <text:p>230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41.79" table:style-name="ce9">
            <text:p>54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.68" table:style-name="ce9">
            <text:p>17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31.58000000000001" table:style-name="ce9">
            <text:p>131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64.87" table:style-name="ce9">
            <text:p>64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53.55000000000001" table:style-name="ce9">
            <text:p>15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8.94" table:style-name="ce9">
            <text:p>3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2.39" table:style-name="ce9">
            <text:p>10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3.29" table:style-name="ce9">
            <text:p>83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3.49" table:style-name="ce9">
            <text:p>23,4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2.79" table:style-name="ce9">
            <text:p>32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5.19" table:style-name="ce9">
            <text:p>85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0.31" table:style-name="ce9">
            <text:p>40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0.19" table:style-name="ce9">
            <text:p>50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85.03" table:style-name="ce9">
            <text:p>85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7.82" table:style-name="ce9">
            <text:p>17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4.68" table:style-name="ce9">
            <text:p>14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4.19" table:style-name="ce9">
            <text:p>44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9.76" table:style-name="ce9">
            <text:p>4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5.28" table:style-name="ce9">
            <text:p>5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39.28" table:style-name="ce9">
            <text:p>339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7.270000000000003" table:style-name="ce9">
            <text:p>37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20.95" table:style-name="ce9">
            <text:p>20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6.119999999999997" table:style-name="ce9">
            <text:p>36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0.26" table:style-name="ce9">
            <text:p>10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45.61000000000001" table:style-name="ce9">
            <text:p>14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9.07" table:style-name="ce9">
            <text:p>19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02.54000000000002" table:style-name="ce9">
            <text:p>302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126.66" table:style-name="ce9">
            <text:p>126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3.26" table:style-name="ce9">
            <text:p>3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388.7" table:style-name="ce9">
            <text:p>388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aldo Fattura</text:p>
          </table:table-cell>
          <table:table-cell office:value-type="float" office:value="405.74" table:style-name="ce9">
            <text:p>405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Servizio on site gestione informatica (periodo Ottobre 2021)</text:p>
          </table:table-cell>
          <table:table-cell office:value-type="float" office:value="5571.33" table:style-name="ce9">
            <text:p>5.571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ottobre 2021 -Serv.manut.- assistenza - hosting sito istituz</text:p>
          </table:table-cell>
          <table:table-cell office:value-type="float" office:value="1095.97" table:style-name="ce9">
            <text:p>1.095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2/11/2021</text:p>
          </table:table-cell>
          <table:table-cell office:value-type="string" table:style-name="ce3">
            <text:p>VODAFONE 29.08/27.10.2021</text:p>
          </table:table-cell>
          <table:table-cell office:value-type="float" office:value="47927.8" table:style-name="ce9">
            <text:p>47.927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CEDOLE CLASSE 4 CON RELIGIONE</text:p>
          </table:table-cell>
          <table:table-cell office:value-type="float" office:value="995.31" table:style-name="ce9">
            <text:p>995,31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ENTRO IPPICO SAN MARTINO A.R.L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LIQUIDAZIONE BONUS 80VOGLIADISPORT SOCIETA' SPORTIVA S.S.D. CENTRO IPPICO SAN MARTINO</text:p>
          </table:table-cell>
          <table:table-cell office:value-type="float" office:value="1360" table:style-name="ce9">
            <text:p>1.36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MPRONTE CREATIVE ASD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LIQUIDAZIONE BONUS 80VOGLIADISPORT SOCIETA' SPORTIVA IMPRONTE CREATIVE A.S.D.C.</text:p>
          </table:table-cell>
          <table:table-cell office:value-type="float" office:value="1200" table:style-name="ce9">
            <text:p>1.2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11" table:style-name="ce4">
            <text:p>23411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ATTIVITA' SPORTIVE SETTEMBRE - DICEMBRE 2021</text:p>
          </table:table-cell>
          <table:table-cell office:value-type="float" office:value="2342.04" table:style-name="ce9">
            <text:p>2.342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30" table:style-name="ce4">
            <text:p>21230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INNOVAZIONE DIDATTICA SETTEMBRE - DICEMBRE 2021</text:p>
          </table:table-cell>
          <table:table-cell office:value-type="float" office:value="2561.6" table:style-name="ce9">
            <text:p>2.561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07" table:style-name="ce4">
            <text:p>21207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MATERIALE PULIZIA SETTEMBRE - DICEMBRE 2021</text:p>
          </table:table-cell>
          <table:table-cell office:value-type="float" office:value="1829.72" table:style-name="ce9">
            <text:p>1.829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06" table:style-name="ce4">
            <text:p>21206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PRE SCUOLA INFANZIA SETTEMBRE - DICEMBRE 2021</text:p>
          </table:table-cell>
          <table:table-cell office:value-type="float" office:value="272" table:style-name="ce9">
            <text:p>27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ITUTO COMPRENSIVO DE AMICI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04" table:style-name="ce4">
            <text:p>21204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FUNZIONI MISTE SETTEMBRE - DICEMBRE 2021</text:p>
          </table:table-cell>
          <table:table-cell office:value-type="float" office:value="878.26" table:style-name="ce9">
            <text:p>878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ORATORIO FOOTBALL CLUB ARNATE-AP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LIQUIDAZIONE BONUS 80VOGLIADISPORT SOCIETA' SPORTIVA O.F.C. ARNATE A.P.D.</text:p>
          </table:table-cell>
          <table:table-cell office:value-type="float" office:value="240" table:style-name="ce9">
            <text:p>24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ROTELLISTICA GALLARATESE A.S.D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LIQUIDAZIONE BONUS 80VOGLIADISPORT <text:s/>SOCIERTA' SPORTIVA ROTELLISTICA GALLARATESE A.S.D.</text:p>
          </table:table-cell>
          <table:table-cell office:value-type="float" office:value="960" table:style-name="ce9">
            <text:p>9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NNIS CLUB GALLARATE AS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5/11/2021</text:p>
          </table:table-cell>
          <table:table-cell office:value-type="string" table:style-name="ce3">
            <text:p>LIQUIDAZIONE BONUD 80VOGLIADISPORT SOCIETA' SPORTIVA TENNIS CLUB GALLARATE<text:s/></text:p>
          </table:table-cell>
          <table:table-cell office:value-type="float" office:value="2000" table:style-name="ce9">
            <text:p>2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 TUTTA DANZA AS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LIQUIDAZIONE BONUS 80VOGLIADISPORT SOCIETA' SPORTIVA A TUTTA DANZA</text:p>
          </table:table-cell>
          <table:table-cell office:value-type="float" office:value="3120" table:style-name="ce9">
            <text:p>3.12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S.C.D. TORINO CLUB <text:s/>MARCO PARO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CONTRIBUTO ANNO 2021</text:p>
          </table:table-cell>
          <table:table-cell office:value-type="float" office:value="16192.22" table:style-name="ce9">
            <text:p>16.19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.S.C.D. TORINO CLUB <text:s/>MARCO PAROL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GIROCONTABILE INTERNO</text:p>
          </table:table-cell>
          <table:table-cell office:value-type="float" office:value="500.61" table:style-name="ce9">
            <text:p>500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60" table:style-name="ce4">
            <text:p>37460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RATA CANONE 2021 - OTTOBRE (salvo conguaglio)<text:s/></text:p>
          </table:table-cell>
          <table:table-cell office:value-type="float" office:value="144454.26999999999" table:style-name="ce9">
            <text:p>144.454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10" table:style-name="ce4">
            <text:p>37410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RATA CANONE 2021 - OTTOBRE (salvo conguaglio)<text:s/></text:p>
          </table:table-cell>
          <table:table-cell office:value-type="float" office:value="456353.54" table:style-name="ce9">
            <text:p>456.353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cedole classe 5^</text:p>
          </table:table-cell>
          <table:table-cell office:value-type="float" office:value="963.68" table:style-name="ce9">
            <text:p>96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DRATESE CALCIO 1985 SSD A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CONTRIBUTO ANNO 2021</text:p>
          </table:table-cell>
          <table:table-cell office:value-type="float" office:value="16662.36" table:style-name="ce9">
            <text:p>16.662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LUB EUROPA TAEKWO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LIQUIDAZIONE BONUS 80VOGLIADISPORT SOCIETA' SPORTIVA CLUB EUROPA</text:p>
          </table:table-cell>
          <table:table-cell office:value-type="float" office:value="400" table:style-name="ce9">
            <text:p>4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DIL CO.RE.MA DI BORGHI A. &amp; C. S.R.L.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LAVORI DI MANUTENZIONE STABILI COMUNALI - 2 SAL</text:p>
          </table:table-cell>
          <table:table-cell office:value-type="float" office:value="42721.91" table:style-name="ce9">
            <text:p>42.721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UONI SERGIO-NOTAIO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PRESTAZ.PROFES.COMPRAVENDITA CHIOSCO PIAZZA LIBERTA'</text:p>
          </table:table-cell>
          <table:table-cell office:value-type="float" office:value="5777.29" table:style-name="ce9">
            <text:p>5.77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ORATORIO FOOTBALL CLUB ARNATE-APD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755" table:style-name="ce4">
            <text:p>26755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CONTRIBUTO ANNO 2021</text:p>
          </table:table-cell>
          <table:table-cell office:value-type="float" office:value="7882.61" table:style-name="ce9">
            <text:p>7.88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TELEFONIA FISSA - OTTOBRE 2021</text:p>
          </table:table-cell>
          <table:table-cell office:value-type="float" office:value="7.48" table:style-name="ce9">
            <text:p>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29.08/27.10.2021 - SPC</text:p>
          </table:table-cell>
          <table:table-cell office:value-type="float" office:value="14623.37" table:style-name="ce9">
            <text:p>14.623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VODAFONE ITALIA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6/11/2021</text:p>
          </table:table-cell>
          <table:table-cell office:value-type="string" table:style-name="ce3">
            <text:p>29.08/27.10.2021 - SIM</text:p>
          </table:table-cell>
          <table:table-cell office:value-type="float" office:value="2149.64" table:style-name="ce9">
            <text:p>2.149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MBIELLI EDILFRIULI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MATERIALE VARIO PER IDRAULICO</text:p>
          </table:table-cell>
          <table:table-cell office:value-type="float" office:value="1232.29" table:style-name="ce9">
            <text:p>1.232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ALUCCI SRL</text:p>
          </table:table-cell>
          <table:table-cell office:value-type="string" table:style-name="ce3">
            <text:p>LL.PP. E PATRIMONIO</text:p>
          </table:table-cell>
          <table:table-cell office:value-type="float" office:value="67016" table:style-name="ce4">
            <text:p>67016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ERT.PAGAM.N.1 - MANUT.STRAORDI.STRADE E MARCIAPIEDI</text:p>
          </table:table-cell>
          <table:table-cell office:value-type="float" office:value="250000" table:style-name="ce9">
            <text:p>250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ALUCCI SRL</text:p>
          </table:table-cell>
          <table:table-cell office:value-type="string" table:style-name="ce3">
            <text:p>LL.PP. E PATRIMONIO</text:p>
          </table:table-cell>
          <table:table-cell office:value-type="float" office:value="67016" table:style-name="ce4">
            <text:p>67016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ERT.PAGAM.N.1 - MANUT.STRAORDI.STRADE E MARCIAPIEDI</text:p>
          </table:table-cell>
          <table:table-cell office:value-type="float" office:value="425012.58" table:style-name="ce9">
            <text:p>425.012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EA.MI SRL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LAVORI DI MAN STR DI EDIFICI COMUNALI</text:p>
          </table:table-cell>
          <table:table-cell office:value-type="float" office:value="329.41" table:style-name="ce9">
            <text:p>329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REA.MI SRL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LAVORI DI MAN STR DI EDIFICI COMUNALI</text:p>
          </table:table-cell>
          <table:table-cell office:value-type="float" office:value="3382.32" table:style-name="ce9">
            <text:p>3.382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.LLI RE <text:s/>DI RE MARIO &amp; CARLO SAS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NTO FINALE E CERTIFICATO REGOLARE ESECUZIONE-DET.571/2021</text:p>
          </table:table-cell>
          <table:table-cell office:value-type="float" office:value="1053.3399999999999" table:style-name="ce9">
            <text:p>1.053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.LLI RE <text:s/>DI RE MARIO &amp; CARLO SAS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NTO FINALE E CERTIFICATO REGOLARE ESECUZIONE-DET.571/2021</text:p>
          </table:table-cell>
          <table:table-cell office:value-type="float" office:value="1433.5" table:style-name="ce9">
            <text:p>1.433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MATERIALE VARIO DA ELETTRICISTA</text:p>
          </table:table-cell>
          <table:table-cell office:value-type="float" office:value="1022.54" table:style-name="ce9">
            <text:p>1.022,54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12F 2F 5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22F 2F 5</text:p>
          </table:table-cell>
          <table:table-cell office:value-type="float" office:value="7" table:style-name="ce9">
            <text:p>7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12F 2F 5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82F 2F 5</text:p>
          </table:table-cell>
          <table:table-cell office:value-type="float" office:value="28" table:style-name="ce9">
            <text:p>28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3932F 2F 5</text:p>
          </table:table-cell>
          <table:table-cell office:value-type="float" office:value="1375.5" table:style-name="ce9">
            <text:p>1.375,5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12F 2F 5</text:p>
          </table:table-cell>
          <table:table-cell office:value-type="float" office:value="81" table:style-name="ce9">
            <text:p>81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22F 2F 5</text:p>
          </table:table-cell>
          <table:table-cell office:value-type="float" office:value="440" table:style-name="ce9">
            <text:p>440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12F 2F 5</text:p>
          </table:table-cell>
          <table:table-cell office:value-type="float" office:value="64" table:style-name="ce9">
            <text:p>64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82F 2F 5</text:p>
          </table:table-cell>
          <table:table-cell office:value-type="float" office:value="1020.48" table:style-name="ce9">
            <text:p>1.020,48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3932F 2F 5</text:p>
          </table:table-cell>
          <table:table-cell office:value-type="float" office:value="51572.29" table:style-name="ce9">
            <text:p>51.572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ANA SAS-LAVORI EDILI DI RANA FABIO &amp; C.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VIA CONFALONIERI-RISANAM.CONSERVATIVO AMBIENTI DIDATTICI</text:p>
          </table:table-cell>
          <table:table-cell office:value-type="float" office:value="47093.59" table:style-name="ce9">
            <text:p>47.09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2 RATA- ASSIST.E MANUT. ELEVATORI</text:p>
          </table:table-cell>
          <table:table-cell office:value-type="float" office:value="2193.65" table:style-name="ce9">
            <text:p>2.193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PIESSE S.P.A.</text:p>
          </table:table-cell>
          <table:table-cell office:value-type="string" table:style-name="ce3">
            <text:p>LL.PP. E PATRIMONIO</text:p>
          </table:table-cell>
          <table:table-cell office:value-type="float" office:value="3621" table:style-name="ce4">
            <text:p>3621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2° STATO AVANZAM.LAV.-P.ZZA GIOVANNI XXIII</text:p>
          </table:table-cell>
          <table:table-cell office:value-type="float" office:value="23615.43" table:style-name="ce9">
            <text:p>23.615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PIESSE S.P.A.</text:p>
          </table:table-cell>
          <table:table-cell office:value-type="string" table:style-name="ce3">
            <text:p>LL.PP. E PATRIMONIO</text:p>
          </table:table-cell>
          <table:table-cell office:value-type="float" office:value="3621" table:style-name="ce4">
            <text:p>3621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2° STATO AVANZAM.LAV.-P.ZZA GIOVANNI XXIII</text:p>
          </table:table-cell>
          <table:table-cell office:value-type="float" office:value="199650.86" table:style-name="ce9">
            <text:p>199.650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PIESSE S.P.A.</text:p>
          </table:table-cell>
          <table:table-cell office:value-type="string" table:style-name="ce3">
            <text:p>LL.PP. E PATRIMONIO</text:p>
          </table:table-cell>
          <table:table-cell office:value-type="float" office:value="3621" table:style-name="ce4">
            <text:p>3621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2° STATO AVANZAM.LAV.-P.ZZA GIOVANNI XXIII</text:p>
          </table:table-cell>
          <table:table-cell office:value-type="float" office:value="145889.85" table:style-name="ce9">
            <text:p>145.889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ZAMBELLI <text:s/>ALESSANDRA-CONSULENTE ALIMEN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17/11/2021</text:p>
          </table:table-cell>
          <table:table-cell office:value-type="string" table:style-name="ce3">
            <text:p>CONSULENZA ALIMENTARE PER IL MESE DI OTTOBRE</text:p>
          </table:table-cell>
          <table:table-cell office:value-type="float" office:value="1700" table:style-name="ce9">
            <text:p>1.700,00</text:p>
          </table:table-cell>
          <table:table-cell table:number-columns-repeated="16378"/>
        </table:table-row>
        <table:table-row table:style-name="ro2">
          <table:table-cell table:number-columns-repeated="2" table:style-name="ce3"/>
          <table:table-cell table:style-name="ce4"/>
          <table:table-cell office:value-type="string" table:style-name="ce4">
            <text:p>18/11/2021</text:p>
          </table:table-cell>
          <table:table-cell office:value-type="string" table:style-name="ce3">
            <text:p>IN900 INVERNALE PLASTICO FREDDO</text:p>
          </table:table-cell>
          <table:table-cell office:value-type="float" office:value="84.91" table:style-name="ce9">
            <text:p>84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441" table:style-name="ce4">
            <text:p>144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SERVIZIO DI ELABORAZIONE PAGHE MESE DI OTTOBRE 2021</text:p>
          </table:table-cell>
          <table:table-cell office:value-type="float" office:value="2211.25" table:style-name="ce9">
            <text:p>2.211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Assimilati-TIROCINANTE</text:p>
          </table:table-cell>
          <table:table-cell office:value-type="float" office:value="42.5" table:style-name="ce9">
            <text:p>42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Assimilati-BORSISTI</text:p>
          </table:table-cell>
          <table:table-cell office:value-type="float" office:value="391.28" table:style-name="ce9">
            <text:p>391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1 - CPDEL dipend (uscita) Dipendenti</text:p>
          </table:table-cell>
          <table:table-cell office:value-type="float" office:value="41772.78" table:style-name="ce9">
            <text:p>41.772,7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3 - INADEL dipend (uscita) Dipendenti</text:p>
          </table:table-cell>
          <table:table-cell office:value-type="float" office:value="4868.46" table:style-name="ce9">
            <text:p>4.868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1 - CPDEL dipend (uscita) Dirigenti</text:p>
          </table:table-cell>
          <table:table-cell office:value-type="float" office:value="3342.8" table:style-name="ce9">
            <text:p>3.342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2 - Fondo Cred dip (uscita) Dipendenti</text:p>
          </table:table-cell>
          <table:table-cell office:value-type="float" office:value="1654.61" table:style-name="ce9">
            <text:p>1.654,6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3 - INADEL dipend (uscita) Dirigenti</text:p>
          </table:table-cell>
          <table:table-cell office:value-type="float" office:value="586.85" table:style-name="ce9">
            <text:p>586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2 - Fondo Cred dip (uscita) Dirigenti</text:p>
          </table:table-cell>
          <table:table-cell office:value-type="float" office:value="127.19" table:style-name="ce9">
            <text:p>127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0" table:style-name="ce4">
            <text:p>8211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13 -Ricongiunzioni (uscita) Dipendenti</text:p>
          </table:table-cell>
          <table:table-cell office:value-type="float" office:value="37.520000000000003" table:style-name="ce9">
            <text:p>37,5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7 - IRPEF Corrente (uscita) Dipendenti</text:p>
          </table:table-cell>
          <table:table-cell office:value-type="float" office:value="61168.959999999999" table:style-name="ce9">
            <text:p>61.168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7 - IRPEF Corrente (uscita) Dirigenti</text:p>
          </table:table-cell>
          <table:table-cell office:value-type="float" office:value="10734.37" table:style-name="ce9">
            <text:p>10.734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7 - IRPEF Corrente (uscita) Assimilati</text:p>
          </table:table-cell>
          <table:table-cell office:value-type="float" office:value="10535" table:style-name="ce9">
            <text:p>10.53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8 - IRPEF Add. Reg.(uscita) Dipendenti</text:p>
          </table:table-cell>
          <table:table-cell office:value-type="float" office:value="7033.33" table:style-name="ce9">
            <text:p>7.033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9 - IRPEF Add. Com (uscita) Dipendenti</text:p>
          </table:table-cell>
          <table:table-cell office:value-type="float" office:value="3791.3" table:style-name="ce9">
            <text:p>3.791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8 - IRPEF Add. Reg.(uscita) Dirigenti</text:p>
          </table:table-cell>
          <table:table-cell office:value-type="float" office:value="729.86" table:style-name="ce9">
            <text:p>729,8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9 - IRPEF Add. Com (uscita) Dirigenti</text:p>
          </table:table-cell>
          <table:table-cell office:value-type="float" office:value="335.91" table:style-name="ce9">
            <text:p>335,9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7 - IRPEF Corrente (uscita) Lavoro Autonomo Occasionale</text:p>
          </table:table-cell>
          <table:table-cell office:value-type="float" office:value="200" table:style-name="ce9">
            <text:p>2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8 - IRPEF Add. Reg.(uscita) Assimilati</text:p>
          </table:table-cell>
          <table:table-cell office:value-type="float" office:value="83.56" table:style-name="ce9">
            <text:p>83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05" table:style-name="ce4">
            <text:p>821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R009 - IRPEF Add. Com (uscita) Assimilati</text:p>
          </table:table-cell>
          <table:table-cell office:value-type="float" office:value="52.95" table:style-name="ce9">
            <text:p>52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1 - Contr.Ente CPDEL Dipendenti</text:p>
          </table:table-cell>
          <table:table-cell office:value-type="float" office:value="112440.85" table:style-name="ce9">
            <text:p>112.440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3 - Contr.Ente INADEL / TFR Dipendenti</text:p>
          </table:table-cell>
          <table:table-cell office:value-type="float" office:value="14770.89" table:style-name="ce9">
            <text:p>14.770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1 - Contr.Ente CPDEL Dirigenti</text:p>
          </table:table-cell>
          <table:table-cell office:value-type="float" office:value="8649.3799999999992" table:style-name="ce9">
            <text:p>8.649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3 - Contr.Ente INADEL / TFR Dirigenti</text:p>
          </table:table-cell>
          <table:table-cell office:value-type="float" office:value="1186.6400000000001" table:style-name="ce9">
            <text:p>1.186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5 - Contr.Ente INPS Dirigenti</text:p>
          </table:table-cell>
          <table:table-cell office:value-type="float" office:value="112.68" table:style-name="ce9">
            <text:p>112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5 - Contr.Ente INPS Dipendenti</text:p>
          </table:table-cell>
          <table:table-cell office:value-type="float" office:value="74.319999999999993" table:style-name="ce9">
            <text:p>74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4 - Contributi Perseo Solid Dipendenti</text:p>
          </table:table-cell>
          <table:table-cell office:value-type="float" office:value="15.4" table:style-name="ce9">
            <text:p>15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5 - Contr.Ente INPS Assimilati</text:p>
          </table:table-cell>
          <table:table-cell office:value-type="float" office:value="455" table:style-name="ce9">
            <text:p>45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Dipendenti</text:p>
          </table:table-cell>
          <table:table-cell office:value-type="float" office:value="35596.44" table:style-name="ce9">
            <text:p>35.596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Dirigenti</text:p>
          </table:table-cell>
          <table:table-cell office:value-type="float" office:value="3089.07" table:style-name="ce9">
            <text:p>3.089,0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Assimilati-NONNO VIGILE</text:p>
          </table:table-cell>
          <table:table-cell office:value-type="float" office:value="372.34" table:style-name="ce9">
            <text:p>372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800" table:style-name="ce4">
            <text:p>18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Lavoro Autonomo Occasionale-CENSIMENTO</text:p>
          </table:table-cell>
          <table:table-cell office:value-type="float" office:value="85" table:style-name="ce9">
            <text:p>8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700" table:style-name="ce4">
            <text:p>7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24 EP - NOVEMBRE 2021 C007 - Imposta IRAP Assimilati</text:p>
          </table:table-cell>
          <table:table-cell office:value-type="float" office:value="2608.65" table:style-name="ce9">
            <text:p>2.608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VVISATO <text:s/>VINCENZO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19 - Compenso Nonni Vigili-ORD.DI LIQ.11 DEL 05/11/2021 P.L.</text:p>
          </table:table-cell>
          <table:table-cell office:value-type="float" office:value="332.4" table:style-name="ce9">
            <text:p>332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13 - Merloni Dipendenti-ORD.LIQ.PROT.00740 DEL 03/11/2021</text:p>
          </table:table-cell>
          <table:table-cell office:value-type="float" office:value="3703.71" table:style-name="ce9">
            <text:p>3.703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43801" table:style-name="ce4">
            <text:p>438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5092.3500000000004" table:style-name="ce9">
            <text:p>5.092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19 - Compenso Nonni Vigili-ORD.DI LIQ.11 DEL 05/11/2021 P.L.</text:p>
          </table:table-cell>
          <table:table-cell office:value-type="float" office:value="4047.6" table:style-name="ce9">
            <text:p>4.047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60" table:style-name="ce4">
            <text:p>1126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25 - Straordinari Prog.Ed.Str Dipendenti-ORD.LIQ.10 DEL 08/10/2021</text:p>
          </table:table-cell>
          <table:table-cell office:value-type="float" office:value="482.64" table:style-name="ce9">
            <text:p>482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400" table:style-name="ce4">
            <text:p>394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9128.51" table:style-name="ce9">
            <text:p>29.128,5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18922.560000000001" table:style-name="ce9">
            <text:p>18.922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9600" table:style-name="ce4">
            <text:p>296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4792.97" table:style-name="ce9">
            <text:p>4.792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5200" table:style-name="ce4">
            <text:p>252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648.24" table:style-name="ce9">
            <text:p>2.648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0242.96" table:style-name="ce9">
            <text:p>20.242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517.13" table:style-name="ce9">
            <text:p>3.517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100" table:style-name="ce4">
            <text:p>111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82544.039999999994" table:style-name="ce9">
            <text:p>82.544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7815" table:style-name="ce4">
            <text:p>781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6670.27" table:style-name="ce9">
            <text:p>6.670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726" table:style-name="ce4">
            <text:p>6726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22 - Straordinari Mandament Dipendenti</text:p>
          </table:table-cell>
          <table:table-cell office:value-type="float" office:value="661.39" table:style-name="ce9">
            <text:p>661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0079.04" table:style-name="ce9">
            <text:p>20.079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365.99" table:style-name="ce9">
            <text:p>3.365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5605" table:style-name="ce4">
            <text:p>560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1538.46" table:style-name="ce9">
            <text:p>1.538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19630.77" table:style-name="ce9">
            <text:p>19.630,7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1303.8399999999999" table:style-name="ce9">
            <text:p>1.303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15410.02" table:style-name="ce9">
            <text:p>15.410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823.08" table:style-name="ce9">
            <text:p>823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1" table:style-name="ce4">
            <text:p>23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38250.28" table:style-name="ce9">
            <text:p>38.250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1" table:style-name="ce4">
            <text:p>23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1" table:style-name="ce4">
            <text:p>23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1595.2" table:style-name="ce9">
            <text:p>1.595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8" table:style-name="ce4">
            <text:p>1298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10 -Indennità Fondo Dirigenza Dirigenti</text:p>
          </table:table-cell>
          <table:table-cell office:value-type="float" office:value="15285.15" table:style-name="ce9">
            <text:p>15.285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6" table:style-name="ce4">
            <text:p>1296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4 - Indennita fondo Dipendenti</text:p>
          </table:table-cell>
          <table:table-cell office:value-type="float" office:value="50746.35" table:style-name="ce9">
            <text:p>50.746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50" table:style-name="ce4">
            <text:p>125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2 - Straordinari Dipendenti</text:p>
          </table:table-cell>
          <table:table-cell office:value-type="float" office:value="4539.41" table:style-name="ce9">
            <text:p>4.539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219" table:style-name="ce4">
            <text:p>1219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23 - Straordinari Art.208 CDS Dipendenti</text:p>
          </table:table-cell>
          <table:table-cell office:value-type="float" office:value="3658.31" table:style-name="ce9">
            <text:p>3.658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38810.239999999998" table:style-name="ce9">
            <text:p>38.810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505.97" table:style-name="ce9">
            <text:p>3.50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1538.46" table:style-name="ce9">
            <text:p>1.538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3" table:style-name="ce4">
            <text:p>1153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13578.29" table:style-name="ce9">
            <text:p>13.578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2" table:style-name="ce4">
            <text:p>1152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9184.1299999999992" table:style-name="ce9">
            <text:p>9.184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LAVORO STRAORDINARIO ELEZIONI AMMINISTRATIVE</text:p>
          </table:table-cell>
          <table:table-cell office:value-type="float" office:value="26601.919999999998" table:style-name="ce9">
            <text:p>26.601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01" table:style-name="ce4">
            <text:p>1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Assegni Familiari Dipendenti</text:p>
          </table:table-cell>
          <table:table-cell office:value-type="float" office:value="6794.97" table:style-name="ce9">
            <text:p>6.794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3727.759999999998" table:style-name="ce9">
            <text:p>23.727,7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715.38" table:style-name="ce9">
            <text:p>715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pendenti</text:p>
          </table:table-cell>
          <table:table-cell office:value-type="float" office:value="22158.42" table:style-name="ce9">
            <text:p>22.158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1 - Competenze Dirigenti</text:p>
          </table:table-cell>
          <table:table-cell office:value-type="float" office:value="3515.79" table:style-name="ce9">
            <text:p>3.515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300" table:style-name="ce4">
            <text:p>230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05 - Posiz. Organizzative Dipendenti</text:p>
          </table:table-cell>
          <table:table-cell office:value-type="float" office:value="823.08" table:style-name="ce9">
            <text:p>823,0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-Indennità di carica + arretrati OTTOBRE 2021</text:p>
          </table:table-cell>
          <table:table-cell office:value-type="float" office:value="30689.919999999998" table:style-name="ce9">
            <text:p>30.689,9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CANCELLERIA PER TECNICO</text:p>
          </table:table-cell>
          <table:table-cell office:value-type="float" office:value="286.66000000000003" table:style-name="ce9">
            <text:p>286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RISORSE</text:p>
          </table:table-cell>
          <table:table-cell office:value-type="float" office:value="245.21" table:style-name="ce9">
            <text:p>245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INK JET EPSON <text:s/>ISTITUTO COMPRENSIVO E. DE AMICIS</text:p>
          </table:table-cell>
          <table:table-cell office:value-type="float" office:value="227.33" table:style-name="ce9">
            <text:p>227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NIDO SCIARE'</text:p>
          </table:table-cell>
          <table:table-cell office:value-type="float" office:value="151.88" table:style-name="ce9">
            <text:p>151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SERV.SOCIALI</text:p>
          </table:table-cell>
          <table:table-cell office:value-type="float" office:value="122.2" table:style-name="ce9">
            <text:p>122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TERRITORIALE</text:p>
          </table:table-cell>
          <table:table-cell office:value-type="float" office:value="58.72" table:style-name="ce9">
            <text:p>58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DEMOGRAFICI</text:p>
          </table:table-cell>
          <table:table-cell office:value-type="float" office:value="40" table:style-name="ce9">
            <text:p>4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CANCELLERIA PER CULTURA</text:p>
          </table:table-cell>
          <table:table-cell office:value-type="float" office:value="282.31" table:style-name="ce9">
            <text:p>282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TECNICO</text:p>
          </table:table-cell>
          <table:table-cell office:value-type="float" office:value="161.16999999999999" table:style-name="ce9">
            <text:p>161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FORNIT.PER URP</text:p>
          </table:table-cell>
          <table:table-cell office:value-type="float" office:value="92.87" table:style-name="ce9">
            <text:p>92,8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DONE <text:s/>ROSA 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0" table:style-name="ce4">
            <text:p>26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NOVEMBRE 2021 027 - Compenso Censimento Lavoro Autonomo Occasionale</text:p>
          </table:table-cell>
          <table:table-cell office:value-type="float" office:value="1000" table:style-name="ce9">
            <text:p>1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5" table:style-name="ce4">
            <text:p>361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AGGIO RISCOSSIONE COATTIVA - OTTOBRE 2021<text:s/></text:p>
          </table:table-cell>
          <table:table-cell office:value-type="float" office:value="33670.730000000003" table:style-name="ce9">
            <text:p>33.670,7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 GINESTRA SOC.COOP.SOCIALE ONLU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OTTOBRE 2021 - FACCHINAGGIO/TRASLOCHI</text:p>
          </table:table-cell>
          <table:table-cell office:value-type="float" office:value="1259.04" table:style-name="ce9">
            <text:p>1.259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COMUNE/MONILE S.R.L. - T.A.R. Lombardia, II, R.G. 2231/2011</text:p>
          </table:table-cell>
          <table:table-cell office:value-type="float" office:value="2131.21" table:style-name="ce9">
            <text:p>2.131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TUDIO LEGALE FOSSATI ANDENA ROMANENGHI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1425" table:style-name="ce4">
            <text:p>1425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COMUNE/PEGASO S.R.L. - T.A.R. Lombardia, II, R.G. 2230/2011</text:p>
          </table:table-cell>
          <table:table-cell office:value-type="float" office:value="2131.21" table:style-name="ce9">
            <text:p>2.131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NIPOLSAI ASSICURAZIONI SPA</text:p>
          </table:table-cell>
          <table:table-cell office:value-type="string" table:style-name="ce3">
            <text:p>FINANZIARIO, TRIBUTI, FUNDRAISING, LOGISTICA E CONTRATTI</text:p>
          </table:table-cell>
          <table:table-cell office:value-type="float" office:value="2560" table:style-name="ce4">
            <text:p>2560</text:p>
          </table:table-cell>
          <table:table-cell office:value-type="string" table:style-name="ce4">
            <text:p>19/11/2021</text:p>
          </table:table-cell>
          <table:table-cell office:value-type="string" table:style-name="ce3">
            <text:p>PAGAMENTO FRANCHIGIE POLIZZA RCT/O UNIPOLSAI SX: CASINI MARCO</text:p>
          </table:table-cell>
          <table:table-cell office:value-type="float" office:value="120" table:style-name="ce9">
            <text:p>1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KAPPA S.L.R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11" table:style-name="ce4">
            <text:p>111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SERV.DI SUPPORTO E ASSIST.PER CONSULTAZIONI ELETTORALI</text:p>
          </table:table-cell>
          <table:table-cell office:value-type="float" office:value="1952" table:style-name="ce9">
            <text:p>1.95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PS INFORMATICA S.N.C. DI PRESELLO GIANN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PERSONAL COMPUTER ALL-IN-ONE DESTINATI AGLI UFFICI COMUNALI</text:p>
          </table:table-cell>
          <table:table-cell office:value-type="float" office:value="9947.8799999999992" table:style-name="ce9">
            <text:p>9.947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COLA2DIECI DI VEZZARO FAB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cedole librarie</text:p>
          </table:table-cell>
          <table:table-cell office:value-type="float" office:value="2151.4299999999998" table:style-name="ce9">
            <text:p>2.151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fornit.per ist.COMP. G. CARDANO</text:p>
          </table:table-cell>
          <table:table-cell office:value-type="float" office:value="780.37" table:style-name="ce9">
            <text:p>78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fornit.per tecnico</text:p>
          </table:table-cell>
          <table:table-cell office:value-type="float" office:value="94.09" table:style-name="ce9">
            <text:p>94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20" table:style-name="ce4">
            <text:p>39520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OTTOBRE 2021 - PASTI NIDI</text:p>
          </table:table-cell>
          <table:table-cell office:value-type="float" office:value="9014.14" table:style-name="ce9">
            <text:p>9.014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OTTOBRE 2021 - PASTI SCUOLE</text:p>
          </table:table-cell>
          <table:table-cell office:value-type="float" office:value="166502.70000000001" table:style-name="ce9">
            <text:p>166.502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LORICOLTURA ARCHIMEDE DI TORRESAN ALESS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PRESTAZIONI A SALDO INTERVENTO ABBATTIMENTO PIANTE</text:p>
          </table:table-cell>
          <table:table-cell office:value-type="float" office:value="4776.3" table:style-name="ce9">
            <text:p>4.776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GGI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ASSISTENZA AUTOSCAN <text:s/>DAL 01.09.2021 AL 31.08.2022</text:p>
          </table:table-cell>
          <table:table-cell office:value-type="float" office:value="1464" table:style-name="ce9">
            <text:p>1.46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ROGEL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2/11/2021</text:p>
          </table:table-cell>
          <table:table-cell office:value-type="string" table:style-name="ce3">
            <text:p>RICOGNIZ.STRAORD. BENI MOBILI ACCONTO 30% ALL'AFFIDAMENTO</text:p>
          </table:table-cell>
          <table:table-cell office:value-type="float" office:value="17385" table:style-name="ce9">
            <text:p>17.38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RTI GRAFICHE CRENNESI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FORNITURA STAMPATI DIVERSI</text:p>
          </table:table-cell>
          <table:table-cell office:value-type="float" office:value="1963.47" table:style-name="ce9">
            <text:p>1.963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RTI GRAFICHE CRENNESI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ETICHETTE ADESIVE STAMPATE 4 COLORI FUSTELLATE</text:p>
          </table:table-cell>
          <table:table-cell office:value-type="float" office:value="140.30000000000001" table:style-name="ce9">
            <text:p>14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ASSO EUGENIO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1.7/30.9.2021 - SERV.ASSIST.E MANUT.FAX</text:p>
          </table:table-cell>
          <table:table-cell office:value-type="float" office:value="294.42" table:style-name="ce9">
            <text:p>294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Y RISTOSERVIC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40" table:style-name="ce4">
            <text:p>254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BUONI PASTO DIPENDENTI <text:s/>- OTTOBRE 2021</text:p>
          </table:table-cell>
          <table:table-cell office:value-type="float" office:value="6703.05" table:style-name="ce9">
            <text:p>6.703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Saldo Fattura</text:p>
          </table:table-cell>
          <table:table-cell office:value-type="float" office:value="50.03" table:style-name="ce9">
            <text:p>5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Saldo Fattura</text:p>
          </table:table-cell>
          <table:table-cell office:value-type="float" office:value="25.63" table:style-name="ce9">
            <text:p>25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Saldo Fattura</text:p>
          </table:table-cell>
          <table:table-cell office:value-type="float" office:value="1431.73" table:style-name="ce9">
            <text:p>1.431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Saldo Fattura</text:p>
          </table:table-cell>
          <table:table-cell office:value-type="float" office:value="1054.03" table:style-name="ce9">
            <text:p>1.05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ST.SUPER.DI STUDI MUSICALI G.PUCCIN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19980" table:style-name="ce4">
            <text:p>1998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1^ RATA</text:p>
          </table:table-cell>
          <table:table-cell office:value-type="float" office:value="50000" table:style-name="ce9">
            <text:p>50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.VIG.NOTTURNA GALLARAT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ottobre 2021 - Servizi di Trasporto Valori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AREDES 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5° BIM.2021 - NOLEGGIO DISPOSITIVI PER L'IGIENIZZ.</text:p>
          </table:table-cell>
          <table:table-cell office:value-type="float" office:value="650.66" table:style-name="ce9">
            <text:p>650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OTT.2021-SERV.OPERATORE FIDUCIARIO/RECEPTION</text:p>
          </table:table-cell>
          <table:table-cell office:value-type="float" office:value="4202.53" table:style-name="ce9">
            <text:p>4.202,5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OTT.2021 - SERV.PORTIERATO/USCIERATO c/o LARGO CAMUSSI</text:p>
          </table:table-cell>
          <table:table-cell office:value-type="float" office:value="2141.83" table:style-name="ce9">
            <text:p>2.141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COOP. SOCIALE CITTA' DEL SO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42915" table:style-name="ce4">
            <text:p>42915</text:p>
          </table:table-cell>
          <table:table-cell office:value-type="string" table:style-name="ce4">
            <text:p>23/11/2021</text:p>
          </table:table-cell>
          <table:table-cell office:value-type="string" table:style-name="ce3">
            <text:p>OTTOBRE 2021</text:p>
          </table:table-cell>
          <table:table-cell office:value-type="float" office:value="757.32" table:style-name="ce9">
            <text:p>757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CEDOLE CLASSE 5^</text:p>
          </table:table-cell>
          <table:table-cell office:value-type="float" office:value="963.69" table:style-name="ce9">
            <text:p>963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LETTI SN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cedola libri 2021/2022</text:p>
          </table:table-cell>
          <table:table-cell office:value-type="float" office:value="31.46" table:style-name="ce9">
            <text:p>3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IBRERIA PASCOL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libri di testo</text:p>
          </table:table-cell>
          <table:table-cell office:value-type="float" office:value="272.14999999999998" table:style-name="ce9">
            <text:p>272,1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USSMANN SERVIC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01.08.2021/30.09.2021 - <text:s/>SERVIZIO DI PULIZIA</text:p>
          </table:table-cell>
          <table:table-cell office:value-type="float" office:value="40803.68" table:style-name="ce9">
            <text:p>40.80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ATTOLERIA DI TONETTI RENA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LIBRI DI TESTO</text:p>
          </table:table-cell>
          <table:table-cell office:value-type="float" office:value="578.94000000000005" table:style-name="ce9">
            <text:p>57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CEDOLE MISTE</text:p>
          </table:table-cell>
          <table:table-cell office:value-type="float" office:value="778.08" table:style-name="ce9">
            <text:p>778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EEN CARTOLERIA DI PAVA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4/11/2021</text:p>
          </table:table-cell>
          <table:table-cell office:value-type="string" table:style-name="ce3">
            <text:p>libri di testo</text:p>
          </table:table-cell>
          <table:table-cell office:value-type="float" office:value="11332.15" table:style-name="ce9">
            <text:p>11.332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LETTI SN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CEDOLE VARIE A.S. 2021/2022<text:s/></text:p>
          </table:table-cell>
          <table:table-cell office:value-type="float" office:value="245.3" table:style-name="ce9">
            <text:p>245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MATERIALE VARIO PER UFFICIO</text:p>
          </table:table-cell>
          <table:table-cell office:value-type="float" office:value="129.80000000000001" table:style-name="ce9">
            <text:p>129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MATERIALE VARIO PER UFFICIO</text:p>
          </table:table-cell>
          <table:table-cell office:value-type="float" office:value="108.47" table:style-name="ce9">
            <text:p>108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MATERIALE VARIO PER UFFICIO</text:p>
          </table:table-cell>
          <table:table-cell office:value-type="float" office:value="103.96" table:style-name="ce9">
            <text:p>103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FOCAMER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SUAP Personalizz. Una tantum</text:p>
          </table:table-cell>
          <table:table-cell office:value-type="float" office:value="3660" table:style-name="ce9">
            <text:p>3.66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5/11/2021</text:p>
          </table:table-cell>
          <table:table-cell office:value-type="string" table:style-name="ce3">
            <text:p>CEDOLE CLASSE 4 DI CEDRATE</text:p>
          </table:table-cell>
          <table:table-cell office:value-type="float" office:value="995.4" table:style-name="ce9">
            <text:p>995,4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26/11/2021</text:p>
          </table:table-cell>
          <table:table-cell office:value-type="string" table:style-name="ce3">
            <text:p>IMPAGATI ADUE <text:s text:c="16"/>RAPPORTO 000000000001338687 <text:s text:c="2"/>TIPO OPERAZIONE REJECT NUM <text:s text:c="3"/>PEZZI 00000032F 2F 5</text:p>
          </table:table-cell>
          <table:table-cell office:value-type="float" office:value="1515.97" table:style-name="ce9">
            <text:p>1.515,97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26/11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12F 2F 5</text:p>
          </table:table-cell>
          <table:table-cell office:value-type="float" office:value="91" table:style-name="ce9">
            <text:p>91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6/11/2021</text:p>
          </table:table-cell>
          <table:table-cell office:value-type="string" table:style-name="ce3">
            <text:p>COMMISSIONI E SPESE ADUE <text:s text:c="5"/>RAPPORTO 000000000001338687 <text:s text:c="2"/>TIPO OPERAZIONE REJECT NUM <text:s text:c="3"/>PEZZI 00000032F 2F 5</text:p>
          </table:table-cell>
          <table:table-cell office:value-type="float" office:value="10.5" table:style-name="ce9">
            <text:p>10,5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6/11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12F 2F 5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6/11/2021</text:p>
          </table:table-cell>
          <table:table-cell office:value-type="string" table:style-name="ce3">
            <text:p>cedole classe 5 di cedrate</text:p>
          </table:table-cell>
          <table:table-cell office:value-type="float" office:value="963.3" table:style-name="ce9">
            <text:p>963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SG-AZIENDA SPECIALE SERV.SOCIO SANITA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608" table:style-name="ce4">
            <text:p>39608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GIUGNO 2021 - <text:s/>SERVIZIO ASILI NIDO</text:p>
          </table:table-cell>
          <table:table-cell office:value-type="float" office:value="98152.13" table:style-name="ce9">
            <text:p>98.152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LER-VARESE-COMO-MONZA/BRIANZA-BUSTO 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PROCEDURA ESECUTIVA R.G.2352/2018-REP.9832/2020</text:p>
          </table:table-cell>
          <table:table-cell office:value-type="float" office:value="267" table:style-name="ce9">
            <text:p>267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292.02" table:style-name="ce9">
            <text:p>29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52.31" table:style-name="ce9">
            <text:p>52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591.88" table:style-name="ce9">
            <text:p>1.591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30.55" table:style-name="ce9">
            <text:p>3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658.83" table:style-name="ce9">
            <text:p>1.658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780.69" table:style-name="ce9">
            <text:p>780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28.61" table:style-name="ce9">
            <text:p>28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53.9" table:style-name="ce9">
            <text:p>153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37.47" table:style-name="ce9">
            <text:p>137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228.2" table:style-name="ce9">
            <text:p>228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266.8699999999999" table:style-name="ce9">
            <text:p>1.266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50.08" table:style-name="ce9">
            <text:p>50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28.02" table:style-name="ce9">
            <text:p>28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5728.94" table:style-name="ce9">
            <text:p>5.728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403.59" table:style-name="ce9">
            <text:p>40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2.2" table:style-name="ce9">
            <text:p>12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99.77" table:style-name="ce9">
            <text:p>9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008.55" table:style-name="ce9">
            <text:p>1.008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36.97" table:style-name="ce9">
            <text:p>3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65.01" table:style-name="ce9">
            <text:p>16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66.41" table:style-name="ce9">
            <text:p>66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21.07" table:style-name="ce9">
            <text:p>2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4637.51" table:style-name="ce9">
            <text:p>4.637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ONSUMI ACQUA - FINO AL 31.08.2021</text:p>
          </table:table-cell>
          <table:table-cell office:value-type="float" office:value="192.95" table:style-name="ce9">
            <text:p>192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ASILO NIDO - SETT 2017/AGO 2021</text:p>
          </table:table-cell>
          <table:table-cell office:value-type="float" office:value="299.77" table:style-name="ce9">
            <text:p>299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LFA S.R.L.</text:p>
          </table:table-cell>
          <table:table-cell office:value-type="string" table:style-name="ce3">
            <text:p>LL.PP. E PATRIMONIO</text:p>
          </table:table-cell>
          <table:table-cell office:value-type="float" office:value="554" table:style-name="ce4">
            <text:p>554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ASILO NIDO - SETT 2017/AGO 2021</text:p>
          </table:table-cell>
          <table:table-cell office:value-type="float" office:value="1134.8699999999999" table:style-name="ce9">
            <text:p>1.134,8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SOCIAZIONE FONDO POLIZIA LOC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0 - Ass.F.do Polizia Loc(u) Dipendenti</text:p>
          </table:table-cell>
          <table:table-cell office:value-type="float" office:value="168" table:style-name="ce9">
            <text:p>16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S.A.-REG.AUT.LOCALI-DIPART.P.L.-SIAPO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1 - CSA (uscita) Dipendenti</text:p>
          </table:table-cell>
          <table:table-cell office:value-type="float" office:value="33.39" table:style-name="ce9">
            <text:p>33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U.B.-PUBBLICO IMPIEG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2 - COBAS (uscita) Dipendenti</text:p>
          </table:table-cell>
          <table:table-cell office:value-type="float" office:value="90.54" table:style-name="ce9">
            <text:p>90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ISL FP DEI LAGHI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5 - CISL (uscita) Dipendenti</text:p>
          </table:table-cell>
          <table:table-cell office:value-type="float" office:value="55.95" table:style-name="ce9">
            <text:p>55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DEM <text:s/>SPA-GRUPPO IVA CREDEM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DELEGA PAGAMENTO N.23079 C.M.</text:p>
          </table:table-cell>
          <table:table-cell office:value-type="float" office:value="97" table:style-name="ce9">
            <text:p>9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YNAMICA RETAIL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CONTRATTO 0000050417 C.M.</text:p>
          </table:table-cell>
          <table:table-cell office:value-type="float" office:value="262" table:style-name="ce9">
            <text:p>26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COLA CARTOLIBRERIA R. PI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EDOLE A.S.2021/2022</text:p>
          </table:table-cell>
          <table:table-cell office:value-type="float" office:value="72.709999999999994" table:style-name="ce9">
            <text:p>72,7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NRICO CANTU' ASSICURAZION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10 - Assicurazione (uscita) Dipendenti</text:p>
          </table:table-cell>
          <table:table-cell office:value-type="float" office:value="35" table:style-name="ce9">
            <text:p>3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UROCQ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CESSIONE DEL QUINTO N.188102 DEL 11/01/2021</text:p>
          </table:table-cell>
          <table:table-cell office:value-type="float" office:value="276" table:style-name="ce9">
            <text:p>276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ADEL-FEDERAZIONE ITALIANA AUTONOMA DIP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1 - CSA - FIADEL (uscita) Dipendenti</text:p>
          </table:table-cell>
          <table:table-cell office:value-type="float" office:value="41.01" table:style-name="ce9">
            <text:p>41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DELEGA CONTRATTO DI FINANZ.N.380783 E N.380780</text:p>
          </table:table-cell>
          <table:table-cell office:value-type="float" office:value="788" table:style-name="ce9">
            <text:p>78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273" table:style-name="ce9">
            <text:p>27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F.DO PERSEO-P.I.00560180127-COMUNE DI GALLARATE 2021</text:p>
          </table:table-cell>
          <table:table-cell office:value-type="float" office:value="438.24" table:style-name="ce9">
            <text:p>438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F.DO PERSEO-P.I.00560180127-COMUNE DI GALLARATE 2021</text:p>
          </table:table-cell>
          <table:table-cell office:value-type="float" office:value="153.93" table:style-name="ce9">
            <text:p>153,9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4 - CGIL (uscita) Dipendenti</text:p>
          </table:table-cell>
          <table:table-cell office:value-type="float" office:value="278.82" table:style-name="ce9">
            <text:p>278,8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4 - CGIL (uscita) Dirigenti</text:p>
          </table:table-cell>
          <table:table-cell office:value-type="float" office:value="33.32" table:style-name="ce9">
            <text:p>33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OTTOBRE 2021-VIA SAN GIORGIO 10</text:p>
          </table:table-cell>
          <table:table-cell office:value-type="float" office:value="55.22" table:style-name="ce9">
            <text:p>55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FI.VE.R.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CESSIONE DEL QUINTO CONTRATTO 6667/2021 M.A.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221" table:style-name="ce9">
            <text:p>22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214" table:style-name="ce9">
            <text:p>21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NAZIONALE PREVIDENZA SOCI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CARTOLARIZZAZIONI-XXX1201100560180127XXX</text:p>
          </table:table-cell>
          <table:table-cell office:value-type="float" office:value="2183.9699999999998" table:style-name="ce9">
            <text:p>2.183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CEDOLE CLASSE 5^</text:p>
          </table:table-cell>
          <table:table-cell office:value-type="float" office:value="963.3" table:style-name="ce9">
            <text:p>963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CE LOCAM S.P.A.-ORA MCE FINANC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ITAGOR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CONTRATTO DI FINANZIAMENTO N.361628</text:p>
          </table:table-cell>
          <table:table-cell office:value-type="float" office:value="300" table:style-name="ce9">
            <text:p>3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UBICON SPV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DELEGA G.P.-CONTRATTO 19323</text:p>
          </table:table-cell>
          <table:table-cell office:value-type="float" office:value="139.69999999999999" table:style-name="ce9">
            <text:p>139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ULPM - SEGRETERIA REGIONE LOMBARD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7 - SULPM (uscita) Dipendenti</text:p>
          </table:table-cell>
          <table:table-cell office:value-type="float" office:value="60.6" table:style-name="ce9">
            <text:p>60,60</text:p>
          </table:table-cell>
          <table:table-cell table:number-columns-repeated="16378"/>
        </table:table-row>
        <table:table-row table:style-name="ro5">
          <table:table-cell office:value-type="string" table:style-name="ce3">
            <text:p>TIM-TELECOM ITALIA MOBILE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DT.489 DEL 17/07/2019-TELECOM ITALIA -SERV.TELEF.MOBILE E PRESTAZ.CONNESSE-CONVENZ.CONSIP SPA-TELEFONIA MOBILE 7-(GENN./GIU.2021)</text:p>
          </table:table-cell>
          <table:table-cell office:value-type="float" office:value="1811.63" table:style-name="ce9">
            <text:p>1.811,6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OWERS CQ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41" table:style-name="ce9">
            <text:p>4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.I.L. FP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S006 - UIL (uscita) Dipendenti</text:p>
          </table:table-cell>
          <table:table-cell office:value-type="float" office:value="32.44" table:style-name="ce9">
            <text:p>32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IVI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29/11/2021</text:p>
          </table:table-cell>
          <table:table-cell office:value-type="string" table:style-name="ce3">
            <text:p>NOVEMBRE T001 - Cessioni Piccoli Pr (u) Dipendenti</text:p>
          </table:table-cell>
          <table:table-cell office:value-type="float" office:value="277" table:style-name="ce9">
            <text:p>27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IPARAZIONE VEICOLO <text:s/>TARGA YA739AP - VIGILI</text:p>
          </table:table-cell>
          <table:table-cell office:value-type="float" office:value="136.49" table:style-name="ce9">
            <text:p>136,4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IPARAZIONE VEICOLO TARGA FE143XK - VIGILI</text:p>
          </table:table-cell>
          <table:table-cell office:value-type="float" office:value="67.099999999999994" table:style-name="ce9">
            <text:p>67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2R CAR SERVICE DI RICHICHI ROBER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IPARAZIONE VEICOLO TARGA EW803HM - VIGILI</text:p>
          </table:table-cell>
          <table:table-cell office:value-type="float" office:value="58.56" table:style-name="ce9">
            <text:p>58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CCA SOFTWAR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91.52" table:style-name="ce9">
            <text:p>91,5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NDREA BARDELLI TESSUT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00" table:style-name="ce4">
            <text:p>3950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24.37" table:style-name="ce9">
            <text:p>24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NDREA BARDELLI TESSUT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00" table:style-name="ce4">
            <text:p>3950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9.4" table:style-name="ce9">
            <text:p>9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NTICA CERERIA MOSCA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210" table:style-name="ce4">
            <text:p>2321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6.28" table:style-name="ce9">
            <text:p>16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OZZI- MOBILI UFF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210" table:style-name="ce4">
            <text:p>2321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5.5" table:style-name="ce9">
            <text:p>5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STRADE PER L'ITAL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.59" table:style-name="ce9">
            <text:p>1,5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VVENIRE SPA SOCIO UNIC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30" table:style-name="ce4">
            <text:p>253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23.76" table:style-name="ce9">
            <text:p>23,7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IOTEAM SANIFICAZIONI AMBIENTALI DI BINA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DERATIZZAZIONE E DISINFESTAZIONE DA INSETTI</text:p>
          </table:table-cell>
          <table:table-cell office:value-type="float" office:value="5850.14" table:style-name="ce9">
            <text:p>5.850,1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S. DI TURRI GUGLIELMO E C. S.N.C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71.6" table:style-name="ce9">
            <text:p>171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LIGARA LUIGI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7.04" table:style-name="ce9">
            <text:p>7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ALUCCI SRL</text:p>
          </table:table-cell>
          <table:table-cell office:value-type="string" table:style-name="ce3">
            <text:p>LL.PP. E PATRIMONIO</text:p>
          </table:table-cell>
          <table:table-cell office:value-type="float" office:value="67016" table:style-name="ce4">
            <text:p>67016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MANUTENZIONE STRAORDINARIA STRADE E MARCIAPIEDI</text:p>
          </table:table-cell>
          <table:table-cell office:value-type="float" office:value="70000" table:style-name="ce9">
            <text:p>70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ALUCCI SRL</text:p>
          </table:table-cell>
          <table:table-cell office:value-type="string" table:style-name="ce3">
            <text:p>LL.PP. E PATRIMONIO</text:p>
          </table:table-cell>
          <table:table-cell office:value-type="float" office:value="67016" table:style-name="ce4">
            <text:p>67016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MANUTENZIONE STRAORDINARIA STRADE E MARCIAPIEDI</text:p>
          </table:table-cell>
          <table:table-cell office:value-type="float" office:value="129405.34" table:style-name="ce9">
            <text:p>129.405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MPUTER TIM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7.600000000000001" table:style-name="ce9">
            <text:p>17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LENGHI DIVISE S.N.C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320" table:style-name="ce4">
            <text:p>132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43.68" table:style-name="ce9">
            <text:p>143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RUPPO SE.CO.GES.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82.28" table:style-name="ce9">
            <text:p>82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 FERRARIO DI GALLARATE SAS DI ARTUSO ST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40" table:style-name="ce4">
            <text:p>24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67.2" table:style-name="ce9">
            <text:p>167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ZZATI INDUSTRIA GRAFICA SRL SB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830" table:style-name="ce4">
            <text:p>683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8.04" table:style-name="ce9">
            <text:p>18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ARCHINI PIANTE SRL-SOC.CON SOCIO UNICO</text:p>
          </table:table-cell>
          <table:table-cell office:value-type="string" table:style-name="ce3">
            <text:p>LL.PP. E PATRIMONIO</text:p>
          </table:table-cell>
          <table:table-cell office:value-type="float" office:value="38535" table:style-name="ce4">
            <text:p>3853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LAV.RINNOVO GIARDINO DISPERSIONE CENERI-VEDI N.C. 17/2021</text:p>
          </table:table-cell>
          <table:table-cell office:value-type="float" office:value="2196" table:style-name="ce9">
            <text:p>2.196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INOLI FERRAMENTA DI MINOLI ALESSANDRA &amp;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MATERIALE VARIO</text:p>
          </table:table-cell>
          <table:table-cell office:value-type="float" office:value="964.97" table:style-name="ce9">
            <text:p>964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ONTI <text:s/>STEFANO - DOTTORE AGRONOMO</text:p>
          </table:table-cell>
          <table:table-cell office:value-type="string" table:style-name="ce3">
            <text:p>LL.PP. E PATRIMONIO</text:p>
          </table:table-cell>
          <table:table-cell office:value-type="float" office:value="38570" table:style-name="ce4">
            <text:p>3857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COMPENSO AGRONOMO - LUGLIO/NOVEMBRE 2021</text:p>
          </table:table-cell>
          <table:table-cell office:value-type="float" office:value="4185.5" table:style-name="ce9">
            <text:p>4.185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ONTI <text:s/>STEFANO - DOTTORE AGRONOMO</text:p>
          </table:table-cell>
          <table:table-cell office:value-type="string" table:style-name="ce3">
            <text:p>LL.PP. E PATRIMONIO</text:p>
          </table:table-cell>
          <table:table-cell office:value-type="float" office:value="38535" table:style-name="ce4">
            <text:p>3853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COMPENSO AGRONOMO - LUGLIO/NOVEMBRE 2021</text:p>
          </table:table-cell>
          <table:table-cell office:value-type="float" office:value="4629" table:style-name="ce9">
            <text:p>4.629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EV SPA HOLDING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30" table:style-name="ce4">
            <text:p>253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34.54" table:style-name="ce9">
            <text:p>34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AMO AL VERDE DI FONTANELLA ANNA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40" table:style-name="ce4">
            <text:p>240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171.6" table:style-name="ce9">
            <text:p>171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LEPAS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5" table:style-name="ce4">
            <text:p>2515</text:p>
          </table:table-cell>
          <table:table-cell office:value-type="string" table:style-name="ce4">
            <text:p>30/11/2021</text:p>
          </table:table-cell>
          <table:table-cell office:value-type="string" table:style-name="ce3">
            <text:p>Registrazione Split Iva - Pagamenti cassa economale - Novembre 2021</text:p>
          </table:table-cell>
          <table:table-cell office:value-type="float" office:value="0.68" table:style-name="ce9">
            <text:p>0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Formazione e Avviamento Contabilita Finanziaria</text:p>
          </table:table-cell>
          <table:table-cell office:value-type="float" office:value="1500" table:style-name="ce9">
            <text:p>1.5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CACCIA MARGHERITA DI GUIDAL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EDOLE</text:p>
          </table:table-cell>
          <table:table-cell office:value-type="float" office:value="62.91" table:style-name="ce9">
            <text:p>62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LIBRI LARIZZA S.R.L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edole a.s. 2021/2022</text:p>
          </table:table-cell>
          <table:table-cell office:value-type="float" office:value="318.24" table:style-name="ce9">
            <text:p>31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MOZZAT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EDOLA LIBRI FRANCO LEYBA A.S. 2021/2022</text:p>
          </table:table-cell>
          <table:table-cell office:value-type="float" office:value="31.45" table:style-name="ce9">
            <text:p>31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COLA CARTOLIBRERIA TESTA CLAUD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edola a.s. 2021/2022</text:p>
          </table:table-cell>
          <table:table-cell office:value-type="float" office:value="23.14" table:style-name="ce9">
            <text:p>23,1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GALLERIA ARTE MODERNA E CONT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550" table:style-name="ce4">
            <text:p>5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ONTRIBUTO ATTIVITA' BIBLIOTECONOMICA OTTOBRE 2021</text:p>
          </table:table-cell>
          <table:table-cell office:value-type="float" office:value="5002" table:style-name="ce9">
            <text:p>5.00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1/12/2021</text:p>
          </table:table-cell>
          <table:table-cell office:value-type="string" table:style-name="ce3">
            <text:p>cedole classe 4^</text:p>
          </table:table-cell>
          <table:table-cell office:value-type="float" office:value="950.88" table:style-name="ce9">
            <text:p>950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0" table:style-name="ce4">
            <text:p>3610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ATTIVAZIONE INTERCONNESSIONE APPIO - DEPAG E RETTE <text:s/>-</text:p>
          </table:table-cell>
          <table:table-cell office:value-type="float" office:value="3660" table:style-name="ce9">
            <text:p>3.6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105000.06" table:style-name="ce9">
            <text:p>105.00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145935.43" table:style-name="ce9">
            <text:p>145.935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402519.12" table:style-name="ce9">
            <text:p>402.519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NICREDIT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125" table:style-name="ce4">
            <text:p>81125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PAGAMENTO RATA DICEMBRE 2021 N. 4023395-00</text:p>
          </table:table-cell>
          <table:table-cell office:value-type="float" office:value="96255.59" table:style-name="ce9">
            <text:p>96.255,5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NICREDIT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125" table:style-name="ce4">
            <text:p>81125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PAGAMENTO RATA DICEMBRE 2021 N. 4023394-00</text:p>
          </table:table-cell>
          <table:table-cell office:value-type="float" office:value="28504.720000000001" table:style-name="ce9">
            <text:p>28.504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NICREDIT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125" table:style-name="ce4">
            <text:p>81125</text:p>
          </table:table-cell>
          <table:table-cell office:value-type="string" table:style-name="ce4">
            <text:p>02/12/2021</text:p>
          </table:table-cell>
          <table:table-cell office:value-type="string" table:style-name="ce3">
            <text:p>PAGAMENTO RATA DICEMBRE 2021 N. 4020910-00</text:p>
          </table:table-cell>
          <table:table-cell office:value-type="float" office:value="185373.31" table:style-name="ce9">
            <text:p>185.373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4703" table:style-name="ce4">
            <text:p>4703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Versamento IVA dal 01/11/2021 al 30/11/2021<text:s/></text:p>
          </table:table-cell>
          <table:table-cell office:value-type="float" office:value="449803.53" table:style-name="ce9">
            <text:p>449.803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VIALE MILANO 1 MAG/31 OTT 2021</text:p>
          </table:table-cell>
          <table:table-cell office:value-type="float" office:value="1514.7" table:style-name="ce9">
            <text:p>1.514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421.79" table:style-name="ce9">
            <text:p>42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800.97" table:style-name="ce9">
            <text:p>800,97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26.53" table:style-name="ce9">
            <text:p>2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16.53" table:style-name="ce9">
            <text:p>16,5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102.71" table:style-name="ce9">
            <text:p>102,7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37.4" table:style-name="ce9">
            <text:p>37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58.32" table:style-name="ce9">
            <text:p>58,3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186.34" table:style-name="ce9">
            <text:p>186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MERCIALE GAS E LUCE SRL</text:p>
          </table:table-cell>
          <table:table-cell office:value-type="string" table:style-name="ce3">
            <text:p>LL.PP. E PATRIMONIO</text:p>
          </table:table-cell>
          <table:table-cell office:value-type="float" office:value="552" table:style-name="ce4">
            <text:p>552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GAS APRILE/OTTOBRE 2021</text:p>
          </table:table-cell>
          <table:table-cell office:value-type="float" office:value="142.97999999999999" table:style-name="ce9">
            <text:p>142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Saldo Fattura</text:p>
          </table:table-cell>
          <table:table-cell office:value-type="float" office:value="48.21" table:style-name="ce9">
            <text:p>48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Saldo Fattura</text:p>
          </table:table-cell>
          <table:table-cell office:value-type="float" office:value="37.94" table:style-name="ce9">
            <text:p>37,9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Saldo Fattura</text:p>
          </table:table-cell>
          <table:table-cell office:value-type="float" office:value="853.55" table:style-name="ce9">
            <text:p>853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Saldo Fattura</text:p>
          </table:table-cell>
          <table:table-cell office:value-type="float" office:value="51.59" table:style-name="ce9">
            <text:p>51,5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MATERIALE CANCELLERIA</text:p>
          </table:table-cell>
          <table:table-cell office:value-type="float" office:value="273.32" table:style-name="ce9">
            <text:p>273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FATT. N. 9866/2021 - ICA SRL - SUPPORTO GESTIONE TRIBUTI MESE DI OTTOBRE 2021.</text:p>
          </table:table-cell>
          <table:table-cell office:value-type="float" office:value="11183.34" table:style-name="ce9">
            <text:p>11.183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1.14" table:style-name="ce9">
            <text:p>11,1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97.25" table:style-name="ce9">
            <text:p>97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3.81" table:style-name="ce9">
            <text:p>13,8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8.29" table:style-name="ce9">
            <text:p>28,2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45.2" table:style-name="ce9">
            <text:p>45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7.3" table:style-name="ce9">
            <text:p>17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42.4" table:style-name="ce9">
            <text:p>42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7.7" table:style-name="ce9">
            <text:p>17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1.65" table:style-name="ce9">
            <text:p>11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7.9" table:style-name="ce9">
            <text:p>27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9.4700000000000006" table:style-name="ce9">
            <text:p>9,4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84.74" table:style-name="ce9">
            <text:p>84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3.9" table:style-name="ce9">
            <text:p>13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9.25" table:style-name="ce9">
            <text:p>19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37.85" table:style-name="ce9">
            <text:p>37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6" table:style-name="ce9">
            <text:p>0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8" table:style-name="ce9">
            <text:p>0,1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03" table:style-name="ce9">
            <text:p>0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6999999999999995" table:style-name="ce9">
            <text:p>0,5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9" table:style-name="ce9">
            <text:p>0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2999999999999998" table:style-name="ce9">
            <text:p>2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01" table:style-name="ce9">
            <text:p>1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2" table:style-name="ce9">
            <text:p>0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2" table:style-name="ce9">
            <text:p>0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79" table:style-name="ce9">
            <text:p>0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2" table:style-name="ce9">
            <text:p>0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3.59" table:style-name="ce9">
            <text:p>3,5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0900000000000001" table:style-name="ce9">
            <text:p>1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8" table:style-name="ce9">
            <text:p>0,6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4" table:style-name="ce9">
            <text:p>1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69" table:style-name="ce9">
            <text:p>1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98" table:style-name="ce9">
            <text:p>0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9" table:style-name="ce9">
            <text:p>0,5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0099999999999998" table:style-name="ce9">
            <text:p>2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6999999999999995" table:style-name="ce9">
            <text:p>0,5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1299999999999999" table:style-name="ce9">
            <text:p>1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7" table:style-name="ce9">
            <text:p>0,70</text:p>
          </table:table-cell>
          <table:table-cell table:number-columns-repeated="16378"/>
        </table:table-row>
        <table:table-row table:number-rows-repeated="2"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" table:style-name="ce9">
            <text:p>0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78" table:style-name="ce9">
            <text:p>0,7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4" table:style-name="ce9">
            <text:p>0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7" table:style-name="ce9">
            <text:p>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6" table:style-name="ce9">
            <text:p>0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6" table:style-name="ce9">
            <text:p>0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1" table:style-name="ce9">
            <text:p>0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3.19" table:style-name="ce9">
            <text:p>3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69" table:style-name="ce9">
            <text:p>1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88" table:style-name="ce9">
            <text:p>0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06" table:style-name="ce9">
            <text:p>0,0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03" table:style-name="ce9">
            <text:p>0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81" table:style-name="ce9">
            <text:p>0,8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5" table:style-name="ce9">
            <text:p>0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89" table:style-name="ce9">
            <text:p>0,8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55" table:style-name="ce9">
            <text:p>1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5000000000000004" table:style-name="ce9">
            <text:p>0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17" table:style-name="ce9">
            <text:p>2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7" table:style-name="ce9">
            <text:p>0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" table:style-name="ce9">
            <text:p>0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88" table:style-name="ce9">
            <text:p>2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39" table:style-name="ce9">
            <text:p>1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5" table:style-name="ce9">
            <text:p>0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8" table:style-name="ce9">
            <text:p>1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3.4" table:style-name="ce9">
            <text:p>3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2599999999999998" table:style-name="ce9">
            <text:p>2,2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3" table:style-name="ce9">
            <text:p>0,5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3" table:style-name="ce9">
            <text:p>1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93" table:style-name="ce9">
            <text:p>1,9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84" table:style-name="ce9">
            <text:p>0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4" table:style-name="ce9">
            <text:p>0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21" table:style-name="ce9">
            <text:p>1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85" table:style-name="ce9">
            <text:p>0,8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1" table:style-name="ce9">
            <text:p>0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2" table:style-name="ce9">
            <text:p>0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6" table:style-name="ce9">
            <text:p>1,6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2400000000000002" table:style-name="ce9">
            <text:p>2,2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97" table:style-name="ce9">
            <text:p>0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01" table:style-name="ce9">
            <text:p>1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54" table:style-name="ce9">
            <text:p>2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55" table:style-name="ce9">
            <text:p>1,5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27" table:style-name="ce9">
            <text:p>0,2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" table:style-name="ce9">
            <text:p>0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35" table:style-name="ce9">
            <text:p>1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8" table:style-name="ce9">
            <text:p>0,4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3" table:style-name="ce9">
            <text:p>0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7" table:style-name="ce9">
            <text:p>1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79" table:style-name="ce9">
            <text:p>1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2.0299999999999998" table:style-name="ce9">
            <text:p>2,0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98" table:style-name="ce9">
            <text:p>0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4" table:style-name="ce9">
            <text:p>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17" table:style-name="ce9">
            <text:p>1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64" table:style-name="ce9">
            <text:p>0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13" table:style-name="ce9">
            <text:p>0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5" table:style-name="ce9">
            <text:p>0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1.33" table:style-name="ce9">
            <text:p>1,33</text:p>
          </table:table-cell>
          <table:table-cell table:number-columns-repeated="16378"/>
        </table:table-row>
        <table:table-row table:number-rows-repeated="2"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transazioni pos - Novembre 2021</text:p>
          </table:table-cell>
          <table:table-cell office:value-type="float" office:value="0.3" table:style-name="ce9">
            <text:p>0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Addebito Sdd non pagati</text:p>
          </table:table-cell>
          <table:table-cell office:value-type="float" office:value="514.72" table:style-name="ce9">
            <text:p>514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Addebito Sdd non pagati</text:p>
          </table:table-cell>
          <table:table-cell office:value-type="float" office:value="452.96" table:style-name="ce9">
            <text:p>452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Addebito Sdd non pagati</text:p>
          </table:table-cell>
          <table:table-cell office:value-type="float" office:value="1714" table:style-name="ce9">
            <text:p>1.71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Sdd impagati</text:p>
          </table:table-cell>
          <table:table-cell office:value-type="float" office:value="14" table:style-name="ce9">
            <text:p>1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Sdd impagati</text:p>
          </table:table-cell>
          <table:table-cell office:value-type="float" office:value="17.5" table:style-name="ce9">
            <text:p>17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Commissioni bancarie per Sdd impagati</text:p>
          </table:table-cell>
          <table:table-cell office:value-type="float" office:value="38.5" table:style-name="ce9">
            <text:p>38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CHIM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MATERIALE VARIO ASILI</text:p>
          </table:table-cell>
          <table:table-cell office:value-type="float" office:value="736.23" table:style-name="ce9">
            <text:p>736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CHIM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03/12/2021</text:p>
          </table:table-cell>
          <table:table-cell office:value-type="string" table:style-name="ce3">
            <text:p>MATERIALE VARIO ASILI</text:p>
          </table:table-cell>
          <table:table-cell office:value-type="float" office:value="567.95000000000005" table:style-name="ce9">
            <text:p>567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CI AUTOMOBILE CLUB D ITALIA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25" table:style-name="ce4">
            <text:p>11225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settembre 2021</text:p>
          </table:table-cell>
          <table:table-cell office:value-type="float" office:value="72.16" table:style-name="ce9">
            <text:p>72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POZZI- MOBILI UFF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CEDOLE LIBRARIE</text:p>
          </table:table-cell>
          <table:table-cell office:value-type="float" office:value="676.65" table:style-name="ce9">
            <text:p>676,6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' DI CUSTODIA FORD FIESTA TG. CE520CK</text:p>
          </table:table-cell>
          <table:table-cell office:value-type="float" office:value="1410.17" table:style-name="ce9">
            <text:p>1.410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 DI CUSTODIA LANCIA Y TG. BY622CA</text:p>
          </table:table-cell>
          <table:table-cell office:value-type="float" office:value="561.79999999999995" table:style-name="ce9">
            <text:p>561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 DI CUSTODIA OPEL CORSA TG. DD893ZV</text:p>
          </table:table-cell>
          <table:table-cell office:value-type="float" office:value="147.16999999999999" table:style-name="ce9">
            <text:p>147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 DI CUSTODIA NISSAN MICRA TG. BG089HN</text:p>
          </table:table-cell>
          <table:table-cell office:value-type="float" office:value="145.16999999999999" table:style-name="ce9">
            <text:p>145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 DI CUSTODIA FIAT 600 TG. BC745BE DAL 4 AL 18/10/21</text:p>
          </table:table-cell>
          <table:table-cell office:value-type="float" office:value="137.18" table:style-name="ce9">
            <text:p>137,1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UTOFFICINA IMPERO DI EREDI CARBONE G.S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06" table:style-name="ce4">
            <text:p>11306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DENNITA DI CUSTODIA FIAT STILO TG. CD823DY</text:p>
          </table:table-cell>
          <table:table-cell office:value-type="float" office:value="123.18" table:style-name="ce9">
            <text:p>123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LEVATI-ROSSI 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CEDOLE LIBRARIE</text:p>
          </table:table-cell>
          <table:table-cell office:value-type="float" office:value="1235.6199999999999" table:style-name="ce9">
            <text:p>1.235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DIL &amp; RIPARA DI LULAJ ELTON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INTERVENTO SU EMERGENZE E DANNI DA EFFRAZIONI</text:p>
          </table:table-cell>
          <table:table-cell office:value-type="float" office:value="6038.57" table:style-name="ce9">
            <text:p>6.038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DIS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DOTAZIONE LIBRARIA</text:p>
          </table:table-cell>
          <table:table-cell office:value-type="float" office:value="6691.99" table:style-name="ce9">
            <text:p>6.691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298.24" table:style-name="ce9">
            <text:p>298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63.5" table:style-name="ce9">
            <text:p>63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39.26" table:style-name="ce9">
            <text:p>39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MO NIVI CREDIT S.R.L. DIVISION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340" table:style-name="ce4">
            <text:p>1134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Riscossione di Verbali Esteri</text:p>
          </table:table-cell>
          <table:table-cell office:value-type="float" office:value="30.38" table:style-name="ce9">
            <text:p>30,3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MATERIALE DI CARTOLERIA</text:p>
          </table:table-cell>
          <table:table-cell office:value-type="float" office:value="152.77000000000001" table:style-name="ce9">
            <text:p>152,7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FORNITURA AGENDE- CALENDARI</text:p>
          </table:table-cell>
          <table:table-cell office:value-type="float" office:value="126.99" table:style-name="ce9">
            <text:p>126,9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IL PINOCCHIO CARTOLERIA - <text:s/>EDICOLA DI V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CEDOLA A.S. 2021/2022</text:p>
          </table:table-cell>
          <table:table-cell office:value-type="float" office:value="49.76" table:style-name="ce9">
            <text:p>49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LY CARTOLERIA DI GADDA ARMAND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cedole 4^</text:p>
          </table:table-cell>
          <table:table-cell office:value-type="float" office:value="430.92" table:style-name="ce9">
            <text:p>430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IBRACCIO - VEGA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06/12/2021</text:p>
          </table:table-cell>
          <table:table-cell office:value-type="string" table:style-name="ce3">
            <text:p>CEDOLE LIBRARIE</text:p>
          </table:table-cell>
          <table:table-cell office:value-type="float" office:value="31.46" table:style-name="ce9">
            <text:p>31,4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RTI GRAFICHE CRENNESI SNC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09/12/2021</text:p>
          </table:table-cell>
          <table:table-cell office:value-type="string" table:style-name="ce3">
            <text:p>FORNITURA MANIFESTI</text:p>
          </table:table-cell>
          <table:table-cell office:value-type="float" office:value="1480.59" table:style-name="ce9">
            <text:p>1.480,59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5" table:style-name="ce4">
            <text:p>3615</text:p>
          </table:table-cell>
          <table:table-cell office:value-type="string" table:style-name="ce4">
            <text:p>09/12/2021</text:p>
          </table:table-cell>
          <table:table-cell office:value-type="string" table:style-name="ce3">
            <text:p>FATT. N. 10806/2021 - ICA SRL - COMPENSO PRATICHE DISCARICATE PER INESIGIBILITA' MESE DI NOVEMBRE 2021.</text:p>
          </table:table-cell>
          <table:table-cell office:value-type="float" office:value="11102" table:style-name="ce9">
            <text:p>11.10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IANA PETR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55" table:style-name="ce4">
            <text:p>2455</text:p>
          </table:table-cell>
          <table:table-cell office:value-type="string" table:style-name="ce4">
            <text:p>09/12/2021</text:p>
          </table:table-cell>
          <table:table-cell office:value-type="string" table:style-name="ce3">
            <text:p>FORNITURA CARBURANTE VEICOLI COMUNALI</text:p>
          </table:table-cell>
          <table:table-cell office:value-type="float" office:value="2185.6999999999998" table:style-name="ce9">
            <text:p>2.185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LC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9510" table:style-name="ce4">
            <text:p>39510</text:p>
          </table:table-cell>
          <table:table-cell office:value-type="string" table:style-name="ce4">
            <text:p>09/12/2021</text:p>
          </table:table-cell>
          <table:table-cell office:value-type="string" table:style-name="ce3">
            <text:p>PANNOLINI PER ASILO NIDO SCIARE'</text:p>
          </table:table-cell>
          <table:table-cell office:value-type="float" office:value="847.58" table:style-name="ce9">
            <text:p>847,5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441" table:style-name="ce4">
            <text:p>1441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SERVIZIO DI ELABORAZIONE PAGHE MESE DI DICEMBRE 2021</text:p>
          </table:table-cell>
          <table:table-cell office:value-type="float" office:value="2211.25" table:style-name="ce9">
            <text:p>2.211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441" table:style-name="ce4">
            <text:p>1441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SERVIZIO DI ELABORAZIONE PAGHE MESE DI NOVEMBRE 2021</text:p>
          </table:table-cell>
          <table:table-cell office:value-type="float" office:value="2211.25" table:style-name="ce9">
            <text:p>2.211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20" table:style-name="ce4">
            <text:p>8212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ritenute su lavoro autonomo - Novembre 2021 2021</text:p>
          </table:table-cell>
          <table:table-cell office:value-type="float" office:value="6855.4" table:style-name="ce9">
            <text:p>6.855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10" table:style-name="ce4">
            <text:p>291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IVA - NOVEMBRE 2021</text:p>
          </table:table-cell>
          <table:table-cell office:value-type="float" office:value="13742.21" table:style-name="ce9">
            <text:p>13.742,2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MARINELLA S.A.S. DI MARINELLI 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0" table:style-name="ce4">
            <text:p>361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RECAPITO TARI 2021</text:p>
          </table:table-cell>
          <table:table-cell office:value-type="float" office:value="5113.6899999999996" table:style-name="ce9">
            <text:p>5.113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MARINELLA S.A.S. DI MARINELLI 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RECAPITO TARI 2021</text:p>
          </table:table-cell>
          <table:table-cell office:value-type="float" office:value="10529.58" table:style-name="ce9">
            <text:p>10.529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SSOCIAZIONE AMICI DI PIERO CHIA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CONTRIBUTO</text:p>
          </table:table-cell>
          <table:table-cell office:value-type="float" office:value="1000" table:style-name="ce9">
            <text:p>1.0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IBRERIA-EDICOLA MARTINI FLAVI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CEDOLE LIBRI DI SCUOLA A.S. 2021/2022</text:p>
          </table:table-cell>
          <table:table-cell office:value-type="float" office:value="122.67" table:style-name="ce9">
            <text:p>12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ENTRO CULTURALE SAN TOMMASO MOR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CONTRIBUTO</text:p>
          </table:table-cell>
          <table:table-cell office:value-type="float" office:value="500" table:style-name="ce9">
            <text:p>5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NET SOLUTIONS SRL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1240" table:style-name="ce4">
            <text:p>1124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Interv.manut.straordinaria impianto di videosorveglianza</text:p>
          </table:table-cell>
          <table:table-cell office:value-type="float" office:value="2679.85" table:style-name="ce9">
            <text:p>2.679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LA GATTOLERIA DI TONETTI RENATO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cedole a.s. 2021/2022</text:p>
          </table:table-cell>
          <table:table-cell office:value-type="float" office:value="159.85" table:style-name="ce9">
            <text:p>159,85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ENSIERO METICCIO ODV - ETS</text:p>
          </table:table-cell>
          <table:table-cell office:value-type="string" table:style-name="ce3">
            <text:p>PROGRAMMAZIONE TERRITORIALE, COMMERCIO, ARTIGIANATO E ATTIVITA' CIMITERIALI</text:p>
          </table:table-cell>
          <table:table-cell office:value-type="float" office:value="38715" table:style-name="ce4">
            <text:p>38715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ATTIVITA' MESE DI NOVEMBRE</text:p>
          </table:table-cell>
          <table:table-cell office:value-type="float" office:value="1849.32" table:style-name="ce9">
            <text:p>1.849,32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PENSIERO METICCIO ODV - ETS</text:p>
          </table:table-cell>
          <table:table-cell office:value-type="string" table:style-name="ce3">
            <text:p>PROGRAMMAZIONE TERRITORIALE, COMMERCIO, ARTIGIANATO E ATTIVITA' CIMITERIALI</text:p>
          </table:table-cell>
          <table:table-cell office:value-type="float" office:value="38715" table:style-name="ce4">
            <text:p>38715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QUIDAZIONE <text:s/>ATTIVITA' MESE DI OTTOBRE 2021</text:p>
          </table:table-cell>
          <table:table-cell office:value-type="float" office:value="1544.4" table:style-name="ce9">
            <text:p>1.544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IVR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SERVIZIO ISPETTIVO PALAZZO BROLETTO</text:p>
          </table:table-cell>
          <table:table-cell office:value-type="float" office:value="1218.74" table:style-name="ce9">
            <text:p>1.218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ECNOLIBRO E OLTRE S.R.L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0/12/2021</text:p>
          </table:table-cell>
          <table:table-cell office:value-type="string" table:style-name="ce3">
            <text:p>LIBRO DI TESTO</text:p>
          </table:table-cell>
          <table:table-cell office:value-type="float" office:value="3219.35" table:style-name="ce9">
            <text:p>3.219,3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SG-AZIENDA SPECIALE SERV.SOCIO SANITA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608" table:style-name="ce4">
            <text:p>39608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3° TRIM.2021 - SERVIZIO ASILI NIDO</text:p>
          </table:table-cell>
          <table:table-cell office:value-type="float" office:value="247535.18" table:style-name="ce9">
            <text:p>247.535,1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DS AUTOMATED DATA SYSTEMS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SIGILLO ELETTRONICO INTEGRATO CON PRISMA</text:p>
          </table:table-cell>
          <table:table-cell office:value-type="float" office:value="2501" table:style-name="ce9">
            <text:p>2.501,0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AVVISATO <text:s/>VINCENZO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ORD.DI LIQ.12 DEL 07/12/2021 P.L.-LIQUIDAZ.COMPENSI NONNO VIGILE-NOVEMBRE 2021</text:p>
          </table:table-cell>
          <table:table-cell office:value-type="float" office:value="338.04" table:style-name="ce9">
            <text:p>338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8" table:style-name="ce4">
            <text:p>1298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0 -Indennità Fondo Dirigenza Dirigenti</text:p>
          </table:table-cell>
          <table:table-cell office:value-type="float" office:value="32009.45" table:style-name="ce9">
            <text:p>32.009,45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6" table:style-name="ce4">
            <text:p>1296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NOTA P.L. DEL 01/12/2021-LIQUIDAZ.INDENNITA' DI SERVIZIO ESTERNO AGO./SET./OTT.2021</text:p>
          </table:table-cell>
          <table:table-cell office:value-type="float" office:value="3767.5" table:style-name="ce9">
            <text:p>3.767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96" table:style-name="ce4">
            <text:p>1296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4 - Indennita fondo Dipendenti</text:p>
          </table:table-cell>
          <table:table-cell office:value-type="float" office:value="79441.2" table:style-name="ce9">
            <text:p>79.441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50" table:style-name="ce4">
            <text:p>125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2 - Straordinari Dipendenti</text:p>
          </table:table-cell>
          <table:table-cell office:value-type="float" office:value="4112.33" table:style-name="ce9">
            <text:p>4.112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230" table:style-name="ce4">
            <text:p>123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7 - Rimborsi Spese Dipendenti</text:p>
          </table:table-cell>
          <table:table-cell office:value-type="float" office:value="74.400000000000006" table:style-name="ce9">
            <text:p>74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1219" table:style-name="ce4">
            <text:p>1219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23 - Straordinari Art.208 CDS Dipendenti</text:p>
          </table:table-cell>
          <table:table-cell office:value-type="float" office:value="6245.04" table:style-name="ce9">
            <text:p>6.245,0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25079.11" table:style-name="ce9">
            <text:p>25.079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rigenti</text:p>
          </table:table-cell>
          <table:table-cell office:value-type="float" office:value="7011.95" table:style-name="ce9">
            <text:p>7.011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4" table:style-name="ce4">
            <text:p>1154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5 - Posiz. Organizzative Dipendenti</text:p>
          </table:table-cell>
          <table:table-cell office:value-type="float" office:value="3076.97" table:style-name="ce9">
            <text:p>3.076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3" table:style-name="ce4">
            <text:p>1153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5677.57" table:style-name="ce9">
            <text:p>5.677,5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2" table:style-name="ce4">
            <text:p>1152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17562.66" table:style-name="ce9">
            <text:p>17.562,6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4 - Indennità di carica Assimilati</text:p>
          </table:table-cell>
          <table:table-cell office:value-type="float" office:value="22124.99" table:style-name="ce9">
            <text:p>22.124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01" table:style-name="ce4">
            <text:p>10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Assegni Familiari Dipendenti</text:p>
          </table:table-cell>
          <table:table-cell office:value-type="float" office:value="40380.54" table:style-name="ce9">
            <text:p>40.380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43863.58" table:style-name="ce9">
            <text:p>43.863,5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rigenti</text:p>
          </table:table-cell>
          <table:table-cell office:value-type="float" office:value="7011.95" table:style-name="ce9">
            <text:p>7.011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6700" table:style-name="ce4">
            <text:p>67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5 - Posiz. Organizzative Dipendenti</text:p>
          </table:table-cell>
          <table:table-cell office:value-type="float" office:value="1430.78" table:style-name="ce9">
            <text:p>1.430,7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3 - Merloni Dipendenti-ORD.LIQ.0079400 DEL 26/11/2021</text:p>
          </table:table-cell>
          <table:table-cell office:value-type="float" office:value="809.77" table:style-name="ce9">
            <text:p>809,77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3 - Merloni Dipendenti-ORD.LIQ.PROT.0079400 DEL 26/11/2021</text:p>
          </table:table-cell>
          <table:table-cell office:value-type="float" office:value="4303.53" table:style-name="ce9">
            <text:p>4.303,5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43801" table:style-name="ce4">
            <text:p>4380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10114.31" table:style-name="ce9">
            <text:p>10.114,31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POLIZIA LOCALE E PROTEZIONE CIVILE</text:p>
          </table:table-cell>
          <table:table-cell office:value-type="float" office:value="29785" table:style-name="ce4">
            <text:p>2978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ORD.DI LIQ.12 DEL 07/12/2021 P.L.-LIQUIDAZ.COMPENSI NONNO VIGILE-NOVEMBRE 2021</text:p>
          </table:table-cell>
          <table:table-cell office:value-type="float" office:value="4251.96" table:style-name="ce9">
            <text:p>4.251,9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400" table:style-name="ce4">
            <text:p>394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114324.13" table:style-name="ce9">
            <text:p>114.324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55538.67" table:style-name="ce9">
            <text:p>55.538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2900" table:style-name="ce4">
            <text:p>329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rigenti</text:p>
          </table:table-cell>
          <table:table-cell office:value-type="float" office:value="7011.95" table:style-name="ce9">
            <text:p>7.011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9600" table:style-name="ce4">
            <text:p>296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97111.7" table:style-name="ce9">
            <text:p>97.111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25887.17" table:style-name="ce9">
            <text:p>25.887,1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900" table:style-name="ce4">
            <text:p>219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rigenti</text:p>
          </table:table-cell>
          <table:table-cell office:value-type="float" office:value="7034.3" table:style-name="ce9">
            <text:p>7.034,3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100" table:style-name="ce4">
            <text:p>111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239066.49" table:style-name="ce9">
            <text:p>239.066,4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7815" table:style-name="ce4">
            <text:p>78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5043.25" table:style-name="ce9">
            <text:p>5.043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6726" table:style-name="ce4">
            <text:p>6726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22 - Straordinari Mandament Dipendenti</text:p>
          </table:table-cell>
          <table:table-cell office:value-type="float" office:value="818.73" table:style-name="ce9">
            <text:p>818,73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3 - Merloni Dipendenti-ORD.LIQ.PROT.0079392 DEL 26/11/2021</text:p>
          </table:table-cell>
          <table:table-cell office:value-type="float" office:value="406.46" table:style-name="ce9">
            <text:p>406,46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3 - Merloni Dipendenti-ORD.LIQ.PROT.0079388 DEL 26/11/2021</text:p>
          </table:table-cell>
          <table:table-cell office:value-type="float" office:value="406.47" table:style-name="ce9">
            <text:p>406,47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DIPENDENTI DIVERSI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13 - Merloni Dipendenti-ORD.LIQ.PROT.0079395 DEL 26/11/2021</text:p>
          </table:table-cell>
          <table:table-cell office:value-type="float" office:value="406.25" table:style-name="ce9">
            <text:p>406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5949.2" table:style-name="ce9">
            <text:p>5.949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901" table:style-name="ce4">
            <text:p>390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5 - Posiz. Organizzative Dipendenti</text:p>
          </table:table-cell>
          <table:table-cell office:value-type="float" office:value="2607.7199999999998" table:style-name="ce9">
            <text:p>2.607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1 - Competenze Dipendenti</text:p>
          </table:table-cell>
          <table:table-cell office:value-type="float" office:value="57161.67" table:style-name="ce9">
            <text:p>57.161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IPENDENTI DIVERSI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3415" table:style-name="ce4">
            <text:p>341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05 - Posiz. Organizzative Dipendenti</text:p>
          </table:table-cell>
          <table:table-cell office:value-type="float" office:value="1646.19" table:style-name="ce9">
            <text:p>1.646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DA SYSTEM S.R.L. CON SOCIO UNIC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7900" table:style-name="ce4">
            <text:p>79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MANUTENZIONE ARCHIVI COMP. <text:s/>2 SEM. 2021</text:p>
          </table:table-cell>
          <table:table-cell office:value-type="float" office:value="1342" table:style-name="ce9">
            <text:p>1.34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DA SYSTEM S.R.L. CON SOCIO UNIC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MANUTENZIONE ARCHIVI ROTANTI 2 SEM. 2021</text:p>
          </table:table-cell>
          <table:table-cell office:value-type="float" office:value="793" table:style-name="ce9">
            <text:p>793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LETTROSTRUMENTALE SN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2020" table:style-name="ce4">
            <text:p>2202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MANUTENZIONE SCAFFALATURE ELETTROME</text:p>
          </table:table-cell>
          <table:table-cell office:value-type="float" office:value="1610.4" table:style-name="ce9">
            <text:p>1.610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20" table:style-name="ce4">
            <text:p>3952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PASTI ASILI NIDO - NOVEMBRE 2021</text:p>
          </table:table-cell>
          <table:table-cell office:value-type="float" office:value="8671.52" table:style-name="ce9">
            <text:p>8.671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PASTI SCUOLE - NOVEMBRE 2021</text:p>
          </table:table-cell>
          <table:table-cell office:value-type="float" office:value="33287.42" table:style-name="ce9">
            <text:p>33.287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URORISTORAZIONE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PASTI SCUOLE - NOVEMBRE 2021</text:p>
          </table:table-cell>
          <table:table-cell office:value-type="float" office:value="133375.51999999999" table:style-name="ce9">
            <text:p>133.375,52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FIDONE <text:s/>ROSA MARI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60" table:style-name="ce4">
            <text:p>26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CEMBRE E 13^MENSILITA' 2021 027 - Compenso Censimento Lavoro Autonomo Occasionale</text:p>
          </table:table-cell>
          <table:table-cell office:value-type="float" office:value="1000" table:style-name="ce9">
            <text:p>1.0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531" table:style-name="ce4">
            <text:p>353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FATT. N. 10851/2021 - ICA SRL - SUPPORTO GESTIONE TRIBUTI MESE DI NOVEMBRE 2021.</text:p>
          </table:table-cell>
          <table:table-cell office:value-type="float" office:value="11183.34" table:style-name="ce9">
            <text:p>11.183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145811.79" table:style-name="ce9">
            <text:p>145.811,7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42358.28" table:style-name="ce9">
            <text:p>42.358,2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36602.42" table:style-name="ce9">
            <text:p>36.602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.VIG.NOTTURNA GALLARAT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0" table:style-name="ce4">
            <text:p>1410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Servizi di Trasporto Valori</text:p>
          </table:table-cell>
          <table:table-cell office:value-type="float" office:value="73.2" table:style-name="ce9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85.95" table:style-name="ce9">
            <text:p>85,9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99.8" table:style-name="ce9">
            <text:p>9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85.62" table:style-name="ce9">
            <text:p>85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121.41" table:style-name="ce9">
            <text:p>121,4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99.8" table:style-name="ce9">
            <text:p>99,8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TELEFONIA FISSA - 6^2021 ASILO NIDO</text:p>
          </table:table-cell>
          <table:table-cell office:value-type="float" office:value="63.84" table:style-name="ce9">
            <text:p>6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UPEL - UNIONE PROVINCIALE ENTI LOCAL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05" table:style-name="ce4">
            <text:p>20905</text:p>
          </table:table-cell>
          <table:table-cell office:value-type="string" table:style-name="ce4">
            <text:p>13/12/2021</text:p>
          </table:table-cell>
          <table:table-cell office:value-type="string" table:style-name="ce3">
            <text:p>CORSO DI FORMAZIONE - 2° - 3° <text:s/>LEZIONE</text:p>
          </table:table-cell>
          <table:table-cell office:value-type="float" office:value="102" table:style-name="ce9">
            <text:p>10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HECCHI COLORI S.R.L.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MATERIALE VARIO PER VERNICIATURA</text:p>
          </table:table-cell>
          <table:table-cell office:value-type="float" office:value="465.43" table:style-name="ce9">
            <text:p>465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SSELLEZETA S.N.C.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MANUTENZIONE ORDINARIA DI STABILI E IMPIANTI</text:p>
          </table:table-cell>
          <table:table-cell office:value-type="float" office:value="24156" table:style-name="ce9">
            <text:p>24.156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ARIOLI <text:s/>ALBERTO - INGEGNERE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COLLAUDO STATICO</text:p>
          </table:table-cell>
          <table:table-cell office:value-type="float" office:value="4440.8" table:style-name="ce9">
            <text:p>4.440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MATERIALE ELETTRICO</text:p>
          </table:table-cell>
          <table:table-cell office:value-type="float" office:value="1816.13" table:style-name="ce9">
            <text:p>1.816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ERRAZZI <text:s/>CARLO E FIGLIO DI FERRAZZI AND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MATERIALE ELETTRICO</text:p>
          </table:table-cell>
          <table:table-cell office:value-type="float" office:value="54.88" table:style-name="ce9">
            <text:p>54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GALLERIA ARTE MODERNA E CONT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550" table:style-name="ce4">
            <text:p>550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HIC- ATTIVITAì BIBLIOTECONOMICA E STARTUP BIBLIOTECA OVER 16</text:p>
          </table:table-cell>
          <table:table-cell office:value-type="float" office:value="5472.13" table:style-name="ce9">
            <text:p>5.472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INOLI FERRAMENTA DI MINOLI ALESSANDRA &amp;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MATERIALE FERRAMENTA VARIO</text:p>
          </table:table-cell>
          <table:table-cell office:value-type="float" office:value="765.31" table:style-name="ce9">
            <text:p>765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RAM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CONVENZIONE CONSIP FM4 - IMMOBILI COMUNALI</text:p>
          </table:table-cell>
          <table:table-cell office:value-type="float" office:value="2736.19" table:style-name="ce9">
            <text:p>2.736,1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7.13" table:style-name="ce9">
            <text:p>77,1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56.41" table:style-name="ce9">
            <text:p>56,4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02" table:style-name="ce9">
            <text:p>61,0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2" table:style-name="ce9">
            <text:p>97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60.67" table:style-name="ce9">
            <text:p>260,6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I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6.510000000000002" table:style-name="ce9">
            <text:p>1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65.95999999999998" table:style-name="ce9">
            <text:p>265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3.66" table:style-name="ce9">
            <text:p>123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1.96" table:style-name="ce9">
            <text:p>111,9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84.33" table:style-name="ce9">
            <text:p>284,3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5.73" table:style-name="ce9">
            <text:p>115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63.47999999999999" table:style-name="ce9">
            <text:p>163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1.09" table:style-name="ce9">
            <text:p>111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5.84" table:style-name="ce9">
            <text:p>12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51" table:style-name="ce9">
            <text:p>6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5.79" table:style-name="ce9">
            <text:p>14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7.22" table:style-name="ce9">
            <text:p>117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6.76" table:style-name="ce9">
            <text:p>4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5.6" table:style-name="ce9">
            <text:p>125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17.16" table:style-name="ce9">
            <text:p>217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.8600000000000003" table:style-name="ce9">
            <text:p>4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4.47" table:style-name="ce9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4.05" table:style-name="ce9">
            <text:p>124,0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5.56" table:style-name="ce9">
            <text:p>235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9.650000000000006" table:style-name="ce9">
            <text:p>7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91.44" table:style-name="ce9">
            <text:p>49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51.59" table:style-name="ce9">
            <text:p>5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04.49" table:style-name="ce9">
            <text:p>104,49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02" table:style-name="ce9">
            <text:p>6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56.2" table:style-name="ce9">
            <text:p>256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04" table:style-name="ce9">
            <text:p>61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6.4" table:style-name="ce9">
            <text:p>146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51.78" table:style-name="ce9">
            <text:p>251,7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9.03" table:style-name="ce9">
            <text:p>69,03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number-rows-repeated="5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6.17" table:style-name="ce9">
            <text:p>66,1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9.650000000000006" table:style-name="ce9">
            <text:p>79,6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5.22" table:style-name="ce9">
            <text:p>125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4.47" table:style-name="ce9">
            <text:p>74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3.2" table:style-name="ce9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8.37" table:style-name="ce9">
            <text:p>98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8.9" table:style-name="ce9">
            <text:p>118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5.75" table:style-name="ce9">
            <text:p>45,7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21" table:style-name="ce9">
            <text:p>126,21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78.16000000000003" table:style-name="ce9">
            <text:p>278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84.18" table:style-name="ce9">
            <text:p>84,18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1.91" table:style-name="ce9">
            <text:p>121,9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9.52" table:style-name="ce9">
            <text:p>69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01.06" table:style-name="ce9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21.18" table:style-name="ce9">
            <text:p>321,18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3.85" table:style-name="ce9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84.33" table:style-name="ce9">
            <text:p>284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6.76" table:style-name="ce9">
            <text:p>4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32.01" table:style-name="ce9">
            <text:p>732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244.72" table:style-name="ce9">
            <text:p>14.244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83.04000000000002" table:style-name="ce9">
            <text:p>283,0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9.72" table:style-name="ce9">
            <text:p>119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05.07" table:style-name="ce9">
            <text:p>205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4.03" table:style-name="ce9">
            <text:p>124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2.48" table:style-name="ce9">
            <text:p>112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75.15" table:style-name="ce9">
            <text:p>375,15</text:p>
          </table:table-cell>
          <table:table-cell table:number-columns-repeated="16378"/>
        </table:table-row>
        <table:table-row table:number-rows-repeated="3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number-rows-repeated="4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32" table:style-name="ce9">
            <text:p>732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46.76" table:style-name="ce9">
            <text:p>4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16" table:style-name="ce9">
            <text:p>61,1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3.2" table:style-name="ce9">
            <text:p>73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7.19" table:style-name="ce9">
            <text:p>77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2.61" table:style-name="ce9">
            <text:p>23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13.36" table:style-name="ce9">
            <text:p>313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3.72" table:style-name="ce9">
            <text:p>23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4.88" table:style-name="ce9">
            <text:p>74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25.36" table:style-name="ce9">
            <text:p>225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.44" table:style-name="ce9">
            <text:p>61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83" table:style-name="ce9">
            <text:p>126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03.9" table:style-name="ce9">
            <text:p>103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68.36" table:style-name="ce9">
            <text:p>168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5.150000000000006" table:style-name="ce9">
            <text:p>75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3.73" table:style-name="ce9">
            <text:p>123,7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52.18" table:style-name="ce9">
            <text:p>52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3.85" table:style-name="ce9">
            <text:p>113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85.4" table:style-name="ce9">
            <text:p>85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01.06" table:style-name="ce9">
            <text:p>10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26.05" table:style-name="ce9">
            <text:p>12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299.29000000000002" table:style-name="ce9">
            <text:p>299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97.6" table:style-name="ce9">
            <text:p>9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41.97999999999999" table:style-name="ce9">
            <text:p>141,9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307.44" table:style-name="ce9">
            <text:p>30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9.59" table:style-name="ce9">
            <text:p>7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8.599999999999994" table:style-name="ce9">
            <text:p>78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17.06" table:style-name="ce9">
            <text:p>117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5.86" table:style-name="ce9">
            <text:p>65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78.12" table:style-name="ce9">
            <text:p>78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177.78" table:style-name="ce9">
            <text:p>177,7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51.59" table:style-name="ce9">
            <text:p>51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2.85" table:style-name="ce9">
            <text:p>62,85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TIM S.P.A.</text:p>
          </table:table-cell>
          <table:table-cell office:value-type="string" table:style-name="ce3">
            <text:p>LL.PP. E PATRIMONIO</text:p>
          </table:table-cell>
          <table:table-cell office:value-type="float" office:value="551" table:style-name="ce4">
            <text:p>551</text:p>
          </table:table-cell>
          <table:table-cell office:value-type="string" table:style-name="ce4">
            <text:p>14/12/2021</text:p>
          </table:table-cell>
          <table:table-cell office:value-type="string" table:style-name="ce3">
            <text:p>TELEFONIA FISSA - 6^2021</text:p>
          </table:table-cell>
          <table:table-cell office:value-type="float" office:value="61" table:style-name="ce9">
            <text:p>6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SG-AZIENDA SPECIALE SERV.SOCIO SANITA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608" table:style-name="ce4">
            <text:p>39608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ACCONTO COSTO PER SERVIZIO ASILI NIDO - OTTOBRE 2021</text:p>
          </table:table-cell>
          <table:table-cell office:value-type="float" office:value="80970.03" table:style-name="ce9">
            <text:p>80.970,0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5.229999999999997" table:style-name="ce9">
            <text:p>35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1.739999999999995" table:style-name="ce9">
            <text:p>71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2.39" table:style-name="ce9">
            <text:p>32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2.02" table:style-name="ce9">
            <text:p>4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3.27" table:style-name="ce9">
            <text:p>13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19.3" table:style-name="ce9">
            <text:p>219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84.39" table:style-name="ce9">
            <text:p>184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69.86" table:style-name="ce9">
            <text:p>169,8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99.59" table:style-name="ce9">
            <text:p>199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.3" table:style-name="ce9">
            <text:p>15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9.349999999999994" table:style-name="ce9">
            <text:p>79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1.51" table:style-name="ce9">
            <text:p>31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12.67" table:style-name="ce9">
            <text:p>21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.67" table:style-name="ce9">
            <text:p>5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3.28" table:style-name="ce9">
            <text:p>23,2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1.12" table:style-name="ce9">
            <text:p>151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ASILI NIDO</text:p>
          </table:table-cell>
          <table:table-cell office:value-type="float" office:value="470.4" table:style-name="ce9">
            <text:p>470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ASILI NIDO</text:p>
          </table:table-cell>
          <table:table-cell office:value-type="float" office:value="630.65" table:style-name="ce9">
            <text:p>630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78.15" table:style-name="ce9">
            <text:p>378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06.5" table:style-name="ce9">
            <text:p>1.106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531.07" table:style-name="ce9">
            <text:p>8.531,0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947.13" table:style-name="ce9">
            <text:p>2.947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4.58" table:style-name="ce9">
            <text:p>44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33.15" table:style-name="ce9">
            <text:p>1.533,1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49.37" table:style-name="ce9">
            <text:p>249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72.36" table:style-name="ce9">
            <text:p>572,3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.4" table:style-name="ce9">
            <text:p>15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3.26" table:style-name="ce9">
            <text:p>13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40.39" table:style-name="ce9">
            <text:p>640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9.06" table:style-name="ce9">
            <text:p>129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.2200000000000002" table:style-name="ce9">
            <text:p>2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.42" table:style-name="ce9">
            <text:p>8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7.44" table:style-name="ce9">
            <text:p>97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.75" table:style-name="ce9">
            <text:p>12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0.5" table:style-name="ce9">
            <text:p>20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9.57" table:style-name="ce9">
            <text:p>59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07.64" table:style-name="ce9">
            <text:p>207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4.450000000000003" table:style-name="ce9">
            <text:p>34,4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47.39" table:style-name="ce9">
            <text:p>447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Acconto Fattura-MATERNE</text:p>
          </table:table-cell>
          <table:table-cell office:value-type="float" office:value="592.26" table:style-name="ce9">
            <text:p>592,2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2.83" table:style-name="ce9">
            <text:p>9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2.44" table:style-name="ce9">
            <text:p>42,4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.43" table:style-name="ce9">
            <text:p>12,4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.47" table:style-name="ce9">
            <text:p>1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27.14" table:style-name="ce9">
            <text:p>527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.61" table:style-name="ce9">
            <text:p>25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09.82" table:style-name="ce9">
            <text:p>109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3.39" table:style-name="ce9">
            <text:p>63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85.84" table:style-name="ce9">
            <text:p>18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6.76" table:style-name="ce9">
            <text:p>36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46.95" table:style-name="ce9">
            <text:p>846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1.57" table:style-name="ce9">
            <text:p>41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3" table:style-name="ce9">
            <text:p>63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22.87" table:style-name="ce9">
            <text:p>522,8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0.21" table:style-name="ce9">
            <text:p>120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7.600000000000001" table:style-name="ce9">
            <text:p>1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947.77" table:style-name="ce9">
            <text:p>1.947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.23" table:style-name="ce9">
            <text:p>5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2.61" table:style-name="ce9">
            <text:p>22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7.29" table:style-name="ce9">
            <text:p>27,2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036.05" table:style-name="ce9">
            <text:p>1.036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29.08" table:style-name="ce9">
            <text:p>229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80.88" table:style-name="ce9">
            <text:p>280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CAMPI SPORTIVI</text:p>
          </table:table-cell>
          <table:table-cell office:value-type="float" office:value="1479.65" table:style-name="ce9">
            <text:p>1.479,6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6.27" table:style-name="ce9">
            <text:p>116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73.42" table:style-name="ce9">
            <text:p>173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Acconto Fattura-MATERNE</text:p>
          </table:table-cell>
          <table:table-cell office:value-type="float" office:value="1023.89" table:style-name="ce9">
            <text:p>1.023,8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0.93" table:style-name="ce9">
            <text:p>3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.92" table:style-name="ce9">
            <text:p>14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3.35" table:style-name="ce9">
            <text:p>63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2.02" table:style-name="ce9">
            <text:p>22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3.68" table:style-name="ce9">
            <text:p>53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1.68" table:style-name="ce9">
            <text:p>61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2.11" table:style-name="ce9">
            <text:p>3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2.42" table:style-name="ce9">
            <text:p>42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10.83000000000004" table:style-name="ce9">
            <text:p>610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9.7" table:style-name="ce9">
            <text:p>69,7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4.51" table:style-name="ce9">
            <text:p>24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4.66" table:style-name="ce9">
            <text:p>84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5.11" table:style-name="ce9">
            <text:p>65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.3" table:style-name="ce9">
            <text:p>25,3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92.85000000000002" table:style-name="ce9">
            <text:p>292,8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59.19000000000005" table:style-name="ce9">
            <text:p>559,1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1.92" table:style-name="ce9">
            <text:p>21,9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4.180000000000007" table:style-name="ce9">
            <text:p>64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7.75" table:style-name="ce9">
            <text:p>47,7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8.69" table:style-name="ce9">
            <text:p>48,6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313.84" table:style-name="ce9">
            <text:p>2.313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8.38" table:style-name="ce9">
            <text:p>28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.64" table:style-name="ce9">
            <text:p>14,6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4.819999999999993" table:style-name="ce9">
            <text:p>64,8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5.6" table:style-name="ce9">
            <text:p>35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6.97" table:style-name="ce9">
            <text:p>1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6.67" table:style-name="ce9">
            <text:p>66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660.62" table:style-name="ce9">
            <text:p>660,6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89.6600000000001" table:style-name="ce9">
            <text:p>1.189,6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2.569999999999993" table:style-name="ce9">
            <text:p>7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3.74" table:style-name="ce9">
            <text:p>23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5.01" table:style-name="ce9">
            <text:p>35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7.090000000000003" table:style-name="ce9">
            <text:p>37,0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8.34" table:style-name="ce9">
            <text:p>28,3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042.67" table:style-name="ce9">
            <text:p>2.04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00.83" table:style-name="ce9">
            <text:p>100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1.790000000000006" table:style-name="ce9">
            <text:p>81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66.93" table:style-name="ce9">
            <text:p>166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8.97" table:style-name="ce9">
            <text:p>38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03.4" table:style-name="ce9">
            <text:p>203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5.18" table:style-name="ce9">
            <text:p>35,1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2.68" table:style-name="ce9">
            <text:p>92,6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2.76" table:style-name="ce9">
            <text:p>32,7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CAMPI SPORTIVI</text:p>
          </table:table-cell>
          <table:table-cell office:value-type="float" office:value="393.4" table:style-name="ce9">
            <text:p>393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7.79" table:style-name="ce9">
            <text:p>27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5.84" table:style-name="ce9">
            <text:p>75,8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4.74" table:style-name="ce9">
            <text:p>84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2.11" table:style-name="ce9">
            <text:p>252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6.08" table:style-name="ce9">
            <text:p>36,0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9.80000000000001" table:style-name="ce9">
            <text:p>129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47.6" table:style-name="ce9">
            <text:p>247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4.14" table:style-name="ce9">
            <text:p>34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3.59" table:style-name="ce9">
            <text:p>93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05.74" table:style-name="ce9">
            <text:p>105,7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ASILI NIDO</text:p>
          </table:table-cell>
          <table:table-cell office:value-type="float" office:value="751.06" table:style-name="ce9">
            <text:p>751,0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92.1" table:style-name="ce9">
            <text:p>492,1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132.23" table:style-name="ce9">
            <text:p>3.132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708.8999999999996" table:style-name="ce9">
            <text:p>4.708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592.6" table:style-name="ce9">
            <text:p>7.592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692.35" table:style-name="ce9">
            <text:p>3.692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6.309999999999999" table:style-name="ce9">
            <text:p>16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7.35" table:style-name="ce9">
            <text:p>87,3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45.2" table:style-name="ce9">
            <text:p>445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2.63" table:style-name="ce9">
            <text:p>5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0.4" table:style-name="ce9">
            <text:p>30,4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8.23" table:style-name="ce9">
            <text:p>18,2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79.38" table:style-name="ce9">
            <text:p>279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40.5500000000002" table:style-name="ce9">
            <text:p>2.540,5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9.559999999999999" table:style-name="ce9">
            <text:p>19,5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394.67" table:style-name="ce9">
            <text:p>3.394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184.83" table:style-name="ce9">
            <text:p>3.184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29.95" table:style-name="ce9">
            <text:p>229,9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6.88" table:style-name="ce9">
            <text:p>56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.14" table:style-name="ce9">
            <text:p>25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52.63" table:style-name="ce9">
            <text:p>352,6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4.12" table:style-name="ce9">
            <text:p>44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6.8" table:style-name="ce9">
            <text:p>46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092.57" table:style-name="ce9">
            <text:p>1.092,5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856.51" table:style-name="ce9">
            <text:p>1.856,5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ASILI NIDO</text:p>
          </table:table-cell>
          <table:table-cell office:value-type="float" office:value="814.8" table:style-name="ce9">
            <text:p>814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1.02" table:style-name="ce9">
            <text:p>41,0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73.72" table:style-name="ce9">
            <text:p>573,7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3.67" table:style-name="ce9">
            <text:p>23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7.13" table:style-name="ce9">
            <text:p>257,1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9.2" table:style-name="ce9">
            <text:p>19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4.52000000000001" table:style-name="ce9">
            <text:p>144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8.58" table:style-name="ce9">
            <text:p>78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67.48" table:style-name="ce9">
            <text:p>967,4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.47" table:style-name="ce9">
            <text:p>25,4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1.27" table:style-name="ce9">
            <text:p>71,2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-CAMPI SPORTIVI</text:p>
          </table:table-cell>
          <table:table-cell office:value-type="float" office:value="325.37" table:style-name="ce9">
            <text:p>325,3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2.83" table:style-name="ce9">
            <text:p>92,8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7.93" table:style-name="ce9">
            <text:p>37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.9" table:style-name="ce9">
            <text:p>15,9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54" table:style-name="ce9">
            <text:p>7,5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5.77" table:style-name="ce9">
            <text:p>45,7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1.33" table:style-name="ce9">
            <text:p>11,3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70.93" table:style-name="ce9">
            <text:p>170,93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2.24" table:style-name="ce9">
            <text:p>12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.79" table:style-name="ce9">
            <text:p>15,7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5.39" table:style-name="ce9">
            <text:p>55,3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.05" table:style-name="ce9">
            <text:p>14,05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0.01" table:style-name="ce9">
            <text:p>0,0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1.46" table:style-name="ce9">
            <text:p>3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48.31" table:style-name="ce9">
            <text:p>48,3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7.21" table:style-name="ce9">
            <text:p>7,2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0.42" table:style-name="ce9">
            <text:p>50,4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73.24" table:style-name="ce9">
            <text:p>873,2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95.12" table:style-name="ce9">
            <text:p>95,1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2A ENERGIA SPA</text:p>
          </table:table-cell>
          <table:table-cell office:value-type="string" table:style-name="ce3">
            <text:p>LL.PP. E PATRIMONIO</text:p>
          </table:table-cell>
          <table:table-cell office:value-type="float" office:value="553" table:style-name="ce4">
            <text:p>553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56.63999999999999" table:style-name="ce9">
            <text:p>156,6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IDIA S.A.S. DI VALERI ALBERTO E C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Rinnovo canone di abbonamento 2022</text:p>
          </table:table-cell>
          <table:table-cell office:value-type="float" office:value="2196" table:style-name="ce9">
            <text:p>2.196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PKAPPA S.L.R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<text:s/>QUOTA 2021 - ACQUISIZIONE DI UN SERVIZIO SAAS PER L'ATTIVAZ</text:p>
          </table:table-cell>
          <table:table-cell office:value-type="float" office:value="3416" table:style-name="ce9">
            <text:p>3.416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ARTOLERIA EDICOLA AUROR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CEDOLE A.S. 2021/2022</text:p>
          </table:table-cell>
          <table:table-cell office:value-type="float" office:value="219.62" table:style-name="ce9">
            <text:p>219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MPUTER TIM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7900" table:style-name="ce4">
            <text:p>79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INTERVENTI 2021</text:p>
          </table:table-cell>
          <table:table-cell office:value-type="float" office:value="390.4" table:style-name="ce9">
            <text:p>390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AY RISTOSERVIC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40" table:style-name="ce4">
            <text:p>254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BUONI PASTO</text:p>
          </table:table-cell>
          <table:table-cell office:value-type="float" office:value="5886.97" table:style-name="ce9">
            <text:p>5.886,9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DICOLA CARTOLERIA A.S.G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LIBRI DI LETTURA ELEMENTARI</text:p>
          </table:table-cell>
          <table:table-cell office:value-type="float" office:value="154.12" table:style-name="ce9">
            <text:p>154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LETTROSTRUMENTALE SNC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210" table:style-name="ce4">
            <text:p>2321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NCREMENTO PATRIMONIO LIBRARIO BIBLIOTECA</text:p>
          </table:table-cell>
          <table:table-cell office:value-type="float" office:value="1049.2" table:style-name="ce9">
            <text:p>1.049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2.58" table:style-name="ce9">
            <text:p>52,5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25.52" table:style-name="ce9">
            <text:p>25,5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50.22" table:style-name="ce9">
            <text:p>50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727.14" table:style-name="ce9">
            <text:p>1.727,14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872.67" table:style-name="ce9">
            <text:p>872,67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37.61" table:style-name="ce9">
            <text:p>37,6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aldo Fattura</text:p>
          </table:table-cell>
          <table:table-cell office:value-type="float" office:value="148.94999999999999" table:style-name="ce9">
            <text:p>148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MATERIALE VARIO PER UFFICI</text:p>
          </table:table-cell>
          <table:table-cell office:value-type="float" office:value="210.99" table:style-name="ce9">
            <text:p>210,9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MATERIALE VARIO PER UFFICIO</text:p>
          </table:table-cell>
          <table:table-cell office:value-type="float" office:value="207.11" table:style-name="ce9">
            <text:p>207,1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MATERIALE VARIO PER UFFICI</text:p>
          </table:table-cell>
          <table:table-cell office:value-type="float" office:value="124.32" table:style-name="ce9">
            <text:p>124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RREBIAN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80" table:style-name="ce4">
            <text:p>248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MATERIALE VARIO PER UFFICI</text:p>
          </table:table-cell>
          <table:table-cell office:value-type="float" office:value="92.4" table:style-name="ce9">
            <text:p>92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SOMASCHI ONLU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42915" table:style-name="ce4">
            <text:p>4291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ASSISTENZA <text:s/>EDUCATIVA SCOLASTICA 01/05/2021 - 30/06/21</text:p>
          </table:table-cell>
          <table:table-cell office:value-type="float" office:value="221" table:style-name="ce9">
            <text:p>22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AZIONE SOMASCHI ONLUS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42915" table:style-name="ce4">
            <text:p>4291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GENOVESE DANIELE EDUCATIVA SCOLASTICA 01/09/2021 - 31/10/20</text:p>
          </table:table-cell>
          <table:table-cell office:value-type="float" office:value="1012" table:style-name="ce9">
            <text:p>1.01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 GINESTRA SOC.COOP.SOCIALE ONLU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FACCHINAGGIO/TRASLOCHI <text:s/>NOVEMBRE 2021</text:p>
          </table:table-cell>
          <table:table-cell office:value-type="float" office:value="439.2" table:style-name="ce9">
            <text:p>439,2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QUEEN CARTOLERIA DI PAVAN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CEDOLE LIBRARIE</text:p>
          </table:table-cell>
          <table:table-cell office:value-type="float" office:value="53.84" table:style-name="ce9">
            <text:p>53,8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COOP. SOCIALE CITTA' DEL SOL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42915" table:style-name="ce4">
            <text:p>42915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SERVIZIO ASSISTENZA EDUCATIVA SCOLASTICA - NOVEMBRE 2021</text:p>
          </table:table-cell>
          <table:table-cell office:value-type="float" office:value="1085.1099999999999" table:style-name="ce9">
            <text:p>1.085,11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ZIBETTI UFFICIO SAS DI ROBERTO CARNAGHI<text:s/>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1250" table:style-name="ce4">
            <text:p>21250</text:p>
          </table:table-cell>
          <table:table-cell office:value-type="string" table:style-name="ce4">
            <text:p>15/12/2021</text:p>
          </table:table-cell>
          <table:table-cell office:value-type="string" table:style-name="ce3">
            <text:p>cedole libri a.s. 2021/2022</text:p>
          </table:table-cell>
          <table:table-cell office:value-type="float" office:value="996.25" table:style-name="ce9">
            <text:p>996,2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10" table:style-name="ce4">
            <text:p>2910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LIQUIDAZIONE IVA - ACCONTO DICEMBRE <text:s/>2021</text:p>
          </table:table-cell>
          <table:table-cell office:value-type="float" office:value="16735.8" table:style-name="ce9">
            <text:p>16.735,8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LER-VARESE-COMO-MONZA/BRIANZA-BUSTO 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PIGNORAMENTO PROCEDURA ESECUTIVA R.G.2352/2018-REP.9832/2020</text:p>
          </table:table-cell>
          <table:table-cell office:value-type="float" office:value="267" table:style-name="ce9">
            <text:p>26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SSOCIAZIONE FONDO POLIZIA LOC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0 - Ass.F.do Polizia Loc(u) Dipendenti</text:p>
          </table:table-cell>
          <table:table-cell office:value-type="float" office:value="160" table:style-name="ce9">
            <text:p>16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ASSO EUGENIO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8.36" table:style-name="ce9">
            <text:p>8,3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S.A.-REG.AUT.LOCALI-DIPART.P.L.-SIAPO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1 - CSA (uscita) Dipendenti</text:p>
          </table:table-cell>
          <table:table-cell office:value-type="float" office:value="33.39" table:style-name="ce9">
            <text:p>33,3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.U.B.-PUBBLICO IMPIEG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2 - COBAS (uscita) Dipendenti</text:p>
          </table:table-cell>
          <table:table-cell office:value-type="float" office:value="100.37" table:style-name="ce9">
            <text:p>10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HECCHI COLORI S.R.L.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500" table:style-name="ce4">
            <text:p>39500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58.23" table:style-name="ce9">
            <text:p>58,2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ISL FP DEI LAGHI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5 - CISL (uscita) Dipendenti</text:p>
          </table:table-cell>
          <table:table-cell office:value-type="float" office:value="55.95" table:style-name="ce9">
            <text:p>55,9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OMPUTER TIM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11" table:style-name="ce9">
            <text:p>1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DEM <text:s/>SPA-GRUPPO IVA CREDEM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QUINTO DELEGA PAGAMENTO N.23079 C.M.</text:p>
          </table:table-cell>
          <table:table-cell office:value-type="float" office:value="97" table:style-name="ce9">
            <text:p>9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DYNAMICA RETAIL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QUINTO CONTRATTO 0000050417 C.M.</text:p>
          </table:table-cell>
          <table:table-cell office:value-type="float" office:value="262" table:style-name="ce9">
            <text:p>26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NRICO CANTU' ASSICURAZIONE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10 - Assicurazione (uscita) Dipendenti</text:p>
          </table:table-cell>
          <table:table-cell office:value-type="float" office:value="35" table:style-name="ce9">
            <text:p>35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UROCQS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DEL QUINTO N.188102 DEL 11/01/2021</text:p>
          </table:table-cell>
          <table:table-cell office:value-type="float" office:value="276" table:style-name="ce9">
            <text:p>276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ADEL-FEDERAZIONE ITALIANA AUTONOMA DIP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1 - CSA - FIADEL (uscita) Dipendenti</text:p>
          </table:table-cell>
          <table:table-cell office:value-type="float" office:value="41.01" table:style-name="ce9">
            <text:p>41,0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QUINTO DELEGA CONTRATTO DI FINANZ.N.380783 E N.380780</text:p>
          </table:table-cell>
          <table:table-cell office:value-type="float" office:value="788" table:style-name="ce9">
            <text:p>788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INDOMESTIC BANCA SPA-GRUPPO BNP PARIBAS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273" table:style-name="ce9">
            <text:p>27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F.DO PERSEO P.I.00560180127-COMUNE DI GALLARATE 2021</text:p>
          </table:table-cell>
          <table:table-cell office:value-type="float" office:value="870.88" table:style-name="ce9">
            <text:p>870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ONDO PENSIONE PERSEO SIRIO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1151" table:style-name="ce4">
            <text:p>1151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F.DO PERSEO P.I.00560180127-COMUNE DI GALLARATE 2021</text:p>
          </table:table-cell>
          <table:table-cell office:value-type="float" office:value="305.45" table:style-name="ce9">
            <text:p>305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4 - CGIL (uscita) Dipendenti</text:p>
          </table:table-cell>
          <table:table-cell office:value-type="float" office:value="332" table:style-name="ce9">
            <text:p>33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UNZIONE PUBBLICA-CGI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4 - CGIL (uscita) Dirigenti</text:p>
          </table:table-cell>
          <table:table-cell office:value-type="float" office:value="33.32" table:style-name="ce9">
            <text:p>33,3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IOCHISPORT GROUP PROGRESS SAS</text:p>
          </table:table-cell>
          <table:table-cell office:value-type="string" table:style-name="ce3">
            <text:p>LL.PP. E PATRIMONIO</text:p>
          </table:table-cell>
          <table:table-cell office:value-type="float" office:value="38535" table:style-name="ce4">
            <text:p>3853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185.9" table:style-name="ce9">
            <text:p>185,9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FI.VE.R.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DEL QUINTO CONTRATTO 6667/2021 M.A.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221" table:style-name="ce9">
            <text:p>22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BL 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214" table:style-name="ce9">
            <text:p>214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MAGINOR SRL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5300" table:style-name="ce4">
            <text:p>25300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22" table:style-name="ce9">
            <text:p>2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NAZIONALE PREVIDENZA SOCIAL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ARTOLARIZZAZIONI XXX1201200560180127XXX</text:p>
          </table:table-cell>
          <table:table-cell office:value-type="float" office:value="2476.4899999999998" table:style-name="ce9">
            <text:p>2.476,4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MCE LOCAM S.P.A.-ORA MCE FINANCE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220" table:style-name="ce9">
            <text:p>22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ITAGOR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QUINTO CONTRATTO DI FINANZIAMENTO N.361628</text:p>
          </table:table-cell>
          <table:table-cell office:value-type="float" office:value="300" table:style-name="ce9">
            <text:p>300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UBICON SPV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CESSIONE QUINTO DELEGA G.P.-CONTRATTO 19323</text:p>
          </table:table-cell>
          <table:table-cell office:value-type="float" office:value="139.69999999999999" table:style-name="ce9">
            <text:p>139,7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GARELLA LUIGI DI SGARELLA SIMONE E C. S</text:p>
          </table:table-cell>
          <table:table-cell office:value-type="string" table:style-name="ce3">
            <text:p>LL.PP. E PATRIMONIO</text:p>
          </table:table-cell>
          <table:table-cell office:value-type="float" office:value="3621" table:style-name="ce4">
            <text:p>3621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123.2" table:style-name="ce9">
            <text:p>123,2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STEMIA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- R.E.-AKCO11645-PIGNORAMENTO PRESSO TERZI</text:p>
          </table:table-cell>
          <table:table-cell office:value-type="float" office:value="302.42" table:style-name="ce9">
            <text:p>302,4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ULPM - SEGRETERIA REGIONE LOMBARD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7 - SULPM (uscita) Dipendenti</text:p>
          </table:table-cell>
          <table:table-cell office:value-type="float" office:value="45.45" table:style-name="ce9">
            <text:p>45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EAMSYSTEM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7900" table:style-name="ce4">
            <text:p>7900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Registrazione Split iva - Pagamenti cassa economale - Dicembre 2021</text:p>
          </table:table-cell>
          <table:table-cell office:value-type="float" office:value="114.4" table:style-name="ce9">
            <text:p>114,4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OWERS CQ SRL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41" table:style-name="ce9">
            <text:p>4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U.I.L. FPL VARES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S006 - UIL (uscita) Dipendenti</text:p>
          </table:table-cell>
          <table:table-cell office:value-type="float" office:value="32.44" table:style-name="ce9">
            <text:p>32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VIVIBANCA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15" table:style-name="ce4">
            <text:p>82115</text:p>
          </table:table-cell>
          <table:table-cell office:value-type="string" table:style-name="ce4">
            <text:p>16/12/2021</text:p>
          </table:table-cell>
          <table:table-cell office:value-type="string" table:style-name="ce3">
            <text:p>DICEMBRE 2021 T001 - Cessioni Piccoli Pr (u) Dipendenti</text:p>
          </table:table-cell>
          <table:table-cell office:value-type="float" office:value="277" table:style-name="ce9">
            <text:p>27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MBIELLI EDILFRIULI SPA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MATERIALE IDRAULICO PER PICCOLE MANUTENZIONI</text:p>
          </table:table-cell>
          <table:table-cell office:value-type="float" office:value="840.6" table:style-name="ce9">
            <text:p>840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-BIT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CONGLOMERATO BITUMINOSO INVERNALE</text:p>
          </table:table-cell>
          <table:table-cell office:value-type="float" office:value="591.46" table:style-name="ce9">
            <text:p>591,46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BUSTO ARSIZIO</text:p>
          </table:table-cell>
          <table:table-cell office:value-type="string" table:style-name="ce3">
            <text:p>LL.PP. E PATRIMONIO</text:p>
          </table:table-cell>
          <table:table-cell office:value-type="float" office:value="5110" table:style-name="ce4">
            <text:p>511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mu anno 2021 - saldo</text:p>
          </table:table-cell>
          <table:table-cell office:value-type="float" office:value="1103" table:style-name="ce9">
            <text:p>1.103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ASORATE SEMPIONE</text:p>
          </table:table-cell>
          <table:table-cell office:value-type="string" table:style-name="ce3">
            <text:p>LL.PP. E PATRIMONIO</text:p>
          </table:table-cell>
          <table:table-cell office:value-type="float" office:value="5110" table:style-name="ce4">
            <text:p>511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mu anno 2021 - saldo</text:p>
          </table:table-cell>
          <table:table-cell office:value-type="float" office:value="64" table:style-name="ce9">
            <text:p>64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CUGLIATE FABIASCO</text:p>
          </table:table-cell>
          <table:table-cell office:value-type="string" table:style-name="ce3">
            <text:p>LL.PP. E PATRIMONIO</text:p>
          </table:table-cell>
          <table:table-cell office:value-type="float" office:value="5110" table:style-name="ce4">
            <text:p>511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mu anno 2021 - saldo</text:p>
          </table:table-cell>
          <table:table-cell office:value-type="float" office:value="1449" table:style-name="ce9">
            <text:p>1.449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COMUNE DI SAMARATE</text:p>
          </table:table-cell>
          <table:table-cell office:value-type="string" table:style-name="ce3">
            <text:p>LL.PP. E PATRIMONIO</text:p>
          </table:table-cell>
          <table:table-cell office:value-type="float" office:value="5110" table:style-name="ce4">
            <text:p>511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mu anno 2021 - saldo</text:p>
          </table:table-cell>
          <table:table-cell office:value-type="float" office:value="176" table:style-name="ce9">
            <text:p>176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aldo Fattura</text:p>
          </table:table-cell>
          <table:table-cell office:value-type="float" office:value="1163.5" table:style-name="ce9">
            <text:p>1.163,5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ENEL ENERGIA SPA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aldo Fattura</text:p>
          </table:table-cell>
          <table:table-cell office:value-type="float" office:value="42.94" table:style-name="ce9">
            <text:p>42,9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EXPLAN CONSULTING SRL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RINNOVO SOFTWARE PERIODO 1/12/2021 <text:s/>- 30/11/2022</text:p>
          </table:table-cell>
          <table:table-cell office:value-type="float" office:value="3220.8" table:style-name="ce9">
            <text:p>3.220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HERA COMM S.R.L</text:p>
          </table:table-cell>
          <table:table-cell office:value-type="string" table:style-name="ce3">
            <text:p>LL.PP. E PATRIMONIO</text:p>
          </table:table-cell>
          <table:table-cell office:value-type="float" office:value="30800" table:style-name="ce4">
            <text:p>3080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aldo Fattura</text:p>
          </table:table-cell>
          <table:table-cell office:value-type="float" office:value="55.22" table:style-name="ce9">
            <text:p>55,2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.C.A. SOCIETÀ UNIPERSONALE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3615" table:style-name="ce4">
            <text:p>361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AGGIO RISCOSSIONE COATTIVA TRIBUTI - NOVEMBRE 2021<text:s/></text:p>
          </table:table-cell>
          <table:table-cell office:value-type="float" office:value="33354.01" table:style-name="ce9">
            <text:p>33.354,01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MPAGATI ADUE <text:s text:c="16"/>RAPPORTO 000000000001338687 <text:s text:c="2"/>TIPO OPERAZIONE RETURN NUM <text:s text:c="3"/>PEZZI 00000012F 2F 5</text:p>
          </table:table-cell>
          <table:table-cell office:value-type="float" office:value="52.4" table:style-name="ce9">
            <text:p>52,40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COMMISSIONI E SPESE ADUE <text:s text:c="5"/>RAPPORTO 000000000001338687 <text:s text:c="2"/>TIPO OPERAZIONE RETURN NUM <text:s text:c="3"/>PEZZI 00000012F 2F 5</text:p>
          </table:table-cell>
          <table:table-cell office:value-type="float" office:value="3.5" table:style-name="ce9">
            <text:p>3,5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TALIANA PETROLI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450" table:style-name="ce4">
            <text:p>245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FORNITURA CARBURANTE VEICOLI COMUNALI</text:p>
          </table:table-cell>
          <table:table-cell office:value-type="float" office:value="723.74" table:style-name="ce9">
            <text:p>723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POSTE ITALIANE S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415" table:style-name="ce4">
            <text:p>141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ERVIZI POSTALI - OTTOBRE 2021</text:p>
          </table:table-cell>
          <table:table-cell office:value-type="float" office:value="1168.73" table:style-name="ce9">
            <text:p>1.168,7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ERVIZI OPERATORE FIDUCIARIO/RECEPTION - NOVEMBRE 2021</text:p>
          </table:table-cell>
          <table:table-cell office:value-type="float" office:value="4145.74" table:style-name="ce9">
            <text:p>4.145,7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ICURITALIA GROUP SERVICE S.C.P.A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1" table:style-name="ce4">
            <text:p>2501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ERVIZI DI PORTIERATO/USCIERATO - NOVEMBRE 2021</text:p>
          </table:table-cell>
          <table:table-cell office:value-type="float" office:value="2044.48" table:style-name="ce9">
            <text:p>2.044,4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ERVIZIO ASSNZE HOSTING - NOVEMBRE 2021</text:p>
          </table:table-cell>
          <table:table-cell office:value-type="float" office:value="1095.97" table:style-name="ce9">
            <text:p>1.095,9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MP GROUP IT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050" table:style-name="ce4">
            <text:p>8050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SERVIZIO ON SITE GESTIONE INFORMATICA NOVEMBRE 2021</text:p>
          </table:table-cell>
          <table:table-cell office:value-type="float" office:value="5571.33" table:style-name="ce9">
            <text:p>5.571,3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TORTORELLI DAVIDE-ARCHITETTO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17/12/2021</text:p>
          </table:table-cell>
          <table:table-cell office:value-type="string" table:style-name="ce3">
            <text:p>INCARICO PROFESSIONALE - POLO CULTURALE</text:p>
          </table:table-cell>
          <table:table-cell office:value-type="float" office:value="6217.12" table:style-name="ce9">
            <text:p>6.217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3SG-AZIENDA SPECIALE SERV.SOCIO SANITARI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39608" table:style-name="ce4">
            <text:p>39608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ACCONTO COSTO PER SERVIZIO ASILI NIDO - NOVEMBRE 2021</text:p>
          </table:table-cell>
          <table:table-cell office:value-type="float" office:value="56248.93" table:style-name="ce9">
            <text:p>56.248,9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 REGOLA D'AR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00" table:style-name="ce4">
            <text:p>2500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Registrazione Split Iva - Cassa Economale - Dicembre 2021</text:p>
          </table:table-cell>
          <table:table-cell office:value-type="float" office:value="105.6" table:style-name="ce9">
            <text:p>105,6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EMME LINEA AMBIENTE SRL</text:p>
          </table:table-cell>
          <table:table-cell office:value-type="string" table:style-name="ce3">
            <text:p>LL.PP. E PATRIMONIO</text:p>
          </table:table-cell>
          <table:table-cell office:value-type="float" office:value="37410" table:style-name="ce4">
            <text:p>37410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RATA CANONE 2021 - NOVEMBRE</text:p>
          </table:table-cell>
          <table:table-cell office:value-type="float" office:value="600807.81000000006" table:style-name="ce9">
            <text:p>600.807,8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RICOLTURA E RICERCA SOCIETA' COOP.</text:p>
          </table:table-cell>
          <table:table-cell office:value-type="string" table:style-name="ce3">
            <text:p>LL.PP. E PATRIMONIO</text:p>
          </table:table-cell>
          <table:table-cell office:value-type="float" office:value="68549" table:style-name="ce4">
            <text:p>6854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INCARICO PROF. PREPARAZIONE ELABORATI MANUT. <text:s/>PARCHI</text:p>
          </table:table-cell>
          <table:table-cell office:value-type="float" office:value="3782" table:style-name="ce9">
            <text:p>3.782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BORDIN SRL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LAVORI DI MANUTENZIONE ORDINARIA DI STRADE COMUNALI ANNO 202</text:p>
          </table:table-cell>
          <table:table-cell office:value-type="float" office:value="769.12" table:style-name="ce9">
            <text:p>769,1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REA.MI SRL</text:p>
          </table:table-cell>
          <table:table-cell office:value-type="string" table:style-name="ce3">
            <text:p>LL.PP. E PATRIMONIO</text:p>
          </table:table-cell>
          <table:table-cell office:value-type="float" office:value="62002" table:style-name="ce4">
            <text:p>62002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MANUTENZIONE STRAORDINARIA 2021 EDIFICI COMUNALI</text:p>
          </table:table-cell>
          <table:table-cell office:value-type="float" office:value="65550.59" table:style-name="ce9">
            <text:p>65.550,59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F.LLI MALAFRONTE SRL</text:p>
          </table:table-cell>
          <table:table-cell office:value-type="string" table:style-name="ce3">
            <text:p>LL.PP. E PATRIMONIO</text:p>
          </table:table-cell>
          <table:table-cell office:value-type="float" office:value="4715" table:style-name="ce4">
            <text:p>4715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SMALTIMENTO AMIANTO</text:p>
          </table:table-cell>
          <table:table-cell office:value-type="float" office:value="549" table:style-name="ce9">
            <text:p>549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ROINI &amp; PAVAN S.N.C.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15" table:style-name="ce4">
            <text:p>215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Registrazione Split Iva - Cassa Economale - Dicembre 2021</text:p>
          </table:table-cell>
          <table:table-cell office:value-type="float" office:value="143" table:style-name="ce9">
            <text:p>143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ALVIONI <text:s/>MICHELE-GEOLOGO</text:p>
          </table:table-cell>
          <table:table-cell office:value-type="string" table:style-name="ce3">
            <text:p>LL.PP. E PATRIMONIO</text:p>
          </table:table-cell>
          <table:table-cell office:value-type="float" office:value="400" table:style-name="ce4">
            <text:p>400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FUNZIONI TECNICHE INTEGRATIVE RELATIVE ALLA DIREZIONE LAVORI</text:p>
          </table:table-cell>
          <table:table-cell office:value-type="float" office:value="2488.8000000000002" table:style-name="ce9">
            <text:p>2.488,8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</text:p>
          </table:table-cell>
          <table:table-cell office:value-type="float" office:value="134.09" table:style-name="ce9">
            <text:p>134,0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MUSICA IN ARTE VARIA E CABARET</text:p>
          </table:table-cell>
          <table:table-cell office:value-type="float" office:value="130.43" table:style-name="ce9">
            <text:p>130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MUSICA IN ARTE VARIA E CABARET</text:p>
          </table:table-cell>
          <table:table-cell office:value-type="float" office:value="72.14" table:style-name="ce9">
            <text:p>72,14</text:p>
          </table:table-cell>
          <table:table-cell table:number-columns-repeated="16378"/>
        </table:table-row>
        <table:table-row table:number-rows-repeated="2" table:style-name="ro2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</text:p>
          </table:table-cell>
          <table:table-cell office:value-type="float" office:value="4.88" table:style-name="ce9">
            <text:p>4,8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SPETTACOLI MUSICA JAZZ</text:p>
          </table:table-cell>
          <table:table-cell office:value-type="float" office:value="521.72" table:style-name="ce9">
            <text:p>521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MUSICA IN ARTE VARIA E CABARET</text:p>
          </table:table-cell>
          <table:table-cell office:value-type="float" office:value="208.22" table:style-name="ce9">
            <text:p>208,22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MUSICHE DI SCENA</text:p>
          </table:table-cell>
          <table:table-cell office:value-type="float" office:value="167.88" table:style-name="ce9">
            <text:p>167,8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DIRITTI AMMINISTRATIVI PER RECITAL</text:p>
          </table:table-cell>
          <table:table-cell office:value-type="float" office:value="157.38" table:style-name="ce9">
            <text:p>157,38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SOCIETA' ITALIANA DEGLI AUTORI ED EDITOR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409" table:style-name="ce4">
            <text:p>23409</text:p>
          </table:table-cell>
          <table:table-cell office:value-type="string" table:style-name="ce4">
            <text:p>20/12/2021</text:p>
          </table:table-cell>
          <table:table-cell office:value-type="string" table:style-name="ce3">
            <text:p>MUSICA D'AMBIENTE - VIDEOREGISTRATORI</text:p>
          </table:table-cell>
          <table:table-cell office:value-type="float" office:value="135.62" table:style-name="ce9">
            <text:p>135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ZAMBELLI <text:s/>ALESSANDRA-CONSULENTE ALIMENTA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0910" table:style-name="ce4">
            <text:p>20910</text:p>
          </table:table-cell>
          <table:table-cell office:value-type="string" table:style-name="ce4">
            <text:p>21/12/2021</text:p>
          </table:table-cell>
          <table:table-cell office:value-type="string" table:style-name="ce3">
            <text:p>CONSULENZA ALIMENTARE - <text:s/>NOVEMBRE 2021</text:p>
          </table:table-cell>
          <table:table-cell office:value-type="float" office:value="1800" table:style-name="ce9">
            <text:p>1.800,00</text:p>
          </table:table-cell>
          <table:table-cell table:number-columns-repeated="16378"/>
        </table:table-row>
        <table:table-row table:style-name="ro2">
          <table:table-cell office:value-type="string" table:style-name="ce3">
            <text:p>A REGOLA D'ARTE</text:p>
          </table:table-cell>
          <table:table-cell office:value-type="string" table:style-name="ce3">
            <text:p>SCUOLA, CULTURA, SPORT, TEMPO LIBERO</text:p>
          </table:table-cell>
          <table:table-cell office:value-type="float" office:value="23210" table:style-name="ce4">
            <text:p>2321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121" table:style-name="ce9">
            <text:p>121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 REGOLA D'AR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60205" table:style-name="ce4">
            <text:p>60205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187" table:style-name="ce9">
            <text:p>187,0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FLENGHI DIVISE S.N.C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1320" table:style-name="ce4">
            <text:p>132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21.56" table:style-name="ce9">
            <text:p>21,5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GRUPPO SE.CO.GES. S.R.L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95" table:style-name="ce4">
            <text:p>2595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23.1" table:style-name="ce9">
            <text:p>23,10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216978.45" table:style-name="ce9">
            <text:p>216.978,4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39827.31" table:style-name="ce9">
            <text:p>39.827,31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STITUTO POLIGRAFICO E ZECCA DELLO STATO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30" table:style-name="ce4">
            <text:p>253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72.44" table:style-name="ce9">
            <text:p>72,4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LAZZATI INDUSTRIA GRAFICA SRL SB</text:p>
          </table:table-cell>
          <table:table-cell office:value-type="string" table:style-name="ce3">
            <text:p>AFFARI GENERALI, PERSONALE, SERVIZI ALLA PERSONA</text:p>
          </table:table-cell>
          <table:table-cell office:value-type="float" office:value="240" table:style-name="ce4">
            <text:p>240</text:p>
          </table:table-cell>
          <table:table-cell office:value-type="string" table:style-name="ce4">
            <text:p>22/12/2021</text:p>
          </table:table-cell>
          <table:table-cell office:value-type="string" table:style-name="ce3">
            <text:p>BUONO SENZA IMPONIBILE</text:p>
          </table:table-cell>
          <table:table-cell office:value-type="float" office:value="48.62" table:style-name="ce9">
            <text:p>48,6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SECOM FERRARA</text:p>
          </table:table-cell>
          <table:table-cell office:value-type="string" table:style-name="ce3">
            <text:p>LL.PP. E PATRIMONIO</text:p>
          </table:table-cell>
          <table:table-cell office:value-type="float" office:value="29770" table:style-name="ce4">
            <text:p>29770</text:p>
          </table:table-cell>
          <table:table-cell office:value-type="string" table:style-name="ce4">
            <text:p>23/12/2021</text:p>
          </table:table-cell>
          <table:table-cell office:value-type="string" table:style-name="ce3">
            <text:p>LAVORI SEGNALETICA STRADALE CERTIFICATO DI PAGAMENTO N. 3</text:p>
          </table:table-cell>
          <table:table-cell office:value-type="float" office:value="37058.720000000001" table:style-name="ce9">
            <text:p>37.058,72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40" table:style-name="ce4">
            <text:p>82140</text:p>
          </table:table-cell>
          <table:table-cell office:value-type="string" table:style-name="ce4">
            <text:p>27/12/2021</text:p>
          </table:table-cell>
          <table:table-cell office:value-type="string" table:style-name="ce3">
            <text:p>Bollo virtuale - 6 Rata - Saldo anno 2021</text:p>
          </table:table-cell>
          <table:table-cell office:value-type="float" office:value="1679.98" table:style-name="ce9">
            <text:p>1.679,98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AGENZIA DELLE ENTRATE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920" table:style-name="ce4">
            <text:p>2920</text:p>
          </table:table-cell>
          <table:table-cell office:value-type="string" table:style-name="ce4">
            <text:p>27/12/2021</text:p>
          </table:table-cell>
          <table:table-cell office:value-type="string" table:style-name="ce3">
            <text:p>Diritti di notifica atto di liquidazione bollo virtuale - Anno 2021</text:p>
          </table:table-cell>
          <table:table-cell office:value-type="float" office:value="8.75" table:style-name="ce9">
            <text:p>8,75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EMBRE 2021-QUOTA INTERESSI AMM.TO MUTUO 4335651/01</text:p>
          </table:table-cell>
          <table:table-cell office:value-type="float" office:value="5123.43" table:style-name="ce9">
            <text:p>5.123,43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2180" table:style-name="ce4">
            <text:p>8218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.2021-QUOTA CAPITALE+QUOTA INTERESSI AMM.TO MUTUI 4408932/02 E 4408932/03</text:p>
          </table:table-cell>
          <table:table-cell office:value-type="float" office:value="35073.339999999997" table:style-name="ce9">
            <text:p>35.073,3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125" table:style-name="ce4">
            <text:p>81125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.2021-QUOTA CAPITALE AMM.TO MUTUI DIVERSI</text:p>
          </table:table-cell>
          <table:table-cell office:value-type="float" office:value="129258.43" table:style-name="ce9">
            <text:p>129.258,4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1315" table:style-name="ce4">
            <text:p>21315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.2021-QUOTA INTERESSI AMM.TO MUTUI 4340991/02-4340991/03-4494009/00</text:p>
          </table:table-cell>
          <table:table-cell office:value-type="float" office:value="76431.820000000007" table:style-name="ce9">
            <text:p>76.431,82</text:p>
          </table:table-cell>
          <table:table-cell table:number-columns-repeated="16378"/>
        </table:table-row>
        <table:table-row table:style-name="ro4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3500" table:style-name="ce4">
            <text:p>2350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.2021-QUOTA INTERESSI AMM.TO MUTUI 4382464/01-4479179/00-4400126/01-4502447/00</text:p>
          </table:table-cell>
          <table:table-cell office:value-type="float" office:value="94411.87" table:style-name="ce9">
            <text:p>94.411,8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CASSA DD.PP.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5015" table:style-name="ce4">
            <text:p>5015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RATA DIC.2021-QUOTA INTERESSI AMM.TO MUTUO 4420811/01</text:p>
          </table:table-cell>
          <table:table-cell office:value-type="float" office:value="7550.49" table:style-name="ce9">
            <text:p>7.550,4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622510.37" table:style-name="ce9">
            <text:p>622.510,37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2193733.16" table:style-name="ce9">
            <text:p>2.193.733,16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INTESA SANPAOLO SP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81000" table:style-name="ce4">
            <text:p>8100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DIMINUZIONE ANTICIPAZIONE</text:p>
          </table:table-cell>
          <table:table-cell office:value-type="float" office:value="367243.54" table:style-name="ce9">
            <text:p>367.243,54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Pagamento bollo - Alfa Romeo Giulietta bianca - targa FZ 454 LD</text:p>
          </table:table-cell>
          <table:table-cell office:value-type="float" office:value="46.69" table:style-name="ce9">
            <text:p>46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Pagamento bollo - Alfa Romeo Giulietta - targa YA 340 AP</text:p>
          </table:table-cell>
          <table:table-cell office:value-type="float" office:value="46.69" table:style-name="ce9">
            <text:p>46,69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Pagamento bollo - Toyota Prius targa DN 054 BF</text:p>
          </table:table-cell>
          <table:table-cell office:value-type="float" office:value="21.83" table:style-name="ce9">
            <text:p>21,83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REGIONE LOMBARDIA-TESORERIA</text:p>
          </table:table-cell>
          <table:table-cell office:value-type="string" table:style-name="ce3">
            <text:p>FINANZIARIO, TRIBUTI E SISTEMA INFORMATICO COMUNALE</text:p>
          </table:table-cell>
          <table:table-cell office:value-type="float" office:value="2510" table:style-name="ce4">
            <text:p>2510</text:p>
          </table:table-cell>
          <table:table-cell office:value-type="string" table:style-name="ce4">
            <text:p>31/12/2021</text:p>
          </table:table-cell>
          <table:table-cell office:value-type="string" table:style-name="ce3">
            <text:p>Pagamento bollo - Moto Triumph targa ER 67844</text:p>
          </table:table-cell>
          <table:table-cell office:value-type="float" office:value="68.86" table:style-name="ce9">
            <text:p>68,86</text:p>
          </table:table-cell>
          <table:table-cell table:number-columns-repeated="16378"/>
        </table:table-row>
        <table:table-row table:number-rows-repeated="1045933" table:style-name="ro2">
          <table:table-cell table:number-columns-repeated="16384"/>
        </table:table-row>
        <table:named-expressions>
          <table:named-range table:name="Print_Area" table:cell-range-address="Estrazione.$A$1:Estrazione.$F$2643" table:base-cell-address="Estrazione.$A$1"/>
          <table:named-range table:name="Print_Titles" table:cell-range-address="Estrazione.$A$3:Estrazione.$XFD$3" table:base-cell-address="Estrazione.$A$1"/>
          <table:named-range table:name="Print_Titles" table:cell-range-address="Estrazione.$A$3:Estrazione.$XFD$3" table:base-cell-address="Estrazione.$A$1"/>
        </table:named-expressions>
      </table:table>
      <table:database-ranges>
        <table:database-range table:target-range-address="Estrazione.A4:Estrazione.F2643" table:contains-header="false">
          <table:sort>
            <table:sort-by table:field-number="3"/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.393700787401575in" fo:margin-left="0.393700787401575in" fo:margin-right="0.393700787401575in" style:print-orientation="landscape" style:print-page-order="ttb" style:first-page-number="continue" style:scale-to-X="1" style:scale-to-Y="100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128</meta:generator>
    <meta:initial-creator>Colombo Michele</meta:initial-creator>
    <dc:creator>Colombo Michele</dc:creator>
    <meta:creation-date>2022-05-02T11:47:30Z</meta:creation-date>
    <dc:date>2022-05-02T12:12:51Z</dc:date>
    <meta:print-date>2022-05-02T12:07:15Z</meta:print-date>
  </office:meta>
</office:document-meta>
</file>