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 fo:wrap-option="wrap"/>
      <style:text-properties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fo:wrap-option="wrap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9.68375cm"/>
    </style:style>
    <style:style style:name="co2" style:family="table-column">
      <style:table-column-properties fo:break-before="auto" style:column-width="3.12208333333333cm"/>
    </style:style>
    <style:style style:name="co3" style:family="table-column">
      <style:table-column-properties fo:break-before="auto" style:column-width="3.81cm"/>
    </style:style>
    <style:style style:name="co4" style:family="table-column">
      <style:table-column-properties fo:break-before="auto" style:column-width="17.5947916666667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8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6379" table:default-cell-style-name="ce3"/>
        <table:table-row table:style-name="ro1">
          <table:table-cell office:value-type="string" table:number-columns-spanned="5" table:number-rows-spanned="1" table:style-name="ce6">
            <text:p>2023 TERZO TRIMESTRE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style-name="ce4">
            <text:p>BENEFICIARIO</text:p>
          </table:table-cell>
          <table:table-cell office:value-type="string" table:style-name="ce4">
            <text:p>NUMERO MANDATO DI PAGAMENTO</text:p>
          </table:table-cell>
          <table:table-cell office:value-type="string" table:style-name="ce4">
            <text:p>DATA PAGAMENTO</text:p>
          </table:table-cell>
          <table:table-cell office:value-type="string" table:style-name="ce4">
            <text:p>CAUSALE PAGAMENTO</text:p>
          </table:table-cell>
          <table:table-cell office:value-type="string" table:style-name="ce4">
            <text:p>IMPORTO</text:p>
          </table:table-cell>
          <table:table-cell table:number-columns-repeated="16379" table:style-name="ce2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15" table:style-name="ce5">
            <text:p>5315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4490.4399999999996" table:style-name="ce5">
            <text:p>4490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923" table:style-name="ce5">
            <text:p>4923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36949.5" table:style-name="ce5">
            <text:p>3694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03" table:style-name="ce5">
            <text:p>4903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4490.46" table:style-name="ce5">
            <text:p>4490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0" table:style-name="ce5">
            <text:p>5350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140.71" table:style-name="ce5">
            <text:p>3140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6" table:style-name="ce5">
            <text:p>4546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538.55" table:style-name="ce5">
            <text:p>3538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6" table:style-name="ce5">
            <text:p>4936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140.71" table:style-name="ce5">
            <text:p>3140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V SPA HOLDING</text:p>
          </table:table-cell>
          <table:table-cell office:value-type="float" office:value="5054" table:style-name="ce5">
            <text:p>5054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beni di consumo</text:p>
          </table:table-cell>
          <table:table-cell office:value-type="float" office:value="14.59" table:style-name="ce5">
            <text:p>14,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33" table:style-name="ce5">
            <text:p>513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66.3" table:style-name="ce5">
            <text:p>66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68" table:style-name="ce5">
            <text:p>4668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15.25" table:style-name="ce5">
            <text:p>15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20" table:style-name="ce5">
            <text:p>4120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24" table:style-name="ce5">
            <text:p>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ENORD SRL</text:p>
          </table:table-cell>
          <table:table-cell office:value-type="float" office:value="4014" table:style-name="ce5">
            <text:p>401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48.52000000000001" table:style-name="ce5">
            <text:p>148,5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ENORD SRL</text:p>
          </table:table-cell>
          <table:table-cell office:value-type="float" office:value="4015" table:style-name="ce5">
            <text:p>401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452.08" table:style-name="ce5">
            <text:p>452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ENORD SRL</text:p>
          </table:table-cell>
          <table:table-cell office:value-type="float" office:value="4661" table:style-name="ce5">
            <text:p>4661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83.31" table:style-name="ce5">
            <text:p>83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5345" table:style-name="ce5">
            <text:p>5345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36949.5" table:style-name="ce5">
            <text:p>3694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9" table:style-name="ce5">
            <text:p>5349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260" table:style-name="ce5">
            <text:p>12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345.5" table:style-name="ce5">
            <text:p>1345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3334.5" table:style-name="ce5">
            <text:p>3334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36949.5" table:style-name="ce5">
            <text:p>3694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922" table:style-name="ce5">
            <text:p>4922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340.42" table:style-name="ce5">
            <text:p>340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86" table:style-name="ce5">
            <text:p>4486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4490.46" table:style-name="ce5">
            <text:p>4490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1" table:style-name="ce5">
            <text:p>5321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RONI <text:s/>ROBERTO</text:p>
          </table:table-cell>
          <table:table-cell office:value-type="float" office:value="4302" table:style-name="ce5">
            <text:p>4302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36.71" table:style-name="ce5">
            <text:p>5036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1" table:style-name="ce5">
            <text:p>5321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41761.32" table:style-name="ce5">
            <text:p>4176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2" table:style-name="ce5">
            <text:p>4492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2" table:style-name="ce5">
            <text:p>4492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2" table:style-name="ce5">
            <text:p>4492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40428.46" table:style-name="ce5">
            <text:p>40428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1" table:style-name="ce5">
            <text:p>4491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5463.6" table:style-name="ce5">
            <text:p>5463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07" table:style-name="ce5">
            <text:p>4907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07" table:style-name="ce5">
            <text:p>4907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07" table:style-name="ce5">
            <text:p>4907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40428.47" table:style-name="ce5">
            <text:p>40428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VVENIRE SPA SOCIO UNICO</text:p>
          </table:table-cell>
          <table:table-cell office:value-type="float" office:value="4554" table:style-name="ce5">
            <text:p>4554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42.56" table:style-name="ce5">
            <text:p>142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VVENIRE SPA SOCIO UNICO</text:p>
          </table:table-cell>
          <table:table-cell office:value-type="float" office:value="4555" table:style-name="ce5">
            <text:p>4555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42.56" table:style-name="ce5">
            <text:p>142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0" table:style-name="ce5">
            <text:p>4690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648" table:style-name="ce5">
            <text:p>6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1" table:style-name="ce5">
            <text:p>4691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648" table:style-name="ce5">
            <text:p>6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01" table:style-name="ce5">
            <text:p>4101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942" table:style-name="ce5">
            <text:p>9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02" table:style-name="ce5">
            <text:p>4102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942" table:style-name="ce5">
            <text:p>9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TRA S.R.L</text:p>
          </table:table-cell>
          <table:table-cell office:value-type="float" office:value="5060" table:style-name="ce5">
            <text:p>5060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beni di consumo</text:p>
          </table:table-cell>
          <table:table-cell office:value-type="float" office:value="71.39" table:style-name="ce5">
            <text:p>71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31" table:style-name="ce5">
            <text:p>5131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324.48" table:style-name="ce5">
            <text:p>324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RAZZI <text:s/>CARLO E FIGLIO DI FERRAZZI AND</text:p>
          </table:table-cell>
          <table:table-cell office:value-type="float" office:value="5052" table:style-name="ce5">
            <text:p>5052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beni di consumo</text:p>
          </table:table-cell>
          <table:table-cell office:value-type="float" office:value="10.119999999999999" table:style-name="ce5">
            <text:p>10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LCETTA DANIELE</text:p>
          </table:table-cell>
          <table:table-cell office:value-type="float" office:value="5057" table:style-name="ce5">
            <text:p>5057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beni di consumo</text:p>
          </table:table-cell>
          <table:table-cell office:value-type="float" office:value="6.29" table:style-name="ce5">
            <text:p>6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29" table:style-name="ce5">
            <text:p>5129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46" table:style-name="ce5">
            <text:p>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30" table:style-name="ce5">
            <text:p>5130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28.6" table:style-name="ce5">
            <text:p>28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66" table:style-name="ce5">
            <text:p>4666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39.92" table:style-name="ce5">
            <text:p>39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PYSOFT SAS DI CANDILORA VINCENZO &amp; C.</text:p>
          </table:table-cell>
          <table:table-cell office:value-type="float" office:value="4735" table:style-name="ce5">
            <text:p>4735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664.08" table:style-name="ce5">
            <text:p>1664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RGAJOLLI <text:s/>VITTORIO - AVVOCATO</text:p>
          </table:table-cell>
          <table:table-cell office:value-type="float" office:value="4008" table:style-name="ce5">
            <text:p>4008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5743.92" table:style-name="ce5">
            <text:p>5743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HISO <text:s/>MICHELA-AVVOCATO</text:p>
          </table:table-cell>
          <table:table-cell office:value-type="float" office:value="4009" table:style-name="ce5">
            <text:p>4009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5069.13" table:style-name="ce5">
            <text:p>5069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IGNOGLIO <text:s/>ANDREA</text:p>
          </table:table-cell>
          <table:table-cell office:value-type="float" office:value="5254" table:style-name="ce5">
            <text:p>5254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UDIO LEGALE BERALDO ASSOCIAZ. PROF.LE</text:p>
          </table:table-cell>
          <table:table-cell office:value-type="float" office:value="4633" table:style-name="ce5">
            <text:p>4633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699.37" table:style-name="ce5">
            <text:p>2699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NOLI <text:s/>LARA - AVVOCATO</text:p>
          </table:table-cell>
          <table:table-cell office:value-type="float" office:value="4072" table:style-name="ce5">
            <text:p>4072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638.9" table:style-name="ce5">
            <text:p>1638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93" table:style-name="ce5">
            <text:p>409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08.75" table:style-name="ce5">
            <text:p>208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94" table:style-name="ce5">
            <text:p>4094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83" table:style-name="ce5">
            <text:p>4683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.45" table:style-name="ce5">
            <text:p>11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 ITALIANE S.P.A.</text:p>
          </table:table-cell>
          <table:table-cell office:value-type="float" office:value="3971" table:style-name="ce5">
            <text:p>3971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Servizi amministrativi</text:p>
          </table:table-cell>
          <table:table-cell office:value-type="float" office:value="4631.3500000000004" table:style-name="ce5">
            <text:p>4631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 ITALIANE S.P.A.</text:p>
          </table:table-cell>
          <table:table-cell office:value-type="float" office:value="4847" table:style-name="ce5">
            <text:p>4847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Servizi amministrativi</text:p>
          </table:table-cell>
          <table:table-cell office:value-type="float" office:value="7944" table:style-name="ce5">
            <text:p>79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OMINIO RESIDENZA KING</text:p>
          </table:table-cell>
          <table:table-cell office:value-type="float" office:value="4254" table:style-name="ce5">
            <text:p>4254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782.59" table:style-name="ce5">
            <text:p>5782,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255" table:style-name="ce5">
            <text:p>4255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63.5999999999999" table:style-name="ce5">
            <text:p>1263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1" table:style-name="ce5">
            <text:p>5321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15" table:style-name="ce5">
            <text:p>0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08" table:style-name="ce5">
            <text:p>0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9.350000000000001" table:style-name="ce5">
            <text:p>19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1.71" table:style-name="ce5">
            <text:p>21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5.87" table:style-name="ce5">
            <text:p>25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56.32" table:style-name="ce5">
            <text:p>56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4.41" table:style-name="ce5">
            <text:p>4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XILIA DI PAOLO VACCARI E C. S.A.S.</text:p>
          </table:table-cell>
          <table:table-cell office:value-type="float" office:value="4196" table:style-name="ce5">
            <text:p>4196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416" table:style-name="ce5">
            <text:p>4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RMINAL DISTRIBUZIONE S.R.L.</text:p>
          </table:table-cell>
          <table:table-cell office:value-type="float" office:value="4200" table:style-name="ce5">
            <text:p>4200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136.35" table:style-name="ce5">
            <text:p>136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STIT.VIG.NOTTURNA GALLARATE SPA</text:p>
          </table:table-cell>
          <table:table-cell office:value-type="float" office:value="5220" table:style-name="ce5">
            <text:p>5220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servizi</text:p>
          </table:table-cell>
          <table:table-cell office:value-type="float" office:value="102.48" table:style-name="ce5">
            <text:p>102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URITALIA GROUP SERVICE S.C.P.A.</text:p>
          </table:table-cell>
          <table:table-cell office:value-type="float" office:value="4474" table:style-name="ce5">
            <text:p>447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4064.61" table:style-name="ce5">
            <text:p>4064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8" table:style-name="ce5">
            <text:p>1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98" table:style-name="ce5">
            <text:p>0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16" table:style-name="ce5">
            <text:p>2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3.34" table:style-name="ce5">
            <text:p>3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1" table:style-name="ce5">
            <text:p>2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14000000000000001" table:style-name="ce5">
            <text:p>0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95" table:style-name="ce5">
            <text:p>0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46" table:style-name="ce5">
            <text:p>1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27" table:style-name="ce5">
            <text:p>0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78" table:style-name="ce5">
            <text:p>1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99" table:style-name="ce5">
            <text:p>1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03" table:style-name="ce5">
            <text:p>0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07" table:style-name="ce5">
            <text:p>1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62" table:style-name="ce5">
            <text:p>0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2" table:style-name="ce5">
            <text:p>4082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51.9" table:style-name="ce5">
            <text:p>51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03" table:style-name="ce5">
            <text:p>410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504" table:style-name="ce5">
            <text:p>5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VIOMETAL SPA</text:p>
          </table:table-cell>
          <table:table-cell office:value-type="float" office:value="5260" table:style-name="ce5">
            <text:p>5260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servizi</text:p>
          </table:table-cell>
          <table:table-cell office:value-type="float" office:value="1016.67" table:style-name="ce5">
            <text:p>1016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VIOMETAL SPA</text:p>
          </table:table-cell>
          <table:table-cell office:value-type="float" office:value="5261" table:style-name="ce5">
            <text:p>5261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servizi</text:p>
          </table:table-cell>
          <table:table-cell office:value-type="float" office:value="2033.33" table:style-name="ce5">
            <text:p>2033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STRETTO URBANO DEL COMMERCIO-GALLARATE</text:p>
          </table:table-cell>
          <table:table-cell office:value-type="float" office:value="4794" table:style-name="ce5">
            <text:p>4794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5000" table:style-name="ce5">
            <text:p>5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STRETTO URBANO DEL COMMERCIO-GALLARATE</text:p>
          </table:table-cell>
          <table:table-cell office:value-type="float" office:value="4795" table:style-name="ce5">
            <text:p>4795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5000" table:style-name="ce5">
            <text:p>5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NORA SRL</text:p>
          </table:table-cell>
          <table:table-cell office:value-type="float" office:value="5382" table:style-name="ce5">
            <text:p>5382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11980.4" table:style-name="ce5">
            <text:p>11980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870" table:style-name="ce5">
            <text:p>4870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Versamenti IVA a debito per le gestioni commerciali</text:p>
          </table:table-cell>
          <table:table-cell office:value-type="float" office:value="29306.959999999999" table:style-name="ce5">
            <text:p>29306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240" table:style-name="ce5">
            <text:p>5240</text:p>
          </table:table-cell>
          <table:table-cell office:value-type="string" table:style-name="ce5">
            <text:p>15/09/2023</text:p>
          </table:table-cell>
          <table:table-cell office:value-type="string" table:style-name="ce5">
            <text:p>Versamenti IVA a debito per le gestioni commerciali</text:p>
          </table:table-cell>
          <table:table-cell office:value-type="float" office:value="3132.82" table:style-name="ce5">
            <text:p>3132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032" table:style-name="ce5">
            <text:p>4032</text:p>
          </table:table-cell>
          <table:table-cell office:value-type="string" table:style-name="ce5">
            <text:p>14/07/2023</text:p>
          </table:table-cell>
          <table:table-cell office:value-type="string" table:style-name="ce5">
            <text:p>Versamenti IVA a debito per le gestioni commerciali</text:p>
          </table:table-cell>
          <table:table-cell office:value-type="float" office:value="22121.62" table:style-name="ce5">
            <text:p>22121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NIPOLSAI ASSICURAZIONI SPA</text:p>
          </table:table-cell>
          <table:table-cell office:value-type="float" office:value="4984" table:style-name="ce5">
            <text:p>4984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7670.32" table:style-name="ce5">
            <text:p>7670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.L. DI MOMBELLO LOREDANA</text:p>
          </table:table-cell>
          <table:table-cell office:value-type="float" office:value="4013" table:style-name="ce5">
            <text:p>401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Mobili e arredi</text:p>
          </table:table-cell>
          <table:table-cell office:value-type="float" office:value="30000" table:style-name="ce5">
            <text:p>30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53" table:style-name="ce5">
            <text:p>0,5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65" table:style-name="ce5">
            <text:p>0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2999999999999998" table:style-name="ce5">
            <text:p>2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8" table:style-name="ce5">
            <text:p>1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3.36" table:style-name="ce5">
            <text:p>3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8.39" table:style-name="ce5">
            <text:p>8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4" table:style-name="ce5">
            <text:p>1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89" table:style-name="ce5">
            <text:p>0,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4" table:style-name="ce5">
            <text:p>5014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31.13" table:style-name="ce5">
            <text:p>31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4" table:style-name="ce5">
            <text:p>5014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233.07" table:style-name="ce5">
            <text:p>233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APAY S.R.L.</text:p>
          </table:table-cell>
          <table:table-cell office:value-type="float" office:value="5015" table:style-name="ce5">
            <text:p>5015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9.17" table:style-name="ce5">
            <text:p>9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APAY S.R.L.</text:p>
          </table:table-cell>
          <table:table-cell office:value-type="float" office:value="5015" table:style-name="ce5">
            <text:p>5015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75.56" table:style-name="ce5">
            <text:p>75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19" table:style-name="ce5">
            <text:p>0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48" table:style-name="ce5">
            <text:p>1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58" table:style-name="ce5">
            <text:p>2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27" table:style-name="ce5">
            <text:p>0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82" table:style-name="ce5">
            <text:p>1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3.62" table:style-name="ce5">
            <text:p>3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41" table:style-name="ce5">
            <text:p>1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25" table:style-name="ce5">
            <text:p>2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4" table:style-name="ce5">
            <text:p>1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28999999999999998" table:style-name="ce5">
            <text:p>0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1399999999999999" table:style-name="ce5">
            <text:p>1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3.72" table:style-name="ce5">
            <text:p>3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79" table:style-name="ce5">
            <text:p>0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94" table:style-name="ce5">
            <text:p>1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79" table:style-name="ce5">
            <text:p>2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25" table:style-name="ce5">
            <text:p>0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39" table:style-name="ce5">
            <text:p>0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18" table:style-name="ce5">
            <text:p>1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68" table:style-name="ce5">
            <text:p>1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46" table:style-name="ce5">
            <text:p>2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3.79" table:style-name="ce5">
            <text:p>3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07" table:style-name="ce5">
            <text:p>1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98" table:style-name="ce5">
            <text:p>2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3" table:style-name="ce5">
            <text:p>476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4.41" table:style-name="ce5">
            <text:p>4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3.91" table:style-name="ce5">
            <text:p>3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4.2" table:style-name="ce5">
            <text:p>4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7" table:style-name="ce5">
            <text:p>1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1299999999999999" table:style-name="ce5">
            <text:p>1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98" table:style-name="ce5">
            <text:p>2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4.49" table:style-name="ce5">
            <text:p>4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13" table:style-name="ce5">
            <text:p>0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1499999999999999" table:style-name="ce5">
            <text:p>1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0499999999999998" table:style-name="ce5">
            <text:p>2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37" table:style-name="ce5">
            <text:p>0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21" table:style-name="ce5">
            <text:p>2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3.94" table:style-name="ce5">
            <text:p>3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67" table:style-name="ce5">
            <text:p>0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38" table:style-name="ce5">
            <text:p>1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4.88" table:style-name="ce5">
            <text:p>4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3.7" table:style-name="ce5">
            <text:p>3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5.21" table:style-name="ce5">
            <text:p>5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8.7200000000000006" table:style-name="ce5">
            <text:p>8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96" table:style-name="ce5">
            <text:p>0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URITALIA GROUP SERVICE S.C.P.A.</text:p>
          </table:table-cell>
          <table:table-cell office:value-type="float" office:value="4982" table:style-name="ce5">
            <text:p>4982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servizi</text:p>
          </table:table-cell>
          <table:table-cell office:value-type="float" office:value="1947.12" table:style-name="ce5">
            <text:p>1947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URITALIA GROUP SERVICE S.C.P.A.</text:p>
          </table:table-cell>
          <table:table-cell office:value-type="float" office:value="4982" table:style-name="ce5">
            <text:p>4982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servizi</text:p>
          </table:table-cell>
          <table:table-cell office:value-type="float" office:value="1971.46" table:style-name="ce5">
            <text:p>1971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URITALIA GROUP SERVICE S.C.P.A.</text:p>
          </table:table-cell>
          <table:table-cell office:value-type="float" office:value="4982" table:style-name="ce5">
            <text:p>4982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servizi</text:p>
          </table:table-cell>
          <table:table-cell office:value-type="float" office:value="3853.68" table:style-name="ce5">
            <text:p>3853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06" table:style-name="ce5">
            <text:p>5006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Altri servizi</text:p>
          </table:table-cell>
          <table:table-cell office:value-type="float" office:value="26.4" table:style-name="ce5">
            <text:p>26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05" table:style-name="ce5">
            <text:p>5005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IN SERVICE SPA</text:p>
          </table:table-cell>
          <table:table-cell office:value-type="float" office:value="5008" table:style-name="ce5">
            <text:p>5008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Altri servizi</text:p>
          </table:table-cell>
          <table:table-cell office:value-type="float" office:value="665.72" table:style-name="ce5">
            <text:p>665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YCICERO S.R.L.</text:p>
          </table:table-cell>
          <table:table-cell office:value-type="float" office:value="5011" table:style-name="ce5">
            <text:p>5011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Altri servizi</text:p>
          </table:table-cell>
          <table:table-cell office:value-type="float" office:value="52.8" table:style-name="ce5">
            <text:p>52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YCICERO S.R.L.</text:p>
          </table:table-cell>
          <table:table-cell office:value-type="float" office:value="5010" table:style-name="ce5">
            <text:p>5010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Altri servizi</text:p>
          </table:table-cell>
          <table:table-cell office:value-type="float" office:value="240" table:style-name="ce5">
            <text:p>24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88" table:style-name="ce5">
            <text:p>0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4.1900000000000004" table:style-name="ce5">
            <text:p>4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7.32" table:style-name="ce5">
            <text:p>7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4.4000000000000004" table:style-name="ce5">
            <text:p>4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09" table:style-name="ce5">
            <text:p>0,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44" table:style-name="ce5">
            <text:p>0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68" table:style-name="ce5">
            <text:p>0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69" table:style-name="ce5">
            <text:p>2,6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4.5999999999999996" table:style-name="ce5">
            <text:p>4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78" table:style-name="ce5">
            <text:p>2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9.41" table:style-name="ce5">
            <text:p>9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6" table:style-name="ce5">
            <text:p>2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38" table:style-name="ce5">
            <text:p>2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3.93" table:style-name="ce5">
            <text:p>3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1.96" table:style-name="ce5">
            <text:p>11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5.3" table:style-name="ce5">
            <text:p>5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71" table:style-name="ce5">
            <text:p>1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5.56" table:style-name="ce5">
            <text:p>5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7.82" table:style-name="ce5">
            <text:p>7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6" table:style-name="ce5">
            <text:p>1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04" table:style-name="ce5">
            <text:p>1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2799999999999998" table:style-name="ce5">
            <text:p>2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6.11" table:style-name="ce5">
            <text:p>6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7" table:style-name="ce5">
            <text:p>2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57999999999999996" table:style-name="ce5">
            <text:p>0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4.3499999999999996" table:style-name="ce5">
            <text:p>4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7.32" table:style-name="ce5">
            <text:p>7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4" table:style-name="ce5">
            <text:p>1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91" table:style-name="ce5">
            <text:p>1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66" table:style-name="ce5">
            <text:p>0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57" table:style-name="ce5">
            <text:p>2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4.71" table:style-name="ce5">
            <text:p>4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36" table:style-name="ce5">
            <text:p>0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65" table:style-name="ce5">
            <text:p>1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13" table:style-name="ce5">
            <text:p>2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3" table:style-name="ce5">
            <text:p>1,3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67" table:style-name="ce5">
            <text:p>0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09" table:style-name="ce5">
            <text:p>2,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48" table:style-name="ce5">
            <text:p>0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99" table:style-name="ce5">
            <text:p>1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74" table:style-name="ce5">
            <text:p>2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3.04" table:style-name="ce5">
            <text:p>3,04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56" table:style-name="ce5">
            <text:p>2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4.51" table:style-name="ce5">
            <text:p>4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3" table:style-name="ce5">
            <text:p>1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31" table:style-name="ce5">
            <text:p>1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72" table:style-name="ce5">
            <text:p>1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86" table:style-name="ce5">
            <text:p>2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51" table:style-name="ce5">
            <text:p>0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44" table:style-name="ce5">
            <text:p>1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3.91" table:style-name="ce5">
            <text:p>3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04" table:style-name="ce5">
            <text:p>1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4700000000000002" table:style-name="ce5">
            <text:p>2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5.4" table:style-name="ce5">
            <text:p>5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85" table:style-name="ce5">
            <text:p>1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4.57" table:style-name="ce5">
            <text:p>4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9.2799999999999994" table:style-name="ce5">
            <text:p>9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4.7" table:style-name="ce5">
            <text:p>4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08" table:style-name="ce5">
            <text:p>0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3" table:style-name="ce5">
            <text:p>1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41" table:style-name="ce5">
            <text:p>0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48" table:style-name="ce5">
            <text:p>1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3.27" table:style-name="ce5">
            <text:p>3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75" table:style-name="ce5">
            <text:p>0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1100000000000001" table:style-name="ce5">
            <text:p>1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4.57" table:style-name="ce5">
            <text:p>4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84" table:style-name="ce5">
            <text:p>0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3.38" table:style-name="ce5">
            <text:p>3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81" table:style-name="ce5">
            <text:p>0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.02" table:style-name="ce5">
            <text:p>1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3.06" table:style-name="ce5">
            <text:p>3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89" table:style-name="ce5">
            <text:p>0,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3.48" table:style-name="ce5">
            <text:p>3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4.91" table:style-name="ce5">
            <text:p>4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4.0999999999999996" table:style-name="ce5">
            <text:p>4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53" table:style-name="ce5">
            <text:p>0,5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3.06" table:style-name="ce5">
            <text:p>3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3.9" table:style-name="ce5">
            <text:p>3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1" table:style-name="ce5">
            <text:p>2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19" table:style-name="ce5">
            <text:p>1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3.08" table:style-name="ce5">
            <text:p>3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8.8699999999999992" table:style-name="ce5">
            <text:p>8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5" table:style-name="ce5">
            <text:p>2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77" table:style-name="ce5">
            <text:p>2,7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7.58" table:style-name="ce5">
            <text:p>7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6.96" table:style-name="ce5">
            <text:p>16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4.7" table:style-name="ce5">
            <text:p>4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08" table:style-name="ce5">
            <text:p>1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4.24" table:style-name="ce5">
            <text:p>4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6.85" table:style-name="ce5">
            <text:p>6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2.2000000000000002" table:style-name="ce5">
            <text:p>2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66" table:style-name="ce5">
            <text:p>1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4.3899999999999997" table:style-name="ce5">
            <text:p>4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PKAPPA S.L.R.</text:p>
          </table:table-cell>
          <table:table-cell office:value-type="float" office:value="4900" table:style-name="ce5">
            <text:p>4900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servizi</text:p>
          </table:table-cell>
          <table:table-cell office:value-type="float" office:value="5751.98" table:style-name="ce5">
            <text:p>5751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GELO BORGHI DI TOSI PASQUALE &amp; C. SAS</text:p>
          </table:table-cell>
          <table:table-cell office:value-type="float" office:value="4195" table:style-name="ce5">
            <text:p>4195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53.01" table:style-name="ce5">
            <text:p>53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3.6" table:style-name="ce5">
            <text:p>3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1" table:style-name="ce5">
            <text:p>2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65" table:style-name="ce5">
            <text:p>0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17" table:style-name="ce5">
            <text:p>2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4.42" table:style-name="ce5">
            <text:p>4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2000000000000002" table:style-name="ce5">
            <text:p>2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15" table:style-name="ce5">
            <text:p>0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31" table:style-name="ce5">
            <text:p>0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75" table:style-name="ce5">
            <text:p>0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4.34" table:style-name="ce5">
            <text:p>4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06" table:style-name="ce5">
            <text:p>0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31" table:style-name="ce5">
            <text:p>0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55000000000000004" table:style-name="ce5">
            <text:p>0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0.43" table:style-name="ce5">
            <text:p>0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4.82" table:style-name="ce5">
            <text:p>24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9.760000000000002" table:style-name="ce5">
            <text:p>19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5.23" table:style-name="ce5">
            <text:p>25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63.94" table:style-name="ce5">
            <text:p>63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VERSI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.86" table:style-name="ce5">
            <text:p>2,86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5">
            <text:p>INTESA SANPAOLO SPA</text:p>
          </table:table-cell>
          <table:table-cell office:value-type="float" office:value="4817" table:style-name="ce5">
            <text:p>4817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819" table:style-name="ce5">
            <text:p>4819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819" table:style-name="ce5">
            <text:p>4819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Altri servizi</text:p>
          </table:table-cell>
          <table:table-cell office:value-type="float" office:value="59.5" table:style-name="ce5">
            <text:p>5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819" table:style-name="ce5">
            <text:p>4819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Altri servizi</text:p>
          </table:table-cell>
          <table:table-cell office:value-type="float" office:value="10.5" table:style-name="ce5">
            <text:p>1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04" table:style-name="ce5">
            <text:p>4104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23.49" table:style-name="ce5">
            <text:p>23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05" table:style-name="ce5">
            <text:p>4105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50" table:style-name="ce5">
            <text:p>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06" table:style-name="ce5">
            <text:p>4106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59.95" table:style-name="ce5">
            <text:p>59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.S. DI TURRI GUGLIELMO E C. S.N.C.</text:p>
          </table:table-cell>
          <table:table-cell office:value-type="float" office:value="5273" table:style-name="ce5">
            <text:p>5273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servizi</text:p>
          </table:table-cell>
          <table:table-cell office:value-type="float" office:value="4916.6000000000004" table:style-name="ce5">
            <text:p>4916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GALLERIA ARTE MODERNA E CONT.</text:p>
          </table:table-cell>
          <table:table-cell office:value-type="float" office:value="5276" table:style-name="ce5">
            <text:p>5276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servizi</text:p>
          </table:table-cell>
          <table:table-cell office:value-type="float" office:value="4943.82" table:style-name="ce5">
            <text:p>4943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.C.T.-REGOLAZIONE CONTROLLO TRAFFICO SR</text:p>
          </table:table-cell>
          <table:table-cell office:value-type="float" office:value="4871" table:style-name="ce5">
            <text:p>4871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servizi</text:p>
          </table:table-cell>
          <table:table-cell office:value-type="float" office:value="18200.099999999999" table:style-name="ce5">
            <text:p>18200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YO SPA</text:p>
          </table:table-cell>
          <table:table-cell office:value-type="float" office:value="4404" table:style-name="ce5">
            <text:p>440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4500" table:style-name="ce5">
            <text:p>4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477" table:style-name="ce5">
            <text:p>4477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servizi</text:p>
          </table:table-cell>
          <table:table-cell office:value-type="float" office:value="31.5" table:style-name="ce5">
            <text:p>31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477" table:style-name="ce5">
            <text:p>4477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servizi</text:p>
          </table:table-cell>
          <table:table-cell office:value-type="float" office:value="10.5" table:style-name="ce5">
            <text:p>1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477" table:style-name="ce5">
            <text:p>4477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GALLERIA ARTE MODERNA E CONT.</text:p>
          </table:table-cell>
          <table:table-cell office:value-type="float" office:value="4482" table:style-name="ce5">
            <text:p>448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4517.5" table:style-name="ce5">
            <text:p>4517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OWBIRD ITALIA SRL</text:p>
          </table:table-cell>
          <table:table-cell office:value-type="float" office:value="5242" table:style-name="ce5">
            <text:p>5242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Altri servizi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GINESTRA SOC.COOP.SOCIALE ONLUS</text:p>
          </table:table-cell>
          <table:table-cell office:value-type="float" office:value="5244" table:style-name="ce5">
            <text:p>5244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Altri servizi</text:p>
          </table:table-cell>
          <table:table-cell office:value-type="float" office:value="439.2" table:style-name="ce5">
            <text:p>439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GIOLI S.P.A.</text:p>
          </table:table-cell>
          <table:table-cell office:value-type="float" office:value="5247" table:style-name="ce5">
            <text:p>5247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Altri servizi</text:p>
          </table:table-cell>
          <table:table-cell office:value-type="float" office:value="14098.93" table:style-name="ce5">
            <text:p>14098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272" table:style-name="ce5">
            <text:p>5272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servizi</text:p>
          </table:table-cell>
          <table:table-cell office:value-type="float" office:value="193" table:style-name="ce5">
            <text:p>1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SORERIA DELLO STATO DI MILANO</text:p>
          </table:table-cell>
          <table:table-cell office:value-type="float" office:value="5304" table:style-name="ce5">
            <text:p>5304</text:p>
          </table:table-cell>
          <table:table-cell office:value-type="string" table:style-name="ce5">
            <text:p/>
          </table:table-cell>
          <table:table-cell office:value-type="string" table:style-name="ce5">
            <text:p>Altri servizi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IN SERVICE SPA</text:p>
          </table:table-cell>
          <table:table-cell office:value-type="float" office:value="5306" table:style-name="ce5">
            <text:p>5306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558.04" table:style-name="ce5">
            <text:p>558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5308" table:style-name="ce5">
            <text:p>5308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440.24" table:style-name="ce5">
            <text:p>440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URITALIA GROUP SERVICE S.C.P.A.</text:p>
          </table:table-cell>
          <table:table-cell office:value-type="float" office:value="5313" table:style-name="ce5">
            <text:p>5313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2044.48" table:style-name="ce5">
            <text:p>2044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URITALIA GROUP SERVICE S.C.P.A.</text:p>
          </table:table-cell>
          <table:table-cell office:value-type="float" office:value="5313" table:style-name="ce5">
            <text:p>5313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2531.2600000000002" table:style-name="ce5">
            <text:p>2531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372" table:style-name="ce5">
            <text:p>5372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34.549999999999997" table:style-name="ce5">
            <text:p>34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372" table:style-name="ce5">
            <text:p>5372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55.4" table:style-name="ce5">
            <text:p>55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IN SERVICE SPA</text:p>
          </table:table-cell>
          <table:table-cell office:value-type="float" office:value="4532" table:style-name="ce5">
            <text:p>4532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servizi</text:p>
          </table:table-cell>
          <table:table-cell office:value-type="float" office:value="795.55" table:style-name="ce5">
            <text:p>795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TIGIANO DEL COLORE</text:p>
          </table:table-cell>
          <table:table-cell office:value-type="float" office:value="5378" table:style-name="ce5">
            <text:p>5378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198" table:style-name="ce5">
            <text:p>1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STIT.VIG.NOTTURNA GALLARATE SPA</text:p>
          </table:table-cell>
          <table:table-cell office:value-type="float" office:value="4296" table:style-name="ce5">
            <text:p>4296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servizi</text:p>
          </table:table-cell>
          <table:table-cell office:value-type="float" office:value="102.48" table:style-name="ce5">
            <text:p>102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PKAPPA S.L.R.</text:p>
          </table:table-cell>
          <table:table-cell office:value-type="float" office:value="4793" table:style-name="ce5">
            <text:p>479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1503.97" table:style-name="ce5">
            <text:p>11503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PAY S.P.A. PATRIMONIO DESTINATO IME</text:p>
          </table:table-cell>
          <table:table-cell office:value-type="float" office:value="4879" table:style-name="ce5">
            <text:p>4879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servizi</text:p>
          </table:table-cell>
          <table:table-cell office:value-type="float" office:value="651.48" table:style-name="ce5">
            <text:p>651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OWBIRD ITALIA SRL</text:p>
          </table:table-cell>
          <table:table-cell office:value-type="float" office:value="4716" table:style-name="ce5">
            <text:p>4716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3.67" table:style-name="ce5">
            <text:p>3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GINESTRA SOC.COOP.SOCIALE ONLUS</text:p>
          </table:table-cell>
          <table:table-cell office:value-type="float" office:value="4719" table:style-name="ce5">
            <text:p>4719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80.34" table:style-name="ce5">
            <text:p>80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GINESTRA SOC.COOP.SOCIALE ONLUS</text:p>
          </table:table-cell>
          <table:table-cell office:value-type="float" office:value="4720" table:style-name="ce5">
            <text:p>4720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6024.54" table:style-name="ce5">
            <text:p>6024,5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4726" table:style-name="ce5">
            <text:p>4726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999.99" table:style-name="ce5">
            <text:p>1999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'APRUZZO <text:s/>CARMELA</text:p>
          </table:table-cell>
          <table:table-cell office:value-type="float" office:value="4727" table:style-name="ce5">
            <text:p>4727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56" table:style-name="ce5">
            <text:p>1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0.42" table:style-name="ce5">
            <text:p>0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Altri servizi</text:p>
          </table:table-cell>
          <table:table-cell office:value-type="float" office:value="1.46" table:style-name="ce5">
            <text:p>1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4" table:style-name="ce5">
            <text:p>510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35" table:style-name="ce5">
            <text:p>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15" table:style-name="ce5">
            <text:p>511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8" table:style-name="ce5">
            <text:p>1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38" table:style-name="ce5">
            <text:p>5138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6" table:style-name="ce5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39" table:style-name="ce5">
            <text:p>5139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32" table:style-name="ce5">
            <text:p>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40" table:style-name="ce5">
            <text:p>5140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2.6" table:style-name="ce5">
            <text:p>12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41" table:style-name="ce5">
            <text:p>5141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4.9" table:style-name="ce5">
            <text:p>24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42" table:style-name="ce5">
            <text:p>514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5160.45" table:style-name="ce5">
            <text:p>5160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43" table:style-name="ce5">
            <text:p>514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3.49" table:style-name="ce5">
            <text:p>23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. OSTI SISTEMI SRL</text:p>
          </table:table-cell>
          <table:table-cell office:value-type="float" office:value="4556" table:style-name="ce5">
            <text:p>455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servizi</text:p>
          </table:table-cell>
          <table:table-cell office:value-type="float" office:value="51.26" table:style-name="ce5">
            <text:p>51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SELLEZETA S.N.C.</text:p>
          </table:table-cell>
          <table:table-cell office:value-type="float" office:value="5293" table:style-name="ce5">
            <text:p>5293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servizi</text:p>
          </table:table-cell>
          <table:table-cell office:value-type="float" office:value="7844.6" table:style-name="ce5">
            <text:p>7844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SELLEZETA S.N.C.</text:p>
          </table:table-cell>
          <table:table-cell office:value-type="float" office:value="5294" table:style-name="ce5">
            <text:p>5294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servizi</text:p>
          </table:table-cell>
          <table:table-cell office:value-type="float" office:value="14137.36" table:style-name="ce5">
            <text:p>14137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27" table:style-name="ce5">
            <text:p>0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11" table:style-name="ce5">
            <text:p>2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87" table:style-name="ce5">
            <text:p>2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36" table:style-name="ce5">
            <text:p>0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36" table:style-name="ce5">
            <text:p>1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39" table:style-name="ce5">
            <text:p>2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56999999999999995" table:style-name="ce5">
            <text:p>0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89" table:style-name="ce5">
            <text:p>1,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15" table:style-name="ce5">
            <text:p>2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94" table:style-name="ce5">
            <text:p>0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91" table:style-name="ce5">
            <text:p>1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5499999999999998" table:style-name="ce5">
            <text:p>2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ROCCA <text:s/>MARIA GRAZIA</text:p>
          </table:table-cell>
          <table:table-cell office:value-type="float" office:value="5346" table:style-name="ce5">
            <text:p>5346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Altri servizi</text:p>
          </table:table-cell>
          <table:table-cell office:value-type="float" office:value="5000" table:style-name="ce5">
            <text:p>5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3" table:style-name="ce5">
            <text:p>4693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233" table:style-name="ce5">
            <text:p>2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4" table:style-name="ce5">
            <text:p>4694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3312.86" table:style-name="ce5">
            <text:p>3312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5" table:style-name="ce5">
            <text:p>4695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7.8" table:style-name="ce5">
            <text:p>7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6" table:style-name="ce5">
            <text:p>4696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16" table:style-name="ce5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GIOLI S.P.A.</text:p>
          </table:table-cell>
          <table:table-cell office:value-type="float" office:value="5255" table:style-name="ce5">
            <text:p>5255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Altri servizi</text:p>
          </table:table-cell>
          <table:table-cell office:value-type="float" office:value="24400" table:style-name="ce5">
            <text:p>24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7" table:style-name="ce5">
            <text:p>4697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23.21" table:style-name="ce5">
            <text:p>23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1.9" table:style-name="ce5">
            <text:p>1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13.86" table:style-name="ce5">
            <text:p>13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15.31" table:style-name="ce5">
            <text:p>15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16.46" table:style-name="ce5">
            <text:p>16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19.510000000000002" table:style-name="ce5">
            <text:p>19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19.55" table:style-name="ce5">
            <text:p>19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19.86" table:style-name="ce5">
            <text:p>19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20.98" table:style-name="ce5">
            <text:p>20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28.92" table:style-name="ce5">
            <text:p>28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30.87" table:style-name="ce5">
            <text:p>30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35.42" table:style-name="ce5">
            <text:p>35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41.51" table:style-name="ce5">
            <text:p>41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42.31" table:style-name="ce5">
            <text:p>42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44.57" table:style-name="ce5">
            <text:p>44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64.66" table:style-name="ce5">
            <text:p>64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65.92" table:style-name="ce5">
            <text:p>65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77.84" table:style-name="ce5">
            <text:p>77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108.94" table:style-name="ce5">
            <text:p>108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252" table:style-name="ce5">
            <text:p>5252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servizi</text:p>
          </table:table-cell>
          <table:table-cell office:value-type="float" office:value="10.5" table:style-name="ce5">
            <text:p>1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252" table:style-name="ce5">
            <text:p>5252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servizi</text:p>
          </table:table-cell>
          <table:table-cell office:value-type="float" office:value="14" table:style-name="ce5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252" table:style-name="ce5">
            <text:p>5252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I PAYMENTS S.P.A.</text:p>
          </table:table-cell>
          <table:table-cell office:value-type="float" office:value="5019" table:style-name="ce5">
            <text:p>5019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ltri servizi</text:p>
          </table:table-cell>
          <table:table-cell office:value-type="float" office:value="157.41" table:style-name="ce5">
            <text:p>157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RCOL SPA</text:p>
          </table:table-cell>
          <table:table-cell office:value-type="float" office:value="4635" table:style-name="ce5">
            <text:p>4635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Altri servizi</text:p>
          </table:table-cell>
          <table:table-cell office:value-type="float" office:value="1689.46" table:style-name="ce5">
            <text:p>1689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637" table:style-name="ce5">
            <text:p>4637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servizi</text:p>
          </table:table-cell>
          <table:table-cell office:value-type="float" office:value="10.5" table:style-name="ce5">
            <text:p>1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637" table:style-name="ce5">
            <text:p>4637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OWBIRD ITALIA SRL</text:p>
          </table:table-cell>
          <table:table-cell office:value-type="float" office:value="4940" table:style-name="ce5">
            <text:p>4940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servizi</text:p>
          </table:table-cell>
          <table:table-cell office:value-type="float" office:value="4.8099999999999996" table:style-name="ce5">
            <text:p>4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STIT.VIG.NOTTURNA GALLARATE SPA</text:p>
          </table:table-cell>
          <table:table-cell office:value-type="float" office:value="4942" table:style-name="ce5">
            <text:p>4942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servizi</text:p>
          </table:table-cell>
          <table:table-cell office:value-type="float" office:value="43.92" table:style-name="ce5">
            <text:p>43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PKAPPA S.L.R.</text:p>
          </table:table-cell>
          <table:table-cell office:value-type="float" office:value="4899" table:style-name="ce5">
            <text:p>4899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servizi</text:p>
          </table:table-cell>
          <table:table-cell office:value-type="float" office:value="8662" table:style-name="ce5">
            <text:p>86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1" table:style-name="ce5">
            <text:p>2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3.75" table:style-name="ce5">
            <text:p>3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35" table:style-name="ce5">
            <text:p>0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21" table:style-name="ce5">
            <text:p>1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2400000000000002" table:style-name="ce5">
            <text:p>2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14000000000000001" table:style-name="ce5">
            <text:p>0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15" table:style-name="ce5">
            <text:p>0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88" table:style-name="ce5">
            <text:p>0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3" table:style-name="ce5">
            <text:p>1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18" table:style-name="ce5">
            <text:p>1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12" table:style-name="ce5">
            <text:p>0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66" table:style-name="ce5">
            <text:p>0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01" table:style-name="ce5">
            <text:p>1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46" table:style-name="ce5">
            <text:p>0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91" table:style-name="ce5">
            <text:p>0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06" table:style-name="ce5">
            <text:p>1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26" table:style-name="ce5">
            <text:p>0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31" table:style-name="ce5">
            <text:p>0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94" table:style-name="ce5">
            <text:p>1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13" table:style-name="ce5">
            <text:p>0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22" table:style-name="ce5">
            <text:p>0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72" table:style-name="ce5">
            <text:p>0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85" table:style-name="ce5">
            <text:p>0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52" table:style-name="ce5">
            <text:p>2,5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38" table:style-name="ce5">
            <text:p>0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32" table:style-name="ce5">
            <text:p>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64" table:style-name="ce5">
            <text:p>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41" table:style-name="ce5">
            <text:p>1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42" table:style-name="ce5">
            <text:p>1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03" table:style-name="ce5">
            <text:p>0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32" table:style-name="ce5">
            <text:p>0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49" table:style-name="ce5">
            <text:p>0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19" table:style-name="ce5">
            <text:p>0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88" table:style-name="ce5">
            <text:p>0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0499999999999998" table:style-name="ce5">
            <text:p>2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02" table:style-name="ce5">
            <text:p>0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19" table:style-name="ce5">
            <text:p>0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64" table:style-name="ce5">
            <text:p>0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15" table:style-name="ce5">
            <text:p>0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36.76" table:style-name="ce5">
            <text:p>36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5.97" table:style-name="ce5">
            <text:p>25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6.66" table:style-name="ce5">
            <text:p>16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67.7" table:style-name="ce5">
            <text:p>67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4.91" table:style-name="ce5">
            <text:p>4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4" table:style-name="ce5">
            <text:p>510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4" table:style-name="ce5">
            <text:p>510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4" table:style-name="ce5">
            <text:p>510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791" table:style-name="ce5">
            <text:p>4791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8" table:style-name="ce5">
            <text:p>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1" table:style-name="ce5">
            <text:p>4081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06.36" table:style-name="ce5">
            <text:p>306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004" table:style-name="ce5">
            <text:p>4004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7.49" table:style-name="ce5">
            <text:p>97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004" table:style-name="ce5">
            <text:p>4004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.55" table:style-name="ce5">
            <text:p>47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004" table:style-name="ce5">
            <text:p>4004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2.84" table:style-name="ce5">
            <text:p>112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2R CAR SERVICE DI RICHICHI ROBERTO</text:p>
          </table:table-cell>
          <table:table-cell office:value-type="float" office:value="4017" table:style-name="ce5">
            <text:p>4017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98.86" table:style-name="ce5">
            <text:p>598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2R CAR SERVICE DI RICHICHI ROBERTO</text:p>
          </table:table-cell>
          <table:table-cell office:value-type="float" office:value="4017" table:style-name="ce5">
            <text:p>4017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10.68" table:style-name="ce5">
            <text:p>810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LEPASS SPA</text:p>
          </table:table-cell>
          <table:table-cell office:value-type="float" office:value="5050" table:style-name="ce5">
            <text:p>5050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.32" table:style-name="ce5">
            <text:p>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TOSTRADE PER L'ITALIA SPA</text:p>
          </table:table-cell>
          <table:table-cell office:value-type="float" office:value="5053" table:style-name="ce5">
            <text:p>5053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.83" table:style-name="ce5">
            <text:p>2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LEPASS SPA</text:p>
          </table:table-cell>
          <table:table-cell office:value-type="float" office:value="5063" table:style-name="ce5">
            <text:p>5063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.32" table:style-name="ce5">
            <text:p>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TOSTRADE PER L'ITALIA SPA</text:p>
          </table:table-cell>
          <table:table-cell office:value-type="float" office:value="5064" table:style-name="ce5">
            <text:p>5064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.57" table:style-name="ce5">
            <text:p>6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35" table:style-name="ce5">
            <text:p>513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36" table:style-name="ce5">
            <text:p>5136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.85" table:style-name="ce5">
            <text:p>12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37" table:style-name="ce5">
            <text:p>5137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9.86" table:style-name="ce5">
            <text:p>29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FB DI GARAVAGLIA VIMERCATI E VIRGILIO S</text:p>
          </table:table-cell>
          <table:table-cell office:value-type="float" office:value="4550" table:style-name="ce5">
            <text:p>4550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8.36" table:style-name="ce5">
            <text:p>48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TOLAVAGGIO GRISU' SRL</text:p>
          </table:table-cell>
          <table:table-cell office:value-type="float" office:value="4552" table:style-name="ce5">
            <text:p>4552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5.35" table:style-name="ce5">
            <text:p>35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.LLI COZZI SPA</text:p>
          </table:table-cell>
          <table:table-cell office:value-type="float" office:value="5295" table:style-name="ce5">
            <text:p>5295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64" table:style-name="ce5">
            <text:p>17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88" table:style-name="ce5">
            <text:p>4688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7.72000000000003" table:style-name="ce5">
            <text:p>267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89" table:style-name="ce5">
            <text:p>468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0.66" table:style-name="ce5">
            <text:p>160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2R CAR SERVICE DI RICHICHI ROBERTO</text:p>
          </table:table-cell>
          <table:table-cell office:value-type="float" office:value="4172" table:style-name="ce5">
            <text:p>4172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82.04" table:style-name="ce5">
            <text:p>182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2R CAR SERVICE DI RICHICHI ROBERTO</text:p>
          </table:table-cell>
          <table:table-cell office:value-type="float" office:value="4172" table:style-name="ce5">
            <text:p>4172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35.29" table:style-name="ce5">
            <text:p>335,29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REGIONE LOMBARDIA-TESORERIA</text:p>
          </table:table-cell>
          <table:table-cell office:value-type="float" office:value="5077" table:style-name="ce5">
            <text:p>5077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0.399999999999999" table:style-name="ce5">
            <text:p>20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2R CAR SERVICE DI RICHICHI ROBERTO</text:p>
          </table:table-cell>
          <table:table-cell office:value-type="float" office:value="4651" table:style-name="ce5">
            <text:p>4651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1.819999999999993" table:style-name="ce5">
            <text:p>71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I.GOM.MA - S.R.L.</text:p>
          </table:table-cell>
          <table:table-cell office:value-type="float" office:value="5430" table:style-name="ce5">
            <text:p>5430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29" table:style-name="ce5">
            <text:p>4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00" table:style-name="ce5">
            <text:p>4100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3.91" table:style-name="ce5">
            <text:p>63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TOLAVAGGIO GRISU' SRL</text:p>
          </table:table-cell>
          <table:table-cell office:value-type="float" office:value="4191" table:style-name="ce5">
            <text:p>4191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7.99" table:style-name="ce5">
            <text:p>167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ETI GIORGIO - ELETTRAUTO</text:p>
          </table:table-cell>
          <table:table-cell office:value-type="float" office:value="5282" table:style-name="ce5">
            <text:p>5282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33.07" table:style-name="ce5">
            <text:p>233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2R CAR SERVICE DI RICHICHI ROBERTO</text:p>
          </table:table-cell>
          <table:table-cell office:value-type="float" office:value="4945" table:style-name="ce5">
            <text:p>4945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4.2" table:style-name="ce5">
            <text:p>84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ETI GIORGIO - ELETTRAUTO</text:p>
          </table:table-cell>
          <table:table-cell office:value-type="float" office:value="4944" table:style-name="ce5">
            <text:p>4944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03.29000000000002" table:style-name="ce5">
            <text:p>303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UOVA CARROZZERIA GALLARATESE DI PALMA E</text:p>
          </table:table-cell>
          <table:table-cell office:value-type="float" office:value="4943" table:style-name="ce5">
            <text:p>4943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41.76" table:style-name="ce5">
            <text:p>341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.LLI COZZI SPA</text:p>
          </table:table-cell>
          <table:table-cell office:value-type="float" office:value="5375" table:style-name="ce5">
            <text:p>5375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7.21" table:style-name="ce5">
            <text:p>117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.LLI COZZI SPA</text:p>
          </table:table-cell>
          <table:table-cell office:value-type="float" office:value="5376" table:style-name="ce5">
            <text:p>5376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.489999999999998" table:style-name="ce5">
            <text:p>17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792" table:style-name="ce5">
            <text:p>479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1.7" table:style-name="ce5">
            <text:p>31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792" table:style-name="ce5">
            <text:p>479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0.11" table:style-name="ce5">
            <text:p>40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792" table:style-name="ce5">
            <text:p>479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.1" table:style-name="ce5">
            <text:p>21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99" table:style-name="ce5">
            <text:p>4099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59.02" table:style-name="ce5">
            <text:p>459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97" table:style-name="ce5">
            <text:p>4097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98" table:style-name="ce5">
            <text:p>4098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47.54" table:style-name="ce5">
            <text:p>147,5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RCOL SPA</text:p>
          </table:table-cell>
          <table:table-cell office:value-type="float" office:value="4634" table:style-name="ce5">
            <text:p>4634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91.4" table:style-name="ce5">
            <text:p>591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EDES ITALIA S.P.A.</text:p>
          </table:table-cell>
          <table:table-cell office:value-type="float" office:value="4648" table:style-name="ce5">
            <text:p>4648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96.99" table:style-name="ce5">
            <text:p>796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EDES ITALIA S.P.A.</text:p>
          </table:table-cell>
          <table:table-cell office:value-type="float" office:value="5281" table:style-name="ce5">
            <text:p>5281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96.99" table:style-name="ce5">
            <text:p>796,99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SNAM LAZIO SUD SRL</text:p>
          </table:table-cell>
          <table:table-cell office:value-type="float" office:value="5192" table:style-name="ce5">
            <text:p>519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8309.46" table:style-name="ce5">
            <text:p>38309,46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EAM SERVICE SOCIETA' CONSORTILE A.R.L.</text:p>
          </table:table-cell>
          <table:table-cell office:value-type="float" office:value="5195" table:style-name="ce5">
            <text:p>519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5.59" table:style-name="ce5">
            <text:p>75,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TAPPEZZIERE DI GIOLO FEDERICO</text:p>
          </table:table-cell>
          <table:table-cell office:value-type="float" office:value="4197" table:style-name="ce5">
            <text:p>4197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442.06" table:style-name="ce5">
            <text:p>3442,06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SNAM LAZIO SUD SRL</text:p>
          </table:table-cell>
          <table:table-cell office:value-type="float" office:value="5389" table:style-name="ce5">
            <text:p>5389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34.91" table:style-name="ce5">
            <text:p>2834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URITALIA IVRI SPA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72.3800000000001" table:style-name="ce5">
            <text:p>1172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URITALIA IVRI SPA</text:p>
          </table:table-cell>
          <table:table-cell office:value-type="float" office:value="4297" table:style-name="ce5">
            <text:p>4297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72.3800000000001" table:style-name="ce5">
            <text:p>1172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URITALIA IVRI SPA</text:p>
          </table:table-cell>
          <table:table-cell office:value-type="float" office:value="4880" table:style-name="ce5">
            <text:p>4880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72.3800000000001" table:style-name="ce5">
            <text:p>1172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SELLEZETA S.N.C.</text:p>
          </table:table-cell>
          <table:table-cell office:value-type="float" office:value="4714" table:style-name="ce5">
            <text:p>4714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345.6" table:style-name="ce5">
            <text:p>1034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RBATEL S.R.L.</text:p>
          </table:table-cell>
          <table:table-cell office:value-type="float" office:value="3973" table:style-name="ce5">
            <text:p>3973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Altri servizi</text:p>
          </table:table-cell>
          <table:table-cell office:value-type="float" office:value="10357.799999999999" table:style-name="ce5">
            <text:p>10357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.86" table:style-name="ce5">
            <text:p>1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3.7" table:style-name="ce5">
            <text:p>3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8.8000000000000007" table:style-name="ce5">
            <text:p>8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4.7" table:style-name="ce5">
            <text:p>4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86" table:style-name="ce5">
            <text:p>0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3.07" table:style-name="ce5">
            <text:p>3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5.42" table:style-name="ce5">
            <text:p>5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.5" table:style-name="ce5">
            <text:p>2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9" table:style-name="ce5">
            <text:p>5329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1538.46" table:style-name="ce5">
            <text:p>1538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9" table:style-name="ce5">
            <text:p>5329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3585.42" table:style-name="ce5">
            <text:p>3585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9" table:style-name="ce5">
            <text:p>5329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31379.8" table:style-name="ce5">
            <text:p>31379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6" table:style-name="ce5">
            <text:p>4506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1538.46" table:style-name="ce5">
            <text:p>1538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6" table:style-name="ce5">
            <text:p>4506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585.42" table:style-name="ce5">
            <text:p>3585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6" table:style-name="ce5">
            <text:p>4506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3101.589999999997" table:style-name="ce5">
            <text:p>33101,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5" table:style-name="ce5">
            <text:p>4505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8448.48" table:style-name="ce5">
            <text:p>8448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5" table:style-name="ce5">
            <text:p>4915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3585.42" table:style-name="ce5">
            <text:p>3585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5" table:style-name="ce5">
            <text:p>4915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30224.04" table:style-name="ce5">
            <text:p>30224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5" table:style-name="ce5">
            <text:p>4915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1538.46" table:style-name="ce5">
            <text:p>1538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8" table:style-name="ce5">
            <text:p>4698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18" table:style-name="ce5">
            <text:p>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236" table:style-name="ce5">
            <text:p>5236</text:p>
          </table:table-cell>
          <table:table-cell office:value-type="string" table:style-name="ce5">
            <text:p>15/09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114" table:style-name="ce5">
            <text:p>1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5271" table:style-name="ce5">
            <text:p>5271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187.41" table:style-name="ce5">
            <text:p>187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FOCAMERE S.C.P.A.</text:p>
          </table:table-cell>
          <table:table-cell office:value-type="float" office:value="5388" table:style-name="ce5">
            <text:p>5388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24.8" table:style-name="ce5">
            <text:p>124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10" table:style-name="ce5">
            <text:p>5110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20" table:style-name="ce5">
            <text:p>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11" table:style-name="ce5">
            <text:p>5111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17.579999999999998" table:style-name="ce5">
            <text:p>17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12" table:style-name="ce5">
            <text:p>511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20" table:style-name="ce5">
            <text:p>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13" table:style-name="ce5">
            <text:p>511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15.29" table:style-name="ce5">
            <text:p>15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TALIANA PETROLI S.P.A.</text:p>
          </table:table-cell>
          <table:table-cell office:value-type="float" office:value="4168" table:style-name="ce5">
            <text:p>4168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beni di consumo</text:p>
          </table:table-cell>
          <table:table-cell office:value-type="float" office:value="1968.1" table:style-name="ce5">
            <text:p>1968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TALIANA PETROLI S.P.A.</text:p>
          </table:table-cell>
          <table:table-cell office:value-type="float" office:value="4902" table:style-name="ce5">
            <text:p>4902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beni di consumo</text:p>
          </table:table-cell>
          <table:table-cell office:value-type="float" office:value="1682.2" table:style-name="ce5">
            <text:p>1682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TALIANA PETROLI S.P.A.</text:p>
          </table:table-cell>
          <table:table-cell office:value-type="float" office:value="5279" table:style-name="ce5">
            <text:p>5279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beni di consumo</text:p>
          </table:table-cell>
          <table:table-cell office:value-type="float" office:value="1823.33" table:style-name="ce5">
            <text:p>1823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ORDITALIA OIL COMPANY S.N.C.</text:p>
          </table:table-cell>
          <table:table-cell office:value-type="float" office:value="5374" table:style-name="ce5">
            <text:p>5374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18.03" table:style-name="ce5">
            <text:p>18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DC DI TORRIANI C.&amp; C.</text:p>
          </table:table-cell>
          <table:table-cell office:value-type="float" office:value="5056" table:style-name="ce5">
            <text:p>5056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beni di consumo</text:p>
          </table:table-cell>
          <table:table-cell office:value-type="float" office:value="266.16000000000003" table:style-name="ce5">
            <text:p>266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4645" table:style-name="ce5">
            <text:p>4645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beni di consumo</text:p>
          </table:table-cell>
          <table:table-cell office:value-type="float" office:value="117.22" table:style-name="ce5">
            <text:p>117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4645" table:style-name="ce5">
            <text:p>4645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beni di consumo</text:p>
          </table:table-cell>
          <table:table-cell office:value-type="float" office:value="123.59" table:style-name="ce5">
            <text:p>123,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4645" table:style-name="ce5">
            <text:p>4645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beni di consumo</text:p>
          </table:table-cell>
          <table:table-cell office:value-type="float" office:value="140.66999999999999" table:style-name="ce5">
            <text:p>140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4645" table:style-name="ce5">
            <text:p>4645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beni di consumo</text:p>
          </table:table-cell>
          <table:table-cell office:value-type="float" office:value="141.57" table:style-name="ce5">
            <text:p>141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34" table:style-name="ce5">
            <text:p>513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1209.82" table:style-name="ce5">
            <text:p>1209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TI GRAFICHE CRENNESI SNC</text:p>
          </table:table-cell>
          <table:table-cell office:value-type="float" office:value="4166" table:style-name="ce5">
            <text:p>4166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beni di consumo</text:p>
          </table:table-cell>
          <table:table-cell office:value-type="float" office:value="411.75" table:style-name="ce5">
            <text:p>411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LSECCHI CANCELLERIA SRL</text:p>
          </table:table-cell>
          <table:table-cell office:value-type="float" office:value="4171" table:style-name="ce5">
            <text:p>4171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beni di consumo</text:p>
          </table:table-cell>
          <table:table-cell office:value-type="float" office:value="538.84" table:style-name="ce5">
            <text:p>538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LSECCHI CANCELLERIA SRL</text:p>
          </table:table-cell>
          <table:table-cell office:value-type="float" office:value="4171" table:style-name="ce5">
            <text:p>4171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beni di consumo</text:p>
          </table:table-cell>
          <table:table-cell office:value-type="float" office:value="610.30999999999995" table:style-name="ce5">
            <text:p>610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LSECCHI CANCELLERIA SRL</text:p>
          </table:table-cell>
          <table:table-cell office:value-type="float" office:value="4171" table:style-name="ce5">
            <text:p>4171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beni di consumo</text:p>
          </table:table-cell>
          <table:table-cell office:value-type="float" office:value="907.44" table:style-name="ce5">
            <text:p>907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4394" table:style-name="ce5">
            <text:p>439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beni di consumo</text:p>
          </table:table-cell>
          <table:table-cell office:value-type="float" office:value="146.16999999999999" table:style-name="ce5">
            <text:p>146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5274" table:style-name="ce5">
            <text:p>5274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beni di consumo</text:p>
          </table:table-cell>
          <table:table-cell office:value-type="float" office:value="92.65" table:style-name="ce5">
            <text:p>92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5274" table:style-name="ce5">
            <text:p>5274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beni di consumo</text:p>
          </table:table-cell>
          <table:table-cell office:value-type="float" office:value="172.64" table:style-name="ce5">
            <text:p>172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4394" table:style-name="ce5">
            <text:p>439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beni di consumo</text:p>
          </table:table-cell>
          <table:table-cell office:value-type="float" office:value="164.86" table:style-name="ce5">
            <text:p>164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4394" table:style-name="ce5">
            <text:p>439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beni di consumo</text:p>
          </table:table-cell>
          <table:table-cell office:value-type="float" office:value="257.45999999999998" table:style-name="ce5">
            <text:p>257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4939" table:style-name="ce5">
            <text:p>4939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beni di consumo</text:p>
          </table:table-cell>
          <table:table-cell office:value-type="float" office:value="132.16999999999999" table:style-name="ce5">
            <text:p>132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5309" table:style-name="ce5">
            <text:p>5309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beni di consumo</text:p>
          </table:table-cell>
          <table:table-cell office:value-type="float" office:value="96.33" table:style-name="ce5">
            <text:p>96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5309" table:style-name="ce5">
            <text:p>5309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beni di consumo</text:p>
          </table:table-cell>
          <table:table-cell office:value-type="float" office:value="231.34" table:style-name="ce5">
            <text:p>231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LSECCHI CANCELLERIA SRL</text:p>
          </table:table-cell>
          <table:table-cell office:value-type="float" office:value="4725" table:style-name="ce5">
            <text:p>4725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beni di consumo</text:p>
          </table:table-cell>
          <table:table-cell office:value-type="float" office:value="492.12" table:style-name="ce5">
            <text:p>492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TI GRAFICHE CRENNESI SNC</text:p>
          </table:table-cell>
          <table:table-cell office:value-type="float" office:value="5002" table:style-name="ce5">
            <text:p>5002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Altri beni di consumo</text:p>
          </table:table-cell>
          <table:table-cell office:value-type="float" office:value="445.3" table:style-name="ce5">
            <text:p>445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4394" table:style-name="ce5">
            <text:p>439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beni di consumo</text:p>
          </table:table-cell>
          <table:table-cell office:value-type="float" office:value="92.43" table:style-name="ce5">
            <text:p>92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72" table:style-name="ce5">
            <text:p>4672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16.71" table:style-name="ce5">
            <text:p>16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TALIANA PETROLI S.P.A.</text:p>
          </table:table-cell>
          <table:table-cell office:value-type="float" office:value="4167" table:style-name="ce5">
            <text:p>4167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beni di consumo</text:p>
          </table:table-cell>
          <table:table-cell office:value-type="float" office:value="693.77" table:style-name="ce5">
            <text:p>693,7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TALIANA PETROLI S.P.A.</text:p>
          </table:table-cell>
          <table:table-cell office:value-type="float" office:value="4901" table:style-name="ce5">
            <text:p>4901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beni di consumo</text:p>
          </table:table-cell>
          <table:table-cell office:value-type="float" office:value="1050.8399999999999" table:style-name="ce5">
            <text:p>1050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23" table:style-name="ce5">
            <text:p>412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35.380000000000003" table:style-name="ce5">
            <text:p>35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TALIANA PETROLI S.P.A.</text:p>
          </table:table-cell>
          <table:table-cell office:value-type="float" office:value="5278" table:style-name="ce5">
            <text:p>5278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beni di consumo</text:p>
          </table:table-cell>
          <table:table-cell office:value-type="float" office:value="781.43" table:style-name="ce5">
            <text:p>781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OMBARDI <text:s/>MARCO MARIA -REVISORE</text:p>
          </table:table-cell>
          <table:table-cell office:value-type="float" office:value="4011" table:style-name="ce5">
            <text:p>4011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3351.4" table:style-name="ce5">
            <text:p>3351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UDIO LEGALE TRIBUTARIO GIOLA ASCIONE &amp;</text:p>
          </table:table-cell>
          <table:table-cell office:value-type="float" office:value="4257" table:style-name="ce5">
            <text:p>4257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4214.32" table:style-name="ce5">
            <text:p>4214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SSANI <text:s/>RICCARDO- REVISORE</text:p>
          </table:table-cell>
          <table:table-cell office:value-type="float" office:value="4165" table:style-name="ce5">
            <text:p>4165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6138.45" table:style-name="ce5">
            <text:p>6138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YOCERA DOCUMENT SOLUTIONS ITALIA SPA</text:p>
          </table:table-cell>
          <table:table-cell office:value-type="float" office:value="3972" table:style-name="ce5">
            <text:p>3972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Utilizzo di beni di terzi</text:p>
          </table:table-cell>
          <table:table-cell office:value-type="float" office:value="5740" table:style-name="ce5">
            <text:p>574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NON ITALIA SPA</text:p>
          </table:table-cell>
          <table:table-cell office:value-type="float" office:value="4256" table:style-name="ce5">
            <text:p>4256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Utilizzo di beni di terzi</text:p>
          </table:table-cell>
          <table:table-cell office:value-type="float" office:value="237.61" table:style-name="ce5">
            <text:p>237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YOCERA DOCUMENT SOLUTIONS ITALIA SPA</text:p>
          </table:table-cell>
          <table:table-cell office:value-type="float" office:value="4652" table:style-name="ce5">
            <text:p>4652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Utilizzo di beni di terzi</text:p>
          </table:table-cell>
          <table:table-cell office:value-type="float" office:value="461.57" table:style-name="ce5">
            <text:p>461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LIVETTI S.P.A.</text:p>
          </table:table-cell>
          <table:table-cell office:value-type="float" office:value="4198" table:style-name="ce5">
            <text:p>4198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Utilizzo di beni di terzi</text:p>
          </table:table-cell>
          <table:table-cell office:value-type="float" office:value="922.08" table:style-name="ce5">
            <text:p>922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003" table:style-name="ce5">
            <text:p>4003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5.909999999999997" table:style-name="ce5">
            <text:p>35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003" table:style-name="ce5">
            <text:p>4003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.55" table:style-name="ce5">
            <text:p>47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2R CAR SERVICE DI RICHICHI ROBERTO</text:p>
          </table:table-cell>
          <table:table-cell office:value-type="float" office:value="4016" table:style-name="ce5">
            <text:p>4016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.06" table:style-name="ce5">
            <text:p>47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14" table:style-name="ce5">
            <text:p>511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4.65" table:style-name="ce5">
            <text:p>34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ETI GIORGIO - ELETTRAUTO</text:p>
          </table:table-cell>
          <table:table-cell office:value-type="float" office:value="4665" table:style-name="ce5">
            <text:p>4665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0.30000000000001" table:style-name="ce5">
            <text:p>150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I.GOM.MA - S.R.L.</text:p>
          </table:table-cell>
          <table:table-cell office:value-type="float" office:value="5429" table:style-name="ce5">
            <text:p>5429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7.23" table:style-name="ce5">
            <text:p>87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791" table:style-name="ce5">
            <text:p>4791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9.64" table:style-name="ce5">
            <text:p>19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791" table:style-name="ce5">
            <text:p>4791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5.909999999999997" table:style-name="ce5">
            <text:p>35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ONE LOMBARDIA-TESORERIA</text:p>
          </table:table-cell>
          <table:table-cell office:value-type="float" office:value="4791" table:style-name="ce5">
            <text:p>4791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8" table:style-name="ce5">
            <text:p>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LLENNIUM CAFFE' DI JIN LINKUN</text:p>
          </table:table-cell>
          <table:table-cell office:value-type="float" office:value="4366" table:style-name="ce5">
            <text:p>4366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706.5" table:style-name="ce5">
            <text:p>706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FORNO SALMINI DI SALMINI LUIGI &amp; C. S</text:p>
          </table:table-cell>
          <table:table-cell office:value-type="float" office:value="4365" table:style-name="ce5">
            <text:p>4365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62.30000000000001" table:style-name="ce5">
            <text:p>162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ONNA BIANCA S.R.L.</text:p>
          </table:table-cell>
          <table:table-cell office:value-type="float" office:value="4367" table:style-name="ce5">
            <text:p>4367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392.4" table:style-name="ce5">
            <text:p>392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R 2 GRADINI DI BERTI EMANUELE</text:p>
          </table:table-cell>
          <table:table-cell office:value-type="float" office:value="4364" table:style-name="ce5">
            <text:p>4364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83.4" table:style-name="ce5">
            <text:p>83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07" table:style-name="ce5">
            <text:p>4107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520" table:style-name="ce5">
            <text:p>5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64" table:style-name="ce5">
            <text:p>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543" table:style-name="ce5">
            <text:p>15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09" table:style-name="ce5">
            <text:p>1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36" table:style-name="ce5">
            <text:p>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46" table:style-name="ce5">
            <text:p>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822" table:style-name="ce5">
            <text:p>8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401" table:style-name="ce5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268" table:style-name="ce5">
            <text:p>2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585" table:style-name="ce5">
            <text:p>15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948" table:style-name="ce5">
            <text:p>9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46" table:style-name="ce5">
            <text:p>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560" table:style-name="ce5">
            <text:p>5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30" table:style-name="ce5">
            <text:p>13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06" table:style-name="ce5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413" table:style-name="ce5">
            <text:p>4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3" table:style-name="ce5">
            <text:p>40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09" table:style-name="ce5">
            <text:p>1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27" table:style-name="ce5">
            <text:p>4127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30" table:style-name="ce5">
            <text:p>3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5" table:style-name="ce5">
            <text:p>5335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5" table:style-name="ce5">
            <text:p>5335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17730.759999999998" table:style-name="ce5">
            <text:p>17730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6" table:style-name="ce5">
            <text:p>4516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6" table:style-name="ce5">
            <text:p>4516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18715.150000000001" table:style-name="ce5">
            <text:p>18715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5" table:style-name="ce5">
            <text:p>4515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5463.6" table:style-name="ce5">
            <text:p>5463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5" table:style-name="ce5">
            <text:p>4925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5" table:style-name="ce5">
            <text:p>4925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17730.75" table:style-name="ce5">
            <text:p>17730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53" table:style-name="ce5">
            <text:p>515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UBBLILINE.EU SRL<text:s/></text:p>
          </table:table-cell>
          <table:table-cell office:value-type="float" office:value="4551" table:style-name="ce5">
            <text:p>4551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beni di consumo</text:p>
          </table:table-cell>
          <table:table-cell office:value-type="float" office:value="7.48" table:style-name="ce5">
            <text:p>7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67" table:style-name="ce5">
            <text:p>4667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121.11" table:style-name="ce5">
            <text:p>121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85" table:style-name="ce5">
            <text:p>4685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34" table:style-name="ce5">
            <text:p>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86" table:style-name="ce5">
            <text:p>4686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167.98" table:style-name="ce5">
            <text:p>167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0" table:style-name="ce5">
            <text:p>4080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65" table:style-name="ce5">
            <text:p>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92" table:style-name="ce5">
            <text:p>4092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290" table:style-name="ce5">
            <text:p>29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4378" table:style-name="ce5">
            <text:p>4378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ggi di riscossione</text:p>
          </table:table-cell>
          <table:table-cell office:value-type="float" office:value="7794.73" table:style-name="ce5">
            <text:p>7794,7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5432" table:style-name="ce5">
            <text:p>5432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ggi di riscossione</text:p>
          </table:table-cell>
          <table:table-cell office:value-type="float" office:value="10695.95" table:style-name="ce5">
            <text:p>10695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5003" table:style-name="ce5">
            <text:p>5003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Aggi di riscossione</text:p>
          </table:table-cell>
          <table:table-cell office:value-type="float" office:value="9042.51" table:style-name="ce5">
            <text:p>9042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DVANCED SYSTEMS S.P.A.</text:p>
          </table:table-cell>
          <table:table-cell office:value-type="float" office:value="3963" table:style-name="ce5">
            <text:p>3963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545.24" table:style-name="ce5">
            <text:p>4545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DVANCED SYSTEMS S.P.A.</text:p>
          </table:table-cell>
          <table:table-cell office:value-type="float" office:value="3964" table:style-name="ce5">
            <text:p>3964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1818.76" table:style-name="ce5">
            <text:p>51818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 ITALIANE S.P.A.</text:p>
          </table:table-cell>
          <table:table-cell office:value-type="float" office:value="3970" table:style-name="ce5">
            <text:p>3970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 ITALIANE S.P.A.</text:p>
          </table:table-cell>
          <table:table-cell office:value-type="float" office:value="3970" table:style-name="ce5">
            <text:p>3970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206.56" table:style-name="ce5">
            <text:p>2206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DVANCED SYSTEMS S.P.A.</text:p>
          </table:table-cell>
          <table:table-cell office:value-type="float" office:value="5292" table:style-name="ce5">
            <text:p>5292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3000.78" table:style-name="ce5">
            <text:p>23000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 ITALIANE S.P.A.</text:p>
          </table:table-cell>
          <table:table-cell office:value-type="float" office:value="4846" table:style-name="ce5">
            <text:p>4846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3.5" table:style-name="ce5">
            <text:p>73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 ITALIANE S.P.A.</text:p>
          </table:table-cell>
          <table:table-cell office:value-type="float" office:value="4846" table:style-name="ce5">
            <text:p>4846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7" table:style-name="ce5">
            <text:p>7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 ITALIANE S.P.A.</text:p>
          </table:table-cell>
          <table:table-cell office:value-type="float" office:value="4846" table:style-name="ce5">
            <text:p>4846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6.5" table:style-name="ce5">
            <text:p>86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 ITALIANE S.P.A.</text:p>
          </table:table-cell>
          <table:table-cell office:value-type="float" office:value="4846" table:style-name="ce5">
            <text:p>4846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85.9" table:style-name="ce5">
            <text:p>885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 ITALIANE S.P.A.</text:p>
          </table:table-cell>
          <table:table-cell office:value-type="float" office:value="4846" table:style-name="ce5">
            <text:p>4846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39.91" table:style-name="ce5">
            <text:p>939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 ITALIANE S.P.A.</text:p>
          </table:table-cell>
          <table:table-cell office:value-type="float" office:value="5267" table:style-name="ce5">
            <text:p>5267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2.4" table:style-name="ce5">
            <text:p>52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4653" table:style-name="ce5">
            <text:p>4653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3771.24" table:style-name="ce5">
            <text:p>23771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NGIARACINA GIORGIO-AVVOCATO</text:p>
          </table:table-cell>
          <table:table-cell office:value-type="float" office:value="5044" table:style-name="ce5">
            <text:p>5044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264.81" table:style-name="ce5">
            <text:p>2264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NGIARACINA GIORGIO-AVVOCATO</text:p>
          </table:table-cell>
          <table:table-cell office:value-type="float" office:value="5043" table:style-name="ce5">
            <text:p>5043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62.13" table:style-name="ce5">
            <text:p>1662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C ENERGY GTS S.R.L.</text:p>
          </table:table-cell>
          <table:table-cell office:value-type="float" office:value="5065" table:style-name="ce5">
            <text:p>5065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942.64" table:style-name="ce5">
            <text:p>2942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 ITALIANE S.P.A.</text:p>
          </table:table-cell>
          <table:table-cell office:value-type="float" office:value="5312" table:style-name="ce5">
            <text:p>5312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74.75" table:style-name="ce5">
            <text:p>874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E ITALIANE S.P.A.</text:p>
          </table:table-cell>
          <table:table-cell office:value-type="float" office:value="5312" table:style-name="ce5">
            <text:p>5312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251.01" table:style-name="ce5">
            <text:p>3251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5009" table:style-name="ce5">
            <text:p>5009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0823.45" table:style-name="ce5">
            <text:p>30823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GOPA S.P.A.</text:p>
          </table:table-cell>
          <table:table-cell office:value-type="float" office:value="4199" table:style-name="ce5">
            <text:p>4199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836.25" table:style-name="ce5">
            <text:p>9836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5380" table:style-name="ce5">
            <text:p>5380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5220.95" table:style-name="ce5">
            <text:p>25220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4304" table:style-name="ce5">
            <text:p>4304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183.34" table:style-name="ce5">
            <text:p>11183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4896" table:style-name="ce5">
            <text:p>4896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183.34" table:style-name="ce5">
            <text:p>11183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5379" table:style-name="ce5">
            <text:p>5379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183.34" table:style-name="ce5">
            <text:p>11183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3965" table:style-name="ce5">
            <text:p>3965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201.5" table:style-name="ce5">
            <text:p>1201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GENE SRL</text:p>
          </table:table-cell>
          <table:table-cell office:value-type="float" office:value="4010" table:style-name="ce5">
            <text:p>401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3168.42" table:style-name="ce5">
            <text:p>3168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44" table:style-name="ce5">
            <text:p>514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485.71" table:style-name="ce5">
            <text:p>485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45" table:style-name="ce5">
            <text:p>514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32" table:style-name="ce5">
            <text:p>1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45" table:style-name="ce5">
            <text:p>514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04" table:style-name="ce5">
            <text:p>1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45" table:style-name="ce5">
            <text:p>514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637" table:style-name="ce5">
            <text:p>16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46" table:style-name="ce5">
            <text:p>5146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37" table:style-name="ce5">
            <text:p>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138" table:style-name="ce5">
            <text:p>11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226" table:style-name="ce5">
            <text:p>2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144" table:style-name="ce5">
            <text:p>11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2422" table:style-name="ce5">
            <text:p>24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62" table:style-name="ce5">
            <text:p>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60" table:style-name="ce5">
            <text:p>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371" table:style-name="ce5">
            <text:p>3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291" table:style-name="ce5">
            <text:p>2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41" table:style-name="ce5">
            <text:p>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396" table:style-name="ce5">
            <text:p>3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510" table:style-name="ce5">
            <text:p>15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360" table:style-name="ce5">
            <text:p>3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70" table:style-name="ce5">
            <text:p>17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67" table:style-name="ce5">
            <text:p>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62" table:style-name="ce5">
            <text:p>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70" table:style-name="ce5">
            <text:p>17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700" table:style-name="ce5">
            <text:p>4700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779" table:style-name="ce5">
            <text:p>7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4" table:style-name="ce5">
            <text:p>4574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897.48" table:style-name="ce5">
            <text:p>897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4" table:style-name="ce5">
            <text:p>4574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561.70000000000005" table:style-name="ce5">
            <text:p>561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20.2" table:style-name="ce5">
            <text:p>20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1503.63" table:style-name="ce5">
            <text:p>1503,6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1913.73" table:style-name="ce5">
            <text:p>1913,7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241.89" table:style-name="ce5">
            <text:p>241,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1793.97" table:style-name="ce5">
            <text:p>1793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695.71" table:style-name="ce5">
            <text:p>695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1528.01" table:style-name="ce5">
            <text:p>1528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470.24" table:style-name="ce5">
            <text:p>470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42.35" table:style-name="ce5">
            <text:p>42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36.94" table:style-name="ce5">
            <text:p>36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79.099999999999994" table:style-name="ce5">
            <text:p>79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26.82" table:style-name="ce5">
            <text:p>26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2250.77" table:style-name="ce5">
            <text:p>2250,7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76.69" table:style-name="ce5">
            <text:p>76,6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418.74" table:style-name="ce5">
            <text:p>418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153.41999999999999" table:style-name="ce5">
            <text:p>153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80.010000000000005" table:style-name="ce5">
            <text:p>80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276.89" table:style-name="ce5">
            <text:p>276,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15.99" table:style-name="ce5">
            <text:p>15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156.85" table:style-name="ce5">
            <text:p>156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280.13" table:style-name="ce5">
            <text:p>280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1803.09" table:style-name="ce5">
            <text:p>1803,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60.78" table:style-name="ce5">
            <text:p>60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685.3" table:style-name="ce5">
            <text:p>685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986.27" table:style-name="ce5">
            <text:p>986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495.4" table:style-name="ce5">
            <text:p>495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473.34" table:style-name="ce5">
            <text:p>473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57.73" table:style-name="ce5">
            <text:p>57,7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5371" table:style-name="ce5">
            <text:p>5371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Utenze e canoni</text:p>
          </table:table-cell>
          <table:table-cell office:value-type="float" office:value="2005.06" table:style-name="ce5">
            <text:p>2005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5371" table:style-name="ce5">
            <text:p>5371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Utenze e canoni</text:p>
          </table:table-cell>
          <table:table-cell office:value-type="float" office:value="1913.73" table:style-name="ce5">
            <text:p>1913,7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5371" table:style-name="ce5">
            <text:p>5371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Utenze e canoni</text:p>
          </table:table-cell>
          <table:table-cell office:value-type="float" office:value="627.83000000000004" table:style-name="ce5">
            <text:p>627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5371" table:style-name="ce5">
            <text:p>5371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Utenze e canoni</text:p>
          </table:table-cell>
          <table:table-cell office:value-type="float" office:value="60.78" table:style-name="ce5">
            <text:p>60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A S.R.L.</text:p>
          </table:table-cell>
          <table:table-cell office:value-type="float" office:value="5371" table:style-name="ce5">
            <text:p>5371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Utenze e canoni</text:p>
          </table:table-cell>
          <table:table-cell office:value-type="float" office:value="281.66000000000003" table:style-name="ce5">
            <text:p>281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4382" table:style-name="ce5">
            <text:p>438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Utenze e canoni</text:p>
          </table:table-cell>
          <table:table-cell office:value-type="float" office:value="27.34" table:style-name="ce5">
            <text:p>27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4382" table:style-name="ce5">
            <text:p>438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Utenze e canoni</text:p>
          </table:table-cell>
          <table:table-cell office:value-type="float" office:value="18.96" table:style-name="ce5">
            <text:p>18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4382" table:style-name="ce5">
            <text:p>438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Utenze e canoni</text:p>
          </table:table-cell>
          <table:table-cell office:value-type="float" office:value="20.39" table:style-name="ce5">
            <text:p>20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4382" table:style-name="ce5">
            <text:p>438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Utenze e canoni</text:p>
          </table:table-cell>
          <table:table-cell office:value-type="float" office:value="19.239999999999998" table:style-name="ce5">
            <text:p>19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RV.ELETTRICO NAZIONALE GRUPPO IVA ENEL</text:p>
          </table:table-cell>
          <table:table-cell office:value-type="float" office:value="4383" table:style-name="ce5">
            <text:p>438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Utenze e canoni</text:p>
          </table:table-cell>
          <table:table-cell office:value-type="float" office:value="41.84" table:style-name="ce5">
            <text:p>41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RV.ELETTRICO NAZIONALE GRUPPO IVA ENEL</text:p>
          </table:table-cell>
          <table:table-cell office:value-type="float" office:value="4383" table:style-name="ce5">
            <text:p>438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Utenze e canoni</text:p>
          </table:table-cell>
          <table:table-cell office:value-type="float" office:value="41.83" table:style-name="ce5">
            <text:p>41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RV.ELETTRICO NAZIONALE GRUPPO IVA ENEL</text:p>
          </table:table-cell>
          <table:table-cell office:value-type="float" office:value="4383" table:style-name="ce5">
            <text:p>438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Utenze e canoni</text:p>
          </table:table-cell>
          <table:table-cell office:value-type="float" office:value="99.63" table:style-name="ce5">
            <text:p>99,6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6.51" table:style-name="ce5">
            <text:p>36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65.03" table:style-name="ce5">
            <text:p>165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30.67" table:style-name="ce5">
            <text:p>230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18.1" table:style-name="ce5">
            <text:p>818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8.23" table:style-name="ce5">
            <text:p>188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5.42" table:style-name="ce5">
            <text:p>55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3.49" table:style-name="ce5">
            <text:p>23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8.5" table:style-name="ce5">
            <text:p>58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3.72" table:style-name="ce5">
            <text:p>53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5.65" table:style-name="ce5">
            <text:p>15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2.6" table:style-name="ce5">
            <text:p>42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1.41" table:style-name="ce5">
            <text:p>51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5.58" table:style-name="ce5">
            <text:p>25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4.39" table:style-name="ce5">
            <text:p>34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58.29000000000002" table:style-name="ce5">
            <text:p>258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7.55" table:style-name="ce5">
            <text:p>7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07.59" table:style-name="ce5">
            <text:p>107,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9.02" table:style-name="ce5">
            <text:p>19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0.45" table:style-name="ce5">
            <text:p>30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.89" table:style-name="ce5">
            <text:p>8,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68.7" table:style-name="ce5">
            <text:p>68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54.29" table:style-name="ce5">
            <text:p>154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2.34" table:style-name="ce5">
            <text:p>22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20.92" table:style-name="ce5">
            <text:p>320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4.97" table:style-name="ce5">
            <text:p>14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2.41" table:style-name="ce5">
            <text:p>42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9.79" table:style-name="ce5">
            <text:p>59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0.07" table:style-name="ce5">
            <text:p>30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84.91000000000003" table:style-name="ce5">
            <text:p>284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937.45" table:style-name="ce5">
            <text:p>937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5.46" table:style-name="ce5">
            <text:p>25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5.99" table:style-name="ce5">
            <text:p>35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24.72" table:style-name="ce5">
            <text:p>224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23.51" table:style-name="ce5">
            <text:p>523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5.26" table:style-name="ce5">
            <text:p>35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6.81" table:style-name="ce5">
            <text:p>36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3.7" table:style-name="ce5">
            <text:p>13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41.59" table:style-name="ce5">
            <text:p>141,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9.36" table:style-name="ce5">
            <text:p>49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6" table:style-name="ce5">
            <text:p>5206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08.89" table:style-name="ce5">
            <text:p>208,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4.53" table:style-name="ce5">
            <text:p>54,5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670.44" table:style-name="ce5">
            <text:p>670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6.17" table:style-name="ce5">
            <text:p>36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20.49" table:style-name="ce5">
            <text:p>520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56.95" table:style-name="ce5">
            <text:p>356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.93" table:style-name="ce5">
            <text:p>2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3.07" table:style-name="ce5">
            <text:p>13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5.24" table:style-name="ce5">
            <text:p>25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0.59" table:style-name="ce5">
            <text:p>20,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3.58" table:style-name="ce5">
            <text:p>43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9.52" table:style-name="ce5">
            <text:p>29,5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9.309999999999999" table:style-name="ce5">
            <text:p>19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4.99" table:style-name="ce5">
            <text:p>14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79.63" table:style-name="ce5">
            <text:p>79,6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2.16" table:style-name="ce5">
            <text:p>52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62.61" table:style-name="ce5">
            <text:p>462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39.55999999999995" table:style-name="ce5">
            <text:p>539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60.95" table:style-name="ce5">
            <text:p>60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84.83" table:style-name="ce5">
            <text:p>284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2.090000000000003" table:style-name="ce5">
            <text:p>32,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2.57" table:style-name="ce5">
            <text:p>82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2.39" table:style-name="ce5">
            <text:p>52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94.28" table:style-name="ce5">
            <text:p>794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6.340000000000003" table:style-name="ce5">
            <text:p>36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0.94" table:style-name="ce5">
            <text:p>30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8.72" table:style-name="ce5">
            <text:p>28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9.43" table:style-name="ce5">
            <text:p>19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9.850000000000001" table:style-name="ce5">
            <text:p>19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8.25" table:style-name="ce5">
            <text:p>118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7.86" table:style-name="ce5">
            <text:p>27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.94" table:style-name="ce5">
            <text:p>11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.19" table:style-name="ce5">
            <text:p>6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5.25" table:style-name="ce5">
            <text:p>15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37.52" table:style-name="ce5">
            <text:p>537,5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79.31" table:style-name="ce5">
            <text:p>479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7.93" table:style-name="ce5">
            <text:p>17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9.510000000000002" table:style-name="ce5">
            <text:p>19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1.459999999999994" table:style-name="ce5">
            <text:p>71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804" table:style-name="ce5">
            <text:p>4804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36.6" table:style-name="ce5">
            <text:p>336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7.96" table:style-name="ce5">
            <text:p>17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8.72" table:style-name="ce5">
            <text:p>28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2.66" table:style-name="ce5">
            <text:p>12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87.28" table:style-name="ce5">
            <text:p>587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61.69999999999999" table:style-name="ce5">
            <text:p>161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2.72" table:style-name="ce5">
            <text:p>42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57.74" table:style-name="ce5">
            <text:p>357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4.81" table:style-name="ce5">
            <text:p>114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2.34" table:style-name="ce5">
            <text:p>22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53.91" table:style-name="ce5">
            <text:p>853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7.86" table:style-name="ce5">
            <text:p>37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3.65" table:style-name="ce5">
            <text:p>83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46.07" table:style-name="ce5">
            <text:p>446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27.61" table:style-name="ce5">
            <text:p>327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3.85" table:style-name="ce5">
            <text:p>53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8.6" table:style-name="ce5">
            <text:p>118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9.24" table:style-name="ce5">
            <text:p>9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8.6" table:style-name="ce5">
            <text:p>118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39.82" table:style-name="ce5">
            <text:p>139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5.22" table:style-name="ce5">
            <text:p>35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9.18" table:style-name="ce5">
            <text:p>59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2.91" table:style-name="ce5">
            <text:p>82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7" table:style-name="ce5">
            <text:p>5207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14.97" table:style-name="ce5">
            <text:p>414,97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ENEL ENERGIA SPA</text:p>
          </table:table-cell>
          <table:table-cell office:value-type="float" office:value="5201" table:style-name="ce5">
            <text:p>520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8.84" table:style-name="ce5">
            <text:p>118,84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8.84" table:style-name="ce5">
            <text:p>118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637.83000000000004" table:style-name="ce5">
            <text:p>637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6963.6" table:style-name="ce5">
            <text:p>6963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6.49" table:style-name="ce5">
            <text:p>6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46.58000000000001" table:style-name="ce5">
            <text:p>146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41.91999999999999" table:style-name="ce5">
            <text:p>141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618.55999999999995" table:style-name="ce5">
            <text:p>618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35.03" table:style-name="ce5">
            <text:p>435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55.41" table:style-name="ce5">
            <text:p>255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2.47" table:style-name="ce5">
            <text:p>22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0.87" table:style-name="ce5">
            <text:p>20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7.93" table:style-name="ce5">
            <text:p>17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3.69" table:style-name="ce5">
            <text:p>73,6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8.71" table:style-name="ce5">
            <text:p>28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9.43" table:style-name="ce5">
            <text:p>19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54.1" table:style-name="ce5">
            <text:p>254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25.27" table:style-name="ce5">
            <text:p>425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3.93" table:style-name="ce5">
            <text:p>33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9.78" table:style-name="ce5">
            <text:p>19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4.83" table:style-name="ce5">
            <text:p>54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42.09" table:style-name="ce5">
            <text:p>342,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02.69" table:style-name="ce5">
            <text:p>502,6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2.81" table:style-name="ce5">
            <text:p>52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800" table:style-name="ce5">
            <text:p>4800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6.22" table:style-name="ce5">
            <text:p>116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6.13" table:style-name="ce5">
            <text:p>26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9.739999999999998" table:style-name="ce5">
            <text:p>19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20.47" table:style-name="ce5">
            <text:p>220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56.36" table:style-name="ce5">
            <text:p>656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0.49" table:style-name="ce5">
            <text:p>40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40.68" table:style-name="ce5">
            <text:p>140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0.06" table:style-name="ce5">
            <text:p>30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7.96" table:style-name="ce5">
            <text:p>17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04.41" table:style-name="ce5">
            <text:p>104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9.3" table:style-name="ce5">
            <text:p>59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6" table:style-name="ce5">
            <text:p>479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.239999999999998" table:style-name="ce5">
            <text:p>18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3.88" table:style-name="ce5">
            <text:p>23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0.71" table:style-name="ce5">
            <text:p>180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43.55" table:style-name="ce5">
            <text:p>243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37.36" table:style-name="ce5">
            <text:p>437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46.91" table:style-name="ce5">
            <text:p>146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6.690000000000001" table:style-name="ce5">
            <text:p>16,6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7.43" table:style-name="ce5">
            <text:p>57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96.7" table:style-name="ce5">
            <text:p>96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84.59" table:style-name="ce5">
            <text:p>84,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78.73" table:style-name="ce5">
            <text:p>478,73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20.35" table:style-name="ce5">
            <text:p>120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0.76" table:style-name="ce5">
            <text:p>110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27.06" table:style-name="ce5">
            <text:p>127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9.69" table:style-name="ce5">
            <text:p>119,6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24.13" table:style-name="ce5">
            <text:p>424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804" table:style-name="ce5">
            <text:p>4804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42.65" table:style-name="ce5">
            <text:p>742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0.37" table:style-name="ce5">
            <text:p>20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4.96" table:style-name="ce5">
            <text:p>14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802" table:style-name="ce5">
            <text:p>4802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07.83" table:style-name="ce5">
            <text:p>507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83.84" table:style-name="ce5">
            <text:p>783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76.25" table:style-name="ce5">
            <text:p>176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7.04" table:style-name="ce5">
            <text:p>17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20.15" table:style-name="ce5">
            <text:p>120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51.38999999999999" table:style-name="ce5">
            <text:p>151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5.12" table:style-name="ce5">
            <text:p>25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97.04" table:style-name="ce5">
            <text:p>497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4.91" table:style-name="ce5">
            <text:p>24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84.59" table:style-name="ce5">
            <text:p>84,59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20.15" table:style-name="ce5">
            <text:p>120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.28" table:style-name="ce5">
            <text:p>4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20.35" table:style-name="ce5">
            <text:p>120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9.8000000000000007" table:style-name="ce5">
            <text:p>9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156" table:style-name="ce5">
            <text:p>5156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Utenze e canoni</text:p>
          </table:table-cell>
          <table:table-cell office:value-type="float" office:value="28.85" table:style-name="ce5">
            <text:p>28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156" table:style-name="ce5">
            <text:p>5156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Utenze e canoni</text:p>
          </table:table-cell>
          <table:table-cell office:value-type="float" office:value="131.80000000000001" table:style-name="ce5">
            <text:p>131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6.79" table:style-name="ce5">
            <text:p>26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50.41" table:style-name="ce5">
            <text:p>150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5.49" table:style-name="ce5">
            <text:p>35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02.72" table:style-name="ce5">
            <text:p>202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4.36" table:style-name="ce5">
            <text:p>14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2.56" table:style-name="ce5">
            <text:p>52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79.08" table:style-name="ce5">
            <text:p>179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43.37" table:style-name="ce5">
            <text:p>143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11.51" table:style-name="ce5">
            <text:p>211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7.35" table:style-name="ce5">
            <text:p>57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5.42" table:style-name="ce5">
            <text:p>35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0.47" table:style-name="ce5">
            <text:p>40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0.369999999999997" table:style-name="ce5">
            <text:p>40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2.46" table:style-name="ce5">
            <text:p>22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20.15" table:style-name="ce5">
            <text:p>120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82.15" table:style-name="ce5">
            <text:p>82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6.3" table:style-name="ce5">
            <text:p>56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2.14" table:style-name="ce5">
            <text:p>52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801" table:style-name="ce5">
            <text:p>4801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67.96" table:style-name="ce5">
            <text:p>567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1.63" table:style-name="ce5">
            <text:p>71,6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800" table:style-name="ce5">
            <text:p>4800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86.13" table:style-name="ce5">
            <text:p>686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4.28" table:style-name="ce5">
            <text:p>64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7.11" table:style-name="ce5">
            <text:p>67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.49" table:style-name="ce5">
            <text:p>5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97.19" table:style-name="ce5">
            <text:p>97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85.32" table:style-name="ce5">
            <text:p>885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99.82" table:style-name="ce5">
            <text:p>199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6.239999999999998" table:style-name="ce5">
            <text:p>16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9.69" table:style-name="ce5">
            <text:p>89,6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4.14" table:style-name="ce5">
            <text:p>14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8" table:style-name="ce5">
            <text:p>5208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65.91" table:style-name="ce5">
            <text:p>165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8" table:style-name="ce5">
            <text:p>5208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94.36" table:style-name="ce5">
            <text:p>294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1.34" table:style-name="ce5">
            <text:p>61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4799" table:style-name="ce5">
            <text:p>4799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.73" table:style-name="ce5">
            <text:p>18,7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4799" table:style-name="ce5">
            <text:p>4799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2.38" table:style-name="ce5">
            <text:p>12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4799" table:style-name="ce5">
            <text:p>4799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4799" table:style-name="ce5">
            <text:p>4799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9.81" table:style-name="ce5">
            <text:p>49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4799" table:style-name="ce5">
            <text:p>4799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6.17" table:style-name="ce5">
            <text:p>26,17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A2A ENERGIA SPA</text:p>
          </table:table-cell>
          <table:table-cell office:value-type="float" office:value="4799" table:style-name="ce5">
            <text:p>4799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803" table:style-name="ce5">
            <text:p>4803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57.44" table:style-name="ce5">
            <text:p>457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803" table:style-name="ce5">
            <text:p>4803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67.33999999999997" table:style-name="ce5">
            <text:p>267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13.29" table:style-name="ce5">
            <text:p>413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1.11" table:style-name="ce5">
            <text:p>71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85.7" table:style-name="ce5">
            <text:p>685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4.36" table:style-name="ce5">
            <text:p>14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97.23" table:style-name="ce5">
            <text:p>97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55.33" table:style-name="ce5">
            <text:p>755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47.70000000000005" table:style-name="ce5">
            <text:p>647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8.63" table:style-name="ce5">
            <text:p>78,6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32.68" table:style-name="ce5">
            <text:p>132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9.32" table:style-name="ce5">
            <text:p>119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10.32" table:style-name="ce5">
            <text:p>710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1.01" table:style-name="ce5">
            <text:p>21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08.85" table:style-name="ce5">
            <text:p>408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5.99" table:style-name="ce5">
            <text:p>55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1.91" table:style-name="ce5">
            <text:p>51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0.85" table:style-name="ce5">
            <text:p>50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30.05000000000001" table:style-name="ce5">
            <text:p>130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8.5299999999999994" table:style-name="ce5">
            <text:p>8,5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8.49" table:style-name="ce5">
            <text:p>38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3.69" table:style-name="ce5">
            <text:p>73,6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40" table:style-name="ce5">
            <text:p>404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09.64" table:style-name="ce5">
            <text:p>409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40" table:style-name="ce5">
            <text:p>4040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840.92" table:style-name="ce5">
            <text:p>840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3.48" table:style-name="ce5">
            <text:p>53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9.510000000000002" table:style-name="ce5">
            <text:p>19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6.73" table:style-name="ce5">
            <text:p>16,7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89.27" table:style-name="ce5">
            <text:p>89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75.99" table:style-name="ce5">
            <text:p>675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0.67" table:style-name="ce5">
            <text:p>180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2.64" table:style-name="ce5">
            <text:p>32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5132.92" table:style-name="ce5">
            <text:p>25132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9.7" table:style-name="ce5">
            <text:p>79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0.93" table:style-name="ce5">
            <text:p>30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9.5" table:style-name="ce5">
            <text:p>6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26.28" table:style-name="ce5">
            <text:p>126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4.13" table:style-name="ce5">
            <text:p>24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.14" table:style-name="ce5">
            <text:p>11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89.01" table:style-name="ce5">
            <text:p>289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81.47" table:style-name="ce5">
            <text:p>481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.82" table:style-name="ce5">
            <text:p>18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18.88" table:style-name="ce5">
            <text:p>618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36.27000000000001" table:style-name="ce5">
            <text:p>136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76.040000000000006" table:style-name="ce5">
            <text:p>76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42.41" table:style-name="ce5">
            <text:p>42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81.52" table:style-name="ce5">
            <text:p>81,5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801" table:style-name="ce5">
            <text:p>4801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22.52" table:style-name="ce5">
            <text:p>222,5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2.57" table:style-name="ce5">
            <text:p>2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802" table:style-name="ce5">
            <text:p>4802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21.82000000000005" table:style-name="ce5">
            <text:p>621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2.81" table:style-name="ce5">
            <text:p>52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359.86" table:style-name="ce5">
            <text:p>359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6.93" table:style-name="ce5">
            <text:p>16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101.94" table:style-name="ce5">
            <text:p>101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81.39" table:style-name="ce5">
            <text:p>81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50.28" table:style-name="ce5">
            <text:p>50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Utenze e canoni</text:p>
          </table:table-cell>
          <table:table-cell office:value-type="float" office:value="620.54" table:style-name="ce5">
            <text:p>620,54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5">
            <text:p>A2A ENERGIA SPA</text:p>
          </table:table-cell>
          <table:table-cell office:value-type="float" office:value="4382" table:style-name="ce5">
            <text:p>438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4382" table:style-name="ce5">
            <text:p>438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Utenze e canoni</text:p>
          </table:table-cell>
          <table:table-cell office:value-type="float" office:value="52.85" table:style-name="ce5">
            <text:p>52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73.540000000000006" table:style-name="ce5">
            <text:p>73,5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5.99" table:style-name="ce5">
            <text:p>15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.98" table:style-name="ce5">
            <text:p>18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.670000000000002" table:style-name="ce5">
            <text:p>18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0.440000000000001" table:style-name="ce5">
            <text:p>20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053.37" table:style-name="ce5">
            <text:p>2053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81.47000000000003" table:style-name="ce5">
            <text:p>281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87.83" table:style-name="ce5">
            <text:p>387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2.32" table:style-name="ce5">
            <text:p>182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4.23" table:style-name="ce5">
            <text:p>84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77.400000000000006" table:style-name="ce5">
            <text:p>77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.54" table:style-name="ce5">
            <text:p>18,5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6.27" table:style-name="ce5">
            <text:p>26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04.48" table:style-name="ce5">
            <text:p>504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.920000000000002" table:style-name="ce5">
            <text:p>18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98.8" table:style-name="ce5">
            <text:p>498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.920000000000002" table:style-name="ce5">
            <text:p>18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90.44000000000005" table:style-name="ce5">
            <text:p>590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43.56" table:style-name="ce5">
            <text:p>143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6.1" table:style-name="ce5">
            <text:p>56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2.22" table:style-name="ce5">
            <text:p>32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69.61" table:style-name="ce5">
            <text:p>69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4.33" table:style-name="ce5">
            <text:p>34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5.08" table:style-name="ce5">
            <text:p>55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5" table:style-name="ce5">
            <text:p>5205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733.43" table:style-name="ce5">
            <text:p>733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5.32" table:style-name="ce5">
            <text:p>25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29.32" table:style-name="ce5">
            <text:p>429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9.48" table:style-name="ce5">
            <text:p>19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.649999999999999" table:style-name="ce5">
            <text:p>18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5.39" table:style-name="ce5">
            <text:p>55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924.03" table:style-name="ce5">
            <text:p>5924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6.92" table:style-name="ce5">
            <text:p>186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66.17" table:style-name="ce5">
            <text:p>66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9.9" table:style-name="ce5">
            <text:p>29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4.07" table:style-name="ce5">
            <text:p>54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27.16" table:style-name="ce5">
            <text:p>127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86" table:style-name="ce5">
            <text:p>5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.29" table:style-name="ce5">
            <text:p>4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1.98" table:style-name="ce5">
            <text:p>21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6" table:style-name="ce5">
            <text:p>5206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77.9" table:style-name="ce5">
            <text:p>477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8833.25" table:style-name="ce5">
            <text:p>28833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70.17" table:style-name="ce5">
            <text:p>170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42.46" table:style-name="ce5">
            <text:p>442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92.02" table:style-name="ce5">
            <text:p>392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90.45" table:style-name="ce5">
            <text:p>490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92.99" table:style-name="ce5">
            <text:p>92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14.49" table:style-name="ce5">
            <text:p>214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2" table:style-name="ce5">
            <text:p>520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43.80000000000001" table:style-name="ce5">
            <text:p>143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60.05" table:style-name="ce5">
            <text:p>60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8.94" table:style-name="ce5">
            <text:p>28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4.2" table:style-name="ce5">
            <text:p>84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8.84" table:style-name="ce5">
            <text:p>118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.98" table:style-name="ce5">
            <text:p>18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4" table:style-name="ce5">
            <text:p>5204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739.42" table:style-name="ce5">
            <text:p>739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4.22" table:style-name="ce5">
            <text:p>24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9.36" table:style-name="ce5">
            <text:p>119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4.13" table:style-name="ce5">
            <text:p>184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7" table:style-name="ce5">
            <text:p>5207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85.87" table:style-name="ce5">
            <text:p>485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25.3" table:style-name="ce5">
            <text:p>225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65.34" table:style-name="ce5">
            <text:p>65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3.65" table:style-name="ce5">
            <text:p>83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8.6" table:style-name="ce5">
            <text:p>118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.04" table:style-name="ce5">
            <text:p>18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7.8" table:style-name="ce5">
            <text:p>27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5.88" table:style-name="ce5">
            <text:p>25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1.650000000000006" table:style-name="ce5">
            <text:p>81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01.26" table:style-name="ce5">
            <text:p>101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5.88" table:style-name="ce5">
            <text:p>115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3.33" table:style-name="ce5">
            <text:p>83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30.35" table:style-name="ce5">
            <text:p>530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68.52" table:style-name="ce5">
            <text:p>68,5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73.47" table:style-name="ce5">
            <text:p>473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4.43" table:style-name="ce5">
            <text:p>14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5.64" table:style-name="ce5">
            <text:p>35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4" table:style-name="ce5">
            <text:p>5204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.6100000000000003" table:style-name="ce5">
            <text:p>4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4" table:style-name="ce5">
            <text:p>5204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1.16" table:style-name="ce5">
            <text:p>181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19.89" table:style-name="ce5">
            <text:p>419,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7.8" table:style-name="ce5">
            <text:p>27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93.23" table:style-name="ce5">
            <text:p>93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1.91" table:style-name="ce5">
            <text:p>41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9.17" table:style-name="ce5">
            <text:p>29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94.77" table:style-name="ce5">
            <text:p>94,7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66.45" table:style-name="ce5">
            <text:p>466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.94" table:style-name="ce5">
            <text:p>8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4.23" table:style-name="ce5">
            <text:p>84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.18" table:style-name="ce5">
            <text:p>11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9.299999999999997" table:style-name="ce5">
            <text:p>39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5.65" table:style-name="ce5">
            <text:p>15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43.15" table:style-name="ce5">
            <text:p>143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4.07" table:style-name="ce5">
            <text:p>54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39.44" table:style-name="ce5">
            <text:p>39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3.19" table:style-name="ce5">
            <text:p>83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47.18" table:style-name="ce5">
            <text:p>147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91.95" table:style-name="ce5">
            <text:p>91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88.97000000000003" table:style-name="ce5">
            <text:p>288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.04" table:style-name="ce5">
            <text:p>18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86.22" table:style-name="ce5">
            <text:p>486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5.92" table:style-name="ce5">
            <text:p>15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5" table:style-name="ce5">
            <text:p>5205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14.66" table:style-name="ce5">
            <text:p>114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6.63" table:style-name="ce5">
            <text:p>56,6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203" table:style-name="ce5">
            <text:p>520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4.73" table:style-name="ce5">
            <text:p>54,7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.239999999999998" table:style-name="ce5">
            <text:p>18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4.72" table:style-name="ce5">
            <text:p>24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93.38" table:style-name="ce5">
            <text:p>593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71.459999999999994" table:style-name="ce5">
            <text:p>71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70.41" table:style-name="ce5">
            <text:p>70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4.69" table:style-name="ce5">
            <text:p>14,6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28.15" table:style-name="ce5">
            <text:p>628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8" table:style-name="ce5">
            <text:p>4038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41.96" table:style-name="ce5">
            <text:p>141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43.15" table:style-name="ce5">
            <text:p>143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14.14" table:style-name="ce5">
            <text:p>514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7.17" table:style-name="ce5">
            <text:p>7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693.96" table:style-name="ce5">
            <text:p>1693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8.5" table:style-name="ce5">
            <text:p>38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6.72" table:style-name="ce5">
            <text:p>56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.82" table:style-name="ce5">
            <text:p>18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5.99" table:style-name="ce5">
            <text:p>55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7.32" table:style-name="ce5">
            <text:p>17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745.29" table:style-name="ce5">
            <text:p>745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83.85" table:style-name="ce5">
            <text:p>83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25.1" table:style-name="ce5">
            <text:p>625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4.45" table:style-name="ce5">
            <text:p>64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005.34" table:style-name="ce5">
            <text:p>1005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73.709999999999994" table:style-name="ce5">
            <text:p>73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82.08" table:style-name="ce5">
            <text:p>82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6.47" table:style-name="ce5">
            <text:p>66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9.11" table:style-name="ce5">
            <text:p>39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5.6" table:style-name="ce5">
            <text:p>1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4.34" table:style-name="ce5">
            <text:p>64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5.03" table:style-name="ce5">
            <text:p>55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799.11" table:style-name="ce5">
            <text:p>1799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73.02" table:style-name="ce5">
            <text:p>173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7.33" table:style-name="ce5">
            <text:p>27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35.75" table:style-name="ce5">
            <text:p>235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0.49" table:style-name="ce5">
            <text:p>40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99.08" table:style-name="ce5">
            <text:p>299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94.1" table:style-name="ce5">
            <text:p>94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57.88" table:style-name="ce5">
            <text:p>157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3.47" table:style-name="ce5">
            <text:p>53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1.53" table:style-name="ce5">
            <text:p>21,5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9.52" table:style-name="ce5">
            <text:p>19,5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3.74" table:style-name="ce5">
            <text:p>43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5.4" table:style-name="ce5">
            <text:p>55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7.45" table:style-name="ce5">
            <text:p>27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2.840000000000003" table:style-name="ce5">
            <text:p>32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1.6" table:style-name="ce5">
            <text:p>31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091.41" table:style-name="ce5">
            <text:p>2091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8.2100000000000009" table:style-name="ce5">
            <text:p>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5.9" table:style-name="ce5">
            <text:p>15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1.55" table:style-name="ce5">
            <text:p>31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9.04" table:style-name="ce5">
            <text:p>29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0.51" table:style-name="ce5">
            <text:p>20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6.81" table:style-name="ce5">
            <text:p>36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.94" table:style-name="ce5">
            <text:p>11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3.35" table:style-name="ce5">
            <text:p>13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85.23" table:style-name="ce5">
            <text:p>85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5404.17" table:style-name="ce5">
            <text:p>15404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9.43" table:style-name="ce5">
            <text:p>19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68.42" table:style-name="ce5">
            <text:p>468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44.81" table:style-name="ce5">
            <text:p>144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89.68" table:style-name="ce5">
            <text:p>89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753.29" table:style-name="ce5">
            <text:p>753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5.26" table:style-name="ce5">
            <text:p>35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30.67" table:style-name="ce5">
            <text:p>430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82.34" table:style-name="ce5">
            <text:p>82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2.02" table:style-name="ce5">
            <text:p>52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85.78" table:style-name="ce5">
            <text:p>85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76.23" table:style-name="ce5">
            <text:p>76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2.11" table:style-name="ce5">
            <text:p>62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6.37" table:style-name="ce5">
            <text:p>16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0.86" table:style-name="ce5">
            <text:p>20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7.12" table:style-name="ce5">
            <text:p>27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38.97" table:style-name="ce5">
            <text:p>538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93.08" table:style-name="ce5">
            <text:p>493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9.43" table:style-name="ce5">
            <text:p>19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3.7" table:style-name="ce5">
            <text:p>13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4.07" table:style-name="ce5">
            <text:p>44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9" table:style-name="ce5">
            <text:p>403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25.35000000000002" table:style-name="ce5">
            <text:p>325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93.23" table:style-name="ce5">
            <text:p>393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4.229999999999997" table:style-name="ce5">
            <text:p>34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5.25" table:style-name="ce5">
            <text:p>15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23.9" table:style-name="ce5">
            <text:p>123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0.52" table:style-name="ce5">
            <text:p>50,5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9.02" table:style-name="ce5">
            <text:p>59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1.61" table:style-name="ce5">
            <text:p>21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4.65" table:style-name="ce5">
            <text:p>184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4.78" table:style-name="ce5">
            <text:p>24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2" table:style-name="ce5">
            <text:p>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56.5" table:style-name="ce5">
            <text:p>556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.2400000000000002" table:style-name="ce5">
            <text:p>2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931.64" table:style-name="ce5">
            <text:p>193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3.3" table:style-name="ce5">
            <text:p>23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6.33" table:style-name="ce5">
            <text:p>36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7.36" table:style-name="ce5">
            <text:p>17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81.540000000000006" table:style-name="ce5">
            <text:p>81,5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0.170000000000002" table:style-name="ce5">
            <text:p>20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250.77" table:style-name="ce5">
            <text:p>1250,7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993.93" table:style-name="ce5">
            <text:p>993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2.77" table:style-name="ce5">
            <text:p>22,77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RV.ELETTRICO NAZIONALE GRUPPO IVA ENEL</text:p>
          </table:table-cell>
          <table:table-cell office:value-type="float" office:value="5213" table:style-name="ce5">
            <text:p>521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41.82" table:style-name="ce5">
            <text:p>41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26.79" table:style-name="ce5">
            <text:p>226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9.5" table:style-name="ce5">
            <text:p>1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8.16" table:style-name="ce5">
            <text:p>68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48.56" table:style-name="ce5">
            <text:p>148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3.05" table:style-name="ce5">
            <text:p>43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4.07" table:style-name="ce5">
            <text:p>44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21.55" table:style-name="ce5">
            <text:p>421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2.17" table:style-name="ce5">
            <text:p>32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9.19" table:style-name="ce5">
            <text:p>9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8.02" table:style-name="ce5">
            <text:p>28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9.5" table:style-name="ce5">
            <text:p>1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.21" table:style-name="ce5">
            <text:p>18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0.37" table:style-name="ce5">
            <text:p>20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196.2399999999998" table:style-name="ce5">
            <text:p>2196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3.7" table:style-name="ce5">
            <text:p>13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6.62" table:style-name="ce5">
            <text:p>26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1.71" table:style-name="ce5">
            <text:p>41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49.17" table:style-name="ce5">
            <text:p>449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79.2" table:style-name="ce5">
            <text:p>79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5.18" table:style-name="ce5">
            <text:p>35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661.87" table:style-name="ce5">
            <text:p>6661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1.84" table:style-name="ce5">
            <text:p>31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85.03" table:style-name="ce5">
            <text:p>85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4.7" table:style-name="ce5">
            <text:p>54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7.81" table:style-name="ce5">
            <text:p>37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8" table:style-name="ce5">
            <text:p>4038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95.57" table:style-name="ce5">
            <text:p>695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375.44" table:style-name="ce5">
            <text:p>3375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50.9" table:style-name="ce5">
            <text:p>450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4.85" table:style-name="ce5">
            <text:p>114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384" table:style-name="ce5">
            <text:p>438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Utenze e canoni</text:p>
          </table:table-cell>
          <table:table-cell office:value-type="float" office:value="119.72" table:style-name="ce5">
            <text:p>119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384" table:style-name="ce5">
            <text:p>438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Utenze e canoni</text:p>
          </table:table-cell>
          <table:table-cell office:value-type="float" office:value="28.3" table:style-name="ce5">
            <text:p>28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2.28" table:style-name="ce5">
            <text:p>32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0.33" table:style-name="ce5">
            <text:p>60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7" table:style-name="ce5">
            <text:p>4037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94.3" table:style-name="ce5">
            <text:p>294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4" table:style-name="ce5">
            <text:p>4034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9.38" table:style-name="ce5">
            <text:p>69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21.29" table:style-name="ce5">
            <text:p>121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.64" table:style-name="ce5">
            <text:p>11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08.31" table:style-name="ce5">
            <text:p>308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04.85" table:style-name="ce5">
            <text:p>504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.95" table:style-name="ce5">
            <text:p>18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59.71" table:style-name="ce5">
            <text:p>159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8.68" table:style-name="ce5">
            <text:p>118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54.09" table:style-name="ce5">
            <text:p>154,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.54" table:style-name="ce5">
            <text:p>6,5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6.02" table:style-name="ce5">
            <text:p>16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43.46" table:style-name="ce5">
            <text:p>143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6.16" table:style-name="ce5">
            <text:p>66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7" table:style-name="ce5">
            <text:p>4037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80.38" table:style-name="ce5">
            <text:p>480,38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8.47" table:style-name="ce5">
            <text:p>118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37.86000000000001" table:style-name="ce5">
            <text:p>137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87.9" table:style-name="ce5">
            <text:p>87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6.62" table:style-name="ce5">
            <text:p>16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13.87" table:style-name="ce5">
            <text:p>213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73.66" table:style-name="ce5">
            <text:p>73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3.39" table:style-name="ce5">
            <text:p>183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6.71" table:style-name="ce5">
            <text:p>46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7" table:style-name="ce5">
            <text:p>4037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503.11" table:style-name="ce5">
            <text:p>1503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83.66" table:style-name="ce5">
            <text:p>83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99.34" table:style-name="ce5">
            <text:p>99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8.68" table:style-name="ce5">
            <text:p>118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390" table:style-name="ce5">
            <text:p>5390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82.58" table:style-name="ce5">
            <text:p>82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390" table:style-name="ce5">
            <text:p>5390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33.43" table:style-name="ce5">
            <text:p>133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390" table:style-name="ce5">
            <text:p>5390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5.23" table:style-name="ce5">
            <text:p>25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5390" table:style-name="ce5">
            <text:p>5390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8.32" table:style-name="ce5">
            <text:p>28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RV.ELETTRICO NAZIONALE GRUPPO IVA ENEL</text:p>
          </table:table-cell>
          <table:table-cell office:value-type="float" office:value="5392" table:style-name="ce5">
            <text:p>5392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6.97" table:style-name="ce5">
            <text:p>66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5391" table:style-name="ce5">
            <text:p>5391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7.149999999999999" table:style-name="ce5">
            <text:p>17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RV.ELETTRICO NAZIONALE GRUPPO IVA ENEL</text:p>
          </table:table-cell>
          <table:table-cell office:value-type="float" office:value="5392" table:style-name="ce5">
            <text:p>5392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1.82" table:style-name="ce5">
            <text:p>41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9.13" table:style-name="ce5">
            <text:p>119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8.68" table:style-name="ce5">
            <text:p>118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8.47" table:style-name="ce5">
            <text:p>118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76.67" table:style-name="ce5">
            <text:p>176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70.32" table:style-name="ce5">
            <text:p>1170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9.7799999999999994" table:style-name="ce5">
            <text:p>9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87.04" table:style-name="ce5">
            <text:p>187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054.64" table:style-name="ce5">
            <text:p>2054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9" table:style-name="ce5">
            <text:p>4039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17.96" table:style-name="ce5">
            <text:p>517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59.08" table:style-name="ce5">
            <text:p>59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50.41" table:style-name="ce5">
            <text:p>150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5.9" table:style-name="ce5">
            <text:p>15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9.97" table:style-name="ce5">
            <text:p>19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436.56" table:style-name="ce5">
            <text:p>1436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682.44" table:style-name="ce5">
            <text:p>1682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14.82" table:style-name="ce5">
            <text:p>1114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6" table:style-name="ce5">
            <text:p>4036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726.94" table:style-name="ce5">
            <text:p>726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8.68" table:style-name="ce5">
            <text:p>118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765.2" table:style-name="ce5">
            <text:p>765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28.06" table:style-name="ce5">
            <text:p>128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452.45" table:style-name="ce5">
            <text:p>452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2.96" table:style-name="ce5">
            <text:p>32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6" table:style-name="ce5">
            <text:p>4036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681.87" table:style-name="ce5">
            <text:p>681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5.55" table:style-name="ce5">
            <text:p>25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402.06" table:style-name="ce5">
            <text:p>2402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331" table:style-name="ce5">
            <text:p>3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00.62" table:style-name="ce5">
            <text:p>200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300.6099999999999" table:style-name="ce5">
            <text:p>1300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118.68" table:style-name="ce5">
            <text:p>118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EL ENERGIA SPA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Utenze e canoni</text:p>
          </table:table-cell>
          <table:table-cell office:value-type="float" office:value="225.64" table:style-name="ce5">
            <text:p>225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5214" table:style-name="ce5">
            <text:p>5214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0.92" table:style-name="ce5">
            <text:p>20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5214" table:style-name="ce5">
            <text:p>5214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7.08" table:style-name="ce5">
            <text:p>27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5214" table:style-name="ce5">
            <text:p>5214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5214" table:style-name="ce5">
            <text:p>5214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0.14" table:style-name="ce5">
            <text:p>20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5214" table:style-name="ce5">
            <text:p>5214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3.74" table:style-name="ce5">
            <text:p>13,74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A2A ENERGIA SPA</text:p>
          </table:table-cell>
          <table:table-cell office:value-type="float" office:value="5214" table:style-name="ce5">
            <text:p>5214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2A ENERGIA SPA</text:p>
          </table:table-cell>
          <table:table-cell office:value-type="float" office:value="5214" table:style-name="ce5">
            <text:p>5214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2.48" table:style-name="ce5">
            <text:p>52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RAM SPA</text:p>
          </table:table-cell>
          <table:table-cell office:value-type="float" office:value="5069" table:style-name="ce5">
            <text:p>5069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Utenze e canoni</text:p>
          </table:table-cell>
          <table:table-cell office:value-type="float" office:value="120448.64" table:style-name="ce5">
            <text:p>120448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5297" table:style-name="ce5">
            <text:p>5297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Utenze e canoni</text:p>
          </table:table-cell>
          <table:table-cell office:value-type="float" office:value="43.89" table:style-name="ce5">
            <text:p>43,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5297" table:style-name="ce5">
            <text:p>5297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Utenze e canoni</text:p>
          </table:table-cell>
          <table:table-cell office:value-type="float" office:value="43.18" table:style-name="ce5">
            <text:p>43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5297" table:style-name="ce5">
            <text:p>5297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Utenze e canoni</text:p>
          </table:table-cell>
          <table:table-cell office:value-type="float" office:value="24.15" table:style-name="ce5">
            <text:p>24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814" table:style-name="ce5">
            <text:p>4814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8" table:style-name="ce5">
            <text:p>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RAM SPA</text:p>
          </table:table-cell>
          <table:table-cell office:value-type="float" office:value="5070" table:style-name="ce5">
            <text:p>5070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Utenze e canoni</text:p>
          </table:table-cell>
          <table:table-cell office:value-type="float" office:value="332299.46000000002" table:style-name="ce5">
            <text:p>332299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5297" table:style-name="ce5">
            <text:p>5297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Utenze e canoni</text:p>
          </table:table-cell>
          <table:table-cell office:value-type="float" office:value="24.97" table:style-name="ce5">
            <text:p>24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5297" table:style-name="ce5">
            <text:p>5297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Utenze e canoni</text:p>
          </table:table-cell>
          <table:table-cell office:value-type="float" office:value="85.51" table:style-name="ce5">
            <text:p>85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5297" table:style-name="ce5">
            <text:p>5297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5297" table:style-name="ce5">
            <text:p>5297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Utenze e canoni</text:p>
          </table:table-cell>
          <table:table-cell office:value-type="float" office:value="39.67" table:style-name="ce5">
            <text:p>39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5297" table:style-name="ce5">
            <text:p>5297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5297" table:style-name="ce5">
            <text:p>5297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Utenze e canoni</text:p>
          </table:table-cell>
          <table:table-cell office:value-type="float" office:value="16.920000000000002" table:style-name="ce5">
            <text:p>16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5297" table:style-name="ce5">
            <text:p>5297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Utenze e canoni</text:p>
          </table:table-cell>
          <table:table-cell office:value-type="float" office:value="16.28" table:style-name="ce5">
            <text:p>16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380" table:style-name="ce5">
            <text:p>4380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Utenze e canoni</text:p>
          </table:table-cell>
          <table:table-cell office:value-type="float" office:value="30.96" table:style-name="ce5">
            <text:p>30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381" table:style-name="ce5">
            <text:p>438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Utenze e canoni</text:p>
          </table:table-cell>
          <table:table-cell office:value-type="float" office:value="16.28" table:style-name="ce5">
            <text:p>16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381" table:style-name="ce5">
            <text:p>438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Utenze e canoni</text:p>
          </table:table-cell>
          <table:table-cell office:value-type="float" office:value="17.809999999999999" table:style-name="ce5">
            <text:p>17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381" table:style-name="ce5">
            <text:p>438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Utenze e canoni</text:p>
          </table:table-cell>
          <table:table-cell office:value-type="float" office:value="99.33" table:style-name="ce5">
            <text:p>99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815" table:style-name="ce5">
            <text:p>4815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5.43" table:style-name="ce5">
            <text:p>25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815" table:style-name="ce5">
            <text:p>4815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45.66" table:style-name="ce5">
            <text:p>45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815" table:style-name="ce5">
            <text:p>4815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3.53" table:style-name="ce5">
            <text:p>123,5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815" table:style-name="ce5">
            <text:p>4815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815" table:style-name="ce5">
            <text:p>4815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7.059999999999999" table:style-name="ce5">
            <text:p>17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815" table:style-name="ce5">
            <text:p>4815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42.08" table:style-name="ce5">
            <text:p>42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815" table:style-name="ce5">
            <text:p>4815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43.89" table:style-name="ce5">
            <text:p>43,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815" table:style-name="ce5">
            <text:p>4815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7.059999999999999" table:style-name="ce5">
            <text:p>17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815" table:style-name="ce5">
            <text:p>4815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5291" table:style-name="ce5">
            <text:p>5291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Utenze e canoni</text:p>
          </table:table-cell>
          <table:table-cell office:value-type="float" office:value="26.78" table:style-name="ce5">
            <text:p>26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RAM SPA</text:p>
          </table:table-cell>
          <table:table-cell office:value-type="float" office:value="4298" table:style-name="ce5">
            <text:p>4298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189382.02" table:style-name="ce5">
            <text:p>189382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RAM SPA</text:p>
          </table:table-cell>
          <table:table-cell office:value-type="float" office:value="4299" table:style-name="ce5">
            <text:p>4299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565935.1" table:style-name="ce5">
            <text:p>565935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381" table:style-name="ce5">
            <text:p>438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381" table:style-name="ce5">
            <text:p>438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Utenze e canoni</text:p>
          </table:table-cell>
          <table:table-cell office:value-type="float" office:value="431.85" table:style-name="ce5">
            <text:p>431,8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COMMERCIALE GAS E LUCE SRL</text:p>
          </table:table-cell>
          <table:table-cell office:value-type="float" office:value="4381" table:style-name="ce5">
            <text:p>438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381" table:style-name="ce5">
            <text:p>438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Utenze e canoni</text:p>
          </table:table-cell>
          <table:table-cell office:value-type="float" office:value="226.3" table:style-name="ce5">
            <text:p>226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381" table:style-name="ce5">
            <text:p>438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Utenze e canoni</text:p>
          </table:table-cell>
          <table:table-cell office:value-type="float" office:value="281.72000000000003" table:style-name="ce5">
            <text:p>281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MERCIALE GAS E LUCE SRL</text:p>
          </table:table-cell>
          <table:table-cell office:value-type="float" office:value="4381" table:style-name="ce5">
            <text:p>438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Utenze e canoni</text:p>
          </table:table-cell>
          <table:table-cell office:value-type="float" office:value="36.950000000000003" table:style-name="ce5">
            <text:p>36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SC SPA</text:p>
          </table:table-cell>
          <table:table-cell office:value-type="float" office:value="5087" table:style-name="ce5">
            <text:p>5087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ilizzo di beni di terzi</text:p>
          </table:table-cell>
          <table:table-cell office:value-type="float" office:value="10002" table:style-name="ce5">
            <text:p>100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SC SPA</text:p>
          </table:table-cell>
          <table:table-cell office:value-type="float" office:value="5088" table:style-name="ce5">
            <text:p>5088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ilizzo di beni di terzi</text:p>
          </table:table-cell>
          <table:table-cell office:value-type="float" office:value="10002" table:style-name="ce5">
            <text:p>100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SC SPA</text:p>
          </table:table-cell>
          <table:table-cell office:value-type="float" office:value="5089" table:style-name="ce5">
            <text:p>5089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ilizzo di beni di terzi</text:p>
          </table:table-cell>
          <table:table-cell office:value-type="float" office:value="21565.22" table:style-name="ce5">
            <text:p>21565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SC SPA</text:p>
          </table:table-cell>
          <table:table-cell office:value-type="float" office:value="5090" table:style-name="ce5">
            <text:p>5090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ilizzo di beni di terzi</text:p>
          </table:table-cell>
          <table:table-cell office:value-type="float" office:value="21565.22" table:style-name="ce5">
            <text:p>21565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SC SPA</text:p>
          </table:table-cell>
          <table:table-cell office:value-type="float" office:value="5091" table:style-name="ce5">
            <text:p>509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ilizzo di beni di terzi</text:p>
          </table:table-cell>
          <table:table-cell office:value-type="float" office:value="32278.86" table:style-name="ce5">
            <text:p>32278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SC SPA</text:p>
          </table:table-cell>
          <table:table-cell office:value-type="float" office:value="5092" table:style-name="ce5">
            <text:p>5092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ilizzo di beni di terzi</text:p>
          </table:table-cell>
          <table:table-cell office:value-type="float" office:value="45740.85" table:style-name="ce5">
            <text:p>45740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SC SPA</text:p>
          </table:table-cell>
          <table:table-cell office:value-type="float" office:value="5093" table:style-name="ce5">
            <text:p>5093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ilizzo di beni di terzi</text:p>
          </table:table-cell>
          <table:table-cell office:value-type="float" office:value="98023.71" table:style-name="ce5">
            <text:p>98023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ROCCHIA SS.NAZARO E CELSO</text:p>
          </table:table-cell>
          <table:table-cell office:value-type="float" office:value="4851" table:style-name="ce5">
            <text:p>4851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Utilizzo di beni di terzi</text:p>
          </table:table-cell>
          <table:table-cell office:value-type="float" office:value="134.80000000000001" table:style-name="ce5">
            <text:p>134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ROCCHIA SS.NAZARO E CELSO</text:p>
          </table:table-cell>
          <table:table-cell office:value-type="float" office:value="4851" table:style-name="ce5">
            <text:p>4851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Utilizzo di beni di terzi</text:p>
          </table:table-cell>
          <table:table-cell office:value-type="float" office:value="13200" table:style-name="ce5">
            <text:p>13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ROCCHIA SAN GIORGIO MARTIRE - CEDRATE</text:p>
          </table:table-cell>
          <table:table-cell office:value-type="float" office:value="4852" table:style-name="ce5">
            <text:p>4852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Utilizzo di beni di terzi</text:p>
          </table:table-cell>
          <table:table-cell office:value-type="float" office:value="11880" table:style-name="ce5">
            <text:p>118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17" table:style-name="ce5">
            <text:p>5117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0" table:style-name="ce5">
            <text:p>2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OMINIO IVREA</text:p>
          </table:table-cell>
          <table:table-cell office:value-type="float" office:value="4575" table:style-name="ce5">
            <text:p>4575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12" table:style-name="ce5">
            <text:p>11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OMINIO RESIDENZA QUADRIFOGLIO B</text:p>
          </table:table-cell>
          <table:table-cell office:value-type="float" office:value="4577" table:style-name="ce5">
            <text:p>4577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49.22" table:style-name="ce5">
            <text:p>949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.CENTRO COMM.LE MADONNA IN CAMPAGNA</text:p>
          </table:table-cell>
          <table:table-cell office:value-type="float" office:value="4627" table:style-name="ce5">
            <text:p>4627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2.55000000000001" table:style-name="ce5">
            <text:p>152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.CENTRO COMM.LE MADONNA IN CAMPAGNA</text:p>
          </table:table-cell>
          <table:table-cell office:value-type="float" office:value="4627" table:style-name="ce5">
            <text:p>4627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7.63" table:style-name="ce5">
            <text:p>217,6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OMINIO LA PIAZZETTA</text:p>
          </table:table-cell>
          <table:table-cell office:value-type="float" office:value="4628" table:style-name="ce5">
            <text:p>4628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957.32" table:style-name="ce5">
            <text:p>1957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OMINIO LA PIAZZETTA</text:p>
          </table:table-cell>
          <table:table-cell office:value-type="float" office:value="4628" table:style-name="ce5">
            <text:p>4628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343.6" table:style-name="ce5">
            <text:p>2343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77" table:style-name="ce5">
            <text:p>4677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0" table:style-name="ce5">
            <text:p>2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OMINIO IVREA</text:p>
          </table:table-cell>
          <table:table-cell office:value-type="float" office:value="4853" table:style-name="ce5">
            <text:p>4853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78" table:style-name="ce5">
            <text:p>2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OMINIO CONDOMINIO GALLARATE</text:p>
          </table:table-cell>
          <table:table-cell office:value-type="float" office:value="4854" table:style-name="ce5">
            <text:p>4854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700.86" table:style-name="ce5">
            <text:p>2700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32" table:style-name="ce5">
            <text:p>4132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0" table:style-name="ce5">
            <text:p>2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OMINIO IVREA</text:p>
          </table:table-cell>
          <table:table-cell office:value-type="float" office:value="5426" table:style-name="ce5">
            <text:p>5426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78" table:style-name="ce5">
            <text:p>2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OMINIO GIARDINI</text:p>
          </table:table-cell>
          <table:table-cell office:value-type="float" office:value="5425" table:style-name="ce5">
            <text:p>5425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12.91" table:style-name="ce5">
            <text:p>412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OMINIO GIARDINI</text:p>
          </table:table-cell>
          <table:table-cell office:value-type="float" office:value="5425" table:style-name="ce5">
            <text:p>5425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300.09" table:style-name="ce5">
            <text:p>3300,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.CENTRO COMM.LE MADONNA IN CAMPAGNA</text:p>
          </table:table-cell>
          <table:table-cell office:value-type="float" office:value="4076" table:style-name="ce5">
            <text:p>4076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13.45" table:style-name="ce5">
            <text:p>713,45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5">
            <text:p>CONDOMINIO LEON D'ORO</text:p>
          </table:table-cell>
          <table:table-cell office:value-type="float" office:value="4077" table:style-name="ce5">
            <text:p>4077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14" table:style-name="ce5">
            <text:p>26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OMINIO LEON D'ORO</text:p>
          </table:table-cell>
          <table:table-cell office:value-type="float" office:value="4077" table:style-name="ce5">
            <text:p>4077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363.62" table:style-name="ce5">
            <text:p>3363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.CENTRO COMM.LE MADONNA IN CAMPAGNA</text:p>
          </table:table-cell>
          <table:table-cell office:value-type="float" office:value="4076" table:style-name="ce5">
            <text:p>4076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06.5" table:style-name="ce5">
            <text:p>906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ROCCHIA SANTA MARIA ASSUNTA</text:p>
          </table:table-cell>
          <table:table-cell office:value-type="float" office:value="4541" table:style-name="ce5">
            <text:p>4541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ROCCHIA GESU' DIVIN LAVORATORE (MORIG</text:p>
          </table:table-cell>
          <table:table-cell office:value-type="float" office:value="4540" table:style-name="ce5">
            <text:p>4540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1" table:style-name="ce5">
            <text:p>4521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10517.32" table:style-name="ce5">
            <text:p>10517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SA TEAM S.R.L. UNIPERSONALE</text:p>
          </table:table-cell>
          <table:table-cell office:value-type="float" office:value="5217" table:style-name="ce5">
            <text:p>5217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16" table:style-name="ce5">
            <text:p>2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9" table:style-name="ce5">
            <text:p>4929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3442.96" table:style-name="ce5">
            <text:p>3442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9" table:style-name="ce5">
            <text:p>4929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47273.66" table:style-name="ce5">
            <text:p>47273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9" table:style-name="ce5">
            <text:p>4929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1646.16" table:style-name="ce5">
            <text:p>1646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SA TEAM S.R.L. UNIPERSONALE</text:p>
          </table:table-cell>
          <table:table-cell office:value-type="float" office:value="5216" table:style-name="ce5">
            <text:p>5216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9117.57" table:style-name="ce5">
            <text:p>9117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TRA S.R.L</text:p>
          </table:table-cell>
          <table:table-cell office:value-type="float" office:value="4663" table:style-name="ce5">
            <text:p>4663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327.91" table:style-name="ce5">
            <text:p>4327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LORFER CAIELLESE SAS</text:p>
          </table:table-cell>
          <table:table-cell office:value-type="float" office:value="4390" table:style-name="ce5">
            <text:p>4390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809.26" table:style-name="ce5">
            <text:p>1809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.L. DI MOMBELLO LOREDANA</text:p>
          </table:table-cell>
          <table:table-cell office:value-type="float" office:value="4012" table:style-name="ce5">
            <text:p>4012</text:p>
          </table:table-cell>
          <table:table-cell office:value-type="string" table:style-name="ce5">
            <text:p>06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933.5" table:style-name="ce5">
            <text:p>1933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STITUTO COMPRENSIVO STATALE PONTI</text:p>
          </table:table-cell>
          <table:table-cell office:value-type="float" office:value="4189" table:style-name="ce5">
            <text:p>4189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550" table:style-name="ce5">
            <text:p>25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STITUTO COMPRENSIVO DANTE</text:p>
          </table:table-cell>
          <table:table-cell office:value-type="float" office:value="4188" table:style-name="ce5">
            <text:p>4188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785.11" table:style-name="ce5">
            <text:p>3785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5" table:style-name="ce5">
            <text:p>4085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7.200000000000003" table:style-name="ce5">
            <text:p>37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DIA ELETTRICA SNC</text:p>
          </table:table-cell>
          <table:table-cell office:value-type="float" office:value="4075" table:style-name="ce5">
            <text:p>4075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908.91" table:style-name="ce5">
            <text:p>16908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RAZZI <text:s/>CARLO E FIGLIO DI FERRAZZI AND</text:p>
          </table:table-cell>
          <table:table-cell office:value-type="float" office:value="4051" table:style-name="ce5">
            <text:p>4051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88.01" table:style-name="ce5">
            <text:p>1588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FINS MODULO UNO SRL</text:p>
          </table:table-cell>
          <table:table-cell office:value-type="float" office:value="5424" table:style-name="ce5">
            <text:p>5424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10.8000000000002" table:style-name="ce5">
            <text:p>2610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RAZZI <text:s/>CARLO E FIGLIO DI FERRAZZI AND</text:p>
          </table:table-cell>
          <table:table-cell office:value-type="float" office:value="5423" table:style-name="ce5">
            <text:p>5423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28.82" table:style-name="ce5">
            <text:p>428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OLI SERVICE DI VARINI MAURIZIO</text:p>
          </table:table-cell>
          <table:table-cell office:value-type="float" office:value="5422" table:style-name="ce5">
            <text:p>5422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24.18" table:style-name="ce5">
            <text:p>424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SELLEZETA S.N.C.</text:p>
          </table:table-cell>
          <table:table-cell office:value-type="float" office:value="5290" table:style-name="ce5">
            <text:p>5290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858.01" table:style-name="ce5">
            <text:p>21858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36" table:style-name="ce5">
            <text:p>4136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80" table:style-name="ce5">
            <text:p>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35" table:style-name="ce5">
            <text:p>4135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64" table:style-name="ce5">
            <text:p>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1646.16" table:style-name="ce5">
            <text:p>1646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3442.97" table:style-name="ce5">
            <text:p>3442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47273.65" table:style-name="ce5">
            <text:p>47273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2" table:style-name="ce5">
            <text:p>4522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1646.16" table:style-name="ce5">
            <text:p>1646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2" table:style-name="ce5">
            <text:p>4522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442.97" table:style-name="ce5">
            <text:p>3442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2" table:style-name="ce5">
            <text:p>4522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48992.93" table:style-name="ce5">
            <text:p>48992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SELLEZETA S.N.C.</text:p>
          </table:table-cell>
          <table:table-cell office:value-type="float" office:value="4624" table:style-name="ce5">
            <text:p>4624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2228.400000000001" table:style-name="ce5">
            <text:p>22228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OLI SERVICE DI VARINI MAURIZIO</text:p>
          </table:table-cell>
          <table:table-cell office:value-type="float" office:value="4625" table:style-name="ce5">
            <text:p>4625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93.61" table:style-name="ce5">
            <text:p>993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IDI S.R.L.</text:p>
          </table:table-cell>
          <table:table-cell office:value-type="float" office:value="4626" table:style-name="ce5">
            <text:p>4626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38.1" table:style-name="ce5">
            <text:p>738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RAM SPA</text:p>
          </table:table-cell>
          <table:table-cell office:value-type="float" office:value="4174" table:style-name="ce5">
            <text:p>4174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701.38" table:style-name="ce5">
            <text:p>5701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RAM SPA</text:p>
          </table:table-cell>
          <table:table-cell office:value-type="float" office:value="4175" table:style-name="ce5">
            <text:p>4175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949.95" table:style-name="ce5">
            <text:p>4949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UFFONI SRL</text:p>
          </table:table-cell>
          <table:table-cell office:value-type="float" office:value="4855" table:style-name="ce5">
            <text:p>4855</text:p>
          </table:table-cell>
          <table:table-cell office:value-type="string" table:style-name="ce5">
            <text:p>17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8.18" table:style-name="ce5">
            <text:p>168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RAZZI <text:s/>CARLO E FIGLIO DI FERRAZZI AND</text:p>
          </table:table-cell>
          <table:table-cell office:value-type="float" office:value="5071" table:style-name="ce5">
            <text:p>5071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965.45" table:style-name="ce5">
            <text:p>1965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OLI SERVICE DI VARINI MAURIZIO</text:p>
          </table:table-cell>
          <table:table-cell office:value-type="float" office:value="4859" table:style-name="ce5">
            <text:p>4859</text:p>
          </table:table-cell>
          <table:table-cell office:value-type="string" table:style-name="ce5">
            <text:p>17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10.34" table:style-name="ce5">
            <text:p>510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OLI SERVICE DI VARINI MAURIZIO</text:p>
          </table:table-cell>
          <table:table-cell office:value-type="float" office:value="4860" table:style-name="ce5">
            <text:p>4860</text:p>
          </table:table-cell>
          <table:table-cell office:value-type="string" table:style-name="ce5">
            <text:p>17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04.36" table:style-name="ce5">
            <text:p>404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Terreni</text:p>
          </table:table-cell>
          <table:table-cell office:value-type="float" office:value="2208.7600000000002" table:style-name="ce5">
            <text:p>2208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DDA ING.ENZO</text:p>
          </table:table-cell>
          <table:table-cell office:value-type="float" office:value="4873" table:style-name="ce5">
            <text:p>4873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6217.12" table:style-name="ce5">
            <text:p>6217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GLIMA MODICA ARCH.FABIO</text:p>
          </table:table-cell>
          <table:table-cell office:value-type="float" office:value="5420" table:style-name="ce5">
            <text:p>5420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15469.27" table:style-name="ce5">
            <text:p>15469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UFFONI SRL</text:p>
          </table:table-cell>
          <table:table-cell office:value-type="float" office:value="5241" table:style-name="ce5">
            <text:p>5241</text:p>
          </table:table-cell>
          <table:table-cell office:value-type="string" table:style-name="ce5">
            <text:p>11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2.67" table:style-name="ce5">
            <text:p>92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C SERVICE S.C.A R.L.</text:p>
          </table:table-cell>
          <table:table-cell office:value-type="float" office:value="4858" table:style-name="ce5">
            <text:p>4858</text:p>
          </table:table-cell>
          <table:table-cell office:value-type="string" table:style-name="ce5">
            <text:p>17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23.49" table:style-name="ce5">
            <text:p>1523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RAZZI <text:s/>CARLO E FIGLIO DI FERRAZZI AND</text:p>
          </table:table-cell>
          <table:table-cell office:value-type="float" office:value="4147" table:style-name="ce5">
            <text:p>4147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85.32" table:style-name="ce5">
            <text:p>785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6" table:style-name="ce5">
            <text:p>4086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20.85" table:style-name="ce5">
            <text:p>20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80" table:style-name="ce5">
            <text:p>4680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13.18" table:style-name="ce5">
            <text:p>13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11" table:style-name="ce5">
            <text:p>4111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230.55" table:style-name="ce5">
            <text:p>230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7" table:style-name="ce5">
            <text:p>4087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30" table:style-name="ce5">
            <text:p>4930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29747.7" table:style-name="ce5">
            <text:p>29747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30" table:style-name="ce5">
            <text:p>4930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42" table:style-name="ce5">
            <text:p>5342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4" table:style-name="ce5">
            <text:p>4524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4219.16" table:style-name="ce5">
            <text:p>4219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5" table:style-name="ce5">
            <text:p>4525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1409.919999999998" table:style-name="ce5">
            <text:p>31409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5" table:style-name="ce5">
            <text:p>4525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5" table:style-name="ce5">
            <text:p>4525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880.28" table:style-name="ce5">
            <text:p>880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42" table:style-name="ce5">
            <text:p>5342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29365.47" table:style-name="ce5">
            <text:p>29365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42" table:style-name="ce5">
            <text:p>5342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30" table:style-name="ce5">
            <text:p>4930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44" table:style-name="ce5">
            <text:p>5344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5141.41" table:style-name="ce5">
            <text:p>5141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8" table:style-name="ce5">
            <text:p>4528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5141.42" table:style-name="ce5">
            <text:p>5141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32" table:style-name="ce5">
            <text:p>4932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5141.41" table:style-name="ce5">
            <text:p>5141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10.56" table:style-name="ce5">
            <text:p>110,56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.17" table:style-name="ce5">
            <text:p>61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4.8600000000000003" table:style-name="ce5">
            <text:p>4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317.69" table:style-name="ce5">
            <text:p>317,6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2.81" table:style-name="ce5">
            <text:p>122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5">
            <text:p>74,47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83.04000000000002" table:style-name="ce5">
            <text:p>283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18" table:style-name="ce5">
            <text:p>5118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Utenze e canoni</text:p>
          </table:table-cell>
          <table:table-cell office:value-type="float" office:value="211.9" table:style-name="ce5">
            <text:p>211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19" table:style-name="ce5">
            <text:p>5119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Utenze e canoni</text:p>
          </table:table-cell>
          <table:table-cell office:value-type="float" office:value="51.2" table:style-name="ce5">
            <text:p>51,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5123" table:style-name="ce5">
            <text:p>5123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5123" table:style-name="ce5">
            <text:p>5123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enze e canoni</text:p>
          </table:table-cell>
          <table:table-cell office:value-type="float" office:value="242.63" table:style-name="ce5">
            <text:p>242,63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5123" table:style-name="ce5">
            <text:p>5123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5123" table:style-name="ce5">
            <text:p>5123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5123" table:style-name="ce5">
            <text:p>5123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enze e canoni</text:p>
          </table:table-cell>
          <table:table-cell office:value-type="float" office:value="1422.42" table:style-name="ce5">
            <text:p>1422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2YOU SRL</text:p>
          </table:table-cell>
          <table:table-cell office:value-type="float" office:value="4629" table:style-name="ce5">
            <text:p>4629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beni di consumo</text:p>
          </table:table-cell>
          <table:table-cell office:value-type="float" office:value="110" table:style-name="ce5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20" table:style-name="ce5">
            <text:p>5120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719.7" table:style-name="ce5">
            <text:p>719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21" table:style-name="ce5">
            <text:p>5121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31.99" table:style-name="ce5">
            <text:p>31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ESINT SRL</text:p>
          </table:table-cell>
          <table:table-cell office:value-type="float" office:value="4553" table:style-name="ce5">
            <text:p>4553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beni di consumo</text:p>
          </table:table-cell>
          <table:table-cell office:value-type="float" office:value="111.76" table:style-name="ce5">
            <text:p>111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81" table:style-name="ce5">
            <text:p>4681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82" table:style-name="ce5">
            <text:p>4682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30.99" table:style-name="ce5">
            <text:p>30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707" table:style-name="ce5">
            <text:p>4707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508" table:style-name="ce5">
            <text:p>5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41" table:style-name="ce5">
            <text:p>4141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42" table:style-name="ce5">
            <text:p>4142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108.9" table:style-name="ce5">
            <text:p>108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43" table:style-name="ce5">
            <text:p>414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93.1" table:style-name="ce5">
            <text:p>93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ESINT SRL</text:p>
          </table:table-cell>
          <table:table-cell office:value-type="float" office:value="5373" table:style-name="ce5">
            <text:p>5373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140.13999999999999" table:style-name="ce5">
            <text:p>140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37" table:style-name="ce5">
            <text:p>4137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749.7" table:style-name="ce5">
            <text:p>749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38" table:style-name="ce5">
            <text:p>4138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39.99" table:style-name="ce5">
            <text:p>39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39" table:style-name="ce5">
            <text:p>4139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63.65" table:style-name="ce5">
            <text:p>63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40" table:style-name="ce5">
            <text:p>4140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153.97999999999999" table:style-name="ce5">
            <text:p>153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8" table:style-name="ce5">
            <text:p>4508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Altre spese per il personale</text:p>
          </table:table-cell>
          <table:table-cell office:value-type="float" office:value="37" table:style-name="ce5">
            <text:p>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8" table:style-name="ce5">
            <text:p>4508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Altre spese per il personale</text:p>
          </table:table-cell>
          <table:table-cell office:value-type="float" office:value="6537.1" table:style-name="ce5">
            <text:p>6537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73.2" table:style-name="ce5">
            <text:p>73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732" table:style-name="ce5">
            <text:p>7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.05" table:style-name="ce5">
            <text:p>61,0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11.09" table:style-name="ce5">
            <text:p>111,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491.44" table:style-name="ce5">
            <text:p>491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5">
            <text:p>74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3.67" table:style-name="ce5">
            <text:p>63,67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56.79000000000002" table:style-name="ce5">
            <text:p>256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78.98" table:style-name="ce5">
            <text:p>78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DAFONE ITALIA S.P.A.</text:p>
          </table:table-cell>
          <table:table-cell office:value-type="float" office:value="5209" table:style-name="ce5">
            <text:p>5209</text:p>
          </table:table-cell>
          <table:table-cell office:value-type="string" table:style-name="ce5">
            <text:p>11/09/2023</text:p>
          </table:table-cell>
          <table:table-cell office:value-type="string" table:style-name="ce5">
            <text:p>Utenze e canoni</text:p>
          </table:table-cell>
          <table:table-cell office:value-type="float" office:value="2149.64" table:style-name="ce5">
            <text:p>2149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DAFONE ITALIA S.P.A.</text:p>
          </table:table-cell>
          <table:table-cell office:value-type="float" office:value="5210" table:style-name="ce5">
            <text:p>5210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541.67999999999995" table:style-name="ce5">
            <text:p>541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DAFONE ITALIA S.P.A.</text:p>
          </table:table-cell>
          <table:table-cell office:value-type="float" office:value="5211" table:style-name="ce5">
            <text:p>521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26290.63" table:style-name="ce5">
            <text:p>26290,6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DAFONE ITALIA S.P.A.</text:p>
          </table:table-cell>
          <table:table-cell office:value-type="float" office:value="5212" table:style-name="ce5">
            <text:p>521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3627.07" table:style-name="ce5">
            <text:p>13627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571" table:style-name="ce5">
            <text:p>4571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4.28" table:style-name="ce5">
            <text:p>4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573" table:style-name="ce5">
            <text:p>4573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Utenze e canoni</text:p>
          </table:table-cell>
          <table:table-cell office:value-type="float" office:value="623.41" table:style-name="ce5">
            <text:p>623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78" table:style-name="ce5">
            <text:p>4678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Utenze e canoni</text:p>
          </table:table-cell>
          <table:table-cell office:value-type="float" office:value="51.2" table:style-name="ce5">
            <text:p>51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79" table:style-name="ce5">
            <text:p>467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Utenze e canoni</text:p>
          </table:table-cell>
          <table:table-cell office:value-type="float" office:value="179.96" table:style-name="ce5">
            <text:p>179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DAFONE ITALIA S.P.A.</text:p>
          </table:table-cell>
          <table:table-cell office:value-type="float" office:value="3994" table:style-name="ce5">
            <text:p>3994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Utenze e canoni</text:p>
          </table:table-cell>
          <table:table-cell office:value-type="float" office:value="171.65" table:style-name="ce5">
            <text:p>171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DAFONE ITALIA S.P.A.</text:p>
          </table:table-cell>
          <table:table-cell office:value-type="float" office:value="3995" table:style-name="ce5">
            <text:p>3995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Utenze e canoni</text:p>
          </table:table-cell>
          <table:table-cell office:value-type="float" office:value="2149.64" table:style-name="ce5">
            <text:p>2149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DAFONE ITALIA S.P.A.</text:p>
          </table:table-cell>
          <table:table-cell office:value-type="float" office:value="3996" table:style-name="ce5">
            <text:p>3996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Utenze e canoni</text:p>
          </table:table-cell>
          <table:table-cell office:value-type="float" office:value="26219.96" table:style-name="ce5">
            <text:p>26219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DAFONE ITALIA S.P.A.</text:p>
          </table:table-cell>
          <table:table-cell office:value-type="float" office:value="3997" table:style-name="ce5">
            <text:p>3997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Utenze e canoni</text:p>
          </table:table-cell>
          <table:table-cell office:value-type="float" office:value="10849.05" table:style-name="ce5">
            <text:p>10849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DAFONE ITALIA S.P.A.</text:p>
          </table:table-cell>
          <table:table-cell office:value-type="float" office:value="3998" table:style-name="ce5">
            <text:p>3998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Utenze e canoni</text:p>
          </table:table-cell>
          <table:table-cell office:value-type="float" office:value="5534.6" table:style-name="ce5">
            <text:p>5534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001" table:style-name="ce5">
            <text:p>4001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Utenze e canoni</text:p>
          </table:table-cell>
          <table:table-cell office:value-type="float" office:value="2879.76" table:style-name="ce5">
            <text:p>2879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.EL.CO. S.R.L.</text:p>
          </table:table-cell>
          <table:table-cell office:value-type="float" office:value="4007" table:style-name="ce5">
            <text:p>4007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Utenze e canoni</text:p>
          </table:table-cell>
          <table:table-cell office:value-type="float" office:value="3387.54" table:style-name="ce5">
            <text:p>3387,54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5">
            <text:p>TIM S.P.A.</text:p>
          </table:table-cell>
          <table:table-cell office:value-type="float" office:value="4809" table:style-name="ce5">
            <text:p>4809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09" table:style-name="ce5">
            <text:p>4809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17.68" table:style-name="ce5">
            <text:p>117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09" table:style-name="ce5">
            <text:p>4809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83.33" table:style-name="ce5">
            <text:p>83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09" table:style-name="ce5">
            <text:p>4809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80.739999999999995" table:style-name="ce5">
            <text:p>80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09" table:style-name="ce5">
            <text:p>4809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2.45" table:style-name="ce5">
            <text:p>62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03.9" table:style-name="ce5">
            <text:p>103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9.52" table:style-name="ce5">
            <text:p>69,5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13.85" table:style-name="ce5">
            <text:p>113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46.4" table:style-name="ce5">
            <text:p>146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5">
            <text:p>74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65.58" table:style-name="ce5">
            <text:p>165,58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46.4" table:style-name="ce5">
            <text:p>146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63.47999999999999" table:style-name="ce5">
            <text:p>163,48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9.03" table:style-name="ce5">
            <text:p>69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17.16" table:style-name="ce5">
            <text:p>217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3.11" table:style-name="ce5">
            <text:p>63,1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number-rows-repeated="6"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5123" table:style-name="ce5">
            <text:p>5123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01.06" table:style-name="ce5">
            <text:p>101,06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51.78" table:style-name="ce5">
            <text:p>251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2.65" table:style-name="ce5">
            <text:p>92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732" table:style-name="ce5">
            <text:p>7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73.2" table:style-name="ce5">
            <text:p>73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682.33" table:style-name="ce5">
            <text:p>9682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46.4" table:style-name="ce5">
            <text:p>146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45.79" table:style-name="ce5">
            <text:p>145,79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0" table:style-name="ce5">
            <text:p>4810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5123" table:style-name="ce5">
            <text:p>5123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5123" table:style-name="ce5">
            <text:p>5123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RED SPA</text:p>
          </table:table-cell>
          <table:table-cell office:value-type="float" office:value="5098" table:style-name="ce5">
            <text:p>5098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RED SPA</text:p>
          </table:table-cell>
          <table:table-cell office:value-type="float" office:value="5099" table:style-name="ce5">
            <text:p>5099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enze e canoni</text:p>
          </table:table-cell>
          <table:table-cell office:value-type="float" office:value="162.26" table:style-name="ce5">
            <text:p>162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5020" table:style-name="ce5">
            <text:p>5020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Utenze e canoni</text:p>
          </table:table-cell>
          <table:table-cell office:value-type="float" office:value="8.49" table:style-name="ce5">
            <text:p>8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5421" table:style-name="ce5">
            <text:p>5421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23.41" table:style-name="ce5">
            <text:p>623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291" table:style-name="ce5">
            <text:p>4291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291" table:style-name="ce5">
            <text:p>4291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Utenze e canoni</text:p>
          </table:table-cell>
          <table:table-cell office:value-type="float" office:value="242.63" table:style-name="ce5">
            <text:p>242,6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291" table:style-name="ce5">
            <text:p>4291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291" table:style-name="ce5">
            <text:p>4291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Utenze e canoni</text:p>
          </table:table-cell>
          <table:table-cell office:value-type="float" office:value="1422.42" table:style-name="ce5">
            <text:p>1422,42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5">
            <text:p>TIM S.P.A.</text:p>
          </table:table-cell>
          <table:table-cell office:value-type="float" office:value="4291" table:style-name="ce5">
            <text:p>4291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291" table:style-name="ce5">
            <text:p>4291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291" table:style-name="ce5">
            <text:p>4291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RNET ONE SRL</text:p>
          </table:table-cell>
          <table:table-cell office:value-type="float" office:value="4294" table:style-name="ce5">
            <text:p>4294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Utenze e canoni</text:p>
          </table:table-cell>
          <table:table-cell office:value-type="float" office:value="1823.22" table:style-name="ce5">
            <text:p>1823,22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5">
            <text:p>INTRED SPA</text:p>
          </table:table-cell>
          <table:table-cell office:value-type="float" office:value="4789" table:style-name="ce5">
            <text:p>4789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RED SPA</text:p>
          </table:table-cell>
          <table:table-cell office:value-type="float" office:value="4790" table:style-name="ce5">
            <text:p>4790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Utenze e canoni</text:p>
          </table:table-cell>
          <table:table-cell office:value-type="float" office:value="162.26" table:style-name="ce5">
            <text:p>162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985" table:style-name="ce5">
            <text:p>4985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Utenze e canoni</text:p>
          </table:table-cell>
          <table:table-cell office:value-type="float" office:value="3121.15" table:style-name="ce5">
            <text:p>3121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RNET ONE SRL</text:p>
          </table:table-cell>
          <table:table-cell office:value-type="float" office:value="5219" table:style-name="ce5">
            <text:p>5219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1823.22" table:style-name="ce5">
            <text:p>1823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.EL.CO. S.R.L.</text:p>
          </table:table-cell>
          <table:table-cell office:value-type="float" office:value="5224" table:style-name="ce5">
            <text:p>5224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Utenze e canoni</text:p>
          </table:table-cell>
          <table:table-cell office:value-type="float" office:value="829.6" table:style-name="ce5">
            <text:p>829,6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5">
            <text:p>INTRED SPA</text:p>
          </table:table-cell>
          <table:table-cell office:value-type="float" office:value="5385" table:style-name="ce5">
            <text:p>5385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RED SPA</text:p>
          </table:table-cell>
          <table:table-cell office:value-type="float" office:value="5386" table:style-name="ce5">
            <text:p>5386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62.26" table:style-name="ce5">
            <text:p>162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33" table:style-name="ce5">
            <text:p>413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Utenze e canoni</text:p>
          </table:table-cell>
          <table:table-cell office:value-type="float" office:value="89.97" table:style-name="ce5">
            <text:p>89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34" table:style-name="ce5">
            <text:p>4134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Utenze e canoni</text:p>
          </table:table-cell>
          <table:table-cell office:value-type="float" office:value="51.2" table:style-name="ce5">
            <text:p>51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86.99" table:style-name="ce5">
            <text:p>86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78.16000000000003" table:style-name="ce5">
            <text:p>278,16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85.4" table:style-name="ce5">
            <text:p>85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70.67" table:style-name="ce5">
            <text:p>70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.1" table:style-name="ce5">
            <text:p>61,1</text:p>
          </table:table-cell>
          <table:table-cell table:number-columns-repeated="16379"/>
        </table:table-row>
        <table:table-row table:number-rows-repeated="5"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56.2" table:style-name="ce5">
            <text:p>256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01.06" table:style-name="ce5">
            <text:p>101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1" table:style-name="ce5">
            <text:p>4811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RNET ONE SRL</text:p>
          </table:table-cell>
          <table:table-cell office:value-type="float" office:value="4295" table:style-name="ce5">
            <text:p>4295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803.24" table:style-name="ce5">
            <text:p>2803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RREBIAN S.P.A.</text:p>
          </table:table-cell>
          <table:table-cell office:value-type="float" office:value="4393" table:style-name="ce5">
            <text:p>439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120.97" table:style-name="ce5">
            <text:p>1120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CIETA' BET GROUP S.R.L.</text:p>
          </table:table-cell>
          <table:table-cell office:value-type="float" office:value="5223" table:style-name="ce5">
            <text:p>522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4026" table:style-name="ce5">
            <text:p>40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8" table:style-name="ce5">
            <text:p>4088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07" table:style-name="ce5">
            <text:p>3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MP GROUP IT <text:s/>SPA</text:p>
          </table:table-cell>
          <table:table-cell office:value-type="float" office:value="5387" table:style-name="ce5">
            <text:p>5387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584.04" table:style-name="ce5">
            <text:p>5584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MP GROUP IT <text:s/>SPA</text:p>
          </table:table-cell>
          <table:table-cell office:value-type="float" office:value="4475" table:style-name="ce5">
            <text:p>4475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584.04" table:style-name="ce5">
            <text:p>5584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12" table:style-name="ce5">
            <text:p>4112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32.63999999999999" table:style-name="ce5">
            <text:p>132,6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CCESSIWAY S.R.L.</text:p>
          </table:table-cell>
          <table:table-cell office:value-type="float" office:value="5039" table:style-name="ce5">
            <text:p>5039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8180.1" table:style-name="ce5">
            <text:p>8180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RUPPO SE.CO.GES. S.R.L.</text:p>
          </table:table-cell>
          <table:table-cell office:value-type="float" office:value="5055" table:style-name="ce5">
            <text:p>5055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8.28" table:style-name="ce5">
            <text:p>38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22" table:style-name="ce5">
            <text:p>512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474.35" table:style-name="ce5">
            <text:p>474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54" table:style-name="ce5">
            <text:p>515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74" table:style-name="ce5">
            <text:p>1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MP GROUP IT <text:s/>SPA</text:p>
          </table:table-cell>
          <table:table-cell office:value-type="float" office:value="4806" table:style-name="ce5">
            <text:p>4806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584.04" table:style-name="ce5">
            <text:p>5584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MP GROUP IT <text:s/>SPA</text:p>
          </table:table-cell>
          <table:table-cell office:value-type="float" office:value="4807" table:style-name="ce5">
            <text:p>4807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193.56" table:style-name="ce5">
            <text:p>1193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MP GROUP IT <text:s/>SPA</text:p>
          </table:table-cell>
          <table:table-cell office:value-type="float" office:value="4170" table:style-name="ce5">
            <text:p>4170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193.56" table:style-name="ce5">
            <text:p>1193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RUPPO SE.CO.GES. S.R.L.</text:p>
          </table:table-cell>
          <table:table-cell office:value-type="float" office:value="4646" table:style-name="ce5">
            <text:p>4646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047.16" table:style-name="ce5">
            <text:p>2047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MP GROUP IT <text:s/>SPA</text:p>
          </table:table-cell>
          <table:table-cell office:value-type="float" office:value="5248" table:style-name="ce5">
            <text:p>5248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584.04" table:style-name="ce5">
            <text:p>5584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MP GROUP IT <text:s/>SPA</text:p>
          </table:table-cell>
          <table:table-cell office:value-type="float" office:value="5249" table:style-name="ce5">
            <text:p>5249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193.56" table:style-name="ce5">
            <text:p>1193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GIOLI S.P.A.</text:p>
          </table:table-cell>
          <table:table-cell office:value-type="float" office:value="4537" table:style-name="ce5">
            <text:p>4537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440" table:style-name="ce5">
            <text:p>244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79.59" table:style-name="ce5">
            <text:p>79,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.EL.CO. S.R.L.</text:p>
          </table:table-cell>
          <table:table-cell office:value-type="float" office:value="4169" table:style-name="ce5">
            <text:p>4169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Utenze e canoni</text:p>
          </table:table-cell>
          <table:table-cell office:value-type="float" office:value="829.6" table:style-name="ce5">
            <text:p>829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.EL.CO. S.R.L.</text:p>
          </table:table-cell>
          <table:table-cell office:value-type="float" office:value="5256" table:style-name="ce5">
            <text:p>5256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Utenze e canoni</text:p>
          </table:table-cell>
          <table:table-cell office:value-type="float" office:value="3387.53" table:style-name="ce5">
            <text:p>3387,5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32.61" table:style-name="ce5">
            <text:p>232,6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299.29000000000002" table:style-name="ce5">
            <text:p>299,29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3" table:style-name="ce5">
            <text:p>4813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152.57" table:style-name="ce5">
            <text:p>152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4812" table:style-name="ce5">
            <text:p>481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RNET ONE SRL</text:p>
          </table:table-cell>
          <table:table-cell office:value-type="float" office:value="4848" table:style-name="ce5">
            <text:p>4848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Utenze e canoni</text:p>
          </table:table-cell>
          <table:table-cell office:value-type="float" office:value="1823.22" table:style-name="ce5">
            <text:p>1823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M S.P.A.</text:p>
          </table:table-cell>
          <table:table-cell office:value-type="float" office:value="5353" table:style-name="ce5">
            <text:p>5353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Utenze e canoni</text:p>
          </table:table-cell>
          <table:table-cell office:value-type="float" office:value="5.0999999999999996" table:style-name="ce5">
            <text:p>5,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INTRED SPA</text:p>
          </table:table-cell>
          <table:table-cell office:value-type="float" office:value="5098" table:style-name="ce5">
            <text:p>5098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SEVESO</text:p>
          </table:table-cell>
          <table:table-cell office:value-type="float" office:value="5300" table:style-name="ce5">
            <text:p>5300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DS AUTOMATED DATA SYSTEMS S.P.A.</text:p>
          </table:table-cell>
          <table:table-cell office:value-type="float" office:value="4006" table:style-name="ce5">
            <text:p>4006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Consulenze</text:p>
          </table:table-cell>
          <table:table-cell office:value-type="float" office:value="5083.34" table:style-name="ce5">
            <text:p>5083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DS AUTOMATED DATA SYSTEMS S.P.A.</text:p>
          </table:table-cell>
          <table:table-cell office:value-type="float" office:value="5095" table:style-name="ce5">
            <text:p>5095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Consulenze</text:p>
          </table:table-cell>
          <table:table-cell office:value-type="float" office:value="5083.34" table:style-name="ce5">
            <text:p>5083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UBLIKA SERVIZI SRL</text:p>
          </table:table-cell>
          <table:table-cell office:value-type="float" office:value="4192" table:style-name="ce5">
            <text:p>4192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Consulenze</text:p>
          </table:table-cell>
          <table:table-cell office:value-type="float" office:value="3538" table:style-name="ce5">
            <text:p>35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Y RISTOSERVICE S.P.A.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Servizi di ristorazione</text:p>
          </table:table-cell>
          <table:table-cell office:value-type="float" office:value="6635.92" table:style-name="ce5">
            <text:p>6635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Y RISTOSERVICE S.P.A.</text:p>
          </table:table-cell>
          <table:table-cell office:value-type="float" office:value="5307" table:style-name="ce5">
            <text:p>5307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Servizi di ristorazione</text:p>
          </table:table-cell>
          <table:table-cell office:value-type="float" office:value="1098.8599999999999" table:style-name="ce5">
            <text:p>1098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Y RISTOSERVICE S.P.A.</text:p>
          </table:table-cell>
          <table:table-cell office:value-type="float" office:value="5033" table:style-name="ce5">
            <text:p>5033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Servizi di ristorazione</text:p>
          </table:table-cell>
          <table:table-cell office:value-type="float" office:value="5445.48" table:style-name="ce5">
            <text:p>5445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28" table:style-name="ce5">
            <text:p>5128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270" table:style-name="ce5">
            <text:p>27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5" table:style-name="ce5">
            <text:p>4545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94.82" table:style-name="ce5">
            <text:p>394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5" table:style-name="ce5">
            <text:p>4935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779.35" table:style-name="ce5">
            <text:p>3779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5" table:style-name="ce5">
            <text:p>4935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7872.28" table:style-name="ce5">
            <text:p>37872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ENGHI DIVISE S.N.C.</text:p>
          </table:table-cell>
          <table:table-cell office:value-type="float" office:value="4718" table:style-name="ce5">
            <text:p>4718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beni di consumo</text:p>
          </table:table-cell>
          <table:table-cell office:value-type="float" office:value="55.83" table:style-name="ce5">
            <text:p>55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ENGHI DIVISE S.N.C.</text:p>
          </table:table-cell>
          <table:table-cell office:value-type="float" office:value="3967" table:style-name="ce5">
            <text:p>3967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Altri beni di consumo</text:p>
          </table:table-cell>
          <table:table-cell office:value-type="float" office:value="3134.96" table:style-name="ce5">
            <text:p>3134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ENGHI DIVISE S.N.C.</text:p>
          </table:table-cell>
          <table:table-cell office:value-type="float" office:value="3968" table:style-name="ce5">
            <text:p>3968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Altri beni di consumo</text:p>
          </table:table-cell>
          <table:table-cell office:value-type="float" office:value="43.02" table:style-name="ce5">
            <text:p>43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TRA S.R.L</text:p>
          </table:table-cell>
          <table:table-cell office:value-type="float" office:value="5257" table:style-name="ce5">
            <text:p>5257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beni di consumo</text:p>
          </table:table-cell>
          <table:table-cell office:value-type="float" office:value="213.63" table:style-name="ce5">
            <text:p>213,6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ENGHI DIVISE S.N.C.</text:p>
          </table:table-cell>
          <table:table-cell office:value-type="float" office:value="4717" table:style-name="ce5">
            <text:p>4717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beni di consumo</text:p>
          </table:table-cell>
          <table:table-cell office:value-type="float" office:value="5298.87" table:style-name="ce5">
            <text:p>5298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PEL - UNIONE PROVINCIALE ENTI LOCALI</text:p>
          </table:table-cell>
          <table:table-cell office:value-type="float" office:value="3991" table:style-name="ce5">
            <text:p>3991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82" table:style-name="ce5">
            <text:p>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26" table:style-name="ce5">
            <text:p>5126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62" table:style-name="ce5">
            <text:p>1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27" table:style-name="ce5">
            <text:p>5127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22" table:style-name="ce5">
            <text:p>1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19" table:style-name="ce5">
            <text:p>4119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MELOGRANO C.I. MATERNITA' E NASCITA</text:p>
          </table:table-cell>
          <table:table-cell office:value-type="float" office:value="4184" table:style-name="ce5">
            <text:p>4184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875" table:style-name="ce5">
            <text:p>18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78" table:style-name="ce5">
            <text:p>4078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79" table:style-name="ce5">
            <text:p>4079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25" table:style-name="ce5">
            <text:p>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91" table:style-name="ce5">
            <text:p>4091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290" table:style-name="ce5">
            <text:p>29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05" table:style-name="ce5">
            <text:p>4905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10147.83" table:style-name="ce5">
            <text:p>10147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2" table:style-name="ce5">
            <text:p>5322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2908.02" table:style-name="ce5">
            <text:p>2908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4" table:style-name="ce5">
            <text:p>4494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4811.4799999999996" table:style-name="ce5">
            <text:p>4811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09" table:style-name="ce5">
            <text:p>4909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4315.1499999999996" table:style-name="ce5">
            <text:p>4315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4" table:style-name="ce5">
            <text:p>5324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58167.11" table:style-name="ce5">
            <text:p>58167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3" table:style-name="ce5">
            <text:p>5323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2803.07" table:style-name="ce5">
            <text:p>2803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7" table:style-name="ce5">
            <text:p>4497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59907.83" table:style-name="ce5">
            <text:p>59907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5" table:style-name="ce5">
            <text:p>4495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4734" table:style-name="ce5">
            <text:p>47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6" table:style-name="ce5">
            <text:p>4496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4569.42" table:style-name="ce5">
            <text:p>4569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6" table:style-name="ce5">
            <text:p>4496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108576.09" table:style-name="ce5">
            <text:p>108576,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0" table:style-name="ce5">
            <text:p>4910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57792.17" table:style-name="ce5">
            <text:p>57792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5" table:style-name="ce5">
            <text:p>5325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19412.79" table:style-name="ce5">
            <text:p>19412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0" table:style-name="ce5">
            <text:p>4500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19412.79" table:style-name="ce5">
            <text:p>19412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8" table:style-name="ce5">
            <text:p>4498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95229" table:style-name="ce5">
            <text:p>952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9" table:style-name="ce5">
            <text:p>4499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955.41" table:style-name="ce5">
            <text:p>3955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1" table:style-name="ce5">
            <text:p>4911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19412.79" table:style-name="ce5">
            <text:p>19412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6" table:style-name="ce5">
            <text:p>5326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4524.55" table:style-name="ce5">
            <text:p>4524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1" table:style-name="ce5">
            <text:p>4501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108.43" table:style-name="ce5">
            <text:p>3108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2" table:style-name="ce5">
            <text:p>4912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3108.43" table:style-name="ce5">
            <text:p>3108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3" table:style-name="ce5">
            <text:p>4493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Altre spese per il personale</text:p>
          </table:table-cell>
          <table:table-cell office:value-type="float" office:value="14.4" table:style-name="ce5">
            <text:p>14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08" table:style-name="ce5">
            <text:p>4908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Altre spese per il personale</text:p>
          </table:table-cell>
          <table:table-cell office:value-type="float" office:value="7.8" table:style-name="ce5">
            <text:p>7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O PENSIONE PERSEO SIRIO</text:p>
          </table:table-cell>
          <table:table-cell office:value-type="float" office:value="4607" table:style-name="ce5">
            <text:p>4607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3.82" table:style-name="ce5">
            <text:p>63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O PENSIONE PERSEO SIRIO</text:p>
          </table:table-cell>
          <table:table-cell office:value-type="float" office:value="4607" table:style-name="ce5">
            <text:p>4607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12.91999999999996" table:style-name="ce5">
            <text:p>612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7" table:style-name="ce5">
            <text:p>5347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7" table:style-name="ce5">
            <text:p>5347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.38" table:style-name="ce5">
            <text:p>6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7" table:style-name="ce5">
            <text:p>5347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1.54" table:style-name="ce5">
            <text:p>61,5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7" table:style-name="ce5">
            <text:p>5347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07.61" table:style-name="ce5">
            <text:p>107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7" table:style-name="ce5">
            <text:p>5347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57.38999999999999" table:style-name="ce5">
            <text:p>157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7" table:style-name="ce5">
            <text:p>5347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530.32" table:style-name="ce5">
            <text:p>1530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7" table:style-name="ce5">
            <text:p>5347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0582.17" table:style-name="ce5">
            <text:p>10582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7" table:style-name="ce5">
            <text:p>5347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8037.72" table:style-name="ce5">
            <text:p>18037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7" table:style-name="ce5">
            <text:p>5347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22271.24" table:style-name="ce5">
            <text:p>122271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O PENSIONE PERSEO SIRIO</text:p>
          </table:table-cell>
          <table:table-cell office:value-type="float" office:value="4958" table:style-name="ce5">
            <text:p>4958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3.82" table:style-name="ce5">
            <text:p>63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O PENSIONE PERSEO SIRIO</text:p>
          </table:table-cell>
          <table:table-cell office:value-type="float" office:value="4958" table:style-name="ce5">
            <text:p>4958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593.86" table:style-name="ce5">
            <text:p>593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2" table:style-name="ce5">
            <text:p>454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.39" table:style-name="ce5">
            <text:p>6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2" table:style-name="ce5">
            <text:p>454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1.29" table:style-name="ce5">
            <text:p>61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2" table:style-name="ce5">
            <text:p>454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216.67" table:style-name="ce5">
            <text:p>216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2" table:style-name="ce5">
            <text:p>454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309.33" table:style-name="ce5">
            <text:p>309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2" table:style-name="ce5">
            <text:p>454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530.3" table:style-name="ce5">
            <text:p>1530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2" table:style-name="ce5">
            <text:p>454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7934.41" table:style-name="ce5">
            <text:p>17934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2" table:style-name="ce5">
            <text:p>454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34188.06" table:style-name="ce5">
            <text:p>34188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2" table:style-name="ce5">
            <text:p>4542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62588.82999999999" table:style-name="ce5">
            <text:p>162588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3" table:style-name="ce5">
            <text:p>4543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2157" table:style-name="ce5">
            <text:p>21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3" table:style-name="ce5">
            <text:p>4933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.38" table:style-name="ce5">
            <text:p>6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3" table:style-name="ce5">
            <text:p>4933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59.41" table:style-name="ce5">
            <text:p>59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3" table:style-name="ce5">
            <text:p>4933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07.61" table:style-name="ce5">
            <text:p>107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3" table:style-name="ce5">
            <text:p>4933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64.39" table:style-name="ce5">
            <text:p>164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3" table:style-name="ce5">
            <text:p>4933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530.26" table:style-name="ce5">
            <text:p>1530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3" table:style-name="ce5">
            <text:p>4933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0582.18" table:style-name="ce5">
            <text:p>10582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3" table:style-name="ce5">
            <text:p>4933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7694.38" table:style-name="ce5">
            <text:p>17694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3" table:style-name="ce5">
            <text:p>4933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19531.72" table:style-name="ce5">
            <text:p>119531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4" table:style-name="ce5">
            <text:p>4934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260" table:style-name="ce5">
            <text:p>12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O PENSIONE PERSEO SIRIO</text:p>
          </table:table-cell>
          <table:table-cell office:value-type="float" office:value="5404" table:style-name="ce5">
            <text:p>5404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3.82" table:style-name="ce5">
            <text:p>63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O PENSIONE PERSEO SIRIO</text:p>
          </table:table-cell>
          <table:table-cell office:value-type="float" office:value="5404" table:style-name="ce5">
            <text:p>5404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15.70000000000005" table:style-name="ce5">
            <text:p>615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8" table:style-name="ce5">
            <text:p>5348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425" table:style-name="ce5">
            <text:p>4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8" table:style-name="ce5">
            <text:p>5348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779.35" table:style-name="ce5">
            <text:p>3779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48" table:style-name="ce5">
            <text:p>5348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8796.19" table:style-name="ce5">
            <text:p>38796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4" table:style-name="ce5">
            <text:p>4544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70.83" table:style-name="ce5">
            <text:p>70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4" table:style-name="ce5">
            <text:p>4544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555.65" table:style-name="ce5">
            <text:p>555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4" table:style-name="ce5">
            <text:p>4544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12210.01" table:style-name="ce5">
            <text:p>12210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4" table:style-name="ce5">
            <text:p>4544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51037.32" table:style-name="ce5">
            <text:p>51037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5" table:style-name="ce5">
            <text:p>4545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59.5" table:style-name="ce5">
            <text:p>5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43" table:style-name="ce5">
            <text:p>5343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15.38" table:style-name="ce5">
            <text:p>15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6" table:style-name="ce5">
            <text:p>4526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1058.77" table:style-name="ce5">
            <text:p>1058,7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31" table:style-name="ce5">
            <text:p>4931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424.79" table:style-name="ce5">
            <text:p>424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19" table:style-name="ce5">
            <text:p>5319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10147.83" table:style-name="ce5">
            <text:p>10147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88" table:style-name="ce5">
            <text:p>4488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10147.83" table:style-name="ce5">
            <text:p>10147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ADE LAB SRL</text:p>
          </table:table-cell>
          <table:table-cell office:value-type="float" office:value="4258" table:style-name="ce5">
            <text:p>4258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servizi</text:p>
          </table:table-cell>
          <table:table-cell office:value-type="float" office:value="2500" table:style-name="ce5">
            <text:p>2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GIOLI S.P.A.</text:p>
          </table:table-cell>
          <table:table-cell office:value-type="float" office:value="5041" table:style-name="ce5">
            <text:p>5041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Altri servizi</text:p>
          </table:table-cell>
          <table:table-cell office:value-type="float" office:value="805.2" table:style-name="ce5">
            <text:p>805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18" table:style-name="ce5">
            <text:p>5318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2203.35" table:style-name="ce5">
            <text:p>2203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GIOLI S.P.A.</text:p>
          </table:table-cell>
          <table:table-cell office:value-type="float" office:value="5042" table:style-name="ce5">
            <text:p>5042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Altri servizi</text:p>
          </table:table-cell>
          <table:table-cell office:value-type="float" office:value="2913.36" table:style-name="ce5">
            <text:p>2913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.C.I.-AUTOMOBILE CLUB D'ITALIA</text:p>
          </table:table-cell>
          <table:table-cell office:value-type="float" office:value="5354" table:style-name="ce5">
            <text:p>5354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84.22" table:style-name="ce5">
            <text:p>84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MO NIVI CREDIT S.R.L. DIVISION</text:p>
          </table:table-cell>
          <table:table-cell office:value-type="float" office:value="5066" table:style-name="ce5">
            <text:p>5066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servizi</text:p>
          </table:table-cell>
          <table:table-cell office:value-type="float" office:value="21.26" table:style-name="ce5">
            <text:p>21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MO NIVI CREDIT S.R.L. DIVISION</text:p>
          </table:table-cell>
          <table:table-cell office:value-type="float" office:value="5066" table:style-name="ce5">
            <text:p>5066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servizi</text:p>
          </table:table-cell>
          <table:table-cell office:value-type="float" office:value="34.159999999999997" table:style-name="ce5">
            <text:p>34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MO NIVI CREDIT S.R.L. DIVISION</text:p>
          </table:table-cell>
          <table:table-cell office:value-type="float" office:value="5067" table:style-name="ce5">
            <text:p>5067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servizi</text:p>
          </table:table-cell>
          <table:table-cell office:value-type="float" office:value="128.06" table:style-name="ce5">
            <text:p>128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MO NIVI CREDIT S.R.L. DIVISION</text:p>
          </table:table-cell>
          <table:table-cell office:value-type="float" office:value="5067" table:style-name="ce5">
            <text:p>5067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servizi</text:p>
          </table:table-cell>
          <table:table-cell office:value-type="float" office:value="224.79" table:style-name="ce5">
            <text:p>224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MO NIVI CREDIT S.R.L. DIVISION</text:p>
          </table:table-cell>
          <table:table-cell office:value-type="float" office:value="4533" table:style-name="ce5">
            <text:p>4533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servizi</text:p>
          </table:table-cell>
          <table:table-cell office:value-type="float" office:value="256.45999999999998" table:style-name="ce5">
            <text:p>256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MO NIVI CREDIT S.R.L. DIVISION</text:p>
          </table:table-cell>
          <table:table-cell office:value-type="float" office:value="4534" table:style-name="ce5">
            <text:p>4534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servizi</text:p>
          </table:table-cell>
          <table:table-cell office:value-type="float" office:value="396.8" table:style-name="ce5">
            <text:p>396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GIOLI S.P.A.</text:p>
          </table:table-cell>
          <table:table-cell office:value-type="float" office:value="4536" table:style-name="ce5">
            <text:p>453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servizi</text:p>
          </table:table-cell>
          <table:table-cell office:value-type="float" office:value="678.32" table:style-name="ce5">
            <text:p>678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GIOLI S.P.A.</text:p>
          </table:table-cell>
          <table:table-cell office:value-type="float" office:value="4536" table:style-name="ce5">
            <text:p>453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servizi</text:p>
          </table:table-cell>
          <table:table-cell office:value-type="float" office:value="2221.62" table:style-name="ce5">
            <text:p>2221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GIOLI S.P.A.</text:p>
          </table:table-cell>
          <table:table-cell office:value-type="float" office:value="4536" table:style-name="ce5">
            <text:p>453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servizi</text:p>
          </table:table-cell>
          <table:table-cell office:value-type="float" office:value="3708.8" table:style-name="ce5">
            <text:p>3708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ISTERO INFRASTR.E MOBILITA' SOSTENIB.</text:p>
          </table:table-cell>
          <table:table-cell office:value-type="float" office:value="4538" table:style-name="ce5">
            <text:p>4538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servizi</text:p>
          </table:table-cell>
          <table:table-cell office:value-type="float" office:value="4510.6000000000004" table:style-name="ce5">
            <text:p>4510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GIOLI S.P.A.</text:p>
          </table:table-cell>
          <table:table-cell office:value-type="float" office:value="5221" table:style-name="ce5">
            <text:p>522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servizi</text:p>
          </table:table-cell>
          <table:table-cell office:value-type="float" office:value="1110.81" table:style-name="ce5">
            <text:p>1110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GIOLI S.P.A.</text:p>
          </table:table-cell>
          <table:table-cell office:value-type="float" office:value="5298" table:style-name="ce5">
            <text:p>5298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1229.76" table:style-name="ce5">
            <text:p>1229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GIOLI S.P.A.</text:p>
          </table:table-cell>
          <table:table-cell office:value-type="float" office:value="5298" table:style-name="ce5">
            <text:p>5298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4382.24" table:style-name="ce5">
            <text:p>4382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OWBIRD ITALIA SRL</text:p>
          </table:table-cell>
          <table:table-cell office:value-type="float" office:value="4941" table:style-name="ce5">
            <text:p>4941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70.96" table:style-name="ce5">
            <text:p>570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4654" table:style-name="ce5">
            <text:p>4654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327.71" table:style-name="ce5">
            <text:p>7327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4654" table:style-name="ce5">
            <text:p>4654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480.66" table:style-name="ce5">
            <text:p>3480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OWBIRD ITALIA SRL</text:p>
          </table:table-cell>
          <table:table-cell office:value-type="float" office:value="4715" table:style-name="ce5">
            <text:p>4715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70.96" table:style-name="ce5">
            <text:p>570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5016" table:style-name="ce5">
            <text:p>5016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513.49" table:style-name="ce5">
            <text:p>7513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5017" table:style-name="ce5">
            <text:p>5017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568.9" table:style-name="ce5">
            <text:p>3568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OWBIRD ITALIA SRL</text:p>
          </table:table-cell>
          <table:table-cell office:value-type="float" office:value="5384" table:style-name="ce5">
            <text:p>5384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70.96" table:style-name="ce5">
            <text:p>570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TOFFICINA IMPERO DI EREDI CARBONE G.SN</text:p>
          </table:table-cell>
          <table:table-cell office:value-type="float" office:value="4630" table:style-name="ce5">
            <text:p>4630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275.28" table:style-name="ce5">
            <text:p>6275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TOFFICINA IMPERO DI EREDI CARBONE G.SN</text:p>
          </table:table-cell>
          <table:table-cell office:value-type="float" office:value="4531" table:style-name="ce5">
            <text:p>4531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930.98" table:style-name="ce5">
            <text:p>3930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TOFFICINA IMPERO DI EREDI CARBONE G.SN</text:p>
          </table:table-cell>
          <table:table-cell office:value-type="float" office:value="4531" table:style-name="ce5">
            <text:p>4531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212.93" table:style-name="ce5">
            <text:p>4212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.LLI GIANQUINTO SAS</text:p>
          </table:table-cell>
          <table:table-cell office:value-type="float" office:value="4535" table:style-name="ce5">
            <text:p>4535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83" table:style-name="ce5">
            <text:p>1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90" table:style-name="ce5">
            <text:p>4090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125" table:style-name="ce5">
            <text:p>1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TRA S.R.L</text:p>
          </table:table-cell>
          <table:table-cell office:value-type="float" office:value="5215" table:style-name="ce5">
            <text:p>5215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beni di consumo</text:p>
          </table:table-cell>
          <table:table-cell office:value-type="float" office:value="647.45000000000005" table:style-name="ce5">
            <text:p>647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NORA SRL</text:p>
          </table:table-cell>
          <table:table-cell office:value-type="float" office:value="5045" table:style-name="ce5">
            <text:p>5045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Altri beni di consumo</text:p>
          </table:table-cell>
          <table:table-cell office:value-type="float" office:value="1281" table:style-name="ce5">
            <text:p>12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ENGHI DIVISE S.N.C.</text:p>
          </table:table-cell>
          <table:table-cell office:value-type="float" office:value="4631" table:style-name="ce5">
            <text:p>4631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Altri beni di consumo</text:p>
          </table:table-cell>
          <table:table-cell office:value-type="float" office:value="1193.28" table:style-name="ce5">
            <text:p>1193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14" table:style-name="ce5">
            <text:p>4114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68.8" table:style-name="ce5">
            <text:p>68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07" table:style-name="ce5">
            <text:p>5107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57.15" table:style-name="ce5">
            <text:p>57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08" table:style-name="ce5">
            <text:p>5108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24.21" table:style-name="ce5">
            <text:p>24,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RINT S.P.A.</text:p>
          </table:table-cell>
          <table:table-cell office:value-type="float" office:value="4632" table:style-name="ce5">
            <text:p>4632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1514.75" table:style-name="ce5">
            <text:p>1514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DET S.R.L.</text:p>
          </table:table-cell>
          <table:table-cell office:value-type="float" office:value="5097" table:style-name="ce5">
            <text:p>5097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976" table:style-name="ce5">
            <text:p>9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RINT S.P.A.</text:p>
          </table:table-cell>
          <table:table-cell office:value-type="float" office:value="5040" table:style-name="ce5">
            <text:p>5040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5208.91" table:style-name="ce5">
            <text:p>5208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15" table:style-name="ce5">
            <text:p>4115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3.05" table:style-name="ce5">
            <text:p>3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16" table:style-name="ce5">
            <text:p>4116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43.25" table:style-name="ce5">
            <text:p>43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17" table:style-name="ce5">
            <text:p>5317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3447.96" table:style-name="ce5">
            <text:p>3447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17" table:style-name="ce5">
            <text:p>5317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75712.31" table:style-name="ce5">
            <text:p>75712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16" table:style-name="ce5">
            <text:p>5316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393.32" table:style-name="ce5">
            <text:p>393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16" table:style-name="ce5">
            <text:p>5316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2299.0700000000002" table:style-name="ce5">
            <text:p>2299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87" table:style-name="ce5">
            <text:p>4487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447.96" table:style-name="ce5">
            <text:p>3447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87" table:style-name="ce5">
            <text:p>4487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79766.19" table:style-name="ce5">
            <text:p>79766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RARO <text:s/>LINO - EREDE FERRARO UGO</text:p>
          </table:table-cell>
          <table:table-cell office:value-type="float" office:value="4529" table:style-name="ce5">
            <text:p>4529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203.42" table:style-name="ce5">
            <text:p>203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04" table:style-name="ce5">
            <text:p>4904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3447.97" table:style-name="ce5">
            <text:p>3447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04" table:style-name="ce5">
            <text:p>4904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79112.36" table:style-name="ce5">
            <text:p>79112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GIOLI S.P.A.</text:p>
          </table:table-cell>
          <table:table-cell office:value-type="float" office:value="5042" table:style-name="ce5">
            <text:p>5042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Altri servizi</text:p>
          </table:table-cell>
          <table:table-cell office:value-type="float" office:value="2221.62" table:style-name="ce5">
            <text:p>2221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ROCCHIA S.PAOLO APOSTOLO-SC.BORGOMANE</text:p>
          </table:table-cell>
          <table:table-cell office:value-type="float" office:value="4005" table:style-name="ce5">
            <text:p>4005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0000" table:style-name="ce5">
            <text:p>20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IDI S.R.L.</text:p>
          </table:table-cell>
          <table:table-cell office:value-type="float" office:value="4193" table:style-name="ce5">
            <text:p>419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Beni immobili</text:p>
          </table:table-cell>
          <table:table-cell office:value-type="float" office:value="22546.37" table:style-name="ce5">
            <text:p>22546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DIL CO.RE.MA DI BORGHI A. &amp; C. S.R.L.</text:p>
          </table:table-cell>
          <table:table-cell office:value-type="float" office:value="5106" table:style-name="ce5">
            <text:p>5106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Beni immobili</text:p>
          </table:table-cell>
          <table:table-cell office:value-type="float" office:value="51450.47" table:style-name="ce5">
            <text:p>51450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LACRIDA AMBIENTE VIABILITA' COSTRUZION</text:p>
          </table:table-cell>
          <table:table-cell office:value-type="float" office:value="4024" table:style-name="ce5">
            <text:p>4024</text:p>
          </table:table-cell>
          <table:table-cell office:value-type="string" table:style-name="ce5">
            <text:p>05/07/2023</text:p>
          </table:table-cell>
          <table:table-cell office:value-type="string" table:style-name="ce5">
            <text:p>Beni immobili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ADRIFOGLIO S.R.L.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Beni immobili</text:p>
          </table:table-cell>
          <table:table-cell office:value-type="float" office:value="1343.46" table:style-name="ce5">
            <text:p>1343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ECCHI COLORI S.R.L.</text:p>
          </table:table-cell>
          <table:table-cell office:value-type="float" office:value="4622" table:style-name="ce5">
            <text:p>4622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Beni immobili</text:p>
          </table:table-cell>
          <table:table-cell office:value-type="float" office:value="82.47" table:style-name="ce5">
            <text:p>82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ECCHI COLORI S.R.L.</text:p>
          </table:table-cell>
          <table:table-cell office:value-type="float" office:value="4623" table:style-name="ce5">
            <text:p>4623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Beni immobili</text:p>
          </table:table-cell>
          <table:table-cell office:value-type="float" office:value="376.13" table:style-name="ce5">
            <text:p>376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ECCHI COLORI S.R.L.</text:p>
          </table:table-cell>
          <table:table-cell office:value-type="float" office:value="4820" table:style-name="ce5">
            <text:p>4820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Beni immobili</text:p>
          </table:table-cell>
          <table:table-cell office:value-type="float" office:value="77.23" table:style-name="ce5">
            <text:p>77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NA SAS-LAVORI EDILI DI RANA FABIO &amp; C.</text:p>
          </table:table-cell>
          <table:table-cell office:value-type="float" office:value="4850" table:style-name="ce5">
            <text:p>4850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Beni immobili</text:p>
          </table:table-cell>
          <table:table-cell office:value-type="float" office:value="52460" table:style-name="ce5">
            <text:p>524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ADRIFOGLIO S.R.L.</text:p>
          </table:table-cell>
          <table:table-cell office:value-type="float" office:value="4042" table:style-name="ce5">
            <text:p>4042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Beni immobili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ADRIFOGLIO S.R.L.</text:p>
          </table:table-cell>
          <table:table-cell office:value-type="float" office:value="4043" table:style-name="ce5">
            <text:p>4043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Beni immobili</text:p>
          </table:table-cell>
          <table:table-cell office:value-type="float" office:value="3840.9" table:style-name="ce5">
            <text:p>3840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NA SAS-LAVORI EDILI DI RANA FABIO &amp; C.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Beni immobili</text:p>
          </table:table-cell>
          <table:table-cell office:value-type="float" office:value="42700" table:style-name="ce5">
            <text:p>427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IDI S.R.L.</text:p>
          </table:table-cell>
          <table:table-cell office:value-type="float" office:value="4816" table:style-name="ce5">
            <text:p>4816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Beni immobili</text:p>
          </table:table-cell>
          <table:table-cell office:value-type="float" office:value="24400" table:style-name="ce5">
            <text:p>24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3" table:style-name="ce5">
            <text:p>4523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Beni immobili</text:p>
          </table:table-cell>
          <table:table-cell office:value-type="float" office:value="723.1" table:style-name="ce5">
            <text:p>723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LACRIDA AMBIENTE VIABILITA' COSTRUZION</text:p>
          </table:table-cell>
          <table:table-cell office:value-type="float" office:value="4020" table:style-name="ce5">
            <text:p>4020</text:p>
          </table:table-cell>
          <table:table-cell office:value-type="string" table:style-name="ce5">
            <text:p>05/07/2023</text:p>
          </table:table-cell>
          <table:table-cell office:value-type="string" table:style-name="ce5">
            <text:p>Beni immobili</text:p>
          </table:table-cell>
          <table:table-cell office:value-type="float" office:value="11373.68" table:style-name="ce5">
            <text:p>11373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LACRIDA AMBIENTE VIABILITA' COSTRUZION</text:p>
          </table:table-cell>
          <table:table-cell office:value-type="float" office:value="4021" table:style-name="ce5">
            <text:p>4021</text:p>
          </table:table-cell>
          <table:table-cell office:value-type="string" table:style-name="ce5">
            <text:p>05/07/2023</text:p>
          </table:table-cell>
          <table:table-cell office:value-type="string" table:style-name="ce5">
            <text:p>Beni immobili</text:p>
          </table:table-cell>
          <table:table-cell office:value-type="float" office:value="2081.5500000000002" table:style-name="ce5">
            <text:p>2081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LACRIDA AMBIENTE VIABILITA' COSTRUZION</text:p>
          </table:table-cell>
          <table:table-cell office:value-type="float" office:value="4022" table:style-name="ce5">
            <text:p>4022</text:p>
          </table:table-cell>
          <table:table-cell office:value-type="string" table:style-name="ce5">
            <text:p>05/07/2023</text:p>
          </table:table-cell>
          <table:table-cell office:value-type="string" table:style-name="ce5">
            <text:p>Beni immobili</text:p>
          </table:table-cell>
          <table:table-cell office:value-type="float" office:value="326.89999999999998" table:style-name="ce5">
            <text:p>326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LACRIDA AMBIENTE VIABILITA' COSTRUZION</text:p>
          </table:table-cell>
          <table:table-cell office:value-type="float" office:value="4023" table:style-name="ce5">
            <text:p>4023</text:p>
          </table:table-cell>
          <table:table-cell office:value-type="string" table:style-name="ce5">
            <text:p>05/07/2023</text:p>
          </table:table-cell>
          <table:table-cell office:value-type="string" table:style-name="ce5">
            <text:p>Beni immobili</text:p>
          </table:table-cell>
          <table:table-cell office:value-type="float" office:value="9408.6200000000008" table:style-name="ce5">
            <text:p>9408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ADRIFOGLIO S.R.L.</text:p>
          </table:table-cell>
          <table:table-cell office:value-type="float" office:value="4041" table:style-name="ce5">
            <text:p>4041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Beni immobili</text:p>
          </table:table-cell>
          <table:table-cell office:value-type="float" office:value="115.6" table:style-name="ce5">
            <text:p>11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ADRIFOGLIO S.R.L.</text:p>
          </table:table-cell>
          <table:table-cell office:value-type="float" office:value="4044" table:style-name="ce5">
            <text:p>4044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Beni immobili</text:p>
          </table:table-cell>
          <table:table-cell office:value-type="float" office:value="2592.7600000000002" table:style-name="ce5">
            <text:p>2592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ADRIFOGLIO S.R.L.</text:p>
          </table:table-cell>
          <table:table-cell office:value-type="float" office:value="4045" table:style-name="ce5">
            <text:p>4045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Beni immobili</text:p>
          </table:table-cell>
          <table:table-cell office:value-type="float" office:value="49456.13" table:style-name="ce5">
            <text:p>49456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84" table:style-name="ce5">
            <text:p>4684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Beni immobili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ESA ENGINEERING S.R.L.</text:p>
          </table:table-cell>
          <table:table-cell office:value-type="float" office:value="4857" table:style-name="ce5">
            <text:p>4857</text:p>
          </table:table-cell>
          <table:table-cell office:value-type="string" table:style-name="ce5">
            <text:p>17/08/2023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25906.74" table:style-name="ce5">
            <text:p>25906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RTORELLI DAVIDE-ARCHITETTO</text:p>
          </table:table-cell>
          <table:table-cell office:value-type="float" office:value="5013" table:style-name="ce5">
            <text:p>5013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34353.14" table:style-name="ce5">
            <text:p>34353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LACRIDA AMBIENTE VIABILITA' COSTRUZION</text:p>
          </table:table-cell>
          <table:table-cell office:value-type="float" office:value="4018" table:style-name="ce5">
            <text:p>4018</text:p>
          </table:table-cell>
          <table:table-cell office:value-type="string" table:style-name="ce5">
            <text:p>05/07/2023</text:p>
          </table:table-cell>
          <table:table-cell office:value-type="string" table:style-name="ce5">
            <text:p>Beni immobili</text:p>
          </table:table-cell>
          <table:table-cell office:value-type="float" office:value="16576.310000000001" table:style-name="ce5">
            <text:p>16576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LACRIDA AMBIENTE VIABILITA' COSTRUZION</text:p>
          </table:table-cell>
          <table:table-cell office:value-type="float" office:value="4019" table:style-name="ce5">
            <text:p>4019</text:p>
          </table:table-cell>
          <table:table-cell office:value-type="string" table:style-name="ce5">
            <text:p>05/07/2023</text:p>
          </table:table-cell>
          <table:table-cell office:value-type="string" table:style-name="ce5">
            <text:p>Beni immobili</text:p>
          </table:table-cell>
          <table:table-cell office:value-type="float" office:value="1123.93" table:style-name="ce5">
            <text:p>1123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3" table:style-name="ce5">
            <text:p>4913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ERMAGNOLI <text:s/>SERENA</text:p>
          </table:table-cell>
          <table:table-cell office:value-type="float" office:value="5047" table:style-name="ce5">
            <text:p>5047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5200" table:style-name="ce5">
            <text:p>5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LENTI <text:s/>CHIARA</text:p>
          </table:table-cell>
          <table:table-cell office:value-type="float" office:value="5048" table:style-name="ce5">
            <text:p>5048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600" table:style-name="ce5">
            <text:p>2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OCCARDO <text:s/>SOPHIA MARIA CHRISTINA</text:p>
          </table:table-cell>
          <table:table-cell office:value-type="float" office:value="5046" table:style-name="ce5">
            <text:p>5046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5200" table:style-name="ce5">
            <text:p>5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OLTELLI PAOLO - DITTA</text:p>
          </table:table-cell>
          <table:table-cell office:value-type="float" office:value="4878" table:style-name="ce5">
            <text:p>4878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9500" table:style-name="ce5">
            <text:p>9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UTURA EUROPA SAS DI LUISA LOVISOLO &amp; C.</text:p>
          </table:table-cell>
          <table:table-cell office:value-type="float" office:value="4875" table:style-name="ce5">
            <text:p>4875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4993.5" table:style-name="ce5">
            <text:p>4993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STITUTO SUPERIORE GIOVANNI FALCONE</text:p>
          </table:table-cell>
          <table:table-cell office:value-type="float" office:value="4876" table:style-name="ce5">
            <text:p>4876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495" table:style-name="ce5">
            <text:p>4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STITUTO COMPRENSIVO DE AMICIS</text:p>
          </table:table-cell>
          <table:table-cell office:value-type="float" office:value="4186" table:style-name="ce5">
            <text:p>4186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STITUTO COMPRENSIVO STATALE PONTI</text:p>
          </table:table-cell>
          <table:table-cell office:value-type="float" office:value="4187" table:style-name="ce5">
            <text:p>4187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10" table:style-name="ce5">
            <text:p>5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STITUTO COMPRENSIVO DANTE</text:p>
          </table:table-cell>
          <table:table-cell office:value-type="float" office:value="4185" table:style-name="ce5">
            <text:p>4185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370" table:style-name="ce5">
            <text:p>237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CCHI <text:s/>SOFIA</text:p>
          </table:table-cell>
          <table:table-cell office:value-type="float" office:value="3961" table:style-name="ce5">
            <text:p>3961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RISTORAZIONE SRL</text:p>
          </table:table-cell>
          <table:table-cell office:value-type="float" office:value="3974" table:style-name="ce5">
            <text:p>3974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293226.68" table:style-name="ce5">
            <text:p>293226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RISTORAZIONE SRL</text:p>
          </table:table-cell>
          <table:table-cell office:value-type="float" office:value="4000" table:style-name="ce5">
            <text:p>4000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5365.36" table:style-name="ce5">
            <text:p>5365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RISTORAZIONE SRL</text:p>
          </table:table-cell>
          <table:table-cell office:value-type="float" office:value="5311" table:style-name="ce5">
            <text:p>5311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5121.4799999999996" table:style-name="ce5">
            <text:p>5121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MBELLI <text:s/>ALESSANDRA-CONSULENTE ALIMENTA</text:p>
          </table:table-cell>
          <table:table-cell office:value-type="float" office:value="5314" table:style-name="ce5">
            <text:p>5314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872" table:style-name="ce5">
            <text:p>18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MBELLI <text:s/>ALESSANDRA-CONSULENTE ALIMENTA</text:p>
          </table:table-cell>
          <table:table-cell office:value-type="float" office:value="4289" table:style-name="ce5">
            <text:p>4289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872" table:style-name="ce5">
            <text:p>18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RISTORAZIONE SRL</text:p>
          </table:table-cell>
          <table:table-cell office:value-type="float" office:value="4710" table:style-name="ce5">
            <text:p>4710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93869.41" table:style-name="ce5">
            <text:p>93869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RISTORAZIONE SRL</text:p>
          </table:table-cell>
          <table:table-cell office:value-type="float" office:value="4711" table:style-name="ce5">
            <text:p>4711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5121.4799999999996" table:style-name="ce5">
            <text:p>5121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MBELLI <text:s/>ALESSANDRA-CONSULENTE ALIMENTA</text:p>
          </table:table-cell>
          <table:table-cell office:value-type="float" office:value="5049" table:style-name="ce5">
            <text:p>5049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872" table:style-name="ce5">
            <text:p>18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RAZZI <text:s/>CARLO E FIGLIO DI FERRAZZI AND</text:p>
          </table:table-cell>
          <table:table-cell office:value-type="float" office:value="5051" table:style-name="ce5">
            <text:p>5051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beni di consumo</text:p>
          </table:table-cell>
          <table:table-cell office:value-type="float" office:value="5.0599999999999996" table:style-name="ce5">
            <text:p>5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32" table:style-name="ce5">
            <text:p>513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23" table:style-name="ce5">
            <text:p>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ONS CLUB GALLARATE HOST</text:p>
          </table:table-cell>
          <table:table-cell office:value-type="float" office:value="5188" table:style-name="ce5">
            <text:p>5188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95" table:style-name="ce5">
            <text:p>4095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7" table:style-name="ce5">
            <text:p>5327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7" table:style-name="ce5">
            <text:p>5327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6640.28" table:style-name="ce5">
            <text:p>6640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3" table:style-name="ce5">
            <text:p>4503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3" table:style-name="ce5">
            <text:p>4503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6640.28" table:style-name="ce5">
            <text:p>6640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2" table:style-name="ce5">
            <text:p>4502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2455.31" table:style-name="ce5">
            <text:p>2455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3" table:style-name="ce5">
            <text:p>4913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6640.29" table:style-name="ce5">
            <text:p>6640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ATTI <text:s/>SARA</text:p>
          </table:table-cell>
          <table:table-cell office:value-type="float" office:value="3959" table:style-name="ce5">
            <text:p>3959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CCHI <text:s/>SOFIA</text:p>
          </table:table-cell>
          <table:table-cell office:value-type="float" office:value="3962" table:style-name="ce5">
            <text:p>3962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ELLI <text:s/>AGNESE</text:p>
          </table:table-cell>
          <table:table-cell office:value-type="float" office:value="3960" table:style-name="ce5">
            <text:p>3960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TOLERIA LEVATI-ROSSI L</text:p>
          </table:table-cell>
          <table:table-cell office:value-type="float" office:value="5096" table:style-name="ce5">
            <text:p>5096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89.9" table:style-name="ce5">
            <text:p>9689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GATTOLERIA DI TONETTI RENATO</text:p>
          </table:table-cell>
          <table:table-cell office:value-type="float" office:value="5034" table:style-name="ce5">
            <text:p>5034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32.18" table:style-name="ce5">
            <text:p>1432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GATTOLERIA DI TONETTI RENATO</text:p>
          </table:table-cell>
          <table:table-cell office:value-type="float" office:value="5245" table:style-name="ce5">
            <text:p>5245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69.79" table:style-name="ce5">
            <text:p>669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GATTOLERIA DI TONETTI RENATO</text:p>
          </table:table-cell>
          <table:table-cell office:value-type="float" office:value="5246" table:style-name="ce5">
            <text:p>5246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47.23" table:style-name="ce5">
            <text:p>947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GATTOLERIA DI TONETTI RENATO</text:p>
          </table:table-cell>
          <table:table-cell office:value-type="float" office:value="5246" table:style-name="ce5">
            <text:p>5246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308.4699999999998" table:style-name="ce5">
            <text:p>2308,4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TOLERIA LEVATI-ROSSI L</text:p>
          </table:table-cell>
          <table:table-cell office:value-type="float" office:value="4270" table:style-name="ce5">
            <text:p>4270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4.91" table:style-name="ce5">
            <text:p>74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GATTOLERIA DI TONETTI RENATO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317.83" table:style-name="ce5">
            <text:p>2317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NTRO CULTURALE TEATRO ARTI</text:p>
          </table:table-cell>
          <table:table-cell office:value-type="float" office:value="5007" table:style-name="ce5">
            <text:p>5007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6776.43" table:style-name="ce5">
            <text:p>6776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4" table:style-name="ce5">
            <text:p>4914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24440.83" table:style-name="ce5">
            <text:p>24440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DIAMARKET SPA</text:p>
          </table:table-cell>
          <table:table-cell office:value-type="float" office:value="5296" table:style-name="ce5">
            <text:p>5296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servizi</text:p>
          </table:table-cell>
          <table:table-cell office:value-type="float" office:value="1975.31" table:style-name="ce5">
            <text:p>1975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NIEURO S.P.A.</text:p>
          </table:table-cell>
          <table:table-cell office:value-type="float" office:value="5031" table:style-name="ce5">
            <text:p>5031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servizi</text:p>
          </table:table-cell>
          <table:table-cell office:value-type="float" office:value="1267.6199999999999" table:style-name="ce5">
            <text:p>1267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O-VA S.R.L.</text:p>
          </table:table-cell>
          <table:table-cell office:value-type="float" office:value="5280" table:style-name="ce5">
            <text:p>5280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servizi</text:p>
          </table:table-cell>
          <table:table-cell office:value-type="float" office:value="270.16000000000003" table:style-name="ce5">
            <text:p>270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RALDO <text:s/>TIZIANA</text:p>
          </table:table-cell>
          <table:table-cell office:value-type="float" office:value="4484" table:style-name="ce5">
            <text:p>4484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Altri servizi</text:p>
          </table:table-cell>
          <table:table-cell office:value-type="float" office:value="833.35" table:style-name="ce5">
            <text:p>833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STEMA BIBL.CONSORTILE A.PANIZZI</text:p>
          </table:table-cell>
          <table:table-cell office:value-type="float" office:value="5191" table:style-name="ce5">
            <text:p>5191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5172.82" table:style-name="ce5">
            <text:p>5172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GALLERIA ARTE MODERNA E CONT.</text:p>
          </table:table-cell>
          <table:table-cell office:value-type="float" office:value="5275" table:style-name="ce5">
            <text:p>5275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180000" table:style-name="ce5">
            <text:p>180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GALLERIA ARTE MODERNA E CONT.</text:p>
          </table:table-cell>
          <table:table-cell office:value-type="float" office:value="4664" table:style-name="ce5">
            <text:p>4664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5000" table:style-name="ce5">
            <text:p>5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ROCCHIA SANTUARIO MADONNA IN CAMPAGNA</text:p>
          </table:table-cell>
          <table:table-cell office:value-type="float" office:value="4539" table:style-name="ce5">
            <text:p>4539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4000" table:style-name="ce5">
            <text:p>4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.R.I - COMITATO DI GALLARATE ODV</text:p>
          </table:table-cell>
          <table:table-cell office:value-type="float" office:value="3966" table:style-name="ce5">
            <text:p>3966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70" table:style-name="ce5">
            <text:p>17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MERALDO S.A.S. DI MANGANO E VAIRA</text:p>
          </table:table-cell>
          <table:table-cell office:value-type="float" office:value="5068" table:style-name="ce5">
            <text:p>5068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135" table:style-name="ce5">
            <text:p>21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RERIA FERRARIO S.R.L.</text:p>
          </table:table-cell>
          <table:table-cell office:value-type="float" office:value="4558" table:style-name="ce5">
            <text:p>4558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8.48" table:style-name="ce5">
            <text:p>18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87" table:style-name="ce5">
            <text:p>4687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84" table:style-name="ce5">
            <text:p>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CILAB SRL</text:p>
          </table:table-cell>
          <table:table-cell office:value-type="float" office:value="4181" table:style-name="ce5">
            <text:p>4181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5795" table:style-name="ce5">
            <text:p>57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CCIA ROMANO-PIANOFORTI</text:p>
          </table:table-cell>
          <table:table-cell office:value-type="float" office:value="5305" table:style-name="ce5">
            <text:p>5305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.I.A.E.-SOC. ITALIANA AUTORI ED EDITORI</text:p>
          </table:table-cell>
          <table:table-cell office:value-type="float" office:value="4074" table:style-name="ce5">
            <text:p>4074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34.71" table:style-name="ce5">
            <text:p>434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GALLERIA ARTE MODERNA E CONT.</text:p>
          </table:table-cell>
          <table:table-cell office:value-type="float" office:value="5277" table:style-name="ce5">
            <text:p>5277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770.72" table:style-name="ce5">
            <text:p>4770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IOSCO VERDE S.N.C.</text:p>
          </table:table-cell>
          <table:table-cell office:value-type="float" office:value="4709" table:style-name="ce5">
            <text:p>4709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84.7" table:style-name="ce5">
            <text:p>284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IOSCO VERDE S.N.C.</text:p>
          </table:table-cell>
          <table:table-cell office:value-type="float" office:value="5243" table:style-name="ce5">
            <text:p>5243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65.89999999999998" table:style-name="ce5">
            <text:p>265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IOSCO VERDE S.N.C.</text:p>
          </table:table-cell>
          <table:table-cell office:value-type="float" office:value="4293" table:style-name="ce5">
            <text:p>4293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67.10000000000002" table:style-name="ce5">
            <text:p>267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73" table:style-name="ce5">
            <text:p>4673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16" table:style-name="ce5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09" table:style-name="ce5">
            <text:p>5109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31.94" table:style-name="ce5">
            <text:p>31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69" table:style-name="ce5">
            <text:p>466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359.42" table:style-name="ce5">
            <text:p>359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70" table:style-name="ce5">
            <text:p>4670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1.25" table:style-name="ce5">
            <text:p>1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21" table:style-name="ce5">
            <text:p>4121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49.9" table:style-name="ce5">
            <text:p>49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8" table:style-name="ce5">
            <text:p>5328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3586.76" table:style-name="ce5">
            <text:p>3586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8" table:style-name="ce5">
            <text:p>5328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30486.49" table:style-name="ce5">
            <text:p>30486,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4" table:style-name="ce5">
            <text:p>4504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586.76" table:style-name="ce5">
            <text:p>3586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4" table:style-name="ce5">
            <text:p>4504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25713.87" table:style-name="ce5">
            <text:p>25713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4" table:style-name="ce5">
            <text:p>4914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3586.76" table:style-name="ce5">
            <text:p>3586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 LOCO GALLARATE</text:p>
          </table:table-cell>
          <table:table-cell office:value-type="float" office:value="5222" table:style-name="ce5">
            <text:p>522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5812.5" table:style-name="ce5">
            <text:p>5812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TI GRAFICHE CRENNESI SNC</text:p>
          </table:table-cell>
          <table:table-cell office:value-type="float" office:value="5377" table:style-name="ce5">
            <text:p>5377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121" table:style-name="ce5">
            <text:p>1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GLIMA MODICA ARCH.FABIO</text:p>
          </table:table-cell>
          <table:table-cell office:value-type="float" office:value="5239" table:style-name="ce5">
            <text:p>5239</text:p>
          </table:table-cell>
          <table:table-cell office:value-type="string" table:style-name="ce5">
            <text:p>11/09/2023</text:p>
          </table:table-cell>
          <table:table-cell office:value-type="string" table:style-name="ce5">
            <text:p>Beni immobili</text:p>
          </table:table-cell>
          <table:table-cell office:value-type="float" office:value="13217.72" table:style-name="ce5">
            <text:p>13217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GLIMA MODICA ARCH.FABIO</text:p>
          </table:table-cell>
          <table:table-cell office:value-type="float" office:value="5419" table:style-name="ce5">
            <text:p>5419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Beni immobili</text:p>
          </table:table-cell>
          <table:table-cell office:value-type="float" office:value="5076.74" table:style-name="ce5">
            <text:p>5076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ZZI OFFICE SRL A SOCIO UNICO</text:p>
          </table:table-cell>
          <table:table-cell office:value-type="float" office:value="4557" table:style-name="ce5">
            <text:p>4557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0" table:style-name="ce5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92" table:style-name="ce5">
            <text:p>4692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6" table:style-name="ce5">
            <text:p>4916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3092.3" table:style-name="ce5">
            <text:p>3092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75" table:style-name="ce5">
            <text:p>4675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14.4" table:style-name="ce5">
            <text:p>14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24" table:style-name="ce5">
            <text:p>4124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28.8" table:style-name="ce5">
            <text:p>28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25" table:style-name="ce5">
            <text:p>4125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15" table:style-name="ce5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1" table:style-name="ce5">
            <text:p>5331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3092.29" table:style-name="ce5">
            <text:p>3092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7" table:style-name="ce5">
            <text:p>4507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092.3" table:style-name="ce5">
            <text:p>3092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74" table:style-name="ce5">
            <text:p>4674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3.8" table:style-name="ce5">
            <text:p>3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0" table:style-name="ce5">
            <text:p>5330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Beni immobili</text:p>
          </table:table-cell>
          <table:table-cell office:value-type="float" office:value="856.31" table:style-name="ce5">
            <text:p>856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4" table:style-name="ce5">
            <text:p>4924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27328" table:style-name="ce5">
            <text:p>273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URAGLIO <text:s/>FRANCA</text:p>
          </table:table-cell>
          <table:table-cell office:value-type="float" office:value="5081" table:style-name="ce5">
            <text:p>5081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1483" table:style-name="ce5">
            <text:p>14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TIGLIONI <text:s/>ROSELLA</text:p>
          </table:table-cell>
          <table:table-cell office:value-type="float" office:value="4481" table:style-name="ce5">
            <text:p>4481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18342.07" table:style-name="ce5">
            <text:p>18342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RANZOSI <text:s/>FABIO EMILIO</text:p>
          </table:table-cell>
          <table:table-cell office:value-type="float" office:value="5431" table:style-name="ce5">
            <text:p>5431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348.14" table:style-name="ce5">
            <text:p>348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PRIMA IMMOBILIARE SRL</text:p>
          </table:table-cell>
          <table:table-cell office:value-type="float" office:value="4483" table:style-name="ce5">
            <text:p>448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6988.99" table:style-name="ce5">
            <text:p>6988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MMOBILIARE GAE S.R.L.</text:p>
          </table:table-cell>
          <table:table-cell office:value-type="float" office:value="5084" table:style-name="ce5">
            <text:p>5084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13036.5" table:style-name="ce5">
            <text:p>13036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4" table:style-name="ce5">
            <text:p>5334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4" table:style-name="ce5">
            <text:p>5334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4" table:style-name="ce5">
            <text:p>5334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27552.57" table:style-name="ce5">
            <text:p>27552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4" table:style-name="ce5">
            <text:p>4514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4" table:style-name="ce5">
            <text:p>4514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4" table:style-name="ce5">
            <text:p>4514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27367.1" table:style-name="ce5">
            <text:p>27367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170.16" table:style-name="ce5">
            <text:p>3170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4" table:style-name="ce5">
            <text:p>4924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4" table:style-name="ce5">
            <text:p>4924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6" table:style-name="ce5">
            <text:p>5336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Altri servizi</text:p>
          </table:table-cell>
          <table:table-cell office:value-type="float" office:value="598.85" table:style-name="ce5">
            <text:p>598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SCAZZINI ROBERTO-ARCHITETTO</text:p>
          </table:table-cell>
          <table:table-cell office:value-type="float" office:value="4194" table:style-name="ce5">
            <text:p>4194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Beni immobili</text:p>
          </table:table-cell>
          <table:table-cell office:value-type="float" office:value="49483.199999999997" table:style-name="ce5">
            <text:p>49483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EMME LINEA AMBIENTE SRL</text:p>
          </table:table-cell>
          <table:table-cell office:value-type="float" office:value="4805" table:style-name="ce5">
            <text:p>4805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611202.19999999995" table:style-name="ce5">
            <text:p>611202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EMME LINEA AMBIENTE SRL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611202.19999999995" table:style-name="ce5">
            <text:p>611202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EMME LINEA AMBIENTE SRL</text:p>
          </table:table-cell>
          <table:table-cell office:value-type="float" office:value="4946" table:style-name="ce5">
            <text:p>4946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611202.19999999995" table:style-name="ce5">
            <text:p>611202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PPIA W S.R.L.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servizi</text:p>
          </table:table-cell>
          <table:table-cell office:value-type="float" office:value="10655.97" table:style-name="ce5">
            <text:p>10655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ILVILLE S.R.L.</text:p>
          </table:table-cell>
          <table:table-cell office:value-type="float" office:value="5074" table:style-name="ce5">
            <text:p>5074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Altri servizi</text:p>
          </table:table-cell>
          <table:table-cell office:value-type="float" office:value="18091.66" table:style-name="ce5">
            <text:p>18091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ILVILLE S.R.L.</text:p>
          </table:table-cell>
          <table:table-cell office:value-type="float" office:value="5075" table:style-name="ce5">
            <text:p>5075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Altri servizi</text:p>
          </table:table-cell>
          <table:table-cell office:value-type="float" office:value="203559.58" table:style-name="ce5">
            <text:p>203559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NSIERO METICCIO ODV - ETS</text:p>
          </table:table-cell>
          <table:table-cell office:value-type="float" office:value="4877" table:style-name="ce5">
            <text:p>4877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servizi</text:p>
          </table:table-cell>
          <table:table-cell office:value-type="float" office:value="1837.44" table:style-name="ce5">
            <text:p>1837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NSIERO METICCIO ODV - ETS</text:p>
          </table:table-cell>
          <table:table-cell office:value-type="float" office:value="4877" table:style-name="ce5">
            <text:p>4877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servizi</text:p>
          </table:table-cell>
          <table:table-cell office:value-type="float" office:value="1920.6" table:style-name="ce5">
            <text:p>1920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EKA EQUIPE-STUDIO TECNICO</text:p>
          </table:table-cell>
          <table:table-cell office:value-type="float" office:value="4578" table:style-name="ce5">
            <text:p>4578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025.1" table:style-name="ce5">
            <text:p>2025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7" table:style-name="ce5">
            <text:p>4527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Beni immobili</text:p>
          </table:table-cell>
          <table:table-cell office:value-type="float" office:value="723.1" table:style-name="ce5">
            <text:p>723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UE VI SRL</text:p>
          </table:table-cell>
          <table:table-cell office:value-type="float" office:value="4874" table:style-name="ce5">
            <text:p>4874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Beni immobili</text:p>
          </table:table-cell>
          <table:table-cell office:value-type="float" office:value="39736.620000000003" table:style-name="ce5">
            <text:p>39736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ZZA 1865 S.R.L.</text:p>
          </table:table-cell>
          <table:table-cell office:value-type="float" office:value="4145" table:style-name="ce5">
            <text:p>4145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Beni immobili</text:p>
          </table:table-cell>
          <table:table-cell office:value-type="float" office:value="4803.9799999999996" table:style-name="ce5">
            <text:p>4803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ZZA 1865 S.R.L.</text:p>
          </table:table-cell>
          <table:table-cell office:value-type="float" office:value="4144" table:style-name="ce5">
            <text:p>4144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Beni immobili</text:p>
          </table:table-cell>
          <table:table-cell office:value-type="float" office:value="2925.85" table:style-name="ce5">
            <text:p>2925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ROECOSTUDIO DI BRANCA ELISABETTA</text:p>
          </table:table-cell>
          <table:table-cell office:value-type="float" office:value="4046" table:style-name="ce5">
            <text:p>4046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servizi</text:p>
          </table:table-cell>
          <table:table-cell office:value-type="float" office:value="8665.2000000000007" table:style-name="ce5">
            <text:p>8665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I <text:s/>ING. ANTONINO</text:p>
          </table:table-cell>
          <table:table-cell office:value-type="float" office:value="4821" table:style-name="ce5">
            <text:p>4821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Beni immobili</text:p>
          </table:table-cell>
          <table:table-cell office:value-type="float" office:value="3424.27" table:style-name="ce5">
            <text:p>3424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I <text:s/>ING. ANTONINO</text:p>
          </table:table-cell>
          <table:table-cell office:value-type="float" office:value="4822" table:style-name="ce5">
            <text:p>4822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Beni immobili</text:p>
          </table:table-cell>
          <table:table-cell office:value-type="float" office:value="70.010000000000005" table:style-name="ce5">
            <text:p>70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TTISTON ING. GIACOMO</text:p>
          </table:table-cell>
          <table:table-cell office:value-type="float" office:value="5270" table:style-name="ce5">
            <text:p>5270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Beni immobili</text:p>
          </table:table-cell>
          <table:table-cell office:value-type="float" office:value="1395.68" table:style-name="ce5">
            <text:p>1395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-BIT</text:p>
          </table:table-cell>
          <table:table-cell office:value-type="float" office:value="5288" table:style-name="ce5">
            <text:p>5288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3.97" table:style-name="ce5">
            <text:p>163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3" table:style-name="ce5">
            <text:p>5333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Altri servizi</text:p>
          </table:table-cell>
          <table:table-cell office:value-type="float" office:value="6073.01" table:style-name="ce5">
            <text:p>6073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0" table:style-name="ce5">
            <text:p>4510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Altri servizi</text:p>
          </table:table-cell>
          <table:table-cell office:value-type="float" office:value="7377.82" table:style-name="ce5">
            <text:p>7377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1" table:style-name="ce5">
            <text:p>4921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Altri servizi</text:p>
          </table:table-cell>
          <table:table-cell office:value-type="float" office:value="8014.39" table:style-name="ce5">
            <text:p>8014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EMME LINEA AMBIENTE SRL</text:p>
          </table:table-cell>
          <table:table-cell office:value-type="float" office:value="4047" table:style-name="ce5">
            <text:p>4047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73779.87" table:style-name="ce5">
            <text:p>73779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2" table:style-name="ce5">
            <text:p>5332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13866.7" table:style-name="ce5">
            <text:p>13866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09" table:style-name="ce5">
            <text:p>4509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13993.13" table:style-name="ce5">
            <text:p>13993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7" table:style-name="ce5">
            <text:p>4917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13929.93" table:style-name="ce5">
            <text:p>13929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.C.T.-REGOLAZIONE CONTROLLO TRAFFICO SR</text:p>
          </table:table-cell>
          <table:table-cell office:value-type="float" office:value="4872" table:style-name="ce5">
            <text:p>4872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beni di consumo</text:p>
          </table:table-cell>
          <table:table-cell office:value-type="float" office:value="10000" table:style-name="ce5">
            <text:p>10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S.O.V. SRL</text:p>
          </table:table-cell>
          <table:table-cell office:value-type="float" office:value="4826" table:style-name="ce5">
            <text:p>4826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beni di consumo</text:p>
          </table:table-cell>
          <table:table-cell office:value-type="float" office:value="394.41" table:style-name="ce5">
            <text:p>394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8" table:style-name="ce5">
            <text:p>4918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Altri beni di consumo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19" table:style-name="ce5">
            <text:p>4919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Altri beni di consumo</text:p>
          </table:table-cell>
          <table:table-cell office:value-type="float" office:value="173.07" table:style-name="ce5">
            <text:p>173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0" table:style-name="ce5">
            <text:p>4920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Altri beni di consumo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26" table:style-name="ce5">
            <text:p>4126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20" table:style-name="ce5">
            <text:p>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LANTICO SPA</text:p>
          </table:table-cell>
          <table:table-cell office:value-type="float" office:value="4861" table:style-name="ce5">
            <text:p>4861</text:p>
          </table:table-cell>
          <table:table-cell office:value-type="string" table:style-name="ce5">
            <text:p>17/08/2023</text:p>
          </table:table-cell>
          <table:table-cell office:value-type="string" table:style-name="ce5">
            <text:p>Utenze e canoni</text:p>
          </table:table-cell>
          <table:table-cell office:value-type="float" office:value="1289.76" table:style-name="ce5">
            <text:p>1289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LANTICO SPA</text:p>
          </table:table-cell>
          <table:table-cell office:value-type="float" office:value="4862" table:style-name="ce5">
            <text:p>4862</text:p>
          </table:table-cell>
          <table:table-cell office:value-type="string" table:style-name="ce5">
            <text:p>17/08/2023</text:p>
          </table:table-cell>
          <table:table-cell office:value-type="string" table:style-name="ce5">
            <text:p>Utenze e canoni</text:p>
          </table:table-cell>
          <table:table-cell office:value-type="float" office:value="3605.12" table:style-name="ce5">
            <text:p>3605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LANTICO SPA</text:p>
          </table:table-cell>
          <table:table-cell office:value-type="float" office:value="4863" table:style-name="ce5">
            <text:p>4863</text:p>
          </table:table-cell>
          <table:table-cell office:value-type="string" table:style-name="ce5">
            <text:p>17/08/2023</text:p>
          </table:table-cell>
          <table:table-cell office:value-type="string" table:style-name="ce5">
            <text:p>Utenze e canoni</text:p>
          </table:table-cell>
          <table:table-cell office:value-type="float" office:value="71054.48" table:style-name="ce5">
            <text:p>71054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LANTICO SPA</text:p>
          </table:table-cell>
          <table:table-cell office:value-type="float" office:value="4864" table:style-name="ce5">
            <text:p>4864</text:p>
          </table:table-cell>
          <table:table-cell office:value-type="string" table:style-name="ce5">
            <text:p>17/08/2023</text:p>
          </table:table-cell>
          <table:table-cell office:value-type="string" table:style-name="ce5">
            <text:p>Utenze e canoni</text:p>
          </table:table-cell>
          <table:table-cell office:value-type="float" office:value="182871.81" table:style-name="ce5">
            <text:p>182871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FEIN SPA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17/08/2023</text:p>
          </table:table-cell>
          <table:table-cell office:value-type="string" table:style-name="ce5">
            <text:p>Utenze e canoni</text:p>
          </table:table-cell>
          <table:table-cell office:value-type="float" office:value="13383.34" table:style-name="ce5">
            <text:p>13383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FEIN SPA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17/08/2023</text:p>
          </table:table-cell>
          <table:table-cell office:value-type="string" table:style-name="ce5">
            <text:p>Utenze e canoni</text:p>
          </table:table-cell>
          <table:table-cell office:value-type="float" office:value="257.97000000000003" table:style-name="ce5">
            <text:p>257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EDIL SRL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61.96" table:style-name="ce5">
            <text:p>1061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R.COS. SRL</text:p>
          </table:table-cell>
          <table:table-cell office:value-type="float" office:value="4583" table:style-name="ce5">
            <text:p>4583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6860" table:style-name="ce5">
            <text:p>768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-BIT</text:p>
          </table:table-cell>
          <table:table-cell office:value-type="float" office:value="4823" table:style-name="ce5">
            <text:p>4823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65.55" table:style-name="ce5">
            <text:p>465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PER PAV DI CIPOLLA ANTONINO &amp; C SNC</text:p>
          </table:table-cell>
          <table:table-cell office:value-type="float" office:value="4824" table:style-name="ce5">
            <text:p>4824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398.28" table:style-name="ce5">
            <text:p>15398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PER PAV DI CIPOLLA ANTONINO &amp; C SNC</text:p>
          </table:table-cell>
          <table:table-cell office:value-type="float" office:value="4825" table:style-name="ce5">
            <text:p>4825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9627.040000000001" table:style-name="ce5">
            <text:p>29627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.LLI RE <text:s/>DI RE MARIO &amp; CARLO SAS</text:p>
          </table:table-cell>
          <table:table-cell office:value-type="float" office:value="5289" table:style-name="ce5">
            <text:p>5289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7903.96" table:style-name="ce5">
            <text:p>27903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EDIL SRL</text:p>
          </table:table-cell>
          <table:table-cell office:value-type="float" office:value="4849" table:style-name="ce5">
            <text:p>4849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04.99" table:style-name="ce5">
            <text:p>1104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-BIT</text:p>
          </table:table-cell>
          <table:table-cell office:value-type="float" office:value="4146" table:style-name="ce5">
            <text:p>4146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60.14" table:style-name="ce5">
            <text:p>360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EDIL SRL</text:p>
          </table:table-cell>
          <table:table-cell office:value-type="float" office:value="5287" table:style-name="ce5">
            <text:p>5287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720.23" table:style-name="ce5">
            <text:p>2720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PER PAV DI CIPOLLA ANTONINO &amp; C SNC</text:p>
          </table:table-cell>
          <table:table-cell office:value-type="float" office:value="5427" table:style-name="ce5">
            <text:p>5427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72.96" table:style-name="ce5">
            <text:p>872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PER PAV DI CIPOLLA ANTONINO &amp; C SNC</text:p>
          </table:table-cell>
          <table:table-cell office:value-type="float" office:value="5428" table:style-name="ce5">
            <text:p>5428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1.68" table:style-name="ce5">
            <text:p>61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TIGLIONI <text:s/>ING. EGIDIO</text:p>
          </table:table-cell>
          <table:table-cell office:value-type="float" office:value="5072" table:style-name="ce5">
            <text:p>5072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Beni immobili</text:p>
          </table:table-cell>
          <table:table-cell office:value-type="float" office:value="6658" table:style-name="ce5">
            <text:p>66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DC DI TORRIANI C.&amp; C.</text:p>
          </table:table-cell>
          <table:table-cell office:value-type="float" office:value="5061" table:style-name="ce5">
            <text:p>5061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beni di consumo</text:p>
          </table:table-cell>
          <table:table-cell office:value-type="float" office:value="5.04" table:style-name="ce5">
            <text:p>5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DC DI TORRIANI C.&amp; C.</text:p>
          </table:table-cell>
          <table:table-cell office:value-type="float" office:value="5062" table:style-name="ce5">
            <text:p>5062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beni di consumo</text:p>
          </table:table-cell>
          <table:table-cell office:value-type="float" office:value="12.17" table:style-name="ce5">
            <text:p>12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18" table:style-name="ce5">
            <text:p>4118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34.4" table:style-name="ce5">
            <text:p>34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25" table:style-name="ce5">
            <text:p>512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55.3" table:style-name="ce5">
            <text:p>55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17" table:style-name="ce5">
            <text:p>4117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beni di consumo</text:p>
          </table:table-cell>
          <table:table-cell office:value-type="float" office:value="33.700000000000003" table:style-name="ce5">
            <text:p>33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24" table:style-name="ce5">
            <text:p>512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22.91" table:style-name="ce5">
            <text:p>22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OBAB COOP.SOCIALE</text:p>
          </table:table-cell>
          <table:table-cell office:value-type="float" office:value="4989" table:style-name="ce5">
            <text:p>4989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859" table:style-name="ce5">
            <text:p>58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.CASA LUISA ONLUS IL MARSUPIO</text:p>
          </table:table-cell>
          <table:table-cell office:value-type="float" office:value="5080" table:style-name="ce5">
            <text:p>5080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02" table:style-name="ce5">
            <text:p>42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.SOC.PROGETTO SOCIALE</text:p>
          </table:table-cell>
          <table:table-cell office:value-type="float" office:value="5358" table:style-name="ce5">
            <text:p>5358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989.26" table:style-name="ce5">
            <text:p>4989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TASKA ONLUS-ASSOCIAZIONE</text:p>
          </table:table-cell>
          <table:table-cell office:value-type="float" office:value="5360" table:style-name="ce5">
            <text:p>5360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72" table:style-name="ce5">
            <text:p>21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DAMO <text:s/>PAOLO</text:p>
          </table:table-cell>
          <table:table-cell office:value-type="float" office:value="4764" table:style-name="ce5">
            <text:p>4764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LLOMO <text:s/>GIORGIO</text:p>
          </table:table-cell>
          <table:table-cell office:value-type="float" office:value="4765" table:style-name="ce5">
            <text:p>4765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ATI <text:s/>PATRIZIA</text:p>
          </table:table-cell>
          <table:table-cell office:value-type="float" office:value="4766" table:style-name="ce5">
            <text:p>4766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40" table:style-name="ce5">
            <text:p>64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NELLI <text:s/>DARIO</text:p>
          </table:table-cell>
          <table:table-cell office:value-type="float" office:value="4767" table:style-name="ce5">
            <text:p>4767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TARINI <text:s/>ANGELA</text:p>
          </table:table-cell>
          <table:table-cell office:value-type="float" office:value="4768" table:style-name="ce5">
            <text:p>4768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RISHAJ <text:s/>VALENTIN</text:p>
          </table:table-cell>
          <table:table-cell office:value-type="float" office:value="4769" table:style-name="ce5">
            <text:p>4769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LLA <text:s/>JULY ROSSANA</text:p>
          </table:table-cell>
          <table:table-cell office:value-type="float" office:value="4770" table:style-name="ce5">
            <text:p>4770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MBOLI <text:s/>GIGLIOLA</text:p>
          </table:table-cell>
          <table:table-cell office:value-type="float" office:value="4772" table:style-name="ce5">
            <text:p>477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FFARETTI <text:s/>ELISABETTA</text:p>
          </table:table-cell>
          <table:table-cell office:value-type="float" office:value="4771" table:style-name="ce5">
            <text:p>4771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2.5" table:style-name="ce5">
            <text:p>242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DRAN <text:s/>MARCELLO GIORGIO</text:p>
          </table:table-cell>
          <table:table-cell office:value-type="float" office:value="4779" table:style-name="ce5">
            <text:p>4779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SATO <text:s/>MARCO</text:p>
          </table:table-cell>
          <table:table-cell office:value-type="float" office:value="4781" table:style-name="ce5">
            <text:p>4781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NDICI <text:s/>ANDREA</text:p>
          </table:table-cell>
          <table:table-cell office:value-type="float" office:value="4782" table:style-name="ce5">
            <text:p>478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RRENGHI <text:s/>CLAUDIA MARIA</text:p>
          </table:table-cell>
          <table:table-cell office:value-type="float" office:value="4780" table:style-name="ce5">
            <text:p>4780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NETTI <text:s/>CORRADO</text:p>
          </table:table-cell>
          <table:table-cell office:value-type="float" office:value="4783" table:style-name="ce5">
            <text:p>478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ONDINI <text:s/>ELIOS</text:p>
          </table:table-cell>
          <table:table-cell office:value-type="float" office:value="4778" table:style-name="ce5">
            <text:p>4778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CCHELLI <text:s/>FABIO</text:p>
          </table:table-cell>
          <table:table-cell office:value-type="float" office:value="4776" table:style-name="ce5">
            <text:p>4776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'ESPOSITO <text:s/>DANIELA</text:p>
          </table:table-cell>
          <table:table-cell office:value-type="float" office:value="4775" table:style-name="ce5">
            <text:p>4775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NICALZI <text:s/>ANDREA</text:p>
          </table:table-cell>
          <table:table-cell office:value-type="float" office:value="4774" table:style-name="ce5">
            <text:p>4774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80" table:style-name="ce5">
            <text:p>2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L'ALBERO DELLA VITA ONLUS</text:p>
          </table:table-cell>
          <table:table-cell office:value-type="float" office:value="4303" table:style-name="ce5">
            <text:p>4303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5" table:style-name="ce5">
            <text:p>1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L'ALBERO DELLA VITA ONLUS</text:p>
          </table:table-cell>
          <table:table-cell office:value-type="float" office:value="4303" table:style-name="ce5">
            <text:p>4303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17" table:style-name="ce5">
            <text:p>8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LLOMO <text:s/>GIORGIO</text:p>
          </table:table-cell>
          <table:table-cell office:value-type="float" office:value="5172" table:style-name="ce5">
            <text:p>517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ATI <text:s/>PATRIZIA</text:p>
          </table:table-cell>
          <table:table-cell office:value-type="float" office:value="5173" table:style-name="ce5">
            <text:p>517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40" table:style-name="ce5">
            <text:p>64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MPERTI <text:s/>LUCA</text:p>
          </table:table-cell>
          <table:table-cell office:value-type="float" office:value="5177" table:style-name="ce5">
            <text:p>5177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0" table:style-name="ce5">
            <text:p>9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TTA <text:s/>DARIA</text:p>
          </table:table-cell>
          <table:table-cell office:value-type="float" office:value="5175" table:style-name="ce5">
            <text:p>517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NETTI <text:s/>CORRADO</text:p>
          </table:table-cell>
          <table:table-cell office:value-type="float" office:value="5183" table:style-name="ce5">
            <text:p>518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ONDINI <text:s/>ELIOS</text:p>
          </table:table-cell>
          <table:table-cell office:value-type="float" office:value="5181" table:style-name="ce5">
            <text:p>5181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CCHELLI <text:s/>FABIO</text:p>
          </table:table-cell>
          <table:table-cell office:value-type="float" office:value="5178" table:style-name="ce5">
            <text:p>5178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'ESPOSITO <text:s/>DANIELA</text:p>
          </table:table-cell>
          <table:table-cell office:value-type="float" office:value="5176" table:style-name="ce5">
            <text:p>5176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TTO POLLICINO ONLUS-SOC.COOP.SOC.</text:p>
          </table:table-cell>
          <table:table-cell office:value-type="float" office:value="4282" table:style-name="ce5">
            <text:p>4282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220.7" table:style-name="ce5">
            <text:p>3220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TTO POLLICINO ONLUS-SOC.COOP.SOC.</text:p>
          </table:table-cell>
          <table:table-cell office:value-type="float" office:value="4283" table:style-name="ce5">
            <text:p>4283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34.92" table:style-name="ce5">
            <text:p>1034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SC SPA</text:p>
          </table:table-cell>
          <table:table-cell office:value-type="float" office:value="4897" table:style-name="ce5">
            <text:p>4897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0.400000000000006" table:style-name="ce5">
            <text:p>80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SC SPA</text:p>
          </table:table-cell>
          <table:table-cell office:value-type="float" office:value="4898" table:style-name="ce5">
            <text:p>4898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8.1" table:style-name="ce5">
            <text:p>88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08" table:style-name="ce5">
            <text:p>4108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13.12" table:style-name="ce5">
            <text:p>213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28" table:style-name="ce5">
            <text:p>4128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1.9" table:style-name="ce5">
            <text:p>21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29" table:style-name="ce5">
            <text:p>4129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5.6" table:style-name="ce5">
            <text:p>45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30" table:style-name="ce5">
            <text:p>4130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26" table:style-name="ce5">
            <text:p>1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4307" table:style-name="ce5">
            <text:p>4307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36394.980000000003" table:style-name="ce5">
            <text:p>36394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4307" table:style-name="ce5">
            <text:p>4307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38541.18" table:style-name="ce5">
            <text:p>138541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366" table:style-name="ce5">
            <text:p>5366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36394.980000000003" table:style-name="ce5">
            <text:p>36394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366" table:style-name="ce5">
            <text:p>5366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38541.18" table:style-name="ce5">
            <text:p>138541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RISTORAZIONE SRL</text:p>
          </table:table-cell>
          <table:table-cell office:value-type="float" office:value="3975" table:style-name="ce5">
            <text:p>3975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7027.990000000002" table:style-name="ce5">
            <text:p>17027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RISTORAZIONE SRL</text:p>
          </table:table-cell>
          <table:table-cell office:value-type="float" office:value="5310" table:style-name="ce5">
            <text:p>5310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0210.030000000001" table:style-name="ce5">
            <text:p>10210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RISTORAZIONE SRL</text:p>
          </table:table-cell>
          <table:table-cell office:value-type="float" office:value="4712" table:style-name="ce5">
            <text:p>471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6419.46" table:style-name="ce5">
            <text:p>16419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4190" table:style-name="ce5">
            <text:p>4190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264921.78999999998" table:style-name="ce5">
            <text:p>264921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283" table:style-name="ce5">
            <text:p>5283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servizi</text:p>
          </table:table-cell>
          <table:table-cell office:value-type="float" office:value="66636.600000000006" table:style-name="ce5">
            <text:p>66636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283" table:style-name="ce5">
            <text:p>5283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servizi</text:p>
          </table:table-cell>
          <table:table-cell office:value-type="float" office:value="80970.03" table:style-name="ce5">
            <text:p>80970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283" table:style-name="ce5">
            <text:p>5283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servizi</text:p>
          </table:table-cell>
          <table:table-cell office:value-type="float" office:value="87426.83" table:style-name="ce5">
            <text:p>87426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284" table:style-name="ce5">
            <text:p>5284</text:p>
          </table:table-cell>
          <table:table-cell office:value-type="string" table:style-name="ce5">
            <text:p>18/09/2023</text:p>
          </table:table-cell>
          <table:table-cell office:value-type="string" table:style-name="ce5">
            <text:p>Altri servizi</text:p>
          </table:table-cell>
          <table:table-cell office:value-type="float" office:value="21672.46" table:style-name="ce5">
            <text:p>21672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31225.919999999998" table:style-name="ce5">
            <text:p>31225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9" table:style-name="ce5">
            <text:p>4519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31420.560000000001" table:style-name="ce5">
            <text:p>31420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7" table:style-name="ce5">
            <text:p>4927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31420.58" table:style-name="ce5">
            <text:p>31420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ECCHI COLORI S.R.L.</text:p>
          </table:table-cell>
          <table:table-cell office:value-type="float" office:value="5058" table:style-name="ce5">
            <text:p>5058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beni di consumo</text:p>
          </table:table-cell>
          <table:table-cell office:value-type="float" office:value="20.99" table:style-name="ce5">
            <text:p>20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48" table:style-name="ce5">
            <text:p>5148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beni di consumo</text:p>
          </table:table-cell>
          <table:table-cell office:value-type="float" office:value="95.4" table:style-name="ce5">
            <text:p>95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76" table:style-name="ce5">
            <text:p>4676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beni di consumo</text:p>
          </table:table-cell>
          <table:table-cell office:value-type="float" office:value="48" table:style-name="ce5">
            <text:p>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RCOL SPA</text:p>
          </table:table-cell>
          <table:table-cell office:value-type="float" office:value="4636" table:style-name="ce5">
            <text:p>4636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Altri beni di consumo</text:p>
          </table:table-cell>
          <table:table-cell office:value-type="float" office:value="2054" table:style-name="ce5">
            <text:p>205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RAZZI <text:s/>CARLO E FIGLIO DI FERRAZZI AND</text:p>
          </table:table-cell>
          <table:table-cell office:value-type="float" office:value="5059" table:style-name="ce5">
            <text:p>5059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0.6" table:style-name="ce5">
            <text:p>50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47" table:style-name="ce5">
            <text:p>5147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30" table:style-name="ce5">
            <text:p>23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OMAG SNC</text:p>
          </table:table-cell>
          <table:table-cell office:value-type="float" office:value="4559" table:style-name="ce5">
            <text:p>4559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3.46" table:style-name="ce5">
            <text:p>53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701" table:style-name="ce5">
            <text:p>4701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43" table:style-name="ce5">
            <text:p>2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CCOLO PRINCIPE-COOP.SOCIALE ONLUS</text:p>
          </table:table-cell>
          <table:table-cell office:value-type="float" office:value="4406" table:style-name="ce5">
            <text:p>4406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49.88" table:style-name="ce5">
            <text:p>2149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408" table:style-name="ce5">
            <text:p>4408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68.27" table:style-name="ce5">
            <text:p>868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TTO POLLICINO ONLUS-SOC.COOP.SOC.</text:p>
          </table:table-cell>
          <table:table-cell office:value-type="float" office:value="4281" table:style-name="ce5">
            <text:p>4281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80.63" table:style-name="ce5">
            <text:p>2280,6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TTO POLLICINO ONLUS-SOC.COOP.SOC.</text:p>
          </table:table-cell>
          <table:table-cell office:value-type="float" office:value="4839" table:style-name="ce5">
            <text:p>4839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142.5" table:style-name="ce5">
            <text:p>6142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L'ALBERO DELLA VITA ONLUS</text:p>
          </table:table-cell>
          <table:table-cell office:value-type="float" office:value="4829" table:style-name="ce5">
            <text:p>4829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9.5" table:style-name="ce5">
            <text:p>17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L'ALBERO DELLA VITA ONLUS</text:p>
          </table:table-cell>
          <table:table-cell office:value-type="float" office:value="4829" table:style-name="ce5">
            <text:p>4829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1.5" table:style-name="ce5">
            <text:p>201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IBC SOCIETA' COOPERATIVA SOCIALE</text:p>
          </table:table-cell>
          <table:table-cell office:value-type="float" office:value="4748" table:style-name="ce5">
            <text:p>4748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83" table:style-name="ce5">
            <text:p>4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MELOGRANO ONLUS SOC. COOP. SOCIALE AR</text:p>
          </table:table-cell>
          <table:table-cell office:value-type="float" office:value="4755" table:style-name="ce5">
            <text:p>4755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0.5" table:style-name="ce5">
            <text:p>22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IBC SOCIETA' COOPERATIVA SOCIALE</text:p>
          </table:table-cell>
          <table:table-cell office:value-type="float" office:value="4986" table:style-name="ce5">
            <text:p>4986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83" table:style-name="ce5">
            <text:p>4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TTA <text:s/>DARIA</text:p>
          </table:table-cell>
          <table:table-cell office:value-type="float" office:value="4889" table:style-name="ce5">
            <text:p>4889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00" table:style-name="ce5">
            <text:p>8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DAMO <text:s/>PAOLO</text:p>
          </table:table-cell>
          <table:table-cell office:value-type="float" office:value="4052" table:style-name="ce5">
            <text:p>4052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NELLI <text:s/>DARIO</text:p>
          </table:table-cell>
          <table:table-cell office:value-type="float" office:value="4053" table:style-name="ce5">
            <text:p>4053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TARINI <text:s/>ANGELA</text:p>
          </table:table-cell>
          <table:table-cell office:value-type="float" office:value="4054" table:style-name="ce5">
            <text:p>4054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RISHAJ <text:s/>VALENTIN</text:p>
          </table:table-cell>
          <table:table-cell office:value-type="float" office:value="4055" table:style-name="ce5">
            <text:p>4055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LLA <text:s/>JULY ROSSANA</text:p>
          </table:table-cell>
          <table:table-cell office:value-type="float" office:value="4056" table:style-name="ce5">
            <text:p>4056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MBOLI <text:s/>GIGLIOLA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FFARETTI <text:s/>ELISABETTA</text:p>
          </table:table-cell>
          <table:table-cell office:value-type="float" office:value="4057" table:style-name="ce5">
            <text:p>4057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2.5" table:style-name="ce5">
            <text:p>242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DRAN <text:s/>MARCELLO GIORGIO</text:p>
          </table:table-cell>
          <table:table-cell office:value-type="float" office:value="4058" table:style-name="ce5">
            <text:p>4058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SATO <text:s/>MARCO</text:p>
          </table:table-cell>
          <table:table-cell office:value-type="float" office:value="4059" table:style-name="ce5">
            <text:p>4059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NDICI <text:s/>ANDREA</text:p>
          </table:table-cell>
          <table:table-cell office:value-type="float" office:value="4060" table:style-name="ce5">
            <text:p>4060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LLOMO <text:s/>GIORGIO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ATI <text:s/>PATRIZIA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40" table:style-name="ce5">
            <text:p>64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RRENGHI <text:s/>CLAUDIA MARIA</text:p>
          </table:table-cell>
          <table:table-cell office:value-type="float" office:value="4069" table:style-name="ce5">
            <text:p>4069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NETTI <text:s/>CORRADO</text:p>
          </table:table-cell>
          <table:table-cell office:value-type="float" office:value="4070" table:style-name="ce5">
            <text:p>4070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ONDINI <text:s/>ELIOS</text:p>
          </table:table-cell>
          <table:table-cell office:value-type="float" office:value="4068" table:style-name="ce5">
            <text:p>4068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CCHELLI <text:s/>FABIO</text:p>
          </table:table-cell>
          <table:table-cell office:value-type="float" office:value="4066" table:style-name="ce5">
            <text:p>4066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'ESPOSITO <text:s/>DANIELA</text:p>
          </table:table-cell>
          <table:table-cell office:value-type="float" office:value="4065" table:style-name="ce5">
            <text:p>4065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NICALZI <text:s/>ANDREA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MELOGRANO ONLUS SOC. COOP. SOCIALE AR</text:p>
          </table:table-cell>
          <table:table-cell office:value-type="float" office:value="4028" table:style-name="ce5">
            <text:p>4028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0.5" table:style-name="ce5">
            <text:p>22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DAMO <text:s/>PAOLO</text:p>
          </table:table-cell>
          <table:table-cell office:value-type="float" office:value="5160" table:style-name="ce5">
            <text:p>5160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NELLI <text:s/>DARIO</text:p>
          </table:table-cell>
          <table:table-cell office:value-type="float" office:value="5161" table:style-name="ce5">
            <text:p>5161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TARINI <text:s/>ANGELA</text:p>
          </table:table-cell>
          <table:table-cell office:value-type="float" office:value="5162" table:style-name="ce5">
            <text:p>516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RISHAJ <text:s/>VALENTIN</text:p>
          </table:table-cell>
          <table:table-cell office:value-type="float" office:value="5164" table:style-name="ce5">
            <text:p>516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LLA <text:s/>JULY ROSSANA</text:p>
          </table:table-cell>
          <table:table-cell office:value-type="float" office:value="5165" table:style-name="ce5">
            <text:p>516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MBOLI <text:s/>GIGLIOLA</text:p>
          </table:table-cell>
          <table:table-cell office:value-type="float" office:value="5171" table:style-name="ce5">
            <text:p>5171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FFARETTI <text:s/>ELISABETTA</text:p>
          </table:table-cell>
          <table:table-cell office:value-type="float" office:value="5166" table:style-name="ce5">
            <text:p>5166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2.5" table:style-name="ce5">
            <text:p>242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DRAN <text:s/>MARCELLO GIORGIO</text:p>
          </table:table-cell>
          <table:table-cell office:value-type="float" office:value="5167" table:style-name="ce5">
            <text:p>5167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SATO <text:s/>MARCO</text:p>
          </table:table-cell>
          <table:table-cell office:value-type="float" office:value="5169" table:style-name="ce5">
            <text:p>5169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NDICI <text:s/>ANDREA</text:p>
          </table:table-cell>
          <table:table-cell office:value-type="float" office:value="5170" table:style-name="ce5">
            <text:p>5170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RRENGHI <text:s/>CLAUDIA MARIA</text:p>
          </table:table-cell>
          <table:table-cell office:value-type="float" office:value="5168" table:style-name="ce5">
            <text:p>5168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.CASA LUISA ONLUS IL MARSUPIO</text:p>
          </table:table-cell>
          <table:table-cell office:value-type="float" office:value="3976" table:style-name="ce5">
            <text:p>3976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342" table:style-name="ce5">
            <text:p>43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 LUIGI SOCIETA' COOPERATIVA SOCIALE</text:p>
          </table:table-cell>
          <table:table-cell office:value-type="float" office:value="3983" table:style-name="ce5">
            <text:p>3983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780" table:style-name="ce5">
            <text:p>37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ITA' EDUCATIVA A. MERLARA</text:p>
          </table:table-cell>
          <table:table-cell office:value-type="float" office:value="4396" table:style-name="ce5">
            <text:p>4396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02" table:style-name="ce5">
            <text:p>20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TASKA ONLUS-ASSOCIAZIONE</text:p>
          </table:table-cell>
          <table:table-cell office:value-type="float" office:value="4402" table:style-name="ce5">
            <text:p>440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02" table:style-name="ce5">
            <text:p>21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OBAB COOP.SOCIALE</text:p>
          </table:table-cell>
          <table:table-cell office:value-type="float" office:value="4562" table:style-name="ce5">
            <text:p>4562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74.45" table:style-name="ce5">
            <text:p>974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OBAB COOP.SOCIALE</text:p>
          </table:table-cell>
          <table:table-cell office:value-type="float" office:value="4562" table:style-name="ce5">
            <text:p>4562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16" table:style-name="ce5">
            <text:p>20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UORILUOGHI SOCIETA' COOPERATIVA SOCIALE</text:p>
          </table:table-cell>
          <table:table-cell office:value-type="float" office:value="4566" table:style-name="ce5">
            <text:p>456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60.7800000000002" table:style-name="ce5">
            <text:p>2460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.CASA LUISA ONLUS IL MARSUPIO</text:p>
          </table:table-cell>
          <table:table-cell office:value-type="float" office:value="5263" table:style-name="ce5">
            <text:p>5263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342" table:style-name="ce5">
            <text:p>43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ANIMAZIONE VALDOCCO S.C.S.</text:p>
          </table:table-cell>
          <table:table-cell office:value-type="float" office:value="5023" table:style-name="ce5">
            <text:p>5023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943.04" table:style-name="ce5">
            <text:p>5943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ANIMAZIONE VALDOCCO S.C.S.</text:p>
          </table:table-cell>
          <table:table-cell office:value-type="float" office:value="5023" table:style-name="ce5">
            <text:p>5023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178.72" table:style-name="ce5">
            <text:p>7178,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ANIMAZIONE VALDOCCO S.C.S.</text:p>
          </table:table-cell>
          <table:table-cell office:value-type="float" office:value="5024" table:style-name="ce5">
            <text:p>5024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06.42" table:style-name="ce5">
            <text:p>1706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ANIMAZIONE VALDOCCO S.C.S.</text:p>
          </table:table-cell>
          <table:table-cell office:value-type="float" office:value="5024" table:style-name="ce5">
            <text:p>5024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65.26" table:style-name="ce5">
            <text:p>1765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ANIMAZIONE VALDOCCO S.C.S.</text:p>
          </table:table-cell>
          <table:table-cell office:value-type="float" office:value="5024" table:style-name="ce5">
            <text:p>5024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71.68" table:style-name="ce5">
            <text:p>3471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.CASA LUISA ONLUS IL MARSUPIO</text:p>
          </table:table-cell>
          <table:table-cell office:value-type="float" office:value="5021" table:style-name="ce5">
            <text:p>5021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342" table:style-name="ce5">
            <text:p>43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TTO POLLICINO ONLUS-SOC.COOP.SOC.</text:p>
          </table:table-cell>
          <table:table-cell office:value-type="float" office:value="4977" table:style-name="ce5">
            <text:p>4977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616.2" table:style-name="ce5">
            <text:p>3616,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SAN LUIGI SOCIETA' COOPERATIVA SOCIALE</text:p>
          </table:table-cell>
          <table:table-cell office:value-type="float" office:value="4978" table:style-name="ce5">
            <text:p>4978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80.5" table:style-name="ce5">
            <text:p>358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IONE SICHEM ONLUS</text:p>
          </table:table-cell>
          <table:table-cell office:value-type="float" office:value="4973" table:style-name="ce5">
            <text:p>4973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TASKA ONLUS-ASSOCIAZIONE</text:p>
          </table:table-cell>
          <table:table-cell office:value-type="float" office:value="4994" table:style-name="ce5">
            <text:p>4994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72" table:style-name="ce5">
            <text:p>2172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5">
            <text:p>IL GIROTONDO PICCOLA SOCIETA'COOPERATIVA</text:p>
          </table:table-cell>
          <table:table-cell office:value-type="float" office:value="4992" table:style-name="ce5">
            <text:p>4992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350.3100000000004" table:style-name="ce5">
            <text:p>4350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.SOC.PROGETTO SOCIALE</text:p>
          </table:table-cell>
          <table:table-cell office:value-type="float" office:value="4990" table:style-name="ce5">
            <text:p>4990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989.26" table:style-name="ce5">
            <text:p>4989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TARI <text:s/>ALBERTO</text:p>
          </table:table-cell>
          <table:table-cell office:value-type="float" office:value="4067" table:style-name="ce5">
            <text:p>4067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BANDA COOP.SOCIALE ARL ONLUS</text:p>
          </table:table-cell>
          <table:table-cell office:value-type="float" office:value="5187" table:style-name="ce5">
            <text:p>5187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45" table:style-name="ce5">
            <text:p>9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BANDA COOP.SOCIALE ARL ONLUS</text:p>
          </table:table-cell>
          <table:table-cell office:value-type="float" office:value="5187" table:style-name="ce5">
            <text:p>5187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37.7" table:style-name="ce5">
            <text:p>1337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BANDA COOP.SOCIALE ARL ONLUS</text:p>
          </table:table-cell>
          <table:table-cell office:value-type="float" office:value="5187" table:style-name="ce5">
            <text:p>5187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17.3" table:style-name="ce5">
            <text:p>1917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PERA MATER ORPHANORUM</text:p>
          </table:table-cell>
          <table:table-cell office:value-type="float" office:value="4405" table:style-name="ce5">
            <text:p>4405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42" table:style-name="ce5">
            <text:p>1442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5">
            <text:p>IL GIROTONDO PICCOLA SOCIETA'COOPERATIVA</text:p>
          </table:table-cell>
          <table:table-cell office:value-type="float" office:value="4274" table:style-name="ce5">
            <text:p>4274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09.9799999999996" table:style-name="ce5">
            <text:p>4209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SENTIERO SOCIETA' COOP. SOCIALE</text:p>
          </table:table-cell>
          <table:table-cell office:value-type="float" office:value="4277" table:style-name="ce5">
            <text:p>4277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23.05" table:style-name="ce5">
            <text:p>1723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CLESSIDRA COOP.SOCIALE</text:p>
          </table:table-cell>
          <table:table-cell office:value-type="float" office:value="4279" table:style-name="ce5">
            <text:p>4279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489" table:style-name="ce5">
            <text:p>64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VER LAND SOCIETA' COOPERATIVA SOCIALE</text:p>
          </table:table-cell>
          <table:table-cell office:value-type="float" office:value="4280" table:style-name="ce5">
            <text:p>4280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83.5" table:style-name="ce5">
            <text:p>6583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TTO POLLICINO ONLUS-SOC.COOP.SOC.</text:p>
          </table:table-cell>
          <table:table-cell office:value-type="float" office:value="4284" table:style-name="ce5">
            <text:p>4284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874.5" table:style-name="ce5">
            <text:p>3874,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SAN LUIGI SOCIETA' COOPERATIVA SOCIALE</text:p>
          </table:table-cell>
          <table:table-cell office:value-type="float" office:value="4290" table:style-name="ce5">
            <text:p>4290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65" table:style-name="ce5">
            <text:p>34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IONE TAU ONLUS</text:p>
          </table:table-cell>
          <table:table-cell office:value-type="float" office:value="4300" table:style-name="ce5">
            <text:p>4300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460" table:style-name="ce5">
            <text:p>54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IONE TAU ONLUS</text:p>
          </table:table-cell>
          <table:table-cell office:value-type="float" office:value="4300" table:style-name="ce5">
            <text:p>4300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280" table:style-name="ce5">
            <text:p>72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ESTER COOPERATIVA SOCIALE</text:p>
          </table:table-cell>
          <table:table-cell office:value-type="float" office:value="4313" table:style-name="ce5">
            <text:p>4313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41" table:style-name="ce5">
            <text:p>15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ESTER COOPERATIVA SOCIALE</text:p>
          </table:table-cell>
          <table:table-cell office:value-type="float" office:value="4313" table:style-name="ce5">
            <text:p>4313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94.18" table:style-name="ce5">
            <text:p>3094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PERA MATER ORPHANORUM</text:p>
          </table:table-cell>
          <table:table-cell office:value-type="float" office:value="4830" table:style-name="ce5">
            <text:p>4830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90" table:style-name="ce5">
            <text:p>149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ESTER COOPERATIVA SOCIALE</text:p>
          </table:table-cell>
          <table:table-cell office:value-type="float" office:value="4836" table:style-name="ce5">
            <text:p>4836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17.25" table:style-name="ce5">
            <text:p>1517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ESTER COOPERATIVA SOCIALE</text:p>
          </table:table-cell>
          <table:table-cell office:value-type="float" office:value="4836" table:style-name="ce5">
            <text:p>4836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929.5" table:style-name="ce5">
            <text:p>292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I SAN GIUSEPPE SANT'ANDREA</text:p>
          </table:table-cell>
          <table:table-cell office:value-type="float" office:value="4837" table:style-name="ce5">
            <text:p>4837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40" table:style-name="ce5">
            <text:p>144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VER LAND SOCIETA' COOPERATIVA SOCIALE</text:p>
          </table:table-cell>
          <table:table-cell office:value-type="float" office:value="4838" table:style-name="ce5">
            <text:p>4838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802.95" table:style-name="ce5">
            <text:p>6802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ESTER COOPERATIVA SOCIALE</text:p>
          </table:table-cell>
          <table:table-cell office:value-type="float" office:value="5196" table:style-name="ce5">
            <text:p>5196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91" table:style-name="ce5">
            <text:p>14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ESTER COOPERATIVA SOCIALE</text:p>
          </table:table-cell>
          <table:table-cell office:value-type="float" office:value="5196" table:style-name="ce5">
            <text:p>5196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929.5" table:style-name="ce5">
            <text:p>292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ANIMAZIONE VALDOCCO S.C.S.</text:p>
          </table:table-cell>
          <table:table-cell office:value-type="float" office:value="4027" table:style-name="ce5">
            <text:p>4027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384.04" table:style-name="ce5">
            <text:p>5384,04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5">
            <text:p>IL GIROTONDO PICCOLA SOCIETA'COOPERATIVA</text:p>
          </table:table-cell>
          <table:table-cell office:value-type="float" office:value="5186" table:style-name="ce5">
            <text:p>5186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350.3100000000004" table:style-name="ce5">
            <text:p>4350,3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VER LAND SOCIETA' COOPERATIVA SOCIALE</text:p>
          </table:table-cell>
          <table:table-cell office:value-type="float" office:value="5190" table:style-name="ce5">
            <text:p>5190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669.2" table:style-name="ce5">
            <text:p>7669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IONE SICHEM ONLUS</text:p>
          </table:table-cell>
          <table:table-cell office:value-type="float" office:value="4385" table:style-name="ce5">
            <text:p>4385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16" table:style-name="ce5">
            <text:p>13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.SOC.PROGETTO SOCIALE</text:p>
          </table:table-cell>
          <table:table-cell office:value-type="float" office:value="4391" table:style-name="ce5">
            <text:p>4391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828.32" table:style-name="ce5">
            <text:p>4828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OBAB COOP.SOCIALE</text:p>
          </table:table-cell>
          <table:table-cell office:value-type="float" office:value="4392" table:style-name="ce5">
            <text:p>439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670" table:style-name="ce5">
            <text:p>567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CLESSIDRA COOP.SOCIALE</text:p>
          </table:table-cell>
          <table:table-cell office:value-type="float" office:value="5231" table:style-name="ce5">
            <text:p>5231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410.6" table:style-name="ce5">
            <text:p>13410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 LUIGI SOCIETA' COOPERATIVA SOCIALE</text:p>
          </table:table-cell>
          <table:table-cell office:value-type="float" office:value="5233" table:style-name="ce5">
            <text:p>523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80.5" table:style-name="ce5">
            <text:p>358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 LUIGI SOCIETA' COOPERATIVA SOCIALE</text:p>
          </table:table-cell>
          <table:table-cell office:value-type="float" office:value="5233" table:style-name="ce5">
            <text:p>5233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880.5" table:style-name="ce5">
            <text:p>388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BANDA COOP.SOCIALE ARL ONLUS</text:p>
          </table:table-cell>
          <table:table-cell office:value-type="float" office:value="3981" table:style-name="ce5">
            <text:p>3981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45" table:style-name="ce5">
            <text:p>9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BANDA COOP.SOCIALE ARL ONLUS</text:p>
          </table:table-cell>
          <table:table-cell office:value-type="float" office:value="3981" table:style-name="ce5">
            <text:p>3981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50" table:style-name="ce5">
            <text:p>10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BANDA COOP.SOCIALE ARL ONLUS</text:p>
          </table:table-cell>
          <table:table-cell office:value-type="float" office:value="3981" table:style-name="ce5">
            <text:p>3981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37.7" table:style-name="ce5">
            <text:p>1337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UDIO UNO SOCIETA' COOPERATIVA SOCIALE</text:p>
          </table:table-cell>
          <table:table-cell office:value-type="float" office:value="3990" table:style-name="ce5">
            <text:p>3990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502" table:style-name="ce5">
            <text:p>55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NIVERSIIS SOCIETA' COOPERATIVA SOCIALE</text:p>
          </table:table-cell>
          <table:table-cell office:value-type="float" office:value="3992" table:style-name="ce5">
            <text:p>3992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32.81" table:style-name="ce5">
            <text:p>1432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CASA DAVANTI AL SOLE COOP.SOCIALE ARL</text:p>
          </table:table-cell>
          <table:table-cell office:value-type="float" office:value="4400" table:style-name="ce5">
            <text:p>4400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.53" table:style-name="ce5">
            <text:p>42,5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TARI <text:s/>ALBERTO</text:p>
          </table:table-cell>
          <table:table-cell office:value-type="float" office:value="4777" table:style-name="ce5">
            <text:p>4777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NICALZI <text:s/>ANDREA</text:p>
          </table:table-cell>
          <table:table-cell office:value-type="float" office:value="4773" table:style-name="ce5">
            <text:p>477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20" table:style-name="ce5">
            <text:p>3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SOC. ALBATROS</text:p>
          </table:table-cell>
          <table:table-cell office:value-type="float" office:value="4590" table:style-name="ce5">
            <text:p>4590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02.74" table:style-name="ce5">
            <text:p>1102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TARI <text:s/>ALBERTO</text:p>
          </table:table-cell>
          <table:table-cell office:value-type="float" office:value="5180" table:style-name="ce5">
            <text:p>5180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NICALZI <text:s/>ANDREA</text:p>
          </table:table-cell>
          <table:table-cell office:value-type="float" office:value="5174" table:style-name="ce5">
            <text:p>517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IN SCSRL</text:p>
          </table:table-cell>
          <table:table-cell office:value-type="float" office:value="4563" table:style-name="ce5">
            <text:p>4563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5" table:style-name="ce5">
            <text:p>13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BANDA COOP.SOCIALE ARL ONLUS</text:p>
          </table:table-cell>
          <table:table-cell office:value-type="float" office:value="4567" table:style-name="ce5">
            <text:p>4567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37.7" table:style-name="ce5">
            <text:p>1337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BANDA COOP.SOCIALE ARL ONLUS</text:p>
          </table:table-cell>
          <table:table-cell office:value-type="float" office:value="4567" table:style-name="ce5">
            <text:p>4567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20.4" table:style-name="ce5">
            <text:p>1520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TTO POLLICINO ONLUS-SOC.COOP.SOC.</text:p>
          </table:table-cell>
          <table:table-cell office:value-type="float" office:value="4568" table:style-name="ce5">
            <text:p>4568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36" table:style-name="ce5">
            <text:p>3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L'ALBERO DELLA VITA ONLUS</text:p>
          </table:table-cell>
          <table:table-cell office:value-type="float" office:value="4828" table:style-name="ce5">
            <text:p>4828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99" table:style-name="ce5">
            <text:p>5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L'ALBERO DELLA VITA ONLUS</text:p>
          </table:table-cell>
          <table:table-cell office:value-type="float" office:value="5264" table:style-name="ce5">
            <text:p>5264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1.5" table:style-name="ce5">
            <text:p>201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L'ALBERO DELLA VITA ONLUS</text:p>
          </table:table-cell>
          <table:table-cell office:value-type="float" office:value="5264" table:style-name="ce5">
            <text:p>5264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20.5" table:style-name="ce5">
            <text:p>72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CCOLO PRINCIPE-COOP.SOCIALE ONLUS</text:p>
          </table:table-cell>
          <table:table-cell office:value-type="float" office:value="5266" table:style-name="ce5">
            <text:p>5266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30.88" table:style-name="ce5">
            <text:p>1330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BANDA COOP.SOCIALE ARL ONLUS</text:p>
          </table:table-cell>
          <table:table-cell office:value-type="float" office:value="4756" table:style-name="ce5">
            <text:p>4756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45" table:style-name="ce5">
            <text:p>9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NIVERSIIS SOCIETA' COOPERATIVA SOCIALE</text:p>
          </table:table-cell>
          <table:table-cell office:value-type="float" office:value="4760" table:style-name="ce5">
            <text:p>4760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0.15" table:style-name="ce5">
            <text:p>960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SANTA MARIA SOC.COOP.SOCIALE</text:p>
          </table:table-cell>
          <table:table-cell office:value-type="float" office:value="4761" table:style-name="ce5">
            <text:p>4761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000" table:style-name="ce5">
            <text:p>20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CCOLO PRINCIPE-COOP.SOCIALE ONLUS</text:p>
          </table:table-cell>
          <table:table-cell office:value-type="float" office:value="4995" table:style-name="ce5">
            <text:p>4995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9.5" table:style-name="ce5">
            <text:p>19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CCOLO PRINCIPE-COOP.SOCIALE ONLUS</text:p>
          </table:table-cell>
          <table:table-cell office:value-type="float" office:value="4995" table:style-name="ce5">
            <text:p>4995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49.88" table:style-name="ce5">
            <text:p>2149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NIVERSIIS SOCIETA' COOPERATIVA SOCIALE</text:p>
          </table:table-cell>
          <table:table-cell office:value-type="float" office:value="5086" table:style-name="ce5">
            <text:p>5086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89.96" table:style-name="ce5">
            <text:p>1289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CCOLO PRINCIPE-COOP.SOCIALE ONLUS</text:p>
          </table:table-cell>
          <table:table-cell office:value-type="float" office:value="4406" table:style-name="ce5">
            <text:p>4406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0.5" table:style-name="ce5">
            <text:p>220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834" table:style-name="ce5">
            <text:p>4834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26.88" table:style-name="ce5">
            <text:p>826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SEME ONLUS-SOCIETA' COOP.SOCIALE</text:p>
          </table:table-cell>
          <table:table-cell office:value-type="float" office:value="4840" table:style-name="ce5">
            <text:p>4840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49" table:style-name="ce5">
            <text:p>16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SOCIALE LA ZATTERA-ONLUS</text:p>
          </table:table-cell>
          <table:table-cell office:value-type="float" office:value="4841" table:style-name="ce5">
            <text:p>4841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87.5" table:style-name="ce5">
            <text:p>787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ARI DOMANI SOC. COOP. SOCIALE ONLUS</text:p>
          </table:table-cell>
          <table:table-cell office:value-type="float" office:value="4071" table:style-name="ce5">
            <text:p>4071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7.06" table:style-name="ce5">
            <text:p>967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194" table:style-name="ce5">
            <text:p>519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26.88" table:style-name="ce5">
            <text:p>826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SOCIALE LA ZATTERA-ONLUS</text:p>
          </table:table-cell>
          <table:table-cell office:value-type="float" office:value="4026" table:style-name="ce5">
            <text:p>4026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87.5" table:style-name="ce5">
            <text:p>787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SER INSIEME DI GALLARATE ONLUS</text:p>
          </table:table-cell>
          <table:table-cell office:value-type="float" office:value="4173" table:style-name="ce5">
            <text:p>4173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250" table:style-name="ce5">
            <text:p>62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.T.G. ARTIGIANI TAXISTI GALLARATESI IN<text:s/></text:p>
          </table:table-cell>
          <table:table-cell office:value-type="float" office:value="5022" table:style-name="ce5">
            <text:p>5022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2" table:style-name="ce5">
            <text:p>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.T.G. ARTIGIANI TAXISTI GALLARATESI IN<text:s/></text:p>
          </table:table-cell>
          <table:table-cell office:value-type="float" office:value="4389" table:style-name="ce5">
            <text:p>4389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" table:style-name="ce5">
            <text:p>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OSSAIN <text:s/>MOSHARRAS</text:p>
          </table:table-cell>
          <table:table-cell office:value-type="float" office:value="4561" table:style-name="ce5">
            <text:p>4561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LL'AVERSANO <text:s/>NICO</text:p>
          </table:table-cell>
          <table:table-cell office:value-type="float" office:value="4154" table:style-name="ce5">
            <text:p>4154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LAZZI <text:s text:c="2"/>GIORGIO</text:p>
          </table:table-cell>
          <table:table-cell office:value-type="float" office:value="4159" table:style-name="ce5">
            <text:p>4159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TINA <text:s/>ANTONIO GIUSEPPE</text:p>
          </table:table-cell>
          <table:table-cell office:value-type="float" office:value="4157" table:style-name="ce5">
            <text:p>4157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ZZELLA <text:s text:c="2"/>CAROLINA</text:p>
          </table:table-cell>
          <table:table-cell office:value-type="float" office:value="4158" table:style-name="ce5">
            <text:p>4158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ENI <text:s/>SERGIO</text:p>
          </table:table-cell>
          <table:table-cell office:value-type="float" office:value="4162" table:style-name="ce5">
            <text:p>4162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URLEO <text:s/>MICHAEL</text:p>
          </table:table-cell>
          <table:table-cell office:value-type="float" office:value="4153" table:style-name="ce5">
            <text:p>4153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RAZZITTA <text:s/>SARA</text:p>
          </table:table-cell>
          <table:table-cell office:value-type="float" office:value="4155" table:style-name="ce5">
            <text:p>4155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NUCCI <text:s/>MARIA</text:p>
          </table:table-cell>
          <table:table-cell office:value-type="float" office:value="4160" table:style-name="ce5">
            <text:p>4160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HEZZI <text:s/>ALBERTO</text:p>
          </table:table-cell>
          <table:table-cell office:value-type="float" office:value="4156" table:style-name="ce5">
            <text:p>4156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GRO' <text:s/>MARIO SIMONE</text:p>
          </table:table-cell>
          <table:table-cell office:value-type="float" office:value="4161" table:style-name="ce5">
            <text:p>4161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RTONI <text:s/>SIMONE</text:p>
          </table:table-cell>
          <table:table-cell office:value-type="float" office:value="4485" table:style-name="ce5">
            <text:p>4485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0" table:style-name="ce5">
            <text:p>3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AMRUN <text:s/>NAHAR</text:p>
          </table:table-cell>
          <table:table-cell office:value-type="float" office:value="4530" table:style-name="ce5">
            <text:p>4530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0" table:style-name="ce5">
            <text:p>3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LL'AVERSANO <text:s/>NICO</text:p>
          </table:table-cell>
          <table:table-cell office:value-type="float" office:value="4737" table:style-name="ce5">
            <text:p>4737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LAZZI <text:s text:c="2"/>GIORGIO</text:p>
          </table:table-cell>
          <table:table-cell office:value-type="float" office:value="4743" table:style-name="ce5">
            <text:p>474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TINA <text:s/>ANTONIO GIUSEPPE</text:p>
          </table:table-cell>
          <table:table-cell office:value-type="float" office:value="4741" table:style-name="ce5">
            <text:p>4741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ZZELLA <text:s text:c="2"/>CAROLINA</text:p>
          </table:table-cell>
          <table:table-cell office:value-type="float" office:value="4742" table:style-name="ce5">
            <text:p>474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ENI <text:s/>SERGIO</text:p>
          </table:table-cell>
          <table:table-cell office:value-type="float" office:value="4745" table:style-name="ce5">
            <text:p>4745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RAZZITTA <text:s/>SARA</text:p>
          </table:table-cell>
          <table:table-cell office:value-type="float" office:value="4738" table:style-name="ce5">
            <text:p>4738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NUCCI <text:s/>MARIA</text:p>
          </table:table-cell>
          <table:table-cell office:value-type="float" office:value="4744" table:style-name="ce5">
            <text:p>4744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HEZZI <text:s/>ALBERTO</text:p>
          </table:table-cell>
          <table:table-cell office:value-type="float" office:value="4739" table:style-name="ce5">
            <text:p>4739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RBIERI <text:s/>GAIA</text:p>
          </table:table-cell>
          <table:table-cell office:value-type="float" office:value="4736" table:style-name="ce5">
            <text:p>4736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OSSAIN <text:s/>MOSHARRAS</text:p>
          </table:table-cell>
          <table:table-cell office:value-type="float" office:value="4740" table:style-name="ce5">
            <text:p>4740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60" table:style-name="ce5">
            <text:p>3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3985" table:style-name="ce5">
            <text:p>3985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4573.06" table:style-name="ce5">
            <text:p>54573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362" table:style-name="ce5">
            <text:p>5362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923.09" table:style-name="ce5">
            <text:p>50923,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998" table:style-name="ce5">
            <text:p>4998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3860.91" table:style-name="ce5">
            <text:p>63860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3977" table:style-name="ce5">
            <text:p>3977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97.27" table:style-name="ce5">
            <text:p>797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3977" table:style-name="ce5">
            <text:p>3977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7.27" table:style-name="ce5">
            <text:p>1367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RIS ACCOGLIENZA COOP SOCIALE ONLUS</text:p>
          </table:table-cell>
          <table:table-cell office:value-type="float" office:value="3980" table:style-name="ce5">
            <text:p>3980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84.77" table:style-name="ce5">
            <text:p>6584,7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LS COOPERATIVA SOCIALE</text:p>
          </table:table-cell>
          <table:table-cell office:value-type="float" office:value="4787" table:style-name="ce5">
            <text:p>4787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709" table:style-name="ce5">
            <text:p>27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PEROGRANO SERVIZI ONLUS COOP.SOC.</text:p>
          </table:table-cell>
          <table:table-cell office:value-type="float" office:value="4305" table:style-name="ce5">
            <text:p>4305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56.16" table:style-name="ce5">
            <text:p>6556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570" table:style-name="ce5">
            <text:p>4570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26.87" table:style-name="ce5">
            <text:p>826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SANTA MARIA SOC.COOP.SOCIALE</text:p>
          </table:table-cell>
          <table:table-cell office:value-type="float" office:value="5364" table:style-name="ce5">
            <text:p>5364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45" table:style-name="ce5">
            <text:p>9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SANTA MARIA SOC.COOP.SOCIALE</text:p>
          </table:table-cell>
          <table:table-cell office:value-type="float" office:value="5364" table:style-name="ce5">
            <text:p>5364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9.25" table:style-name="ce5">
            <text:p>1139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269" table:style-name="ce5">
            <text:p>5269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8.1" table:style-name="ce5">
            <text:p>138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FOL <text:s/>ARL</text:p>
          </table:table-cell>
          <table:table-cell office:value-type="float" office:value="4752" table:style-name="ce5">
            <text:p>475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97.5" table:style-name="ce5">
            <text:p>997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RIS ACCOGLIENZA COOP SOCIALE ONLUS</text:p>
          </table:table-cell>
          <table:table-cell office:value-type="float" office:value="4754" table:style-name="ce5">
            <text:p>4754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72.43" table:style-name="ce5">
            <text:p>6572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ARI DOMANI SOC. COOP. SOCIALE ONLUS</text:p>
          </table:table-cell>
          <table:table-cell office:value-type="float" office:value="4757" table:style-name="ce5">
            <text:p>4757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82.08" table:style-name="ce5">
            <text:p>982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TEO COOPERATIVA SOCIALE ONLUS</text:p>
          </table:table-cell>
          <table:table-cell office:value-type="float" office:value="5030" table:style-name="ce5">
            <text:p>5030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8.94" table:style-name="ce5">
            <text:p>1368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TEO COOPERATIVA SOCIALE ONLUS</text:p>
          </table:table-cell>
          <table:table-cell office:value-type="float" office:value="5029" table:style-name="ce5">
            <text:p>5029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78.19" table:style-name="ce5">
            <text:p>6078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TEO COOPERATIVA SOCIALE ONLUS</text:p>
          </table:table-cell>
          <table:table-cell office:value-type="float" office:value="5030" table:style-name="ce5">
            <text:p>5030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77.04" table:style-name="ce5">
            <text:p>6577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PEROGRANO SERVIZI ONLUS COOP.SOC.</text:p>
          </table:table-cell>
          <table:table-cell office:value-type="float" office:value="4976" table:style-name="ce5">
            <text:p>4976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716.13" table:style-name="ce5">
            <text:p>5716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650" table:style-name="ce5">
            <text:p>4650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41.88" table:style-name="ce5">
            <text:p>2441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979" table:style-name="ce5">
            <text:p>4979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75.82" table:style-name="ce5">
            <text:p>5075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TTO 98 SOCIETA' COOP.SOCIALE</text:p>
          </table:table-cell>
          <table:table-cell office:value-type="float" office:value="4996" table:style-name="ce5">
            <text:p>4996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6.12" table:style-name="ce5">
            <text:p>966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TTO 98 SOCIETA' COOP.SOCIALE</text:p>
          </table:table-cell>
          <table:table-cell office:value-type="float" office:value="4996" table:style-name="ce5">
            <text:p>4996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51.0899999999999" table:style-name="ce5">
            <text:p>1151,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999" table:style-name="ce5">
            <text:p>4999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74.73" table:style-name="ce5">
            <text:p>674,7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999" table:style-name="ce5">
            <text:p>4999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60.04" table:style-name="ce5">
            <text:p>1560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SANTA MARIA SOC.COOP.SOCIALE</text:p>
          </table:table-cell>
          <table:table-cell office:value-type="float" office:value="5001" table:style-name="ce5">
            <text:p>5001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45" table:style-name="ce5">
            <text:p>9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SANTA MARIA SOC.COOP.SOCIALE</text:p>
          </table:table-cell>
          <table:table-cell office:value-type="float" office:value="5001" table:style-name="ce5">
            <text:p>5001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60.25" table:style-name="ce5">
            <text:p>1160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RIS ACCOGLIENZA COOP SOCIALE ONLUS</text:p>
          </table:table-cell>
          <table:table-cell office:value-type="float" office:value="4993" table:style-name="ce5">
            <text:p>4993</text:p>
          </table:table-cell>
          <table:table-cell office:value-type="string" table:style-name="ce5">
            <text:p>0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72.43" table:style-name="ce5">
            <text:p>6572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5078" table:style-name="ce5">
            <text:p>5078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59.27" table:style-name="ce5">
            <text:p>1359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5078" table:style-name="ce5">
            <text:p>5078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3.27" table:style-name="ce5">
            <text:p>1363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TTO 98 SOCIETA' COOP.SOCIALE</text:p>
          </table:table-cell>
          <table:table-cell office:value-type="float" office:value="4407" table:style-name="ce5">
            <text:p>4407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6.12" table:style-name="ce5">
            <text:p>966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TTO 98 SOCIETA' COOP.SOCIALE</text:p>
          </table:table-cell>
          <table:table-cell office:value-type="float" office:value="4407" table:style-name="ce5">
            <text:p>4407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51.0899999999999" table:style-name="ce5">
            <text:p>1151,0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SANTA MARIA SOC.COOP.SOCIALE</text:p>
          </table:table-cell>
          <table:table-cell office:value-type="float" office:value="4409" table:style-name="ce5">
            <text:p>4409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45" table:style-name="ce5">
            <text:p>9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SANTA MARIA SOC.COOP.SOCIALE</text:p>
          </table:table-cell>
          <table:table-cell office:value-type="float" office:value="4409" table:style-name="ce5">
            <text:p>4409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60.25" table:style-name="ce5">
            <text:p>1160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SOCIALE LA ZATTERA-ONLUS</text:p>
          </table:table-cell>
          <table:table-cell office:value-type="float" office:value="4271" table:style-name="ce5">
            <text:p>4271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6" table:style-name="ce5">
            <text:p>7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SEME ONLUS-SOCIETA' COOP.SOCIALE</text:p>
          </table:table-cell>
          <table:table-cell office:value-type="float" office:value="4276" table:style-name="ce5">
            <text:p>4276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49" table:style-name="ce5">
            <text:p>16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FOL <text:s/>ARL</text:p>
          </table:table-cell>
          <table:table-cell office:value-type="float" office:value="4267" table:style-name="ce5">
            <text:p>4267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97.5" table:style-name="ce5">
            <text:p>997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288" table:style-name="ce5">
            <text:p>4288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60.04" table:style-name="ce5">
            <text:p>1560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288" table:style-name="ce5">
            <text:p>4288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559.01" table:style-name="ce5">
            <text:p>4559,0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4832" table:style-name="ce5">
            <text:p>4832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49" table:style-name="ce5">
            <text:p>124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4832" table:style-name="ce5">
            <text:p>4832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7.27" table:style-name="ce5">
            <text:p>1367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ISTITUTO SACRA FAMIGLIA ONLUS</text:p>
          </table:table-cell>
          <table:table-cell office:value-type="float" office:value="4397" table:style-name="ce5">
            <text:p>4397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387.8" table:style-name="ce5">
            <text:p>5387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ZACCHEO</text:p>
          </table:table-cell>
          <table:table-cell office:value-type="float" office:value="4786" table:style-name="ce5">
            <text:p>4786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62" table:style-name="ce5">
            <text:p>18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RENATO PIATTI ONLUS</text:p>
          </table:table-cell>
          <table:table-cell office:value-type="float" office:value="4565" table:style-name="ce5">
            <text:p>4565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6.9" table:style-name="ce5">
            <text:p>2266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569" table:style-name="ce5">
            <text:p>4569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273.92" table:style-name="ce5">
            <text:p>5273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4808" table:style-name="ce5">
            <text:p>480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604" table:style-name="ce5">
            <text:p>26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4808" table:style-name="ce5">
            <text:p>480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889.22" table:style-name="ce5">
            <text:p>3889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4808" table:style-name="ce5">
            <text:p>4808</text:p>
          </table:table-cell>
          <table:table-cell office:value-type="string" table:style-name="ce5">
            <text:p>0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07.5" table:style-name="ce5">
            <text:p>4107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SANTA MARIA SOC.COOP.SOCIALE</text:p>
          </table:table-cell>
          <table:table-cell office:value-type="float" office:value="5363" table:style-name="ce5">
            <text:p>5363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117.75" table:style-name="ce5">
            <text:p>3117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MBRANDT COOPERATIVA SOCIALE</text:p>
          </table:table-cell>
          <table:table-cell office:value-type="float" office:value="5268" table:style-name="ce5">
            <text:p>5268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377.36" table:style-name="ce5">
            <text:p>3377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MBRANDT COOPERATIVA SOCIALE</text:p>
          </table:table-cell>
          <table:table-cell office:value-type="float" office:value="5268" table:style-name="ce5">
            <text:p>5268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39.56" table:style-name="ce5">
            <text:p>3539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TEO COOPERATIVA SOCIALE ONLUS</text:p>
          </table:table-cell>
          <table:table-cell office:value-type="float" office:value="4750" table:style-name="ce5">
            <text:p>4750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17.08" table:style-name="ce5">
            <text:p>4117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RENATO PIATTI ONLUS</text:p>
          </table:table-cell>
          <table:table-cell office:value-type="float" office:value="4753" table:style-name="ce5">
            <text:p>475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70.26" table:style-name="ce5">
            <text:p>470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RENATO PIATTI ONLUS</text:p>
          </table:table-cell>
          <table:table-cell office:value-type="float" office:value="4753" table:style-name="ce5">
            <text:p>475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62.12" table:style-name="ce5">
            <text:p>3062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ATICA SOCIETA' COOPERATIVA SOCIALE ONL</text:p>
          </table:table-cell>
          <table:table-cell office:value-type="float" office:value="4758" table:style-name="ce5">
            <text:p>4758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3.54" table:style-name="ce5">
            <text:p>3543,5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MBRANDT COOPERATIVA SOCIALE</text:p>
          </table:table-cell>
          <table:table-cell office:value-type="float" office:value="4759" table:style-name="ce5">
            <text:p>4759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82.23" table:style-name="ce5">
            <text:p>3082,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MBRANDT COOPERATIVA SOCIALE</text:p>
          </table:table-cell>
          <table:table-cell office:value-type="float" office:value="4759" table:style-name="ce5">
            <text:p>4759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25.38" table:style-name="ce5">
            <text:p>3425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997" table:style-name="ce5">
            <text:p>4997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83.4100000000001" table:style-name="ce5">
            <text:p>1183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997" table:style-name="ce5">
            <text:p>4997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324.33" table:style-name="ce5">
            <text:p>5324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RENATO PIATTI ONLUS</text:p>
          </table:table-cell>
          <table:table-cell office:value-type="float" office:value="4991" table:style-name="ce5">
            <text:p>4991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73.16" table:style-name="ce5">
            <text:p>1373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RENATO PIATTI ONLUS</text:p>
          </table:table-cell>
          <table:table-cell office:value-type="float" office:value="4991" table:style-name="ce5">
            <text:p>4991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28.91" table:style-name="ce5">
            <text:p>1928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RENATO PIATTI ONLUS</text:p>
          </table:table-cell>
          <table:table-cell office:value-type="float" office:value="4991" table:style-name="ce5">
            <text:p>4991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6.91" table:style-name="ce5">
            <text:p>2266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RENATO PIATTI ONLUS</text:p>
          </table:table-cell>
          <table:table-cell office:value-type="float" office:value="4991" table:style-name="ce5">
            <text:p>4991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63.67" table:style-name="ce5">
            <text:p>3463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SANTA MARIA SOC.COOP.SOCIALE</text:p>
          </table:table-cell>
          <table:table-cell office:value-type="float" office:value="5000" table:style-name="ce5">
            <text:p>5000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117.75" table:style-name="ce5">
            <text:p>3117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-ONLUS CENTRO LARIO E VALLI-MENAGG</text:p>
          </table:table-cell>
          <table:table-cell office:value-type="float" office:value="4987" table:style-name="ce5">
            <text:p>4987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224" table:style-name="ce5">
            <text:p>32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TEO COOPERATIVA SOCIALE ONLUS</text:p>
          </table:table-cell>
          <table:table-cell office:value-type="float" office:value="4988" table:style-name="ce5">
            <text:p>4988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57.4000000000001" table:style-name="ce5">
            <text:p>1157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ZACCHEO</text:p>
          </table:table-cell>
          <table:table-cell office:value-type="float" office:value="5082" table:style-name="ce5">
            <text:p>5082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62" table:style-name="ce5">
            <text:p>18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-ONLUS CENTRO LARIO E VALLI-MENAGG</text:p>
          </table:table-cell>
          <table:table-cell office:value-type="float" office:value="5079" table:style-name="ce5">
            <text:p>5079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224" table:style-name="ce5">
            <text:p>32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-ONLUS CENTRO LARIO E VALLI-MENAGG</text:p>
          </table:table-cell>
          <table:table-cell office:value-type="float" office:value="5355" table:style-name="ce5">
            <text:p>5355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88" table:style-name="ce5">
            <text:p>22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-ONLUS CENTRO LARIO E VALLI-MENAGG</text:p>
          </table:table-cell>
          <table:table-cell office:value-type="float" office:value="5355" table:style-name="ce5">
            <text:p>5355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120" table:style-name="ce5">
            <text:p>31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5356" table:style-name="ce5">
            <text:p>5356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89.88" table:style-name="ce5">
            <text:p>1689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5356" table:style-name="ce5">
            <text:p>5356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07.5" table:style-name="ce5">
            <text:p>4107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5356" table:style-name="ce5">
            <text:p>5356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394.22" table:style-name="ce5">
            <text:p>4394,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RENATO PIATTI ONLUS</text:p>
          </table:table-cell>
          <table:table-cell office:value-type="float" office:value="5359" table:style-name="ce5">
            <text:p>5359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73.16" table:style-name="ce5">
            <text:p>1373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RENATO PIATTI ONLUS</text:p>
          </table:table-cell>
          <table:table-cell office:value-type="float" office:value="5359" table:style-name="ce5">
            <text:p>5359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6.91" table:style-name="ce5">
            <text:p>2266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RENATO PIATTI ONLUS</text:p>
          </table:table-cell>
          <table:table-cell office:value-type="float" office:value="5359" table:style-name="ce5">
            <text:p>5359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63.67" table:style-name="ce5">
            <text:p>3463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RENATO PIATTI ONLUS</text:p>
          </table:table-cell>
          <table:table-cell office:value-type="float" office:value="4395" table:style-name="ce5">
            <text:p>4395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28.91" table:style-name="ce5">
            <text:p>1928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SANTA MARIA SOC.COOP.SOCIALE</text:p>
          </table:table-cell>
          <table:table-cell office:value-type="float" office:value="4410" table:style-name="ce5">
            <text:p>4410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7.5" table:style-name="ce5">
            <text:p>3007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LA SANTA MARIA SOC.COOP.SOCIALE</text:p>
          </table:table-cell>
          <table:table-cell office:value-type="float" office:value="4411" table:style-name="ce5">
            <text:p>4411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230.33" table:style-name="ce5">
            <text:p>3230,3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'ANACONDA COOPERATIVA SOCIALE A.R.L.</text:p>
          </table:table-cell>
          <table:table-cell office:value-type="float" office:value="4278" table:style-name="ce5">
            <text:p>4278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475.17" table:style-name="ce5">
            <text:p>8475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MBRANDT COOPERATIVA SOCIALE</text:p>
          </table:table-cell>
          <table:table-cell office:value-type="float" office:value="4285" table:style-name="ce5">
            <text:p>4285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356.99" table:style-name="ce5">
            <text:p>3356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MBRANDT COOPERATIVA SOCIALE</text:p>
          </table:table-cell>
          <table:table-cell office:value-type="float" office:value="4285" table:style-name="ce5">
            <text:p>4285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15.58" table:style-name="ce5">
            <text:p>3415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287" table:style-name="ce5">
            <text:p>4287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98.37" table:style-name="ce5">
            <text:p>998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287" table:style-name="ce5">
            <text:p>4287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83.4100000000001" table:style-name="ce5">
            <text:p>1183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287" table:style-name="ce5">
            <text:p>4287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625.08" table:style-name="ce5">
            <text:p>2625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4266" table:style-name="ce5">
            <text:p>4266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668.57" table:style-name="ce5">
            <text:p>3668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4266" table:style-name="ce5">
            <text:p>4266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975" table:style-name="ce5">
            <text:p>39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.SOCIALE SAN GIUSEPPE R.L. ONLUS</text:p>
          </table:table-cell>
          <table:table-cell office:value-type="float" office:value="4292" table:style-name="ce5">
            <text:p>4292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49.5" table:style-name="ce5">
            <text:p>414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831" table:style-name="ce5">
            <text:p>4831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54.18" table:style-name="ce5">
            <text:p>1454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831" table:style-name="ce5">
            <text:p>4831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84.4399999999996" table:style-name="ce5">
            <text:p>4184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ISTITUTO SACRA FAMIGLIA ONLUS</text:p>
          </table:table-cell>
          <table:table-cell office:value-type="float" office:value="4835" table:style-name="ce5">
            <text:p>4835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627.2" table:style-name="ce5">
            <text:p>6627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193" table:style-name="ce5">
            <text:p>519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54.18" table:style-name="ce5">
            <text:p>1454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193" table:style-name="ce5">
            <text:p>519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84.4399999999996" table:style-name="ce5">
            <text:p>4184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193" table:style-name="ce5">
            <text:p>519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937.88" table:style-name="ce5">
            <text:p>4937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TEO COOPERATIVA SOCIALE ONLUS</text:p>
          </table:table-cell>
          <table:table-cell office:value-type="float" office:value="4025" table:style-name="ce5">
            <text:p>4025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54.32" table:style-name="ce5">
            <text:p>4254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.SOCIALE SAN GIUSEPPE R.L. ONLUS</text:p>
          </table:table-cell>
          <table:table-cell office:value-type="float" office:value="4980" table:style-name="ce5">
            <text:p>4980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49.5" table:style-name="ce5">
            <text:p>414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TEO COOPERATIVA SOCIALE ONLUS</text:p>
          </table:table-cell>
          <table:table-cell office:value-type="float" office:value="5184" table:style-name="ce5">
            <text:p>5184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64.68" table:style-name="ce5">
            <text:p>4164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4388" table:style-name="ce5">
            <text:p>4388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20" table:style-name="ce5">
            <text:p>25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.SOCIALE SAN GIUSEPPE R.L. ONLUS</text:p>
          </table:table-cell>
          <table:table-cell office:value-type="float" office:value="5226" table:style-name="ce5">
            <text:p>5226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966.88" table:style-name="ce5">
            <text:p>3966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ISTITUTO SACRA FAMIGLIA ONLUS</text:p>
          </table:table-cell>
          <table:table-cell office:value-type="float" office:value="5229" table:style-name="ce5">
            <text:p>5229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627.2" table:style-name="ce5">
            <text:p>6627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RBIERI <text:s/>GAIA</text:p>
          </table:table-cell>
          <table:table-cell office:value-type="float" office:value="4560" table:style-name="ce5">
            <text:p>4560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MPARINI <text:s/>MARCO</text:p>
          </table:table-cell>
          <table:table-cell office:value-type="float" office:value="4245" table:style-name="ce5">
            <text:p>4245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4881" table:style-name="ce5">
            <text:p>4881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3" table:style-name="ce5">
            <text:p>18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RIS ACCOGLIENZA COOP SOCIALE ONLUS</text:p>
          </table:table-cell>
          <table:table-cell office:value-type="float" office:value="4886" table:style-name="ce5">
            <text:p>4886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SEME ONLUS-SOCIETA' COOP.SOCIALE</text:p>
          </table:table-cell>
          <table:table-cell office:value-type="float" office:value="4884" table:style-name="ce5">
            <text:p>4884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60" table:style-name="ce5">
            <text:p>3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4881" table:style-name="ce5">
            <text:p>4881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00" table:style-name="ce5">
            <text:p>8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RUPPO AMICIZIA COOPERATIVA SOCIALE A R.</text:p>
          </table:table-cell>
          <table:table-cell office:value-type="float" office:value="4883" table:style-name="ce5">
            <text:p>4883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00" table:style-name="ce5">
            <text:p>17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RIS ACCOGLIENZA COOP SOCIALE ONLUS</text:p>
          </table:table-cell>
          <table:table-cell office:value-type="float" office:value="4887" table:style-name="ce5">
            <text:p>4887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4882" table:style-name="ce5">
            <text:p>4882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888" table:style-name="ce5">
            <text:p>4888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41" table:style-name="ce5">
            <text:p>4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ZIA <text:s/>BATOOL</text:p>
          </table:table-cell>
          <table:table-cell office:value-type="float" office:value="4050" table:style-name="ce5">
            <text:p>4050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97.38" table:style-name="ce5">
            <text:p>297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JDALI <text:s/>NAJAT</text:p>
          </table:table-cell>
          <table:table-cell office:value-type="float" office:value="4048" table:style-name="ce5">
            <text:p>4048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POLUONGO <text:s/>RAFFAELE</text:p>
          </table:table-cell>
          <table:table-cell office:value-type="float" office:value="4049" table:style-name="ce5">
            <text:p>4049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2.62" table:style-name="ce5">
            <text:p>102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OCCHI <text:s/>GIUSEPPE</text:p>
          </table:table-cell>
          <table:table-cell office:value-type="float" office:value="5200" table:style-name="ce5">
            <text:p>5200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200" table:style-name="ce5">
            <text:p>7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LESCA <text:s/>DONATA MARIA</text:p>
          </table:table-cell>
          <table:table-cell office:value-type="float" office:value="5199" table:style-name="ce5">
            <text:p>5199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400" table:style-name="ce5">
            <text:p>5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NONI <text:s/>AMBROGIO</text:p>
          </table:table-cell>
          <table:table-cell office:value-type="float" office:value="5198" table:style-name="ce5">
            <text:p>5198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TTO <text:s/>FRANCESCA</text:p>
          </table:table-cell>
          <table:table-cell office:value-type="float" office:value="4319" table:style-name="ce5">
            <text:p>4319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0" table:style-name="ce5">
            <text:p>3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CCHIA <text:s/>LUCIA</text:p>
          </table:table-cell>
          <table:table-cell office:value-type="float" office:value="4322" table:style-name="ce5">
            <text:p>4322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RIMALDI <text:s/>MARIA</text:p>
          </table:table-cell>
          <table:table-cell office:value-type="float" office:value="4320" table:style-name="ce5">
            <text:p>4320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BRIOLA <text:s/>ANTONIA</text:p>
          </table:table-cell>
          <table:table-cell office:value-type="float" office:value="4321" table:style-name="ce5">
            <text:p>432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INI <text:s/>ROSALIA</text:p>
          </table:table-cell>
          <table:table-cell office:value-type="float" office:value="4315" table:style-name="ce5">
            <text:p>4315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SSI <text:s/>GIOVANNA</text:p>
          </table:table-cell>
          <table:table-cell office:value-type="float" office:value="4316" table:style-name="ce5">
            <text:p>4316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ZZIO <text:s/>PROSPERA</text:p>
          </table:table-cell>
          <table:table-cell office:value-type="float" office:value="4317" table:style-name="ce5">
            <text:p>4317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VE <text:s/>LUCIA</text:p>
          </table:table-cell>
          <table:table-cell office:value-type="float" office:value="4323" table:style-name="ce5">
            <text:p>4323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TONUCCI <text:s/>ANTONINO</text:p>
          </table:table-cell>
          <table:table-cell office:value-type="float" office:value="4314" table:style-name="ce5">
            <text:p>4314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GLIA <text:s/>AMPELLIA</text:p>
          </table:table-cell>
          <table:table-cell office:value-type="float" office:value="4318" table:style-name="ce5">
            <text:p>4318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LASURDO <text:s/>ANTONIO</text:p>
          </table:table-cell>
          <table:table-cell office:value-type="float" office:value="4371" table:style-name="ce5">
            <text:p>437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SCOLO MANERA <text:s/>LUIGINA</text:p>
          </table:table-cell>
          <table:table-cell office:value-type="float" office:value="4368" table:style-name="ce5">
            <text:p>4368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TUGNO <text:s/>ANTONIETTA</text:p>
          </table:table-cell>
          <table:table-cell office:value-type="float" office:value="4372" table:style-name="ce5">
            <text:p>4372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NZAFAME <text:s/>GIULIO</text:p>
          </table:table-cell>
          <table:table-cell office:value-type="float" office:value="4374" table:style-name="ce5">
            <text:p>4374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RTINO <text:s/>PAOLO</text:p>
          </table:table-cell>
          <table:table-cell office:value-type="float" office:value="4376" table:style-name="ce5">
            <text:p>4376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RNO <text:s/>VINCENZA</text:p>
          </table:table-cell>
          <table:table-cell office:value-type="float" office:value="4375" table:style-name="ce5">
            <text:p>4375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TA <text:s/>GIUSEPPE</text:p>
          </table:table-cell>
          <table:table-cell office:value-type="float" office:value="4377" table:style-name="ce5">
            <text:p>4377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CI <text:s/>ORONZO</text:p>
          </table:table-cell>
          <table:table-cell office:value-type="float" office:value="4369" table:style-name="ce5">
            <text:p>4369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LANGELO <text:s/>MARIA CARMELA</text:p>
          </table:table-cell>
          <table:table-cell office:value-type="float" office:value="4370" table:style-name="ce5">
            <text:p>4370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CHESATO <text:s/>VIRGINIO</text:p>
          </table:table-cell>
          <table:table-cell office:value-type="float" office:value="4373" table:style-name="ce5">
            <text:p>4373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ILLO <text:s/>ANITA</text:p>
          </table:table-cell>
          <table:table-cell office:value-type="float" office:value="4207" table:style-name="ce5">
            <text:p>4207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LOGNA <text:s/>LORENA</text:p>
          </table:table-cell>
          <table:table-cell office:value-type="float" office:value="4202" table:style-name="ce5">
            <text:p>4202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 NAPOLI <text:s/>ROBERTO</text:p>
          </table:table-cell>
          <table:table-cell office:value-type="float" office:value="4203" table:style-name="ce5">
            <text:p>4203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HRI <text:s/>FADOUA</text:p>
          </table:table-cell>
          <table:table-cell office:value-type="float" office:value="4204" table:style-name="ce5">
            <text:p>4204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25" table:style-name="ce5">
            <text:p>5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LL <text:s/>MOUSTAPHA</text:p>
          </table:table-cell>
          <table:table-cell office:value-type="float" office:value="4209" table:style-name="ce5">
            <text:p>4209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LUKDER <text:s/>EBRAHIM</text:p>
          </table:table-cell>
          <table:table-cell office:value-type="float" office:value="4210" table:style-name="ce5">
            <text:p>4210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IVERA YUPANQUI <text:s/>PILAR DEL ROSARIO</text:p>
          </table:table-cell>
          <table:table-cell office:value-type="float" office:value="4208" table:style-name="ce5">
            <text:p>4208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UIRRE GALLARDO <text:s/>JACKELINE DEL ROSARIO</text:p>
          </table:table-cell>
          <table:table-cell office:value-type="float" office:value="4201" table:style-name="ce5">
            <text:p>4201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LERMO <text:s/>CINZIA</text:p>
          </table:table-cell>
          <table:table-cell office:value-type="float" office:value="4206" table:style-name="ce5">
            <text:p>4206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MONGI <text:s/>VERONICA</text:p>
          </table:table-cell>
          <table:table-cell office:value-type="float" office:value="4205" table:style-name="ce5">
            <text:p>4205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ADMIRI <text:s/>AZZEDDINE</text:p>
          </table:table-cell>
          <table:table-cell office:value-type="float" office:value="4212" table:style-name="ce5">
            <text:p>4212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KOROJI <text:s/>PHILIP KELVIN</text:p>
          </table:table-cell>
          <table:table-cell office:value-type="float" office:value="4214" table:style-name="ce5">
            <text:p>4214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ADMIRI <text:s/>NABIL</text:p>
          </table:table-cell>
          <table:table-cell office:value-type="float" office:value="4213" table:style-name="ce5">
            <text:p>4213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UNO <text:s/>SABRINA</text:p>
          </table:table-cell>
          <table:table-cell office:value-type="float" office:value="4211" table:style-name="ce5">
            <text:p>4211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HAF <text:s/>HASSAN</text:p>
          </table:table-cell>
          <table:table-cell office:value-type="float" office:value="4215" table:style-name="ce5">
            <text:p>4215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RTUNATO <text:s/>ELDA</text:p>
          </table:table-cell>
          <table:table-cell office:value-type="float" office:value="4221" table:style-name="ce5">
            <text:p>4221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IGADA <text:s/>CRISTINA</text:p>
          </table:table-cell>
          <table:table-cell office:value-type="float" office:value="4217" table:style-name="ce5">
            <text:p>4217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ANI <text:s/>CLAUDIO</text:p>
          </table:table-cell>
          <table:table-cell office:value-type="float" office:value="4225" table:style-name="ce5">
            <text:p>4225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'ANDREA <text:s/>ANTONIO</text:p>
          </table:table-cell>
          <table:table-cell office:value-type="float" office:value="4220" table:style-name="ce5">
            <text:p>4220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NATO <text:s/>MARINELLA</text:p>
          </table:table-cell>
          <table:table-cell office:value-type="float" office:value="4223" table:style-name="ce5">
            <text:p>4223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CI <text:s/>SANTA</text:p>
          </table:table-cell>
          <table:table-cell office:value-type="float" office:value="4219" table:style-name="ce5">
            <text:p>4219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TACATERINA <text:s/>ANTONIETTA</text:p>
          </table:table-cell>
          <table:table-cell office:value-type="float" office:value="4224" table:style-name="ce5">
            <text:p>4224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UTT <text:s/>NASREEN NAEEM</text:p>
          </table:table-cell>
          <table:table-cell office:value-type="float" office:value="4218" table:style-name="ce5">
            <text:p>4218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CCELLIERE <text:s/>ANTONIO</text:p>
          </table:table-cell>
          <table:table-cell office:value-type="float" office:value="4216" table:style-name="ce5">
            <text:p>4216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OURCHE <text:s/>AMANE</text:p>
          </table:table-cell>
          <table:table-cell office:value-type="float" office:value="4222" table:style-name="ce5">
            <text:p>4222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IDUENA MONDRAGON <text:s/>RICARDO FRANCISCO</text:p>
          </table:table-cell>
          <table:table-cell office:value-type="float" office:value="4229" table:style-name="ce5">
            <text:p>4229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AIMO <text:s/>CARMELO</text:p>
          </table:table-cell>
          <table:table-cell office:value-type="float" office:value="4227" table:style-name="ce5">
            <text:p>4227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US <text:s/>ANGELA</text:p>
          </table:table-cell>
          <table:table-cell office:value-type="float" office:value="4226" table:style-name="ce5">
            <text:p>4226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PINELLA <text:s/>ALEXANDER</text:p>
          </table:table-cell>
          <table:table-cell office:value-type="float" office:value="4233" table:style-name="ce5">
            <text:p>4233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25" table:style-name="ce5">
            <text:p>5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RAZZITTA <text:s/>SARA</text:p>
          </table:table-cell>
          <table:table-cell office:value-type="float" office:value="4228" table:style-name="ce5">
            <text:p>4228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ASIM <text:s/>NEELAM</text:p>
          </table:table-cell>
          <table:table-cell office:value-type="float" office:value="4230" table:style-name="ce5">
            <text:p>4230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GULO' <text:s/>MASSIMO</text:p>
          </table:table-cell>
          <table:table-cell office:value-type="float" office:value="4232" table:style-name="ce5">
            <text:p>4232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LLINI <text:s/>MARCO</text:p>
          </table:table-cell>
          <table:table-cell office:value-type="float" office:value="4234" table:style-name="ce5">
            <text:p>4234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EDDE <text:s/>LAURA</text:p>
          </table:table-cell>
          <table:table-cell office:value-type="float" office:value="4235" table:style-name="ce5">
            <text:p>4235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VERSI <text:s/>GLORIA</text:p>
          </table:table-cell>
          <table:table-cell office:value-type="float" office:value="4231" table:style-name="ce5">
            <text:p>4231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AGHI <text:s/>MOSTAFA KAMAL</text:p>
          </table:table-cell>
          <table:table-cell office:value-type="float" office:value="4242" table:style-name="ce5">
            <text:p>4242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VA <text:s/>MARIANGELA</text:p>
          </table:table-cell>
          <table:table-cell office:value-type="float" office:value="4241" table:style-name="ce5">
            <text:p>4241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0" table:style-name="ce5">
            <text:p>4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CCELLIERE <text:s/>ANGELO RAFFAELE</text:p>
          </table:table-cell>
          <table:table-cell office:value-type="float" office:value="4236" table:style-name="ce5">
            <text:p>4236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CONE <text:s/>FRANCESCO ENRICO</text:p>
          </table:table-cell>
          <table:table-cell office:value-type="float" office:value="4243" table:style-name="ce5">
            <text:p>4243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0" table:style-name="ce5">
            <text:p>4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IA <text:s/>FEDERICO</text:p>
          </table:table-cell>
          <table:table-cell office:value-type="float" office:value="4240" table:style-name="ce5">
            <text:p>4240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0" table:style-name="ce5">
            <text:p>4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RILE <text:s/>ANDREA</text:p>
          </table:table-cell>
          <table:table-cell office:value-type="float" office:value="4237" table:style-name="ce5">
            <text:p>4237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 CANDIA <text:s/>DENIS</text:p>
          </table:table-cell>
          <table:table-cell office:value-type="float" office:value="4239" table:style-name="ce5">
            <text:p>4239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TTANEO <text:s/>LIA</text:p>
          </table:table-cell>
          <table:table-cell office:value-type="float" office:value="4238" table:style-name="ce5">
            <text:p>4238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CIDA <text:s/>SAVERIO</text:p>
          </table:table-cell>
          <table:table-cell office:value-type="float" office:value="4244" table:style-name="ce5">
            <text:p>4244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DREOLI <text:s/>ESTERINA</text:p>
          </table:table-cell>
          <table:table-cell office:value-type="float" office:value="4179" table:style-name="ce5">
            <text:p>4179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KTER <text:s/>POPY</text:p>
          </table:table-cell>
          <table:table-cell office:value-type="float" office:value="4178" table:style-name="ce5">
            <text:p>4178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LDARE <text:s/>LILIANA</text:p>
          </table:table-cell>
          <table:table-cell office:value-type="float" office:value="4180" table:style-name="ce5">
            <text:p>4180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RGIO <text:s/>MARIA</text:p>
          </table:table-cell>
          <table:table-cell office:value-type="float" office:value="4657" table:style-name="ce5">
            <text:p>4657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NUNZIATA <text:s/>ASSUNTA</text:p>
          </table:table-cell>
          <table:table-cell office:value-type="float" office:value="4656" table:style-name="ce5">
            <text:p>4656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RONESI <text:s/>PAOLO</text:p>
          </table:table-cell>
          <table:table-cell office:value-type="float" office:value="5251" table:style-name="ce5">
            <text:p>5251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FOSCO <text:s/>OLGA</text:p>
          </table:table-cell>
          <table:table-cell office:value-type="float" office:value="4329" table:style-name="ce5">
            <text:p>4329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MBON <text:s/>MARIA ADA</text:p>
          </table:table-cell>
          <table:table-cell office:value-type="float" office:value="4333" table:style-name="ce5">
            <text:p>4333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GNETTI <text:s/>NOEMI</text:p>
          </table:table-cell>
          <table:table-cell office:value-type="float" office:value="4332" table:style-name="ce5">
            <text:p>4332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CANDROGLIO <text:s/>ALBA</text:p>
          </table:table-cell>
          <table:table-cell office:value-type="float" office:value="4330" table:style-name="ce5">
            <text:p>4330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CCOLILLO <text:s/>SAVERIO</text:p>
          </table:table-cell>
          <table:table-cell office:value-type="float" office:value="4328" table:style-name="ce5">
            <text:p>4328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STI <text:s/>ARMANDO</text:p>
          </table:table-cell>
          <table:table-cell office:value-type="float" office:value="4331" table:style-name="ce5">
            <text:p>433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DULA <text:s/>MARIO</text:p>
          </table:table-cell>
          <table:table-cell office:value-type="float" office:value="4327" table:style-name="ce5">
            <text:p>4327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RTOCCHI <text:s/>YVONNE</text:p>
          </table:table-cell>
          <table:table-cell office:value-type="float" office:value="4325" table:style-name="ce5">
            <text:p>4325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LIERI <text:s/>FILOMENA</text:p>
          </table:table-cell>
          <table:table-cell office:value-type="float" office:value="4324" table:style-name="ce5">
            <text:p>432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OGGINI <text:s/>EMILIA</text:p>
          </table:table-cell>
          <table:table-cell office:value-type="float" office:value="4326" table:style-name="ce5">
            <text:p>4326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OLA <text:s/>ADLIJE</text:p>
          </table:table-cell>
          <table:table-cell office:value-type="float" office:value="4341" table:style-name="ce5">
            <text:p>434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RAZZO <text:s/>ANGELA</text:p>
          </table:table-cell>
          <table:table-cell office:value-type="float" office:value="4343" table:style-name="ce5">
            <text:p>4343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RISCUOLO <text:s/>BALDASSARRE</text:p>
          </table:table-cell>
          <table:table-cell office:value-type="float" office:value="4334" table:style-name="ce5">
            <text:p>4334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 MARTINO <text:s/>MARIA ROSARIA</text:p>
          </table:table-cell>
          <table:table-cell office:value-type="float" office:value="4335" table:style-name="ce5">
            <text:p>4335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ERRA <text:s/>ACHILLE</text:p>
          </table:table-cell>
          <table:table-cell office:value-type="float" office:value="4340" table:style-name="ce5">
            <text:p>4340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SPARINI <text:s/>ANNA MELANIA</text:p>
          </table:table-cell>
          <table:table-cell office:value-type="float" office:value="4337" table:style-name="ce5">
            <text:p>4337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NADIO <text:s/>EGIDIO</text:p>
          </table:table-cell>
          <table:table-cell office:value-type="float" office:value="4336" table:style-name="ce5">
            <text:p>4336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EORGEOWITSCH <text:s/>TERESA</text:p>
          </table:table-cell>
          <table:table-cell office:value-type="float" office:value="4338" table:style-name="ce5">
            <text:p>4338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OCATELLI <text:s/>LUCIANA</text:p>
          </table:table-cell>
          <table:table-cell office:value-type="float" office:value="4342" table:style-name="ce5">
            <text:p>4342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IANI <text:s/>BRUNO</text:p>
          </table:table-cell>
          <table:table-cell office:value-type="float" office:value="4339" table:style-name="ce5">
            <text:p>4339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UPA <text:s/>MARIA</text:p>
          </table:table-cell>
          <table:table-cell office:value-type="float" office:value="4348" table:style-name="ce5">
            <text:p>4348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ERO <text:s/>VITA MARIA</text:p>
          </table:table-cell>
          <table:table-cell office:value-type="float" office:value="4350" table:style-name="ce5">
            <text:p>4350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LEPI <text:s/>MRI</text:p>
          </table:table-cell>
          <table:table-cell office:value-type="float" office:value="4347" table:style-name="ce5">
            <text:p>4347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ZZUCCHELLI <text:s/>CLAUDIO</text:p>
          </table:table-cell>
          <table:table-cell office:value-type="float" office:value="4344" table:style-name="ce5">
            <text:p>4344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CARPELLINI <text:s/>ROSA</text:p>
          </table:table-cell>
          <table:table-cell office:value-type="float" office:value="4352" table:style-name="ce5">
            <text:p>4352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GOLIS <text:s/>LUCIA</text:p>
          </table:table-cell>
          <table:table-cell office:value-type="float" office:value="4345" table:style-name="ce5">
            <text:p>4345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OLA <text:s/>MARIA</text:p>
          </table:table-cell>
          <table:table-cell office:value-type="float" office:value="4346" table:style-name="ce5">
            <text:p>4346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UPA <text:s/>NEVINA MARIA ROSA<text:s/></text:p>
          </table:table-cell>
          <table:table-cell office:value-type="float" office:value="4349" table:style-name="ce5">
            <text:p>4349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RNO <text:s/>ANTONIETTA</text:p>
          </table:table-cell>
          <table:table-cell office:value-type="float" office:value="4351" table:style-name="ce5">
            <text:p>435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GUS <text:s/>GIOVANNI</text:p>
          </table:table-cell>
          <table:table-cell office:value-type="float" office:value="4353" table:style-name="ce5">
            <text:p>4353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ELLI <text:s/>FULVIO</text:p>
          </table:table-cell>
          <table:table-cell office:value-type="float" office:value="4362" table:style-name="ce5">
            <text:p>4362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EVIATI <text:s/>MARIA</text:p>
          </table:table-cell>
          <table:table-cell office:value-type="float" office:value="4363" table:style-name="ce5">
            <text:p>4363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T TOUILEB <text:s/>AHMED</text:p>
          </table:table-cell>
          <table:table-cell office:value-type="float" office:value="4359" table:style-name="ce5">
            <text:p>4359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MOTTA <text:s/>GIACOMO</text:p>
          </table:table-cell>
          <table:table-cell office:value-type="float" office:value="4361" table:style-name="ce5">
            <text:p>436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IERICHETTI <text:s/>GIUSEPPINA</text:p>
          </table:table-cell>
          <table:table-cell office:value-type="float" office:value="4358" table:style-name="ce5">
            <text:p>4358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CCIUOTTOLO <text:s/>GIUSEPPE</text:p>
          </table:table-cell>
          <table:table-cell office:value-type="float" office:value="4355" table:style-name="ce5">
            <text:p>4355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TELLO <text:s/>MARIA</text:p>
          </table:table-cell>
          <table:table-cell office:value-type="float" office:value="4357" table:style-name="ce5">
            <text:p>4357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TARDI <text:s/>SALVATORE</text:p>
          </table:table-cell>
          <table:table-cell office:value-type="float" office:value="4354" table:style-name="ce5">
            <text:p>4354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RIMALDI <text:s/>SEBASTIANO</text:p>
          </table:table-cell>
          <table:table-cell office:value-type="float" office:value="4360" table:style-name="ce5">
            <text:p>4360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359.6" table:style-name="ce5">
            <text:p>2359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NELLI <text:s/>CLEMENTINA</text:p>
          </table:table-cell>
          <table:table-cell office:value-type="float" office:value="4356" table:style-name="ce5">
            <text:p>4356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00" table:style-name="ce5">
            <text:p>2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NAVESI <text:s/>EMILIA GIOVANNA</text:p>
          </table:table-cell>
          <table:table-cell office:value-type="float" office:value="4746" table:style-name="ce5">
            <text:p>4746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0" table:style-name="ce5">
            <text:p>3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NONI <text:s/>AMBROGIO</text:p>
          </table:table-cell>
          <table:table-cell office:value-type="float" office:value="4747" table:style-name="ce5">
            <text:p>4747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CCENTO SOCIETA' COOPERATIVA SOCIALE</text:p>
          </table:table-cell>
          <table:table-cell office:value-type="float" office:value="4479" table:style-name="ce5">
            <text:p>4479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6353.1" table:style-name="ce5">
            <text:p>6353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CCENTO SOCIETA' COOPERATIVA SOCIALE</text:p>
          </table:table-cell>
          <table:table-cell office:value-type="float" office:value="4480" table:style-name="ce5">
            <text:p>4480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37112.949999999997" table:style-name="ce5">
            <text:p>37112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CHIMIA SOCIETA' COOPERATIVA SOCIALE</text:p>
          </table:table-cell>
          <table:table-cell office:value-type="float" office:value="4269" table:style-name="ce5">
            <text:p>4269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servizi</text:p>
          </table:table-cell>
          <table:table-cell office:value-type="float" office:value="278.36" table:style-name="ce5">
            <text:p>278,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CIETA' COOP. SOCIALE CITTA' DEL SOLE</text:p>
          </table:table-cell>
          <table:table-cell office:value-type="float" office:value="4724" table:style-name="ce5">
            <text:p>4724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48.67" table:style-name="ce5">
            <text:p>248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3986" table:style-name="ce5">
            <text:p>3986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servizi</text:p>
          </table:table-cell>
          <table:table-cell office:value-type="float" office:value="16438.03" table:style-name="ce5">
            <text:p>16438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3988" table:style-name="ce5">
            <text:p>3988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servizi</text:p>
          </table:table-cell>
          <table:table-cell office:value-type="float" office:value="210.35" table:style-name="ce5">
            <text:p>210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658" table:style-name="ce5">
            <text:p>4658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285.55" table:style-name="ce5">
            <text:p>285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592" table:style-name="ce5">
            <text:p>4592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servizi</text:p>
          </table:table-cell>
          <table:table-cell office:value-type="float" office:value="20116.46" table:style-name="ce5">
            <text:p>20116,4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035" table:style-name="ce5">
            <text:p>5035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servizi</text:p>
          </table:table-cell>
          <table:table-cell office:value-type="float" office:value="19958.38" table:style-name="ce5">
            <text:p>19958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036" table:style-name="ce5">
            <text:p>5036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servizi</text:p>
          </table:table-cell>
          <table:table-cell office:value-type="float" office:value="252.87" table:style-name="ce5">
            <text:p>252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302" table:style-name="ce5">
            <text:p>5302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18128.990000000002" table:style-name="ce5">
            <text:p>18128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365" table:style-name="ce5">
            <text:p>5365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2500" table:style-name="ce5">
            <text:p>12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370" table:style-name="ce5">
            <text:p>5370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3290" table:style-name="ce5">
            <text:p>1329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368" table:style-name="ce5">
            <text:p>5368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2501.9899999999998" table:style-name="ce5">
            <text:p>2501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4662" table:style-name="ce5">
            <text:p>4662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36242" table:style-name="ce5">
            <text:p>362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4306" table:style-name="ce5">
            <text:p>4306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422.83" table:style-name="ce5">
            <text:p>1422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4306" table:style-name="ce5">
            <text:p>4306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3602" table:style-name="ce5">
            <text:p>136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4309" table:style-name="ce5">
            <text:p>4309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2501.9899999999998" table:style-name="ce5">
            <text:p>2501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365" table:style-name="ce5">
            <text:p>5365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2500" table:style-name="ce5">
            <text:p>12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.ISTITUTO MADONNA DELLA CROCE ONLU</text:p>
          </table:table-cell>
          <table:table-cell office:value-type="float" office:value="4273" table:style-name="ce5">
            <text:p>4273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4.8" table:style-name="ce5">
            <text:p>1504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MELO ONLUS SOCIETA' COOPERATIVA SOCIA</text:p>
          </table:table-cell>
          <table:table-cell office:value-type="float" office:value="4275" table:style-name="ce5">
            <text:p>4275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87.18" table:style-name="ce5">
            <text:p>1387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MELO ONLUS SOCIETA' COOPERATIVA SOCIA</text:p>
          </table:table-cell>
          <table:table-cell office:value-type="float" office:value="4275" table:style-name="ce5">
            <text:p>4275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250.43" table:style-name="ce5">
            <text:p>3250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 GIACOMO S.R.L.</text:p>
          </table:table-cell>
          <table:table-cell office:value-type="float" office:value="4286" table:style-name="ce5">
            <text:p>4286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35.08" table:style-name="ce5">
            <text:p>1235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SORZIO ZENIT SOCIALE SOCIETA' COOPERA</text:p>
          </table:table-cell>
          <table:table-cell office:value-type="float" office:value="4301" table:style-name="ce5">
            <text:p>430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95.94" table:style-name="ce5">
            <text:p>995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MELO ONLUS SOCIETA' COOPERATIVA SOCIA</text:p>
          </table:table-cell>
          <table:table-cell office:value-type="float" office:value="4833" table:style-name="ce5">
            <text:p>4833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31.62" table:style-name="ce5">
            <text:p>831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.ISTITUTO MADONNA DELLA CROCE ONLU</text:p>
          </table:table-cell>
          <table:table-cell office:value-type="float" office:value="4842" table:style-name="ce5">
            <text:p>4842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54.96" table:style-name="ce5">
            <text:p>1554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 ASSISTANCE S.C.S.</text:p>
          </table:table-cell>
          <table:table-cell office:value-type="float" office:value="4843" table:style-name="ce5">
            <text:p>4843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36.75" table:style-name="ce5">
            <text:p>1436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SORZIO ZENIT SOCIALE SOCIETA' COOPERA</text:p>
          </table:table-cell>
          <table:table-cell office:value-type="float" office:value="4844" table:style-name="ce5">
            <text:p>4844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0.07" table:style-name="ce5">
            <text:p>1360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 GIACOMO S.R.L.</text:p>
          </table:table-cell>
          <table:table-cell office:value-type="float" office:value="4845" table:style-name="ce5">
            <text:p>4845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34.42" table:style-name="ce5">
            <text:p>1234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ECORO <text:s/>MARIA</text:p>
          </table:table-cell>
          <table:table-cell office:value-type="float" office:value="4073" table:style-name="ce5">
            <text:p>4073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09.15" table:style-name="ce5">
            <text:p>809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 ASSISTANCE S.C.S.</text:p>
          </table:table-cell>
          <table:table-cell office:value-type="float" office:value="5185" table:style-name="ce5">
            <text:p>518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36.75" table:style-name="ce5">
            <text:p>1436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ORA' 97-SOC.COOP.SOCIALE ONLUS</text:p>
          </table:table-cell>
          <table:table-cell office:value-type="float" office:value="4386" table:style-name="ce5">
            <text:p>4386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89" table:style-name="ce5">
            <text:p>19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E.MAR. COOP. SOCIALE O.N.L.U.S.</text:p>
          </table:table-cell>
          <table:table-cell office:value-type="float" office:value="4387" table:style-name="ce5">
            <text:p>4387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611.16" table:style-name="ce5">
            <text:p>2611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SORZIO ZENIT SOCIALE SOCIETA' COOPERA</text:p>
          </table:table-cell>
          <table:table-cell office:value-type="float" office:value="5225" table:style-name="ce5">
            <text:p>5225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0.07" table:style-name="ce5">
            <text:p>1360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BELLORA ONLUS</text:p>
          </table:table-cell>
          <table:table-cell office:value-type="float" office:value="5227" table:style-name="ce5">
            <text:p>5227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669.48" table:style-name="ce5">
            <text:p>14669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.ISTITUTO MADONNA DELLA CROCE ONLU</text:p>
          </table:table-cell>
          <table:table-cell office:value-type="float" office:value="5228" table:style-name="ce5">
            <text:p>5228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54.96" table:style-name="ce5">
            <text:p>1554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MELO ONLUS SOCIETA' COOPERATIVA SOCIA</text:p>
          </table:table-cell>
          <table:table-cell office:value-type="float" office:value="5230" table:style-name="ce5">
            <text:p>5230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31.62" table:style-name="ce5">
            <text:p>831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MELO ONLUS SOCIETA' COOPERATIVA SOCIA</text:p>
          </table:table-cell>
          <table:table-cell office:value-type="float" office:value="5230" table:style-name="ce5">
            <text:p>5230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151.12" table:style-name="ce5">
            <text:p>7151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 GIACOMO S.R.L.</text:p>
          </table:table-cell>
          <table:table-cell office:value-type="float" office:value="5232" table:style-name="ce5">
            <text:p>5232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34.42" table:style-name="ce5">
            <text:p>1234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234" table:style-name="ce5">
            <text:p>5234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721.18" table:style-name="ce5">
            <text:p>14721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.ISTITUTO MADONNA DELLA CROCE ONLU</text:p>
          </table:table-cell>
          <table:table-cell office:value-type="float" office:value="3979" table:style-name="ce5">
            <text:p>3979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61.3" table:style-name="ce5">
            <text:p>461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.ISTITUTO MADONNA DELLA CROCE ONLU</text:p>
          </table:table-cell>
          <table:table-cell office:value-type="float" office:value="3979" table:style-name="ce5">
            <text:p>3979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84.96" table:style-name="ce5">
            <text:p>1384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 FRANCESCO <text:s/>DOMENICA</text:p>
          </table:table-cell>
          <table:table-cell office:value-type="float" office:value="3993" table:style-name="ce5">
            <text:p>3993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42.07" table:style-name="ce5">
            <text:p>1142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DON CARLO GNOCCHI ONLUS</text:p>
          </table:table-cell>
          <table:table-cell office:value-type="float" office:value="4398" table:style-name="ce5">
            <text:p>4398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493" table:style-name="ce5">
            <text:p>94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VITA SOCIETA' COOP.SOCIALE ONLUS</text:p>
          </table:table-cell>
          <table:table-cell office:value-type="float" office:value="4401" table:style-name="ce5">
            <text:p>4401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34.5" table:style-name="ce5">
            <text:p>1334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 FRANCESCO <text:s/>DOMENICA</text:p>
          </table:table-cell>
          <table:table-cell office:value-type="float" office:value="4643" table:style-name="ce5">
            <text:p>4643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11.67" table:style-name="ce5">
            <text:p>1011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ACO S.P.A</text:p>
          </table:table-cell>
          <table:table-cell office:value-type="float" office:value="4784" table:style-name="ce5">
            <text:p>4784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81.89" table:style-name="ce5">
            <text:p>1781,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BELLORA ONLUS</text:p>
          </table:table-cell>
          <table:table-cell office:value-type="float" office:value="4785" table:style-name="ce5">
            <text:p>4785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93.16" table:style-name="ce5">
            <text:p>393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BELLORA ONLUS</text:p>
          </table:table-cell>
          <table:table-cell office:value-type="float" office:value="4785" table:style-name="ce5">
            <text:p>4785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936.25" table:style-name="ce5">
            <text:p>9936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4311" table:style-name="ce5">
            <text:p>4311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563.13" table:style-name="ce5">
            <text:p>15563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CENTRO DI ACCOGLIENZA PER ANZ</text:p>
          </table:table-cell>
          <table:table-cell office:value-type="float" office:value="4591" table:style-name="ce5">
            <text:p>4591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35.96" table:style-name="ce5">
            <text:p>635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 ASSISTANCE S.C.S.</text:p>
          </table:table-cell>
          <table:table-cell office:value-type="float" office:value="4564" table:style-name="ce5">
            <text:p>4564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35.65" table:style-name="ce5">
            <text:p>935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ECORO <text:s/>MARIA</text:p>
          </table:table-cell>
          <table:table-cell office:value-type="float" office:value="5361" table:style-name="ce5">
            <text:p>5361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11.67" table:style-name="ce5">
            <text:p>911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ORA' 97-SOC.COOP.SOCIALE ONLUS</text:p>
          </table:table-cell>
          <table:table-cell office:value-type="float" office:value="5262" table:style-name="ce5">
            <text:p>5262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00.3000000000002" table:style-name="ce5">
            <text:p>2100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INER UNO SRL</text:p>
          </table:table-cell>
          <table:table-cell office:value-type="float" office:value="5265" table:style-name="ce5">
            <text:p>5265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272.9" table:style-name="ce5">
            <text:p>3272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INER UNO SRL</text:p>
          </table:table-cell>
          <table:table-cell office:value-type="float" office:value="5265" table:style-name="ce5">
            <text:p>5265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73.41" table:style-name="ce5">
            <text:p>3573,4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ORA' 97-SOC.COOP.SOCIALE ONLUS</text:p>
          </table:table-cell>
          <table:table-cell office:value-type="float" office:value="4749" table:style-name="ce5">
            <text:p>4749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00.3000000000002" table:style-name="ce5">
            <text:p>2100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028" table:style-name="ce5">
            <text:p>5028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563.13" table:style-name="ce5">
            <text:p>15563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CENTRO DI ACCOGLIENZA PER ANZ</text:p>
          </table:table-cell>
          <table:table-cell office:value-type="float" office:value="5025" table:style-name="ce5">
            <text:p>5025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35.96" table:style-name="ce5">
            <text:p>635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VITA SOCIETA' COOP.SOCIALE ONLUS</text:p>
          </table:table-cell>
          <table:table-cell office:value-type="float" office:value="5026" table:style-name="ce5">
            <text:p>5026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29.16" table:style-name="ce5">
            <text:p>1329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S SOC. COOP.VA SOCIALE</text:p>
          </table:table-cell>
          <table:table-cell office:value-type="float" office:value="5027" table:style-name="ce5">
            <text:p>5027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6.74" table:style-name="ce5">
            <text:p>116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MELO ONLUS SOCIETA' COOPERATIVA SOCIA</text:p>
          </table:table-cell>
          <table:table-cell office:value-type="float" office:value="4975" table:style-name="ce5">
            <text:p>4975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429.29" table:style-name="ce5">
            <text:p>5429,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GES SOC. COOP.VA SOCIALE</text:p>
          </table:table-cell>
          <table:table-cell office:value-type="float" office:value="4649" table:style-name="ce5">
            <text:p>4649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6.74" table:style-name="ce5">
            <text:p>116,7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 FRANCESCO <text:s/>DOMENICA</text:p>
          </table:table-cell>
          <table:table-cell office:value-type="float" office:value="4974" table:style-name="ce5">
            <text:p>4974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11.67" table:style-name="ce5">
            <text:p>1011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ECORO <text:s/>MARIA</text:p>
          </table:table-cell>
          <table:table-cell office:value-type="float" office:value="5085" table:style-name="ce5">
            <text:p>5085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11.67" table:style-name="ce5">
            <text:p>911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VITA SOCIETA' COOP.SOCIALE ONLUS</text:p>
          </table:table-cell>
          <table:table-cell office:value-type="float" office:value="5369" table:style-name="ce5">
            <text:p>5369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46.54" table:style-name="ce5">
            <text:p>1346,5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INER UNO SRL</text:p>
          </table:table-cell>
          <table:table-cell office:value-type="float" office:value="4403" table:style-name="ce5">
            <text:p>440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381.93" table:style-name="ce5">
            <text:p>3381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 ASSISTANCE S.C.S.</text:p>
          </table:table-cell>
          <table:table-cell office:value-type="float" office:value="4272" table:style-name="ce5">
            <text:p>4272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95.9" table:style-name="ce5">
            <text:p>495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22" table:style-name="ce5">
            <text:p>4122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14.91999999999996" table:style-name="ce5">
            <text:p>614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3984" table:style-name="ce5">
            <text:p>3984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servizi</text:p>
          </table:table-cell>
          <table:table-cell office:value-type="float" office:value="19072.66" table:style-name="ce5">
            <text:p>19072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3987" table:style-name="ce5">
            <text:p>3987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servizi</text:p>
          </table:table-cell>
          <table:table-cell office:value-type="float" office:value="331.84" table:style-name="ce5">
            <text:p>331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659" table:style-name="ce5">
            <text:p>4659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501.52" table:style-name="ce5">
            <text:p>501,5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038" table:style-name="ce5">
            <text:p>5038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servizi</text:p>
          </table:table-cell>
          <table:table-cell office:value-type="float" office:value="35724.61" table:style-name="ce5">
            <text:p>35724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037" table:style-name="ce5">
            <text:p>5037</text:p>
          </table:table-cell>
          <table:table-cell office:value-type="string" table:style-name="ce5">
            <text:p>29/08/2023</text:p>
          </table:table-cell>
          <table:table-cell office:value-type="string" table:style-name="ce5">
            <text:p>Altri servizi</text:p>
          </table:table-cell>
          <table:table-cell office:value-type="float" office:value="500.37" table:style-name="ce5">
            <text:p>500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301" table:style-name="ce5">
            <text:p>5301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542.94000000000005" table:style-name="ce5">
            <text:p>542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5303" table:style-name="ce5">
            <text:p>5303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33905.68" table:style-name="ce5">
            <text:p>33905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LMA <text:s/>LUCIANA</text:p>
          </table:table-cell>
          <table:table-cell office:value-type="float" office:value="3957" table:style-name="ce5">
            <text:p>3957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CASSANO MAGNAGO</text:p>
          </table:table-cell>
          <table:table-cell office:value-type="float" office:value="2023" table:style-name="ce5">
            <text:p>2023</text:p>
          </table:table-cell>
          <table:table-cell office:value-type="string" table:style-name="ce5">
            <text:p>03/07/2023</text:p>
          </table:table-cell>
          <table:table-cell office:value-type="float" office:value="1040205" table:style-name="ce5">
            <text:p>1040205</text:p>
          </table:table-cell>
          <table:table-cell office:value-type="float" office:value="1131.5999999999999" table:style-name="ce5">
            <text:p>1131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TTO <text:s/>FRANCESCA</text:p>
          </table:table-cell>
          <table:table-cell office:value-type="float" office:value="3956" table:style-name="ce5">
            <text:p>3956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INNARI <text:s/>MICHELANGELO</text:p>
          </table:table-cell>
          <table:table-cell office:value-type="float" office:value="3958" table:style-name="ce5">
            <text:p>3958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TTO <text:s/>FRANCESCA</text:p>
          </table:table-cell>
          <table:table-cell office:value-type="float" office:value="4640" table:style-name="ce5">
            <text:p>4640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INNARI <text:s/>MICHELANGELO</text:p>
          </table:table-cell>
          <table:table-cell office:value-type="float" office:value="4642" table:style-name="ce5">
            <text:p>4642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SOLBIATE ARNO</text:p>
          </table:table-cell>
          <table:table-cell office:value-type="float" office:value="4253" table:style-name="ce5">
            <text:p>4253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931.06" table:style-name="ce5">
            <text:p>11931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ALBIZZATE</text:p>
          </table:table-cell>
          <table:table-cell office:value-type="float" office:value="4259" table:style-name="ce5">
            <text:p>4259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450.71" table:style-name="ce5">
            <text:p>7450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CAIRATE</text:p>
          </table:table-cell>
          <table:table-cell office:value-type="float" office:value="4260" table:style-name="ce5">
            <text:p>4260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634.07" table:style-name="ce5">
            <text:p>12634,0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CASSANO MAGNAGO</text:p>
          </table:table-cell>
          <table:table-cell office:value-type="float" office:value="4261" table:style-name="ce5">
            <text:p>4261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62.94" table:style-name="ce5">
            <text:p>6062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CAVARIA CON PREMEZZO</text:p>
          </table:table-cell>
          <table:table-cell office:value-type="float" office:value="4262" table:style-name="ce5">
            <text:p>4262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376.2800000000002" table:style-name="ce5">
            <text:p>2376,2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JERAGO CON ORAGO</text:p>
          </table:table-cell>
          <table:table-cell office:value-type="float" office:value="4263" table:style-name="ce5">
            <text:p>4263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74.75" table:style-name="ce5">
            <text:p>974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OGGIONA CON S. STEFANO</text:p>
          </table:table-cell>
          <table:table-cell office:value-type="float" office:value="4264" table:style-name="ce5">
            <text:p>4264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74.75" table:style-name="ce5">
            <text:p>974,7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SAMARATE</text:p>
          </table:table-cell>
          <table:table-cell office:value-type="float" office:value="4265" table:style-name="ce5">
            <text:p>4265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898.99" table:style-name="ce5">
            <text:p>3898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ENERAZIONI FA SOCIETA' COOPERATIVA SOCI</text:p>
          </table:table-cell>
          <table:table-cell office:value-type="float" office:value="4399" table:style-name="ce5">
            <text:p>4399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17.5" table:style-name="ce5">
            <text:p>1417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ALBIZZATE</text:p>
          </table:table-cell>
          <table:table-cell office:value-type="float" office:value="4246" table:style-name="ce5">
            <text:p>4246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337.81" table:style-name="ce5">
            <text:p>15337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CAIRATE</text:p>
          </table:table-cell>
          <table:table-cell office:value-type="float" office:value="4247" table:style-name="ce5">
            <text:p>4247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3020.1" table:style-name="ce5">
            <text:p>23020,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CASSANO MAGNAGO</text:p>
          </table:table-cell>
          <table:table-cell office:value-type="float" office:value="4248" table:style-name="ce5">
            <text:p>4248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3695.8" table:style-name="ce5">
            <text:p>63695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CAVARIA CON PREMEZZO</text:p>
          </table:table-cell>
          <table:table-cell office:value-type="float" office:value="4249" table:style-name="ce5">
            <text:p>4249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789.77" table:style-name="ce5">
            <text:p>16789,7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JERAGO CON ORAGO</text:p>
          </table:table-cell>
          <table:table-cell office:value-type="float" office:value="4250" table:style-name="ce5">
            <text:p>4250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552.03" table:style-name="ce5">
            <text:p>15552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OGGIONA CON S. STEFANO</text:p>
          </table:table-cell>
          <table:table-cell office:value-type="float" office:value="4251" table:style-name="ce5">
            <text:p>4251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886.14" table:style-name="ce5">
            <text:p>12886,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SAMARATE</text:p>
          </table:table-cell>
          <table:table-cell office:value-type="float" office:value="4252" table:style-name="ce5">
            <text:p>4252</text:p>
          </table:table-cell>
          <table:table-cell office:value-type="string" table:style-name="ce5">
            <text:p>12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7682.59" table:style-name="ce5">
            <text:p>47682,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SEME ONLUS-SOCIETA' COOP.SOCIALE</text:p>
          </table:table-cell>
          <table:table-cell office:value-type="float" office:value="4885" table:style-name="ce5">
            <text:p>4885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000" table:style-name="ce5">
            <text:p>7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FFAS TICINO ONLUS DI SOMMA LOMBARDO</text:p>
          </table:table-cell>
          <table:table-cell office:value-type="float" office:value="5357" table:style-name="ce5">
            <text:p>5357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14.12" table:style-name="ce5">
            <text:p>914,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SOCIALE SIM-PATIA</text:p>
          </table:table-cell>
          <table:table-cell office:value-type="float" office:value="4268" table:style-name="ce5">
            <text:p>4268</text:p>
          </table:table-cell>
          <table:table-cell office:value-type="string" table:style-name="ce5">
            <text:p>13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90" table:style-name="ce5">
            <text:p>89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'ASARO <text:s/>CLAUDIO</text:p>
          </table:table-cell>
          <table:table-cell office:value-type="float" office:value="5032" table:style-name="ce5">
            <text:p>5032</text:p>
          </table:table-cell>
          <table:table-cell office:value-type="string" table:style-name="ce5">
            <text:p>06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NFIGLIETTI <text:s/>CLAUDIA</text:p>
          </table:table-cell>
          <table:table-cell office:value-type="float" office:value="4751" table:style-name="ce5">
            <text:p>4751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00" table:style-name="ce5">
            <text:p>24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IDARIETA' E SERVIZI COOP.SOCIALE</text:p>
          </table:table-cell>
          <table:table-cell office:value-type="float" office:value="4660" table:style-name="ce5">
            <text:p>4660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35352.44" table:style-name="ce5">
            <text:p>35352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IONE SANTA EUROSIA ODV</text:p>
          </table:table-cell>
          <table:table-cell office:value-type="float" office:value="4182" table:style-name="ce5">
            <text:p>4182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9334.35" table:style-name="ce5">
            <text:p>9334,3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LMA <text:s/>LUCIANA</text:p>
          </table:table-cell>
          <table:table-cell office:value-type="float" office:value="4641" table:style-name="ce5">
            <text:p>4641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RRESI <text:s/>EMILIO</text:p>
          </table:table-cell>
          <table:table-cell office:value-type="float" office:value="5182" table:style-name="ce5">
            <text:p>518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ONGIU <text:s/>MARTINA</text:p>
          </table:table-cell>
          <table:table-cell office:value-type="float" office:value="5179" table:style-name="ce5">
            <text:p>5179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APOLITANO <text:s/>CATERINA</text:p>
          </table:table-cell>
          <table:table-cell office:value-type="float" office:value="4647" table:style-name="ce5">
            <text:p>4647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00" table:style-name="ce5">
            <text:p>2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VETTI <text:s/>ALBERTO</text:p>
          </table:table-cell>
          <table:table-cell office:value-type="float" office:value="4890" table:style-name="ce5">
            <text:p>4890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RRESI <text:s/>EMILIO</text:p>
          </table:table-cell>
          <table:table-cell office:value-type="float" office:value="4893" table:style-name="ce5">
            <text:p>4893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BUSTELLI <text:s/>DANIELE</text:p>
          </table:table-cell>
          <table:table-cell office:value-type="float" office:value="4892" table:style-name="ce5">
            <text:p>4892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0" table:style-name="ce5">
            <text:p>1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ONGIU <text:s/>MARTINA</text:p>
          </table:table-cell>
          <table:table-cell office:value-type="float" office:value="4891" table:style-name="ce5">
            <text:p>4891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ER-VARESE-COMO-MONZA/BRIANZA-BUSTO A.</text:p>
          </table:table-cell>
          <table:table-cell office:value-type="float" office:value="4894" table:style-name="ce5">
            <text:p>4894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24.84" table:style-name="ce5">
            <text:p>1424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ER-VARESE-COMO-MONZA/BRIANZA-BUSTO A.</text:p>
          </table:table-cell>
          <table:table-cell office:value-type="float" office:value="4894" table:style-name="ce5">
            <text:p>4894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07.51" table:style-name="ce5">
            <text:p>1107,5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TTANEO <text:s/>MARCO-STUDIO COMMERCIALISTA</text:p>
          </table:table-cell>
          <table:table-cell office:value-type="float" office:value="4895" table:style-name="ce5">
            <text:p>4895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40" table:style-name="ce5">
            <text:p>204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TTO <text:s/>FRANCESCA</text:p>
          </table:table-cell>
          <table:table-cell office:value-type="float" office:value="5157" table:style-name="ce5">
            <text:p>5157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INNARI <text:s/>MICHELANGELO</text:p>
          </table:table-cell>
          <table:table-cell office:value-type="float" office:value="5159" table:style-name="ce5">
            <text:p>5159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LMA <text:s/>LUCIANA</text:p>
          </table:table-cell>
          <table:table-cell office:value-type="float" office:value="5158" table:style-name="ce5">
            <text:p>5158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VETTI <text:s/>ALBERTO</text:p>
          </table:table-cell>
          <table:table-cell office:value-type="float" office:value="5163" table:style-name="ce5">
            <text:p>5163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UNE DI CASSANO MAGNAGO</text:p>
          </table:table-cell>
          <table:table-cell office:value-type="float" office:value="5218" table:style-name="ce5">
            <text:p>5218</text:p>
          </table:table-cell>
          <table:table-cell office:value-type="string" table:style-name="ce5">
            <text:p>08/09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31.6" table:style-name="ce5">
            <text:p>231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MIN SHEPHARD <text:s/>SARAY</text:p>
          </table:table-cell>
          <table:table-cell office:value-type="float" office:value="4585" table:style-name="ce5">
            <text:p>4585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40" table:style-name="ce5">
            <text:p>174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UHAMMAD <text:s/>IDREES</text:p>
          </table:table-cell>
          <table:table-cell office:value-type="float" office:value="4586" table:style-name="ce5">
            <text:p>4586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00" table:style-name="ce5">
            <text:p>1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TO STEFANO SECONDA S.R.L.</text:p>
          </table:table-cell>
          <table:table-cell office:value-type="float" office:value="4589" table:style-name="ce5">
            <text:p>4589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00" table:style-name="ce5">
            <text:p>16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INI <text:s/>ROBERTO</text:p>
          </table:table-cell>
          <table:table-cell office:value-type="float" office:value="4588" table:style-name="ce5">
            <text:p>4588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0" table:style-name="ce5">
            <text:p>3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EDILIZIA URBANISTICA E LAVOR</text:p>
          </table:table-cell>
          <table:table-cell office:value-type="float" office:value="4584" table:style-name="ce5">
            <text:p>4584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87.8399999999999" table:style-name="ce5">
            <text:p>1287,8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RSINI <text:s/>GIOVANNI</text:p>
          </table:table-cell>
          <table:table-cell office:value-type="float" office:value="4587" table:style-name="ce5">
            <text:p>4587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DIAZIONE INTEGRAZIONE-SOC.COOP.SOCIALE</text:p>
          </table:table-cell>
          <table:table-cell office:value-type="float" office:value="3982" table:style-name="ce5">
            <text:p>3982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560.92" table:style-name="ce5">
            <text:p>4560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UDIO UNO SOCIETA' COOPERATIVA SOCIALE</text:p>
          </table:table-cell>
          <table:table-cell office:value-type="float" office:value="3989" table:style-name="ce5">
            <text:p>3989</text:p>
          </table:table-cell>
          <table:table-cell office:value-type="string" table:style-name="ce5">
            <text:p>04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894.06" table:style-name="ce5">
            <text:p>6894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671" table:style-name="ce5">
            <text:p>4671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4.2" table:style-name="ce5">
            <text:p>964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AZIONE EXODUS ONLUS</text:p>
          </table:table-cell>
          <table:table-cell office:value-type="float" office:value="4183" table:style-name="ce5">
            <text:p>418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24.6500000000001" table:style-name="ce5">
            <text:p>1124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96" table:style-name="ce5">
            <text:p>4096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0.65" table:style-name="ce5">
            <text:p>190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96" table:style-name="ce5">
            <text:p>4096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0.91" table:style-name="ce5">
            <text:p>190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ALOGICA COOPERATIVA SOCIALE</text:p>
          </table:table-cell>
          <table:table-cell office:value-type="float" office:value="4644" table:style-name="ce5">
            <text:p>4644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i servizi</text:p>
          </table:table-cell>
          <table:table-cell office:value-type="float" office:value="2500" table:style-name="ce5">
            <text:p>25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6" table:style-name="ce5">
            <text:p>4926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21794.62" table:style-name="ce5">
            <text:p>21794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49" table:style-name="ce5">
            <text:p>5149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50" table:style-name="ce5">
            <text:p>5150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9.06" table:style-name="ce5">
            <text:p>29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4308" table:style-name="ce5">
            <text:p>4308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servizi</text:p>
          </table:table-cell>
          <table:table-cell office:value-type="float" office:value="1439.15" table:style-name="ce5">
            <text:p>1439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4310" table:style-name="ce5">
            <text:p>4310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servizi</text:p>
          </table:table-cell>
          <table:table-cell office:value-type="float" office:value="3341.96" table:style-name="ce5">
            <text:p>3341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51" table:style-name="ce5">
            <text:p>5151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RAZZI <text:s/>CARLO E FIGLIO DI FERRAZZI AND</text:p>
          </table:table-cell>
          <table:table-cell office:value-type="float" office:value="4549" table:style-name="ce5">
            <text:p>4549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i servizi</text:p>
          </table:table-cell>
          <table:table-cell office:value-type="float" office:value="15.18" table:style-name="ce5">
            <text:p>15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69" table:style-name="ce5">
            <text:p>6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703" table:style-name="ce5">
            <text:p>4703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704" table:style-name="ce5">
            <text:p>4704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705" table:style-name="ce5">
            <text:p>4705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29.06" table:style-name="ce5">
            <text:p>29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706" table:style-name="ce5">
            <text:p>4706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serviz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367" table:style-name="ce5">
            <text:p>5367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1439.15" table:style-name="ce5">
            <text:p>1439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SG-AZIENDA SPECIALE SERV.SOCIO SANITARI</text:p>
          </table:table-cell>
          <table:table-cell office:value-type="float" office:value="5367" table:style-name="ce5">
            <text:p>5367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ltri servizi</text:p>
          </table:table-cell>
          <table:table-cell office:value-type="float" office:value="3341.96" table:style-name="ce5">
            <text:p>3341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09" table:style-name="ce5">
            <text:p>4109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10" table:style-name="ce5">
            <text:p>4110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97.5" table:style-name="ce5">
            <text:p>97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4 EXODUS SOCIETA' COOPERATIVA SOCIALE</text:p>
          </table:table-cell>
          <table:table-cell office:value-type="float" office:value="4312" table:style-name="ce5">
            <text:p>4312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ltri servizi</text:p>
          </table:table-cell>
          <table:table-cell office:value-type="float" office:value="1867.87" table:style-name="ce5">
            <text:p>1867,8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URITALIA IVRI SPA</text:p>
          </table:table-cell>
          <table:table-cell office:value-type="float" office:value="4983" table:style-name="ce5">
            <text:p>4983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ltri servizi</text:p>
          </table:table-cell>
          <table:table-cell office:value-type="float" office:value="4084.96" table:style-name="ce5">
            <text:p>4084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4 EXODUS SOCIETA' COOPERATIVA SOCIALE</text:p>
          </table:table-cell>
          <table:table-cell office:value-type="float" office:value="5197" table:style-name="ce5">
            <text:p>5197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050" table:style-name="ce5">
            <text:p>10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URITALIA IVRI SPA</text:p>
          </table:table-cell>
          <table:table-cell office:value-type="float" office:value="5381" table:style-name="ce5">
            <text:p>5381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4097.1499999999996" table:style-name="ce5">
            <text:p>4097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URITALIA IVRI SPA</text:p>
          </table:table-cell>
          <table:table-cell office:value-type="float" office:value="5381" table:style-name="ce5">
            <text:p>5381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4273.97" table:style-name="ce5">
            <text:p>4273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31" table:style-name="ce5">
            <text:p>4131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29.5" table:style-name="ce5">
            <text:p>29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7" table:style-name="ce5">
            <text:p>5337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1430.76" table:style-name="ce5">
            <text:p>1430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37" table:style-name="ce5">
            <text:p>5337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21794.6" table:style-name="ce5">
            <text:p>21794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8" table:style-name="ce5">
            <text:p>4518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1430.76" table:style-name="ce5">
            <text:p>1430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8" table:style-name="ce5">
            <text:p>4518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21794.62" table:style-name="ce5">
            <text:p>21794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17" table:style-name="ce5">
            <text:p>4517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9160.2999999999993" table:style-name="ce5">
            <text:p>9160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6" table:style-name="ce5">
            <text:p>4926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1430.76" table:style-name="ce5">
            <text:p>1430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16" table:style-name="ce5">
            <text:p>5116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4.9" table:style-name="ce5">
            <text:p>14,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ZZEI MATTARE <text:s/>LAURA</text:p>
          </table:table-cell>
          <table:table-cell office:value-type="float" office:value="4470" table:style-name="ce5">
            <text:p>4470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RTOLINI <text:s/>ANGELO</text:p>
          </table:table-cell>
          <table:table-cell office:value-type="float" office:value="4463" table:style-name="ce5">
            <text:p>446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ECCHI <text:s/>DANIELA</text:p>
          </table:table-cell>
          <table:table-cell office:value-type="float" office:value="4465" table:style-name="ce5">
            <text:p>4465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4" table:style-name="ce5">
            <text:p>4084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RRADI <text:s/>EMILIA</text:p>
          </table:table-cell>
          <table:table-cell office:value-type="float" office:value="4466" table:style-name="ce5">
            <text:p>4466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LLACCI <text:s/>FIORELLA</text:p>
          </table:table-cell>
          <table:table-cell office:value-type="float" office:value="4462" table:style-name="ce5">
            <text:p>446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RONI <text:s/>ANTONIO</text:p>
          </table:table-cell>
          <table:table-cell office:value-type="float" office:value="4471" table:style-name="ce5">
            <text:p>4471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VASI <text:s/>ROBERTA</text:p>
          </table:table-cell>
          <table:table-cell office:value-type="float" office:value="4473" table:style-name="ce5">
            <text:p>447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 <text:s/>ANNAMARIA</text:p>
          </table:table-cell>
          <table:table-cell office:value-type="float" office:value="4731" table:style-name="ce5">
            <text:p>4731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67" table:style-name="ce5">
            <text:p>8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AZZI <text:s/>GIOACCHINO</text:p>
          </table:table-cell>
          <table:table-cell office:value-type="float" office:value="4730" table:style-name="ce5">
            <text:p>4730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25" table:style-name="ce5">
            <text:p>12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LVADEO <text:s/>FRANCA</text:p>
          </table:table-cell>
          <table:table-cell office:value-type="float" office:value="4732" table:style-name="ce5">
            <text:p>473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25" table:style-name="ce5">
            <text:p>12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 FAZIO <text:s/>MARIA</text:p>
          </table:table-cell>
          <table:table-cell office:value-type="float" office:value="4729" table:style-name="ce5">
            <text:p>4729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19" table:style-name="ce5">
            <text:p>16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OLDI <text:s/>MASSIMO</text:p>
          </table:table-cell>
          <table:table-cell office:value-type="float" office:value="4734" table:style-name="ce5">
            <text:p>4734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50" table:style-name="ce5">
            <text:p>25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'APRUZZO <text:s/>CARMELA</text:p>
          </table:table-cell>
          <table:table-cell office:value-type="float" office:value="4728" table:style-name="ce5">
            <text:p>4728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99" table:style-name="ce5">
            <text:p>25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CARI <text:s/>ANTONIO</text:p>
          </table:table-cell>
          <table:table-cell office:value-type="float" office:value="4733" table:style-name="ce5">
            <text:p>473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850" table:style-name="ce5">
            <text:p>28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5281.83" table:style-name="ce5">
            <text:p>5281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520" table:style-name="ce5">
            <text:p>4520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5281.83" table:style-name="ce5">
            <text:p>5281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28" table:style-name="ce5">
            <text:p>4928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5253.58" table:style-name="ce5">
            <text:p>5253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.O.F. SRL UNIPERSONALE</text:p>
          </table:table-cell>
          <table:table-cell office:value-type="float" office:value="4722" table:style-name="ce5">
            <text:p>4722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2116.9499999999998" table:style-name="ce5">
            <text:p>2116,9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EUREKA - S.R.L.</text:p>
          </table:table-cell>
          <table:table-cell office:value-type="float" office:value="4713" table:style-name="ce5">
            <text:p>471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8165.98" table:style-name="ce5">
            <text:p>18165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.O.F. SRL UNIPERSONALE</text:p>
          </table:table-cell>
          <table:table-cell office:value-type="float" office:value="4723" table:style-name="ce5">
            <text:p>4723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ltri servizi</text:p>
          </table:table-cell>
          <table:table-cell office:value-type="float" office:value="1845.05" table:style-name="ce5">
            <text:p>1845,0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EKA - S.R.L.</text:p>
          </table:table-cell>
          <table:table-cell office:value-type="float" office:value="5383" table:style-name="ce5">
            <text:p>5383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18165.98" table:style-name="ce5">
            <text:p>18165,9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52" table:style-name="ce5">
            <text:p>5152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SPANTI <text:s/>MIRELLA</text:p>
          </table:table-cell>
          <table:table-cell office:value-type="float" office:value="4431" table:style-name="ce5">
            <text:p>4431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OMBARDINI <text:s/>DAVIDE</text:p>
          </table:table-cell>
          <table:table-cell office:value-type="float" office:value="4424" table:style-name="ce5">
            <text:p>442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LL'AQUILA <text:s/>MARIA CATERINA</text:p>
          </table:table-cell>
          <table:table-cell office:value-type="float" office:value="4422" table:style-name="ce5">
            <text:p>442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OTTO <text:s/>ORNELLA</text:p>
          </table:table-cell>
          <table:table-cell office:value-type="float" office:value="4428" table:style-name="ce5">
            <text:p>4428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OTTI <text:s/>MARCO</text:p>
          </table:table-cell>
          <table:table-cell office:value-type="float" office:value="4419" table:style-name="ce5">
            <text:p>4419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MIDO <text:s/>ROSANNA</text:p>
          </table:table-cell>
          <table:table-cell office:value-type="float" office:value="4423" table:style-name="ce5">
            <text:p>442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ABELLI <text:s/>GIORGIO</text:p>
          </table:table-cell>
          <table:table-cell office:value-type="float" office:value="4415" table:style-name="ce5">
            <text:p>4415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DANO <text:s/>VINCENZA</text:p>
          </table:table-cell>
          <table:table-cell office:value-type="float" office:value="4433" table:style-name="ce5">
            <text:p>443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IMONDI <text:s/>GIANLUCA</text:p>
          </table:table-cell>
          <table:table-cell office:value-type="float" office:value="4430" table:style-name="ce5">
            <text:p>4430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ELLA <text:s/>GIORGIO</text:p>
          </table:table-cell>
          <table:table-cell office:value-type="float" office:value="4416" table:style-name="ce5">
            <text:p>4416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GOTTO <text:s text:c="2"/>MARIASTELLA</text:p>
          </table:table-cell>
          <table:table-cell office:value-type="float" office:value="4435" table:style-name="ce5">
            <text:p>4435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SSANI <text:s/>FELICIANA</text:p>
          </table:table-cell>
          <table:table-cell office:value-type="float" office:value="4414" table:style-name="ce5">
            <text:p>441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PPALA' <text:s/>IOLANDA</text:p>
          </table:table-cell>
          <table:table-cell office:value-type="float" office:value="4436" table:style-name="ce5">
            <text:p>4436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CERALE <text:s/>MARIA</text:p>
          </table:table-cell>
          <table:table-cell office:value-type="float" office:value="4418" table:style-name="ce5">
            <text:p>4418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L PLATO <text:s/>MARCO</text:p>
          </table:table-cell>
          <table:table-cell office:value-type="float" office:value="4421" table:style-name="ce5">
            <text:p>4421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SANI <text:s/>ITALO</text:p>
          </table:table-cell>
          <table:table-cell office:value-type="float" office:value="4429" table:style-name="ce5">
            <text:p>4429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NONI <text:s/>PIERCARLO</text:p>
          </table:table-cell>
          <table:table-cell office:value-type="float" office:value="4434" table:style-name="ce5">
            <text:p>443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NDERA <text:s/>LUIGI</text:p>
          </table:table-cell>
          <table:table-cell office:value-type="float" office:value="4413" table:style-name="ce5">
            <text:p>441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SATI <text:s/>GIORGIO</text:p>
          </table:table-cell>
          <table:table-cell office:value-type="float" office:value="4432" table:style-name="ce5">
            <text:p>443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ZI <text:s/>SERGIO</text:p>
          </table:table-cell>
          <table:table-cell office:value-type="float" office:value="4426" table:style-name="ce5">
            <text:p>4426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ECCHINATO <text:s/>RODOLFO</text:p>
          </table:table-cell>
          <table:table-cell office:value-type="float" office:value="4417" table:style-name="ce5">
            <text:p>4417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NIELI <text:s/>MATTEO</text:p>
          </table:table-cell>
          <table:table-cell office:value-type="float" office:value="4420" table:style-name="ce5">
            <text:p>4420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MIENTO <text:s/>ANTONIA</text:p>
          </table:table-cell>
          <table:table-cell office:value-type="float" office:value="4412" table:style-name="ce5">
            <text:p>441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LANI <text:s/>LUCIANO</text:p>
          </table:table-cell>
          <table:table-cell office:value-type="float" office:value="4427" table:style-name="ce5">
            <text:p>4427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CCHI <text:s/>CARLA</text:p>
          </table:table-cell>
          <table:table-cell office:value-type="float" office:value="4425" table:style-name="ce5">
            <text:p>4425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EGO <text:s/>PAOLA (1962)</text:p>
          </table:table-cell>
          <table:table-cell office:value-type="float" office:value="4454" table:style-name="ce5">
            <text:p>445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USSO SFRAZZETTO <text:s/>GIUSEPPE</text:p>
          </table:table-cell>
          <table:table-cell office:value-type="float" office:value="4460" table:style-name="ce5">
            <text:p>4460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EDDA <text:s/>MARIA</text:p>
          </table:table-cell>
          <table:table-cell office:value-type="float" office:value="4461" table:style-name="ce5">
            <text:p>4461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ANCATI <text:s/>ANDREA</text:p>
          </table:table-cell>
          <table:table-cell office:value-type="float" office:value="4439" table:style-name="ce5">
            <text:p>4439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INELLO <text:s/>MONICA</text:p>
          </table:table-cell>
          <table:table-cell office:value-type="float" office:value="4443" table:style-name="ce5">
            <text:p>444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CCIANTELLI <text:s/>ROBERTO</text:p>
          </table:table-cell>
          <table:table-cell office:value-type="float" office:value="4450" table:style-name="ce5">
            <text:p>4450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STA <text:s/>AGNESE</text:p>
          </table:table-cell>
          <table:table-cell office:value-type="float" office:value="4445" table:style-name="ce5">
            <text:p>4445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PAMPINATO <text:s/>LUCA SEBASTIANO VITTORIO</text:p>
          </table:table-cell>
          <table:table-cell office:value-type="float" office:value="4458" table:style-name="ce5">
            <text:p>4458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RIANI <text:s/>NICOLETTA</text:p>
          </table:table-cell>
          <table:table-cell office:value-type="float" office:value="4441" table:style-name="ce5">
            <text:p>4441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RRENI <text:s/>MARCO</text:p>
          </table:table-cell>
          <table:table-cell office:value-type="float" office:value="4459" table:style-name="ce5">
            <text:p>4459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NTEMERI <text:s/>STEFANIA</text:p>
          </table:table-cell>
          <table:table-cell office:value-type="float" office:value="4440" table:style-name="ce5">
            <text:p>4440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ARAMPASIDOU <text:s/>VERONIKI</text:p>
          </table:table-cell>
          <table:table-cell office:value-type="float" office:value="4448" table:style-name="ce5">
            <text:p>4448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SSENA <text:s/>ROBERTO</text:p>
          </table:table-cell>
          <table:table-cell office:value-type="float" office:value="4446" table:style-name="ce5">
            <text:p>4446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TERASSI <text:s/>ALDO (1958)</text:p>
          </table:table-cell>
          <table:table-cell office:value-type="float" office:value="4451" table:style-name="ce5">
            <text:p>4451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VASOLI <text:s/>GIANMARIO</text:p>
          </table:table-cell>
          <table:table-cell office:value-type="float" office:value="4455" table:style-name="ce5">
            <text:p>4455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LLINI <text:s/>RITA</text:p>
          </table:table-cell>
          <table:table-cell office:value-type="float" office:value="4438" table:style-name="ce5">
            <text:p>4438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RONI <text:s/>AMINA</text:p>
          </table:table-cell>
          <table:table-cell office:value-type="float" office:value="4456" table:style-name="ce5">
            <text:p>4456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ICHELE <text:s/>DORIANO</text:p>
          </table:table-cell>
          <table:table-cell office:value-type="float" office:value="4453" table:style-name="ce5">
            <text:p>4453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CCONI <text:s/>GIUSEPPE</text:p>
          </table:table-cell>
          <table:table-cell office:value-type="float" office:value="4437" table:style-name="ce5">
            <text:p>4437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ONGHI <text:s/>LUIGI</text:p>
          </table:table-cell>
          <table:table-cell office:value-type="float" office:value="4449" table:style-name="ce5">
            <text:p>4449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ECCHI <text:s/>FAUSTO</text:p>
          </table:table-cell>
          <table:table-cell office:value-type="float" office:value="4442" table:style-name="ce5">
            <text:p>444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IODINI <text:s/>CATERINA</text:p>
          </table:table-cell>
          <table:table-cell office:value-type="float" office:value="4444" table:style-name="ce5">
            <text:p>444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NDELLI <text:s/>PAOLA</text:p>
          </table:table-cell>
          <table:table-cell office:value-type="float" office:value="4452" table:style-name="ce5">
            <text:p>445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MMARUGA <text:s/>GIOVANNA</text:p>
          </table:table-cell>
          <table:table-cell office:value-type="float" office:value="4457" table:style-name="ce5">
            <text:p>4457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TTI <text:s/>MARIA LUISA</text:p>
          </table:table-cell>
          <table:table-cell office:value-type="float" office:value="4447" table:style-name="ce5">
            <text:p>4447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LLO <text:s/>CHIARA</text:p>
          </table:table-cell>
          <table:table-cell office:value-type="float" office:value="4468" table:style-name="ce5">
            <text:p>4468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OGGINI <text:s/>SILVIO ALESSANDRO</text:p>
          </table:table-cell>
          <table:table-cell office:value-type="float" office:value="4464" table:style-name="ce5">
            <text:p>4464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SARO' <text:s/>ANDREA</text:p>
          </table:table-cell>
          <table:table-cell office:value-type="float" office:value="4467" table:style-name="ce5">
            <text:p>4467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EMPIS <text:s/>EMENUELA</text:p>
          </table:table-cell>
          <table:table-cell office:value-type="float" office:value="4469" table:style-name="ce5">
            <text:p>4469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ABORRI <text:s/>MARIA ISABELLA</text:p>
          </table:table-cell>
          <table:table-cell office:value-type="float" office:value="4472" table:style-name="ce5">
            <text:p>4472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RATTA <text:s/>ROMANO FILIBERTO ROSARIO</text:p>
          </table:table-cell>
          <table:table-cell office:value-type="float" office:value="4827" table:style-name="ce5">
            <text:p>4827</text:p>
          </table:table-cell>
          <table:table-cell office:value-type="string" table:style-name="ce5">
            <text:p>14/08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8247.2000000000007" table:style-name="ce5">
            <text:p>8247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0" table:style-name="ce5">
            <text:p>5320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5320" table:style-name="ce5">
            <text:p>5320</text:p>
          </table:table-cell>
          <table:table-cell office:value-type="string" table:style-name="ce5">
            <text:p>28/09/2023</text:p>
          </table:table-cell>
          <table:table-cell office:value-type="string" table:style-name="ce5">
            <text:p>Retribuzioni in denaro</text:p>
          </table:table-cell>
          <table:table-cell office:value-type="float" office:value="14313.02" table:style-name="ce5">
            <text:p>14313,0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0" table:style-name="ce5">
            <text:p>4490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90" table:style-name="ce5">
            <text:p>4490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14313.03" table:style-name="ce5">
            <text:p>14313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5018" table:style-name="ce5">
            <text:p>5018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ggi di riscossione</text:p>
          </table:table-cell>
          <table:table-cell office:value-type="float" office:value="50355.77" table:style-name="ce5">
            <text:p>50355,7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06" table:style-name="ce5">
            <text:p>4906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906" table:style-name="ce5">
            <text:p>4906</text:p>
          </table:table-cell>
          <table:table-cell office:value-type="string" table:style-name="ce5">
            <text:p>28/08/2023</text:p>
          </table:table-cell>
          <table:table-cell office:value-type="string" table:style-name="ce5">
            <text:p>Retribuzioni in denaro</text:p>
          </table:table-cell>
          <table:table-cell office:value-type="float" office:value="15636.61" table:style-name="ce5">
            <text:p>15636,6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5018" table:style-name="ce5">
            <text:p>5018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ggi di riscossione</text:p>
          </table:table-cell>
          <table:table-cell office:value-type="float" office:value="332.19" table:style-name="ce5">
            <text:p>332,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5018" table:style-name="ce5">
            <text:p>5018</text:p>
          </table:table-cell>
          <table:table-cell office:value-type="string" table:style-name="ce5">
            <text:p>25/08/2023</text:p>
          </table:table-cell>
          <table:table-cell office:value-type="string" table:style-name="ce5">
            <text:p>Aggi di riscossione</text:p>
          </table:table-cell>
          <table:table-cell office:value-type="float" office:value="2481.08" table:style-name="ce5">
            <text:p>2481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PENDENTI DIVERSI</text:p>
          </table:table-cell>
          <table:table-cell office:value-type="float" office:value="4489" table:style-name="ce5">
            <text:p>4489</text:p>
          </table:table-cell>
          <table:table-cell office:value-type="string" table:style-name="ce5">
            <text:p>28/07/2023</text:p>
          </table:table-cell>
          <table:table-cell office:value-type="string" table:style-name="ce5">
            <text:p>Retribuzioni in denaro</text:p>
          </table:table-cell>
          <table:table-cell office:value-type="float" office:value="2755.34" table:style-name="ce5">
            <text:p>2755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.M.R. S.R.L. COSTRUZIONI E IMPIANTI</text:p>
          </table:table-cell>
          <table:table-cell office:value-type="float" office:value="5012" table:style-name="ce5">
            <text:p>5012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Beni immobili</text:p>
          </table:table-cell>
          <table:table-cell office:value-type="float" office:value="87560" table:style-name="ce5">
            <text:p>875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SA DD.PP.</text:p>
          </table:table-cell>
          <table:table-cell office:value-type="float" office:value="4149" table:style-name="ce5">
            <text:p>4149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Interessi passivi su finanziamenti a medio lungo termine a Imprese</text:p>
          </table:table-cell>
          <table:table-cell office:value-type="float" office:value="97760.77" table:style-name="ce5">
            <text:p>97760,7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PER BANCA</text:p>
          </table:table-cell>
          <table:table-cell office:value-type="float" office:value="4163" table:style-name="ce5">
            <text:p>4163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Interessi passivi su mutui e altri finanziamenti a medio lungo termine ad altri soggetti</text:p>
          </table:table-cell>
          <table:table-cell office:value-type="float" office:value="19687.27" table:style-name="ce5">
            <text:p>19687,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SA DD.PP.</text:p>
          </table:table-cell>
          <table:table-cell office:value-type="float" office:value="4148" table:style-name="ce5">
            <text:p>4148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Interessi passivi su mutui e altri finanziamenti a medio lungo termine ad altri soggetti</text:p>
          </table:table-cell>
          <table:table-cell office:value-type="float" office:value="73355.56" table:style-name="ce5">
            <text:p>73355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PER BANCA</text:p>
          </table:table-cell>
          <table:table-cell office:value-type="float" office:value="4164" table:style-name="ce5">
            <text:p>4164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Rimborso Mutui e altri finanziamenti a medio lungo termine a Imprese</text:p>
          </table:table-cell>
          <table:table-cell office:value-type="float" office:value="47616.95" table:style-name="ce5">
            <text:p>47616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SA DD.PP.</text:p>
          </table:table-cell>
          <table:table-cell office:value-type="float" office:value="4150" table:style-name="ce5">
            <text:p>4150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Rimborso Mutui e altri finanziamenti a medio lungo termine a Imprese</text:p>
          </table:table-cell>
          <table:table-cell office:value-type="float" office:value="23182.93" table:style-name="ce5">
            <text:p>23182,9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.S.A.-REG.AUT.LOCALI-DIPART.P.L.-SIAPOL</text:p>
          </table:table-cell>
          <table:table-cell office:value-type="float" office:value="5398" table:style-name="ce5">
            <text:p>5398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5.53" table:style-name="ce5">
            <text:p>35,5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STITUTO NAZIONALE PREVIDENZA SOCIALE</text:p>
          </table:table-cell>
          <table:table-cell office:value-type="float" office:value="5409" table:style-name="ce5">
            <text:p>5409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69.67" table:style-name="ce5">
            <text:p>1369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SL FP DEI LAGHI</text:p>
          </table:table-cell>
          <table:table-cell office:value-type="float" office:value="5396" table:style-name="ce5">
            <text:p>5396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6.44" table:style-name="ce5">
            <text:p>86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BL BANCA S.P.A.</text:p>
          </table:table-cell>
          <table:table-cell office:value-type="float" office:value="5407" table:style-name="ce5">
            <text:p>5407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14" table:style-name="ce5">
            <text:p>2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LPM - SEGRETERIA REGIONE LOMBARDIA</text:p>
          </table:table-cell>
          <table:table-cell office:value-type="float" office:value="5414" table:style-name="ce5">
            <text:p>5414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44.4" table:style-name="ce5">
            <text:p>44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NICREDIT S.P.A.-CESSIONE QUINTO</text:p>
          </table:table-cell>
          <table:table-cell office:value-type="float" office:value="5417" table:style-name="ce5">
            <text:p>5417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29" table:style-name="ce5">
            <text:p>3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.I.L. FPL VARESE</text:p>
          </table:table-cell>
          <table:table-cell office:value-type="float" office:value="5416" table:style-name="ce5">
            <text:p>5416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.989999999999998" table:style-name="ce5">
            <text:p>16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NDOMESTIC BANCA SPA-GRUPPO BNP PARIBAS</text:p>
          </table:table-cell>
          <table:table-cell office:value-type="float" office:value="5403" table:style-name="ce5">
            <text:p>5403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3" table:style-name="ce5">
            <text:p>27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NDOMESTIC BANCA SPA-GRUPPO BNP PARIBAS</text:p>
          </table:table-cell>
          <table:table-cell office:value-type="float" office:value="5403" table:style-name="ce5">
            <text:p>5403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788" table:style-name="ce5">
            <text:p>7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O PENSIONE PERSEO SIRIO</text:p>
          </table:table-cell>
          <table:table-cell office:value-type="float" office:value="5405" table:style-name="ce5">
            <text:p>5405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63.82" table:style-name="ce5">
            <text:p>63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O PENSIONE PERSEO SIRIO</text:p>
          </table:table-cell>
          <table:table-cell office:value-type="float" office:value="5405" table:style-name="ce5">
            <text:p>5405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524.53" table:style-name="ce5">
            <text:p>1524,5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.U.B.-PUBBLICO IMPIEGO</text:p>
          </table:table-cell>
          <table:table-cell office:value-type="float" office:value="5399" table:style-name="ce5">
            <text:p>5399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00.7" table:style-name="ce5">
            <text:p>100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TANDER CONSUMER BANK S.P.A.</text:p>
          </table:table-cell>
          <table:table-cell office:value-type="float" office:value="5413" table:style-name="ce5">
            <text:p>5413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VIBANCA S.P.A.</text:p>
          </table:table-cell>
          <table:table-cell office:value-type="float" office:value="5418" table:style-name="ce5">
            <text:p>5418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25" table:style-name="ce5">
            <text:p>1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FI.VE.R. SPA</text:p>
          </table:table-cell>
          <table:table-cell office:value-type="float" office:value="5408" table:style-name="ce5">
            <text:p>5408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CQS SPA</text:p>
          </table:table-cell>
          <table:table-cell office:value-type="float" office:value="5400" table:style-name="ce5">
            <text:p>5400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6" table:style-name="ce5">
            <text:p>2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UBICON SPV SRL</text:p>
          </table:table-cell>
          <table:table-cell office:value-type="float" office:value="5412" table:style-name="ce5">
            <text:p>5412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9.69999999999999" table:style-name="ce5">
            <text:p>139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238" table:style-name="ce5">
            <text:p>5238</text:p>
          </table:table-cell>
          <table:table-cell office:value-type="string" table:style-name="ce5">
            <text:p>15/09/2023</text:p>
          </table:table-cell>
          <table:table-cell office:value-type="string" table:style-name="ce5">
            <text:p>Versamenti di ritenute erariali su Redditi da lavoro autonomo per conto terzi</text:p>
          </table:table-cell>
          <table:table-cell office:value-type="float" office:value="8916.86" table:style-name="ce5">
            <text:p>8916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869" table:style-name="ce5">
            <text:p>4869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Versamenti di ritenute erariali su Redditi da lavoro autonomo per conto terzi</text:p>
          </table:table-cell>
          <table:table-cell office:value-type="float" office:value="10762.81" table:style-name="ce5">
            <text:p>10762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031" table:style-name="ce5">
            <text:p>4031</text:p>
          </table:table-cell>
          <table:table-cell office:value-type="string" table:style-name="ce5">
            <text:p>14/07/2023</text:p>
          </table:table-cell>
          <table:table-cell office:value-type="string" table:style-name="ce5">
            <text:p>Versamenti di ritenute erariali su Redditi da lavoro autonomo per conto terzi</text:p>
          </table:table-cell>
          <table:table-cell office:value-type="float" office:value="15450.43" table:style-name="ce5">
            <text:p>15450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INI <text:s/>ROBERTO</text:p>
          </table:table-cell>
          <table:table-cell office:value-type="float" office:value="4639" table:style-name="ce5">
            <text:p>4639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Spese non andate a buon fine</text:p>
          </table:table-cell>
          <table:table-cell office:value-type="float" office:value="3000" table:style-name="ce5">
            <text:p>3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 FORNO SALMINI DI SALMINI LUIGI &amp; C. S</text:p>
          </table:table-cell>
          <table:table-cell office:value-type="float" office:value="4572" table:style-name="ce5">
            <text:p>4572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Spese non andate a buon fine</text:p>
          </table:table-cell>
          <table:table-cell office:value-type="float" office:value="162.30000000000001" table:style-name="ce5">
            <text:p>162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ONS CLUB GALLARATE HOST</text:p>
          </table:table-cell>
          <table:table-cell office:value-type="float" office:value="5250" table:style-name="ce5">
            <text:p>5250</text:p>
          </table:table-cell>
          <table:table-cell office:value-type="string" table:style-name="ce5">
            <text:p>12/09/2023</text:p>
          </table:table-cell>
          <table:table-cell office:value-type="string" table:style-name="ce5">
            <text:p>Spese non andate a buon fin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OGGINI <text:s/>SILVIO ALESSANDRO</text:p>
          </table:table-cell>
          <table:table-cell office:value-type="float" office:value="4788" table:style-name="ce5">
            <text:p>4788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Spese non andate a buon fin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. &amp; G. PAGLINI S.P.A.</text:p>
          </table:table-cell>
          <table:table-cell office:value-type="float" office:value="5083" table:style-name="ce5">
            <text:p>5083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cquisto di beni per conto di terzi</text:p>
          </table:table-cell>
          <table:table-cell office:value-type="float" office:value="24107.55" table:style-name="ce5">
            <text:p>24107,5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ISTERO DELL'INTERNO GESTIONE C.ID.ELE</text:p>
          </table:table-cell>
          <table:table-cell office:value-type="float" office:value="3969" table:style-name="ce5">
            <text:p>3969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6917.48" table:style-name="ce5">
            <text:p>6917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002" table:style-name="ce5">
            <text:p>4002</text:p>
          </table:table-cell>
          <table:table-cell office:value-type="string" table:style-name="ce5">
            <text:p>03/07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6130.66" table:style-name="ce5">
            <text:p>6130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DER.CASA REGIONALE LOMBARDIA</text:p>
          </table:table-cell>
          <table:table-cell office:value-type="float" office:value="4177" table:style-name="ce5">
            <text:p>4177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386.26" table:style-name="ce5">
            <text:p>386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4379" table:style-name="ce5">
            <text:p>4379</text:p>
          </table:table-cell>
          <table:table-cell office:value-type="string" table:style-name="ce5">
            <text:p>17/07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6130.96" table:style-name="ce5">
            <text:p>6130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ISTERO DELL'INTERNO GESTIONE C.ID.ELE</text:p>
          </table:table-cell>
          <table:table-cell office:value-type="float" office:value="4655" table:style-name="ce5">
            <text:p>4655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7437.97" table:style-name="ce5">
            <text:p>7437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ISTERO DELL'INTERNO GESTIONE C.ID.ELE</text:p>
          </table:table-cell>
          <table:table-cell office:value-type="float" office:value="4981" table:style-name="ce5">
            <text:p>4981</text:p>
          </table:table-cell>
          <table:table-cell office:value-type="string" table:style-name="ce5">
            <text:p>23/08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5943.66" table:style-name="ce5">
            <text:p>5943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076" table:style-name="ce5">
            <text:p>5076</text:p>
          </table:table-cell>
          <table:table-cell office:value-type="string" table:style-name="ce5">
            <text:p>04/09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6130.66" table:style-name="ce5">
            <text:p>6130,6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DAFONE ITALIA S.P.A.</text:p>
          </table:table-cell>
          <table:table-cell office:value-type="float" office:value="4478" table:style-name="ce5">
            <text:p>4478</text:p>
          </table:table-cell>
          <table:table-cell office:value-type="string" table:style-name="ce5">
            <text:p>18/07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70.650000000000006" table:style-name="ce5">
            <text:p>70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5433" table:style-name="ce5">
            <text:p>5433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13766.32" table:style-name="ce5">
            <text:p>13766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ISTERO DELL'INTERNO GESTIONE C.ID.ELE</text:p>
          </table:table-cell>
          <table:table-cell office:value-type="float" office:value="4721" table:style-name="ce5">
            <text:p>4721</text:p>
          </table:table-cell>
          <table:table-cell office:value-type="string" table:style-name="ce5">
            <text:p>04/08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5272.06" table:style-name="ce5">
            <text:p>5272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C.A. SOCIETÀ UNIPERSONALE S.R.L.</text:p>
          </table:table-cell>
          <table:table-cell office:value-type="float" office:value="5004" table:style-name="ce5">
            <text:p>5004</text:p>
          </table:table-cell>
          <table:table-cell office:value-type="string" table:style-name="ce5">
            <text:p>24/08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9934.86" table:style-name="ce5">
            <text:p>9934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ISTERO DELL'INTERNO GESTIONE C.ID.ELE</text:p>
          </table:table-cell>
          <table:table-cell office:value-type="float" office:value="5189" table:style-name="ce5">
            <text:p>5189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6212.3" table:style-name="ce5">
            <text:p>6212,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089" table:style-name="ce5">
            <text:p>4089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ISTERO DELL'INTERNO GESTIONE C.ID.ELE</text:p>
          </table:table-cell>
          <table:table-cell office:value-type="float" office:value="5299" table:style-name="ce5">
            <text:p>5299</text:p>
          </table:table-cell>
          <table:table-cell office:value-type="string" table:style-name="ce5">
            <text:p>21/09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6833.53" table:style-name="ce5">
            <text:p>6833,53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5">
            <text:p>ECONOMO COMUNALE</text:p>
          </table:table-cell>
          <table:table-cell office:value-type="float" office:value="5155" table:style-name="ce5">
            <text:p>515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95" table:style-name="ce5">
            <text:p>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5155" table:style-name="ce5">
            <text:p>515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190" table:style-name="ce5">
            <text:p>19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708" table:style-name="ce5">
            <text:p>4708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CONOMO COMUNALE</text:p>
          </table:table-cell>
          <table:table-cell office:value-type="float" office:value="4113" table:style-name="ce5">
            <text:p>4113</text:p>
          </table:table-cell>
          <table:table-cell office:value-type="string" table:style-name="ce5">
            <text:p>11/07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5" table:style-name="ce5">
            <text:p>510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56.42" table:style-name="ce5">
            <text:p>56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5" table:style-name="ce5">
            <text:p>510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416.08" table:style-name="ce5">
            <text:p>416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5" table:style-name="ce5">
            <text:p>510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834.25" table:style-name="ce5">
            <text:p>834,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105" table:style-name="ce5">
            <text:p>5105</text:p>
          </table:table-cell>
          <table:table-cell office:value-type="string" table:style-name="ce5">
            <text:p>07/09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937.92" table:style-name="ce5">
            <text:p>937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253" table:style-name="ce5">
            <text:p>5253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492.62" table:style-name="ce5">
            <text:p>492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253" table:style-name="ce5">
            <text:p>5253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310.13" table:style-name="ce5">
            <text:p>310,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5253" table:style-name="ce5">
            <text:p>5253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638" table:style-name="ce5">
            <text:p>4638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311" table:style-name="ce5">
            <text:p>3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638" table:style-name="ce5">
            <text:p>4638</text:p>
          </table:table-cell>
          <table:table-cell office:value-type="string" table:style-name="ce5">
            <text:p>02/08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96" table:style-name="ce5">
            <text:p>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SA DD.PP.</text:p>
          </table:table-cell>
          <table:table-cell office:value-type="float" office:value="4151" table:style-name="ce5">
            <text:p>4151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4905.8" table:style-name="ce5">
            <text:p>4905,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SA DD.PP.</text:p>
          </table:table-cell>
          <table:table-cell office:value-type="float" office:value="4152" table:style-name="ce5">
            <text:p>4152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22118.880000000001" table:style-name="ce5">
            <text:p>22118,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818" table:style-name="ce5">
            <text:p>481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359" table:style-name="ce5">
            <text:p>35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818" table:style-name="ce5">
            <text:p>481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26" table:style-name="ce5">
            <text:p>1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818" table:style-name="ce5">
            <text:p>481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2310.15" table:style-name="ce5">
            <text:p>2310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818" table:style-name="ce5">
            <text:p>481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636" table:style-name="ce5">
            <text:p>63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818" table:style-name="ce5">
            <text:p>481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46.08000000000001" table:style-name="ce5">
            <text:p>146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818" table:style-name="ce5">
            <text:p>481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72" table:style-name="ce5">
            <text:p>17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476" table:style-name="ce5">
            <text:p>44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2158.79" table:style-name="ce5">
            <text:p>2158,7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476" table:style-name="ce5">
            <text:p>44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513.95000000000005" table:style-name="ce5">
            <text:p>513,9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SA SANPAOLO SPA</text:p>
          </table:table-cell>
          <table:table-cell office:value-type="float" office:value="4476" table:style-name="ce5">
            <text:p>4476</text:p>
          </table:table-cell>
          <table:table-cell office:value-type="string" table:style-name="ce5">
            <text:p>20/07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82.81" table:style-name="ce5">
            <text:p>182,8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LPM - SEGRETERIA REGIONE LOMBARDIA</text:p>
          </table:table-cell>
          <table:table-cell office:value-type="float" office:value="4617" table:style-name="ce5">
            <text:p>4617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44.4" table:style-name="ce5">
            <text:p>44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NICREDIT S.P.A.-CESSIONE QUINTO</text:p>
          </table:table-cell>
          <table:table-cell office:value-type="float" office:value="4620" table:style-name="ce5">
            <text:p>4620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29" table:style-name="ce5">
            <text:p>3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.I.L. FPL VARESE</text:p>
          </table:table-cell>
          <table:table-cell office:value-type="float" office:value="4619" table:style-name="ce5">
            <text:p>4619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.989999999999998" table:style-name="ce5">
            <text:p>16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NDOMESTIC BANCA SPA-GRUPPO BNP PARIBAS</text:p>
          </table:table-cell>
          <table:table-cell office:value-type="float" office:value="4605" table:style-name="ce5">
            <text:p>4605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3" table:style-name="ce5">
            <text:p>27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NDOMESTIC BANCA SPA-GRUPPO BNP PARIBAS</text:p>
          </table:table-cell>
          <table:table-cell office:value-type="float" office:value="4606" table:style-name="ce5">
            <text:p>4606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788" table:style-name="ce5">
            <text:p>7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O PENSIONE PERSEO SIRIO</text:p>
          </table:table-cell>
          <table:table-cell office:value-type="float" office:value="4608" table:style-name="ce5">
            <text:p>4608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63.82" table:style-name="ce5">
            <text:p>63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O PENSIONE PERSEO SIRIO</text:p>
          </table:table-cell>
          <table:table-cell office:value-type="float" office:value="4608" table:style-name="ce5">
            <text:p>4608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502.65" table:style-name="ce5">
            <text:p>1502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IONE FORZA ITALIA GALLARATE</text:p>
          </table:table-cell>
          <table:table-cell office:value-type="float" office:value="4594" table:style-name="ce5">
            <text:p>4594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5.15" table:style-name="ce5">
            <text:p>35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.U.B.-PUBBLICO IMPIEGO</text:p>
          </table:table-cell>
          <table:table-cell office:value-type="float" office:value="4601" table:style-name="ce5">
            <text:p>4601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13.03" table:style-name="ce5">
            <text:p>113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TANDER CONSUMER BANK S.P.A.</text:p>
          </table:table-cell>
          <table:table-cell office:value-type="float" office:value="4616" table:style-name="ce5">
            <text:p>4616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VIBANCA S.P.A.</text:p>
          </table:table-cell>
          <table:table-cell office:value-type="float" office:value="4621" table:style-name="ce5">
            <text:p>4621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25" table:style-name="ce5">
            <text:p>1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CE LOCAM S.P.A.-ORA MCE FINANCE SPA</text:p>
          </table:table-cell>
          <table:table-cell office:value-type="float" office:value="4613" table:style-name="ce5">
            <text:p>4613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85" table:style-name="ce5">
            <text:p>2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FI.VE.R. SPA</text:p>
          </table:table-cell>
          <table:table-cell office:value-type="float" office:value="4611" table:style-name="ce5">
            <text:p>4611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CQS SPA</text:p>
          </table:table-cell>
          <table:table-cell office:value-type="float" office:value="4602" table:style-name="ce5">
            <text:p>4602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6" table:style-name="ce5">
            <text:p>2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UBICON SPV SRL</text:p>
          </table:table-cell>
          <table:table-cell office:value-type="float" office:value="4615" table:style-name="ce5">
            <text:p>4615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9.69999999999999" table:style-name="ce5">
            <text:p>139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 NPL'S S.P.A.</text:p>
          </table:table-cell>
          <table:table-cell office:value-type="float" office:value="4595" table:style-name="ce5">
            <text:p>4595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7.5" table:style-name="ce5">
            <text:p>17,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ADEL-FEDERAZIONE ITALIANA AUTONOMA DIP</text:p>
          </table:table-cell>
          <table:table-cell office:value-type="float" office:value="4603" table:style-name="ce5">
            <text:p>4603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44.16" table:style-name="ce5">
            <text:p>44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LPM MILANO CITTA' METROPOLITANA-DICCAP</text:p>
          </table:table-cell>
          <table:table-cell office:value-type="float" office:value="4618" table:style-name="ce5">
            <text:p>4618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.45" table:style-name="ce5">
            <text:p>16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ESTITALIA SPA-GRUPPO IVA INTESA SANPAO</text:p>
          </table:table-cell>
          <table:table-cell office:value-type="float" office:value="4614" table:style-name="ce5">
            <text:p>4614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27" table:style-name="ce5">
            <text:p>13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PASS BANCA SPA</text:p>
          </table:table-cell>
          <table:table-cell office:value-type="float" office:value="4599" table:style-name="ce5">
            <text:p>4599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90.95999999999998" table:style-name="ce5">
            <text:p>290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NCA NAZIONALE DEL LAVORO SPA</text:p>
          </table:table-cell>
          <table:table-cell office:value-type="float" office:value="4596" table:style-name="ce5">
            <text:p>4596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CC NPLS 2020 SRL</text:p>
          </table:table-cell>
          <table:table-cell office:value-type="float" office:value="4597" table:style-name="ce5">
            <text:p>4597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19.94" table:style-name="ce5">
            <text:p>119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NCONTINUO S.P.A.</text:p>
          </table:table-cell>
          <table:table-cell office:value-type="float" office:value="4604" table:style-name="ce5">
            <text:p>4604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68" table:style-name="ce5">
            <text:p>2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ADEL-FEDERAZIONE ITALIANA AUTONOMA DIP</text:p>
          </table:table-cell>
          <table:table-cell office:value-type="float" office:value="5401" table:style-name="ce5">
            <text:p>5401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44.16" table:style-name="ce5">
            <text:p>44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LPM MILANO CITTA' METROPOLITANA-DICCAP</text:p>
          </table:table-cell>
          <table:table-cell office:value-type="float" office:value="5415" table:style-name="ce5">
            <text:p>5415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.45" table:style-name="ce5">
            <text:p>16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ESTITALIA SPA-GRUPPO IVA INTESA SANPAO</text:p>
          </table:table-cell>
          <table:table-cell office:value-type="float" office:value="5411" table:style-name="ce5">
            <text:p>5411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27" table:style-name="ce5">
            <text:p>13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PASS BANCA SPA</text:p>
          </table:table-cell>
          <table:table-cell office:value-type="float" office:value="5397" table:style-name="ce5">
            <text:p>5397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90.95999999999998" table:style-name="ce5">
            <text:p>290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NCA NAZIONALE DEL LAVORO SPA</text:p>
          </table:table-cell>
          <table:table-cell office:value-type="float" office:value="5394" table:style-name="ce5">
            <text:p>5394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CC NPLS 2020 SRL</text:p>
          </table:table-cell>
          <table:table-cell office:value-type="float" office:value="5395" table:style-name="ce5">
            <text:p>5395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19.94" table:style-name="ce5">
            <text:p>119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CE FINANCE SPA</text:p>
          </table:table-cell>
          <table:table-cell office:value-type="float" office:value="5410" table:style-name="ce5">
            <text:p>5410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85" table:style-name="ce5">
            <text:p>2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NCONTINUO S.P.A.</text:p>
          </table:table-cell>
          <table:table-cell office:value-type="float" office:value="5402" table:style-name="ce5">
            <text:p>5402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13" table:style-name="ce5">
            <text:p>1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IONE FONDO POLIZIA LOCALE</text:p>
          </table:table-cell>
          <table:table-cell office:value-type="float" office:value="4947" table:style-name="ce5">
            <text:p>4947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IONE FONDO POLIZIA LOCALE</text:p>
          </table:table-cell>
          <table:table-cell office:value-type="float" office:value="4947" table:style-name="ce5">
            <text:p>4947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0" table:style-name="ce5">
            <text:p>1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UNZIONE PUBBLICA-CGIL VARESE</text:p>
          </table:table-cell>
          <table:table-cell office:value-type="float" office:value="4960" table:style-name="ce5">
            <text:p>4960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3.32" table:style-name="ce5">
            <text:p>33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UNZIONE PUBBLICA-CGIL VARESE</text:p>
          </table:table-cell>
          <table:table-cell office:value-type="float" office:value="4960" table:style-name="ce5">
            <text:p>4960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98.39" table:style-name="ce5">
            <text:p>398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.S.A.-REG.AUT.LOCALI-DIPART.P.L.-SIAPOL</text:p>
          </table:table-cell>
          <table:table-cell office:value-type="float" office:value="4952" table:style-name="ce5">
            <text:p>4952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5.53" table:style-name="ce5">
            <text:p>35,5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STITUTO NAZIONALE PREVIDENZA SOCIALE</text:p>
          </table:table-cell>
          <table:table-cell office:value-type="float" office:value="4963" table:style-name="ce5">
            <text:p>4963</text:p>
          </table:table-cell>
          <table:table-cell office:value-type="string" table:style-name="ce5">
            <text:p>3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69.67" table:style-name="ce5">
            <text:p>1369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SL FP DEI LAGHI</text:p>
          </table:table-cell>
          <table:table-cell office:value-type="float" office:value="4950" table:style-name="ce5">
            <text:p>4950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68.11" table:style-name="ce5">
            <text:p>68,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BL BANCA S.P.A.</text:p>
          </table:table-cell>
          <table:table-cell office:value-type="float" office:value="4961" table:style-name="ce5">
            <text:p>4961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14" table:style-name="ce5">
            <text:p>2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LPM - SEGRETERIA REGIONE LOMBARDIA</text:p>
          </table:table-cell>
          <table:table-cell office:value-type="float" office:value="4968" table:style-name="ce5">
            <text:p>4968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44.4" table:style-name="ce5">
            <text:p>44,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NICREDIT S.P.A.-CESSIONE QUINTO</text:p>
          </table:table-cell>
          <table:table-cell office:value-type="float" office:value="4971" table:style-name="ce5">
            <text:p>4971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29" table:style-name="ce5">
            <text:p>32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.I.L. FPL VARESE</text:p>
          </table:table-cell>
          <table:table-cell office:value-type="float" office:value="4970" table:style-name="ce5">
            <text:p>4970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.989999999999998" table:style-name="ce5">
            <text:p>16,9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NDOMESTIC BANCA SPA-GRUPPO BNP PARIBAS</text:p>
          </table:table-cell>
          <table:table-cell office:value-type="float" office:value="4957" table:style-name="ce5">
            <text:p>4957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3" table:style-name="ce5">
            <text:p>27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NDOMESTIC BANCA SPA-GRUPPO BNP PARIBAS</text:p>
          </table:table-cell>
          <table:table-cell office:value-type="float" office:value="4957" table:style-name="ce5">
            <text:p>4957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788" table:style-name="ce5">
            <text:p>78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O PENSIONE PERSEO SIRIO</text:p>
          </table:table-cell>
          <table:table-cell office:value-type="float" office:value="4959" table:style-name="ce5">
            <text:p>4959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63.82" table:style-name="ce5">
            <text:p>63,8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DO PENSIONE PERSEO SIRIO</text:p>
          </table:table-cell>
          <table:table-cell office:value-type="float" office:value="4959" table:style-name="ce5">
            <text:p>4959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482.58" table:style-name="ce5">
            <text:p>1482,5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.U.B.-PUBBLICO IMPIEGO</text:p>
          </table:table-cell>
          <table:table-cell office:value-type="float" office:value="4953" table:style-name="ce5">
            <text:p>4953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13.03" table:style-name="ce5">
            <text:p>113,0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TANDER CONSUMER BANK S.P.A.</text:p>
          </table:table-cell>
          <table:table-cell office:value-type="float" office:value="4967" table:style-name="ce5">
            <text:p>4967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VIBANCA S.P.A.</text:p>
          </table:table-cell>
          <table:table-cell office:value-type="float" office:value="4972" table:style-name="ce5">
            <text:p>4972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25" table:style-name="ce5">
            <text:p>12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CE FINANCE SPA</text:p>
          </table:table-cell>
          <table:table-cell office:value-type="float" office:value="4964" table:style-name="ce5">
            <text:p>4964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85" table:style-name="ce5">
            <text:p>2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.FI.VE.R. SPA</text:p>
          </table:table-cell>
          <table:table-cell office:value-type="float" office:value="4962" table:style-name="ce5">
            <text:p>4962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UROCQS SPA</text:p>
          </table:table-cell>
          <table:table-cell office:value-type="float" office:value="4954" table:style-name="ce5">
            <text:p>4954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6" table:style-name="ce5">
            <text:p>2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UBICON SPV SRL</text:p>
          </table:table-cell>
          <table:table-cell office:value-type="float" office:value="4966" table:style-name="ce5">
            <text:p>4966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9.69999999999999" table:style-name="ce5">
            <text:p>139,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ADEL-FEDERAZIONE ITALIANA AUTONOMA DIP</text:p>
          </table:table-cell>
          <table:table-cell office:value-type="float" office:value="4955" table:style-name="ce5">
            <text:p>4955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44.16" table:style-name="ce5">
            <text:p>44,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LPM MILANO CITTA' METROPOLITANA-DICCAP</text:p>
          </table:table-cell>
          <table:table-cell office:value-type="float" office:value="4969" table:style-name="ce5">
            <text:p>4969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.45" table:style-name="ce5">
            <text:p>16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ESTITALIA SPA-GRUPPO IVA INTESA SANPAO</text:p>
          </table:table-cell>
          <table:table-cell office:value-type="float" office:value="4965" table:style-name="ce5">
            <text:p>4965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27" table:style-name="ce5">
            <text:p>132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PASS BANCA SPA</text:p>
          </table:table-cell>
          <table:table-cell office:value-type="float" office:value="4951" table:style-name="ce5">
            <text:p>4951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90.95999999999998" table:style-name="ce5">
            <text:p>290,9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NCA NAZIONALE DEL LAVORO SPA</text:p>
          </table:table-cell>
          <table:table-cell office:value-type="float" office:value="4948" table:style-name="ce5">
            <text:p>4948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CC NPLS 2020 SRL</text:p>
          </table:table-cell>
          <table:table-cell office:value-type="float" office:value="4949" table:style-name="ce5">
            <text:p>4949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19.94" table:style-name="ce5">
            <text:p>119,9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NCONTINUO S.P.A.</text:p>
          </table:table-cell>
          <table:table-cell office:value-type="float" office:value="4956" table:style-name="ce5">
            <text:p>4956</text:p>
          </table:table-cell>
          <table:table-cell office:value-type="string" table:style-name="ce5">
            <text:p>21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13" table:style-name="ce5">
            <text:p>1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IONE FONDO POLIZIA LOCALE</text:p>
          </table:table-cell>
          <table:table-cell office:value-type="float" office:value="5393" table:style-name="ce5">
            <text:p>5393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IONE FONDO POLIZIA LOCALE</text:p>
          </table:table-cell>
          <table:table-cell office:value-type="float" office:value="5393" table:style-name="ce5">
            <text:p>5393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52" table:style-name="ce5">
            <text:p>15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UNZIONE PUBBLICA-CGIL VARESE</text:p>
          </table:table-cell>
          <table:table-cell office:value-type="float" office:value="5406" table:style-name="ce5">
            <text:p>5406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3.32" table:style-name="ce5">
            <text:p>33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UNZIONE PUBBLICA-CGIL VARESE</text:p>
          </table:table-cell>
          <table:table-cell office:value-type="float" office:value="5406" table:style-name="ce5">
            <text:p>5406</text:p>
          </table:table-cell>
          <table:table-cell office:value-type="string" table:style-name="ce5">
            <text:p>10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98.39" table:style-name="ce5">
            <text:p>398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237" table:style-name="ce5">
            <text:p>5237</text:p>
          </table:table-cell>
          <table:table-cell office:value-type="string" table:style-name="ce5">
            <text:p>15/09/2023</text:p>
          </table:table-cell>
          <table:table-cell office:value-type="string" table:style-name="ce5">
            <text:p>Versamento della ritenuta del 4% sui contributi pubblici</text:p>
          </table:table-cell>
          <table:table-cell office:value-type="float" office:value="271.06" table:style-name="ce5">
            <text:p>271,0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868" table:style-name="ce5">
            <text:p>4868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Versamento della ritenuta del 4% sui contributi pubblici</text:p>
          </table:table-cell>
          <table:table-cell office:value-type="float" office:value="960" table:style-name="ce5">
            <text:p>9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3999" table:style-name="ce5">
            <text:p>3999</text:p>
          </table:table-cell>
          <table:table-cell office:value-type="string" table:style-name="ce5">
            <text:p>14/07/2023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188368.34" table:style-name="ce5">
            <text:p>188368,3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176" table:style-name="ce5">
            <text:p>4176</text:p>
          </table:table-cell>
          <table:table-cell office:value-type="string" table:style-name="ce5">
            <text:p>10/07/2023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386.26" table:style-name="ce5">
            <text:p>386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856" table:style-name="ce5">
            <text:p>4856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275178.15000000002" table:style-name="ce5">
            <text:p>275178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094" table:style-name="ce5">
            <text:p>5094</text:p>
          </table:table-cell>
          <table:table-cell office:value-type="string" table:style-name="ce5">
            <text:p>15/09/2023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410550.83" table:style-name="ce5">
            <text:p>410550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867" table:style-name="ce5">
            <text:p>4867</text:p>
          </table:table-cell>
          <table:table-cell office:value-type="string" table:style-name="ce5">
            <text:p>18/08/2023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110" table:style-name="ce5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235" table:style-name="ce5">
            <text:p>5235</text:p>
          </table:table-cell>
          <table:table-cell office:value-type="string" table:style-name="ce5">
            <text:p>15/09/2023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79.2" table:style-name="ce5">
            <text:p>79,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1" table:style-name="ce5">
            <text:p>5351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251.56" table:style-name="ce5">
            <text:p>251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1" table:style-name="ce5">
            <text:p>5351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20.91" table:style-name="ce5">
            <text:p>420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1" table:style-name="ce5">
            <text:p>5351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40.97" table:style-name="ce5">
            <text:p>440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1" table:style-name="ce5">
            <text:p>5351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812.48" table:style-name="ce5">
            <text:p>812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1" table:style-name="ce5">
            <text:p>5351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1" table:style-name="ce5">
            <text:p>5351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438.8500000000004" table:style-name="ce5">
            <text:p>4438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1" table:style-name="ce5">
            <text:p>5351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973.24" table:style-name="ce5">
            <text:p>7973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1" table:style-name="ce5">
            <text:p>5351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0810.08" table:style-name="ce5">
            <text:p>10810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1" table:style-name="ce5">
            <text:p>5351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1647.89" table:style-name="ce5">
            <text:p>71647,8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7" table:style-name="ce5">
            <text:p>4547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6.78" table:style-name="ce5">
            <text:p>46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7" table:style-name="ce5">
            <text:p>4547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311.45" table:style-name="ce5">
            <text:p>311,4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7" table:style-name="ce5">
            <text:p>4547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391.97" table:style-name="ce5">
            <text:p>391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7" table:style-name="ce5">
            <text:p>4547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538.55999999999995" table:style-name="ce5">
            <text:p>538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7" table:style-name="ce5">
            <text:p>4547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91.48" table:style-name="ce5">
            <text:p>791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7" table:style-name="ce5">
            <text:p>4547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307.42" table:style-name="ce5">
            <text:p>1307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7" table:style-name="ce5">
            <text:p>4547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3303.57" table:style-name="ce5">
            <text:p>3303,5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7" table:style-name="ce5">
            <text:p>4547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6265.37" table:style-name="ce5">
            <text:p>6265,3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7" table:style-name="ce5">
            <text:p>4547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32779.69" table:style-name="ce5">
            <text:p>32779,6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7" table:style-name="ce5">
            <text:p>4937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30.48" table:style-name="ce5">
            <text:p>730,4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7" table:style-name="ce5">
            <text:p>4937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563.1499999999996" table:style-name="ce5">
            <text:p>4563,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7" table:style-name="ce5">
            <text:p>4937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514.04" table:style-name="ce5">
            <text:p>7514,0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7" table:style-name="ce5">
            <text:p>4937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251.56" table:style-name="ce5">
            <text:p>251,5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7" table:style-name="ce5">
            <text:p>4937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17.97" table:style-name="ce5">
            <text:p>417,9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7" table:style-name="ce5">
            <text:p>4937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20.91" table:style-name="ce5">
            <text:p>420,9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7" table:style-name="ce5">
            <text:p>4937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8274.43" table:style-name="ce5">
            <text:p>8274,4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7" table:style-name="ce5">
            <text:p>4937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0810.08" table:style-name="ce5">
            <text:p>10810,0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7" table:style-name="ce5">
            <text:p>4937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37482.86" table:style-name="ce5">
            <text:p>37482,8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4.42" table:style-name="ce5">
            <text:p>64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55.63" table:style-name="ce5">
            <text:p>155,6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21.66999999999996" table:style-name="ce5">
            <text:p>621,6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804.39" table:style-name="ce5">
            <text:p>1804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075.18" table:style-name="ce5">
            <text:p>4075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472.92" table:style-name="ce5">
            <text:p>4472,9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10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8798.599999999999" table:style-name="ce5">
            <text:p>18798,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8" table:style-name="ce5">
            <text:p>454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4.42" table:style-name="ce5">
            <text:p>64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8" table:style-name="ce5">
            <text:p>454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502.76" table:style-name="ce5">
            <text:p>502,7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8" table:style-name="ce5">
            <text:p>454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21.65" table:style-name="ce5">
            <text:p>621,6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8" table:style-name="ce5">
            <text:p>454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2395.7800000000002" table:style-name="ce5">
            <text:p>2395,7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8" table:style-name="ce5">
            <text:p>454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649.24" table:style-name="ce5">
            <text:p>4649,2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8" table:style-name="ce5">
            <text:p>454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3844.83" table:style-name="ce5">
            <text:p>13844,8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548" table:style-name="ce5">
            <text:p>4548</text:p>
          </table:table-cell>
          <table:table-cell office:value-type="string" table:style-name="ce5">
            <text:p>11/08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38826.26" table:style-name="ce5">
            <text:p>38826,2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8" table:style-name="ce5">
            <text:p>4938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4.42" table:style-name="ce5">
            <text:p>64,4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8" table:style-name="ce5">
            <text:p>4938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55.62" table:style-name="ce5">
            <text:p>155,6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8" table:style-name="ce5">
            <text:p>4938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21.67999999999995" table:style-name="ce5">
            <text:p>621,6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8" table:style-name="ce5">
            <text:p>4938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765.71" table:style-name="ce5">
            <text:p>1765,7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8" table:style-name="ce5">
            <text:p>4938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075.18" table:style-name="ce5">
            <text:p>4075,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8" table:style-name="ce5">
            <text:p>4938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483.7700000000004" table:style-name="ce5">
            <text:p>4483,7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ENZIA DELLE ENTRATE</text:p>
          </table:table-cell>
          <table:table-cell office:value-type="float" office:value="4938" table:style-name="ce5">
            <text:p>4938</text:p>
          </table:table-cell>
          <table:table-cell office:value-type="string" table:style-name="ce5">
            <text:p>14/09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7795.849999999999" table:style-name="ce5">
            <text:p>17795,8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IONE FONDO POLIZIA LOCALE</text:p>
          </table:table-cell>
          <table:table-cell office:value-type="float" office:value="4593" table:style-name="ce5">
            <text:p>4593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ZIONE FONDO POLIZIA LOCALE</text:p>
          </table:table-cell>
          <table:table-cell office:value-type="float" office:value="4593" table:style-name="ce5">
            <text:p>4593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0" table:style-name="ce5">
            <text:p>16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UNZIONE PUBBLICA-CGIL VARESE</text:p>
          </table:table-cell>
          <table:table-cell office:value-type="float" office:value="4609" table:style-name="ce5">
            <text:p>4609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3.32" table:style-name="ce5">
            <text:p>33,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UNZIONE PUBBLICA-CGIL VARESE</text:p>
          </table:table-cell>
          <table:table-cell office:value-type="float" office:value="4609" table:style-name="ce5">
            <text:p>4609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98.39" table:style-name="ce5">
            <text:p>398,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.S.A.-REG.AUT.LOCALI-DIPART.P.L.-SIAPOL</text:p>
          </table:table-cell>
          <table:table-cell office:value-type="float" office:value="4600" table:style-name="ce5">
            <text:p>4600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5.53" table:style-name="ce5">
            <text:p>35,5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STITUTO NAZIONALE PREVIDENZA SOCIALE</text:p>
          </table:table-cell>
          <table:table-cell office:value-type="float" office:value="4612" table:style-name="ce5">
            <text:p>4612</text:p>
          </table:table-cell>
          <table:table-cell office:value-type="string" table:style-name="ce5">
            <text:p>03/08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48.17" table:style-name="ce5">
            <text:p>1648,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SL FP DEI LAGHI</text:p>
          </table:table-cell>
          <table:table-cell office:value-type="float" office:value="4598" table:style-name="ce5">
            <text:p>4598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6.44" table:style-name="ce5">
            <text:p>86,4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BL BANCA S.P.A.</text:p>
          </table:table-cell>
          <table:table-cell office:value-type="float" office:value="4610" table:style-name="ce5">
            <text:p>4610</text:p>
          </table:table-cell>
          <table:table-cell office:value-type="string" table:style-name="ce5">
            <text:p>27/07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14" table:style-name="ce5">
            <text:p>214</text:p>
          </table:table-cell>
          <table:table-cell table:number-columns-repeated="16379"/>
        </table:table-row>
        <table:table-row table:number-rows-repeated="1045574" table:style-name="ro1">
          <table:table-cell table:number-columns-repeated="16384"/>
        </table:table-row>
        <table:named-expressions>
          <table:named-range table:name="Print_Area" table:cell-range-address="Estrazione.$A$1:Estrazione.$E$3002" table:base-cell-address="Estrazion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-X="1" style:scale-to-Y="100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827</meta:generator>
    <meta:initial-creator>Colombo Michele</meta:initial-creator>
    <dc:creator>Colombo Michele</dc:creator>
    <meta:creation-date>2023-10-16T11:44:08Z</meta:creation-date>
    <dc:date>2023-10-16T11:51:39Z</dc:date>
  </office:meta>
</office:document-meta>
</file>