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9.68375cm"/>
    </style:style>
    <style:style style:name="co2" style:family="table-column">
      <style:table-column-properties fo:break-before="auto" style:column-width="3.12208333333333cm"/>
    </style:style>
    <style:style style:name="co3" style:family="table-column">
      <style:table-column-properties fo:break-before="auto" style:column-width="3.81cm"/>
    </style:style>
    <style:style style:name="co4" style:family="table-column">
      <style:table-column-properties fo:break-before="auto" style:column-width="17.5947916666667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razione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2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table:style-name="ce1"/>
          <table:table-cell table:number-columns-repeated="2" table:style-name="ce2"/>
          <table:table-cell table:style-name="ce1"/>
          <table:table-cell office:value-type="string" table:style-name="ce3">
            <text:p>2023 IV TRIMESTRE</text:p>
          </table:table-cell>
          <table:table-cell table:number-columns-repeated="16379"/>
        </table:table-row>
        <table:table-row table:style-name="ro2">
          <table:table-cell office:value-type="string" table:style-name="ce4">
            <text:p>BENEFICIARIO</text:p>
          </table:table-cell>
          <table:table-cell office:value-type="string" table:style-name="ce4">
            <text:p>NUMERO MANDATO</text:p>
          </table:table-cell>
          <table:table-cell office:value-type="string" table:style-name="ce4">
            <text:p>DATA PAGAMENTO</text:p>
          </table:table-cell>
          <table:table-cell office:value-type="string" table:style-name="ce4">
            <text:p>CAUSALE PAGAMENTO</text:p>
          </table:table-cell>
          <table:table-cell office:value-type="string" table:style-name="ce4">
            <text:p>IMPORTO</text:p>
          </table:table-cell>
          <table:table-cell table:number-columns-repeated="16379" table:style-name="ce2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5506" table:style-name="ce6">
            <text:p>5506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4.77" table:style-name="ce5">
            <text:p>24,7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5593" table:style-name="ce6">
            <text:p>5593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57.07" table:style-name="ce5">
            <text:p>257,0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6740" table:style-name="ce6">
            <text:p>6740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11.93" table:style-name="ce5">
            <text:p>211,9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6740" table:style-name="ce6">
            <text:p>6740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96.51" table:style-name="ce5">
            <text:p>296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6740" table:style-name="ce6">
            <text:p>6740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60.07" table:style-name="ce5">
            <text:p>460,0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5496" table:style-name="ce6">
            <text:p>5496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915.18" table:style-name="ce5">
            <text:p>2915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5791" table:style-name="ce6">
            <text:p>5791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913.28" table:style-name="ce5">
            <text:p>14913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449" table:style-name="ce6">
            <text:p>6449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7506" table:style-name="ce5">
            <text:p>75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449" table:style-name="ce6">
            <text:p>6449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54302" table:style-name="ce5">
            <text:p>543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450" table:style-name="ce6">
            <text:p>6450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36394.980000000003" table:style-name="ce5">
            <text:p>36394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600" table:style-name="ce6">
            <text:p>6600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21612.39" table:style-name="ce5">
            <text:p>21612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601" table:style-name="ce6">
            <text:p>6601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servizi</text:p>
          </table:table-cell>
          <table:table-cell office:value-type="float" office:value="214820.91" table:style-name="ce5">
            <text:p>214820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602" table:style-name="ce6">
            <text:p>6602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servizi</text:p>
          </table:table-cell>
          <table:table-cell office:value-type="float" office:value="25843.19" table:style-name="ce5">
            <text:p>25843,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603" table:style-name="ce6">
            <text:p>6603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3929.4" table:style-name="ce5">
            <text:p>13929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604" table:style-name="ce6">
            <text:p>6604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servizi</text:p>
          </table:table-cell>
          <table:table-cell office:value-type="float" office:value="1439.15" table:style-name="ce5">
            <text:p>1439,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604" table:style-name="ce6">
            <text:p>6604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servizi</text:p>
          </table:table-cell>
          <table:table-cell office:value-type="float" office:value="3341.96" table:style-name="ce5">
            <text:p>3341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605" table:style-name="ce6">
            <text:p>6605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588.62" table:style-name="ce5">
            <text:p>14588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640" table:style-name="ce6">
            <text:p>6640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12.15" table:style-name="ce5">
            <text:p>812,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641" table:style-name="ce6">
            <text:p>6641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58.38" table:style-name="ce5">
            <text:p>358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729" table:style-name="ce6">
            <text:p>6729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7.96" table:style-name="ce5">
            <text:p>7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730" table:style-name="ce6">
            <text:p>6730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2494.0300000000002" table:style-name="ce5">
            <text:p>2494,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731" table:style-name="ce6">
            <text:p>6731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802" table:style-name="ce5">
            <text:p>48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742" table:style-name="ce6">
            <text:p>6742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743" table:style-name="ce6">
            <text:p>6743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500" table:style-name="ce5">
            <text:p>165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888" table:style-name="ce6">
            <text:p>6888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38052.129999999997" table:style-name="ce5">
            <text:p>38052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889" table:style-name="ce6">
            <text:p>6889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00024" table:style-name="ce5">
            <text:p>1000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6890" table:style-name="ce6">
            <text:p>6890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465.05" table:style-name="ce5">
            <text:p>465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7066" table:style-name="ce6">
            <text:p>7066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34670.01" table:style-name="ce5">
            <text:p>34670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7067" table:style-name="ce6">
            <text:p>7067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3932.6" table:style-name="ce5">
            <text:p>3932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7068" table:style-name="ce6">
            <text:p>7068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319.39" table:style-name="ce5">
            <text:p>319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7069" table:style-name="ce6">
            <text:p>7069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4522" table:style-name="ce5">
            <text:p>145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4 EXODUS SOCIETA' COOPERATIVA SOCIALE</text:p>
          </table:table-cell>
          <table:table-cell office:value-type="float" office:value="6732" table:style-name="ce6">
            <text:p>6732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253.75" table:style-name="ce5">
            <text:p>253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.C.I.-AUTOMOBILE CLUB D'ITALIA</text:p>
          </table:table-cell>
          <table:table-cell office:value-type="float" office:value="6662" table:style-name="ce6">
            <text:p>6662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38.75" table:style-name="ce5">
            <text:p>38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.T.G. ARTIGIANI TAXISTI GALLARATESI IN<text:s/></text:p>
          </table:table-cell>
          <table:table-cell office:value-type="float" office:value="5459" table:style-name="ce6">
            <text:p>5459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2" table:style-name="ce5">
            <text:p>1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.T.G. ARTIGIANI TAXISTI GALLARATESI IN<text:s/></text:p>
          </table:table-cell>
          <table:table-cell office:value-type="float" office:value="5878" table:style-name="ce6">
            <text:p>5878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5" table:style-name="ce5">
            <text:p>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.T.G. ARTIGIANI TAXISTI GALLARATESI IN<text:s/></text:p>
          </table:table-cell>
          <table:table-cell office:value-type="float" office:value="6720" table:style-name="ce6">
            <text:p>6720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2" table:style-name="ce5">
            <text:p>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5569" table:style-name="ce6">
            <text:p>5569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5.85" table:style-name="ce5">
            <text:p>25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5569" table:style-name="ce6">
            <text:p>5569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53.69" table:style-name="ce5">
            <text:p>53,6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5569" table:style-name="ce6">
            <text:p>5569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5.58" table:style-name="ce5">
            <text:p>15,58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5">
            <text:p>A2A ENERGIA SPA</text:p>
          </table:table-cell>
          <table:table-cell office:value-type="float" office:value="5569" table:style-name="ce6">
            <text:p>5569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0.01" table:style-name="ce5">
            <text:p>0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5569" table:style-name="ce6">
            <text:p>5569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3.46" table:style-name="ce5">
            <text:p>23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6094" table:style-name="ce6">
            <text:p>6094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Utenze e canoni</text:p>
          </table:table-cell>
          <table:table-cell office:value-type="float" office:value="0.01" table:style-name="ce5">
            <text:p>0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6094" table:style-name="ce6">
            <text:p>6094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Utenze e canoni</text:p>
          </table:table-cell>
          <table:table-cell office:value-type="float" office:value="26.38" table:style-name="ce5">
            <text:p>26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6094" table:style-name="ce6">
            <text:p>6094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Utenze e canoni</text:p>
          </table:table-cell>
          <table:table-cell office:value-type="float" office:value="17.54" table:style-name="ce5">
            <text:p>17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6094" table:style-name="ce6">
            <text:p>6094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Utenze e canoni</text:p>
          </table:table-cell>
          <table:table-cell office:value-type="float" office:value="55.13" table:style-name="ce5">
            <text:p>55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6094" table:style-name="ce6">
            <text:p>6094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Utenze e canoni</text:p>
          </table:table-cell>
          <table:table-cell office:value-type="float" office:value="0.01" table:style-name="ce5">
            <text:p>0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6094" table:style-name="ce6">
            <text:p>6094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Utenze e canoni</text:p>
          </table:table-cell>
          <table:table-cell office:value-type="float" office:value="26.02" table:style-name="ce5">
            <text:p>26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6094" table:style-name="ce6">
            <text:p>6094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Utenze e canoni</text:p>
          </table:table-cell>
          <table:table-cell office:value-type="float" office:value="15.73" table:style-name="ce5">
            <text:p>15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6094" table:style-name="ce6">
            <text:p>6094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Utenze e canoni</text:p>
          </table:table-cell>
          <table:table-cell office:value-type="float" office:value="0.01" table:style-name="ce5">
            <text:p>0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6554" table:style-name="ce6">
            <text:p>6554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Utenze e canoni</text:p>
          </table:table-cell>
          <table:table-cell office:value-type="float" office:value="26.08" table:style-name="ce5">
            <text:p>26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6801" table:style-name="ce6">
            <text:p>6801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2.64" table:style-name="ce5">
            <text:p>22,6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6801" table:style-name="ce6">
            <text:p>6801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65.819999999999993" table:style-name="ce5">
            <text:p>65,82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A2A ENERGIA SPA</text:p>
          </table:table-cell>
          <table:table-cell office:value-type="float" office:value="6801" table:style-name="ce6">
            <text:p>6801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0.01" table:style-name="ce5">
            <text:p>0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6801" table:style-name="ce6">
            <text:p>6801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33.44" table:style-name="ce5">
            <text:p>33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6801" table:style-name="ce6">
            <text:p>6801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0.01" table:style-name="ce5">
            <text:p>0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6801" table:style-name="ce6">
            <text:p>6801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9.57" table:style-name="ce5">
            <text:p>29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BBIATI <text:s/>MARISA</text:p>
          </table:table-cell>
          <table:table-cell office:value-type="float" office:value="6389" table:style-name="ce6">
            <text:p>6389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BBIATI <text:s/>MARISA</text:p>
          </table:table-cell>
          <table:table-cell office:value-type="float" office:value="7279" table:style-name="ce6">
            <text:p>727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5932" table:style-name="ce6">
            <text:p>5932</text:p>
          </table:table-cell>
          <table:table-cell office:value-type="string" table:style-name="ce6">
            <text:p>06/11/2023</text:p>
          </table:table-cell>
          <table:table-cell office:value-type="string" table:style-name="ce5">
            <text:p>Altri servizi</text:p>
          </table:table-cell>
          <table:table-cell office:value-type="float" office:value="82004.429999999993" table:style-name="ce5">
            <text:p>82004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5933" table:style-name="ce6">
            <text:p>5933</text:p>
          </table:table-cell>
          <table:table-cell office:value-type="string" table:style-name="ce6">
            <text:p>06/11/2023</text:p>
          </table:table-cell>
          <table:table-cell office:value-type="string" table:style-name="ce5">
            <text:p>Altri servizi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6138" table:style-name="ce6">
            <text:p>613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25575.33" table:style-name="ce5">
            <text:p>25575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6719" table:style-name="ce6">
            <text:p>6719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160.73" table:style-name="ce5">
            <text:p>15160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6744" table:style-name="ce6">
            <text:p>6744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3497.88" table:style-name="ce5">
            <text:p>3497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6744" table:style-name="ce6">
            <text:p>6744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32300.94" table:style-name="ce5">
            <text:p>32300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6891" table:style-name="ce6">
            <text:p>689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14959.01" table:style-name="ce5">
            <text:p>114959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7387" table:style-name="ce6">
            <text:p>7387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servizi</text:p>
          </table:table-cell>
          <table:table-cell office:value-type="float" office:value="119985.46" table:style-name="ce5">
            <text:p>119985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7388" table:style-name="ce6">
            <text:p>7388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servizi</text:p>
          </table:table-cell>
          <table:table-cell office:value-type="float" office:value="39356.660000000003" table:style-name="ce5">
            <text:p>39356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CUITALIA SRLS</text:p>
          </table:table-cell>
          <table:table-cell office:value-type="float" office:value="6374" table:style-name="ce6">
            <text:p>6374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3255.1" table:style-name="ce5">
            <text:p>3255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DAMO <text:s/>PAOLO</text:p>
          </table:table-cell>
          <table:table-cell office:value-type="float" office:value="5468" table:style-name="ce6">
            <text:p>5468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DAMO <text:s/>PAOLO</text:p>
          </table:table-cell>
          <table:table-cell office:value-type="float" office:value="6047" table:style-name="ce6">
            <text:p>604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DAMO <text:s/>PAOLO</text:p>
          </table:table-cell>
          <table:table-cell office:value-type="float" office:value="7156" table:style-name="ce6">
            <text:p>715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DS AUTOMATED DATA SYSTEMS S.P.A.</text:p>
          </table:table-cell>
          <table:table-cell office:value-type="float" office:value="6139" table:style-name="ce6">
            <text:p>613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Consulenze</text:p>
          </table:table-cell>
          <table:table-cell office:value-type="float" office:value="5083.34" table:style-name="ce5">
            <text:p>5083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DS AUTOMATED DATA SYSTEMS S.P.A.</text:p>
          </table:table-cell>
          <table:table-cell office:value-type="float" office:value="6154" table:style-name="ce6">
            <text:p>615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beni di consumo</text:p>
          </table:table-cell>
          <table:table-cell office:value-type="float" office:value="942.08" table:style-name="ce5">
            <text:p>942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DS AUTOMATED DATA SYSTEMS S.P.A.</text:p>
          </table:table-cell>
          <table:table-cell office:value-type="float" office:value="6443" table:style-name="ce6">
            <text:p>6443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5201.2" table:style-name="ce5">
            <text:p>15201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DS AUTOMATED DATA SYSTEMS S.P.A.</text:p>
          </table:table-cell>
          <table:table-cell office:value-type="float" office:value="6872" table:style-name="ce6">
            <text:p>687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0980" table:style-name="ce5">
            <text:p>109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EMME LINEA AMBIENTE SRL</text:p>
          </table:table-cell>
          <table:table-cell office:value-type="float" office:value="5577" table:style-name="ce6">
            <text:p>5577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611202.19999999995" table:style-name="ce5">
            <text:p>611202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EMME LINEA AMBIENTE SRL</text:p>
          </table:table-cell>
          <table:table-cell office:value-type="float" office:value="6787" table:style-name="ce6">
            <text:p>6787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821932.94" table:style-name="ce5">
            <text:p>821932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EMME LINEA AMBIENTE SRL</text:p>
          </table:table-cell>
          <table:table-cell office:value-type="float" office:value="6952" table:style-name="ce6">
            <text:p>695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632275.27" table:style-name="ce5">
            <text:p>632275,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467" table:style-name="ce6">
            <text:p>5467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Versamento delle ritenute per scissione contabile IVA (split payment)</text:p>
          </table:table-cell>
          <table:table-cell office:value-type="float" office:value="180457.27" table:style-name="ce5">
            <text:p>180457,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572" table:style-name="ce6">
            <text:p>5572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Versamenti IVA a debito per le gestioni commerciali</text:p>
          </table:table-cell>
          <table:table-cell office:value-type="float" office:value="7576.87" table:style-name="ce5">
            <text:p>7576,8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573" table:style-name="ce6">
            <text:p>5573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Versamenti di ritenute erariali su Redditi da lavoro autonomo per conto terzi</text:p>
          </table:table-cell>
          <table:table-cell office:value-type="float" office:value="5565.79" table:style-name="ce5">
            <text:p>5565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574" table:style-name="ce6">
            <text:p>5574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Versamento delle ritenute per scissione contabile IVA (split payment)</text:p>
          </table:table-cell>
          <table:table-cell office:value-type="float" office:value="43344.07" table:style-name="ce5">
            <text:p>43344,0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2" table:style-name="ce6">
            <text:p>572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27000.05" table:style-name="ce5">
            <text:p>127000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3" table:style-name="ce6">
            <text:p>572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6.38" table:style-name="ce5">
            <text:p>6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3" table:style-name="ce6">
            <text:p>572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58.89" table:style-name="ce5">
            <text:p>58,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3" table:style-name="ce6">
            <text:p>572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63.09" table:style-name="ce5">
            <text:p>163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3" table:style-name="ce6">
            <text:p>572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01.91" table:style-name="ce5">
            <text:p>101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3" table:style-name="ce6">
            <text:p>572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530.26" table:style-name="ce5">
            <text:p>1530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3" table:style-name="ce6">
            <text:p>572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0582.18" table:style-name="ce5">
            <text:p>10582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3" table:style-name="ce6">
            <text:p>572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8039.38" table:style-name="ce5">
            <text:p>18039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4" table:style-name="ce6">
            <text:p>572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283.70999999999998" table:style-name="ce5">
            <text:p>283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4" table:style-name="ce6">
            <text:p>572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779.35" table:style-name="ce5">
            <text:p>3779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4" table:style-name="ce6">
            <text:p>572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40265.120000000003" table:style-name="ce5">
            <text:p>40265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5" table:style-name="ce6">
            <text:p>572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492" table:style-name="ce5">
            <text:p>4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6" table:style-name="ce6">
            <text:p>572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768" table:style-name="ce5">
            <text:p>7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7" table:style-name="ce6">
            <text:p>572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294.88" table:style-name="ce5">
            <text:p>3294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8" table:style-name="ce6">
            <text:p>572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281.22000000000003" table:style-name="ce5">
            <text:p>281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8" table:style-name="ce6">
            <text:p>572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440.97" table:style-name="ce5">
            <text:p>440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8" table:style-name="ce6">
            <text:p>572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484.25" table:style-name="ce5">
            <text:p>484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8" table:style-name="ce6">
            <text:p>572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786.48" table:style-name="ce5">
            <text:p>786,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8" table:style-name="ce6">
            <text:p>572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4167.84" table:style-name="ce5">
            <text:p>4167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8" table:style-name="ce6">
            <text:p>572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7378.8" table:style-name="ce5">
            <text:p>7378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8" table:style-name="ce6">
            <text:p>572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11994.79" table:style-name="ce5">
            <text:p>11994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8" table:style-name="ce6">
            <text:p>572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12700.42" table:style-name="ce5">
            <text:p>12700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8" table:style-name="ce6">
            <text:p>572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83592.52" table:style-name="ce5">
            <text:p>83592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9" table:style-name="ce6">
            <text:p>572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64.42" table:style-name="ce5">
            <text:p>64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9" table:style-name="ce6">
            <text:p>572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55.61000000000001" table:style-name="ce5">
            <text:p>155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9" table:style-name="ce6">
            <text:p>572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621.69000000000005" table:style-name="ce5">
            <text:p>621,6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9" table:style-name="ce6">
            <text:p>572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865.13" table:style-name="ce5">
            <text:p>1865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9" table:style-name="ce6">
            <text:p>572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4075.18" table:style-name="ce5">
            <text:p>4075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9" table:style-name="ce6">
            <text:p>572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4309.74" table:style-name="ce5">
            <text:p>4309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729" table:style-name="ce6">
            <text:p>572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21942.91" table:style-name="ce5">
            <text:p>21942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935" table:style-name="ce6">
            <text:p>5935</text:p>
          </table:table-cell>
          <table:table-cell office:value-type="string" table:style-name="ce6">
            <text:p>06/11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6130.66" table:style-name="ce5">
            <text:p>6130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5943" table:style-name="ce6">
            <text:p>5943</text:p>
          </table:table-cell>
          <table:table-cell office:value-type="string" table:style-name="ce6">
            <text:p>15/11/2023</text:p>
          </table:table-cell>
          <table:table-cell office:value-type="string" table:style-name="ce5">
            <text:p>Versamento delle ritenute per scissione contabile IVA (split payment)</text:p>
          </table:table-cell>
          <table:table-cell office:value-type="float" office:value="287777.12" table:style-name="ce5">
            <text:p>287777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157" table:style-name="ce6">
            <text:p>6157</text:p>
          </table:table-cell>
          <table:table-cell office:value-type="string" table:style-name="ce6">
            <text:p>15/11/2023</text:p>
          </table:table-cell>
          <table:table-cell office:value-type="string" table:style-name="ce5">
            <text:p>Versamenti IVA a debito per le gestioni commerciali</text:p>
          </table:table-cell>
          <table:table-cell office:value-type="float" office:value="10455" table:style-name="ce5">
            <text:p>104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158" table:style-name="ce6">
            <text:p>6158</text:p>
          </table:table-cell>
          <table:table-cell office:value-type="string" table:style-name="ce6">
            <text:p>15/11/2023</text:p>
          </table:table-cell>
          <table:table-cell office:value-type="string" table:style-name="ce5">
            <text:p>Versamento della ritenuta del 4% sui contributi pubblici</text:p>
          </table:table-cell>
          <table:table-cell office:value-type="float" office:value="800" table:style-name="ce5">
            <text:p>8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159" table:style-name="ce6">
            <text:p>6159</text:p>
          </table:table-cell>
          <table:table-cell office:value-type="string" table:style-name="ce6">
            <text:p>15/11/2023</text:p>
          </table:table-cell>
          <table:table-cell office:value-type="string" table:style-name="ce5">
            <text:p>Versamenti di ritenute erariali su Redditi da lavoro autonomo per conto terzi</text:p>
          </table:table-cell>
          <table:table-cell office:value-type="float" office:value="33476.39" table:style-name="ce5">
            <text:p>33476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160" table:style-name="ce6">
            <text:p>6160</text:p>
          </table:table-cell>
          <table:table-cell office:value-type="string" table:style-name="ce6">
            <text:p>15/11/2023</text:p>
          </table:table-cell>
          <table:table-cell office:value-type="string" table:style-name="ce5">
            <text:p>Versamento delle ritenute per scissione contabile IVA (split payment)</text:p>
          </table:table-cell>
          <table:table-cell office:value-type="float" office:value="52.8" table:style-name="ce5">
            <text:p>52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45" table:style-name="ce6">
            <text:p>6545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6.38" table:style-name="ce5">
            <text:p>6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45" table:style-name="ce6">
            <text:p>6545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60.64" table:style-name="ce5">
            <text:p>60,6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45" table:style-name="ce6">
            <text:p>6545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07.61" table:style-name="ce5">
            <text:p>107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45" table:style-name="ce6">
            <text:p>6545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62.38999999999999" table:style-name="ce5">
            <text:p>162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45" table:style-name="ce6">
            <text:p>6545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530.26" table:style-name="ce5">
            <text:p>1530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45" table:style-name="ce6">
            <text:p>6545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0582.21" table:style-name="ce5">
            <text:p>10582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45" table:style-name="ce6">
            <text:p>6545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8293.27" table:style-name="ce5">
            <text:p>18293,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45" table:style-name="ce6">
            <text:p>6545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27744.49" table:style-name="ce5">
            <text:p>127744,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46" table:style-name="ce6">
            <text:p>6546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85" table:style-name="ce5">
            <text:p>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46" table:style-name="ce6">
            <text:p>6546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64.03" table:style-name="ce5">
            <text:p>364,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46" table:style-name="ce6">
            <text:p>6546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779.35" table:style-name="ce5">
            <text:p>3779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46" table:style-name="ce6">
            <text:p>6546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40294.629999999997" table:style-name="ce5">
            <text:p>40294,6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47" table:style-name="ce6">
            <text:p>6547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94.82" table:style-name="ce5">
            <text:p>394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47" table:style-name="ce6">
            <text:p>6547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99.07" table:style-name="ce5">
            <text:p>399,0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48" table:style-name="ce6">
            <text:p>6548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1260" table:style-name="ce5">
            <text:p>126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49" table:style-name="ce6">
            <text:p>6549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2930.62" table:style-name="ce5">
            <text:p>2930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50" table:style-name="ce6">
            <text:p>655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50" table:style-name="ce6">
            <text:p>655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288.7" table:style-name="ce5">
            <text:p>288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50" table:style-name="ce6">
            <text:p>655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441.03" table:style-name="ce5">
            <text:p>441,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50" table:style-name="ce6">
            <text:p>655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500.92" table:style-name="ce5">
            <text:p>500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50" table:style-name="ce6">
            <text:p>655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630.27" table:style-name="ce5">
            <text:p>630,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50" table:style-name="ce6">
            <text:p>655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786.55" table:style-name="ce5">
            <text:p>786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50" table:style-name="ce6">
            <text:p>655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4420.3" table:style-name="ce5">
            <text:p>4420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50" table:style-name="ce6">
            <text:p>655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8352.19" table:style-name="ce5">
            <text:p>8352,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50" table:style-name="ce6">
            <text:p>655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12306.37" table:style-name="ce5">
            <text:p>12306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50" table:style-name="ce6">
            <text:p>655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15064.44" table:style-name="ce5">
            <text:p>15064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50" table:style-name="ce6">
            <text:p>655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89881.21" table:style-name="ce5">
            <text:p>89881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51" table:style-name="ce6">
            <text:p>655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64.42" table:style-name="ce5">
            <text:p>64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51" table:style-name="ce6">
            <text:p>655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55.61000000000001" table:style-name="ce5">
            <text:p>155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51" table:style-name="ce6">
            <text:p>655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621.67999999999995" table:style-name="ce5">
            <text:p>621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51" table:style-name="ce6">
            <text:p>655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878.14" table:style-name="ce5">
            <text:p>1878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51" table:style-name="ce6">
            <text:p>655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4075.15" table:style-name="ce5">
            <text:p>4075,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51" table:style-name="ce6">
            <text:p>655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4283.05" table:style-name="ce5">
            <text:p>4283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51" table:style-name="ce6">
            <text:p>655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20705.23" table:style-name="ce5">
            <text:p>20705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552" table:style-name="ce6">
            <text:p>6552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Imposte, tasse e proventi assimilati a carico dell'ente n.a.c.</text:p>
          </table:table-cell>
          <table:table-cell office:value-type="float" office:value="70" table:style-name="ce5">
            <text:p>7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788" table:style-name="ce6">
            <text:p>6788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Versamento delle ritenute per scissione contabile IVA (split payment)</text:p>
          </table:table-cell>
          <table:table-cell office:value-type="float" office:value="190485.4" table:style-name="ce5">
            <text:p>190485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960" table:style-name="ce6">
            <text:p>6960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Versamenti IVA a debito per le gestioni commerciali</text:p>
          </table:table-cell>
          <table:table-cell office:value-type="float" office:value="18827.689999999999" table:style-name="ce5">
            <text:p>18827,6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961" table:style-name="ce6">
            <text:p>6961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Versamenti IVA a debito per le gestioni commerciali</text:p>
          </table:table-cell>
          <table:table-cell office:value-type="float" office:value="34580.93" table:style-name="ce5">
            <text:p>34580,9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962" table:style-name="ce6">
            <text:p>6962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Versamento delle ritenute per scissione contabile IVA (split payment)</text:p>
          </table:table-cell>
          <table:table-cell office:value-type="float" office:value="26.4" table:style-name="ce5">
            <text:p>26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963" table:style-name="ce6">
            <text:p>6963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Versamento della ritenuta del 4% sui contributi pubblici</text:p>
          </table:table-cell>
          <table:table-cell office:value-type="float" office:value="975.54" table:style-name="ce5">
            <text:p>975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964" table:style-name="ce6">
            <text:p>6964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Versamenti di ritenute erariali su Redditi da lavoro autonomo per conto terzi</text:p>
          </table:table-cell>
          <table:table-cell office:value-type="float" office:value="13610.91" table:style-name="ce5">
            <text:p>13610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7089" table:style-name="ce6">
            <text:p>7089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2653" table:style-name="ce5">
            <text:p>26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7090" table:style-name="ce6">
            <text:p>7090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Utilizzo di beni di terzi</text:p>
          </table:table-cell>
          <table:table-cell office:value-type="float" office:value="758" table:style-name="ce5">
            <text:p>7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7385" table:style-name="ce6">
            <text:p>7385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032.5" table:style-name="ce5">
            <text:p>1032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7444" table:style-name="ce6">
            <text:p>7444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Imposte, tasse e proventi assimilati a carico dell'ente n.a.c.</text:p>
          </table:table-cell>
          <table:table-cell office:value-type="float" office:value="8.75" table:style-name="ce5">
            <text:p>8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7445" table:style-name="ce6">
            <text:p>7445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5930.66" table:style-name="ce5">
            <text:p>5930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7446" table:style-name="ce6">
            <text:p>7446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Costituzione di depositi cauzionali o contrattuali presso terzi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ORA' 97-SOC.COOP.SOCIALE ONLUS</text:p>
          </table:table-cell>
          <table:table-cell office:value-type="float" office:value="5743" table:style-name="ce6">
            <text:p>5743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989" table:style-name="ce5">
            <text:p>19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ORA' 97-SOC.COOP.SOCIALE ONLUS</text:p>
          </table:table-cell>
          <table:table-cell office:value-type="float" office:value="6723" table:style-name="ce6">
            <text:p>6723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100.3000000000002" table:style-name="ce5">
            <text:p>2100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ORA' 97-SOC.COOP.SOCIALE ONLUS</text:p>
          </table:table-cell>
          <table:table-cell office:value-type="float" office:value="7142" table:style-name="ce6">
            <text:p>7142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64.81" table:style-name="ce5">
            <text:p>464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ORA' 97-SOC.COOP.SOCIALE ONLUS</text:p>
          </table:table-cell>
          <table:table-cell office:value-type="float" office:value="7143" table:style-name="ce6">
            <text:p>7143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24.19" table:style-name="ce5">
            <text:p>1524,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OSTINO <text:s/>ITALINA</text:p>
          </table:table-cell>
          <table:table-cell office:value-type="float" office:value="6279" table:style-name="ce6">
            <text:p>627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OSTINO <text:s/>ITALINA</text:p>
          </table:table-cell>
          <table:table-cell office:value-type="float" office:value="7229" table:style-name="ce6">
            <text:p>722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UIRRE GALLARDO <text:s/>JACKELINE DEL ROSARIO</text:p>
          </table:table-cell>
          <table:table-cell office:value-type="float" office:value="6425" table:style-name="ce6">
            <text:p>6425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UIRRE GALLARDO <text:s/>JACKELINE DEL ROSARIO</text:p>
          </table:table-cell>
          <table:table-cell office:value-type="float" office:value="6911" table:style-name="ce6">
            <text:p>691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US <text:s/>ANGELA</text:p>
          </table:table-cell>
          <table:table-cell office:value-type="float" office:value="6219" table:style-name="ce6">
            <text:p>621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GUS <text:s/>ANGELA</text:p>
          </table:table-cell>
          <table:table-cell office:value-type="float" office:value="7119" table:style-name="ce6">
            <text:p>7119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IBC SOCIETA' COOPERATIVA SOCIALE</text:p>
          </table:table-cell>
          <table:table-cell office:value-type="float" office:value="5449" table:style-name="ce6">
            <text:p>5449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1.5" table:style-name="ce5">
            <text:p>241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IBC SOCIETA' COOPERATIVA SOCIALE</text:p>
          </table:table-cell>
          <table:table-cell office:value-type="float" office:value="5909" table:style-name="ce6">
            <text:p>5909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1.5" table:style-name="ce5">
            <text:p>241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IBC SOCIETA' COOPERATIVA SOCIALE</text:p>
          </table:table-cell>
          <table:table-cell office:value-type="float" office:value="6589" table:style-name="ce6">
            <text:p>6589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1.5" table:style-name="ce5">
            <text:p>241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IROLDI S.R.L.</text:p>
          </table:table-cell>
          <table:table-cell office:value-type="float" office:value="5464" table:style-name="ce6">
            <text:p>5464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Beni immobili</text:p>
          </table:table-cell>
          <table:table-cell office:value-type="float" office:value="5183.0200000000004" table:style-name="ce5">
            <text:p>5183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AIMO <text:s/>CARMELO</text:p>
          </table:table-cell>
          <table:table-cell office:value-type="float" office:value="6280" table:style-name="ce6">
            <text:p>6280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AIMO <text:s/>CARMELO</text:p>
          </table:table-cell>
          <table:table-cell office:value-type="float" office:value="7239" table:style-name="ce6">
            <text:p>723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BATROS DI ABES SEBASTIANO &amp; C SNC</text:p>
          </table:table-cell>
          <table:table-cell office:value-type="float" office:value="6346" table:style-name="ce6">
            <text:p>6346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3304.32" table:style-name="ce5">
            <text:p>3304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CHIMIA SOCIETA' COOPERATIVA SOCIALE</text:p>
          </table:table-cell>
          <table:table-cell office:value-type="float" office:value="5669" table:style-name="ce6">
            <text:p>5669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Altri servizi</text:p>
          </table:table-cell>
          <table:table-cell office:value-type="float" office:value="683.24" table:style-name="ce5">
            <text:p>683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CHIMIA SOCIETA' COOPERATIVA SOCIALE</text:p>
          </table:table-cell>
          <table:table-cell office:value-type="float" office:value="6140" table:style-name="ce6">
            <text:p>6140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1012.2" table:style-name="ce5">
            <text:p>1012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CHIMIA SOCIETA' COOPERATIVA SOCIALE</text:p>
          </table:table-cell>
          <table:table-cell office:value-type="float" office:value="7389" table:style-name="ce6">
            <text:p>7389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servizi</text:p>
          </table:table-cell>
          <table:table-cell office:value-type="float" office:value="1012.2" table:style-name="ce5">
            <text:p>1012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E.MAR. COOP. SOCIALE O.N.L.U.S.</text:p>
          </table:table-cell>
          <table:table-cell office:value-type="float" office:value="6074" table:style-name="ce6">
            <text:p>6074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78.46" table:style-name="ce5">
            <text:p>1278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E.MAR. COOP. SOCIALE O.N.L.U.S.</text:p>
          </table:table-cell>
          <table:table-cell office:value-type="float" office:value="6074" table:style-name="ce6">
            <text:p>6074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078.96" table:style-name="ce5">
            <text:p>8078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E.MAR. COOP. SOCIALE O.N.L.U.S.</text:p>
          </table:table-cell>
          <table:table-cell office:value-type="float" office:value="6202" table:style-name="ce6">
            <text:p>620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782.5" table:style-name="ce5">
            <text:p>2782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E.MAR. COOP. SOCIALE O.N.L.U.S.</text:p>
          </table:table-cell>
          <table:table-cell office:value-type="float" office:value="6972" table:style-name="ce6">
            <text:p>697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93.12" table:style-name="ce5">
            <text:p>293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E.MAR. COOP. SOCIALE O.N.L.U.S.</text:p>
          </table:table-cell>
          <table:table-cell office:value-type="float" office:value="6973" table:style-name="ce6">
            <text:p>6973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89.38" table:style-name="ce5">
            <text:p>2489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ER-VARESE-COMO-MONZA/BRIANZA-BUSTO A.</text:p>
          </table:table-cell>
          <table:table-cell office:value-type="float" office:value="5495" table:style-name="ce6">
            <text:p>5495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2.8" table:style-name="ce5">
            <text:p>1202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ER-VARESE-COMO-MONZA/BRIANZA-BUSTO A.</text:p>
          </table:table-cell>
          <table:table-cell office:value-type="float" office:value="5495" table:style-name="ce6">
            <text:p>5495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44.88" table:style-name="ce5">
            <text:p>644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ER-VARESE-COMO-MONZA/BRIANZA-BUSTO A.</text:p>
          </table:table-cell>
          <table:table-cell office:value-type="float" office:value="6110" table:style-name="ce6">
            <text:p>6110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68.54" table:style-name="ce5">
            <text:p>1468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ER-VARESE-COMO-MONZA/BRIANZA-BUSTO A.</text:p>
          </table:table-cell>
          <table:table-cell office:value-type="float" office:value="6201" table:style-name="ce6">
            <text:p>620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5389.7" table:style-name="ce5">
            <text:p>55389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ER-VARESE-COMO-MONZA/BRIANZA-BUSTO A.</text:p>
          </table:table-cell>
          <table:table-cell office:value-type="float" office:value="7193" table:style-name="ce6">
            <text:p>719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00" table:style-name="ce5">
            <text:p>1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ER-VARESE-COMO-MONZA/BRIANZA-BUSTO A.</text:p>
          </table:table-cell>
          <table:table-cell office:value-type="float" office:value="7193" table:style-name="ce6">
            <text:p>719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58" table:style-name="ce5">
            <text:p>8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ER-VARESE-COMO-MONZA/BRIANZA-BUSTO A.</text:p>
          </table:table-cell>
          <table:table-cell office:value-type="float" office:value="7193" table:style-name="ce6">
            <text:p>719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00" table:style-name="ce5">
            <text:p>15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ER-VARESE-COMO-MONZA/BRIANZA-BUSTO A.</text:p>
          </table:table-cell>
          <table:table-cell office:value-type="float" office:value="7193" table:style-name="ce6">
            <text:p>719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5580" table:style-name="ce6">
            <text:p>5580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27328.44" table:style-name="ce5">
            <text:p>27328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5795" table:style-name="ce6">
            <text:p>5795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613.37" table:style-name="ce5">
            <text:p>613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5796" table:style-name="ce6">
            <text:p>5796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511.34" table:style-name="ce5">
            <text:p>511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5796" table:style-name="ce6">
            <text:p>5796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522.1" table:style-name="ce5">
            <text:p>522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5796" table:style-name="ce6">
            <text:p>5796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1299.8499999999999" table:style-name="ce5">
            <text:p>1299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5796" table:style-name="ce6">
            <text:p>5796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161.88999999999999" table:style-name="ce5">
            <text:p>161,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570" table:style-name="ce6">
            <text:p>6570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080" table:style-name="ce5">
            <text:p>30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89" table:style-name="ce6">
            <text:p>6789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11.06" table:style-name="ce5">
            <text:p>511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75.36" table:style-name="ce5">
            <text:p>275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074.05" table:style-name="ce5">
            <text:p>1074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4.52" table:style-name="ce5">
            <text:p>44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85.64999999999998" table:style-name="ce5">
            <text:p>285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81.03" table:style-name="ce5">
            <text:p>81,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2.04" table:style-name="ce5">
            <text:p>42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0915.6" table:style-name="ce5">
            <text:p>10915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18.13" table:style-name="ce5">
            <text:p>218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78.9" table:style-name="ce5">
            <text:p>178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3.42" table:style-name="ce5">
            <text:p>43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35.229999999999997" table:style-name="ce5">
            <text:p>35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7.64" table:style-name="ce5">
            <text:p>57,6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475.7" table:style-name="ce5">
            <text:p>1475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3014.26" table:style-name="ce5">
            <text:p>3014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57.97000000000003" table:style-name="ce5">
            <text:p>257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7.81" table:style-name="ce5">
            <text:p>27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09.21" table:style-name="ce5">
            <text:p>509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29.15" table:style-name="ce5">
            <text:p>229,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86.63" table:style-name="ce5">
            <text:p>286,6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301.41" table:style-name="ce5">
            <text:p>2301,4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380.46" table:style-name="ce5">
            <text:p>380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95.12" table:style-name="ce5">
            <text:p>295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78.67" table:style-name="ce5">
            <text:p>78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21.39" table:style-name="ce5">
            <text:p>121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84.31" table:style-name="ce5">
            <text:p>284,3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8.45" table:style-name="ce5">
            <text:p>58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05.89" table:style-name="ce5">
            <text:p>205,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8.34" table:style-name="ce5">
            <text:p>58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908.66" table:style-name="ce5">
            <text:p>1908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6790" table:style-name="ce6">
            <text:p>679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82.1" table:style-name="ce5">
            <text:p>82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829.39" table:style-name="ce5">
            <text:p>829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82.86" table:style-name="ce5">
            <text:p>82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72.260000000000005" table:style-name="ce5">
            <text:p>72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72.260000000000005" table:style-name="ce5">
            <text:p>72,26</text:p>
          </table:table-cell>
          <table:table-cell table:number-columns-repeated="16379"/>
        </table:table-row>
        <table:table-row table:number-rows-repeated="4"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00.84" table:style-name="ce5">
            <text:p>100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7.52" table:style-name="ce5">
            <text:p>17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57.32" table:style-name="ce5">
            <text:p>57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297.27999999999997" table:style-name="ce5">
            <text:p>297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72.260000000000005" table:style-name="ce5">
            <text:p>72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58.49" table:style-name="ce5">
            <text:p>58,49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26.35" table:style-name="ce5">
            <text:p>26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732.8" table:style-name="ce5">
            <text:p>1732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88.5" table:style-name="ce5">
            <text:p>188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87.67" table:style-name="ce5">
            <text:p>87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272.57" table:style-name="ce5">
            <text:p>272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400.28" table:style-name="ce5">
            <text:p>400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4.7" table:style-name="ce5">
            <text:p>4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26.35" table:style-name="ce5">
            <text:p>26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448.93" table:style-name="ce5">
            <text:p>448,93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306.20999999999998" table:style-name="ce5">
            <text:p>306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454.89" table:style-name="ce5">
            <text:p>454,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45.54" table:style-name="ce5">
            <text:p>45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946.01" table:style-name="ce5">
            <text:p>1946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03.3" table:style-name="ce5">
            <text:p>103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7.42" table:style-name="ce5">
            <text:p>67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5227.12" table:style-name="ce5">
            <text:p>5227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30.83" table:style-name="ce5">
            <text:p>30,8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2312.2800000000002" table:style-name="ce5">
            <text:p>2312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77.010000000000005" table:style-name="ce5">
            <text:p>77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98.47" table:style-name="ce5">
            <text:p>98,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221.9" table:style-name="ce5">
            <text:p>221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7.42" table:style-name="ce5">
            <text:p>67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0.81" table:style-name="ce5">
            <text:p>10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5313.9" table:style-name="ce5">
            <text:p>5313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2.74" table:style-name="ce5">
            <text:p>12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20.48" table:style-name="ce5">
            <text:p>20,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49.25" table:style-name="ce5">
            <text:p>49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72.260000000000005" table:style-name="ce5">
            <text:p>72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35.78" table:style-name="ce5">
            <text:p>135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58.99" table:style-name="ce5">
            <text:p>58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257.6199999999999" table:style-name="ce5">
            <text:p>1257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59.15" table:style-name="ce5">
            <text:p>59,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46.24" table:style-name="ce5">
            <text:p>46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27.04" table:style-name="ce5">
            <text:p>27,04</text:p>
          </table:table-cell>
          <table:table-cell table:number-columns-repeated="16379"/>
        </table:table-row>
        <table:table-row table:number-rows-repeated="4"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9.819999999999993" table:style-name="ce5">
            <text:p>69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9.66" table:style-name="ce5">
            <text:p>69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52.38" table:style-name="ce5">
            <text:p>52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311.39" table:style-name="ce5">
            <text:p>311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1" table:style-name="ce6">
            <text:p>745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26.35" table:style-name="ce5">
            <text:p>26,35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27.04" table:style-name="ce5">
            <text:p>27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770.46" table:style-name="ce5">
            <text:p>1770,46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524.55999999999995" table:style-name="ce5">
            <text:p>524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241.46" table:style-name="ce5">
            <text:p>1241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35.78" table:style-name="ce5">
            <text:p>135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32.11" table:style-name="ce5">
            <text:p>32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65.42" table:style-name="ce5">
            <text:p>165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578.80999999999995" table:style-name="ce5">
            <text:p>578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56.13" table:style-name="ce5">
            <text:p>56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38.47" table:style-name="ce5">
            <text:p>138,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47.91" table:style-name="ce5">
            <text:p>47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4.18" table:style-name="ce5">
            <text:p>14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0.23" table:style-name="ce5">
            <text:p>60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45" table:style-name="ce5">
            <text:p>1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38.47" table:style-name="ce5">
            <text:p>138,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306.20999999999998" table:style-name="ce5">
            <text:p>306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42.92" table:style-name="ce5">
            <text:p>42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27.04" table:style-name="ce5">
            <text:p>27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732.01" table:style-name="ce5">
            <text:p>732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27.76" table:style-name="ce5">
            <text:p>27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397.56" table:style-name="ce5">
            <text:p>397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72.260000000000005" table:style-name="ce5">
            <text:p>72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1.17" table:style-name="ce5">
            <text:p>61,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808.02" table:style-name="ce5">
            <text:p>808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41.24" table:style-name="ce5">
            <text:p>41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27.67" table:style-name="ce5">
            <text:p>27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72.98" table:style-name="ce5">
            <text:p>72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72.260000000000005" table:style-name="ce5">
            <text:p>72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27.53" table:style-name="ce5">
            <text:p>27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318.60000000000002" table:style-name="ce5">
            <text:p>318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2.26" table:style-name="ce5">
            <text:p>12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18.49" table:style-name="ce5">
            <text:p>118,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26.35" table:style-name="ce5">
            <text:p>26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84.18" table:style-name="ce5">
            <text:p>184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263.52" table:style-name="ce5">
            <text:p>263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306.20999999999998" table:style-name="ce5">
            <text:p>306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7.63" table:style-name="ce5">
            <text:p>67,6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64.7" table:style-name="ce5">
            <text:p>164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25.81" table:style-name="ce5">
            <text:p>25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30.43" table:style-name="ce5">
            <text:p>30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39.21" table:style-name="ce5">
            <text:p>139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970.74" table:style-name="ce5">
            <text:p>970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46.23" table:style-name="ce5">
            <text:p>4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8.989999999999995" table:style-name="ce5">
            <text:p>68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72.84" table:style-name="ce5">
            <text:p>72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373.49" table:style-name="ce5">
            <text:p>1373,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855.94" table:style-name="ce5">
            <text:p>855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87.67" table:style-name="ce5">
            <text:p>87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93.63" table:style-name="ce5">
            <text:p>93,6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52.29" table:style-name="ce5">
            <text:p>52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77.31" table:style-name="ce5">
            <text:p>77,3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952.64" table:style-name="ce5">
            <text:p>952,6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64.7" table:style-name="ce5">
            <text:p>164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52.25" table:style-name="ce5">
            <text:p>52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077.45" table:style-name="ce5">
            <text:p>1077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31.42" table:style-name="ce5">
            <text:p>31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25.65" table:style-name="ce5">
            <text:p>25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2" table:style-name="ce6">
            <text:p>745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251.6300000000001" table:style-name="ce5">
            <text:p>1251,63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ALFA S.R.L.</text:p>
          </table:table-cell>
          <table:table-cell office:value-type="float" office:value="7453" table:style-name="ce6">
            <text:p>7453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38.47" table:style-name="ce5">
            <text:p>138,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3" table:style-name="ce6">
            <text:p>7453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72.260000000000005" table:style-name="ce5">
            <text:p>72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3" table:style-name="ce6">
            <text:p>7453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6.23" table:style-name="ce5">
            <text:p>6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3" table:style-name="ce6">
            <text:p>7453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7.62" table:style-name="ce5">
            <text:p>67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3" table:style-name="ce6">
            <text:p>7453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34.130000000000003" table:style-name="ce5">
            <text:p>34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3" table:style-name="ce6">
            <text:p>7453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007.16" table:style-name="ce5">
            <text:p>1007,1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3" table:style-name="ce6">
            <text:p>7453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2.57" table:style-name="ce5">
            <text:p>12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7453" table:style-name="ce6">
            <text:p>7453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624.69000000000005" table:style-name="ce5">
            <text:p>624,6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IVERTI <text:s/>MONICA</text:p>
          </table:table-cell>
          <table:table-cell office:value-type="float" office:value="6220" table:style-name="ce6">
            <text:p>6220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IVERTI <text:s/>MONICA</text:p>
          </table:table-cell>
          <table:table-cell office:value-type="float" office:value="7129" table:style-name="ce6">
            <text:p>7129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LARA <text:s/>GIORGIO</text:p>
          </table:table-cell>
          <table:table-cell office:value-type="float" office:value="6998" table:style-name="ce6">
            <text:p>6998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LIERI <text:s/>FILOMENA</text:p>
          </table:table-cell>
          <table:table-cell office:value-type="float" office:value="6491" table:style-name="ce6">
            <text:p>6491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LLIERI <text:s/>FILOMENA</text:p>
          </table:table-cell>
          <table:table-cell office:value-type="float" office:value="7289" table:style-name="ce6">
            <text:p>728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OR POKÈ DI NERITO STEFANIA</text:p>
          </table:table-cell>
          <table:table-cell office:value-type="float" office:value="6882" table:style-name="ce6">
            <text:p>688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271.76" table:style-name="ce5">
            <text:p>271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OROSO <text:s/>PATRIZIA</text:p>
          </table:table-cell>
          <table:table-cell office:value-type="float" office:value="6426" table:style-name="ce6">
            <text:p>6426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OROSO <text:s/>PATRIZIA</text:p>
          </table:table-cell>
          <table:table-cell office:value-type="float" office:value="6912" table:style-name="ce6">
            <text:p>691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5619" table:style-name="ce6">
            <text:p>561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71.7" table:style-name="ce5">
            <text:p>171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5619" table:style-name="ce6">
            <text:p>561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53.2" table:style-name="ce5">
            <text:p>253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5619" table:style-name="ce6">
            <text:p>561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08.8" table:style-name="ce5">
            <text:p>308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5799" table:style-name="ce6">
            <text:p>5799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3.81" table:style-name="ce5">
            <text:p>93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6772" table:style-name="ce6">
            <text:p>6772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28.7" table:style-name="ce5">
            <text:p>228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6772" table:style-name="ce6">
            <text:p>6772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8.7" table:style-name="ce5">
            <text:p>88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6783" table:style-name="ce6">
            <text:p>6783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0.83" table:style-name="ce5">
            <text:p>20,8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AC-AUTORITA' NAZIONALE ANTICORRUZIONE</text:p>
          </table:table-cell>
          <table:table-cell office:value-type="float" office:value="5936" table:style-name="ce6">
            <text:p>5936</text:p>
          </table:table-cell>
          <table:table-cell office:value-type="string" table:style-name="ce6">
            <text:p>07/11/2023</text:p>
          </table:table-cell>
          <table:table-cell office:value-type="string" table:style-name="ce5">
            <text:p>Beni immobili</text:p>
          </table:table-cell>
          <table:table-cell office:value-type="float" office:value="35" table:style-name="ce5">
            <text:p>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AC-AUTORITA' NAZIONALE ANTICORRUZIONE</text:p>
          </table:table-cell>
          <table:table-cell office:value-type="float" office:value="5937" table:style-name="ce6">
            <text:p>5937</text:p>
          </table:table-cell>
          <table:table-cell office:value-type="string" table:style-name="ce6">
            <text:p>07/11/2023</text:p>
          </table:table-cell>
          <table:table-cell office:value-type="string" table:style-name="ce5">
            <text:p>Imposte, tasse e proventi assimilati a carico dell'ente n.a.c.</text:p>
          </table:table-cell>
          <table:table-cell office:value-type="float" office:value="140" table:style-name="ce5">
            <text:p>1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AC-AUTORITA' NAZIONALE ANTICORRUZIONE</text:p>
          </table:table-cell>
          <table:table-cell office:value-type="float" office:value="5938" table:style-name="ce6">
            <text:p>5938</text:p>
          </table:table-cell>
          <table:table-cell office:value-type="string" table:style-name="ce6">
            <text:p>07/11/2023</text:p>
          </table:table-cell>
          <table:table-cell office:value-type="string" table:style-name="ce5">
            <text:p>Imposte, tasse e proventi assimilati a carico dell'ente n.a.c.</text:p>
          </table:table-cell>
          <table:table-cell office:value-type="float" office:value="35" table:style-name="ce5">
            <text:p>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AC-AUTORITA' NAZIONALE ANTICORRUZIONE</text:p>
          </table:table-cell>
          <table:table-cell office:value-type="float" office:value="5939" table:style-name="ce6">
            <text:p>5939</text:p>
          </table:table-cell>
          <table:table-cell office:value-type="string" table:style-name="ce6">
            <text:p>07/11/2023</text:p>
          </table:table-cell>
          <table:table-cell office:value-type="string" table:style-name="ce5">
            <text:p>Imposte, tasse e proventi assimilati a carico dell'ente n.a.c.</text:p>
          </table:table-cell>
          <table:table-cell office:value-type="float" office:value="35" table:style-name="ce5">
            <text:p>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AC-AUTORITA' NAZIONALE ANTICORRUZIONE</text:p>
          </table:table-cell>
          <table:table-cell office:value-type="float" office:value="5940" table:style-name="ce6">
            <text:p>5940</text:p>
          </table:table-cell>
          <table:table-cell office:value-type="string" table:style-name="ce6">
            <text:p>07/11/2023</text:p>
          </table:table-cell>
          <table:table-cell office:value-type="string" table:style-name="ce5">
            <text:p>Imposte, tasse e proventi assimilati a carico dell'ente n.a.c.</text:p>
          </table:table-cell>
          <table:table-cell office:value-type="float" office:value="140" table:style-name="ce5">
            <text:p>1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AC-AUTORITA' NAZIONALE ANTICORRUZIONE</text:p>
          </table:table-cell>
          <table:table-cell office:value-type="float" office:value="5941" table:style-name="ce6">
            <text:p>5941</text:p>
          </table:table-cell>
          <table:table-cell office:value-type="string" table:style-name="ce6">
            <text:p>07/11/2023</text:p>
          </table:table-cell>
          <table:table-cell office:value-type="string" table:style-name="ce5">
            <text:p>Imposte, tasse e proventi assimilati a carico dell'ente n.a.c.</text:p>
          </table:table-cell>
          <table:table-cell office:value-type="float" office:value="35" table:style-name="ce5">
            <text:p>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AC-AUTORITA' NAZIONALE ANTICORRUZIONE</text:p>
          </table:table-cell>
          <table:table-cell office:value-type="float" office:value="5942" table:style-name="ce6">
            <text:p>5942</text:p>
          </table:table-cell>
          <table:table-cell office:value-type="string" table:style-name="ce6">
            <text:p>07/11/2023</text:p>
          </table:table-cell>
          <table:table-cell office:value-type="string" table:style-name="ce5">
            <text:p>Beni immobili</text:p>
          </table:table-cell>
          <table:table-cell office:value-type="float" office:value="410" table:style-name="ce5">
            <text:p>41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AS S.P.A.</text:p>
          </table:table-cell>
          <table:table-cell office:value-type="float" office:value="7447" table:style-name="ce6">
            <text:p>7447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ilizzo di beni di terzi</text:p>
          </table:table-cell>
          <table:table-cell office:value-type="float" office:value="3050.03" table:style-name="ce5">
            <text:p>3050,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AS S.P.A.</text:p>
          </table:table-cell>
          <table:table-cell office:value-type="float" office:value="7448" table:style-name="ce6">
            <text:p>7448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ilizzo di beni di terzi</text:p>
          </table:table-cell>
          <table:table-cell office:value-type="float" office:value="2790.54" table:style-name="ce5">
            <text:p>2790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CI DIGITALE SPA</text:p>
          </table:table-cell>
          <table:table-cell office:value-type="float" office:value="6345" table:style-name="ce6">
            <text:p>6345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servizi</text:p>
          </table:table-cell>
          <table:table-cell office:value-type="float" office:value="1316.5" table:style-name="ce5">
            <text:p>1316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CILAB SRL</text:p>
          </table:table-cell>
          <table:table-cell office:value-type="float" office:value="7442" table:style-name="ce6">
            <text:p>7442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66" table:style-name="ce5">
            <text:p>3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DREA BARDELLI TESSUTI SRL</text:p>
          </table:table-cell>
          <table:table-cell office:value-type="float" office:value="6438" table:style-name="ce6">
            <text:p>6438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853.37" table:style-name="ce5">
            <text:p>3853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FFAS LOMBARDIA ONLUS</text:p>
          </table:table-cell>
          <table:table-cell office:value-type="float" office:value="6115" table:style-name="ce6">
            <text:p>6115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3700.72" table:style-name="ce5">
            <text:p>3700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5735" table:style-name="ce6">
            <text:p>5735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00" table:style-name="ce5">
            <text:p>1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5736" table:style-name="ce6">
            <text:p>5736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5737" table:style-name="ce6">
            <text:p>5737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92" table:style-name="ce5">
            <text:p>24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5737" table:style-name="ce6">
            <text:p>5737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79.5" table:style-name="ce5">
            <text:p>1879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5744" table:style-name="ce6">
            <text:p>5744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520" table:style-name="ce5">
            <text:p>252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5744" table:style-name="ce6">
            <text:p>5744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769.57" table:style-name="ce5">
            <text:p>3769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5910" table:style-name="ce6">
            <text:p>5910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01.14" table:style-name="ce5">
            <text:p>801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5910" table:style-name="ce6">
            <text:p>5910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63.27" table:style-name="ce5">
            <text:p>1363,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5911" table:style-name="ce6">
            <text:p>5911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975" table:style-name="ce5">
            <text:p>39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6301" table:style-name="ce6">
            <text:p>630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50.02" table:style-name="ce5">
            <text:p>1650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6301" table:style-name="ce6">
            <text:p>630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604" table:style-name="ce5">
            <text:p>26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6301" table:style-name="ce6">
            <text:p>630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838.72" table:style-name="ce5">
            <text:p>3838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6588" table:style-name="ce6">
            <text:p>6588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65.52" table:style-name="ce5">
            <text:p>565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6588" table:style-name="ce6">
            <text:p>6588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97.14" table:style-name="ce5">
            <text:p>797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FFAS-ONLUS CENTRO LARIO E VALLI-MENAGG</text:p>
          </table:table-cell>
          <table:table-cell office:value-type="float" office:value="5745" table:style-name="ce6">
            <text:p>5745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80" table:style-name="ce5">
            <text:p>15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FFAS-ONLUS CENTRO LARIO E VALLI-MENAGG</text:p>
          </table:table-cell>
          <table:table-cell office:value-type="float" office:value="5746" table:style-name="ce6">
            <text:p>5746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40" table:style-name="ce5">
            <text:p>15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FFAS-ONLUS CENTRO LARIO E VALLI-MENAGG</text:p>
          </table:table-cell>
          <table:table-cell office:value-type="float" office:value="6587" table:style-name="ce6">
            <text:p>6587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224" table:style-name="ce5">
            <text:p>32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NUNZIATA <text:s/>ASSUNTA</text:p>
          </table:table-cell>
          <table:table-cell office:value-type="float" office:value="6239" table:style-name="ce6">
            <text:p>623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0" table:style-name="ce5">
            <text:p>18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EAS VOLONTARIATO LOMBARDIA</text:p>
          </table:table-cell>
          <table:table-cell office:value-type="float" office:value="5747" table:style-name="ce6">
            <text:p>5747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75" table:style-name="ce5">
            <text:p>1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5450" table:style-name="ce6">
            <text:p>5450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57.4000000000001" table:style-name="ce5">
            <text:p>1157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5877" table:style-name="ce6">
            <text:p>5877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676.36" table:style-name="ce5">
            <text:p>5676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6075" table:style-name="ce6">
            <text:p>607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57.4000000000001" table:style-name="ce5">
            <text:p>1157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6081" table:style-name="ce6">
            <text:p>6081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902.22" table:style-name="ce5">
            <text:p>5902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6081" table:style-name="ce6">
            <text:p>6081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78.19" table:style-name="ce5">
            <text:p>6078,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6081" table:style-name="ce6">
            <text:p>6081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68.94" table:style-name="ce5">
            <text:p>1368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6081" table:style-name="ce6">
            <text:p>6081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577.04" table:style-name="ce5">
            <text:p>6577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6299" table:style-name="ce6">
            <text:p>629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57.4000000000001" table:style-name="ce5">
            <text:p>1157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6299" table:style-name="ce6">
            <text:p>629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364.5200000000004" table:style-name="ce5">
            <text:p>4364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6300" table:style-name="ce6">
            <text:p>6300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85.98" table:style-name="ce5">
            <text:p>1085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6319" table:style-name="ce6">
            <text:p>631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68.94" table:style-name="ce5">
            <text:p>1368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6319" table:style-name="ce6">
            <text:p>631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577.04" table:style-name="ce5">
            <text:p>6577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6873" table:style-name="ce6">
            <text:p>6873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68.94" table:style-name="ce5">
            <text:p>1368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6873" table:style-name="ce6">
            <text:p>6873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577.04" table:style-name="ce5">
            <text:p>6577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6874" table:style-name="ce6">
            <text:p>6874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636.49" table:style-name="ce5">
            <text:p>5636,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6875" table:style-name="ce6">
            <text:p>6875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57.4000000000001" table:style-name="ce5">
            <text:p>1157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ONUCCI <text:s/>ANTONINO</text:p>
          </table:table-cell>
          <table:table-cell office:value-type="float" office:value="6221" table:style-name="ce6">
            <text:p>622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NTONUCCI <text:s/>ANTONINO</text:p>
          </table:table-cell>
          <table:table-cell office:value-type="float" office:value="7120" table:style-name="ce6">
            <text:p>7120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PKAPPA S.L.R.</text:p>
          </table:table-cell>
          <table:table-cell office:value-type="float" office:value="5800" table:style-name="ce6">
            <text:p>5800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servizi</text:p>
          </table:table-cell>
          <table:table-cell office:value-type="float" office:value="5751.98" table:style-name="ce5">
            <text:p>5751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POZZI- MOBILI UFF.</text:p>
          </table:table-cell>
          <table:table-cell office:value-type="float" office:value="5901" table:style-name="ce6">
            <text:p>5901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154.98" table:style-name="ce5">
            <text:p>7154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POZZI- MOBILI UFF.</text:p>
          </table:table-cell>
          <table:table-cell office:value-type="float" office:value="6141" table:style-name="ce6">
            <text:p>614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04" table:style-name="ce5">
            <text:p>11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THECO DI BASSANI CLAUDIO E C. SAS</text:p>
          </table:table-cell>
          <table:table-cell office:value-type="float" office:value="6375" table:style-name="ce6">
            <text:p>6375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2397.66" table:style-name="ce5">
            <text:p>2397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TI GRAFICHE CRENNESI SNC</text:p>
          </table:table-cell>
          <table:table-cell office:value-type="float" office:value="5592" table:style-name="ce6">
            <text:p>5592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beni di consumo</text:p>
          </table:table-cell>
          <table:table-cell office:value-type="float" office:value="650.87" table:style-name="ce5">
            <text:p>650,8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TI GRAFICHE CRENNESI SNC</text:p>
          </table:table-cell>
          <table:table-cell office:value-type="float" office:value="6309" table:style-name="ce6">
            <text:p>630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beni di consumo</text:p>
          </table:table-cell>
          <table:table-cell office:value-type="float" office:value="134.19999999999999" table:style-name="ce5">
            <text:p>134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TI GRAFICHE CRENNESI SNC</text:p>
          </table:table-cell>
          <table:table-cell office:value-type="float" office:value="6986" table:style-name="ce6">
            <text:p>6986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beni di consumo</text:p>
          </table:table-cell>
          <table:table-cell office:value-type="float" office:value="375.15" table:style-name="ce5">
            <text:p>375,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A SRLS</text:p>
          </table:table-cell>
          <table:table-cell office:value-type="float" office:value="6347" table:style-name="ce6">
            <text:p>6347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2125" table:style-name="ce5">
            <text:p>21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.CASA LUISA ONLUS IL MARSUPIO</text:p>
          </table:table-cell>
          <table:table-cell office:value-type="float" office:value="5748" table:style-name="ce6">
            <text:p>5748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202" table:style-name="ce5">
            <text:p>42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.CASA LUISA ONLUS IL MARSUPIO</text:p>
          </table:table-cell>
          <table:table-cell office:value-type="float" office:value="6725" table:style-name="ce6">
            <text:p>6725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342" table:style-name="ce5">
            <text:p>43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.CASA LUISA ONLUS IL MARSUPIO</text:p>
          </table:table-cell>
          <table:table-cell office:value-type="float" office:value="7340" table:style-name="ce6">
            <text:p>734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202" table:style-name="ce5">
            <text:p>42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AMICI DI PIERO CHIARA</text:p>
          </table:table-cell>
          <table:table-cell office:value-type="float" office:value="6718" table:style-name="ce6">
            <text:p>6718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FONDO POLIZIA LOCALE</text:p>
          </table:table-cell>
          <table:table-cell office:value-type="float" office:value="5826" table:style-name="ce6">
            <text:p>5826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FONDO POLIZIA LOCALE</text:p>
          </table:table-cell>
          <table:table-cell office:value-type="float" office:value="5826" table:style-name="ce6">
            <text:p>5826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60" table:style-name="ce5">
            <text:p>16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FONDO POLIZIA LOCALE</text:p>
          </table:table-cell>
          <table:table-cell office:value-type="float" office:value="6667" table:style-name="ce6">
            <text:p>6667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FONDO POLIZIA LOCALE</text:p>
          </table:table-cell>
          <table:table-cell office:value-type="float" office:value="6667" table:style-name="ce6">
            <text:p>6667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84" table:style-name="ce5">
            <text:p>1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FONDO POLIZIA LOCALE</text:p>
          </table:table-cell>
          <table:table-cell office:value-type="float" office:value="7347" table:style-name="ce6">
            <text:p>7347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FONDO POLIZIA LOCALE</text:p>
          </table:table-cell>
          <table:table-cell office:value-type="float" office:value="7347" table:style-name="ce6">
            <text:p>7347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84" table:style-name="ce5">
            <text:p>1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FORZA ITALIA GALLARATE</text:p>
          </table:table-cell>
          <table:table-cell office:value-type="float" office:value="5827" table:style-name="ce6">
            <text:p>5827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3.18" table:style-name="ce5">
            <text:p>13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FORZA ITALIA GALLARATE</text:p>
          </table:table-cell>
          <table:table-cell office:value-type="float" office:value="6668" table:style-name="ce6">
            <text:p>6668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7.57" table:style-name="ce5">
            <text:p>17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FORZA ITALIA GALLARATE</text:p>
          </table:table-cell>
          <table:table-cell office:value-type="float" office:value="7348" table:style-name="ce6">
            <text:p>7348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5.44" table:style-name="ce5">
            <text:p>5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LAVORO E INTEGRAZIONE</text:p>
          </table:table-cell>
          <table:table-cell office:value-type="float" office:value="6765" table:style-name="ce6">
            <text:p>6765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87.6" table:style-name="ce5">
            <text:p>3087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LAVORO E INTEGRAZIONE</text:p>
          </table:table-cell>
          <table:table-cell office:value-type="float" office:value="6980" table:style-name="ce6">
            <text:p>698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4.23" table:style-name="ce5">
            <text:p>44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LAVORO E INTEGRAZIONE</text:p>
          </table:table-cell>
          <table:table-cell office:value-type="float" office:value="7077" table:style-name="ce6">
            <text:p>7077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22" table:style-name="ce5">
            <text:p>8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MUSICALE W.A.MOZART</text:p>
          </table:table-cell>
          <table:table-cell office:value-type="float" office:value="6780" table:style-name="ce6">
            <text:p>6780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2151" table:style-name="ce5">
            <text:p>21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SANTA EUROSIA ODV</text:p>
          </table:table-cell>
          <table:table-cell office:value-type="float" office:value="5597" table:style-name="ce6">
            <text:p>5597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1070.03" table:style-name="ce5">
            <text:p>11070,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SICHEM ONLUS</text:p>
          </table:table-cell>
          <table:table-cell office:value-type="float" office:value="5912" table:style-name="ce6">
            <text:p>5912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33" table:style-name="ce5">
            <text:p>12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SICHEM ONLUS</text:p>
          </table:table-cell>
          <table:table-cell office:value-type="float" office:value="6203" table:style-name="ce6">
            <text:p>620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05" table:style-name="ce5">
            <text:p>7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SICURA ODV</text:p>
          </table:table-cell>
          <table:table-cell office:value-type="float" office:value="6766" table:style-name="ce6">
            <text:p>6766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479" table:style-name="ce5">
            <text:p>84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SICURA ODV</text:p>
          </table:table-cell>
          <table:table-cell office:value-type="float" office:value="6981" table:style-name="ce6">
            <text:p>698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543" table:style-name="ce5">
            <text:p>25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SICURA ODV</text:p>
          </table:table-cell>
          <table:table-cell office:value-type="float" office:value="7078" table:style-name="ce6">
            <text:p>7078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278" table:style-name="ce5">
            <text:p>22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SULLE TUE TRACCE</text:p>
          </table:table-cell>
          <table:table-cell office:value-type="float" office:value="6632" table:style-name="ce6">
            <text:p>6632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987.66" table:style-name="ce5">
            <text:p>1987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TAU ONLUS</text:p>
          </table:table-cell>
          <table:table-cell office:value-type="float" office:value="5749" table:style-name="ce6">
            <text:p>5749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520" table:style-name="ce5">
            <text:p>552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SOCIAZIONE TAU ONLUS</text:p>
          </table:table-cell>
          <table:table-cell office:value-type="float" office:value="5749" table:style-name="ce6">
            <text:p>5749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360" table:style-name="ce5">
            <text:p>736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TRA S.R.L</text:p>
          </table:table-cell>
          <table:table-cell office:value-type="float" office:value="5618" table:style-name="ce6">
            <text:p>561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05.44" table:style-name="ce5">
            <text:p>105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STRA S.R.L</text:p>
          </table:table-cell>
          <table:table-cell office:value-type="float" office:value="6786" table:style-name="ce6">
            <text:p>6786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4.89" table:style-name="ce5">
            <text:p>14,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TI SAN GIUSEPPE SANT'ANDREA</text:p>
          </table:table-cell>
          <table:table-cell office:value-type="float" office:value="6077" table:style-name="ce6">
            <text:p>607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40" table:style-name="ce5">
            <text:p>14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TI SAN GIUSEPPE SANT'ANDREA</text:p>
          </table:table-cell>
          <table:table-cell office:value-type="float" office:value="7205" table:style-name="ce6">
            <text:p>720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60" table:style-name="ce5">
            <text:p>96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TLANTICO SPA</text:p>
          </table:table-cell>
          <table:table-cell office:value-type="float" office:value="7379" table:style-name="ce6">
            <text:p>737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Utenze e canoni</text:p>
          </table:table-cell>
          <table:table-cell office:value-type="float" office:value="734.84" table:style-name="ce5">
            <text:p>734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TLANTICO SPA</text:p>
          </table:table-cell>
          <table:table-cell office:value-type="float" office:value="7379" table:style-name="ce6">
            <text:p>737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Utenze e canoni</text:p>
          </table:table-cell>
          <table:table-cell office:value-type="float" office:value="3605.12" table:style-name="ce5">
            <text:p>3605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TLANTICO SPA</text:p>
          </table:table-cell>
          <table:table-cell office:value-type="float" office:value="7379" table:style-name="ce6">
            <text:p>737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Utenze e canoni</text:p>
          </table:table-cell>
          <table:table-cell office:value-type="float" office:value="40201.879999999997" table:style-name="ce5">
            <text:p>40201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TLANTICO SPA</text:p>
          </table:table-cell>
          <table:table-cell office:value-type="float" office:value="7379" table:style-name="ce6">
            <text:p>737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Utenze e canoni</text:p>
          </table:table-cell>
          <table:table-cell office:value-type="float" office:value="182871.81" table:style-name="ce5">
            <text:p>182871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TTAOUI <text:s/>AYA</text:p>
          </table:table-cell>
          <table:table-cell office:value-type="float" office:value="6492" table:style-name="ce6">
            <text:p>6492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TTAOUI <text:s/>AYA</text:p>
          </table:table-cell>
          <table:table-cell office:value-type="float" office:value="7290" table:style-name="ce6">
            <text:p>729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TTARDI <text:s/>SALVATORE</text:p>
          </table:table-cell>
          <table:table-cell office:value-type="float" office:value="6240" table:style-name="ce6">
            <text:p>6240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TTARDI <text:s/>SALVATORE</text:p>
          </table:table-cell>
          <table:table-cell office:value-type="float" office:value="7099" table:style-name="ce6">
            <text:p>7099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USER INSIEME DI GALLARATE ONLUS</text:p>
          </table:table-cell>
          <table:table-cell office:value-type="float" office:value="5750" table:style-name="ce6">
            <text:p>5750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250" table:style-name="ce5">
            <text:p>62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UTOFFICINA IMPERO DI EREDI CARBONE G.SN</text:p>
          </table:table-cell>
          <table:table-cell office:value-type="float" office:value="5557" table:style-name="ce6">
            <text:p>5557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5" table:style-name="ce5">
            <text:p>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UTOFFICINA IMPERO DI EREDI CARBONE G.SN</text:p>
          </table:table-cell>
          <table:table-cell office:value-type="float" office:value="5558" table:style-name="ce6">
            <text:p>5558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327" table:style-name="ce5">
            <text:p>43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UTOFFICINA IMPERO DI EREDI CARBONE G.SN</text:p>
          </table:table-cell>
          <table:table-cell office:value-type="float" office:value="5558" table:style-name="ce6">
            <text:p>5558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110.54" table:style-name="ce5">
            <text:p>5110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UTOFFICINA IMPERO DI EREDI CARBONE G.SN</text:p>
          </table:table-cell>
          <table:table-cell office:value-type="float" office:value="6666" table:style-name="ce6">
            <text:p>6666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18" table:style-name="ce5">
            <text:p>3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UTOFFICINA IMPERO DI EREDI CARBONE G.SN</text:p>
          </table:table-cell>
          <table:table-cell office:value-type="float" office:value="6666" table:style-name="ce6">
            <text:p>6666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25" table:style-name="ce5">
            <text:p>6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UTOFFICINA IMPERO DI EREDI CARBONE G.SN</text:p>
          </table:table-cell>
          <table:table-cell office:value-type="float" office:value="6666" table:style-name="ce6">
            <text:p>6666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281.2" table:style-name="ce5">
            <text:p>3281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UTOLAVAGGIO GRISU' SRL</text:p>
          </table:table-cell>
          <table:table-cell office:value-type="float" office:value="6308" table:style-name="ce6">
            <text:p>630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12.01" table:style-name="ce5">
            <text:p>312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UTOLAVAGGIO GRISU' SRL</text:p>
          </table:table-cell>
          <table:table-cell office:value-type="float" office:value="7463" table:style-name="ce6">
            <text:p>7463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.7" table:style-name="ce5">
            <text:p>2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UTOSTRADE PER L'ITALIA SPA</text:p>
          </table:table-cell>
          <table:table-cell office:value-type="float" office:value="5638" table:style-name="ce6">
            <text:p>5638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1.79" table:style-name="ce5">
            <text:p>11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UTOSTRADE PER L'ITALIA SPA</text:p>
          </table:table-cell>
          <table:table-cell office:value-type="float" office:value="5681" table:style-name="ce6">
            <text:p>5681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UTOSTRADE PER L'ITALIA SPA</text:p>
          </table:table-cell>
          <table:table-cell office:value-type="float" office:value="5873" table:style-name="ce6">
            <text:p>5873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.59" table:style-name="ce5">
            <text:p>12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UTOSTRADE PER L'ITALIA SPA</text:p>
          </table:table-cell>
          <table:table-cell office:value-type="float" office:value="6784" table:style-name="ce6">
            <text:p>6784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.99" table:style-name="ce5">
            <text:p>12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UXILIA DI PAOLO VACCARI E C. S.A.S.</text:p>
          </table:table-cell>
          <table:table-cell office:value-type="float" office:value="7097" table:style-name="ce6">
            <text:p>7097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servizi</text:p>
          </table:table-cell>
          <table:table-cell office:value-type="float" office:value="2989" table:style-name="ce5">
            <text:p>29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VVENIRE SPA SOCIO UNICO</text:p>
          </table:table-cell>
          <table:table-cell office:value-type="float" office:value="7456" table:style-name="ce6">
            <text:p>7456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36.75" table:style-name="ce5">
            <text:p>36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VVENIRE SPA SOCIO UNICO</text:p>
          </table:table-cell>
          <table:table-cell office:value-type="float" office:value="7457" table:style-name="ce6">
            <text:p>7457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4.6100000000000003" table:style-name="ce5">
            <text:p>4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YERS ROCK BASKET GALLARATE ASD</text:p>
          </table:table-cell>
          <table:table-cell office:value-type="float" office:value="7096" table:style-name="ce6">
            <text:p>7096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Z.SOCIO SANIT.TERRIT.DELLA VALLE OLONA</text:p>
          </table:table-cell>
          <table:table-cell office:value-type="float" office:value="5662" table:style-name="ce6">
            <text:p>5662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3700.72" table:style-name="ce5">
            <text:p>3700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.M.R. S.R.L. COSTRUZIONI E IMPIANTI</text:p>
          </table:table-cell>
          <table:table-cell office:value-type="float" office:value="5466" table:style-name="ce6">
            <text:p>5466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Beni immobili</text:p>
          </table:table-cell>
          <table:table-cell office:value-type="float" office:value="63690" table:style-name="ce5">
            <text:p>6369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.M.R. S.R.L. COSTRUZIONI E IMPIANTI</text:p>
          </table:table-cell>
          <table:table-cell office:value-type="float" office:value="6947" table:style-name="ce6">
            <text:p>6947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Beni immobili</text:p>
          </table:table-cell>
          <table:table-cell office:value-type="float" office:value="14630" table:style-name="ce5">
            <text:p>1463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.M.R. S.R.L. COSTRUZIONI E IMPIANTI</text:p>
          </table:table-cell>
          <table:table-cell office:value-type="float" office:value="7085" table:style-name="ce6">
            <text:p>7085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Beni immobili</text:p>
          </table:table-cell>
          <table:table-cell office:value-type="float" office:value="120230" table:style-name="ce5">
            <text:p>12023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.M.R. S.R.L. COSTRUZIONI E IMPIANTI</text:p>
          </table:table-cell>
          <table:table-cell office:value-type="float" office:value="7086" table:style-name="ce6">
            <text:p>7086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Beni immobili</text:p>
          </table:table-cell>
          <table:table-cell office:value-type="float" office:value="55000" table:style-name="ce5">
            <text:p>550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CCELLIERE <text:s/>ANGELO RAFFAELE</text:p>
          </table:table-cell>
          <table:table-cell office:value-type="float" office:value="6486" table:style-name="ce6">
            <text:p>6486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CCELLIERE <text:s/>ANGELO RAFFAELE</text:p>
          </table:table-cell>
          <table:table-cell office:value-type="float" office:value="7291" table:style-name="ce6">
            <text:p>729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CCELLIERE <text:s/>ANTONIO</text:p>
          </table:table-cell>
          <table:table-cell office:value-type="float" office:value="6229" table:style-name="ce6">
            <text:p>622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CCELLIERE <text:s/>ANTONIO</text:p>
          </table:table-cell>
          <table:table-cell office:value-type="float" office:value="7121" table:style-name="ce6">
            <text:p>7121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NCA NAZIONALE DEL LAVORO SPA</text:p>
          </table:table-cell>
          <table:table-cell office:value-type="float" office:value="5828" table:style-name="ce6">
            <text:p>5828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50" table:style-name="ce5">
            <text:p>2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NCA NAZIONALE DEL LAVORO SPA</text:p>
          </table:table-cell>
          <table:table-cell office:value-type="float" office:value="6669" table:style-name="ce6">
            <text:p>6669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50" table:style-name="ce5">
            <text:p>2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NCA NAZIONALE DEL LAVORO SPA</text:p>
          </table:table-cell>
          <table:table-cell office:value-type="float" office:value="7349" table:style-name="ce6">
            <text:p>7349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50" table:style-name="ce5">
            <text:p>2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OBAB COOP.SOCIALE</text:p>
          </table:table-cell>
          <table:table-cell office:value-type="float" office:value="5879" table:style-name="ce6">
            <text:p>5879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859" table:style-name="ce5">
            <text:p>58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OBAB COOP.SOCIALE</text:p>
          </table:table-cell>
          <table:table-cell office:value-type="float" office:value="6724" table:style-name="ce6">
            <text:p>6724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67" table:style-name="ce5">
            <text:p>5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RALDO <text:s/>SANTINA</text:p>
          </table:table-cell>
          <table:table-cell office:value-type="float" office:value="6390" table:style-name="ce6">
            <text:p>6390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RALDO <text:s/>SANTINA</text:p>
          </table:table-cell>
          <table:table-cell office:value-type="float" office:value="7280" table:style-name="ce6">
            <text:p>728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RATELLA <text:s/>MARIA LUISA</text:p>
          </table:table-cell>
          <table:table-cell office:value-type="float" office:value="6281" table:style-name="ce6">
            <text:p>628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RATELLA <text:s/>MARIA LUISA</text:p>
          </table:table-cell>
          <table:table-cell office:value-type="float" office:value="7240" table:style-name="ce6">
            <text:p>724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RATTA <text:s/>ROMANO FILIBERTO ROSARIO</text:p>
          </table:table-cell>
          <table:table-cell office:value-type="float" office:value="5852" table:style-name="ce6">
            <text:p>5852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9896.64" table:style-name="ce5">
            <text:p>9896,6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RBERINI DI SINDACO LUCA</text:p>
          </table:table-cell>
          <table:table-cell office:value-type="float" office:value="6356" table:style-name="ce6">
            <text:p>6356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868.7" table:style-name="ce5">
            <text:p>868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RBIERI <text:s/>GAIA</text:p>
          </table:table-cell>
          <table:table-cell office:value-type="float" office:value="5546" table:style-name="ce6">
            <text:p>5546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RBIERI <text:s/>GAIA</text:p>
          </table:table-cell>
          <table:table-cell office:value-type="float" office:value="7181" table:style-name="ce6">
            <text:p>718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60" table:style-name="ce5">
            <text:p>36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RBIERI <text:s/>LUIGINO</text:p>
          </table:table-cell>
          <table:table-cell office:value-type="float" office:value="6230" table:style-name="ce6">
            <text:p>6230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RBIERI <text:s/>LUIGINO</text:p>
          </table:table-cell>
          <table:table-cell office:value-type="float" office:value="6556" table:style-name="ce6">
            <text:p>6556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Spese non andate a buon fin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RBIERI <text:s/>LUIGINO</text:p>
          </table:table-cell>
          <table:table-cell office:value-type="float" office:value="7122" table:style-name="ce6">
            <text:p>7122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ASSANI <text:s/>RICCARDO- REVISORE</text:p>
          </table:table-cell>
          <table:table-cell office:value-type="float" office:value="5678" table:style-name="ce6">
            <text:p>5678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6138.45" table:style-name="ce5">
            <text:p>6138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CC NPLS 2020 SRL</text:p>
          </table:table-cell>
          <table:table-cell office:value-type="float" office:value="5829" table:style-name="ce6">
            <text:p>5829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19.94" table:style-name="ce5">
            <text:p>119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CC NPLS 2020 SRL</text:p>
          </table:table-cell>
          <table:table-cell office:value-type="float" office:value="6670" table:style-name="ce6">
            <text:p>6670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19.94" table:style-name="ce5">
            <text:p>119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CC NPLS 2020 SRL</text:p>
          </table:table-cell>
          <table:table-cell office:value-type="float" office:value="7350" table:style-name="ce6">
            <text:p>7350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19.94" table:style-name="ce5">
            <text:p>119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LLOMO <text:s/>GIORGIO</text:p>
          </table:table-cell>
          <table:table-cell office:value-type="float" office:value="5469" table:style-name="ce6">
            <text:p>5469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LLOMO <text:s/>GIORGIO</text:p>
          </table:table-cell>
          <table:table-cell office:value-type="float" office:value="6059" table:style-name="ce6">
            <text:p>6059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LLOMO <text:s/>GIORGIO</text:p>
          </table:table-cell>
          <table:table-cell office:value-type="float" office:value="7157" table:style-name="ce6">
            <text:p>715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LLONI <text:s/>NATHALIE</text:p>
          </table:table-cell>
          <table:table-cell office:value-type="float" office:value="6415" table:style-name="ce6">
            <text:p>6415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LLONI <text:s/>NATHALIE</text:p>
          </table:table-cell>
          <table:table-cell office:value-type="float" office:value="6922" table:style-name="ce6">
            <text:p>692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NEDUCI <text:s/>ROSINA</text:p>
          </table:table-cell>
          <table:table-cell office:value-type="float" office:value="7327" table:style-name="ce6">
            <text:p>732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RTOCCHI <text:s/>YVONNE</text:p>
          </table:table-cell>
          <table:table-cell office:value-type="float" office:value="6249" table:style-name="ce6">
            <text:p>624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RTOCCHI <text:s/>YVONNE</text:p>
          </table:table-cell>
          <table:table-cell office:value-type="float" office:value="7249" table:style-name="ce6">
            <text:p>724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EST BURGER S.R.L.</text:p>
          </table:table-cell>
          <table:table-cell office:value-type="float" office:value="6376" table:style-name="ce6">
            <text:p>6376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1640" table:style-name="ce5">
            <text:p>16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IBANCA SPA-GRUPPO IVA BPER BANCA</text:p>
          </table:table-cell>
          <table:table-cell office:value-type="float" office:value="7351" table:style-name="ce6">
            <text:p>7351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51" table:style-name="ce5">
            <text:p>2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IDOGLIO <text:s/>ELISABETTA</text:p>
          </table:table-cell>
          <table:table-cell office:value-type="float" office:value="6250" table:style-name="ce6">
            <text:p>6250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20" table:style-name="ce5">
            <text:p>42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IDOGLIO <text:s/>ELISABETTA</text:p>
          </table:table-cell>
          <table:table-cell office:value-type="float" office:value="7259" table:style-name="ce6">
            <text:p>725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20" table:style-name="ce5">
            <text:p>42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ISCARO <text:s/>YURI</text:p>
          </table:table-cell>
          <table:table-cell office:value-type="float" office:value="5620" table:style-name="ce6">
            <text:p>5620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042" table:style-name="ce5">
            <text:p>10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ISTROT AUSONIA DI ROSA COLELLA</text:p>
          </table:table-cell>
          <table:table-cell office:value-type="float" office:value="6348" table:style-name="ce6">
            <text:p>6348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927.57" table:style-name="ce5">
            <text:p>927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OATI <text:s/>MASSIMO</text:p>
          </table:table-cell>
          <table:table-cell office:value-type="float" office:value="6940" table:style-name="ce6">
            <text:p>6940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286.71" table:style-name="ce5">
            <text:p>3286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OATI <text:s/>PATRIZIA</text:p>
          </table:table-cell>
          <table:table-cell office:value-type="float" office:value="5470" table:style-name="ce6">
            <text:p>5470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40" table:style-name="ce5">
            <text:p>6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OATI <text:s/>PATRIZIA</text:p>
          </table:table-cell>
          <table:table-cell office:value-type="float" office:value="6060" table:style-name="ce6">
            <text:p>6060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40" table:style-name="ce5">
            <text:p>6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OATI <text:s/>PATRIZIA</text:p>
          </table:table-cell>
          <table:table-cell office:value-type="float" office:value="7158" table:style-name="ce6">
            <text:p>715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40" table:style-name="ce5">
            <text:p>6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OERETTO <text:s/>LUCIANO</text:p>
          </table:table-cell>
          <table:table-cell office:value-type="float" office:value="7328" table:style-name="ce6">
            <text:p>732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ONICALZI <text:s/>ANDREA</text:p>
          </table:table-cell>
          <table:table-cell office:value-type="float" office:value="5751" table:style-name="ce6">
            <text:p>5751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ONO <text:s/>ELIO</text:p>
          </table:table-cell>
          <table:table-cell office:value-type="float" office:value="7307" table:style-name="ce6">
            <text:p>730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OSCOLO MANERA <text:s/>LUIGINA</text:p>
          </table:table-cell>
          <table:table-cell office:value-type="float" office:value="6391" table:style-name="ce6">
            <text:p>6391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OSCOLO MANERA <text:s/>LUIGINA</text:p>
          </table:table-cell>
          <table:table-cell office:value-type="float" office:value="7269" table:style-name="ce6">
            <text:p>726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OSSI &amp; PURICELLI SRL</text:p>
          </table:table-cell>
          <table:table-cell office:value-type="float" office:value="6586" table:style-name="ce6">
            <text:p>6586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servizi</text:p>
          </table:table-cell>
          <table:table-cell office:value-type="float" office:value="1342" table:style-name="ce5">
            <text:p>13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ANCA ELISABETTA-(AGROECOSTUDIO)</text:p>
          </table:table-cell>
          <table:table-cell office:value-type="float" office:value="6752" table:style-name="ce6">
            <text:p>6752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8665.2000000000007" table:style-name="ce5">
            <text:p>8665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IGADA <text:s/>CRISTINA</text:p>
          </table:table-cell>
          <table:table-cell office:value-type="float" office:value="6251" table:style-name="ce6">
            <text:p>625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IGADA <text:s/>CRISTINA</text:p>
          </table:table-cell>
          <table:table-cell office:value-type="float" office:value="7250" table:style-name="ce6">
            <text:p>725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OGGINI <text:s/>EMILIA</text:p>
          </table:table-cell>
          <table:table-cell office:value-type="float" office:value="6241" table:style-name="ce6">
            <text:p>624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OGGINI <text:s/>EMILIA</text:p>
          </table:table-cell>
          <table:table-cell office:value-type="float" office:value="7100" table:style-name="ce6">
            <text:p>7100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UNO <text:s/>ANTONINA</text:p>
          </table:table-cell>
          <table:table-cell office:value-type="float" office:value="6252" table:style-name="ce6">
            <text:p>625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UNO <text:s/>ANTONINA</text:p>
          </table:table-cell>
          <table:table-cell office:value-type="float" office:value="7260" table:style-name="ce6">
            <text:p>726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UNO <text:s/>SABRINA</text:p>
          </table:table-cell>
          <table:table-cell office:value-type="float" office:value="6427" table:style-name="ce6">
            <text:p>6427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UNO <text:s/>SABRINA</text:p>
          </table:table-cell>
          <table:table-cell office:value-type="float" office:value="6913" table:style-name="ce6">
            <text:p>6913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RUNO <text:s/>SABRINA</text:p>
          </table:table-cell>
          <table:table-cell office:value-type="float" office:value="7301" table:style-name="ce6">
            <text:p>730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00" table:style-name="ce5">
            <text:p>15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FFONI SRL</text:p>
          </table:table-cell>
          <table:table-cell office:value-type="float" office:value="5657" table:style-name="ce6">
            <text:p>5657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9.2200000000000006" table:style-name="ce5">
            <text:p>9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FFONI SRL</text:p>
          </table:table-cell>
          <table:table-cell office:value-type="float" office:value="6946" table:style-name="ce6">
            <text:p>6946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63.3" table:style-name="ce5">
            <text:p>463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GIN SPURGHI S.A.S. DI BUGIN VITTORIO &amp;</text:p>
          </table:table-cell>
          <table:table-cell office:value-type="float" office:value="6908" table:style-name="ce6">
            <text:p>6908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117.1000000000004" table:style-name="ce5">
            <text:p>4117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ONAVOLONTA <text:s/>CARMELA</text:p>
          </table:table-cell>
          <table:table-cell office:value-type="float" office:value="6379" table:style-name="ce6">
            <text:p>6379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ONAVOLONTA <text:s/>CARMELA</text:p>
          </table:table-cell>
          <table:table-cell office:value-type="float" office:value="7270" table:style-name="ce6">
            <text:p>727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TT <text:s/>NASREEN NAEEM</text:p>
          </table:table-cell>
          <table:table-cell office:value-type="float" office:value="6231" table:style-name="ce6">
            <text:p>623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BUTT <text:s/>NASREEN NAEEM</text:p>
          </table:table-cell>
          <table:table-cell office:value-type="float" office:value="7109" table:style-name="ce6">
            <text:p>7109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.A.V. CENTRO AIUTO ALLA VITA ONLUS</text:p>
          </table:table-cell>
          <table:table-cell office:value-type="float" office:value="6437" table:style-name="ce6">
            <text:p>6437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servizi</text:p>
          </table:table-cell>
          <table:table-cell office:value-type="float" office:value="5000" table:style-name="ce5">
            <text:p>50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.S. DI TURRI GUGLIELMO E C. S.N.C.</text:p>
          </table:table-cell>
          <table:table-cell office:value-type="float" office:value="6364" table:style-name="ce6">
            <text:p>6364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servizi</text:p>
          </table:table-cell>
          <table:table-cell office:value-type="float" office:value="79.2" table:style-name="ce5">
            <text:p>79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.S.A.-REG.AUT.LOCALI-DIPART.P.L.-SIAPOL</text:p>
          </table:table-cell>
          <table:table-cell office:value-type="float" office:value="5832" table:style-name="ce6">
            <text:p>5832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5.53" table:style-name="ce5">
            <text:p>35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.S.A.-REG.AUT.LOCALI-DIPART.P.L.-SIAPOL</text:p>
          </table:table-cell>
          <table:table-cell office:value-type="float" office:value="6673" table:style-name="ce6">
            <text:p>667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5.53" table:style-name="ce5">
            <text:p>35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.S.A.-REG.AUT.LOCALI-DIPART.P.L.-SIAPOL</text:p>
          </table:table-cell>
          <table:table-cell office:value-type="float" office:value="7354" table:style-name="ce6">
            <text:p>7354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5.53" table:style-name="ce5">
            <text:p>35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.U.B.-PUBBLICO IMPIEGO</text:p>
          </table:table-cell>
          <table:table-cell office:value-type="float" office:value="5833" table:style-name="ce6">
            <text:p>5833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00.7" table:style-name="ce5">
            <text:p>100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.U.B.-PUBBLICO IMPIEGO</text:p>
          </table:table-cell>
          <table:table-cell office:value-type="float" office:value="6674" table:style-name="ce6">
            <text:p>6674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00.7" table:style-name="ce5">
            <text:p>100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.U.B.-PUBBLICO IMPIEGO</text:p>
          </table:table-cell>
          <table:table-cell office:value-type="float" office:value="7355" table:style-name="ce6">
            <text:p>7355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00.7" table:style-name="ce5">
            <text:p>100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LLEGARI <text:s/>STELLA</text:p>
          </table:table-cell>
          <table:table-cell office:value-type="float" office:value="7308" table:style-name="ce6">
            <text:p>730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LVI <text:s/>DAVIDE</text:p>
          </table:table-cell>
          <table:table-cell office:value-type="float" office:value="6999" table:style-name="ce6">
            <text:p>6999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612.5" table:style-name="ce5">
            <text:p>612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MBIELLI EDILFRIULI SPA</text:p>
          </table:table-cell>
          <table:table-cell office:value-type="float" office:value="6342" table:style-name="ce6">
            <text:p>6342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343.13" table:style-name="ce5">
            <text:p>1343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MBIELLI EDILFRIULI SPA</text:p>
          </table:table-cell>
          <table:table-cell office:value-type="float" office:value="6363" table:style-name="ce6">
            <text:p>6363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9.04" table:style-name="ce5">
            <text:p>49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MBIELLI EDILFRIULI SPA</text:p>
          </table:table-cell>
          <table:table-cell office:value-type="float" office:value="6370" table:style-name="ce6">
            <text:p>6370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.5599999999999996" table:style-name="ce5">
            <text:p>4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NAVESI <text:s/>EMILIA GIOVANNA</text:p>
          </table:table-cell>
          <table:table-cell office:value-type="float" office:value="6242" table:style-name="ce6">
            <text:p>624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00" table:style-name="ce5">
            <text:p>15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NON ITALIA SPA</text:p>
          </table:table-cell>
          <table:table-cell office:value-type="float" office:value="5803" table:style-name="ce6">
            <text:p>5803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ilizzo di beni di terzi</text:p>
          </table:table-cell>
          <table:table-cell office:value-type="float" office:value="237.61" table:style-name="ce5">
            <text:p>237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PACCHIONE <text:s/>STEFANIA</text:p>
          </table:table-cell>
          <table:table-cell office:value-type="float" office:value="6416" table:style-name="ce6">
            <text:p>6416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PACCHIONE <text:s/>STEFANIA</text:p>
          </table:table-cell>
          <table:table-cell office:value-type="float" office:value="6923" table:style-name="ce6">
            <text:p>6923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PITALE <text:s/>RAFFAELLA</text:p>
          </table:table-cell>
          <table:table-cell office:value-type="float" office:value="7329" table:style-name="ce6">
            <text:p>732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NELLI <text:s/>DARIO</text:p>
          </table:table-cell>
          <table:table-cell office:value-type="float" office:value="5471" table:style-name="ce6">
            <text:p>547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NELLI <text:s/>DARIO</text:p>
          </table:table-cell>
          <table:table-cell office:value-type="float" office:value="6048" table:style-name="ce6">
            <text:p>6048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NELLI <text:s/>DARIO</text:p>
          </table:table-cell>
          <table:table-cell office:value-type="float" office:value="7159" table:style-name="ce6">
            <text:p>715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TOCCI STRADE SRL</text:p>
          </table:table-cell>
          <table:table-cell office:value-type="float" office:value="5646" table:style-name="ce6">
            <text:p>5646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Beni immobili</text:p>
          </table:table-cell>
          <table:table-cell office:value-type="float" office:value="228472.21" table:style-name="ce5">
            <text:p>228472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TOLANDIA DI GIACOIA VINCENZO</text:p>
          </table:table-cell>
          <table:table-cell office:value-type="float" office:value="6142" table:style-name="ce6">
            <text:p>614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68.34" table:style-name="ce5">
            <text:p>468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TOLANDIA DI GIACOIA VINCENZO</text:p>
          </table:table-cell>
          <table:table-cell office:value-type="float" office:value="6211" table:style-name="ce6">
            <text:p>621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79.96" table:style-name="ce5">
            <text:p>179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TOLANDIA DI GIACOIA VINCENZO</text:p>
          </table:table-cell>
          <table:table-cell office:value-type="float" office:value="6211" table:style-name="ce6">
            <text:p>621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981.85" table:style-name="ce5">
            <text:p>2981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TOLERIA CACCIA MARGHERITA DI GUIDALI<text:s/></text:p>
          </table:table-cell>
          <table:table-cell office:value-type="float" office:value="6606" table:style-name="ce6">
            <text:p>6606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079.16" table:style-name="ce5">
            <text:p>7079,1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TOLERIA CALETTI SNC</text:p>
          </table:table-cell>
          <table:table-cell office:value-type="float" office:value="5902" table:style-name="ce6">
            <text:p>5902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18.14" table:style-name="ce5">
            <text:p>718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TOLERIA EDICOLA AURORA</text:p>
          </table:table-cell>
          <table:table-cell office:value-type="float" office:value="6987" table:style-name="ce6">
            <text:p>6987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95.94" table:style-name="ce5">
            <text:p>395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TOLERIA LEVATI-ROSSI L</text:p>
          </table:table-cell>
          <table:table-cell office:value-type="float" office:value="5621" table:style-name="ce6">
            <text:p>5621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78.3599999999999" table:style-name="ce5">
            <text:p>1178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TOLERIA LIA DI BUCCI M.</text:p>
          </table:table-cell>
          <table:table-cell office:value-type="float" office:value="6607" table:style-name="ce6">
            <text:p>6607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2.68" table:style-name="ce5">
            <text:p>52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TOLIBRERIA GROSSI</text:p>
          </table:table-cell>
          <table:table-cell office:value-type="float" office:value="5670" table:style-name="ce6">
            <text:p>5670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3.69" table:style-name="ce5">
            <text:p>53,6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TOLIBRERIA TIBI</text:p>
          </table:table-cell>
          <table:table-cell office:value-type="float" office:value="6892" table:style-name="ce6">
            <text:p>689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3.69" table:style-name="ce5">
            <text:p>23,6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RVALHO ROSAS LIMA <text:s/>VIVIANE CRISTINA</text:p>
          </table:table-cell>
          <table:table-cell office:value-type="float" office:value="7194" table:style-name="ce6">
            <text:p>719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SA RELIG.COMPAGNIA DI GESU'-ALOISIANUM</text:p>
          </table:table-cell>
          <table:table-cell office:value-type="float" office:value="6736" table:style-name="ce6">
            <text:p>6736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Contributi agli investimenti a Istituzioni Sociali Private<text:s/></text:p>
          </table:table-cell>
          <table:table-cell office:value-type="float" office:value="4166.66" table:style-name="ce5">
            <text:p>4166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SSA DD.PP.</text:p>
          </table:table-cell>
          <table:table-cell office:value-type="float" office:value="7464" table:style-name="ce6">
            <text:p>7464</text:p>
          </table:table-cell>
          <table:table-cell table:style-name="ce6"/>
          <table:table-cell office:value-type="string" table:style-name="ce5">
            <text:p>Interessi passivi su mutui e altri finanziamenti a medio lungo termine ad altri soggetti</text:p>
          </table:table-cell>
          <table:table-cell office:value-type="float" office:value="73446.399999999994" table:style-name="ce5">
            <text:p>73446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SSA DD.PP.</text:p>
          </table:table-cell>
          <table:table-cell office:value-type="float" office:value="7465" table:style-name="ce6">
            <text:p>7465</text:p>
          </table:table-cell>
          <table:table-cell table:style-name="ce6"/>
          <table:table-cell office:value-type="string" table:style-name="ce5">
            <text:p>Interessi passivi su finanziamenti a medio lungo termine a Imprese</text:p>
          </table:table-cell>
          <table:table-cell office:value-type="float" office:value="98163.25" table:style-name="ce5">
            <text:p>98163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SSA DD.PP.</text:p>
          </table:table-cell>
          <table:table-cell office:value-type="float" office:value="7466" table:style-name="ce6">
            <text:p>7466</text:p>
          </table:table-cell>
          <table:table-cell table:style-name="ce6"/>
          <table:table-cell office:value-type="string" table:style-name="ce5">
            <text:p>Rimborso Mutui e altri finanziamenti a medio lungo termine a Imprese</text:p>
          </table:table-cell>
          <table:table-cell office:value-type="float" office:value="23182.93" table:style-name="ce5">
            <text:p>23182,9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SSA DD.PP.</text:p>
          </table:table-cell>
          <table:table-cell office:value-type="float" office:value="7467" table:style-name="ce6">
            <text:p>7467</text:p>
          </table:table-cell>
          <table:table-cell table:style-name="ce6"/>
          <table:table-cell office:value-type="string" table:style-name="ce5">
            <text:p>Altre uscite per conto terzi n.a.c.</text:p>
          </table:table-cell>
          <table:table-cell office:value-type="float" office:value="4945.49" table:style-name="ce5">
            <text:p>4945,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SSA DD.PP.</text:p>
          </table:table-cell>
          <table:table-cell office:value-type="float" office:value="7468" table:style-name="ce6">
            <text:p>7468</text:p>
          </table:table-cell>
          <table:table-cell table:style-name="ce6"/>
          <table:table-cell office:value-type="string" table:style-name="ce5">
            <text:p>Altre uscite per conto terzi n.a.c.</text:p>
          </table:table-cell>
          <table:table-cell office:value-type="float" office:value="19583.060000000001" table:style-name="ce5">
            <text:p>19583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SSA DD.PP.</text:p>
          </table:table-cell>
          <table:table-cell office:value-type="float" office:value="7468" table:style-name="ce6">
            <text:p>7468</text:p>
          </table:table-cell>
          <table:table-cell table:style-name="ce6"/>
          <table:table-cell office:value-type="string" table:style-name="ce5">
            <text:p>Altre uscite per conto terzi n.a.c.</text:p>
          </table:table-cell>
          <table:table-cell office:value-type="float" office:value="2617.62" table:style-name="ce5">
            <text:p>2617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STELLO <text:s/>MARIA</text:p>
          </table:table-cell>
          <table:table-cell office:value-type="float" office:value="7317" table:style-name="ce6">
            <text:p>731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STIGLIA <text:s/>LORENZO</text:p>
          </table:table-cell>
          <table:table-cell office:value-type="float" office:value="6222" table:style-name="ce6">
            <text:p>622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STIGLIA <text:s/>LORENZO</text:p>
          </table:table-cell>
          <table:table-cell office:value-type="float" office:value="7130" table:style-name="ce6">
            <text:p>7130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TTANEO <text:s/>GIANCARLO</text:p>
          </table:table-cell>
          <table:table-cell office:value-type="float" office:value="6289" table:style-name="ce6">
            <text:p>628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TTANEO <text:s/>GIANCARLO</text:p>
          </table:table-cell>
          <table:table-cell office:value-type="float" office:value="7230" table:style-name="ce6">
            <text:p>723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TTANEO <text:s/>LIA</text:p>
          </table:table-cell>
          <table:table-cell office:value-type="float" office:value="6243" table:style-name="ce6">
            <text:p>624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ATTANEO <text:s/>LIA</text:p>
          </table:table-cell>
          <table:table-cell office:value-type="float" office:value="7101" table:style-name="ce6">
            <text:p>7101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ECCHIN MILVA CARTOLERIA</text:p>
          </table:table-cell>
          <table:table-cell office:value-type="float" office:value="5671" table:style-name="ce6">
            <text:p>5671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8.36" table:style-name="ce5">
            <text:p>108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ECI <text:s/>ORONZO</text:p>
          </table:table-cell>
          <table:table-cell office:value-type="float" office:value="6392" table:style-name="ce6">
            <text:p>6392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ECI <text:s/>ORONZO</text:p>
          </table:table-cell>
          <table:table-cell office:value-type="float" office:value="7271" table:style-name="ce6">
            <text:p>727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ECI <text:s/>SANTA</text:p>
          </table:table-cell>
          <table:table-cell office:value-type="float" office:value="6232" table:style-name="ce6">
            <text:p>623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ECI <text:s/>SANTA</text:p>
          </table:table-cell>
          <table:table-cell office:value-type="float" office:value="7110" table:style-name="ce6">
            <text:p>7110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ENTRO LIBRI LARIZZA S.R.L.</text:p>
          </table:table-cell>
          <table:table-cell office:value-type="float" office:value="6893" table:style-name="ce6">
            <text:p>6893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93.08" table:style-name="ce5">
            <text:p>793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ERALDI <text:s/>CALOGERO</text:p>
          </table:table-cell>
          <table:table-cell office:value-type="float" office:value="5944" table:style-name="ce6">
            <text:p>5944</text:p>
          </table:table-cell>
          <table:table-cell office:value-type="string" table:style-name="ce6">
            <text:p>06/11/2023</text:p>
          </table:table-cell>
          <table:table-cell office:value-type="string" table:style-name="ce5">
            <text:p>Spese non andate a buon fine</text:p>
          </table:table-cell>
          <table:table-cell office:value-type="float" office:value="79.11" table:style-name="ce5">
            <text:p>79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ERERIA FERRARIO S.R.L.</text:p>
          </table:table-cell>
          <table:table-cell office:value-type="float" office:value="6365" table:style-name="ce6">
            <text:p>6365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8.48" table:style-name="ce5">
            <text:p>18,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ECCHI COLORI S.R.L.</text:p>
          </table:table-cell>
          <table:table-cell office:value-type="float" office:value="6749" table:style-name="ce6">
            <text:p>6749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Beni immobili</text:p>
          </table:table-cell>
          <table:table-cell office:value-type="float" office:value="2408.04" table:style-name="ce5">
            <text:p>2408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IAPPARONE <text:s/>MARIA</text:p>
          </table:table-cell>
          <table:table-cell office:value-type="float" office:value="6557" table:style-name="ce6">
            <text:p>6557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IAPPARONE <text:s/>MARIA</text:p>
          </table:table-cell>
          <table:table-cell office:value-type="float" office:value="7292" table:style-name="ce6">
            <text:p>729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INI <text:s/>ROSALIA</text:p>
          </table:table-cell>
          <table:table-cell office:value-type="float" office:value="6282" table:style-name="ce6">
            <text:p>628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INI <text:s/>ROSALIA</text:p>
          </table:table-cell>
          <table:table-cell office:value-type="float" office:value="7231" table:style-name="ce6">
            <text:p>723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IOSCO VERDE S.N.C.</text:p>
          </table:table-cell>
          <table:table-cell office:value-type="float" office:value="5591" table:style-name="ce6">
            <text:p>5591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66" table:style-name="ce5">
            <text:p>2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IOSCO VERDE S.N.C.</text:p>
          </table:table-cell>
          <table:table-cell office:value-type="float" office:value="6143" table:style-name="ce6">
            <text:p>614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70.2" table:style-name="ce5">
            <text:p>270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HIOSCO VERDE S.N.C.</text:p>
          </table:table-cell>
          <table:table-cell office:value-type="float" office:value="6988" table:style-name="ce6">
            <text:p>6988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servizi</text:p>
          </table:table-cell>
          <table:table-cell office:value-type="float" office:value="253" table:style-name="ce5">
            <text:p>2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CCOTELLI ING. SILVANO</text:p>
          </table:table-cell>
          <table:table-cell office:value-type="float" office:value="7075" table:style-name="ce6">
            <text:p>7075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Beni immobili</text:p>
          </table:table-cell>
          <table:table-cell office:value-type="float" office:value="11691.99" table:style-name="ce5">
            <text:p>11691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NELANDIA S.P.A.</text:p>
          </table:table-cell>
          <table:table-cell office:value-type="float" office:value="5617" table:style-name="ce6">
            <text:p>5617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5124" table:style-name="ce5">
            <text:p>51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SL FP DEI LAGHI</text:p>
          </table:table-cell>
          <table:table-cell office:value-type="float" office:value="5830" table:style-name="ce6">
            <text:p>5830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86.44" table:style-name="ce5">
            <text:p>86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SL FP DEI LAGHI</text:p>
          </table:table-cell>
          <table:table-cell office:value-type="float" office:value="6671" table:style-name="ce6">
            <text:p>6671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86.44" table:style-name="ce5">
            <text:p>86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SL FP DEI LAGHI</text:p>
          </table:table-cell>
          <table:table-cell office:value-type="float" office:value="7352" table:style-name="ce6">
            <text:p>7352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86.44" table:style-name="ce5">
            <text:p>86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TA' DI FOSSANO</text:p>
          </table:table-cell>
          <table:table-cell office:value-type="float" office:value="6176" table:style-name="ce6">
            <text:p>617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9.48" table:style-name="ce5">
            <text:p>9,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TA' DI MODUGNO</text:p>
          </table:table-cell>
          <table:table-cell office:value-type="float" office:value="6461" table:style-name="ce6">
            <text:p>6461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TA' DI OLEGGIO</text:p>
          </table:table-cell>
          <table:table-cell office:value-type="float" office:value="6030" table:style-name="ce6">
            <text:p>6030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TA' DI ROVATO</text:p>
          </table:table-cell>
          <table:table-cell office:value-type="float" office:value="6642" table:style-name="ce6">
            <text:p>6642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11.76" table:style-name="ce5">
            <text:p>11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Y ANGELS VARESE-COOPERATIVA SOCIALE</text:p>
          </table:table-cell>
          <table:table-cell office:value-type="float" office:value="6767" table:style-name="ce6">
            <text:p>6767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0641.36" table:style-name="ce5">
            <text:p>20641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Y ANGELS VARESE-COOPERATIVA SOCIALE</text:p>
          </table:table-cell>
          <table:table-cell office:value-type="float" office:value="6982" table:style-name="ce6">
            <text:p>698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98.82" table:style-name="ce5">
            <text:p>798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TY ANGELS VARESE-COOPERATIVA SOCIALE</text:p>
          </table:table-cell>
          <table:table-cell office:value-type="float" office:value="7079" table:style-name="ce6">
            <text:p>7079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786.82" table:style-name="ce5">
            <text:p>16786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IVICO 95 SRL</text:p>
          </table:table-cell>
          <table:table-cell office:value-type="float" office:value="6311" table:style-name="ce6">
            <text:p>631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beni di consumo</text:p>
          </table:table-cell>
          <table:table-cell office:value-type="float" office:value="858" table:style-name="ce5">
            <text:p>8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LASSPI S.P.A.</text:p>
          </table:table-cell>
          <table:table-cell office:value-type="float" office:value="6371" table:style-name="ce6">
            <text:p>6371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44" table:style-name="ce5">
            <text:p>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LINICA VETERINARIA I RONCHI</text:p>
          </table:table-cell>
          <table:table-cell office:value-type="float" office:value="6735" table:style-name="ce6">
            <text:p>6735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488" table:style-name="ce5">
            <text:p>4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LINICA VETERINARIA I RONCHI</text:p>
          </table:table-cell>
          <table:table-cell office:value-type="float" office:value="6778" table:style-name="ce6">
            <text:p>6778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servizi</text:p>
          </table:table-cell>
          <table:table-cell office:value-type="float" office:value="732" table:style-name="ce5">
            <text:p>7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LS COOPERATIVA SOCIALE</text:p>
          </table:table-cell>
          <table:table-cell office:value-type="float" office:value="5880" table:style-name="ce6">
            <text:p>5880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150" table:style-name="ce5">
            <text:p>31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LS COOPERATIVA SOCIALE</text:p>
          </table:table-cell>
          <table:table-cell office:value-type="float" office:value="6591" table:style-name="ce6">
            <text:p>6591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86" table:style-name="ce5">
            <text:p>13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-BIT</text:p>
          </table:table-cell>
          <table:table-cell office:value-type="float" office:value="5571" table:style-name="ce6">
            <text:p>557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45.95" table:style-name="ce5">
            <text:p>245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-BIT</text:p>
          </table:table-cell>
          <table:table-cell office:value-type="float" office:value="6750" table:style-name="ce6">
            <text:p>6750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10.82" table:style-name="ce5">
            <text:p>210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-BIT</text:p>
          </table:table-cell>
          <table:table-cell office:value-type="float" office:value="7076" table:style-name="ce6">
            <text:p>7076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16.22000000000003" table:style-name="ce5">
            <text:p>316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FOL <text:s/>ARL</text:p>
          </table:table-cell>
          <table:table-cell office:value-type="float" office:value="5602" table:style-name="ce6">
            <text:p>5602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92.5" table:style-name="ce5">
            <text:p>892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FOL <text:s/>ARL</text:p>
          </table:table-cell>
          <table:table-cell office:value-type="float" office:value="6320" table:style-name="ce6">
            <text:p>6320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92.5" table:style-name="ce5">
            <text:p>892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FOL <text:s/>ARL</text:p>
          </table:table-cell>
          <table:table-cell office:value-type="float" office:value="6965" table:style-name="ce6">
            <text:p>6965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92.5" table:style-name="ce5">
            <text:p>892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IN SERVICE SPA</text:p>
          </table:table-cell>
          <table:table-cell office:value-type="float" office:value="5676" table:style-name="ce6">
            <text:p>5676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Altri servizi</text:p>
          </table:table-cell>
          <table:table-cell office:value-type="float" office:value="754.19" table:style-name="ce5">
            <text:p>754,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IN SERVICE SPA</text:p>
          </table:table-cell>
          <table:table-cell office:value-type="float" office:value="6571" table:style-name="ce6">
            <text:p>6571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servizi</text:p>
          </table:table-cell>
          <table:table-cell office:value-type="float" office:value="815.14" table:style-name="ce5">
            <text:p>815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LELLA <text:s/>ANTONIETTA</text:p>
          </table:table-cell>
          <table:table-cell office:value-type="float" office:value="7309" table:style-name="ce6">
            <text:p>730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EDIL SRL</text:p>
          </table:table-cell>
          <table:table-cell office:value-type="float" office:value="5857" table:style-name="ce6">
            <text:p>5857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447.2199999999998" table:style-name="ce5">
            <text:p>2447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EDIL SRL</text:p>
          </table:table-cell>
          <table:table-cell office:value-type="float" office:value="6751" table:style-name="ce6">
            <text:p>6751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294.58" table:style-name="ce5">
            <text:p>6294,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IN SCSRL</text:p>
          </table:table-cell>
          <table:table-cell office:value-type="float" office:value="6078" table:style-name="ce6">
            <text:p>6078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56.25" table:style-name="ce5">
            <text:p>656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647" table:style-name="ce6">
            <text:p>5647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Utenze e canoni</text:p>
          </table:table-cell>
          <table:table-cell office:value-type="float" office:value="27.09" table:style-name="ce5">
            <text:p>27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649" table:style-name="ce6">
            <text:p>5649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Utenze e canoni</text:p>
          </table:table-cell>
          <table:table-cell office:value-type="float" office:value="39.409999999999997" table:style-name="ce5">
            <text:p>39,4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649" table:style-name="ce6">
            <text:p>5649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Utenze e canoni</text:p>
          </table:table-cell>
          <table:table-cell office:value-type="float" office:value="17.07" table:style-name="ce5">
            <text:p>17,0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649" table:style-name="ce6">
            <text:p>5649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Utenze e canoni</text:p>
          </table:table-cell>
          <table:table-cell office:value-type="float" office:value="12.37" table:style-name="ce5">
            <text:p>12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649" table:style-name="ce6">
            <text:p>5649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Utenze e canoni</text:p>
          </table:table-cell>
          <table:table-cell office:value-type="float" office:value="30.39" table:style-name="ce5">
            <text:p>30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649" table:style-name="ce6">
            <text:p>5649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Utenze e canoni</text:p>
          </table:table-cell>
          <table:table-cell office:value-type="float" office:value="16.399999999999999" table:style-name="ce5">
            <text:p>16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649" table:style-name="ce6">
            <text:p>5649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Utenze e canoni</text:p>
          </table:table-cell>
          <table:table-cell office:value-type="float" office:value="43.9" table:style-name="ce5">
            <text:p>43,9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COMMERCIALE GAS E LUCE SRL</text:p>
          </table:table-cell>
          <table:table-cell office:value-type="float" office:value="5649" table:style-name="ce6">
            <text:p>5649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Utenze e canoni</text:p>
          </table:table-cell>
          <table:table-cell office:value-type="float" office:value="12.37" table:style-name="ce5">
            <text:p>12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649" table:style-name="ce6">
            <text:p>5649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Utenze e canoni</text:p>
          </table:table-cell>
          <table:table-cell office:value-type="float" office:value="26.18" table:style-name="ce5">
            <text:p>26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649" table:style-name="ce6">
            <text:p>5649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Utenze e canoni</text:p>
          </table:table-cell>
          <table:table-cell office:value-type="float" office:value="43.89" table:style-name="ce5">
            <text:p>43,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862" table:style-name="ce6">
            <text:p>5862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29.73" table:style-name="ce5">
            <text:p>29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863" table:style-name="ce6">
            <text:p>5863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12.37" table:style-name="ce5">
            <text:p>12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863" table:style-name="ce6">
            <text:p>5863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44.51" table:style-name="ce5">
            <text:p>44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863" table:style-name="ce6">
            <text:p>5863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43.89" table:style-name="ce5">
            <text:p>43,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863" table:style-name="ce6">
            <text:p>5863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18.079999999999998" table:style-name="ce5">
            <text:p>18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863" table:style-name="ce6">
            <text:p>5863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12.37" table:style-name="ce5">
            <text:p>12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863" table:style-name="ce6">
            <text:p>5863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34.549999999999997" table:style-name="ce5">
            <text:p>34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863" table:style-name="ce6">
            <text:p>5863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12.37" table:style-name="ce5">
            <text:p>12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863" table:style-name="ce6">
            <text:p>5863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49.22" table:style-name="ce5">
            <text:p>49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863" table:style-name="ce6">
            <text:p>5863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17.38" table:style-name="ce5">
            <text:p>17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5863" table:style-name="ce6">
            <text:p>5863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134.31" table:style-name="ce5">
            <text:p>134,3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6871" table:style-name="ce6">
            <text:p>687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Utenze e canoni</text:p>
          </table:table-cell>
          <table:table-cell office:value-type="float" office:value="20.67" table:style-name="ce5">
            <text:p>20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6871" table:style-name="ce6">
            <text:p>687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Utenze e canoni</text:p>
          </table:table-cell>
          <table:table-cell office:value-type="float" office:value="19.850000000000001" table:style-name="ce5">
            <text:p>19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6871" table:style-name="ce6">
            <text:p>687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Utenze e canoni</text:p>
          </table:table-cell>
          <table:table-cell office:value-type="float" office:value="12.37" table:style-name="ce5">
            <text:p>12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6871" table:style-name="ce6">
            <text:p>687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Utenze e canoni</text:p>
          </table:table-cell>
          <table:table-cell office:value-type="float" office:value="209.83" table:style-name="ce5">
            <text:p>209,8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6871" table:style-name="ce6">
            <text:p>687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Utenze e canoni</text:p>
          </table:table-cell>
          <table:table-cell office:value-type="float" office:value="12.37" table:style-name="ce5">
            <text:p>12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6871" table:style-name="ce6">
            <text:p>687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Utenze e canoni</text:p>
          </table:table-cell>
          <table:table-cell office:value-type="float" office:value="203.47" table:style-name="ce5">
            <text:p>203,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6871" table:style-name="ce6">
            <text:p>687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Utenze e canoni</text:p>
          </table:table-cell>
          <table:table-cell office:value-type="float" office:value="91.8" table:style-name="ce5">
            <text:p>91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6871" table:style-name="ce6">
            <text:p>687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Utenze e canoni</text:p>
          </table:table-cell>
          <table:table-cell office:value-type="float" office:value="160.66999999999999" table:style-name="ce5">
            <text:p>160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6871" table:style-name="ce6">
            <text:p>687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Utenze e canoni</text:p>
          </table:table-cell>
          <table:table-cell office:value-type="float" office:value="53.42" table:style-name="ce5">
            <text:p>53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6871" table:style-name="ce6">
            <text:p>687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Utenze e canoni</text:p>
          </table:table-cell>
          <table:table-cell office:value-type="float" office:value="1881.19" table:style-name="ce5">
            <text:p>1881,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MERCIALE GAS E LUCE SRL</text:p>
          </table:table-cell>
          <table:table-cell office:value-type="float" office:value="6871" table:style-name="ce6">
            <text:p>687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Utenze e canoni</text:p>
          </table:table-cell>
          <table:table-cell office:value-type="float" office:value="12.37" table:style-name="ce5">
            <text:p>12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PASS BANCA SPA</text:p>
          </table:table-cell>
          <table:table-cell office:value-type="float" office:value="5831" table:style-name="ce6">
            <text:p>5831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90.95999999999998" table:style-name="ce5">
            <text:p>290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PASS BANCA SPA</text:p>
          </table:table-cell>
          <table:table-cell office:value-type="float" office:value="6672" table:style-name="ce6">
            <text:p>6672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90.95999999999998" table:style-name="ce5">
            <text:p>290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PASS BANCA SPA</text:p>
          </table:table-cell>
          <table:table-cell office:value-type="float" office:value="7353" table:style-name="ce6">
            <text:p>7353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90.95999999999998" table:style-name="ce5">
            <text:p>290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PUTER TIME S.R.L.</text:p>
          </table:table-cell>
          <table:table-cell office:value-type="float" office:value="5622" table:style-name="ce6">
            <text:p>5622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6787.2" table:style-name="ce5">
            <text:p>16787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ACIREALE</text:p>
          </table:table-cell>
          <table:table-cell office:value-type="float" office:value="6031" table:style-name="ce6">
            <text:p>6031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1.03" table:style-name="ce5">
            <text:p>11,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ALBIZZATE</text:p>
          </table:table-cell>
          <table:table-cell office:value-type="float" office:value="6032" table:style-name="ce6">
            <text:p>6032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1.76" table:style-name="ce5">
            <text:p>11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ALBIZZATE</text:p>
          </table:table-cell>
          <table:table-cell office:value-type="float" office:value="6611" table:style-name="ce6">
            <text:p>6611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42.68" table:style-name="ce5">
            <text:p>842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ALBIZZATE</text:p>
          </table:table-cell>
          <table:table-cell office:value-type="float" office:value="6612" table:style-name="ce6">
            <text:p>6612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39.74" table:style-name="ce5">
            <text:p>239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ALBIZZATE</text:p>
          </table:table-cell>
          <table:table-cell office:value-type="float" office:value="6709" table:style-name="ce6">
            <text:p>6709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593.11" table:style-name="ce5">
            <text:p>2593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ALBIZZATE</text:p>
          </table:table-cell>
          <table:table-cell office:value-type="float" office:value="6753" table:style-name="ce6">
            <text:p>6753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99.68" table:style-name="ce5">
            <text:p>1199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ALBIZZATE</text:p>
          </table:table-cell>
          <table:table-cell office:value-type="float" office:value="6754" table:style-name="ce6">
            <text:p>6754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28.42999999999995" table:style-name="ce5">
            <text:p>628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ANGERA</text:p>
          </table:table-cell>
          <table:table-cell office:value-type="float" office:value="6116" table:style-name="ce6">
            <text:p>6116</text:p>
          </table:table-cell>
          <table:table-cell office:value-type="string" table:style-name="ce6">
            <text:p>13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ARESE</text:p>
          </table:table-cell>
          <table:table-cell office:value-type="float" office:value="6117" table:style-name="ce6">
            <text:p>6117</text:p>
          </table:table-cell>
          <table:table-cell office:value-type="string" table:style-name="ce6">
            <text:p>13/11/2023</text:p>
          </table:table-cell>
          <table:table-cell office:value-type="string" table:style-name="ce5">
            <text:p>Altri servizi</text:p>
          </table:table-cell>
          <table:table-cell office:value-type="float" office:value="11.08" table:style-name="ce5">
            <text:p>11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ARQUATA SCRIVIA</text:p>
          </table:table-cell>
          <table:table-cell office:value-type="float" office:value="6118" table:style-name="ce6">
            <text:p>6118</text:p>
          </table:table-cell>
          <table:table-cell office:value-type="string" table:style-name="ce6">
            <text:p>13/11/2023</text:p>
          </table:table-cell>
          <table:table-cell office:value-type="string" table:style-name="ce5">
            <text:p>Altri servizi</text:p>
          </table:table-cell>
          <table:table-cell office:value-type="float" office:value="10.33" table:style-name="ce5">
            <text:p>10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ARSAGO SEPRIO</text:p>
          </table:table-cell>
          <table:table-cell office:value-type="float" office:value="6119" table:style-name="ce6">
            <text:p>6119</text:p>
          </table:table-cell>
          <table:table-cell office:value-type="string" table:style-name="ce6">
            <text:p>13/11/2023</text:p>
          </table:table-cell>
          <table:table-cell office:value-type="string" table:style-name="ce5">
            <text:p>Altri servizi</text:p>
          </table:table-cell>
          <table:table-cell office:value-type="float" office:value="67.510000000000005" table:style-name="ce5">
            <text:p>67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ARZACHENA</text:p>
          </table:table-cell>
          <table:table-cell office:value-type="float" office:value="6120" table:style-name="ce6">
            <text:p>6120</text:p>
          </table:table-cell>
          <table:table-cell office:value-type="string" table:style-name="ce6">
            <text:p>13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AVELLINO</text:p>
          </table:table-cell>
          <table:table-cell office:value-type="float" office:value="6121" table:style-name="ce6">
            <text:p>6121</text:p>
          </table:table-cell>
          <table:table-cell office:value-type="string" table:style-name="ce6">
            <text:p>13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BAGNARA CALABRA</text:p>
          </table:table-cell>
          <table:table-cell office:value-type="float" office:value="6122" table:style-name="ce6">
            <text:p>6122</text:p>
          </table:table-cell>
          <table:table-cell office:value-type="string" table:style-name="ce6">
            <text:p>13/11/2023</text:p>
          </table:table-cell>
          <table:table-cell office:value-type="string" table:style-name="ce5">
            <text:p>Altri servizi</text:p>
          </table:table-cell>
          <table:table-cell office:value-type="float" office:value="11.76" table:style-name="ce5">
            <text:p>11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BARLETTA</text:p>
          </table:table-cell>
          <table:table-cell office:value-type="float" office:value="6123" table:style-name="ce6">
            <text:p>6123</text:p>
          </table:table-cell>
          <table:table-cell office:value-type="string" table:style-name="ce6">
            <text:p>13/11/2023</text:p>
          </table:table-cell>
          <table:table-cell office:value-type="string" table:style-name="ce5">
            <text:p>Altri servizi</text:p>
          </table:table-cell>
          <table:table-cell office:value-type="float" office:value="2.9" table:style-name="ce5">
            <text:p>2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BERNATE SUL TICINO</text:p>
          </table:table-cell>
          <table:table-cell office:value-type="float" office:value="6124" table:style-name="ce6">
            <text:p>6124</text:p>
          </table:table-cell>
          <table:table-cell office:value-type="string" table:style-name="ce6">
            <text:p>13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BESNATE</text:p>
          </table:table-cell>
          <table:table-cell office:value-type="float" office:value="6125" table:style-name="ce6">
            <text:p>6125</text:p>
          </table:table-cell>
          <table:table-cell office:value-type="string" table:style-name="ce6">
            <text:p>13/11/2023</text:p>
          </table:table-cell>
          <table:table-cell office:value-type="string" table:style-name="ce5">
            <text:p>Altri servizi</text:p>
          </table:table-cell>
          <table:table-cell office:value-type="float" office:value="29.4" table:style-name="ce5">
            <text:p>29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BIELLA</text:p>
          </table:table-cell>
          <table:table-cell office:value-type="float" office:value="6126" table:style-name="ce6">
            <text:p>6126</text:p>
          </table:table-cell>
          <table:table-cell office:value-type="string" table:style-name="ce6">
            <text:p>13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BORGO VIRGILIO</text:p>
          </table:table-cell>
          <table:table-cell office:value-type="float" office:value="6127" table:style-name="ce6">
            <text:p>6127</text:p>
          </table:table-cell>
          <table:table-cell office:value-type="string" table:style-name="ce6">
            <text:p>13/11/2023</text:p>
          </table:table-cell>
          <table:table-cell office:value-type="string" table:style-name="ce5">
            <text:p>Altri servizi</text:p>
          </table:table-cell>
          <table:table-cell office:value-type="float" office:value="10.18" table:style-name="ce5">
            <text:p>10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BRANDIZZO</text:p>
          </table:table-cell>
          <table:table-cell office:value-type="float" office:value="6128" table:style-name="ce6">
            <text:p>6128</text:p>
          </table:table-cell>
          <table:table-cell office:value-type="string" table:style-name="ce6">
            <text:p>13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BUSTO ARSIZIO</text:p>
          </table:table-cell>
          <table:table-cell office:value-type="float" office:value="6129" table:style-name="ce6">
            <text:p>6129</text:p>
          </table:table-cell>
          <table:table-cell office:value-type="string" table:style-name="ce6">
            <text:p>13/11/2023</text:p>
          </table:table-cell>
          <table:table-cell office:value-type="string" table:style-name="ce5">
            <text:p>Altri servizi</text:p>
          </table:table-cell>
          <table:table-cell office:value-type="float" office:value="163.06" table:style-name="ce5">
            <text:p>163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BUSTO ARSIZIO</text:p>
          </table:table-cell>
          <table:table-cell office:value-type="float" office:value="6935" table:style-name="ce6">
            <text:p>6935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220.61" table:style-name="ce5">
            <text:p>9220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BUSTO ARSIZIO</text:p>
          </table:table-cell>
          <table:table-cell office:value-type="float" office:value="7374" table:style-name="ce6">
            <text:p>7374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Imposte, tasse e proventi assimilati a carico dell'ente n.a.c.</text:p>
          </table:table-cell>
          <table:table-cell office:value-type="float" office:value="1103" table:style-name="ce5">
            <text:p>11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IRATE</text:p>
          </table:table-cell>
          <table:table-cell office:value-type="float" office:value="6130" table:style-name="ce6">
            <text:p>6130</text:p>
          </table:table-cell>
          <table:table-cell office:value-type="string" table:style-name="ce6">
            <text:p>13/11/2023</text:p>
          </table:table-cell>
          <table:table-cell office:value-type="string" table:style-name="ce5">
            <text:p>Altri servizi</text:p>
          </table:table-cell>
          <table:table-cell office:value-type="float" office:value="37.81" table:style-name="ce5">
            <text:p>37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IRATE</text:p>
          </table:table-cell>
          <table:table-cell office:value-type="float" office:value="6613" table:style-name="ce6">
            <text:p>661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64.75" table:style-name="ce5">
            <text:p>1264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IRATE</text:p>
          </table:table-cell>
          <table:table-cell office:value-type="float" office:value="6614" table:style-name="ce6">
            <text:p>6614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59.82" table:style-name="ce5">
            <text:p>359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IRATE</text:p>
          </table:table-cell>
          <table:table-cell office:value-type="float" office:value="6628" table:style-name="ce6">
            <text:p>6628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220" table:style-name="ce5">
            <text:p>322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IRATE</text:p>
          </table:table-cell>
          <table:table-cell office:value-type="float" office:value="6710" table:style-name="ce6">
            <text:p>6710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891.93" table:style-name="ce5">
            <text:p>3891,9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IRATE</text:p>
          </table:table-cell>
          <table:table-cell office:value-type="float" office:value="6755" table:style-name="ce6">
            <text:p>6755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551.14" table:style-name="ce5">
            <text:p>12551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MPAGNA<text:s/></text:p>
          </table:table-cell>
          <table:table-cell office:value-type="float" office:value="6131" table:style-name="ce6">
            <text:p>6131</text:p>
          </table:table-cell>
          <table:table-cell office:value-type="string" table:style-name="ce6">
            <text:p>13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NEGRATE</text:p>
          </table:table-cell>
          <table:table-cell office:value-type="float" office:value="6132" table:style-name="ce6">
            <text:p>6132</text:p>
          </table:table-cell>
          <table:table-cell office:value-type="string" table:style-name="ce6">
            <text:p>13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RDANO AL CAMPO</text:p>
          </table:table-cell>
          <table:table-cell office:value-type="float" office:value="5752" table:style-name="ce6">
            <text:p>5752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90" table:style-name="ce5">
            <text:p>189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RDANO AL CAMPO</text:p>
          </table:table-cell>
          <table:table-cell office:value-type="float" office:value="6133" table:style-name="ce6">
            <text:p>6133</text:p>
          </table:table-cell>
          <table:table-cell office:value-type="string" table:style-name="ce6">
            <text:p>13/11/2023</text:p>
          </table:table-cell>
          <table:table-cell office:value-type="string" table:style-name="ce5">
            <text:p>Altri servizi</text:p>
          </table:table-cell>
          <table:table-cell office:value-type="float" office:value="77.680000000000007" table:style-name="ce5">
            <text:p>77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RDANO AL CAMPO</text:p>
          </table:table-cell>
          <table:table-cell office:value-type="float" office:value="7339" table:style-name="ce6">
            <text:p>733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31.21" table:style-name="ce5">
            <text:p>1431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RONNO PERTUSELLA</text:p>
          </table:table-cell>
          <table:table-cell office:value-type="float" office:value="6134" table:style-name="ce6">
            <text:p>6134</text:p>
          </table:table-cell>
          <table:table-cell office:value-type="string" table:style-name="ce6">
            <text:p>13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ALE MONFERRATO</text:p>
          </table:table-cell>
          <table:table-cell office:value-type="float" office:value="6135" table:style-name="ce6">
            <text:p>613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ORATE SEMPIONE</text:p>
          </table:table-cell>
          <table:table-cell office:value-type="float" office:value="6196" table:style-name="ce6">
            <text:p>619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129.36000000000001" table:style-name="ce5">
            <text:p>129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ORATE SEMPIONE</text:p>
          </table:table-cell>
          <table:table-cell office:value-type="float" office:value="7375" table:style-name="ce6">
            <text:p>7375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Imposte, tasse e proventi assimilati a carico dell'ente n.a.c.</text:p>
          </table:table-cell>
          <table:table-cell office:value-type="float" office:value="59" table:style-name="ce5">
            <text:p>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6197" table:style-name="ce6">
            <text:p>619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213.68" table:style-name="ce5">
            <text:p>213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6212" table:style-name="ce6">
            <text:p>621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000" table:style-name="ce5">
            <text:p>30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6560" table:style-name="ce6">
            <text:p>6560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997.38" table:style-name="ce5">
            <text:p>3997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6561" table:style-name="ce6">
            <text:p>6561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96.26" table:style-name="ce5">
            <text:p>1696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6562" table:style-name="ce6">
            <text:p>6562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019.5" table:style-name="ce5">
            <text:p>11019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6563" table:style-name="ce6">
            <text:p>6563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694.28" table:style-name="ce5">
            <text:p>6694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6615" table:style-name="ce6">
            <text:p>6615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499.53" table:style-name="ce5">
            <text:p>3499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6616" table:style-name="ce6">
            <text:p>6616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0.44" table:style-name="ce5">
            <text:p>90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6617" table:style-name="ce6">
            <text:p>6617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05.18" table:style-name="ce5">
            <text:p>905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6629" table:style-name="ce6">
            <text:p>6629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1358.75" table:style-name="ce5">
            <text:p>21358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6711" table:style-name="ce6">
            <text:p>6711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768.82" table:style-name="ce5">
            <text:p>10768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6756" table:style-name="ce6">
            <text:p>6756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920.400000000001" table:style-name="ce5">
            <text:p>30920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7208" table:style-name="ce6">
            <text:p>720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248.34" table:style-name="ce5">
            <text:p>12248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7209" table:style-name="ce6">
            <text:p>720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249.29" table:style-name="ce5">
            <text:p>5249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7210" table:style-name="ce6">
            <text:p>721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999.05" table:style-name="ce5">
            <text:p>6999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7211" table:style-name="ce6">
            <text:p>721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5371.56" table:style-name="ce5">
            <text:p>25371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TELLANZA</text:p>
          </table:table-cell>
          <table:table-cell office:value-type="float" office:value="6198" table:style-name="ce6">
            <text:p>619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11.76" table:style-name="ce5">
            <text:p>11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TELLETTO SOPRA TICINO</text:p>
          </table:table-cell>
          <table:table-cell office:value-type="float" office:value="6199" table:style-name="ce6">
            <text:p>619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TELVETRANO</text:p>
          </table:table-cell>
          <table:table-cell office:value-type="float" office:value="6200" table:style-name="ce6">
            <text:p>6200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TIGLIONE OLONA</text:p>
          </table:table-cell>
          <table:table-cell office:value-type="float" office:value="5462" table:style-name="ce6">
            <text:p>5462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00" table:style-name="ce5">
            <text:p>8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TRONNO</text:p>
          </table:table-cell>
          <table:table-cell office:value-type="float" office:value="5498" table:style-name="ce6">
            <text:p>5498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40" table:style-name="ce5">
            <text:p>14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TRONNO</text:p>
          </table:table-cell>
          <table:table-cell office:value-type="float" office:value="5499" table:style-name="ce6">
            <text:p>5499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16" table:style-name="ce5">
            <text:p>21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STRONNO</text:p>
          </table:table-cell>
          <table:table-cell office:value-type="float" office:value="6166" table:style-name="ce6">
            <text:p>616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VARIA CON PREMEZZO</text:p>
          </table:table-cell>
          <table:table-cell office:value-type="float" office:value="6167" table:style-name="ce6">
            <text:p>616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261.35000000000002" table:style-name="ce5">
            <text:p>261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VARIA CON PREMEZZO</text:p>
          </table:table-cell>
          <table:table-cell office:value-type="float" office:value="6618" table:style-name="ce6">
            <text:p>6618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22.45" table:style-name="ce5">
            <text:p>922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VARIA CON PREMEZZO</text:p>
          </table:table-cell>
          <table:table-cell office:value-type="float" office:value="6619" table:style-name="ce6">
            <text:p>6619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62.44" table:style-name="ce5">
            <text:p>262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VARIA CON PREMEZZO</text:p>
          </table:table-cell>
          <table:table-cell office:value-type="float" office:value="6630" table:style-name="ce6">
            <text:p>6630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879.25" table:style-name="ce5">
            <text:p>11879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VARIA CON PREMEZZO</text:p>
          </table:table-cell>
          <table:table-cell office:value-type="float" office:value="6712" table:style-name="ce6">
            <text:p>6712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838.59" table:style-name="ce5">
            <text:p>2838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VARIA CON PREMEZZO</text:p>
          </table:table-cell>
          <table:table-cell office:value-type="float" office:value="6757" table:style-name="ce6">
            <text:p>6757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180.55" table:style-name="ce5">
            <text:p>8180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VARIA CON PREMEZZO</text:p>
          </table:table-cell>
          <table:table-cell office:value-type="float" office:value="7212" table:style-name="ce6">
            <text:p>721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228.58" table:style-name="ce5">
            <text:p>3228,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VARIA CON PREMEZZO</text:p>
          </table:table-cell>
          <table:table-cell office:value-type="float" office:value="7213" table:style-name="ce6">
            <text:p>721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83.68" table:style-name="ce5">
            <text:p>1383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VARIA CON PREMEZZO</text:p>
          </table:table-cell>
          <table:table-cell office:value-type="float" office:value="7214" table:style-name="ce6">
            <text:p>721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44.9" table:style-name="ce5">
            <text:p>1844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AVARIA CON PREMEZZO</text:p>
          </table:table-cell>
          <table:table-cell office:value-type="float" office:value="7215" table:style-name="ce6">
            <text:p>721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687.77" table:style-name="ce5">
            <text:p>6687,7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INISELLO BALSAMO</text:p>
          </table:table-cell>
          <table:table-cell office:value-type="float" office:value="6168" table:style-name="ce6">
            <text:p>616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27.48" table:style-name="ce5">
            <text:p>27,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OCQUIO-TREVISAGO</text:p>
          </table:table-cell>
          <table:table-cell office:value-type="float" office:value="6169" table:style-name="ce6">
            <text:p>616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23.52" table:style-name="ce5">
            <text:p>23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ONCOREZZO</text:p>
          </table:table-cell>
          <table:table-cell office:value-type="float" office:value="6170" table:style-name="ce6">
            <text:p>6170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17.64" table:style-name="ce5">
            <text:p>17,6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ORBETTA</text:p>
          </table:table-cell>
          <table:table-cell office:value-type="float" office:value="6161" table:style-name="ce6">
            <text:p>616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10.33" table:style-name="ce5">
            <text:p>10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ORTE FRANCA</text:p>
          </table:table-cell>
          <table:table-cell office:value-type="float" office:value="6162" table:style-name="ce6">
            <text:p>616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20.36" table:style-name="ce5">
            <text:p>20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REMONA</text:p>
          </table:table-cell>
          <table:table-cell office:value-type="float" office:value="6163" table:style-name="ce6">
            <text:p>616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16.059999999999999" table:style-name="ce5">
            <text:p>16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UASSO AL MONTE</text:p>
          </table:table-cell>
          <table:table-cell office:value-type="float" office:value="6164" table:style-name="ce6">
            <text:p>616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UGGIONO</text:p>
          </table:table-cell>
          <table:table-cell office:value-type="float" office:value="6165" table:style-name="ce6">
            <text:p>616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CUGLIATE FABIASCO</text:p>
          </table:table-cell>
          <table:table-cell office:value-type="float" office:value="7376" table:style-name="ce6">
            <text:p>7376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Imposte, tasse e proventi assimilati a carico dell'ente n.a.c.</text:p>
          </table:table-cell>
          <table:table-cell office:value-type="float" office:value="1449" table:style-name="ce5">
            <text:p>14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FARA GERA D'ADDA</text:p>
          </table:table-cell>
          <table:table-cell office:value-type="float" office:value="6171" table:style-name="ce6">
            <text:p>617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35.28" table:style-name="ce5">
            <text:p>35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FERNO</text:p>
          </table:table-cell>
          <table:table-cell office:value-type="float" office:value="6172" table:style-name="ce6">
            <text:p>617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17.64" table:style-name="ce5">
            <text:p>17,6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FERNO</text:p>
          </table:table-cell>
          <table:table-cell office:value-type="float" office:value="7338" table:style-name="ce6">
            <text:p>733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111.23" table:style-name="ce5">
            <text:p>2111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FERRARA</text:p>
          </table:table-cell>
          <table:table-cell office:value-type="float" office:value="6173" table:style-name="ce6">
            <text:p>617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11.76" table:style-name="ce5">
            <text:p>11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FORLI'</text:p>
          </table:table-cell>
          <table:table-cell office:value-type="float" office:value="6174" table:style-name="ce6">
            <text:p>617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11.76" table:style-name="ce5">
            <text:p>11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FORLIMPOPOLI</text:p>
          </table:table-cell>
          <table:table-cell office:value-type="float" office:value="6175" table:style-name="ce6">
            <text:p>617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23.52" table:style-name="ce5">
            <text:p>23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FORMIA</text:p>
          </table:table-cell>
          <table:table-cell office:value-type="float" office:value="6177" table:style-name="ce6">
            <text:p>617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GALLARATE-CASSA DD.PP.</text:p>
          </table:table-cell>
          <table:table-cell office:value-type="float" office:value="5793" table:style-name="ce6">
            <text:p>5793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Versamenti a depositi bancari</text:p>
          </table:table-cell>
          <table:table-cell office:value-type="float" office:value="188101.3" table:style-name="ce5">
            <text:p>188101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GALLARATE-CASSA DD.PP.</text:p>
          </table:table-cell>
          <table:table-cell office:value-type="float" office:value="5823" table:style-name="ce6">
            <text:p>5823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Versamenti a depositi bancari</text:p>
          </table:table-cell>
          <table:table-cell office:value-type="float" office:value="189660" table:style-name="ce5">
            <text:p>18966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GALLARATE-CASSA DD.PP.</text:p>
          </table:table-cell>
          <table:table-cell office:value-type="float" office:value="5824" table:style-name="ce6">
            <text:p>5824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Versamenti a depositi bancari</text:p>
          </table:table-cell>
          <table:table-cell office:value-type="float" office:value="480000" table:style-name="ce5">
            <text:p>4800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GALLARATE-CASSA DD.PP.</text:p>
          </table:table-cell>
          <table:table-cell office:value-type="float" office:value="5825" table:style-name="ce6">
            <text:p>5825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Versamenti a depositi bancari</text:p>
          </table:table-cell>
          <table:table-cell office:value-type="float" office:value="732000" table:style-name="ce5">
            <text:p>7320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GAZZADA SCHIANNO</text:p>
          </table:table-cell>
          <table:table-cell office:value-type="float" office:value="6178" table:style-name="ce6">
            <text:p>617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GELA</text:p>
          </table:table-cell>
          <table:table-cell office:value-type="float" office:value="6179" table:style-name="ce6">
            <text:p>617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GEMONIO</text:p>
          </table:table-cell>
          <table:table-cell office:value-type="float" office:value="6180" table:style-name="ce6">
            <text:p>6180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GERENZANO</text:p>
          </table:table-cell>
          <table:table-cell office:value-type="float" office:value="6181" table:style-name="ce6">
            <text:p>618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11.76" table:style-name="ce5">
            <text:p>11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GERMIGNAGA</text:p>
          </table:table-cell>
          <table:table-cell office:value-type="float" office:value="6182" table:style-name="ce6">
            <text:p>618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GIUSSANO</text:p>
          </table:table-cell>
          <table:table-cell office:value-type="float" office:value="6033" table:style-name="ce6">
            <text:p>6033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GOLASECCA</text:p>
          </table:table-cell>
          <table:table-cell office:value-type="float" office:value="6183" table:style-name="ce6">
            <text:p>618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11.76" table:style-name="ce5">
            <text:p>11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GORLA MINORE</text:p>
          </table:table-cell>
          <table:table-cell office:value-type="float" office:value="6184" table:style-name="ce6">
            <text:p>618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GREVE IN CHIANTI</text:p>
          </table:table-cell>
          <table:table-cell office:value-type="float" office:value="6185" table:style-name="ce6">
            <text:p>618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10.18" table:style-name="ce5">
            <text:p>10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JERAGO CON ORAGO</text:p>
          </table:table-cell>
          <table:table-cell office:value-type="float" office:value="6620" table:style-name="ce6">
            <text:p>6620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54.45" table:style-name="ce5">
            <text:p>854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JERAGO CON ORAGO</text:p>
          </table:table-cell>
          <table:table-cell office:value-type="float" office:value="6621" table:style-name="ce6">
            <text:p>6621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3.09" table:style-name="ce5">
            <text:p>243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JERAGO CON ORAGO</text:p>
          </table:table-cell>
          <table:table-cell office:value-type="float" office:value="6713" table:style-name="ce6">
            <text:p>6713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629.33" table:style-name="ce5">
            <text:p>2629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JERAGO CON ORAGO</text:p>
          </table:table-cell>
          <table:table-cell office:value-type="float" office:value="6758" table:style-name="ce6">
            <text:p>6758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871.2" table:style-name="ce5">
            <text:p>3871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JERAGO CON ORAGO</text:p>
          </table:table-cell>
          <table:table-cell office:value-type="float" office:value="7216" table:style-name="ce6">
            <text:p>721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990.57" table:style-name="ce5">
            <text:p>2990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JERAGO CON ORAGO</text:p>
          </table:table-cell>
          <table:table-cell office:value-type="float" office:value="7217" table:style-name="ce6">
            <text:p>721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81.67" table:style-name="ce5">
            <text:p>1281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JERAGO CON ORAGO</text:p>
          </table:table-cell>
          <table:table-cell office:value-type="float" office:value="7218" table:style-name="ce6">
            <text:p>721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708.9" table:style-name="ce5">
            <text:p>1708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JERAGO CON ORAGO</text:p>
          </table:table-cell>
          <table:table-cell office:value-type="float" office:value="7219" table:style-name="ce6">
            <text:p>721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194.74" table:style-name="ce5">
            <text:p>6194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LAINATE</text:p>
          </table:table-cell>
          <table:table-cell office:value-type="float" office:value="6186" table:style-name="ce6">
            <text:p>618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17.64" table:style-name="ce5">
            <text:p>17,6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LAMEZIA TERME</text:p>
          </table:table-cell>
          <table:table-cell office:value-type="float" office:value="6187" table:style-name="ce6">
            <text:p>618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11.76" table:style-name="ce5">
            <text:p>11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LEGNANO</text:p>
          </table:table-cell>
          <table:table-cell office:value-type="float" office:value="6188" table:style-name="ce6">
            <text:p>618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107.88" table:style-name="ce5">
            <text:p>107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LONATE CEPPINO</text:p>
          </table:table-cell>
          <table:table-cell office:value-type="float" office:value="6189" table:style-name="ce6">
            <text:p>618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11.76" table:style-name="ce5">
            <text:p>11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LONATE POZZOLO</text:p>
          </table:table-cell>
          <table:table-cell office:value-type="float" office:value="6190" table:style-name="ce6">
            <text:p>6190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72.569999999999993" table:style-name="ce5">
            <text:p>72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MALNATE</text:p>
          </table:table-cell>
          <table:table-cell office:value-type="float" office:value="6191" table:style-name="ce6">
            <text:p>619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11.76" table:style-name="ce5">
            <text:p>11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MANTOVA</text:p>
          </table:table-cell>
          <table:table-cell office:value-type="float" office:value="6192" table:style-name="ce6">
            <text:p>619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9.8800000000000008" table:style-name="ce5">
            <text:p>9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MELZO</text:p>
          </table:table-cell>
          <table:table-cell office:value-type="float" office:value="6193" table:style-name="ce6">
            <text:p>619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6.68" table:style-name="ce5">
            <text:p>6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MERCALLO</text:p>
          </table:table-cell>
          <table:table-cell office:value-type="float" office:value="6194" table:style-name="ce6">
            <text:p>619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MILANO</text:p>
          </table:table-cell>
          <table:table-cell office:value-type="float" office:value="6195" table:style-name="ce6">
            <text:p>619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549.28" table:style-name="ce5">
            <text:p>549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MONTICHIARI</text:p>
          </table:table-cell>
          <table:table-cell office:value-type="float" office:value="6462" table:style-name="ce6">
            <text:p>6462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10.28" table:style-name="ce5">
            <text:p>10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MORNAGO</text:p>
          </table:table-cell>
          <table:table-cell office:value-type="float" office:value="6463" table:style-name="ce6">
            <text:p>6463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MUGGIO'</text:p>
          </table:table-cell>
          <table:table-cell office:value-type="float" office:value="6464" table:style-name="ce6">
            <text:p>6464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10.18" table:style-name="ce5">
            <text:p>10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NAVE</text:p>
          </table:table-cell>
          <table:table-cell office:value-type="float" office:value="6465" table:style-name="ce6">
            <text:p>6465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NERVIANO</text:p>
          </table:table-cell>
          <table:table-cell office:value-type="float" office:value="6466" table:style-name="ce6">
            <text:p>6466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11.76" table:style-name="ce5">
            <text:p>11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NOVARA</text:p>
          </table:table-cell>
          <table:table-cell office:value-type="float" office:value="6467" table:style-name="ce6">
            <text:p>6467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23.52" table:style-name="ce5">
            <text:p>23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OGGIONA CON S. STEFANO</text:p>
          </table:table-cell>
          <table:table-cell office:value-type="float" office:value="6468" table:style-name="ce6">
            <text:p>6468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1.58" table:style-name="ce5">
            <text:p>1,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OGGIONA CON S. STEFANO</text:p>
          </table:table-cell>
          <table:table-cell office:value-type="float" office:value="6584" table:style-name="ce6">
            <text:p>6584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servizi</text:p>
          </table:table-cell>
          <table:table-cell office:value-type="float" office:value="9287.9599999999991" table:style-name="ce5">
            <text:p>9287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OGGIONA CON S. STEFANO</text:p>
          </table:table-cell>
          <table:table-cell office:value-type="float" office:value="6622" table:style-name="ce6">
            <text:p>6622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07.98" table:style-name="ce5">
            <text:p>707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OGGIONA CON S. STEFANO</text:p>
          </table:table-cell>
          <table:table-cell office:value-type="float" office:value="6623" table:style-name="ce6">
            <text:p>662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01.42" table:style-name="ce5">
            <text:p>201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OGGIONA CON S. STEFANO</text:p>
          </table:table-cell>
          <table:table-cell office:value-type="float" office:value="6714" table:style-name="ce6">
            <text:p>6714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178.61" table:style-name="ce5">
            <text:p>2178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OGGIONA CON S. STEFANO</text:p>
          </table:table-cell>
          <table:table-cell office:value-type="float" office:value="6759" table:style-name="ce6">
            <text:p>6759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54.57" table:style-name="ce5">
            <text:p>3054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OLBIA</text:p>
          </table:table-cell>
          <table:table-cell office:value-type="float" office:value="6469" table:style-name="ce6">
            <text:p>6469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OLGIATE OLONA</text:p>
          </table:table-cell>
          <table:table-cell office:value-type="float" office:value="6470" table:style-name="ce6">
            <text:p>6470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4.3499999999999996" table:style-name="ce5">
            <text:p>4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OLGINATE</text:p>
          </table:table-cell>
          <table:table-cell office:value-type="float" office:value="6471" table:style-name="ce6">
            <text:p>6471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ORIGGIO</text:p>
          </table:table-cell>
          <table:table-cell office:value-type="float" office:value="6472" table:style-name="ce6">
            <text:p>6472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PADERNO DUGNANO</text:p>
          </table:table-cell>
          <table:table-cell office:value-type="float" office:value="6473" table:style-name="ce6">
            <text:p>6473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30.76" table:style-name="ce5">
            <text:p>30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PALAZZOLO SULL'OGLIO</text:p>
          </table:table-cell>
          <table:table-cell office:value-type="float" office:value="6474" table:style-name="ce6">
            <text:p>6474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12.38" table:style-name="ce5">
            <text:p>12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PALERMO</text:p>
          </table:table-cell>
          <table:table-cell office:value-type="float" office:value="6475" table:style-name="ce6">
            <text:p>6475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15.66" table:style-name="ce5">
            <text:p>15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PARABIAGO</text:p>
          </table:table-cell>
          <table:table-cell office:value-type="float" office:value="6476" table:style-name="ce6">
            <text:p>6476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51.05" table:style-name="ce5">
            <text:p>51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PESARO</text:p>
          </table:table-cell>
          <table:table-cell office:value-type="float" office:value="6608" table:style-name="ce6">
            <text:p>6608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.49" table:style-name="ce5">
            <text:p>24,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PIACENZA</text:p>
          </table:table-cell>
          <table:table-cell office:value-type="float" office:value="6477" table:style-name="ce6">
            <text:p>6477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PINEROLO</text:p>
          </table:table-cell>
          <table:table-cell office:value-type="float" office:value="6478" table:style-name="ce6">
            <text:p>6478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PIOLTELLO</text:p>
          </table:table-cell>
          <table:table-cell office:value-type="float" office:value="6479" table:style-name="ce6">
            <text:p>6479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26.24" table:style-name="ce5">
            <text:p>26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POGLIANO MILANESE</text:p>
          </table:table-cell>
          <table:table-cell office:value-type="float" office:value="6481" table:style-name="ce6">
            <text:p>6481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PONZANO VENETO</text:p>
          </table:table-cell>
          <table:table-cell office:value-type="float" office:value="6482" table:style-name="ce6">
            <text:p>6482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10.33" table:style-name="ce5">
            <text:p>10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PORTO SAN GIORGIO</text:p>
          </table:table-cell>
          <table:table-cell office:value-type="float" office:value="6483" table:style-name="ce6">
            <text:p>6483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10.33" table:style-name="ce5">
            <text:p>10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PRATO</text:p>
          </table:table-cell>
          <table:table-cell office:value-type="float" office:value="6480" table:style-name="ce6">
            <text:p>6480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QUART</text:p>
          </table:table-cell>
          <table:table-cell office:value-type="float" office:value="6484" table:style-name="ce6">
            <text:p>6484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REGGIO CALABRIA</text:p>
          </table:table-cell>
          <table:table-cell office:value-type="float" office:value="6485" table:style-name="ce6">
            <text:p>6485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9.98" table:style-name="ce5">
            <text:p>9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RESCALDINA</text:p>
          </table:table-cell>
          <table:table-cell office:value-type="float" office:value="6643" table:style-name="ce6">
            <text:p>664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17.02" table:style-name="ce5">
            <text:p>17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ROMA CAPITALE</text:p>
          </table:table-cell>
          <table:table-cell office:value-type="float" office:value="6644" table:style-name="ce6">
            <text:p>6644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43.4" table:style-name="ce5">
            <text:p>43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AMARATE</text:p>
          </table:table-cell>
          <table:table-cell office:value-type="float" office:value="6624" table:style-name="ce6">
            <text:p>6624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619.7399999999998" table:style-name="ce5">
            <text:p>2619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AMARATE</text:p>
          </table:table-cell>
          <table:table-cell office:value-type="float" office:value="6625" table:style-name="ce6">
            <text:p>6625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45.32" table:style-name="ce5">
            <text:p>745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AMARATE</text:p>
          </table:table-cell>
          <table:table-cell office:value-type="float" office:value="6715" table:style-name="ce6">
            <text:p>6715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061.53" table:style-name="ce5">
            <text:p>8061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AMARATE</text:p>
          </table:table-cell>
          <table:table-cell office:value-type="float" office:value="6760" table:style-name="ce6">
            <text:p>6760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568.13" table:style-name="ce5">
            <text:p>24568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AMARATE</text:p>
          </table:table-cell>
          <table:table-cell office:value-type="float" office:value="7220" table:style-name="ce6">
            <text:p>722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169.09" table:style-name="ce5">
            <text:p>9169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AMARATE</text:p>
          </table:table-cell>
          <table:table-cell office:value-type="float" office:value="7221" table:style-name="ce6">
            <text:p>722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929.61" table:style-name="ce5">
            <text:p>3929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AMARATE</text:p>
          </table:table-cell>
          <table:table-cell office:value-type="float" office:value="7222" table:style-name="ce6">
            <text:p>722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239.4799999999996" table:style-name="ce5">
            <text:p>5239,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AMARATE</text:p>
          </table:table-cell>
          <table:table-cell office:value-type="float" office:value="7223" table:style-name="ce6">
            <text:p>722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993.12" table:style-name="ce5">
            <text:p>18993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AMARATE</text:p>
          </table:table-cell>
          <table:table-cell office:value-type="float" office:value="7373" table:style-name="ce6">
            <text:p>7373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Imposte, tasse e proventi assimilati a carico dell'ente n.a.c.</text:p>
          </table:table-cell>
          <table:table-cell office:value-type="float" office:value="176" table:style-name="ce5">
            <text:p>1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AN DONATO MILANESE</text:p>
          </table:table-cell>
          <table:table-cell office:value-type="float" office:value="6034" table:style-name="ce6">
            <text:p>6034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AN GIORGIO SU LEGNANO</text:p>
          </table:table-cell>
          <table:table-cell office:value-type="float" office:value="6645" table:style-name="ce6">
            <text:p>6645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ANTA MARINELLA</text:p>
          </table:table-cell>
          <table:table-cell office:value-type="float" office:value="6646" table:style-name="ce6">
            <text:p>6646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15.38" table:style-name="ce5">
            <text:p>15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ANT'ANGELO LODIGIANO</text:p>
          </table:table-cell>
          <table:table-cell office:value-type="float" office:value="6647" table:style-name="ce6">
            <text:p>6647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ASSUOLO</text:p>
          </table:table-cell>
          <table:table-cell office:value-type="float" office:value="6648" table:style-name="ce6">
            <text:p>6648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41.16" table:style-name="ce5">
            <text:p>41,1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EREGNO</text:p>
          </table:table-cell>
          <table:table-cell office:value-type="float" office:value="6649" table:style-name="ce6">
            <text:p>6649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ESTO CALENDE</text:p>
          </table:table-cell>
          <table:table-cell office:value-type="float" office:value="6650" table:style-name="ce6">
            <text:p>6650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9.48" table:style-name="ce5">
            <text:p>9,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ESTO FIORENTINO</text:p>
          </table:table-cell>
          <table:table-cell office:value-type="float" office:value="6651" table:style-name="ce6">
            <text:p>6651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IENA</text:p>
          </table:table-cell>
          <table:table-cell office:value-type="float" office:value="6652" table:style-name="ce6">
            <text:p>6652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OLARO</text:p>
          </table:table-cell>
          <table:table-cell office:value-type="float" office:value="6653" table:style-name="ce6">
            <text:p>665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11.76" table:style-name="ce5">
            <text:p>11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6585" table:style-name="ce6">
            <text:p>6585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servizi</text:p>
          </table:table-cell>
          <table:table-cell office:value-type="float" office:value="10417" table:style-name="ce5">
            <text:p>104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6626" table:style-name="ce6">
            <text:p>6626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55.51" table:style-name="ce5">
            <text:p>655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6627" table:style-name="ce6">
            <text:p>6627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6.49" table:style-name="ce5">
            <text:p>186,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6654" table:style-name="ce6">
            <text:p>6654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24.14" table:style-name="ce5">
            <text:p>24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6716" table:style-name="ce6">
            <text:p>6716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017.14" table:style-name="ce5">
            <text:p>2017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6761" table:style-name="ce6">
            <text:p>6761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701.54" table:style-name="ce5">
            <text:p>1701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6762" table:style-name="ce6">
            <text:p>6762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28.44000000000005" table:style-name="ce5">
            <text:p>628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7224" table:style-name="ce6">
            <text:p>722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294.2800000000002" table:style-name="ce5">
            <text:p>2294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7225" table:style-name="ce6">
            <text:p>722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83.26" table:style-name="ce5">
            <text:p>983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7226" table:style-name="ce6">
            <text:p>722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11.01" table:style-name="ce5">
            <text:p>131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7227" table:style-name="ce6">
            <text:p>722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752.4399999999996" table:style-name="ce5">
            <text:p>4752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OMMA LOMBARDO</text:p>
          </table:table-cell>
          <table:table-cell office:value-type="float" office:value="6655" table:style-name="ce6">
            <text:p>6655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273.86" table:style-name="ce5">
            <text:p>273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UMIRAGO</text:p>
          </table:table-cell>
          <table:table-cell office:value-type="float" office:value="6657" table:style-name="ce6">
            <text:p>6657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SUNO</text:p>
          </table:table-cell>
          <table:table-cell office:value-type="float" office:value="6656" table:style-name="ce6">
            <text:p>6656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30.54" table:style-name="ce5">
            <text:p>30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TAGGIA</text:p>
          </table:table-cell>
          <table:table-cell office:value-type="float" office:value="7153" table:style-name="ce6">
            <text:p>715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TORRE DEL GRECO</text:p>
          </table:table-cell>
          <table:table-cell office:value-type="float" office:value="6692" table:style-name="ce6">
            <text:p>6692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12.71" table:style-name="ce5">
            <text:p>12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TRESCORE BALNEARIO</text:p>
          </table:table-cell>
          <table:table-cell office:value-type="float" office:value="6693" table:style-name="ce6">
            <text:p>6693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TREVISO</text:p>
          </table:table-cell>
          <table:table-cell office:value-type="float" office:value="6694" table:style-name="ce6">
            <text:p>6694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10.33" table:style-name="ce5">
            <text:p>10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VALLEDORIA</text:p>
          </table:table-cell>
          <table:table-cell office:value-type="float" office:value="6695" table:style-name="ce6">
            <text:p>6695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11.76" table:style-name="ce5">
            <text:p>11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VALLELAGHI</text:p>
          </table:table-cell>
          <table:table-cell office:value-type="float" office:value="6696" table:style-name="ce6">
            <text:p>6696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10.220000000000001" table:style-name="ce5">
            <text:p>10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VARALLO POMBIA</text:p>
          </table:table-cell>
          <table:table-cell office:value-type="float" office:value="6697" table:style-name="ce6">
            <text:p>6697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VARESE</text:p>
          </table:table-cell>
          <table:table-cell office:value-type="float" office:value="6698" table:style-name="ce6">
            <text:p>6698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90.72" table:style-name="ce5">
            <text:p>90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VELLEZZO BELLINI</text:p>
          </table:table-cell>
          <table:table-cell office:value-type="float" office:value="6699" table:style-name="ce6">
            <text:p>6699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VENEGONO SUPERIORE</text:p>
          </table:table-cell>
          <table:table-cell office:value-type="float" office:value="6700" table:style-name="ce6">
            <text:p>6700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5.95" table:style-name="ce5">
            <text:p>5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VERGIATE</text:p>
          </table:table-cell>
          <table:table-cell office:value-type="float" office:value="6701" table:style-name="ce6">
            <text:p>6701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6.03" table:style-name="ce5">
            <text:p>6,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VERONA</text:p>
          </table:table-cell>
          <table:table-cell office:value-type="float" office:value="6702" table:style-name="ce6">
            <text:p>6702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VICENZA</text:p>
          </table:table-cell>
          <table:table-cell office:value-type="float" office:value="6703" table:style-name="ce6">
            <text:p>6703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17.64" table:style-name="ce5">
            <text:p>17,6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VIGEVANO</text:p>
          </table:table-cell>
          <table:table-cell office:value-type="float" office:value="6704" table:style-name="ce6">
            <text:p>6704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VILLA DI SERIO</text:p>
          </table:table-cell>
          <table:table-cell office:value-type="float" office:value="6705" table:style-name="ce6">
            <text:p>6705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MUNE DI VIZZOLA TICINO</text:p>
          </table:table-cell>
          <table:table-cell office:value-type="float" office:value="6706" table:style-name="ce6">
            <text:p>6706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number-rows-repeated="5" table:style-name="ro2">
          <table:table-cell office:value-type="string" table:style-name="ce5">
            <text:p>COMUNITA' EDUCATIVA A. MERLARA</text:p>
          </table:table-cell>
          <table:table-cell office:value-type="float" office:value="7206" table:style-name="ce6">
            <text:p>720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002" table:style-name="ce5">
            <text:p>20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ND.CENTRO COMM.LE MADONNA IN CAMPAGNA</text:p>
          </table:table-cell>
          <table:table-cell office:value-type="float" office:value="5860" table:style-name="ce6">
            <text:p>5860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52.55000000000001" table:style-name="ce5">
            <text:p>152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ND.CENTRO COMM.LE MADONNA IN CAMPAGNA</text:p>
          </table:table-cell>
          <table:table-cell office:value-type="float" office:value="5860" table:style-name="ce6">
            <text:p>5860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17.63" table:style-name="ce5">
            <text:p>217,6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NDOMINIO SERVIZI COMUNI IL FARE</text:p>
          </table:table-cell>
          <table:table-cell office:value-type="float" office:value="7083" table:style-name="ce6">
            <text:p>7083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3570.52" table:style-name="ce5">
            <text:p>63570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NSORZIO ZENIT SOCIALE SOCIETA' COOPERA</text:p>
          </table:table-cell>
          <table:table-cell office:value-type="float" office:value="5756" table:style-name="ce6">
            <text:p>5756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84.07" table:style-name="ce5">
            <text:p>1284,0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NSORZIO ZENIT SOCIALE SOCIETA' COOPERA</text:p>
          </table:table-cell>
          <table:table-cell office:value-type="float" office:value="6204" table:style-name="ce6">
            <text:p>620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60.07" table:style-name="ce5">
            <text:p>1360,0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NSORZIO ZENIT SOCIALE SOCIETA' COOPERA</text:p>
          </table:table-cell>
          <table:table-cell office:value-type="float" office:value="7044" table:style-name="ce6">
            <text:p>7044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66.28" table:style-name="ce5">
            <text:p>1266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NSORZIO ZENIT SOCIALE SOCIETA' COOPERA</text:p>
          </table:table-cell>
          <table:table-cell office:value-type="float" office:value="7045" table:style-name="ce6">
            <text:p>7045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7.79" table:style-name="ce5">
            <text:p>17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NTARINI <text:s/>ANGELA</text:p>
          </table:table-cell>
          <table:table-cell office:value-type="float" office:value="5472" table:style-name="ce6">
            <text:p>547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NTARINI <text:s/>ANGELA</text:p>
          </table:table-cell>
          <table:table-cell office:value-type="float" office:value="6049" table:style-name="ce6">
            <text:p>6049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NTARINI <text:s/>ANGELA</text:p>
          </table:table-cell>
          <table:table-cell office:value-type="float" office:value="7160" table:style-name="ce6">
            <text:p>716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OP. LOTTA CONTRO L'EMARGINAZIONE-ONLUS</text:p>
          </table:table-cell>
          <table:table-cell office:value-type="float" office:value="5601" table:style-name="ce6">
            <text:p>5601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6000" table:style-name="ce5">
            <text:p>160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OP. LOTTA CONTRO L'EMARGINAZIONE-ONLUS</text:p>
          </table:table-cell>
          <table:table-cell office:value-type="float" office:value="6768" table:style-name="ce6">
            <text:p>6768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59.97" table:style-name="ce5">
            <text:p>1059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OP. LOTTA CONTRO L'EMARGINAZIONE-ONLUS</text:p>
          </table:table-cell>
          <table:table-cell office:value-type="float" office:value="7139" table:style-name="ce6">
            <text:p>7139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341.5300000000002" table:style-name="ce5">
            <text:p>2341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OP. LOTTA CONTRO L'EMARGINAZIONE-ONLUS</text:p>
          </table:table-cell>
          <table:table-cell office:value-type="float" office:value="7392" table:style-name="ce6">
            <text:p>739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64.18" table:style-name="ce5">
            <text:p>1864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OP.SOC.PROGETTO SOCIALE</text:p>
          </table:table-cell>
          <table:table-cell office:value-type="float" office:value="5881" table:style-name="ce6">
            <text:p>5881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828.32" table:style-name="ce5">
            <text:p>4828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OP.SOC.PROGETTO SOCIALE</text:p>
          </table:table-cell>
          <table:table-cell office:value-type="float" office:value="6590" table:style-name="ce6">
            <text:p>6590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540.77" table:style-name="ce5">
            <text:p>3540,7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OP.SOCIALE SAN GIUSEPPE R.L. ONLUS</text:p>
          </table:table-cell>
          <table:table-cell office:value-type="float" office:value="5754" table:style-name="ce6">
            <text:p>5754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86.62" table:style-name="ce5">
            <text:p>486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OP.SOCIALE SAN GIUSEPPE R.L. ONLUS</text:p>
          </table:table-cell>
          <table:table-cell office:value-type="float" office:value="5755" table:style-name="ce6">
            <text:p>5755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480.26" table:style-name="ce5">
            <text:p>3480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OP.SOCIALE SAN GIUSEPPE R.L. ONLUS</text:p>
          </table:table-cell>
          <table:table-cell office:value-type="float" office:value="6592" table:style-name="ce6">
            <text:p>6592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966.88" table:style-name="ce5">
            <text:p>3966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OP.SOCIALE SAN GIUSEPPE R.L. ONLUS</text:p>
          </table:table-cell>
          <table:table-cell office:value-type="float" office:value="7043" table:style-name="ce6">
            <text:p>704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966.88" table:style-name="ce5">
            <text:p>3966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OPERATIVA ANIMAZIONE VALDOCCO S.C.S.</text:p>
          </table:table-cell>
          <table:table-cell office:value-type="float" office:value="5757" table:style-name="ce6">
            <text:p>5757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47.58" table:style-name="ce5">
            <text:p>1647,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OPERATIVA ANIMAZIONE VALDOCCO S.C.S.</text:p>
          </table:table-cell>
          <table:table-cell office:value-type="float" office:value="6966" table:style-name="ce6">
            <text:p>6966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706.42" table:style-name="ce5">
            <text:p>1706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OPERATIVA ANIMAZIONE VALDOCCO S.C.S.</text:p>
          </table:table-cell>
          <table:table-cell office:value-type="float" office:value="6966" table:style-name="ce6">
            <text:p>6966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765.26" table:style-name="ce5">
            <text:p>1765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OPERATIVA SOCIALE LA ZATTERA-ONLUS</text:p>
          </table:table-cell>
          <table:table-cell office:value-type="float" office:value="5753" table:style-name="ce6">
            <text:p>5753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82.25" table:style-name="ce5">
            <text:p>782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OPERATIVA SOCIALE LA ZATTERA-ONLUS</text:p>
          </table:table-cell>
          <table:table-cell office:value-type="float" office:value="6321" table:style-name="ce6">
            <text:p>632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92.75" table:style-name="ce5">
            <text:p>792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RO DIVERTIMENTO VOCALE</text:p>
          </table:table-cell>
          <table:table-cell office:value-type="float" office:value="5674" table:style-name="ce6">
            <text:p>5674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3950" table:style-name="ce5">
            <text:p>39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RRADIN <text:s/>GIUSEPPE</text:p>
          </table:table-cell>
          <table:table-cell office:value-type="float" office:value="6283" table:style-name="ce6">
            <text:p>628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RRADIN <text:s/>GIUSEPPE</text:p>
          </table:table-cell>
          <table:table-cell office:value-type="float" office:value="7241" table:style-name="ce6">
            <text:p>724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SSU <text:s/>NICOLINA</text:p>
          </table:table-cell>
          <table:table-cell office:value-type="float" office:value="6233" table:style-name="ce6">
            <text:p>623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SSU <text:s/>NICOLINA</text:p>
          </table:table-cell>
          <table:table-cell office:value-type="float" office:value="6500" table:style-name="ce6">
            <text:p>6500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Spese non andate a buon fin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TTA <text:s/>DARIA</text:p>
          </table:table-cell>
          <table:table-cell office:value-type="float" office:value="5481" table:style-name="ce6">
            <text:p>5481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TTA <text:s/>DARIA</text:p>
          </table:table-cell>
          <table:table-cell office:value-type="float" office:value="6061" table:style-name="ce6">
            <text:p>6061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TTA <text:s/>DARIA</text:p>
          </table:table-cell>
          <table:table-cell office:value-type="float" office:value="6062" table:style-name="ce6">
            <text:p>6062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TUGNO <text:s/>ANTONIETTA</text:p>
          </table:table-cell>
          <table:table-cell office:value-type="float" office:value="6259" table:style-name="ce6">
            <text:p>625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TUGNO <text:s/>ANTONIETTA</text:p>
          </table:table-cell>
          <table:table-cell office:value-type="float" office:value="7242" table:style-name="ce6">
            <text:p>724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ZZI <text:s/>LUCIA</text:p>
          </table:table-cell>
          <table:table-cell office:value-type="float" office:value="6260" table:style-name="ce6">
            <text:p>6260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OZZI <text:s/>LUCIA</text:p>
          </table:table-cell>
          <table:table-cell office:value-type="float" office:value="7243" table:style-name="ce6">
            <text:p>724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REA.MI SRL</text:p>
          </table:table-cell>
          <table:table-cell office:value-type="float" office:value="6949" table:style-name="ce6">
            <text:p>6949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Beni immobili</text:p>
          </table:table-cell>
          <table:table-cell office:value-type="float" office:value="209000" table:style-name="ce5">
            <text:p>2090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REA.MI SRL</text:p>
          </table:table-cell>
          <table:table-cell office:value-type="float" office:value="7454" table:style-name="ce6">
            <text:p>7454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Beni immobili</text:p>
          </table:table-cell>
          <table:table-cell office:value-type="float" office:value="92290" table:style-name="ce5">
            <text:p>9229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RESTANI <text:s/>ALBERTO</text:p>
          </table:table-cell>
          <table:table-cell office:value-type="float" office:value="6380" table:style-name="ce6">
            <text:p>6380</text:p>
          </table:table-cell>
          <table:table-cell office:value-type="string" table:style-name="ce6">
            <text:p>17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RESTANI <text:s/>ALBERTO</text:p>
          </table:table-cell>
          <table:table-cell office:value-type="float" office:value="7261" table:style-name="ce6">
            <text:p>726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RISCUOLO <text:s/>ANNA</text:p>
          </table:table-cell>
          <table:table-cell office:value-type="float" office:value="5600" table:style-name="ce6">
            <text:p>5600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0" table:style-name="ce5">
            <text:p>18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RISCUOLO <text:s/>ANNA</text:p>
          </table:table-cell>
          <table:table-cell office:value-type="float" office:value="6381" table:style-name="ce6">
            <text:p>6381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RISCUOLO <text:s/>ANNA</text:p>
          </table:table-cell>
          <table:table-cell office:value-type="float" office:value="7262" table:style-name="ce6">
            <text:p>726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RISCUOLO <text:s/>BALDASSARRE</text:p>
          </table:table-cell>
          <table:table-cell office:value-type="float" office:value="6382" table:style-name="ce6">
            <text:p>6382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RISCUOLO <text:s/>BALDASSARRE</text:p>
          </table:table-cell>
          <table:table-cell office:value-type="float" office:value="7272" table:style-name="ce6">
            <text:p>727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ROCI <text:s/>FRANCO</text:p>
          </table:table-cell>
          <table:table-cell office:value-type="float" office:value="6883" table:style-name="ce6">
            <text:p>6883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SA TEAM S.R.L. UNIPERSONALE</text:p>
          </table:table-cell>
          <table:table-cell office:value-type="float" office:value="5801" table:style-name="ce6">
            <text:p>5801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7259.38" table:style-name="ce5">
            <text:p>7259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SA TEAM S.R.L. UNIPERSONALE</text:p>
          </table:table-cell>
          <table:table-cell office:value-type="float" office:value="5802" table:style-name="ce6">
            <text:p>5802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48" table:style-name="ce5">
            <text:p>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SR RETE DI IMPRESE E SCUOLE</text:p>
          </table:table-cell>
          <table:table-cell office:value-type="float" office:value="5734" table:style-name="ce6">
            <text:p>5734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servizi</text:p>
          </table:table-cell>
          <table:table-cell office:value-type="float" office:value="4060" table:style-name="ce5">
            <text:p>406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UCCIRRELLI <text:s/>CARLO</text:p>
          </table:table-cell>
          <table:table-cell office:value-type="float" office:value="6269" table:style-name="ce6">
            <text:p>626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CUCCIRRELLI <text:s/>CARLO</text:p>
          </table:table-cell>
          <table:table-cell office:value-type="float" office:value="7111" table:style-name="ce6">
            <text:p>7111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+BM-ARCHITETTI ASSOCIATI</text:p>
          </table:table-cell>
          <table:table-cell office:value-type="float" office:value="5931" table:style-name="ce6">
            <text:p>5931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Beni immobili</text:p>
          </table:table-cell>
          <table:table-cell office:value-type="float" office:value="12370.8" table:style-name="ce5">
            <text:p>12370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+BM-ARCHITETTI ASSOCIATI</text:p>
          </table:table-cell>
          <table:table-cell office:value-type="float" office:value="6691" table:style-name="ce6">
            <text:p>6691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62710.44" table:style-name="ce5">
            <text:p>62710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'ANDREA <text:s/>ANTONIO</text:p>
          </table:table-cell>
          <table:table-cell office:value-type="float" office:value="6558" table:style-name="ce6">
            <text:p>6558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'ANDREA <text:s/>ANTONIO</text:p>
          </table:table-cell>
          <table:table-cell office:value-type="float" office:value="7293" table:style-name="ce6">
            <text:p>729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ANI 2000</text:p>
          </table:table-cell>
          <table:table-cell office:value-type="float" office:value="5903" table:style-name="ce6">
            <text:p>5903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044.53" table:style-name="ce5">
            <text:p>7044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'ASARO <text:s/>CLAUDIO</text:p>
          </table:table-cell>
          <table:table-cell office:value-type="float" office:value="5581" table:style-name="ce6">
            <text:p>5581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'ASARO <text:s/>CLAUDIO</text:p>
          </table:table-cell>
          <table:table-cell office:value-type="float" office:value="6108" table:style-name="ce6">
            <text:p>6108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'ASARO <text:s/>CLAUDIO</text:p>
          </table:table-cell>
          <table:table-cell office:value-type="float" office:value="6937" table:style-name="ce6">
            <text:p>6937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AY RISTOSERVICE S.P.A.</text:p>
          </table:table-cell>
          <table:table-cell office:value-type="float" office:value="5680" table:style-name="ce6">
            <text:p>5680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Servizi di ristorazione</text:p>
          </table:table-cell>
          <table:table-cell office:value-type="float" office:value="6874" table:style-name="ce5">
            <text:p>68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AY RISTOSERVICE S.P.A.</text:p>
          </table:table-cell>
          <table:table-cell office:value-type="float" office:value="6444" table:style-name="ce6">
            <text:p>6444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Servizi di ristorazione</text:p>
          </table:table-cell>
          <table:table-cell office:value-type="float" office:value="7759.2" table:style-name="ce5">
            <text:p>7759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 MARTINO <text:s/>MARIA ROSARIA</text:p>
          </table:table-cell>
          <table:table-cell office:value-type="float" office:value="6487" table:style-name="ce6">
            <text:p>6487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 MARTINO <text:s/>MARIA ROSARIA</text:p>
          </table:table-cell>
          <table:table-cell office:value-type="float" office:value="7294" table:style-name="ce6">
            <text:p>729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CATHLON ITALIA SRL</text:p>
          </table:table-cell>
          <table:table-cell office:value-type="float" office:value="6373" table:style-name="ce6">
            <text:p>6373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servizi</text:p>
          </table:table-cell>
          <table:table-cell office:value-type="float" office:value="28.82" table:style-name="ce5">
            <text:p>28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LLA BELLA <text:s/>FRANCESCO</text:p>
          </table:table-cell>
          <table:table-cell office:value-type="float" office:value="6253" table:style-name="ce6">
            <text:p>6253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LLA BELLA <text:s/>FRANCESCO</text:p>
          </table:table-cell>
          <table:table-cell office:value-type="float" office:value="7251" table:style-name="ce6">
            <text:p>725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LL'AVERSANO <text:s/>NICO</text:p>
          </table:table-cell>
          <table:table-cell office:value-type="float" office:value="5547" table:style-name="ce6">
            <text:p>5547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LL'AVERSANO <text:s/>NICO</text:p>
          </table:table-cell>
          <table:table-cell office:value-type="float" office:value="6097" table:style-name="ce6">
            <text:p>6097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LL'AVERSANO <text:s/>NICO</text:p>
          </table:table-cell>
          <table:table-cell office:value-type="float" office:value="7182" table:style-name="ce6">
            <text:p>718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'ESPOSITO <text:s/>DANIELA</text:p>
          </table:table-cell>
          <table:table-cell office:value-type="float" office:value="5482" table:style-name="ce6">
            <text:p>5482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'ESPOSITO <text:s/>DANIELA</text:p>
          </table:table-cell>
          <table:table-cell office:value-type="float" office:value="6063" table:style-name="ce6">
            <text:p>6063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'ESPOSITO <text:s/>DANIELA</text:p>
          </table:table-cell>
          <table:table-cell office:value-type="float" office:value="7170" table:style-name="ce6">
            <text:p>717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SSI <text:s/>GIOVANNA</text:p>
          </table:table-cell>
          <table:table-cell office:value-type="float" office:value="6254" table:style-name="ce6">
            <text:p>625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ESSI <text:s/>GIOVANNA</text:p>
          </table:table-cell>
          <table:table-cell office:value-type="float" office:value="7252" table:style-name="ce6">
            <text:p>725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 CANDIA <text:s/>DENIS</text:p>
          </table:table-cell>
          <table:table-cell office:value-type="float" office:value="6223" table:style-name="ce6">
            <text:p>622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 CANDIA <text:s/>DENIS</text:p>
          </table:table-cell>
          <table:table-cell office:value-type="float" office:value="7123" table:style-name="ce6">
            <text:p>7123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 FRANCESCO <text:s/>DOMENICA</text:p>
          </table:table-cell>
          <table:table-cell office:value-type="float" office:value="5451" table:style-name="ce6">
            <text:p>545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11.67" table:style-name="ce5">
            <text:p>1011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 FRANCESCO <text:s/>DOMENICA</text:p>
          </table:table-cell>
          <table:table-cell office:value-type="float" office:value="5758" table:style-name="ce6">
            <text:p>5758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1.67" table:style-name="ce5">
            <text:p>1001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 FRANCESCO <text:s/>DOMENICA</text:p>
          </table:table-cell>
          <table:table-cell office:value-type="float" office:value="6721" table:style-name="ce6">
            <text:p>6721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3.35" table:style-name="ce5">
            <text:p>93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 FRANCESCO <text:s/>DOMENICA</text:p>
          </table:table-cell>
          <table:table-cell office:value-type="float" office:value="6722" table:style-name="ce6">
            <text:p>6722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28.32" table:style-name="ce5">
            <text:p>928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 FRANCESCO <text:s/>DOMENICA</text:p>
          </table:table-cell>
          <table:table-cell office:value-type="float" office:value="7155" table:style-name="ce6">
            <text:p>715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11.68" table:style-name="ce5">
            <text:p>1011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 GAUDIO <text:s/>VINCENZO</text:p>
          </table:table-cell>
          <table:table-cell office:value-type="float" office:value="6261" table:style-name="ce6">
            <text:p>626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 GAUDIO <text:s/>VINCENZO</text:p>
          </table:table-cell>
          <table:table-cell office:value-type="float" office:value="7244" table:style-name="ce6">
            <text:p>724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 GIORGI <text:s/>ROSA</text:p>
          </table:table-cell>
          <table:table-cell office:value-type="float" office:value="6270" table:style-name="ce6">
            <text:p>6270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 GIORGI <text:s/>ROSA</text:p>
          </table:table-cell>
          <table:table-cell office:value-type="float" office:value="7102" table:style-name="ce6">
            <text:p>7102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 NAPOLI <text:s/>ROBERTO</text:p>
          </table:table-cell>
          <table:table-cell office:value-type="float" office:value="6417" table:style-name="ce6">
            <text:p>6417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 NAPOLI <text:s/>ROBERTO</text:p>
          </table:table-cell>
          <table:table-cell office:value-type="float" office:value="6924" table:style-name="ce6">
            <text:p>6924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LIBERTO <text:s/>GIULIA</text:p>
          </table:table-cell>
          <table:table-cell office:value-type="float" office:value="6418" table:style-name="ce6">
            <text:p>6418</text:p>
          </table:table-cell>
          <table:table-cell office:value-type="string" table:style-name="ce6">
            <text:p>17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LIBERTO <text:s/>GIULIA</text:p>
          </table:table-cell>
          <table:table-cell office:value-type="float" office:value="6925" table:style-name="ce6">
            <text:p>6925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OP <text:s/>ASSANE</text:p>
          </table:table-cell>
          <table:table-cell office:value-type="float" office:value="7195" table:style-name="ce6">
            <text:p>719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00" table:style-name="ce5">
            <text:p>15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82" table:style-name="ce6">
            <text:p>5682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4490.46" table:style-name="ce5">
            <text:p>4490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83" table:style-name="ce6">
            <text:p>5683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Beni immobili</text:p>
          </table:table-cell>
          <table:table-cell office:value-type="float" office:value="15858.36" table:style-name="ce5">
            <text:p>15858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84" table:style-name="ce6">
            <text:p>5684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4742.0200000000004" table:style-name="ce5">
            <text:p>4742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85" table:style-name="ce6">
            <text:p>5685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3447.97" table:style-name="ce5">
            <text:p>3447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85" table:style-name="ce6">
            <text:p>5685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87254.52" table:style-name="ce5">
            <text:p>87254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86" table:style-name="ce6">
            <text:p>5686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2274.6" table:style-name="ce5">
            <text:p>2274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87" table:style-name="ce6">
            <text:p>5687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52" table:style-name="ce5">
            <text:p>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88" table:style-name="ce6">
            <text:p>5688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52" table:style-name="ce5">
            <text:p>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89" table:style-name="ce6">
            <text:p>5689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156" table:style-name="ce5">
            <text:p>1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90" table:style-name="ce6">
            <text:p>5690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130" table:style-name="ce5">
            <text:p>13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91" table:style-name="ce6">
            <text:p>5691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26" table:style-name="ce5">
            <text:p>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92" table:style-name="ce6">
            <text:p>5692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78" table:style-name="ce5">
            <text:p>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93" table:style-name="ce6">
            <text:p>5693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10147.84" table:style-name="ce5">
            <text:p>10147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94" table:style-name="ce6">
            <text:p>5694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715.38" table:style-name="ce5">
            <text:p>715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94" table:style-name="ce6">
            <text:p>5694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14347.26" table:style-name="ce5">
            <text:p>14347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95" table:style-name="ce6">
            <text:p>5695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95" table:style-name="ce6">
            <text:p>5695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95" table:style-name="ce6">
            <text:p>5695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56552.02" table:style-name="ce5">
            <text:p>56552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96" table:style-name="ce6">
            <text:p>5696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Altre spese per il personale</text:p>
          </table:table-cell>
          <table:table-cell office:value-type="float" office:value="10.4" table:style-name="ce5">
            <text:p>10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96" table:style-name="ce6">
            <text:p>5696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Altre spese per il personale</text:p>
          </table:table-cell>
          <table:table-cell office:value-type="float" office:value="28.4" table:style-name="ce5">
            <text:p>28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97" table:style-name="ce6">
            <text:p>5697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4129.54" table:style-name="ce5">
            <text:p>4129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98" table:style-name="ce6">
            <text:p>5698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4314" table:style-name="ce5">
            <text:p>43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99" table:style-name="ce6">
            <text:p>5699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56835.45" table:style-name="ce5">
            <text:p>56835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00" table:style-name="ce6">
            <text:p>5700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19412.79" table:style-name="ce5">
            <text:p>19412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01" table:style-name="ce6">
            <text:p>5701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4524.55" table:style-name="ce5">
            <text:p>4524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02" table:style-name="ce6">
            <text:p>5702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02" table:style-name="ce6">
            <text:p>5702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6640.28" table:style-name="ce5">
            <text:p>6640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03" table:style-name="ce6">
            <text:p>5703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3586.76" table:style-name="ce5">
            <text:p>3586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03" table:style-name="ce6">
            <text:p>5703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29477.93" table:style-name="ce5">
            <text:p>29477,9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04" table:style-name="ce6">
            <text:p>5704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1538.46" table:style-name="ce5">
            <text:p>1538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04" table:style-name="ce6">
            <text:p>5704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3585.42" table:style-name="ce5">
            <text:p>3585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04" table:style-name="ce6">
            <text:p>5704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28244.45" table:style-name="ce5">
            <text:p>28244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05" table:style-name="ce6">
            <text:p>5705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3092.3" table:style-name="ce5">
            <text:p>3092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06" table:style-name="ce6">
            <text:p>5706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10692.45" table:style-name="ce5">
            <text:p>10692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07" table:style-name="ce6">
            <text:p>5707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Altri servizi</text:p>
          </table:table-cell>
          <table:table-cell office:value-type="float" office:value="7925.1" table:style-name="ce5">
            <text:p>7925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09" table:style-name="ce6">
            <text:p>5709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09" table:style-name="ce6">
            <text:p>5709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28229.84" table:style-name="ce5">
            <text:p>28229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09" table:style-name="ce6">
            <text:p>5709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10" table:style-name="ce6">
            <text:p>5710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10" table:style-name="ce6">
            <text:p>5710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19517.66" table:style-name="ce5">
            <text:p>19517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11" table:style-name="ce6">
            <text:p>5711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21783.43" table:style-name="ce5">
            <text:p>21783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11" table:style-name="ce6">
            <text:p>5711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1430.76" table:style-name="ce5">
            <text:p>1430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12" table:style-name="ce6">
            <text:p>5712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31225.95" table:style-name="ce5">
            <text:p>31225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13" table:style-name="ce6">
            <text:p>5713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5281.83" table:style-name="ce5">
            <text:p>5281,8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14" table:style-name="ce6">
            <text:p>5714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1646.16" table:style-name="ce5">
            <text:p>1646,1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14" table:style-name="ce6">
            <text:p>5714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38815.120000000003" table:style-name="ce5">
            <text:p>38815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14" table:style-name="ce6">
            <text:p>5714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3442.96" table:style-name="ce5">
            <text:p>3442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15" table:style-name="ce6">
            <text:p>5715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15" table:style-name="ce6">
            <text:p>5715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15" table:style-name="ce6">
            <text:p>5715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14391.02" table:style-name="ce5">
            <text:p>14391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16" table:style-name="ce6">
            <text:p>5716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1425.11" table:style-name="ce5">
            <text:p>1425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717" table:style-name="ce6">
            <text:p>5717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Retribuzioni in denaro</text:p>
          </table:table-cell>
          <table:table-cell office:value-type="float" office:value="5141.42" table:style-name="ce5">
            <text:p>5141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14" table:style-name="ce6">
            <text:p>6514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4490.46" table:style-name="ce5">
            <text:p>4490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15" table:style-name="ce6">
            <text:p>6515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270.87" table:style-name="ce5">
            <text:p>270,8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15" table:style-name="ce6">
            <text:p>6515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1557.51" table:style-name="ce5">
            <text:p>1557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16" table:style-name="ce6">
            <text:p>6516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774.46" table:style-name="ce5">
            <text:p>774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16" table:style-name="ce6">
            <text:p>6516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3447.96" table:style-name="ce5">
            <text:p>3447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16" table:style-name="ce6">
            <text:p>6516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245020.05" table:style-name="ce5">
            <text:p>245020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17" table:style-name="ce6">
            <text:p>6517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10147.83" table:style-name="ce5">
            <text:p>10147,8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18" table:style-name="ce6">
            <text:p>6518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715.38" table:style-name="ce5">
            <text:p>715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18" table:style-name="ce6">
            <text:p>6518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13988.85" table:style-name="ce5">
            <text:p>13988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19" table:style-name="ce6">
            <text:p>6519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19" table:style-name="ce6">
            <text:p>6519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3575.6" table:style-name="ce5">
            <text:p>3575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19" table:style-name="ce6">
            <text:p>6519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38641.57" table:style-name="ce5">
            <text:p>38641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20" table:style-name="ce6">
            <text:p>6520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374.42" table:style-name="ce5">
            <text:p>374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21" table:style-name="ce6">
            <text:p>6521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1106.68" table:style-name="ce5">
            <text:p>1106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22" table:style-name="ce6">
            <text:p>6522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516.82000000000005" table:style-name="ce5">
            <text:p>516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23" table:style-name="ce6">
            <text:p>652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e spese per il personale</text:p>
          </table:table-cell>
          <table:table-cell office:value-type="float" office:value="9.6" table:style-name="ce5">
            <text:p>9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23" table:style-name="ce6">
            <text:p>652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e spese per il personale</text:p>
          </table:table-cell>
          <table:table-cell office:value-type="float" office:value="81" table:style-name="ce5">
            <text:p>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24" table:style-name="ce6">
            <text:p>6524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3349.36" table:style-name="ce5">
            <text:p>3349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25" table:style-name="ce6">
            <text:p>6525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58372.36" table:style-name="ce5">
            <text:p>58372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26" table:style-name="ce6">
            <text:p>6526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19412.79" table:style-name="ce5">
            <text:p>19412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27" table:style-name="ce6">
            <text:p>6527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4524.55" table:style-name="ce5">
            <text:p>4524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28" table:style-name="ce6">
            <text:p>6528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28" table:style-name="ce6">
            <text:p>6528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6640.75" table:style-name="ce5">
            <text:p>6640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29" table:style-name="ce6">
            <text:p>6529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3586.76" table:style-name="ce5">
            <text:p>3586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29" table:style-name="ce6">
            <text:p>6529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5604.8" table:style-name="ce5">
            <text:p>5604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30" table:style-name="ce6">
            <text:p>6530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1538.46" table:style-name="ce5">
            <text:p>1538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30" table:style-name="ce6">
            <text:p>6530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3357.74" table:style-name="ce5">
            <text:p>3357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30" table:style-name="ce6">
            <text:p>6530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3585.42" table:style-name="ce5">
            <text:p>3585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30" table:style-name="ce6">
            <text:p>6530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38116.65" table:style-name="ce5">
            <text:p>38116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31" table:style-name="ce6">
            <text:p>6531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3092.3" table:style-name="ce5">
            <text:p>3092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32" table:style-name="ce6">
            <text:p>6532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12019.59" table:style-name="ce5">
            <text:p>12019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33" table:style-name="ce6">
            <text:p>653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8727.81" table:style-name="ce5">
            <text:p>8727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34" table:style-name="ce6">
            <text:p>6534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10545.39" table:style-name="ce5">
            <text:p>10545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35" table:style-name="ce6">
            <text:p>6535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35" table:style-name="ce6">
            <text:p>6535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19517.650000000001" table:style-name="ce5">
            <text:p>19517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36" table:style-name="ce6">
            <text:p>6536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3023.81" table:style-name="ce5">
            <text:p>3023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36" table:style-name="ce6">
            <text:p>6536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1430.76" table:style-name="ce5">
            <text:p>1430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37" table:style-name="ce6">
            <text:p>6537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31169.24" table:style-name="ce5">
            <text:p>31169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38" table:style-name="ce6">
            <text:p>6538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5281.84" table:style-name="ce5">
            <text:p>5281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39" table:style-name="ce6">
            <text:p>6539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1046.1199999999999" table:style-name="ce5">
            <text:p>1046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6540" table:style-name="ce6">
            <text:p>6540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Retribuzioni in denaro</text:p>
          </table:table-cell>
          <table:table-cell office:value-type="float" office:value="5141.41" table:style-name="ce5">
            <text:p>5141,4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00" table:style-name="ce6">
            <text:p>7000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5208.5" table:style-name="ce5">
            <text:p>5208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01" table:style-name="ce6">
            <text:p>7001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683.19" table:style-name="ce5">
            <text:p>683,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02" table:style-name="ce6">
            <text:p>7002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8382.06" table:style-name="ce5">
            <text:p>8382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02" table:style-name="ce6">
            <text:p>7002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47425.1" table:style-name="ce5">
            <text:p>47425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03" table:style-name="ce6">
            <text:p>7003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1007.81" table:style-name="ce5">
            <text:p>1007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04" table:style-name="ce6">
            <text:p>7004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2847.1" table:style-name="ce5">
            <text:p>2847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05" table:style-name="ce6">
            <text:p>7005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8893.189999999999" table:style-name="ce5">
            <text:p>18893,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06" table:style-name="ce6">
            <text:p>7006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18622.45" table:style-name="ce5">
            <text:p>18622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07" table:style-name="ce6">
            <text:p>7007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1646.19" table:style-name="ce5">
            <text:p>1646,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07" table:style-name="ce6">
            <text:p>7007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8667.66" table:style-name="ce5">
            <text:p>8667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07" table:style-name="ce6">
            <text:p>7007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69233.509999999995" table:style-name="ce5">
            <text:p>69233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08" table:style-name="ce6">
            <text:p>7008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197.6" table:style-name="ce5">
            <text:p>197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09" table:style-name="ce6">
            <text:p>7009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11526.88" table:style-name="ce5">
            <text:p>11526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10" table:style-name="ce6">
            <text:p>7010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e spese per il personale</text:p>
          </table:table-cell>
          <table:table-cell office:value-type="float" office:value="14.7" table:style-name="ce5">
            <text:p>14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11" table:style-name="ce6">
            <text:p>7011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3620.13" table:style-name="ce5">
            <text:p>3620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12" table:style-name="ce6">
            <text:p>7012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192552.74" table:style-name="ce5">
            <text:p>192552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13" table:style-name="ce6">
            <text:p>7013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81806.11" table:style-name="ce5">
            <text:p>81806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14" table:style-name="ce6">
            <text:p>7014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38825.56" table:style-name="ce5">
            <text:p>38825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15" table:style-name="ce6">
            <text:p>7015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7163.87" table:style-name="ce5">
            <text:p>7163,8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16" table:style-name="ce6">
            <text:p>7016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110000" table:style-name="ce5">
            <text:p>1100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17" table:style-name="ce6">
            <text:p>7017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1176.94" table:style-name="ce5">
            <text:p>1176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17" table:style-name="ce6">
            <text:p>7017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16761.29" table:style-name="ce5">
            <text:p>16761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18" table:style-name="ce6">
            <text:p>7018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8689.93" table:style-name="ce5">
            <text:p>8689,9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18" table:style-name="ce6">
            <text:p>7018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41310.07" table:style-name="ce5">
            <text:p>41310,0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19" table:style-name="ce6">
            <text:p>7019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3076.97" table:style-name="ce5">
            <text:p>3076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19" table:style-name="ce6">
            <text:p>7019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8447.69" table:style-name="ce5">
            <text:p>8447,6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19" table:style-name="ce6">
            <text:p>7019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19782.84" table:style-name="ce5">
            <text:p>19782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20" table:style-name="ce6">
            <text:p>7020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40777.129999999997" table:style-name="ce5">
            <text:p>40777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21" table:style-name="ce6">
            <text:p>7021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11834.26" table:style-name="ce5">
            <text:p>11834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22" table:style-name="ce6">
            <text:p>7022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760.5" table:style-name="ce5">
            <text:p>760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23" table:style-name="ce6">
            <text:p>7023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49686.15" table:style-name="ce5">
            <text:p>49686,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23" table:style-name="ce6">
            <text:p>7023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1646.19" table:style-name="ce5">
            <text:p>1646,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23" table:style-name="ce6">
            <text:p>7023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8667.66" table:style-name="ce5">
            <text:p>8667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24" table:style-name="ce6">
            <text:p>7024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1646.19" table:style-name="ce5">
            <text:p>1646,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24" table:style-name="ce6">
            <text:p>7024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38958.230000000003" table:style-name="ce5">
            <text:p>38958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25" table:style-name="ce6">
            <text:p>7025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108132.65" table:style-name="ce5">
            <text:p>108132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26" table:style-name="ce6">
            <text:p>7026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11668.57" table:style-name="ce5">
            <text:p>11668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27" table:style-name="ce6">
            <text:p>7027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3256.21" table:style-name="ce5">
            <text:p>3256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27" table:style-name="ce6">
            <text:p>7027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6885.98" table:style-name="ce5">
            <text:p>6885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27" table:style-name="ce6">
            <text:p>7027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99857.81" table:style-name="ce5">
            <text:p>99857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28" table:style-name="ce6">
            <text:p>7028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885.12" table:style-name="ce5">
            <text:p>885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28" table:style-name="ce6">
            <text:p>7028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50447.22" table:style-name="ce5">
            <text:p>50447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28" table:style-name="ce6">
            <text:p>7028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8667.66" table:style-name="ce5">
            <text:p>8667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29" table:style-name="ce6">
            <text:p>7029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1322.25" table:style-name="ce5">
            <text:p>1322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30" table:style-name="ce6">
            <text:p>7030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15854.17" table:style-name="ce5">
            <text:p>15854,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37" table:style-name="ce6">
            <text:p>7037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1483.76" table:style-name="ce5">
            <text:p>1483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7038" table:style-name="ce6">
            <text:p>7038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Retribuzioni in denaro</text:p>
          </table:table-cell>
          <table:table-cell office:value-type="float" office:value="29068.61" table:style-name="ce5">
            <text:p>29068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INTO <text:s/>ELISA</text:p>
          </table:table-cell>
          <table:table-cell office:value-type="float" office:value="5582" table:style-name="ce6">
            <text:p>5582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0" table:style-name="ce5">
            <text:p>9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INTO <text:s/>ELISA</text:p>
          </table:table-cell>
          <table:table-cell office:value-type="float" office:value="6098" table:style-name="ce6">
            <text:p>6098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PINTO <text:s/>ELISA</text:p>
          </table:table-cell>
          <table:table-cell office:value-type="float" office:value="7183" table:style-name="ce6">
            <text:p>718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STRETTO URBANO DEL COMMERCIO-GALLARATE</text:p>
          </table:table-cell>
          <table:table-cell office:value-type="float" office:value="6779" table:style-name="ce6">
            <text:p>6779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servizi</text:p>
          </table:table-cell>
          <table:table-cell office:value-type="float" office:value="5000" table:style-name="ce5">
            <text:p>50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VERSI</text:p>
          </table:table-cell>
          <table:table-cell office:value-type="float" office:value="5708" table:style-name="ce6">
            <text:p>5708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760.5" table:style-name="ce5">
            <text:p>760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VERSI</text:p>
          </table:table-cell>
          <table:table-cell office:value-type="float" office:value="5708" table:style-name="ce6">
            <text:p>5708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1053" table:style-name="ce5">
            <text:p>10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VERSI</text:p>
          </table:table-cell>
          <table:table-cell office:value-type="float" office:value="5718" table:style-name="ce6">
            <text:p>5718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Altri servizi</text:p>
          </table:table-cell>
          <table:table-cell office:value-type="float" office:value="3337.5" table:style-name="ce5">
            <text:p>3337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VERSI</text:p>
          </table:table-cell>
          <table:table-cell office:value-type="float" office:value="5719" table:style-name="ce6">
            <text:p>5719</text:p>
          </table:table-cell>
          <table:table-cell office:value-type="string" table:style-name="ce6">
            <text:p>30/10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36949.5" table:style-name="ce5">
            <text:p>36949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VERSI</text:p>
          </table:table-cell>
          <table:table-cell office:value-type="float" office:value="6541" table:style-name="ce6">
            <text:p>6541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4282.5" table:style-name="ce5">
            <text:p>4282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VERSI</text:p>
          </table:table-cell>
          <table:table-cell office:value-type="float" office:value="6542" table:style-name="ce6">
            <text:p>6542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994.5" table:style-name="ce5">
            <text:p>994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VERSI</text:p>
          </table:table-cell>
          <table:table-cell office:value-type="float" office:value="6542" table:style-name="ce6">
            <text:p>6542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1228.5" table:style-name="ce5">
            <text:p>1228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VERSI</text:p>
          </table:table-cell>
          <table:table-cell office:value-type="float" office:value="6543" table:style-name="ce6">
            <text:p>654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36949.5" table:style-name="ce5">
            <text:p>36949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VERSI</text:p>
          </table:table-cell>
          <table:table-cell office:value-type="float" office:value="7031" table:style-name="ce6">
            <text:p>7031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servizi</text:p>
          </table:table-cell>
          <table:table-cell office:value-type="float" office:value="4440" table:style-name="ce5">
            <text:p>44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VERSI</text:p>
          </table:table-cell>
          <table:table-cell office:value-type="float" office:value="7032" table:style-name="ce6">
            <text:p>7032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27865" table:style-name="ce5">
            <text:p>278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IVERSI</text:p>
          </table:table-cell>
          <table:table-cell office:value-type="float" office:value="7039" table:style-name="ce6">
            <text:p>7039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9084.5" table:style-name="ce5">
            <text:p>9084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ONADIO <text:s/>EGIDIO</text:p>
          </table:table-cell>
          <table:table-cell office:value-type="float" office:value="6262" table:style-name="ce6">
            <text:p>626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ONADIO <text:s/>EGIDIO</text:p>
          </table:table-cell>
          <table:table-cell office:value-type="float" office:value="7253" table:style-name="ce6">
            <text:p>725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ORSODURO SRL</text:p>
          </table:table-cell>
          <table:table-cell office:value-type="float" office:value="6357" table:style-name="ce6">
            <text:p>6357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950" table:style-name="ce5">
            <text:p>9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DRAGO <text:s/>NICOLA</text:p>
          </table:table-cell>
          <table:table-cell office:value-type="float" office:value="7310" table:style-name="ce6">
            <text:p>731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LOGICA PIEMONTESE SRL</text:p>
          </table:table-cell>
          <table:table-cell office:value-type="float" office:value="5463" table:style-name="ce6">
            <text:p>54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Beni immobili</text:p>
          </table:table-cell>
          <table:table-cell office:value-type="float" office:value="551.12" table:style-name="ce5">
            <text:p>551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10" table:style-name="ce6">
            <text:p>5510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54" table:style-name="ce5">
            <text:p>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11" table:style-name="ce6">
            <text:p>551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12" table:style-name="ce6">
            <text:p>551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25" table:style-name="ce5">
            <text:p>1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13" table:style-name="ce6">
            <text:p>551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beni di consumo</text:p>
          </table:table-cell>
          <table:table-cell office:value-type="float" office:value="81.97" table:style-name="ce5">
            <text:p>81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14" table:style-name="ce6">
            <text:p>5514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32.79" table:style-name="ce5">
            <text:p>532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15" table:style-name="ce6">
            <text:p>5515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9.510000000000005" table:style-name="ce5">
            <text:p>79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16" table:style-name="ce6">
            <text:p>5516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900" table:style-name="ce5">
            <text:p>9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17" table:style-name="ce6">
            <text:p>5517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23.49" table:style-name="ce5">
            <text:p>23,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18" table:style-name="ce6">
            <text:p>5518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35" table:style-name="ce5">
            <text:p>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19" table:style-name="ce6">
            <text:p>5519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394.85" table:style-name="ce5">
            <text:p>394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20" table:style-name="ce6">
            <text:p>5520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27" table:style-name="ce5">
            <text:p>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21" table:style-name="ce6">
            <text:p>552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22" table:style-name="ce6">
            <text:p>552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550" table:style-name="ce5">
            <text:p>5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23" table:style-name="ce6">
            <text:p>552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78" table:style-name="ce5">
            <text:p>1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23" table:style-name="ce6">
            <text:p>552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38" table:style-name="ce5">
            <text:p>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23" table:style-name="ce6">
            <text:p>552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227" table:style-name="ce5">
            <text:p>2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24" table:style-name="ce6">
            <text:p>5524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03" table:style-name="ce5">
            <text:p>1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25" table:style-name="ce6">
            <text:p>5525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29.06" table:style-name="ce5">
            <text:p>29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26" table:style-name="ce6">
            <text:p>5526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225" table:style-name="ce5">
            <text:p>2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27" table:style-name="ce6">
            <text:p>5527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50" table:style-name="ce5">
            <text:p>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28" table:style-name="ce6">
            <text:p>5528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150" table:style-name="ce5">
            <text:p>1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29" table:style-name="ce6">
            <text:p>5529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Imposte, tasse e proventi assimilati a carico dell'ente n.a.c.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30" table:style-name="ce6">
            <text:p>5530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Imposte, tasse e proventi assimilati a carico dell'ente n.a.c.</text:p>
          </table:table-cell>
          <table:table-cell office:value-type="float" office:value="50" table:style-name="ce5">
            <text:p>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31" table:style-name="ce6">
            <text:p>553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22" table:style-name="ce5">
            <text:p>1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32" table:style-name="ce6">
            <text:p>553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beni di consumo</text:p>
          </table:table-cell>
          <table:table-cell office:value-type="float" office:value="637" table:style-name="ce5">
            <text:p>6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33" table:style-name="ce6">
            <text:p>553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Costituzione di depositi cauzionali o contrattuali presso terzi</text:p>
          </table:table-cell>
          <table:table-cell office:value-type="float" office:value="250" table:style-name="ce5">
            <text:p>25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ECONOMO COMUNALE</text:p>
          </table:table-cell>
          <table:table-cell office:value-type="float" office:value="5533" table:style-name="ce6">
            <text:p>553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Costituzione di depositi cauzionali o contrattuali presso terzi</text:p>
          </table:table-cell>
          <table:table-cell office:value-type="float" office:value="95" table:style-name="ce5">
            <text:p>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34" table:style-name="ce6">
            <text:p>5534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beni di consumo</text:p>
          </table:table-cell>
          <table:table-cell office:value-type="float" office:value="219.65" table:style-name="ce5">
            <text:p>219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35" table:style-name="ce6">
            <text:p>5535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beni di consumo</text:p>
          </table:table-cell>
          <table:table-cell office:value-type="float" office:value="30.4" table:style-name="ce5">
            <text:p>30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36" table:style-name="ce6">
            <text:p>5536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beni di consumo</text:p>
          </table:table-cell>
          <table:table-cell office:value-type="float" office:value="51.2" table:style-name="ce5">
            <text:p>51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37" table:style-name="ce6">
            <text:p>5537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beni di consumo</text:p>
          </table:table-cell>
          <table:table-cell office:value-type="float" office:value="219.6" table:style-name="ce5">
            <text:p>219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38" table:style-name="ce6">
            <text:p>5538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beni di consumo</text:p>
          </table:table-cell>
          <table:table-cell office:value-type="float" office:value="67.5" table:style-name="ce5">
            <text:p>67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39" table:style-name="ce6">
            <text:p>5539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beni di consumo</text:p>
          </table:table-cell>
          <table:table-cell office:value-type="float" office:value="97" table:style-name="ce5">
            <text:p>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40" table:style-name="ce6">
            <text:p>5540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237.5" table:style-name="ce5">
            <text:p>237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41" table:style-name="ce6">
            <text:p>554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beni di consumo</text:p>
          </table:table-cell>
          <table:table-cell office:value-type="float" office:value="16.77" table:style-name="ce5">
            <text:p>16,7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42" table:style-name="ce6">
            <text:p>554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beni di consumo</text:p>
          </table:table-cell>
          <table:table-cell office:value-type="float" office:value="39" table:style-name="ce5">
            <text:p>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43" table:style-name="ce6">
            <text:p>554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beni di consumo</text:p>
          </table:table-cell>
          <table:table-cell office:value-type="float" office:value="14.8" table:style-name="ce5">
            <text:p>14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44" table:style-name="ce6">
            <text:p>5544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beni di consumo</text:p>
          </table:table-cell>
          <table:table-cell office:value-type="float" office:value="14.8" table:style-name="ce5">
            <text:p>14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545" table:style-name="ce6">
            <text:p>5545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60" table:style-name="ce5">
            <text:p>26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47" table:style-name="ce6">
            <text:p>594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152" table:style-name="ce5">
            <text:p>1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48" table:style-name="ce6">
            <text:p>5948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49" table:style-name="ce6">
            <text:p>5949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330" table:style-name="ce5">
            <text:p>33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50" table:style-name="ce6">
            <text:p>5950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229.88" table:style-name="ce5">
            <text:p>18229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51" table:style-name="ce6">
            <text:p>5951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85" table:style-name="ce5">
            <text:p>14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52" table:style-name="ce6">
            <text:p>5952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9" table:style-name="ce5">
            <text:p>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53" table:style-name="ce6">
            <text:p>5953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62" table:style-name="ce5">
            <text:p>1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54" table:style-name="ce6">
            <text:p>5954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.79" table:style-name="ce5">
            <text:p>113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54" table:style-name="ce6">
            <text:p>5954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3.72" table:style-name="ce5">
            <text:p>93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55" table:style-name="ce6">
            <text:p>595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66.92" table:style-name="ce5">
            <text:p>266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56" table:style-name="ce6">
            <text:p>595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32.41" table:style-name="ce5">
            <text:p>632,4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57" table:style-name="ce6">
            <text:p>595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" table:style-name="ce5">
            <text:p>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58" table:style-name="ce6">
            <text:p>5958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3.61" table:style-name="ce5">
            <text:p>53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59" table:style-name="ce6">
            <text:p>5959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7.21" table:style-name="ce5">
            <text:p>57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60" table:style-name="ce6">
            <text:p>5960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942" table:style-name="ce5">
            <text:p>9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61" table:style-name="ce6">
            <text:p>5961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942" table:style-name="ce5">
            <text:p>9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62" table:style-name="ce6">
            <text:p>5962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518.57000000000005" table:style-name="ce5">
            <text:p>518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63" table:style-name="ce6">
            <text:p>5963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553.04999999999995" table:style-name="ce5">
            <text:p>553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64" table:style-name="ce6">
            <text:p>5964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758.38" table:style-name="ce5">
            <text:p>758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65" table:style-name="ce6">
            <text:p>596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8.55" table:style-name="ce5">
            <text:p>18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66" table:style-name="ce6">
            <text:p>596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80" table:style-name="ce5">
            <text:p>2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67" table:style-name="ce6">
            <text:p>596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90" table:style-name="ce5">
            <text:p>9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68" table:style-name="ce6">
            <text:p>5968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3.21" table:style-name="ce5">
            <text:p>23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69" table:style-name="ce6">
            <text:p>5969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357.05" table:style-name="ce5">
            <text:p>357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0" table:style-name="ce6">
            <text:p>5970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989" table:style-name="ce5">
            <text:p>9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1" table:style-name="ce6">
            <text:p>5971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1.6" table:style-name="ce5">
            <text:p>21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2" table:style-name="ce6">
            <text:p>5972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3" table:style-name="ce6">
            <text:p>5973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4" table:style-name="ce6">
            <text:p>5974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324" table:style-name="ce5">
            <text:p>3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5" table:style-name="ce6">
            <text:p>597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6" table:style-name="ce6">
            <text:p>597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62" table:style-name="ce5">
            <text:p>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6" table:style-name="ce6">
            <text:p>597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52" table:style-name="ce5">
            <text:p>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6" table:style-name="ce6">
            <text:p>597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6" table:style-name="ce6">
            <text:p>597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08" table:style-name="ce5">
            <text:p>1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6" table:style-name="ce6">
            <text:p>597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71" table:style-name="ce5">
            <text:p>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6" table:style-name="ce6">
            <text:p>597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224" table:style-name="ce5">
            <text:p>2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6" table:style-name="ce6">
            <text:p>597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276" table:style-name="ce5">
            <text:p>2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6" table:style-name="ce6">
            <text:p>597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605" table:style-name="ce5">
            <text:p>16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6" table:style-name="ce6">
            <text:p>597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126" table:style-name="ce5">
            <text:p>1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6" table:style-name="ce6">
            <text:p>597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52" table:style-name="ce5">
            <text:p>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6" table:style-name="ce6">
            <text:p>597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66" table:style-name="ce5">
            <text:p>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6" table:style-name="ce6">
            <text:p>597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36" table:style-name="ce5">
            <text:p>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6" table:style-name="ce6">
            <text:p>597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32" table:style-name="ce5">
            <text:p>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6" table:style-name="ce6">
            <text:p>597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Rimborsi di imposte e tasse di natura corrente</text:p>
          </table:table-cell>
          <table:table-cell office:value-type="float" office:value="7615.12" table:style-name="ce5">
            <text:p>7615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7" table:style-name="ce6">
            <text:p>597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9.06" table:style-name="ce5">
            <text:p>29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8" table:style-name="ce6">
            <text:p>5978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9.06" table:style-name="ce5">
            <text:p>29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79" table:style-name="ce6">
            <text:p>5979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9.06" table:style-name="ce5">
            <text:p>29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80" table:style-name="ce6">
            <text:p>5980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8.5" table:style-name="ce5">
            <text:p>28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81" table:style-name="ce6">
            <text:p>5981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9.06" table:style-name="ce5">
            <text:p>29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82" table:style-name="ce6">
            <text:p>5982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8.5" table:style-name="ce5">
            <text:p>28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83" table:style-name="ce6">
            <text:p>5983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beni di consumo</text:p>
          </table:table-cell>
          <table:table-cell office:value-type="float" office:value="140" table:style-name="ce5">
            <text:p>1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84" table:style-name="ce6">
            <text:p>5984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Costituzione di depositi cauzionali o contrattuali presso terzi</text:p>
          </table:table-cell>
          <table:table-cell office:value-type="float" office:value="258" table:style-name="ce5">
            <text:p>2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85" table:style-name="ce6">
            <text:p>59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Costituzione di depositi cauzionali o contrattuali presso terzi</text:p>
          </table:table-cell>
          <table:table-cell office:value-type="float" office:value="95" table:style-name="ce5">
            <text:p>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86" table:style-name="ce6">
            <text:p>59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Costituzione di depositi cauzionali o contrattuali presso terzi</text:p>
          </table:table-cell>
          <table:table-cell office:value-type="float" office:value="190" table:style-name="ce5">
            <text:p>19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86" table:style-name="ce6">
            <text:p>59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Costituzione di depositi cauzionali o contrattuali presso terzi</text:p>
          </table:table-cell>
          <table:table-cell office:value-type="float" office:value="95" table:style-name="ce5">
            <text:p>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87" table:style-name="ce6">
            <text:p>59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beni di consumo</text:p>
          </table:table-cell>
          <table:table-cell office:value-type="float" office:value="19.899999999999999" table:style-name="ce5">
            <text:p>19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88" table:style-name="ce6">
            <text:p>5988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64.95" table:style-name="ce5">
            <text:p>64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89" table:style-name="ce6">
            <text:p>5989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13.9" table:style-name="ce5">
            <text:p>13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90" table:style-name="ce6">
            <text:p>5990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11.2" table:style-name="ce5">
            <text:p>11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91" table:style-name="ce6">
            <text:p>5991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24.99" table:style-name="ce5">
            <text:p>24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92" table:style-name="ce6">
            <text:p>5992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36.99" table:style-name="ce5">
            <text:p>36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93" table:style-name="ce6">
            <text:p>5993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85.45" table:style-name="ce5">
            <text:p>85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94" table:style-name="ce6">
            <text:p>5994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beni di consumo</text:p>
          </table:table-cell>
          <table:table-cell office:value-type="float" office:value="30.4" table:style-name="ce5">
            <text:p>30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95" table:style-name="ce6">
            <text:p>599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beni di consumo</text:p>
          </table:table-cell>
          <table:table-cell office:value-type="float" office:value="17.97" table:style-name="ce5">
            <text:p>17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96" table:style-name="ce6">
            <text:p>599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beni di consumo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97" table:style-name="ce6">
            <text:p>599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beni di consumo</text:p>
          </table:table-cell>
          <table:table-cell office:value-type="float" office:value="36.93" table:style-name="ce5">
            <text:p>36,9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98" table:style-name="ce6">
            <text:p>5998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beni di consumo</text:p>
          </table:table-cell>
          <table:table-cell office:value-type="float" office:value="61.2" table:style-name="ce5">
            <text:p>61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5999" table:style-name="ce6">
            <text:p>5999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beni di consumo</text:p>
          </table:table-cell>
          <table:table-cell office:value-type="float" office:value="52" table:style-name="ce5">
            <text:p>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000" table:style-name="ce6">
            <text:p>6000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beni di consumo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001" table:style-name="ce6">
            <text:p>6001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beni di consumo</text:p>
          </table:table-cell>
          <table:table-cell office:value-type="float" office:value="20" table:style-name="ce5">
            <text:p>2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002" table:style-name="ce6">
            <text:p>6002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beni di consumo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003" table:style-name="ce6">
            <text:p>6003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beni di consumo</text:p>
          </table:table-cell>
          <table:table-cell office:value-type="float" office:value="14.8" table:style-name="ce5">
            <text:p>14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004" table:style-name="ce6">
            <text:p>6004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beni di consumo</text:p>
          </table:table-cell>
          <table:table-cell office:value-type="float" office:value="14.8" table:style-name="ce5">
            <text:p>14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005" table:style-name="ce6">
            <text:p>600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7.79" table:style-name="ce5">
            <text:p>17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006" table:style-name="ce6">
            <text:p>600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.21" table:style-name="ce5">
            <text:p>2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007" table:style-name="ce6">
            <text:p>600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beni di consumo</text:p>
          </table:table-cell>
          <table:table-cell office:value-type="float" office:value="35.14" table:style-name="ce5">
            <text:p>35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008" table:style-name="ce6">
            <text:p>6008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7.97" table:style-name="ce5">
            <text:p>97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009" table:style-name="ce6">
            <text:p>6009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57" table:style-name="ce5">
            <text:p>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010" table:style-name="ce6">
            <text:p>6010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64.62" table:style-name="ce5">
            <text:p>264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011" table:style-name="ce6">
            <text:p>6011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60" table:style-name="ce5">
            <text:p>26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012" table:style-name="ce6">
            <text:p>6012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90.57" table:style-name="ce5">
            <text:p>190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013" table:style-name="ce6">
            <text:p>6013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beni di consumo</text:p>
          </table:table-cell>
          <table:table-cell office:value-type="float" office:value="22.8" table:style-name="ce5">
            <text:p>22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014" table:style-name="ce6">
            <text:p>6014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51.2" table:style-name="ce5">
            <text:p>51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015" table:style-name="ce6">
            <text:p>601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85.17" table:style-name="ce5">
            <text:p>185,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016" table:style-name="ce6">
            <text:p>601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75" table:style-name="ce5">
            <text:p>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02" table:style-name="ce6">
            <text:p>6802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853.98" table:style-name="ce5">
            <text:p>853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03" table:style-name="ce6">
            <text:p>6803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beni di consumo</text:p>
          </table:table-cell>
          <table:table-cell office:value-type="float" office:value="42.8" table:style-name="ce5">
            <text:p>42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04" table:style-name="ce6">
            <text:p>6804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beni di consumo</text:p>
          </table:table-cell>
          <table:table-cell office:value-type="float" office:value="64" table:style-name="ce5">
            <text:p>6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05" table:style-name="ce6">
            <text:p>6805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18.989999999999998" table:style-name="ce5">
            <text:p>18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06" table:style-name="ce6">
            <text:p>6806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15.99" table:style-name="ce5">
            <text:p>15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07" table:style-name="ce6">
            <text:p>6807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11.95" table:style-name="ce5">
            <text:p>11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08" table:style-name="ce6">
            <text:p>6808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138.94999999999999" table:style-name="ce5">
            <text:p>138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09" table:style-name="ce6">
            <text:p>6809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31.05" table:style-name="ce5">
            <text:p>31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10" table:style-name="ce6">
            <text:p>6810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37.99" table:style-name="ce5">
            <text:p>37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11" table:style-name="ce6">
            <text:p>6811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beni di consumo</text:p>
          </table:table-cell>
          <table:table-cell office:value-type="float" office:value="145.6" table:style-name="ce5">
            <text:p>145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12" table:style-name="ce6">
            <text:p>6812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beni di consumo</text:p>
          </table:table-cell>
          <table:table-cell office:value-type="float" office:value="15" table:style-name="ce5">
            <text:p>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13" table:style-name="ce6">
            <text:p>6813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beni di consumo</text:p>
          </table:table-cell>
          <table:table-cell office:value-type="float" office:value="12.4" table:style-name="ce5">
            <text:p>12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14" table:style-name="ce6">
            <text:p>6814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beni di consumo</text:p>
          </table:table-cell>
          <table:table-cell office:value-type="float" office:value="26.89" table:style-name="ce5">
            <text:p>26,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15" table:style-name="ce6">
            <text:p>6815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beni di consumo</text:p>
          </table:table-cell>
          <table:table-cell office:value-type="float" office:value="36.74" table:style-name="ce5">
            <text:p>36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16" table:style-name="ce6">
            <text:p>6816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beni di consumo</text:p>
          </table:table-cell>
          <table:table-cell office:value-type="float" office:value="20" table:style-name="ce5">
            <text:p>2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17" table:style-name="ce6">
            <text:p>6817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beni di consumo</text:p>
          </table:table-cell>
          <table:table-cell office:value-type="float" office:value="75" table:style-name="ce5">
            <text:p>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18" table:style-name="ce6">
            <text:p>6818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beni di consumo</text:p>
          </table:table-cell>
          <table:table-cell office:value-type="float" office:value="22.25" table:style-name="ce5">
            <text:p>22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19" table:style-name="ce6">
            <text:p>6819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beni di consumo</text:p>
          </table:table-cell>
          <table:table-cell office:value-type="float" office:value="39.9" table:style-name="ce5">
            <text:p>39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20" table:style-name="ce6">
            <text:p>6820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beni di consumo</text:p>
          </table:table-cell>
          <table:table-cell office:value-type="float" office:value="44" table:style-name="ce5">
            <text:p>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21" table:style-name="ce6">
            <text:p>6821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beni di consumo</text:p>
          </table:table-cell>
          <table:table-cell office:value-type="float" office:value="14.8" table:style-name="ce5">
            <text:p>14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22" table:style-name="ce6">
            <text:p>6822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servizi</text:p>
          </table:table-cell>
          <table:table-cell office:value-type="float" office:value="109.78" table:style-name="ce5">
            <text:p>109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23" table:style-name="ce6">
            <text:p>6823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servizi</text:p>
          </table:table-cell>
          <table:table-cell office:value-type="float" office:value="51.2" table:style-name="ce5">
            <text:p>51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24" table:style-name="ce6">
            <text:p>6824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7.84" table:style-name="ce5">
            <text:p>87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25" table:style-name="ce6">
            <text:p>6825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7.7" table:style-name="ce5">
            <text:p>67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26" table:style-name="ce6">
            <text:p>6826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9.079999999999998" table:style-name="ce5">
            <text:p>19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27" table:style-name="ce6">
            <text:p>6827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7.5" table:style-name="ce5">
            <text:p>17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28" table:style-name="ce6">
            <text:p>6828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servizi</text:p>
          </table:table-cell>
          <table:table-cell office:value-type="float" office:value="7.99" table:style-name="ce5">
            <text:p>7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29" table:style-name="ce6">
            <text:p>6829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servizi</text:p>
          </table:table-cell>
          <table:table-cell office:value-type="float" office:value="168.3" table:style-name="ce5">
            <text:p>168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30" table:style-name="ce6">
            <text:p>6830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servizi</text:p>
          </table:table-cell>
          <table:table-cell office:value-type="float" office:value="20.399999999999999" table:style-name="ce5">
            <text:p>20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31" table:style-name="ce6">
            <text:p>6831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60" table:style-name="ce5">
            <text:p>26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32" table:style-name="ce6">
            <text:p>6832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97.78" table:style-name="ce5">
            <text:p>97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33" table:style-name="ce6">
            <text:p>6833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09.9" table:style-name="ce5">
            <text:p>109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34" table:style-name="ce6">
            <text:p>6834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679.8" table:style-name="ce5">
            <text:p>679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35" table:style-name="ce6">
            <text:p>6835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739.97" table:style-name="ce5">
            <text:p>739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36" table:style-name="ce6">
            <text:p>6836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170" table:style-name="ce5">
            <text:p>17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37" table:style-name="ce6">
            <text:p>6837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4" table:style-name="ce5">
            <text:p>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38" table:style-name="ce6">
            <text:p>6838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5" table:style-name="ce5">
            <text:p>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38" table:style-name="ce6">
            <text:p>6838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4" table:style-name="ce5">
            <text:p>1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38" table:style-name="ce6">
            <text:p>6838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9" table:style-name="ce5">
            <text:p>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38" table:style-name="ce6">
            <text:p>6838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96" table:style-name="ce5">
            <text:p>1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38" table:style-name="ce6">
            <text:p>6838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7" table:style-name="ce5">
            <text:p>1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38" table:style-name="ce6">
            <text:p>6838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247.6000000000004" table:style-name="ce5">
            <text:p>4247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39" table:style-name="ce6">
            <text:p>6839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beni di consumo</text:p>
          </table:table-cell>
          <table:table-cell office:value-type="float" office:value="53.28" table:style-name="ce5">
            <text:p>53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40" table:style-name="ce6">
            <text:p>6840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893.29" table:style-name="ce5">
            <text:p>893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41" table:style-name="ce6">
            <text:p>6841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84" table:style-name="ce5">
            <text:p>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42" table:style-name="ce6">
            <text:p>6842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beni di consumo</text:p>
          </table:table-cell>
          <table:table-cell office:value-type="float" office:value="576" table:style-name="ce5">
            <text:p>5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43" table:style-name="ce6">
            <text:p>6843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.61" table:style-name="ce5">
            <text:p>3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44" table:style-name="ce6">
            <text:p>6844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.27" table:style-name="ce5">
            <text:p>12,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45" table:style-name="ce6">
            <text:p>6845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.89" table:style-name="ce5">
            <text:p>3,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46" table:style-name="ce6">
            <text:p>6846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9.06" table:style-name="ce5">
            <text:p>59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47" table:style-name="ce6">
            <text:p>6847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47" table:style-name="ce6">
            <text:p>6847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67" table:style-name="ce5">
            <text:p>1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48" table:style-name="ce6">
            <text:p>6848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beni di consumo</text:p>
          </table:table-cell>
          <table:table-cell office:value-type="float" office:value="240" table:style-name="ce5">
            <text:p>2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49" table:style-name="ce6">
            <text:p>6849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21" table:style-name="ce5">
            <text:p>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49" table:style-name="ce6">
            <text:p>6849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157" table:style-name="ce5">
            <text:p>1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49" table:style-name="ce6">
            <text:p>6849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130" table:style-name="ce5">
            <text:p>13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50" table:style-name="ce6">
            <text:p>6850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servizi</text:p>
          </table:table-cell>
          <table:table-cell office:value-type="float" office:value="360" table:style-name="ce5">
            <text:p>36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51" table:style-name="ce6">
            <text:p>6851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servizi</text:p>
          </table:table-cell>
          <table:table-cell office:value-type="float" office:value="23.49" table:style-name="ce5">
            <text:p>23,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52" table:style-name="ce6">
            <text:p>6852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servizi</text:p>
          </table:table-cell>
          <table:table-cell office:value-type="float" office:value="42" table:style-name="ce5">
            <text:p>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53" table:style-name="ce6">
            <text:p>6853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servizi</text:p>
          </table:table-cell>
          <table:table-cell office:value-type="float" office:value="93.44" table:style-name="ce5">
            <text:p>93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54" table:style-name="ce6">
            <text:p>6854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servizi</text:p>
          </table:table-cell>
          <table:table-cell office:value-type="float" office:value="18.55" table:style-name="ce5">
            <text:p>18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55" table:style-name="ce6">
            <text:p>6855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servizi</text:p>
          </table:table-cell>
          <table:table-cell office:value-type="float" office:value="18.2" table:style-name="ce5">
            <text:p>18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56" table:style-name="ce6">
            <text:p>6856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450" table:style-name="ce5">
            <text:p>4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57" table:style-name="ce6">
            <text:p>6857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24.5" table:style-name="ce5">
            <text:p>24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58" table:style-name="ce6">
            <text:p>6858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4.67" table:style-name="ce5">
            <text:p>94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59" table:style-name="ce6">
            <text:p>6859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servizi</text:p>
          </table:table-cell>
          <table:table-cell office:value-type="float" office:value="28.5" table:style-name="ce5">
            <text:p>28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60" table:style-name="ce6">
            <text:p>6860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servizi</text:p>
          </table:table-cell>
          <table:table-cell office:value-type="float" office:value="130.97999999999999" table:style-name="ce5">
            <text:p>130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61" table:style-name="ce6">
            <text:p>6861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servizi</text:p>
          </table:table-cell>
          <table:table-cell office:value-type="float" office:value="28.5" table:style-name="ce5">
            <text:p>28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62" table:style-name="ce6">
            <text:p>6862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servizi</text:p>
          </table:table-cell>
          <table:table-cell office:value-type="float" office:value="29.06" table:style-name="ce5">
            <text:p>29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63" table:style-name="ce6">
            <text:p>6863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servizi</text:p>
          </table:table-cell>
          <table:table-cell office:value-type="float" office:value="29.06" table:style-name="ce5">
            <text:p>29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64" table:style-name="ce6">
            <text:p>6864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servizi</text:p>
          </table:table-cell>
          <table:table-cell office:value-type="float" office:value="28.5" table:style-name="ce5">
            <text:p>28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65" table:style-name="ce6">
            <text:p>6865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servizi</text:p>
          </table:table-cell>
          <table:table-cell office:value-type="float" office:value="29.06" table:style-name="ce5">
            <text:p>29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66" table:style-name="ce6">
            <text:p>6866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Altri servizi</text:p>
          </table:table-cell>
          <table:table-cell office:value-type="float" office:value="33.5" table:style-name="ce5">
            <text:p>33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67" table:style-name="ce6">
            <text:p>6867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7.7" table:style-name="ce5">
            <text:p>67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68" table:style-name="ce6">
            <text:p>6868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8.380000000000003" table:style-name="ce5">
            <text:p>38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69" table:style-name="ce6">
            <text:p>6869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43.63" table:style-name="ce5">
            <text:p>243,6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70" table:style-name="ce6">
            <text:p>6870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Costituzione di depositi cauzionali o contrattuali presso terzi</text:p>
          </table:table-cell>
          <table:table-cell office:value-type="float" office:value="95" table:style-name="ce5">
            <text:p>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6870" table:style-name="ce6">
            <text:p>6870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Costituzione di depositi cauzionali o contrattuali presso terzi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ECONOMO COMUNALE</text:p>
          </table:table-cell>
          <table:table-cell office:value-type="float" office:value="6870" table:style-name="ce6">
            <text:p>6870</text:p>
          </table:table-cell>
          <table:table-cell office:value-type="string" table:style-name="ce6">
            <text:p>05/12/2023</text:p>
          </table:table-cell>
          <table:table-cell office:value-type="string" table:style-name="ce5">
            <text:p>Costituzione di depositi cauzionali o contrattuali presso terzi</text:p>
          </table:table-cell>
          <table:table-cell office:value-type="float" office:value="250" table:style-name="ce5">
            <text:p>2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00" table:style-name="ce6">
            <text:p>7400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beni di consumo</text:p>
          </table:table-cell>
          <table:table-cell office:value-type="float" office:value="119" table:style-name="ce5">
            <text:p>1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01" table:style-name="ce6">
            <text:p>7401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beni di consumo</text:p>
          </table:table-cell>
          <table:table-cell office:value-type="float" office:value="197" table:style-name="ce5">
            <text:p>1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02" table:style-name="ce6">
            <text:p>7402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beni di consumo</text:p>
          </table:table-cell>
          <table:table-cell office:value-type="float" office:value="70" table:style-name="ce5">
            <text:p>7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03" table:style-name="ce6">
            <text:p>7403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1" table:style-name="ce5">
            <text:p>3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03" table:style-name="ce6">
            <text:p>7403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2" table:style-name="ce5">
            <text:p>1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03" table:style-name="ce6">
            <text:p>7403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78" table:style-name="ce5">
            <text:p>1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03" table:style-name="ce6">
            <text:p>7403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702" table:style-name="ce5">
            <text:p>117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03" table:style-name="ce6">
            <text:p>7403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5" table:style-name="ce5">
            <text:p>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03" table:style-name="ce6">
            <text:p>7403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7" table:style-name="ce5">
            <text:p>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03" table:style-name="ce6">
            <text:p>7403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62" table:style-name="ce5">
            <text:p>3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03" table:style-name="ce6">
            <text:p>7403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5" table:style-name="ce5">
            <text:p>1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04" table:style-name="ce6">
            <text:p>7404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140" table:style-name="ce5">
            <text:p>11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05" table:style-name="ce6">
            <text:p>7405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85" table:style-name="ce5">
            <text:p>1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06" table:style-name="ce6">
            <text:p>7406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servizi</text:p>
          </table:table-cell>
          <table:table-cell office:value-type="float" office:value="101" table:style-name="ce5">
            <text:p>1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07" table:style-name="ce6">
            <text:p>7407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servizi</text:p>
          </table:table-cell>
          <table:table-cell office:value-type="float" office:value="23.21" table:style-name="ce5">
            <text:p>23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08" table:style-name="ce6">
            <text:p>7408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servizi</text:p>
          </table:table-cell>
          <table:table-cell office:value-type="float" office:value="483.21" table:style-name="ce5">
            <text:p>483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09" table:style-name="ce6">
            <text:p>7409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servizi</text:p>
          </table:table-cell>
          <table:table-cell office:value-type="float" office:value="11.2" table:style-name="ce5">
            <text:p>11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10" table:style-name="ce6">
            <text:p>7410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0" table:style-name="ce5">
            <text:p>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11" table:style-name="ce6">
            <text:p>7411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servizi</text:p>
          </table:table-cell>
          <table:table-cell office:value-type="float" office:value="272.73" table:style-name="ce5">
            <text:p>272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12" table:style-name="ce6">
            <text:p>7412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servizi</text:p>
          </table:table-cell>
          <table:table-cell office:value-type="float" office:value="28.5" table:style-name="ce5">
            <text:p>28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13" table:style-name="ce6">
            <text:p>7413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Utilizzo di beni di terzi</text:p>
          </table:table-cell>
          <table:table-cell office:value-type="float" office:value="432.35" table:style-name="ce5">
            <text:p>432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14" table:style-name="ce6">
            <text:p>7414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beni di consumo</text:p>
          </table:table-cell>
          <table:table-cell office:value-type="float" office:value="349" table:style-name="ce5">
            <text:p>3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15" table:style-name="ce6">
            <text:p>7415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Costituzione di depositi cauzionali o contrattuali presso terz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15" table:style-name="ce6">
            <text:p>7415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Costituzione di depositi cauzionali o contrattuali presso terzi</text:p>
          </table:table-cell>
          <table:table-cell office:value-type="float" office:value="250" table:style-name="ce5">
            <text:p>2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16" table:style-name="ce6">
            <text:p>7416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Beni immobili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17" table:style-name="ce6">
            <text:p>7417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34.97" table:style-name="ce5">
            <text:p>134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17" table:style-name="ce6">
            <text:p>7417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69" table:style-name="ce5">
            <text:p>6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18" table:style-name="ce6">
            <text:p>7418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02.55" table:style-name="ce5">
            <text:p>102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19" table:style-name="ce6">
            <text:p>7419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31.32" table:style-name="ce5">
            <text:p>3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20" table:style-name="ce6">
            <text:p>7420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beni di consumo</text:p>
          </table:table-cell>
          <table:table-cell office:value-type="float" office:value="8.18" table:style-name="ce5">
            <text:p>8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21" table:style-name="ce6">
            <text:p>7421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beni di consumo</text:p>
          </table:table-cell>
          <table:table-cell office:value-type="float" office:value="59.94" table:style-name="ce5">
            <text:p>59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22" table:style-name="ce6">
            <text:p>7422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beni di consumo</text:p>
          </table:table-cell>
          <table:table-cell office:value-type="float" office:value="27.82" table:style-name="ce5">
            <text:p>27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23" table:style-name="ce6">
            <text:p>7423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beni di consumo</text:p>
          </table:table-cell>
          <table:table-cell office:value-type="float" office:value="35" table:style-name="ce5">
            <text:p>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24" table:style-name="ce6">
            <text:p>7424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7.15" table:style-name="ce5">
            <text:p>7,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25" table:style-name="ce6">
            <text:p>7425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beni di consumo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26" table:style-name="ce6">
            <text:p>7426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beni di consumo</text:p>
          </table:table-cell>
          <table:table-cell office:value-type="float" office:value="44.23" table:style-name="ce5">
            <text:p>44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27" table:style-name="ce6">
            <text:p>7427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beni di consumo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28" table:style-name="ce6">
            <text:p>7428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beni di consumo</text:p>
          </table:table-cell>
          <table:table-cell office:value-type="float" office:value="30.9" table:style-name="ce5">
            <text:p>30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29" table:style-name="ce6">
            <text:p>7429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81.31" table:style-name="ce5">
            <text:p>81,3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30" table:style-name="ce6">
            <text:p>7430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beni di consumo</text:p>
          </table:table-cell>
          <table:table-cell office:value-type="float" office:value="40" table:style-name="ce5">
            <text:p>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31" table:style-name="ce6">
            <text:p>7431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beni di consumo</text:p>
          </table:table-cell>
          <table:table-cell office:value-type="float" office:value="17.47" table:style-name="ce5">
            <text:p>17,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32" table:style-name="ce6">
            <text:p>7432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beni di consumo</text:p>
          </table:table-cell>
          <table:table-cell office:value-type="float" office:value="20" table:style-name="ce5">
            <text:p>2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33" table:style-name="ce6">
            <text:p>7433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3.77" table:style-name="ce5">
            <text:p>43,7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34" table:style-name="ce6">
            <text:p>7434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beni di consumo</text:p>
          </table:table-cell>
          <table:table-cell office:value-type="float" office:value="14.8" table:style-name="ce5">
            <text:p>14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35" table:style-name="ce6">
            <text:p>7435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servizi</text:p>
          </table:table-cell>
          <table:table-cell office:value-type="float" office:value="51.2" table:style-name="ce5">
            <text:p>51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36" table:style-name="ce6">
            <text:p>7436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servizi</text:p>
          </table:table-cell>
          <table:table-cell office:value-type="float" office:value="143.28" table:style-name="ce5">
            <text:p>143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37" table:style-name="ce6">
            <text:p>7437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servizi</text:p>
          </table:table-cell>
          <table:table-cell office:value-type="float" office:value="7.8" table:style-name="ce5">
            <text:p>7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38" table:style-name="ce6">
            <text:p>7438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servizi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39" table:style-name="ce6">
            <text:p>7439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60" table:style-name="ce5">
            <text:p>26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40" table:style-name="ce6">
            <text:p>7440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Utenze e canoni</text:p>
          </table:table-cell>
          <table:table-cell office:value-type="float" office:value="232.38" table:style-name="ce5">
            <text:p>232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CONOMO COMUNALE</text:p>
          </table:table-cell>
          <table:table-cell office:value-type="float" office:value="7441" table:style-name="ce6">
            <text:p>7441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servizi</text:p>
          </table:table-cell>
          <table:table-cell office:value-type="float" office:value="9.3000000000000007" table:style-name="ce5">
            <text:p>9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DICOLA CARTOLERIA A.S.G.</text:p>
          </table:table-cell>
          <table:table-cell office:value-type="float" office:value="6213" table:style-name="ce6">
            <text:p>621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2.68" table:style-name="ce5">
            <text:p>52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DICOLA CARTOLERIA A.S.G.</text:p>
          </table:table-cell>
          <table:table-cell office:value-type="float" office:value="6894" table:style-name="ce6">
            <text:p>6894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3.69" table:style-name="ce5">
            <text:p>53,6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DICOLA2DIECI DI VEZZARO FABIO</text:p>
          </table:table-cell>
          <table:table-cell office:value-type="float" office:value="5720" table:style-name="ce6">
            <text:p>5720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881.53" table:style-name="ce5">
            <text:p>4881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DIL <text:s/>RI.SANA <text:s/>SRL</text:p>
          </table:table-cell>
          <table:table-cell office:value-type="float" office:value="6340" table:style-name="ce6">
            <text:p>6340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8877.03" table:style-name="ce5">
            <text:p>28877,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DIL <text:s/>RI.SANA <text:s/>SRL</text:p>
          </table:table-cell>
          <table:table-cell office:value-type="float" office:value="6341" table:style-name="ce6">
            <text:p>6341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286.4" table:style-name="ce5">
            <text:p>2286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DIL &amp; RIPARA DI LULAJ ELTON</text:p>
          </table:table-cell>
          <table:table-cell office:value-type="float" office:value="5927" table:style-name="ce6">
            <text:p>5927</text:p>
          </table:table-cell>
          <table:table-cell office:value-type="string" table:style-name="ce6">
            <text:p>06/11/2023</text:p>
          </table:table-cell>
          <table:table-cell office:value-type="string" table:style-name="ce5">
            <text:p>Beni immobili</text:p>
          </table:table-cell>
          <table:table-cell office:value-type="float" office:value="25075.73" table:style-name="ce5">
            <text:p>25075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-DISTRIBUZIONE SPA</text:p>
          </table:table-cell>
          <table:table-cell office:value-type="float" office:value="5570" table:style-name="ce6">
            <text:p>5570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3.36" table:style-name="ce5">
            <text:p>23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-DISTRIBUZIONE SPA</text:p>
          </table:table-cell>
          <table:table-cell office:value-type="float" office:value="5636" table:style-name="ce6">
            <text:p>5636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2" table:style-name="ce5">
            <text:p>22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5">
            <text:p>E-DISTRIBUZIONE SPA</text:p>
          </table:table-cell>
          <table:table-cell office:value-type="float" office:value="6096" table:style-name="ce6">
            <text:p>6096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Utenze e canoni</text:p>
          </table:table-cell>
          <table:table-cell office:value-type="float" office:value="23.36" table:style-name="ce5">
            <text:p>23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LETTROMEC S.A.S. DI PIVA ROBERTO</text:p>
          </table:table-cell>
          <table:table-cell office:value-type="float" office:value="5616" table:style-name="ce6">
            <text:p>5616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195.5999999999999" table:style-name="ce5">
            <text:p>1195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LLETRE SRL</text:p>
          </table:table-cell>
          <table:table-cell office:value-type="float" office:value="6377" table:style-name="ce6">
            <text:p>6377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4069.88" table:style-name="ce5">
            <text:p>4069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MME. DI. A SAS DI BUDELLI ING.SERGIO &amp;C</text:p>
          </table:table-cell>
          <table:table-cell office:value-type="float" office:value="5508" table:style-name="ce6">
            <text:p>5508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464" table:style-name="ce5">
            <text:p>146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5661" table:style-name="ce6">
            <text:p>5661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Altri servizi</text:p>
          </table:table-cell>
          <table:table-cell office:value-type="float" office:value="470.5" table:style-name="ce5">
            <text:p>470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5804" table:style-name="ce6">
            <text:p>5804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servizi</text:p>
          </table:table-cell>
          <table:table-cell office:value-type="float" office:value="63.5" table:style-name="ce5">
            <text:p>63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5804" table:style-name="ce6">
            <text:p>5804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servizi</text:p>
          </table:table-cell>
          <table:table-cell office:value-type="float" office:value="146.46" table:style-name="ce5">
            <text:p>146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5805" table:style-name="ce6">
            <text:p>5805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servizi</text:p>
          </table:table-cell>
          <table:table-cell office:value-type="float" office:value="269.74" table:style-name="ce5">
            <text:p>269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5882" table:style-name="ce6">
            <text:p>5882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servizi</text:p>
          </table:table-cell>
          <table:table-cell office:value-type="float" office:value="146.44" table:style-name="ce5">
            <text:p>146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5883" table:style-name="ce6">
            <text:p>5883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servizi</text:p>
          </table:table-cell>
          <table:table-cell office:value-type="float" office:value="94.17" table:style-name="ce5">
            <text:p>94,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5883" table:style-name="ce6">
            <text:p>5883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servizi</text:p>
          </table:table-cell>
          <table:table-cell office:value-type="float" office:value="354.23" table:style-name="ce5">
            <text:p>354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5884" table:style-name="ce6">
            <text:p>5884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servizi</text:p>
          </table:table-cell>
          <table:table-cell office:value-type="float" office:value="171.29" table:style-name="ce5">
            <text:p>171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6664" table:style-name="ce6">
            <text:p>6664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63.5" table:style-name="ce5">
            <text:p>63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6665" table:style-name="ce6">
            <text:p>6665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10.76" table:style-name="ce5">
            <text:p>10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6665" table:style-name="ce6">
            <text:p>6665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19.03" table:style-name="ce5">
            <text:p>19,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6665" table:style-name="ce6">
            <text:p>6665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40.299999999999997" table:style-name="ce5">
            <text:p>40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6665" table:style-name="ce6">
            <text:p>6665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87.86" table:style-name="ce5">
            <text:p>87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6665" table:style-name="ce6">
            <text:p>6665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90.3" table:style-name="ce5">
            <text:p>90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44.83000000000001" table:style-name="ce5">
            <text:p>144,8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72.349999999999994" table:style-name="ce5">
            <text:p>72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00.66000000000003" table:style-name="ce5">
            <text:p>300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60.60000000000002" table:style-name="ce5">
            <text:p>260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51.41" table:style-name="ce5">
            <text:p>51,4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4" table:style-name="ce5">
            <text:p>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3.7" table:style-name="ce5">
            <text:p>23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8.03" table:style-name="ce5">
            <text:p>18,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9.309999999999999" table:style-name="ce5">
            <text:p>19,3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95.87" table:style-name="ce5">
            <text:p>395,8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03.52" table:style-name="ce5">
            <text:p>103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52.02000000000001" table:style-name="ce5">
            <text:p>152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4.39" table:style-name="ce5">
            <text:p>34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1.72" table:style-name="ce5">
            <text:p>11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99.5" table:style-name="ce5">
            <text:p>399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57.65" table:style-name="ce5">
            <text:p>57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66.34" table:style-name="ce5">
            <text:p>66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422.49" table:style-name="ce5">
            <text:p>422,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55.63" table:style-name="ce5">
            <text:p>55,6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60.93" table:style-name="ce5">
            <text:p>60,9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7.22" table:style-name="ce5">
            <text:p>7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78.58" table:style-name="ce5">
            <text:p>78,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7.07" table:style-name="ce5">
            <text:p>17,0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519.49" table:style-name="ce5">
            <text:p>519,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728.86" table:style-name="ce5">
            <text:p>728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6.17" table:style-name="ce5">
            <text:p>36,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83.48" table:style-name="ce5">
            <text:p>83,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44.25" table:style-name="ce5">
            <text:p>44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839.4" table:style-name="ce5">
            <text:p>839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984.77" table:style-name="ce5">
            <text:p>1984,7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.93" table:style-name="ce5">
            <text:p>2,9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86.47" table:style-name="ce5">
            <text:p>386,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2.83" table:style-name="ce5">
            <text:p>22,8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4.9000000000000004" table:style-name="ce5">
            <text:p>4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461.27" table:style-name="ce5">
            <text:p>461,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85.67" table:style-name="ce5">
            <text:p>185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0.58" table:style-name="ce5">
            <text:p>20,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9" table:style-name="ce5">
            <text:p>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438.15" table:style-name="ce5">
            <text:p>438,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93.85" table:style-name="ce5">
            <text:p>393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55.05" table:style-name="ce5">
            <text:p>55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22.96" table:style-name="ce5">
            <text:p>222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402.28" table:style-name="ce5">
            <text:p>402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9.170000000000002" table:style-name="ce5">
            <text:p>19,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92.05" table:style-name="ce5">
            <text:p>192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53.38" table:style-name="ce5">
            <text:p>53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4.68" table:style-name="ce5">
            <text:p>14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85.25" table:style-name="ce5">
            <text:p>85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21.87" table:style-name="ce5">
            <text:p>121,8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5.64" table:style-name="ce5">
            <text:p>35,6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94" table:style-name="ce5">
            <text:p>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85.23" table:style-name="ce5">
            <text:p>385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5.32" table:style-name="ce5">
            <text:p>25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9.9" table:style-name="ce5">
            <text:p>29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5.29" table:style-name="ce5">
            <text:p>5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82.91" table:style-name="ce5">
            <text:p>82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88.04" table:style-name="ce5">
            <text:p>88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4.99" table:style-name="ce5">
            <text:p>14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32.5" table:style-name="ce5">
            <text:p>132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8.670000000000002" table:style-name="ce5">
            <text:p>18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401.06" table:style-name="ce5">
            <text:p>401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1" table:style-name="ce6">
            <text:p>55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41.32" table:style-name="ce5">
            <text:p>4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4.33" table:style-name="ce5">
            <text:p>34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5.65" table:style-name="ce5">
            <text:p>15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415.32" table:style-name="ce5">
            <text:p>415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1.72" table:style-name="ce5">
            <text:p>11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59.9" table:style-name="ce5">
            <text:p>59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.94" table:style-name="ce5">
            <text:p>3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450.3" table:style-name="ce5">
            <text:p>450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55.42" table:style-name="ce5">
            <text:p>55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33.86000000000001" table:style-name="ce5">
            <text:p>133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71.03" table:style-name="ce5">
            <text:p>71,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545.36" table:style-name="ce5">
            <text:p>545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67.98" table:style-name="ce5">
            <text:p>67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182.7199999999998" table:style-name="ce5">
            <text:p>2182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89.89999999999998" table:style-name="ce5">
            <text:p>289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65.11" table:style-name="ce5">
            <text:p>65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09.34" table:style-name="ce5">
            <text:p>209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5.65" table:style-name="ce5">
            <text:p>15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47.27" table:style-name="ce5">
            <text:p>347,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35.84" table:style-name="ce5">
            <text:p>335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7.24" table:style-name="ce5">
            <text:p>27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71.91" table:style-name="ce5">
            <text:p>71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44.55000000000001" table:style-name="ce5">
            <text:p>144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46.58000000000001" table:style-name="ce5">
            <text:p>146,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49.97" table:style-name="ce5">
            <text:p>149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17.04" table:style-name="ce5">
            <text:p>217,04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21.91" table:style-name="ce5">
            <text:p>121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85.14" table:style-name="ce5">
            <text:p>185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8.94" table:style-name="ce5">
            <text:p>8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74.55" table:style-name="ce5">
            <text:p>274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5.89" table:style-name="ce5">
            <text:p>35,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98.54" table:style-name="ce5">
            <text:p>98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93.13" table:style-name="ce5">
            <text:p>93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68.3" table:style-name="ce5">
            <text:p>68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21.91" table:style-name="ce5">
            <text:p>121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46.35" table:style-name="ce5">
            <text:p>146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7.11" table:style-name="ce5">
            <text:p>27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47.82" table:style-name="ce5">
            <text:p>47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6.24" table:style-name="ce5">
            <text:p>26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12.75" table:style-name="ce5">
            <text:p>112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19.23" table:style-name="ce5">
            <text:p>119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95.43" table:style-name="ce5">
            <text:p>95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9.44" table:style-name="ce5">
            <text:p>39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1684.86" table:style-name="ce5">
            <text:p>31684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2.63" table:style-name="ce5">
            <text:p>22,6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72.44" table:style-name="ce5">
            <text:p>272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0.28" table:style-name="ce5">
            <text:p>20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0.71" table:style-name="ce5">
            <text:p>30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464.67" table:style-name="ce5">
            <text:p>464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9.84" table:style-name="ce5">
            <text:p>29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7.57" table:style-name="ce5">
            <text:p>27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1.59" table:style-name="ce5">
            <text:p>21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0.48" table:style-name="ce5">
            <text:p>10,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8.04" table:style-name="ce5">
            <text:p>18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50.11" table:style-name="ce5">
            <text:p>50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6.57" table:style-name="ce5">
            <text:p>26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5733.13" table:style-name="ce5">
            <text:p>5733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62.74" table:style-name="ce5">
            <text:p>62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12.56" table:style-name="ce5">
            <text:p>112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43.92" table:style-name="ce5">
            <text:p>43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43.66" table:style-name="ce5">
            <text:p>43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57.97" table:style-name="ce5">
            <text:p>57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90.08" table:style-name="ce5">
            <text:p>90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2.96" table:style-name="ce5">
            <text:p>22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2" table:style-name="ce6">
            <text:p>556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460.61" table:style-name="ce5">
            <text:p>460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69.06" table:style-name="ce5">
            <text:p>69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7.45" table:style-name="ce5">
            <text:p>27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1.67" table:style-name="ce5">
            <text:p>31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10.66" table:style-name="ce5">
            <text:p>210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52.34" table:style-name="ce5">
            <text:p>52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54.53" table:style-name="ce5">
            <text:p>54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3.4" table:style-name="ce5">
            <text:p>13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69.61" table:style-name="ce5">
            <text:p>69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41.81" table:style-name="ce5">
            <text:p>141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72.16" table:style-name="ce5">
            <text:p>72,1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6.78" table:style-name="ce5">
            <text:p>16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21.91" table:style-name="ce5">
            <text:p>121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93.13" table:style-name="ce5">
            <text:p>93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21.91" table:style-name="ce5">
            <text:p>121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08.63" table:style-name="ce5">
            <text:p>108,6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21.91" table:style-name="ce5">
            <text:p>121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704.33" table:style-name="ce5">
            <text:p>704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63.56" table:style-name="ce5">
            <text:p>63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21.91" table:style-name="ce5">
            <text:p>121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7.010000000000002" table:style-name="ce5">
            <text:p>17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80.930000000000007" table:style-name="ce5">
            <text:p>80,9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9.02" table:style-name="ce5">
            <text:p>19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8.36" table:style-name="ce5">
            <text:p>38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55.29" table:style-name="ce5">
            <text:p>55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9.75" table:style-name="ce5">
            <text:p>39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4.71" table:style-name="ce5">
            <text:p>24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8.72" table:style-name="ce5">
            <text:p>38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9.170000000000002" table:style-name="ce5">
            <text:p>19,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67.39" table:style-name="ce5">
            <text:p>267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55.6" table:style-name="ce5">
            <text:p>155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90.5" table:style-name="ce5">
            <text:p>90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8.7" table:style-name="ce5">
            <text:p>18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54.7" table:style-name="ce5">
            <text:p>54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2.88" table:style-name="ce5">
            <text:p>22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51" table:style-name="ce5">
            <text:p>2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436.92" table:style-name="ce5">
            <text:p>436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766.88" table:style-name="ce5">
            <text:p>766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91.87" table:style-name="ce5">
            <text:p>91,8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698.6" table:style-name="ce5">
            <text:p>698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14.99" table:style-name="ce5">
            <text:p>214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8.059999999999999" table:style-name="ce5">
            <text:p>18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37.61" table:style-name="ce5">
            <text:p>37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3" table:style-name="ce6">
            <text:p>556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4" table:style-name="ce6">
            <text:p>5564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92.42" table:style-name="ce5">
            <text:p>92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4" table:style-name="ce6">
            <text:p>5564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76.6" table:style-name="ce5">
            <text:p>176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5" table:style-name="ce6">
            <text:p>5565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16.37" table:style-name="ce5">
            <text:p>116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5" table:style-name="ce6">
            <text:p>5565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86.70999999999998" table:style-name="ce5">
            <text:p>286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6" table:style-name="ce6">
            <text:p>5566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17.17" table:style-name="ce5">
            <text:p>217,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6" table:style-name="ce6">
            <text:p>5566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202.84" table:style-name="ce5">
            <text:p>202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7" table:style-name="ce6">
            <text:p>5567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4.6100000000000003" table:style-name="ce5">
            <text:p>4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7" table:style-name="ce6">
            <text:p>5567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20.47" table:style-name="ce5">
            <text:p>120,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8" table:style-name="ce6">
            <text:p>5568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665.39" table:style-name="ce5">
            <text:p>665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5568" table:style-name="ce6">
            <text:p>5568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enze e canoni</text:p>
          </table:table-cell>
          <table:table-cell office:value-type="float" office:value="122.27" table:style-name="ce5">
            <text:p>122,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66.48" table:style-name="ce5">
            <text:p>566,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1.14" table:style-name="ce5">
            <text:p>21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504.92" table:style-name="ce5">
            <text:p>1504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5.35" table:style-name="ce5">
            <text:p>25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56.65" table:style-name="ce5">
            <text:p>156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42.30000000000001" table:style-name="ce5">
            <text:p>142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1.68" table:style-name="ce5">
            <text:p>21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21.77" table:style-name="ce5">
            <text:p>121,7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9.12" table:style-name="ce5">
            <text:p>59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49.12" table:style-name="ce5">
            <text:p>249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66.900000000000006" table:style-name="ce5">
            <text:p>66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83.25" table:style-name="ce5">
            <text:p>583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2.26" table:style-name="ce5">
            <text:p>52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07.97" table:style-name="ce5">
            <text:p>107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32.17" table:style-name="ce5">
            <text:p>32,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34.30999999999995" table:style-name="ce5">
            <text:p>534,3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81.849999999999994" table:style-name="ce5">
            <text:p>81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986.1" table:style-name="ce5">
            <text:p>986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2.34" table:style-name="ce5">
            <text:p>22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23.49" table:style-name="ce5">
            <text:p>123,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4.53" table:style-name="ce5">
            <text:p>54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69.61" table:style-name="ce5">
            <text:p>69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87.79" table:style-name="ce5">
            <text:p>87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3.25" table:style-name="ce5">
            <text:p>53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05.6" table:style-name="ce5">
            <text:p>405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2.94" table:style-name="ce5">
            <text:p>52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408.1899999999996" table:style-name="ce5">
            <text:p>4408,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08.1" table:style-name="ce5">
            <text:p>108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59.78" table:style-name="ce5">
            <text:p>559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8.92" table:style-name="ce5">
            <text:p>48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8.94" table:style-name="ce5">
            <text:p>8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0.18" table:style-name="ce5">
            <text:p>20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7.75" table:style-name="ce5">
            <text:p>57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1.94" table:style-name="ce5">
            <text:p>11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5.27" table:style-name="ce5">
            <text:p>15,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36.5" table:style-name="ce5">
            <text:p>36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95.14" table:style-name="ce5">
            <text:p>295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75.069999999999993" table:style-name="ce5">
            <text:p>75,0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0.89" table:style-name="ce5">
            <text:p>40,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06.63" table:style-name="ce5">
            <text:p>406,6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1.88" table:style-name="ce5">
            <text:p>41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78.53" table:style-name="ce5">
            <text:p>78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32.83" table:style-name="ce5">
            <text:p>432,8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5.18" table:style-name="ce5">
            <text:p>55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838.81" table:style-name="ce5">
            <text:p>1838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8.89" table:style-name="ce5">
            <text:p>18,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890.89" table:style-name="ce5">
            <text:p>1890,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8.54" table:style-name="ce5">
            <text:p>18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9.59" table:style-name="ce5">
            <text:p>19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2.36" table:style-name="ce5">
            <text:p>52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8.68" table:style-name="ce5">
            <text:p>18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199.6099999999999" table:style-name="ce5">
            <text:p>1199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99.05" table:style-name="ce5">
            <text:p>99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18.41" table:style-name="ce5">
            <text:p>118,4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1.37" table:style-name="ce5">
            <text:p>51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71.86" table:style-name="ce5">
            <text:p>171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652.66" table:style-name="ce5">
            <text:p>652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969.94" table:style-name="ce5">
            <text:p>969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2126.31" table:style-name="ce5">
            <text:p>22126,3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0.2" table:style-name="ce5">
            <text:p>20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5" table:style-name="ce6">
            <text:p>608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34.76" table:style-name="ce5">
            <text:p>34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367.65" table:style-name="ce5">
            <text:p>367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5.21" table:style-name="ce5">
            <text:p>25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6.190000000000001" table:style-name="ce5">
            <text:p>16,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9.69" table:style-name="ce5">
            <text:p>49,6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67.95" table:style-name="ce5">
            <text:p>67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2.8" table:style-name="ce5">
            <text:p>42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37.549999999999997" table:style-name="ce5">
            <text:p>37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8.79" table:style-name="ce5">
            <text:p>18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3.29" table:style-name="ce5">
            <text:p>13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7.43" table:style-name="ce5">
            <text:p>17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6.85" table:style-name="ce5">
            <text:p>56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6.95" table:style-name="ce5">
            <text:p>26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2.94" table:style-name="ce5">
            <text:p>52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37.619999999999997" table:style-name="ce5">
            <text:p>37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5.01" table:style-name="ce5">
            <text:p>25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6.74" table:style-name="ce5">
            <text:p>26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0.66" table:style-name="ce5">
            <text:p>0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309.23" table:style-name="ce5">
            <text:p>309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3.25" table:style-name="ce5">
            <text:p>3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4.96" table:style-name="ce5">
            <text:p>14,96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766.09" table:style-name="ce5">
            <text:p>766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83.39" table:style-name="ce5">
            <text:p>83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72.86" table:style-name="ce5">
            <text:p>72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5.01" table:style-name="ce5">
            <text:p>25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87.79" table:style-name="ce5">
            <text:p>87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38.31" table:style-name="ce5">
            <text:p>38,3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4.89" table:style-name="ce5">
            <text:p>24,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971.07" table:style-name="ce5">
            <text:p>971,0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964.93" table:style-name="ce5">
            <text:p>964,9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32.96" table:style-name="ce5">
            <text:p>32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39.44" table:style-name="ce5">
            <text:p>39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31.73" table:style-name="ce5">
            <text:p>31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0.2" table:style-name="ce5">
            <text:p>20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23.52" table:style-name="ce5">
            <text:p>223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19.59" table:style-name="ce5">
            <text:p>219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18.49" table:style-name="ce5">
            <text:p>118,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50.72" table:style-name="ce5">
            <text:p>150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4.96" table:style-name="ce5">
            <text:p>14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9.41" table:style-name="ce5">
            <text:p>19,4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55.69999999999999" table:style-name="ce5">
            <text:p>155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34.33" table:style-name="ce5">
            <text:p>34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1.88" table:style-name="ce5">
            <text:p>41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9.87" table:style-name="ce5">
            <text:p>19,8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19.72" table:style-name="ce5">
            <text:p>419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340.59" table:style-name="ce5">
            <text:p>340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037.49" table:style-name="ce5">
            <text:p>1037,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61.52" table:style-name="ce5">
            <text:p>61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0.31" table:style-name="ce5">
            <text:p>40,3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2.26" table:style-name="ce5">
            <text:p>52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75.14" table:style-name="ce5">
            <text:p>475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8.7100000000000009" table:style-name="ce5">
            <text:p>8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7.739999999999998" table:style-name="ce5">
            <text:p>17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61.87" table:style-name="ce5">
            <text:p>161,8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6.91" table:style-name="ce5">
            <text:p>26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06.26" table:style-name="ce5">
            <text:p>406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47.39" table:style-name="ce5">
            <text:p>547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2.66" table:style-name="ce5">
            <text:p>42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95.05" table:style-name="ce5">
            <text:p>495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18.11" table:style-name="ce5">
            <text:p>218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155.57" table:style-name="ce5">
            <text:p>1155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887.61" table:style-name="ce5">
            <text:p>1887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3.57" table:style-name="ce5">
            <text:p>3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6" table:style-name="ce6">
            <text:p>608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4.95" table:style-name="ce5">
            <text:p>14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80.41" table:style-name="ce5">
            <text:p>180,4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12.8" table:style-name="ce5">
            <text:p>212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872.96" table:style-name="ce5">
            <text:p>872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589.99" table:style-name="ce5">
            <text:p>1589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585.94" table:style-name="ce5">
            <text:p>5585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53.88" table:style-name="ce5">
            <text:p>253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20.72" table:style-name="ce5">
            <text:p>120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349.61" table:style-name="ce5">
            <text:p>1349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04.32" table:style-name="ce5">
            <text:p>104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20.43" table:style-name="ce5">
            <text:p>120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98.73" table:style-name="ce5">
            <text:p>98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20.72" table:style-name="ce5">
            <text:p>120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20.43" table:style-name="ce5">
            <text:p>120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82.25" table:style-name="ce5">
            <text:p>82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20.72" table:style-name="ce5">
            <text:p>120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19.87" table:style-name="ce5">
            <text:p>119,8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78.71" table:style-name="ce5">
            <text:p>178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2.3" table:style-name="ce5">
            <text:p>12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.26" table:style-name="ce5">
            <text:p>5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.59" table:style-name="ce5">
            <text:p>5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5.57" table:style-name="ce5">
            <text:p>15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4.96" table:style-name="ce5">
            <text:p>14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8.23" table:style-name="ce5">
            <text:p>28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8.8" table:style-name="ce5">
            <text:p>28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72.25" table:style-name="ce5">
            <text:p>72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20.43" table:style-name="ce5">
            <text:p>120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3.87" table:style-name="ce5">
            <text:p>3,8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61.22" table:style-name="ce5">
            <text:p>61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20.43" table:style-name="ce5">
            <text:p>120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6.29" table:style-name="ce5">
            <text:p>56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43.47999999999999" table:style-name="ce5">
            <text:p>143,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20.43" table:style-name="ce5">
            <text:p>120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1.28" table:style-name="ce5">
            <text:p>21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69.81" table:style-name="ce5">
            <text:p>69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96.45000000000005" table:style-name="ce5">
            <text:p>596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95.38" table:style-name="ce5">
            <text:p>95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63.55" table:style-name="ce5">
            <text:p>63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63.72" table:style-name="ce5">
            <text:p>163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863.56" table:style-name="ce5">
            <text:p>863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11.45" table:style-name="ce5">
            <text:p>211,45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.1399999999999997" table:style-name="ce5">
            <text:p>4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1.32" table:style-name="ce5">
            <text:p>1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5.88" table:style-name="ce5">
            <text:p>1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6.91" table:style-name="ce5">
            <text:p>26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35.44" table:style-name="ce5">
            <text:p>35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64.31" table:style-name="ce5">
            <text:p>64,3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35.94" table:style-name="ce5">
            <text:p>135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2.34" table:style-name="ce5">
            <text:p>22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8.18" table:style-name="ce5">
            <text:p>58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7" table:style-name="ce6">
            <text:p>608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87.11" table:style-name="ce5">
            <text:p>87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8" table:style-name="ce6">
            <text:p>6088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50.66" table:style-name="ce5">
            <text:p>450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8" table:style-name="ce6">
            <text:p>6088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74.88" table:style-name="ce5">
            <text:p>274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9" table:style-name="ce6">
            <text:p>6089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48.05" table:style-name="ce5">
            <text:p>448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89" table:style-name="ce6">
            <text:p>6089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48.21" table:style-name="ce5">
            <text:p>548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90" table:style-name="ce6">
            <text:p>6090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731.65" table:style-name="ce5">
            <text:p>731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90" table:style-name="ce6">
            <text:p>6090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346.09" table:style-name="ce5">
            <text:p>346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91" table:style-name="ce6">
            <text:p>6091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25.85" table:style-name="ce5">
            <text:p>125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91" table:style-name="ce6">
            <text:p>6091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4.6100000000000003" table:style-name="ce5">
            <text:p>4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92" table:style-name="ce6">
            <text:p>6092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595.21" table:style-name="ce5">
            <text:p>595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92" table:style-name="ce6">
            <text:p>6092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29.5" table:style-name="ce5">
            <text:p>129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93" table:style-name="ce6">
            <text:p>6093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25.16" table:style-name="ce5">
            <text:p>25,1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93" table:style-name="ce6">
            <text:p>6093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130.81" table:style-name="ce5">
            <text:p>130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93" table:style-name="ce6">
            <text:p>6093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82.66" table:style-name="ce5">
            <text:p>82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093" table:style-name="ce6">
            <text:p>6093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94.62" table:style-name="ce5">
            <text:p>94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553" table:style-name="ce6">
            <text:p>6553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Utenze e canoni</text:p>
          </table:table-cell>
          <table:table-cell office:value-type="float" office:value="4.28" table:style-name="ce5">
            <text:p>4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553" table:style-name="ce6">
            <text:p>6553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Utenze e canoni</text:p>
          </table:table-cell>
          <table:table-cell office:value-type="float" office:value="28.5" table:style-name="ce5">
            <text:p>28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553" table:style-name="ce6">
            <text:p>6553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Utenze e canoni</text:p>
          </table:table-cell>
          <table:table-cell office:value-type="float" office:value="151.63" table:style-name="ce5">
            <text:p>151,6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564" table:style-name="ce6">
            <text:p>6564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Beni immobili</text:p>
          </table:table-cell>
          <table:table-cell office:value-type="float" office:value="2232.92" table:style-name="ce5">
            <text:p>2232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565" table:style-name="ce6">
            <text:p>6565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Beni immobili</text:p>
          </table:table-cell>
          <table:table-cell office:value-type="float" office:value="4732.3999999999996" table:style-name="ce5">
            <text:p>4732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566" table:style-name="ce6">
            <text:p>6566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Beni immobili</text:p>
          </table:table-cell>
          <table:table-cell office:value-type="float" office:value="2232.92" table:style-name="ce5">
            <text:p>2232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567" table:style-name="ce6">
            <text:p>6567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Beni immobili</text:p>
          </table:table-cell>
          <table:table-cell office:value-type="float" office:value="2232.92" table:style-name="ce5">
            <text:p>2232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568" table:style-name="ce6">
            <text:p>6568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Beni immobili</text:p>
          </table:table-cell>
          <table:table-cell office:value-type="float" office:value="2232.92" table:style-name="ce5">
            <text:p>2232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37.5" table:style-name="ce5">
            <text:p>37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67.44" table:style-name="ce5">
            <text:p>67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8.350000000000001" table:style-name="ce5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3.96" table:style-name="ce5">
            <text:p>23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64.42" table:style-name="ce5">
            <text:p>64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8.350000000000001" table:style-name="ce5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30.04" table:style-name="ce5">
            <text:p>1130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6624.72" table:style-name="ce5">
            <text:p>16624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320.93" table:style-name="ce5">
            <text:p>1320,9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6.43" table:style-name="ce5">
            <text:p>56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7.399999999999999" table:style-name="ce5">
            <text:p>17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63.29" table:style-name="ce5">
            <text:p>63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51.54" table:style-name="ce5">
            <text:p>251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35.53" table:style-name="ce5">
            <text:p>35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8.350000000000001" table:style-name="ce5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0.63" table:style-name="ce5">
            <text:p>50,6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89.37" table:style-name="ce5">
            <text:p>189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3.91" table:style-name="ce5">
            <text:p>43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9.96" table:style-name="ce5">
            <text:p>49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4.7" table:style-name="ce5">
            <text:p>44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643.1" table:style-name="ce5">
            <text:p>643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26.36" table:style-name="ce5">
            <text:p>526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614.34" table:style-name="ce5">
            <text:p>1614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8.1" table:style-name="ce5">
            <text:p>118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06.82" table:style-name="ce5">
            <text:p>1106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85.99" table:style-name="ce5">
            <text:p>85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33.03" table:style-name="ce5">
            <text:p>233,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7.309999999999999" table:style-name="ce5">
            <text:p>17,3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2.78" table:style-name="ce5">
            <text:p>22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733.55" table:style-name="ce5">
            <text:p>1733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5.85" table:style-name="ce5">
            <text:p>25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676.94" table:style-name="ce5">
            <text:p>676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94.09" table:style-name="ce5">
            <text:p>94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92.21" table:style-name="ce5">
            <text:p>92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3.93" table:style-name="ce5">
            <text:p>13,9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8.74" table:style-name="ce5">
            <text:p>118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5.51" table:style-name="ce5">
            <text:p>55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6.53" table:style-name="ce5">
            <text:p>6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61.82" table:style-name="ce5">
            <text:p>61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42.94999999999999" table:style-name="ce5">
            <text:p>142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8.3" table:style-name="ce5">
            <text:p>118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85.24" table:style-name="ce5">
            <text:p>85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8.3" table:style-name="ce5">
            <text:p>118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.71" table:style-name="ce5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80.72" table:style-name="ce5">
            <text:p>480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4.85" table:style-name="ce5">
            <text:p>14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344.55" table:style-name="ce5">
            <text:p>344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2.56" table:style-name="ce5">
            <text:p>22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5.63" table:style-name="ce5">
            <text:p>25,6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832.29" table:style-name="ce5">
            <text:p>2832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30.79" table:style-name="ce5">
            <text:p>30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2.02" table:style-name="ce5">
            <text:p>12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.71" table:style-name="ce5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34.11000000000001" table:style-name="ce5">
            <text:p>134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3.68" table:style-name="ce5">
            <text:p>43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9.25" table:style-name="ce5">
            <text:p>9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7.04" table:style-name="ce5">
            <text:p>57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36.76" table:style-name="ce5">
            <text:p>36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5.95" table:style-name="ce5">
            <text:p>15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6.38" table:style-name="ce5">
            <text:p>16,38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8.350000000000001" table:style-name="ce5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06.9" table:style-name="ce5">
            <text:p>106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66.03" table:style-name="ce5">
            <text:p>166,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76.47" table:style-name="ce5">
            <text:p>76,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09.85" table:style-name="ce5">
            <text:p>109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4.17" table:style-name="ce5">
            <text:p>54,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79.56" table:style-name="ce5">
            <text:p>79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60.66" table:style-name="ce5">
            <text:p>60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2" table:style-name="ce6">
            <text:p>6792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67.209999999999994" table:style-name="ce5">
            <text:p>67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946.88" table:style-name="ce5">
            <text:p>946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.58" table:style-name="ce5">
            <text:p>4,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8.350000000000001" table:style-name="ce5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1.8" table:style-name="ce5">
            <text:p>41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57.16999999999999" table:style-name="ce5">
            <text:p>157,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6.32" table:style-name="ce5">
            <text:p>26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1.02" table:style-name="ce5">
            <text:p>51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5.42" table:style-name="ce5">
            <text:p>55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63.01" table:style-name="ce5">
            <text:p>63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75.569999999999993" table:style-name="ce5">
            <text:p>75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365.94" table:style-name="ce5">
            <text:p>365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5.95" table:style-name="ce5">
            <text:p>15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.71" table:style-name="ce5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300.0700000000002" table:style-name="ce5">
            <text:p>2300,0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34.200000000000003" table:style-name="ce5">
            <text:p>34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7.100000000000001" table:style-name="ce5">
            <text:p>17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75.569999999999993" table:style-name="ce5">
            <text:p>75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42.02000000000001" table:style-name="ce5">
            <text:p>142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5.27" table:style-name="ce5">
            <text:p>15,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63.30000000000001" table:style-name="ce5">
            <text:p>163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0.190000000000001" table:style-name="ce5">
            <text:p>20,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.47" table:style-name="ce5">
            <text:p>5,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57.67" table:style-name="ce5">
            <text:p>457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12.04999999999995" table:style-name="ce5">
            <text:p>512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77.81" table:style-name="ce5">
            <text:p>77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5.75" table:style-name="ce5">
            <text:p>55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65.099999999999994" table:style-name="ce5">
            <text:p>65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0.399999999999999" table:style-name="ce5">
            <text:p>20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815" table:style-name="ce5">
            <text:p>8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33.32" table:style-name="ce5">
            <text:p>433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4.37" table:style-name="ce5">
            <text:p>44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804" table:style-name="ce5">
            <text:p>8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95.76" table:style-name="ce5">
            <text:p>95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9.149999999999999" table:style-name="ce5">
            <text:p>19,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3.12" table:style-name="ce5">
            <text:p>23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313.67" table:style-name="ce5">
            <text:p>1313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0.07" table:style-name="ce5">
            <text:p>10,0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28.54" table:style-name="ce5">
            <text:p>128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08.21" table:style-name="ce5">
            <text:p>208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8.18" table:style-name="ce5">
            <text:p>48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7.9" table:style-name="ce5">
            <text:p>27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378.24" table:style-name="ce5">
            <text:p>378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912.29" table:style-name="ce5">
            <text:p>2912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1.01" table:style-name="ce5">
            <text:p>21,01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8.350000000000001" table:style-name="ce5">
            <text:p>18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.71" table:style-name="ce5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0.81" table:style-name="ce5">
            <text:p>40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31.52" table:style-name="ce5">
            <text:p>31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64.53" table:style-name="ce5">
            <text:p>64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277.41" table:style-name="ce5">
            <text:p>2277,4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7.29" table:style-name="ce5">
            <text:p>27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3431.34" table:style-name="ce5">
            <text:p>3431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72.03" table:style-name="ce5">
            <text:p>72,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33.91" table:style-name="ce5">
            <text:p>133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72.99" table:style-name="ce5">
            <text:p>272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2.8" table:style-name="ce5">
            <text:p>42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8.649999999999999" table:style-name="ce5">
            <text:p>18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92.47" table:style-name="ce5">
            <text:p>192,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2.29" table:style-name="ce5">
            <text:p>22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6.64" table:style-name="ce5">
            <text:p>26,6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.71" table:style-name="ce5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4.95" table:style-name="ce5">
            <text:p>14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992.61" table:style-name="ce5">
            <text:p>1992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0.399999999999999" table:style-name="ce5">
            <text:p>20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8.73" table:style-name="ce5">
            <text:p>118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6.67" table:style-name="ce5">
            <text:p>26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26.28" table:style-name="ce5">
            <text:p>126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666.62" table:style-name="ce5">
            <text:p>666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3" table:style-name="ce6">
            <text:p>6793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9.57" table:style-name="ce5">
            <text:p>19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89.84" table:style-name="ce5">
            <text:p>89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4.56" table:style-name="ce5">
            <text:p>24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8.19" table:style-name="ce5">
            <text:p>28,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333" table:style-name="ce5">
            <text:p>3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7.21" table:style-name="ce5">
            <text:p>57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4.49" table:style-name="ce5">
            <text:p>14,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49.59" table:style-name="ce5">
            <text:p>249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35.049999999999997" table:style-name="ce5">
            <text:p>35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68.98" table:style-name="ce5">
            <text:p>468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3.26" table:style-name="ce5">
            <text:p>13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3.14" table:style-name="ce5">
            <text:p>43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.71" table:style-name="ce5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5.11" table:style-name="ce5">
            <text:p>55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74.7" table:style-name="ce5">
            <text:p>474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5.83" table:style-name="ce5">
            <text:p>115,8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77.41" table:style-name="ce5">
            <text:p>77,4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3.52" table:style-name="ce5">
            <text:p>53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1.86" table:style-name="ce5">
            <text:p>111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83.54999999999995" table:style-name="ce5">
            <text:p>583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36.1600000000001" table:style-name="ce5">
            <text:p>1136,1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.71" table:style-name="ce5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89.08" table:style-name="ce5">
            <text:p>89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6435.96" table:style-name="ce5">
            <text:p>6435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47.8499999999999" table:style-name="ce5">
            <text:p>1147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91.94" table:style-name="ce5">
            <text:p>191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.71" table:style-name="ce5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160.91" table:style-name="ce5">
            <text:p>2160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6.96" table:style-name="ce5">
            <text:p>26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19.5" table:style-name="ce5">
            <text:p>519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7.86" table:style-name="ce5">
            <text:p>57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9.99" table:style-name="ce5">
            <text:p>59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.71" table:style-name="ce5">
            <text:p>11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13.09" table:style-name="ce5">
            <text:p>213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8.1" table:style-name="ce5">
            <text:p>118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52" table:style-name="ce5">
            <text:p>1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8.3" table:style-name="ce5">
            <text:p>118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8.1" table:style-name="ce5">
            <text:p>118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82.67" table:style-name="ce5">
            <text:p>182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8.3" table:style-name="ce5">
            <text:p>118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704.57" table:style-name="ce5">
            <text:p>704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18.3" table:style-name="ce5">
            <text:p>118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25.17" table:style-name="ce5">
            <text:p>125,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85.24" table:style-name="ce5">
            <text:p>85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5.3" table:style-name="ce5">
            <text:p>25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0.079999999999998" table:style-name="ce5">
            <text:p>20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36.58" table:style-name="ce5">
            <text:p>36,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231.06" table:style-name="ce5">
            <text:p>2231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.25" table:style-name="ce5">
            <text:p>4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29.76" table:style-name="ce5">
            <text:p>29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4" table:style-name="ce6">
            <text:p>6794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75.28" table:style-name="ce5">
            <text:p>175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5" table:style-name="ce6">
            <text:p>6795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7.5" table:style-name="ce5">
            <text:p>7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5" table:style-name="ce6">
            <text:p>6795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.78" table:style-name="ce5">
            <text:p>4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6" table:style-name="ce6">
            <text:p>6796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894.71" table:style-name="ce5">
            <text:p>894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6" table:style-name="ce6">
            <text:p>6796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55.66999999999999" table:style-name="ce5">
            <text:p>155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7" table:style-name="ce6">
            <text:p>6797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616.23" table:style-name="ce5">
            <text:p>616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7" table:style-name="ce6">
            <text:p>6797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658.62" table:style-name="ce5">
            <text:p>658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8" table:style-name="ce6">
            <text:p>6798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857.37" table:style-name="ce5">
            <text:p>857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8" table:style-name="ce6">
            <text:p>6798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31" table:style-name="ce5">
            <text:p>43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9" table:style-name="ce6">
            <text:p>6799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342.32" table:style-name="ce5">
            <text:p>342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6799" table:style-name="ce6">
            <text:p>6799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528.1" table:style-name="ce5">
            <text:p>528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7091" table:style-name="ce6">
            <text:p>7091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Utenze e canoni</text:p>
          </table:table-cell>
          <table:table-cell office:value-type="float" office:value="28.65" table:style-name="ce5">
            <text:p>28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7091" table:style-name="ce6">
            <text:p>7091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Utenze e canoni</text:p>
          </table:table-cell>
          <table:table-cell office:value-type="float" office:value="166.79" table:style-name="ce5">
            <text:p>166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NO...LERIA DI MARCHIORI LUCA</text:p>
          </table:table-cell>
          <table:table-cell office:value-type="float" office:value="5625" table:style-name="ce6">
            <text:p>5625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7.37" table:style-name="ce5">
            <text:p>77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5500" table:style-name="ce6">
            <text:p>5500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beni di consumo</text:p>
          </table:table-cell>
          <table:table-cell office:value-type="float" office:value="102.65" table:style-name="ce5">
            <text:p>102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5500" table:style-name="ce6">
            <text:p>5500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beni di consumo</text:p>
          </table:table-cell>
          <table:table-cell office:value-type="float" office:value="111.08" table:style-name="ce5">
            <text:p>111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5500" table:style-name="ce6">
            <text:p>5500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beni di consumo</text:p>
          </table:table-cell>
          <table:table-cell office:value-type="float" office:value="163.02000000000001" table:style-name="ce5">
            <text:p>163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5501" table:style-name="ce6">
            <text:p>550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96.18" table:style-name="ce5">
            <text:p>96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6018" table:style-name="ce6">
            <text:p>6018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beni di consumo</text:p>
          </table:table-cell>
          <table:table-cell office:value-type="float" office:value="125.27" table:style-name="ce5">
            <text:p>125,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6018" table:style-name="ce6">
            <text:p>6018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beni di consumo</text:p>
          </table:table-cell>
          <table:table-cell office:value-type="float" office:value="177.79" table:style-name="ce5">
            <text:p>177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6018" table:style-name="ce6">
            <text:p>6018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beni di consumo</text:p>
          </table:table-cell>
          <table:table-cell office:value-type="float" office:value="189.08" table:style-name="ce5">
            <text:p>189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6018" table:style-name="ce6">
            <text:p>6018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beni di consumo</text:p>
          </table:table-cell>
          <table:table-cell office:value-type="float" office:value="224.44" table:style-name="ce5">
            <text:p>224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6312" table:style-name="ce6">
            <text:p>631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beni di consumo</text:p>
          </table:table-cell>
          <table:table-cell office:value-type="float" office:value="117.86" table:style-name="ce5">
            <text:p>117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6312" table:style-name="ce6">
            <text:p>631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beni di consumo</text:p>
          </table:table-cell>
          <table:table-cell office:value-type="float" office:value="180.46" table:style-name="ce5">
            <text:p>180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6312" table:style-name="ce6">
            <text:p>631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beni di consumo</text:p>
          </table:table-cell>
          <table:table-cell office:value-type="float" office:value="289.02" table:style-name="ce5">
            <text:p>289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6312" table:style-name="ce6">
            <text:p>631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beni di consumo</text:p>
          </table:table-cell>
          <table:table-cell office:value-type="float" office:value="119.45" table:style-name="ce5">
            <text:p>119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6312" table:style-name="ce6">
            <text:p>631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beni di consumo</text:p>
          </table:table-cell>
          <table:table-cell office:value-type="float" office:value="129.12" table:style-name="ce5">
            <text:p>129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6312" table:style-name="ce6">
            <text:p>631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beni di consumo</text:p>
          </table:table-cell>
          <table:table-cell office:value-type="float" office:value="134.19999999999999" table:style-name="ce5">
            <text:p>134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6312" table:style-name="ce6">
            <text:p>631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beni di consumo</text:p>
          </table:table-cell>
          <table:table-cell office:value-type="float" office:value="1181.81" table:style-name="ce5">
            <text:p>1181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6313" table:style-name="ce6">
            <text:p>631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881.02" table:style-name="ce5">
            <text:p>881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6773" table:style-name="ce6">
            <text:p>6773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beni di consumo</text:p>
          </table:table-cell>
          <table:table-cell office:value-type="float" office:value="147.4" table:style-name="ce5">
            <text:p>147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6773" table:style-name="ce6">
            <text:p>6773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beni di consumo</text:p>
          </table:table-cell>
          <table:table-cell office:value-type="float" office:value="321.69" table:style-name="ce5">
            <text:p>321,6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6773" table:style-name="ce6">
            <text:p>6773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beni di consumo</text:p>
          </table:table-cell>
          <table:table-cell office:value-type="float" office:value="422.96" table:style-name="ce5">
            <text:p>422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6773" table:style-name="ce6">
            <text:p>6773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beni di consumo</text:p>
          </table:table-cell>
          <table:table-cell office:value-type="float" office:value="298.08" table:style-name="ce5">
            <text:p>298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6773" table:style-name="ce6">
            <text:p>6773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beni di consumo</text:p>
          </table:table-cell>
          <table:table-cell office:value-type="float" office:value="306.7" table:style-name="ce5">
            <text:p>306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6773" table:style-name="ce6">
            <text:p>6773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beni di consumo</text:p>
          </table:table-cell>
          <table:table-cell office:value-type="float" office:value="317.92" table:style-name="ce5">
            <text:p>317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6774" table:style-name="ce6">
            <text:p>6774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servizi</text:p>
          </table:table-cell>
          <table:table-cell office:value-type="float" office:value="96.18" table:style-name="ce5">
            <text:p>96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SSELLEZETA SNC DI S. E <text:s/>S. ZAMBERLETTI</text:p>
          </table:table-cell>
          <table:table-cell office:value-type="float" office:value="6335" table:style-name="ce6">
            <text:p>6335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7633" table:style-name="ce5">
            <text:p>276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SSELLEZETA SNC DI S. E <text:s/>S. ZAMBERLETTI</text:p>
          </table:table-cell>
          <table:table-cell office:value-type="float" office:value="6907" table:style-name="ce6">
            <text:p>6907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775.9" table:style-name="ce5">
            <text:p>3775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UREKA - S.R.L.</text:p>
          </table:table-cell>
          <table:table-cell office:value-type="float" office:value="5660" table:style-name="ce6">
            <text:p>5660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Altri servizi</text:p>
          </table:table-cell>
          <table:table-cell office:value-type="float" office:value="18165.98" table:style-name="ce5">
            <text:p>18165,98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EUREKA - S.R.L.</text:p>
          </table:table-cell>
          <table:table-cell office:value-type="float" office:value="7095" table:style-name="ce6">
            <text:p>7095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servizi</text:p>
          </table:table-cell>
          <table:table-cell office:value-type="float" office:value="18165.98" table:style-name="ce5">
            <text:p>18165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URO ASSISTANCE S.C.S.</text:p>
          </table:table-cell>
          <table:table-cell office:value-type="float" office:value="5913" table:style-name="ce6">
            <text:p>5913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36.75" table:style-name="ce5">
            <text:p>1436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URO ASSISTANCE S.C.S.</text:p>
          </table:table-cell>
          <table:table-cell office:value-type="float" office:value="6205" table:style-name="ce6">
            <text:p>620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36.75" table:style-name="ce5">
            <text:p>1436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URO ASSISTANCE S.C.S.</text:p>
          </table:table-cell>
          <table:table-cell office:value-type="float" office:value="6974" table:style-name="ce6">
            <text:p>6974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59.75" table:style-name="ce5">
            <text:p>359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URO ASSISTANCE S.C.S.</text:p>
          </table:table-cell>
          <table:table-cell office:value-type="float" office:value="6975" table:style-name="ce6">
            <text:p>6975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77" table:style-name="ce5">
            <text:p>107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UROCQS SPA</text:p>
          </table:table-cell>
          <table:table-cell office:value-type="float" office:value="5834" table:style-name="ce6">
            <text:p>5834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76" table:style-name="ce5">
            <text:p>2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UROCQS SPA</text:p>
          </table:table-cell>
          <table:table-cell office:value-type="float" office:value="6675" table:style-name="ce6">
            <text:p>6675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76" table:style-name="ce5">
            <text:p>2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UROCQS SPA</text:p>
          </table:table-cell>
          <table:table-cell office:value-type="float" office:value="7356" table:style-name="ce6">
            <text:p>7356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76" table:style-name="ce5">
            <text:p>2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UROFINS MODULO UNO SRL</text:p>
          </table:table-cell>
          <table:table-cell office:value-type="float" office:value="6337" table:style-name="ce6">
            <text:p>6337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44" table:style-name="ce5">
            <text:p>2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UROFINS MODULO UNO SRL</text:p>
          </table:table-cell>
          <table:table-cell office:value-type="float" office:value="6951" table:style-name="ce6">
            <text:p>695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44" table:style-name="ce5">
            <text:p>2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5664" table:style-name="ce6">
            <text:p>5664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4681.79" table:style-name="ce5">
            <text:p>14681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5665" table:style-name="ce6">
            <text:p>5665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82045.14" table:style-name="ce5">
            <text:p>182045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5666" table:style-name="ce6">
            <text:p>5666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5168.8" table:style-name="ce5">
            <text:p>5168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5667" table:style-name="ce6">
            <text:p>5667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5121.4799999999996" table:style-name="ce5">
            <text:p>5121,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6745" table:style-name="ce6">
            <text:p>6745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5685.68" table:style-name="ce5">
            <text:p>5685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6746" table:style-name="ce6">
            <text:p>6746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20118.43" table:style-name="ce5">
            <text:p>20118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6747" table:style-name="ce6">
            <text:p>6747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281490.52" table:style-name="ce5">
            <text:p>281490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7443" table:style-name="ce6">
            <text:p>7443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289412.32" table:style-name="ce5">
            <text:p>289412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BBRI <text:s/>FRANCESCO</text:p>
          </table:table-cell>
          <table:table-cell office:value-type="float" office:value="7184" table:style-name="ce6">
            <text:p>718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70" table:style-name="ce5">
            <text:p>27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IA <text:s/>FEDERICO</text:p>
          </table:table-cell>
          <table:table-cell office:value-type="float" office:value="7318" table:style-name="ce6">
            <text:p>731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40" table:style-name="ce5">
            <text:p>8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TER S.P.A.</text:p>
          </table:table-cell>
          <table:table-cell office:value-type="float" office:value="5595" table:style-name="ce6">
            <text:p>5595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beni di consumo</text:p>
          </table:table-cell>
          <table:table-cell office:value-type="float" office:value="133.38999999999999" table:style-name="ce5">
            <text:p>133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TER S.P.A.</text:p>
          </table:table-cell>
          <table:table-cell office:value-type="float" office:value="5595" table:style-name="ce6">
            <text:p>5595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beni di consumo</text:p>
          </table:table-cell>
          <table:table-cell office:value-type="float" office:value="162.91999999999999" table:style-name="ce5">
            <text:p>162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TER S.P.A.</text:p>
          </table:table-cell>
          <table:table-cell office:value-type="float" office:value="5595" table:style-name="ce6">
            <text:p>5595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beni di consumo</text:p>
          </table:table-cell>
          <table:table-cell office:value-type="float" office:value="244.38" table:style-name="ce5">
            <text:p>244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TER S.P.A.</text:p>
          </table:table-cell>
          <table:table-cell office:value-type="float" office:value="5595" table:style-name="ce6">
            <text:p>5595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beni di consumo</text:p>
          </table:table-cell>
          <table:table-cell office:value-type="float" office:value="652.23" table:style-name="ce5">
            <text:p>652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TER S.P.A.</text:p>
          </table:table-cell>
          <table:table-cell office:value-type="float" office:value="6989" table:style-name="ce6">
            <text:p>6989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beni di consumo</text:p>
          </table:table-cell>
          <table:table-cell office:value-type="float" office:value="149.88" table:style-name="ce5">
            <text:p>149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TER S.P.A.</text:p>
          </table:table-cell>
          <table:table-cell office:value-type="float" office:value="6989" table:style-name="ce6">
            <text:p>6989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beni di consumo</text:p>
          </table:table-cell>
          <table:table-cell office:value-type="float" office:value="374.71" table:style-name="ce5">
            <text:p>374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TER S.P.A.</text:p>
          </table:table-cell>
          <table:table-cell office:value-type="float" office:value="6989" table:style-name="ce6">
            <text:p>6989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beni di consumo</text:p>
          </table:table-cell>
          <table:table-cell office:value-type="float" office:value="381.21" table:style-name="ce5">
            <text:p>381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TER S.P.A.</text:p>
          </table:table-cell>
          <table:table-cell office:value-type="float" office:value="6989" table:style-name="ce6">
            <text:p>6989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beni di consumo</text:p>
          </table:table-cell>
          <table:table-cell office:value-type="float" office:value="1226.9100000000001" table:style-name="ce5">
            <text:p>1226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TTORE <text:s/>TIZIANO FEDERICO</text:p>
          </table:table-cell>
          <table:table-cell office:value-type="float" office:value="6488" table:style-name="ce6">
            <text:p>6488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TTORE <text:s/>TIZIANO FEDERICO</text:p>
          </table:table-cell>
          <table:table-cell office:value-type="float" office:value="7295" table:style-name="ce6">
            <text:p>729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VA <text:s/>MARIANGELA</text:p>
          </table:table-cell>
          <table:table-cell office:value-type="float" office:value="7311" table:style-name="ce6">
            <text:p>731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40" table:style-name="ce5">
            <text:p>8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VETTI <text:s/>ALBERTO</text:p>
          </table:table-cell>
          <table:table-cell office:value-type="float" office:value="5483" table:style-name="ce6">
            <text:p>5483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VETTI <text:s/>ALBERTO</text:p>
          </table:table-cell>
          <table:table-cell office:value-type="float" office:value="6050" table:style-name="ce6">
            <text:p>6050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VETTI <text:s/>ALBERTO</text:p>
          </table:table-cell>
          <table:table-cell office:value-type="float" office:value="7171" table:style-name="ce6">
            <text:p>717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ZZIO <text:s/>PROSPERA</text:p>
          </table:table-cell>
          <table:table-cell office:value-type="float" office:value="6383" table:style-name="ce6">
            <text:p>6383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AZZIO <text:s/>PROSPERA</text:p>
          </table:table-cell>
          <table:table-cell office:value-type="float" office:value="7273" table:style-name="ce6">
            <text:p>727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EDELI <text:s/>DOMENICA</text:p>
          </table:table-cell>
          <table:table-cell office:value-type="float" office:value="7040" table:style-name="ce6">
            <text:p>704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servizi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ERRAZZI <text:s/>CARLO E FIGLIO DI FERRAZZI AND</text:p>
          </table:table-cell>
          <table:table-cell office:value-type="float" office:value="5851" table:style-name="ce6">
            <text:p>5851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572.7399999999998" table:style-name="ce5">
            <text:p>2572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ERRAZZI <text:s/>CARLO E FIGLIO DI FERRAZZI AND</text:p>
          </table:table-cell>
          <table:table-cell office:value-type="float" office:value="6339" table:style-name="ce6">
            <text:p>6339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028.1099999999999" table:style-name="ce5">
            <text:p>1028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ERRAZZI <text:s/>CARLO E FIGLIO DI FERRAZZI AND</text:p>
          </table:table-cell>
          <table:table-cell office:value-type="float" office:value="7084" table:style-name="ce6">
            <text:p>7084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670.16" table:style-name="ce5">
            <text:p>1670,1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ERRAZZI DI DI TULLIO M. RANALLI A &amp; C.<text:s/></text:p>
          </table:table-cell>
          <table:table-cell office:value-type="float" office:value="5870" table:style-name="ce6">
            <text:p>5870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39.13" table:style-name="ce5">
            <text:p>139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ERRO <text:s/>VALENTINO</text:p>
          </table:table-cell>
          <table:table-cell office:value-type="float" office:value="6290" table:style-name="ce6">
            <text:p>6290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ERRO <text:s/>VALENTINO</text:p>
          </table:table-cell>
          <table:table-cell office:value-type="float" office:value="7232" table:style-name="ce6">
            <text:p>723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ETTAH <text:s/>NOUHALIA</text:p>
          </table:table-cell>
          <table:table-cell office:value-type="float" office:value="7319" table:style-name="ce6">
            <text:p>731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ADEL-FEDERAZIONE ITALIANA AUTONOMA DIP</text:p>
          </table:table-cell>
          <table:table-cell office:value-type="float" office:value="5835" table:style-name="ce6">
            <text:p>5835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44.16" table:style-name="ce5">
            <text:p>44,1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ADEL-FEDERAZIONE ITALIANA AUTONOMA DIP</text:p>
          </table:table-cell>
          <table:table-cell office:value-type="float" office:value="6676" table:style-name="ce6">
            <text:p>6676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44.16" table:style-name="ce5">
            <text:p>44,1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ADEL-FEDERAZIONE ITALIANA AUTONOMA DIP</text:p>
          </table:table-cell>
          <table:table-cell office:value-type="float" office:value="7357" table:style-name="ce6">
            <text:p>7357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46.92" table:style-name="ce5">
            <text:p>46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DONE <text:s/>ROSA MARIA</text:p>
          </table:table-cell>
          <table:table-cell office:value-type="float" office:value="6544" table:style-name="ce6">
            <text:p>6544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e spese per il personale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DONE <text:s/>ROSA MARIA</text:p>
          </table:table-cell>
          <table:table-cell office:value-type="float" office:value="7033" table:style-name="ce6">
            <text:p>7033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e spese per il personale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NCONTINUO S.P.A.</text:p>
          </table:table-cell>
          <table:table-cell office:value-type="float" office:value="5836" table:style-name="ce6">
            <text:p>5836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68" table:style-name="ce5">
            <text:p>2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NCONTINUO S.P.A.</text:p>
          </table:table-cell>
          <table:table-cell office:value-type="float" office:value="6677" table:style-name="ce6">
            <text:p>6677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68" table:style-name="ce5">
            <text:p>2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NCONTINUO S.P.A.</text:p>
          </table:table-cell>
          <table:table-cell office:value-type="float" office:value="7358" table:style-name="ce6">
            <text:p>7358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68" table:style-name="ce5">
            <text:p>2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NCONTINUO S.P.A.</text:p>
          </table:table-cell>
          <table:table-cell office:value-type="float" office:value="7371" table:style-name="ce6">
            <text:p>7371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74" table:style-name="ce5">
            <text:p>2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NDOMESTIC BANCA SPA-GRUPPO BNP PARIBAS</text:p>
          </table:table-cell>
          <table:table-cell office:value-type="float" office:value="5837" table:style-name="ce6">
            <text:p>5837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788" table:style-name="ce5">
            <text:p>7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NDOMESTIC BANCA SPA-GRUPPO BNP PARIBAS</text:p>
          </table:table-cell>
          <table:table-cell office:value-type="float" office:value="5837" table:style-name="ce6">
            <text:p>5837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73" table:style-name="ce5">
            <text:p>2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NDOMESTIC BANCA SPA-GRUPPO BNP PARIBAS</text:p>
          </table:table-cell>
          <table:table-cell office:value-type="float" office:value="6678" table:style-name="ce6">
            <text:p>6678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73" table:style-name="ce5">
            <text:p>2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NDOMESTIC BANCA SPA-GRUPPO BNP PARIBAS</text:p>
          </table:table-cell>
          <table:table-cell office:value-type="float" office:value="6678" table:style-name="ce6">
            <text:p>6678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788" table:style-name="ce5">
            <text:p>7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NDOMESTIC BANCA SPA-GRUPPO BNP PARIBAS</text:p>
          </table:table-cell>
          <table:table-cell office:value-type="float" office:value="7359" table:style-name="ce6">
            <text:p>7359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73" table:style-name="ce5">
            <text:p>2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NDOMESTIC BANCA SPA-GRUPPO BNP PARIBAS</text:p>
          </table:table-cell>
          <table:table-cell office:value-type="float" office:value="7359" table:style-name="ce6">
            <text:p>7359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788" table:style-name="ce5">
            <text:p>7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NTEL ENGINEERING SRL</text:p>
          </table:table-cell>
          <table:table-cell office:value-type="float" office:value="6995" table:style-name="ce6">
            <text:p>6995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servizi</text:p>
          </table:table-cell>
          <table:table-cell office:value-type="float" office:value="30328.37" table:style-name="ce5">
            <text:p>30328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NTEL ENGINEERING SRL</text:p>
          </table:table-cell>
          <table:table-cell office:value-type="float" office:value="6996" table:style-name="ce6">
            <text:p>6996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servizi</text:p>
          </table:table-cell>
          <table:table-cell office:value-type="float" office:value="25000" table:style-name="ce5">
            <text:p>250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NTEL ENGINEERING SRL</text:p>
          </table:table-cell>
          <table:table-cell office:value-type="float" office:value="6997" table:style-name="ce6">
            <text:p>6997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ggi di riscossione</text:p>
          </table:table-cell>
          <table:table-cell office:value-type="float" office:value="4671.63" table:style-name="ce5">
            <text:p>4671,6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NTEL ENGINEERING SRL</text:p>
          </table:table-cell>
          <table:table-cell office:value-type="float" office:value="6997" table:style-name="ce6">
            <text:p>6997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ggi di riscossione</text:p>
          </table:table-cell>
          <table:table-cell office:value-type="float" office:value="58928.29" table:style-name="ce5">
            <text:p>58928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IRENZE <text:s/>ALESSANDRO</text:p>
          </table:table-cell>
          <table:table-cell office:value-type="float" office:value="6581" table:style-name="ce6">
            <text:p>6581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LOWBIRD ITALIA SRL</text:p>
          </table:table-cell>
          <table:table-cell office:value-type="float" office:value="5663" table:style-name="ce6">
            <text:p>5663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Altri servizi</text:p>
          </table:table-cell>
          <table:table-cell office:value-type="float" office:value="2.92" table:style-name="ce5">
            <text:p>2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LOWBIRD ITALIA SRL</text:p>
          </table:table-cell>
          <table:table-cell office:value-type="float" office:value="6019" table:style-name="ce6">
            <text:p>6019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70.96" table:style-name="ce5">
            <text:p>570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LOWBIRD ITALIA SRL</text:p>
          </table:table-cell>
          <table:table-cell office:value-type="float" office:value="6332" table:style-name="ce6">
            <text:p>633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3.93" table:style-name="ce5">
            <text:p>3,9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LOWBIRD ITALIA SRL</text:p>
          </table:table-cell>
          <table:table-cell office:value-type="float" office:value="6577" table:style-name="ce6">
            <text:p>6577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70.96" table:style-name="ce5">
            <text:p>570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LOWBIRD ITALIA SRL</text:p>
          </table:table-cell>
          <table:table-cell office:value-type="float" office:value="7147" table:style-name="ce6">
            <text:p>7147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servizi</text:p>
          </table:table-cell>
          <table:table-cell office:value-type="float" office:value="6.58" table:style-name="ce5">
            <text:p>6,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CACCIA GROUP S.R.L.</text:p>
          </table:table-cell>
          <table:table-cell office:value-type="float" office:value="7046" table:style-name="ce6">
            <text:p>7046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cquisto di beni per conto di terzi</text:p>
          </table:table-cell>
          <table:table-cell office:value-type="float" office:value="58889.99" table:style-name="ce5">
            <text:p>58889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.ISTITUTO MADONNA DELLA CROCE ONLU</text:p>
          </table:table-cell>
          <table:table-cell office:value-type="float" office:value="5603" table:style-name="ce6">
            <text:p>5603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04.8" table:style-name="ce5">
            <text:p>1504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.ISTITUTO MADONNA DELLA CROCE ONLU</text:p>
          </table:table-cell>
          <table:table-cell office:value-type="float" office:value="7050" table:style-name="ce6">
            <text:p>705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04.8" table:style-name="ce5">
            <text:p>1504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BELLORA ONLUS</text:p>
          </table:table-cell>
          <table:table-cell office:value-type="float" office:value="5914" table:style-name="ce6">
            <text:p>5914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336.19" table:style-name="ce5">
            <text:p>7336,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BELLORA ONLUS</text:p>
          </table:table-cell>
          <table:table-cell office:value-type="float" office:value="6885" table:style-name="ce6">
            <text:p>6885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778.9699999999993" table:style-name="ce5">
            <text:p>8778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BELLORA ONLUS</text:p>
          </table:table-cell>
          <table:table-cell office:value-type="float" office:value="6886" table:style-name="ce6">
            <text:p>6886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891.41" table:style-name="ce5">
            <text:p>5891,4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CARITAS AMBROSIANA ONLUS</text:p>
          </table:table-cell>
          <table:table-cell office:value-type="float" office:value="6769" table:style-name="ce6">
            <text:p>6769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652.44" table:style-name="ce5">
            <text:p>3652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CARITAS AMBROSIANA ONLUS</text:p>
          </table:table-cell>
          <table:table-cell office:value-type="float" office:value="6983" table:style-name="ce6">
            <text:p>698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70.76" table:style-name="ce5">
            <text:p>1470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CARITAS AMBROSIANA ONLUS</text:p>
          </table:table-cell>
          <table:table-cell office:value-type="float" office:value="7080" table:style-name="ce6">
            <text:p>7080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81.8" table:style-name="ce5">
            <text:p>381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CENTRO DI ACCOGLIENZA PER ANZ</text:p>
          </table:table-cell>
          <table:table-cell office:value-type="float" office:value="5452" table:style-name="ce6">
            <text:p>545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35.96" table:style-name="ce5">
            <text:p>635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CENTRO DI ACCOGLIENZA PER ANZ</text:p>
          </table:table-cell>
          <table:table-cell office:value-type="float" office:value="5915" table:style-name="ce6">
            <text:p>5915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35.96" table:style-name="ce5">
            <text:p>635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CENTRO DI ACCOGLIENZA PER ANZ</text:p>
          </table:table-cell>
          <table:table-cell office:value-type="float" office:value="6726" table:style-name="ce6">
            <text:p>6726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35.96" table:style-name="ce5">
            <text:p>635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DON CARLO GNOCCHI ONLUS</text:p>
          </table:table-cell>
          <table:table-cell office:value-type="float" office:value="5916" table:style-name="ce6">
            <text:p>5916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825" table:style-name="ce5">
            <text:p>48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GALLERIA ARTE MODERNA E CONT.</text:p>
          </table:table-cell>
          <table:table-cell office:value-type="float" office:value="5721" table:style-name="ce6">
            <text:p>5721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10610" table:style-name="ce5">
            <text:p>1061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GALLERIA ARTE MODERNA E CONT.</text:p>
          </table:table-cell>
          <table:table-cell office:value-type="float" office:value="5806" table:style-name="ce6">
            <text:p>5806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8695.9599999999991" table:style-name="ce5">
            <text:p>8695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GALLERIA ARTE MODERNA E CONT.</text:p>
          </table:table-cell>
          <table:table-cell office:value-type="float" office:value="5807" table:style-name="ce6">
            <text:p>5807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70000" table:style-name="ce5">
            <text:p>700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GALLERIA ARTE MODERNA E CONT.</text:p>
          </table:table-cell>
          <table:table-cell office:value-type="float" office:value="5808" table:style-name="ce6">
            <text:p>5808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304.04" table:style-name="ce5">
            <text:p>1304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GALLERIA ARTE MODERNA E CONT.</text:p>
          </table:table-cell>
          <table:table-cell office:value-type="float" office:value="6453" table:style-name="ce6">
            <text:p>6453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1224.04" table:style-name="ce5">
            <text:p>1224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GALLERIA ARTE MODERNA E CONT.</text:p>
          </table:table-cell>
          <table:table-cell office:value-type="float" office:value="6453" table:style-name="ce6">
            <text:p>6453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1308.04" table:style-name="ce5">
            <text:p>1308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GALLERIA ARTE MODERNA E CONT.</text:p>
          </table:table-cell>
          <table:table-cell office:value-type="float" office:value="6454" table:style-name="ce6">
            <text:p>6454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206.27" table:style-name="ce5">
            <text:p>3206,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GALLERIA ARTE MODERNA E CONT.</text:p>
          </table:table-cell>
          <table:table-cell office:value-type="float" office:value="6455" table:style-name="ce6">
            <text:p>6455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3447.96" table:style-name="ce5">
            <text:p>3447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GALLERIA ARTE MODERNA E CONT.</text:p>
          </table:table-cell>
          <table:table-cell office:value-type="float" office:value="7059" table:style-name="ce6">
            <text:p>7059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4331.71" table:style-name="ce5">
            <text:p>4331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ISTITUTO SACRA FAMIGLIA ONLUS</text:p>
          </table:table-cell>
          <table:table-cell office:value-type="float" office:value="5809" table:style-name="ce6">
            <text:p>5809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627.2" table:style-name="ce5">
            <text:p>6627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ISTITUTO SACRA FAMIGLIA ONLUS</text:p>
          </table:table-cell>
          <table:table-cell office:value-type="float" office:value="6302" table:style-name="ce6">
            <text:p>630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555.1999999999998" table:style-name="ce5">
            <text:p>2555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ISTITUTO SACRA FAMIGLIA ONLUS</text:p>
          </table:table-cell>
          <table:table-cell office:value-type="float" office:value="6303" table:style-name="ce6">
            <text:p>630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226.67" table:style-name="ce5">
            <text:p>2226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L'ALBERO DELLA VITA ONLUS</text:p>
          </table:table-cell>
          <table:table-cell office:value-type="float" office:value="5885" table:style-name="ce6">
            <text:p>5885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35" table:style-name="ce5">
            <text:p>7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L'ALBERO DELLA VITA ONLUS</text:p>
          </table:table-cell>
          <table:table-cell office:value-type="float" office:value="5917" table:style-name="ce6">
            <text:p>5917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95" table:style-name="ce5">
            <text:p>1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L'ALBERO DELLA VITA ONLUS</text:p>
          </table:table-cell>
          <table:table-cell office:value-type="float" office:value="6322" table:style-name="ce6">
            <text:p>632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01.5" table:style-name="ce5">
            <text:p>201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L'ALBERO DELLA VITA ONLUS</text:p>
          </table:table-cell>
          <table:table-cell office:value-type="float" office:value="6322" table:style-name="ce6">
            <text:p>632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07.5" table:style-name="ce5">
            <text:p>807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5453" table:style-name="ce6">
            <text:p>545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928.91" table:style-name="ce5">
            <text:p>1928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5759" table:style-name="ce6">
            <text:p>5759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266.91" table:style-name="ce5">
            <text:p>2266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5759" table:style-name="ce6">
            <text:p>5759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7.05" table:style-name="ce5">
            <text:p>127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5760" table:style-name="ce6">
            <text:p>5760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46.1099999999999" table:style-name="ce5">
            <text:p>1246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5761" table:style-name="ce6">
            <text:p>5761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928.91" table:style-name="ce5">
            <text:p>1928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5886" table:style-name="ce6">
            <text:p>5886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463.67" table:style-name="ce5">
            <text:p>3463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6593" table:style-name="ce6">
            <text:p>6593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73.16" table:style-name="ce5">
            <text:p>1373,1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6593" table:style-name="ce6">
            <text:p>6593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928.91" table:style-name="ce5">
            <text:p>1928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6593" table:style-name="ce6">
            <text:p>6593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266.91" table:style-name="ce5">
            <text:p>2266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6593" table:style-name="ce6">
            <text:p>6593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463.67" table:style-name="ce5">
            <text:p>3463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ZACCHEO</text:p>
          </table:table-cell>
          <table:table-cell office:value-type="float" office:value="5604" table:style-name="ce6">
            <text:p>5604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66" table:style-name="ce5">
            <text:p>2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ZACCHEO</text:p>
          </table:table-cell>
          <table:table-cell office:value-type="float" office:value="5605" table:style-name="ce6">
            <text:p>5605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36" table:style-name="ce5">
            <text:p>15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ZACCHEO</text:p>
          </table:table-cell>
          <table:table-cell office:value-type="float" office:value="5918" table:style-name="ce6">
            <text:p>5918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62" table:style-name="ce5">
            <text:p>18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ZACCHEO</text:p>
          </table:table-cell>
          <table:table-cell office:value-type="float" office:value="6594" table:style-name="ce6">
            <text:p>6594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ZACCHEO</text:p>
          </table:table-cell>
          <table:table-cell office:value-type="float" office:value="6595" table:style-name="ce6">
            <text:p>6595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0" table:style-name="ce5">
            <text:p>18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ZACCHEO</text:p>
          </table:table-cell>
          <table:table-cell office:value-type="float" office:value="6633" table:style-name="ce6">
            <text:p>663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75.29" table:style-name="ce5">
            <text:p>175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ZACCHEO</text:p>
          </table:table-cell>
          <table:table-cell office:value-type="float" office:value="6770" table:style-name="ce6">
            <text:p>6770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242.58" table:style-name="ce5">
            <text:p>7242,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ZACCHEO</text:p>
          </table:table-cell>
          <table:table-cell office:value-type="float" office:value="6984" table:style-name="ce6">
            <text:p>6984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860.2" table:style-name="ce5">
            <text:p>2860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AZIONE ZACCHEO</text:p>
          </table:table-cell>
          <table:table-cell office:value-type="float" office:value="7081" table:style-name="ce6">
            <text:p>7081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803.86" table:style-name="ce5">
            <text:p>2803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O PENSIONE PERSEO SIRIO</text:p>
          </table:table-cell>
          <table:table-cell office:value-type="float" office:value="5838" table:style-name="ce6">
            <text:p>5838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63.82" table:style-name="ce5">
            <text:p>63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O PENSIONE PERSEO SIRIO</text:p>
          </table:table-cell>
          <table:table-cell office:value-type="float" office:value="5838" table:style-name="ce6">
            <text:p>5838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588.75" table:style-name="ce5">
            <text:p>588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O PENSIONE PERSEO SIRIO</text:p>
          </table:table-cell>
          <table:table-cell office:value-type="float" office:value="5839" table:style-name="ce6">
            <text:p>5839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63.82" table:style-name="ce5">
            <text:p>63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O PENSIONE PERSEO SIRIO</text:p>
          </table:table-cell>
          <table:table-cell office:value-type="float" office:value="5839" table:style-name="ce6">
            <text:p>5839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451.86" table:style-name="ce5">
            <text:p>1451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O PENSIONE PERSEO SIRIO</text:p>
          </table:table-cell>
          <table:table-cell office:value-type="float" office:value="6679" table:style-name="ce6">
            <text:p>6679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63.82" table:style-name="ce5">
            <text:p>63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O PENSIONE PERSEO SIRIO</text:p>
          </table:table-cell>
          <table:table-cell office:value-type="float" office:value="6679" table:style-name="ce6">
            <text:p>6679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606.49" table:style-name="ce5">
            <text:p>606,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O PENSIONE PERSEO SIRIO</text:p>
          </table:table-cell>
          <table:table-cell office:value-type="float" office:value="6680" table:style-name="ce6">
            <text:p>6680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63.82" table:style-name="ce5">
            <text:p>63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O PENSIONE PERSEO SIRIO</text:p>
          </table:table-cell>
          <table:table-cell office:value-type="float" office:value="6680" table:style-name="ce6">
            <text:p>6680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469.6" table:style-name="ce5">
            <text:p>1469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O PENSIONE PERSEO SIRIO</text:p>
          </table:table-cell>
          <table:table-cell office:value-type="float" office:value="7360" table:style-name="ce6">
            <text:p>7360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42.80000000000001" table:style-name="ce5">
            <text:p>142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O PENSIONE PERSEO SIRIO</text:p>
          </table:table-cell>
          <table:table-cell office:value-type="float" office:value="7360" table:style-name="ce6">
            <text:p>7360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331.34" table:style-name="ce5">
            <text:p>3331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O PENSIONE PERSEO SIRIO</text:p>
          </table:table-cell>
          <table:table-cell office:value-type="float" office:value="7372" table:style-name="ce6">
            <text:p>7372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42.80000000000001" table:style-name="ce5">
            <text:p>142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DO PENSIONE PERSEO SIRIO</text:p>
          </table:table-cell>
          <table:table-cell office:value-type="float" office:value="7372" table:style-name="ce6">
            <text:p>7372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330.87" table:style-name="ce5">
            <text:p>1330,8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TANA <text:s/>FELICITA</text:p>
          </table:table-cell>
          <table:table-cell office:value-type="float" office:value="5792" table:style-name="ce6">
            <text:p>5792</text:p>
          </table:table-cell>
          <table:table-cell office:value-type="string" table:style-name="ce6">
            <text:p>24/10/2023</text:p>
          </table:table-cell>
          <table:table-cell office:value-type="string" table:style-name="ce5">
            <text:p>Beni immobili</text:p>
          </table:table-cell>
          <table:table-cell office:value-type="float" office:value="3150" table:style-name="ce5">
            <text:p>31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TANA DI ROBERTO FONTANA</text:p>
          </table:table-cell>
          <table:table-cell office:value-type="float" office:value="6349" table:style-name="ce6">
            <text:p>6349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2626.76" table:style-name="ce5">
            <text:p>2626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TE <text:s/>MATTEO</text:p>
          </table:table-cell>
          <table:table-cell office:value-type="float" office:value="6291" table:style-name="ce6">
            <text:p>629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NTE <text:s/>MATTEO</text:p>
          </table:table-cell>
          <table:table-cell office:value-type="float" office:value="7131" table:style-name="ce6">
            <text:p>7131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RTUNATO <text:s/>ASSUNTA</text:p>
          </table:table-cell>
          <table:table-cell office:value-type="float" office:value="6954" table:style-name="ce6">
            <text:p>6954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89" table:style-name="ce5">
            <text:p>6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OSSATI <text:s/>GIOVANNA</text:p>
          </table:table-cell>
          <table:table-cell office:value-type="float" office:value="7320" table:style-name="ce6">
            <text:p>732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AZZITTA <text:s/>SARA</text:p>
          </table:table-cell>
          <table:table-cell office:value-type="float" office:value="5548" table:style-name="ce6">
            <text:p>5548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AZZITTA <text:s/>SARA</text:p>
          </table:table-cell>
          <table:table-cell office:value-type="float" office:value="6099" table:style-name="ce6">
            <text:p>6099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AZZITTA <text:s/>SARA</text:p>
          </table:table-cell>
          <table:table-cell office:value-type="float" office:value="7185" table:style-name="ce6">
            <text:p>718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IZZARIN <text:s/>ROBERTA</text:p>
          </table:table-cell>
          <table:table-cell office:value-type="float" office:value="6955" table:style-name="ce6">
            <text:p>6955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178" table:style-name="ce5">
            <text:p>41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6663" table:style-name="ce6">
            <text:p>666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72.89999999999998" table:style-name="ce5">
            <text:p>272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6663" table:style-name="ce6">
            <text:p>666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87.54000000000002" table:style-name="ce5">
            <text:p>287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6663" table:style-name="ce6">
            <text:p>666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89.37" table:style-name="ce5">
            <text:p>289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6663" table:style-name="ce6">
            <text:p>666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89.98" table:style-name="ce5">
            <text:p>289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6663" table:style-name="ce6">
            <text:p>666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95.33" table:style-name="ce5">
            <text:p>295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6663" table:style-name="ce6">
            <text:p>666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23.02" table:style-name="ce5">
            <text:p>323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6663" table:style-name="ce6">
            <text:p>666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56.25" table:style-name="ce5">
            <text:p>356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6663" table:style-name="ce6">
            <text:p>666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86.56" table:style-name="ce5">
            <text:p>386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6663" table:style-name="ce6">
            <text:p>666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89.22" table:style-name="ce5">
            <text:p>389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6663" table:style-name="ce6">
            <text:p>666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44.73" table:style-name="ce5">
            <text:p>444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6663" table:style-name="ce6">
            <text:p>666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54" table:style-name="ce5">
            <text:p>4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6663" table:style-name="ce6">
            <text:p>666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10.72" table:style-name="ce5">
            <text:p>510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6663" table:style-name="ce6">
            <text:p>666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56.95000000000005" table:style-name="ce5">
            <text:p>556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6663" table:style-name="ce6">
            <text:p>666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11" table:style-name="ce5">
            <text:p>6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7060" table:style-name="ce6">
            <text:p>706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50.63" table:style-name="ce5">
            <text:p>550,6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UNZIONE PUBBLICA-CGIL VARESE</text:p>
          </table:table-cell>
          <table:table-cell office:value-type="float" office:value="5840" table:style-name="ce6">
            <text:p>5840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3.32" table:style-name="ce5">
            <text:p>33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UNZIONE PUBBLICA-CGIL VARESE</text:p>
          </table:table-cell>
          <table:table-cell office:value-type="float" office:value="5840" table:style-name="ce6">
            <text:p>5840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405.57" table:style-name="ce5">
            <text:p>405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UNZIONE PUBBLICA-CGIL VARESE</text:p>
          </table:table-cell>
          <table:table-cell office:value-type="float" office:value="6681" table:style-name="ce6">
            <text:p>6681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3.32" table:style-name="ce5">
            <text:p>33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UNZIONE PUBBLICA-CGIL VARESE</text:p>
          </table:table-cell>
          <table:table-cell office:value-type="float" office:value="6681" table:style-name="ce6">
            <text:p>6681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405.57" table:style-name="ce5">
            <text:p>405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UNZIONE PUBBLICA-CGIL VARESE</text:p>
          </table:table-cell>
          <table:table-cell office:value-type="float" office:value="7361" table:style-name="ce6">
            <text:p>7361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3.32" table:style-name="ce5">
            <text:p>33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UNZIONE PUBBLICA-CGIL VARESE</text:p>
          </table:table-cell>
          <table:table-cell office:value-type="float" office:value="7361" table:style-name="ce6">
            <text:p>7361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55.4" table:style-name="ce5">
            <text:p>355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UTURA EUROPA SAS DI LUISA LOVISOLO &amp; C.</text:p>
          </table:table-cell>
          <table:table-cell office:value-type="float" office:value="5596" table:style-name="ce6">
            <text:p>5596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4993.5" table:style-name="ce5">
            <text:p>4993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. &amp; G. PAGLINI S.P.A.</text:p>
          </table:table-cell>
          <table:table-cell office:value-type="float" office:value="5594" table:style-name="ce6">
            <text:p>5594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091.21" table:style-name="ce5">
            <text:p>2091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ADDA ING.ENZO</text:p>
          </table:table-cell>
          <table:table-cell office:value-type="float" office:value="6906" table:style-name="ce6">
            <text:p>6906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11450.92" table:style-name="ce5">
            <text:p>11450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AMS CLUB GALLARATESE</text:p>
          </table:table-cell>
          <table:table-cell office:value-type="float" office:value="6457" table:style-name="ce6">
            <text:p>6457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ASPARINI <text:s/>ANNA MELANIA</text:p>
          </table:table-cell>
          <table:table-cell office:value-type="float" office:value="6244" table:style-name="ce6">
            <text:p>624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50" table:style-name="ce5">
            <text:p>10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ASPARRI <text:s/>PAOLA STEFANIA</text:p>
          </table:table-cell>
          <table:table-cell office:value-type="float" office:value="5434" table:style-name="ce6">
            <text:p>5434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2.68" table:style-name="ce5">
            <text:p>52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ATTO <text:s/>FRANCESCA</text:p>
          </table:table-cell>
          <table:table-cell office:value-type="float" office:value="5492" table:style-name="ce6">
            <text:p>549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ATTO <text:s/>FRANCESCA</text:p>
          </table:table-cell>
          <table:table-cell office:value-type="float" office:value="6071" table:style-name="ce6">
            <text:p>6071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ATTO <text:s/>FRANCESCA</text:p>
          </table:table-cell>
          <table:table-cell office:value-type="float" office:value="6245" table:style-name="ce6">
            <text:p>624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0" table:style-name="ce5">
            <text:p>18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ATTO <text:s/>FRANCESCA</text:p>
          </table:table-cell>
          <table:table-cell office:value-type="float" office:value="7161" table:style-name="ce6">
            <text:p>716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ATTO <text:s/>FRANCESCA</text:p>
          </table:table-cell>
          <table:table-cell office:value-type="float" office:value="7342" table:style-name="ce6">
            <text:p>734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AUDIOSO <text:s/>MARIA FORTUNATA</text:p>
          </table:table-cell>
          <table:table-cell office:value-type="float" office:value="6263" table:style-name="ce6">
            <text:p>626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AUDIOSO <text:s/>MARIA FORTUNATA</text:p>
          </table:table-cell>
          <table:table-cell office:value-type="float" office:value="7245" table:style-name="ce6">
            <text:p>724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ENERAZIONI FA SOCIETA' COOPERATIVA SOCI</text:p>
          </table:table-cell>
          <table:table-cell office:value-type="float" office:value="5762" table:style-name="ce6">
            <text:p>5762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347" table:style-name="ce5">
            <text:p>43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ENERAZIONI FA SOCIETA' COOPERATIVA SOCI</text:p>
          </table:table-cell>
          <table:table-cell office:value-type="float" office:value="6596" table:style-name="ce6">
            <text:p>6596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64.75" table:style-name="ce5">
            <text:p>1464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EORGEOWITSCH <text:s/>TERESA</text:p>
          </table:table-cell>
          <table:table-cell office:value-type="float" office:value="6246" table:style-name="ce6">
            <text:p>624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EORGEOWITSCH <text:s/>TERESA</text:p>
          </table:table-cell>
          <table:table-cell office:value-type="float" office:value="7103" table:style-name="ce6">
            <text:p>7103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EOSAT SRL</text:p>
          </table:table-cell>
          <table:table-cell office:value-type="float" office:value="5650" table:style-name="ce6">
            <text:p>5650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Beni immobili</text:p>
          </table:table-cell>
          <table:table-cell office:value-type="float" office:value="8631.73" table:style-name="ce5">
            <text:p>8631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ESINT SRL</text:p>
          </table:table-cell>
          <table:table-cell office:value-type="float" office:value="7383" table:style-name="ce6">
            <text:p>738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beni di consumo</text:p>
          </table:table-cell>
          <table:table-cell office:value-type="float" office:value="76.78" table:style-name="ce5">
            <text:p>76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F IMPIANTI DI GIORGIO FIORETTI</text:p>
          </table:table-cell>
          <table:table-cell office:value-type="float" office:value="5435" table:style-name="ce6">
            <text:p>5435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2302.5" table:style-name="ce5">
            <text:p>2302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HANI <text:s/>USMAN</text:p>
          </table:table-cell>
          <table:table-cell office:value-type="float" office:value="5549" table:style-name="ce6">
            <text:p>5549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HANI <text:s/>USMAN</text:p>
          </table:table-cell>
          <table:table-cell office:value-type="float" office:value="6100" table:style-name="ce6">
            <text:p>6100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0" table:style-name="ce5">
            <text:p>9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HEZZI <text:s/>ALBERTO</text:p>
          </table:table-cell>
          <table:table-cell office:value-type="float" office:value="5550" table:style-name="ce6">
            <text:p>5550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HEZZI <text:s/>ALBERTO</text:p>
          </table:table-cell>
          <table:table-cell office:value-type="float" office:value="6101" table:style-name="ce6">
            <text:p>6101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HEZZI <text:s/>ALBERTO</text:p>
          </table:table-cell>
          <table:table-cell office:value-type="float" office:value="7186" table:style-name="ce6">
            <text:p>718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IANI <text:s/>BRUNO</text:p>
          </table:table-cell>
          <table:table-cell office:value-type="float" office:value="6264" table:style-name="ce6">
            <text:p>626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IANI <text:s/>BRUNO</text:p>
          </table:table-cell>
          <table:table-cell office:value-type="float" office:value="7246" table:style-name="ce6">
            <text:p>724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IAVINI <text:s/>ELIDE</text:p>
          </table:table-cell>
          <table:table-cell office:value-type="float" office:value="7196" table:style-name="ce6">
            <text:p>719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50" table:style-name="ce5">
            <text:p>16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IGLIO <text:s/>MARIA</text:p>
          </table:table-cell>
          <table:table-cell office:value-type="float" office:value="7330" table:style-name="ce6">
            <text:p>733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IORGIANNI <text:s/>ENRICO</text:p>
          </table:table-cell>
          <table:table-cell office:value-type="float" office:value="6271" table:style-name="ce6">
            <text:p>627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IORGIANNI <text:s/>ENRICO</text:p>
          </table:table-cell>
          <table:table-cell office:value-type="float" office:value="7112" table:style-name="ce6">
            <text:p>7112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IULIANI <text:s/>PAOLO</text:p>
          </table:table-cell>
          <table:table-cell office:value-type="float" office:value="7331" table:style-name="ce6">
            <text:p>733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OURCHE <text:s/>AMANE</text:p>
          </table:table-cell>
          <table:table-cell office:value-type="float" office:value="6224" table:style-name="ce6">
            <text:p>622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OURCHE <text:s/>AMANE</text:p>
          </table:table-cell>
          <table:table-cell office:value-type="float" office:value="7132" table:style-name="ce6">
            <text:p>7132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AFFEO &amp; SIRONI NOTAI ASSOC.</text:p>
          </table:table-cell>
          <table:table-cell office:value-type="float" office:value="6904" table:style-name="ce6">
            <text:p>6904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Beni immobili</text:p>
          </table:table-cell>
          <table:table-cell office:value-type="float" office:value="2649.51" table:style-name="ce5">
            <text:p>2649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AFICA EXPRESS S.N.C. DI CREMA C. E M.</text:p>
          </table:table-cell>
          <table:table-cell office:value-type="float" office:value="6350" table:style-name="ce6">
            <text:p>6350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1673.32" table:style-name="ce5">
            <text:p>1673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IMALDI <text:s/>MARIA</text:p>
          </table:table-cell>
          <table:table-cell office:value-type="float" office:value="6292" table:style-name="ce6">
            <text:p>629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IMALDI <text:s/>MARIA</text:p>
          </table:table-cell>
          <table:table-cell office:value-type="float" office:value="7233" table:style-name="ce6">
            <text:p>723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IMALDI <text:s/>SEBASTIANO</text:p>
          </table:table-cell>
          <table:table-cell office:value-type="float" office:value="7302" table:style-name="ce6">
            <text:p>730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00" table:style-name="ce5">
            <text:p>8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ISHAJ <text:s/>VALENTIN</text:p>
          </table:table-cell>
          <table:table-cell office:value-type="float" office:value="5473" table:style-name="ce6">
            <text:p>547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ISHAJ <text:s/>VALENTIN</text:p>
          </table:table-cell>
          <table:table-cell office:value-type="float" office:value="6051" table:style-name="ce6">
            <text:p>6051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ISHAJ <text:s/>VALENTIN</text:p>
          </table:table-cell>
          <table:table-cell office:value-type="float" office:value="7162" table:style-name="ce6">
            <text:p>716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RUPPO AMICIZIA COOPERATIVA SOCIALE A R.</text:p>
          </table:table-cell>
          <table:table-cell office:value-type="float" office:value="7393" table:style-name="ce6">
            <text:p>739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00" table:style-name="ce5">
            <text:p>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S S.P.A.</text:p>
          </table:table-cell>
          <table:table-cell office:value-type="float" office:value="6555" table:style-name="ce6">
            <text:p>6555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servizi</text:p>
          </table:table-cell>
          <table:table-cell office:value-type="float" office:value="287.58" table:style-name="ce5">
            <text:p>287,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UGLIELMO <text:s/>CAROLA</text:p>
          </table:table-cell>
          <table:table-cell office:value-type="float" office:value="6428" table:style-name="ce6">
            <text:p>6428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GUGLIELMO <text:s/>CAROLA</text:p>
          </table:table-cell>
          <table:table-cell office:value-type="float" office:value="6914" table:style-name="ce6">
            <text:p>6914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ALLEY INFORMATICA S.R.L.</text:p>
          </table:table-cell>
          <table:table-cell office:value-type="float" office:value="7092" table:style-name="ce6">
            <text:p>7092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beni di consumo</text:p>
          </table:table-cell>
          <table:table-cell office:value-type="float" office:value="1127.77" table:style-name="ce5">
            <text:p>1127,7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C SERVICE S.C.A R.L.</text:p>
          </table:table-cell>
          <table:table-cell office:value-type="float" office:value="5856" table:style-name="ce6">
            <text:p>5856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523.49" table:style-name="ce5">
            <text:p>1523,49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HC SERVICE S.C.A R.L.</text:p>
          </table:table-cell>
          <table:table-cell office:value-type="float" office:value="5926" table:style-name="ce6">
            <text:p>5926</text:p>
          </table:table-cell>
          <table:table-cell office:value-type="string" table:style-name="ce6">
            <text:p>06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12.8" table:style-name="ce5">
            <text:p>112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C SERVICE S.C.A R.L.</text:p>
          </table:table-cell>
          <table:table-cell office:value-type="float" office:value="5926" table:style-name="ce6">
            <text:p>5926</text:p>
          </table:table-cell>
          <table:table-cell office:value-type="string" table:style-name="ce6">
            <text:p>06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523.49" table:style-name="ce5">
            <text:p>1523,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OSSAIN <text:s/>MOSHARRAS</text:p>
          </table:table-cell>
          <table:table-cell office:value-type="float" office:value="5551" table:style-name="ce6">
            <text:p>555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OSSAIN <text:s/>MOSHARRAS</text:p>
          </table:table-cell>
          <table:table-cell office:value-type="float" office:value="6102" table:style-name="ce6">
            <text:p>6102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OSSAIN <text:s/>MOSHARRAS</text:p>
          </table:table-cell>
          <table:table-cell office:value-type="float" office:value="7187" table:style-name="ce6">
            <text:p>718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OTEL ROMA G.L.A. SRL</text:p>
          </table:table-cell>
          <table:table-cell office:value-type="float" office:value="7382" table:style-name="ce6">
            <text:p>738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servizi</text:p>
          </table:table-cell>
          <table:table-cell office:value-type="float" office:value="27.27" table:style-name="ce5">
            <text:p>27,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UI <text:s/>DANUT</text:p>
          </table:table-cell>
          <table:table-cell office:value-type="float" office:value="6429" table:style-name="ce6">
            <text:p>6429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HUI <text:s/>DANUT</text:p>
          </table:table-cell>
          <table:table-cell office:value-type="float" office:value="6915" table:style-name="ce6">
            <text:p>6915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 FERRARIO DI GALLARATE SAS DI ARTUSO ST</text:p>
          </table:table-cell>
          <table:table-cell office:value-type="float" office:value="6439" table:style-name="ce6">
            <text:p>6439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beni di consumo</text:p>
          </table:table-cell>
          <table:table-cell office:value-type="float" office:value="963.8" table:style-name="ce5">
            <text:p>963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C.A. SOCIETÀ UNIPERSONALE S.R.L.</text:p>
          </table:table-cell>
          <table:table-cell office:value-type="float" office:value="5438" table:style-name="ce6">
            <text:p>5438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992.22" table:style-name="ce5">
            <text:p>1992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C.A. SOCIETÀ UNIPERSONALE S.R.L.</text:p>
          </table:table-cell>
          <table:table-cell office:value-type="float" office:value="5446" table:style-name="ce6">
            <text:p>5446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194.1499999999996" table:style-name="ce5">
            <text:p>4194,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C.A. SOCIETÀ UNIPERSONALE S.R.L.</text:p>
          </table:table-cell>
          <table:table-cell office:value-type="float" office:value="5614" table:style-name="ce6">
            <text:p>5614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ggi di riscossione</text:p>
          </table:table-cell>
          <table:table-cell office:value-type="float" office:value="8913.32" table:style-name="ce5">
            <text:p>8913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C.A. SOCIETÀ UNIPERSONALE S.R.L.</text:p>
          </table:table-cell>
          <table:table-cell office:value-type="float" office:value="5615" table:style-name="ce6">
            <text:p>5615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8454.92" table:style-name="ce5">
            <text:p>8454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C.A. SOCIETÀ UNIPERSONALE S.R.L.</text:p>
          </table:table-cell>
          <table:table-cell office:value-type="float" office:value="5626" table:style-name="ce6">
            <text:p>5626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183.34" table:style-name="ce5">
            <text:p>11183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C.A. SOCIETÀ UNIPERSONALE S.R.L.</text:p>
          </table:table-cell>
          <table:table-cell office:value-type="float" office:value="5810" table:style-name="ce6">
            <text:p>5810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869.21" table:style-name="ce5">
            <text:p>4869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C.A. SOCIETÀ UNIPERSONALE S.R.L.</text:p>
          </table:table-cell>
          <table:table-cell office:value-type="float" office:value="5811" table:style-name="ce6">
            <text:p>5811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ggi di riscossione</text:p>
          </table:table-cell>
          <table:table-cell office:value-type="float" office:value="33191.51" table:style-name="ce5">
            <text:p>33191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C.A. SOCIETÀ UNIPERSONALE S.R.L.</text:p>
          </table:table-cell>
          <table:table-cell office:value-type="float" office:value="5934" table:style-name="ce6">
            <text:p>5934</text:p>
          </table:table-cell>
          <table:table-cell office:value-type="string" table:style-name="ce6">
            <text:p>06/11/2023</text:p>
          </table:table-cell>
          <table:table-cell office:value-type="string" table:style-name="ce5">
            <text:p>Aggi di riscossione</text:p>
          </table:table-cell>
          <table:table-cell office:value-type="float" office:value="46693.919999999998" table:style-name="ce5">
            <text:p>46693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C.A. SOCIETÀ UNIPERSONALE S.R.L.</text:p>
          </table:table-cell>
          <table:table-cell office:value-type="float" office:value="5934" table:style-name="ce6">
            <text:p>5934</text:p>
          </table:table-cell>
          <table:table-cell office:value-type="string" table:style-name="ce6">
            <text:p>06/11/2023</text:p>
          </table:table-cell>
          <table:table-cell office:value-type="string" table:style-name="ce5">
            <text:p>Aggi di riscossione</text:p>
          </table:table-cell>
          <table:table-cell office:value-type="float" office:value="230.4" table:style-name="ce5">
            <text:p>230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C.A. SOCIETÀ UNIPERSONALE S.R.L.</text:p>
          </table:table-cell>
          <table:table-cell office:value-type="float" office:value="5934" table:style-name="ce6">
            <text:p>5934</text:p>
          </table:table-cell>
          <table:table-cell office:value-type="string" table:style-name="ce6">
            <text:p>06/11/2023</text:p>
          </table:table-cell>
          <table:table-cell office:value-type="string" table:style-name="ce5">
            <text:p>Aggi di riscossione</text:p>
          </table:table-cell>
          <table:table-cell office:value-type="float" office:value="1170.78" table:style-name="ce5">
            <text:p>1170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C.A. SOCIETÀ UNIPERSONALE S.R.L.</text:p>
          </table:table-cell>
          <table:table-cell office:value-type="float" office:value="6113" table:style-name="ce6">
            <text:p>6113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499.68" table:style-name="ce5">
            <text:p>7499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C.A. SOCIETÀ UNIPERSONALE S.R.L.</text:p>
          </table:table-cell>
          <table:table-cell office:value-type="float" office:value="6113" table:style-name="ce6">
            <text:p>6113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562.35" table:style-name="ce5">
            <text:p>3562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C.A. SOCIETÀ UNIPERSONALE S.R.L.</text:p>
          </table:table-cell>
          <table:table-cell office:value-type="float" office:value="6572" table:style-name="ce6">
            <text:p>6572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183.34" table:style-name="ce5">
            <text:p>11183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C.A. SOCIETÀ UNIPERSONALE S.R.L.</text:p>
          </table:table-cell>
          <table:table-cell office:value-type="float" office:value="6573" table:style-name="ce6">
            <text:p>6573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ggi di riscossione</text:p>
          </table:table-cell>
          <table:table-cell office:value-type="float" office:value="38003.230000000003" table:style-name="ce5">
            <text:p>38003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C.A. SOCIETÀ UNIPERSONALE S.R.L.</text:p>
          </table:table-cell>
          <table:table-cell office:value-type="float" office:value="6575" table:style-name="ce6">
            <text:p>6575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657.35" table:style-name="ce5">
            <text:p>3657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C.A. SOCIETÀ UNIPERSONALE S.R.L.</text:p>
          </table:table-cell>
          <table:table-cell office:value-type="float" office:value="6575" table:style-name="ce6">
            <text:p>6575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699.7" table:style-name="ce5">
            <text:p>7699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C.A. SOCIETÀ UNIPERSONALE S.R.L.</text:p>
          </table:table-cell>
          <table:table-cell office:value-type="float" office:value="6733" table:style-name="ce6">
            <text:p>6733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ggi di riscossione</text:p>
          </table:table-cell>
          <table:table-cell office:value-type="float" office:value="12132.88" table:style-name="ce5">
            <text:p>12132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C.A. SOCIETÀ UNIPERSONALE S.R.L.</text:p>
          </table:table-cell>
          <table:table-cell office:value-type="float" office:value="6734" table:style-name="ce6">
            <text:p>6734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11873.18" table:style-name="ce5">
            <text:p>11873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C.A. SOCIETÀ UNIPERSONALE S.R.L.</text:p>
          </table:table-cell>
          <table:table-cell office:value-type="float" office:value="7386" table:style-name="ce6">
            <text:p>7386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183.34" table:style-name="ce5">
            <text:p>11183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FI.VE.R. SPA</text:p>
          </table:table-cell>
          <table:table-cell office:value-type="float" office:value="5842" table:style-name="ce6">
            <text:p>5842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FI.VE.R. SPA</text:p>
          </table:table-cell>
          <table:table-cell office:value-type="float" office:value="6682" table:style-name="ce6">
            <text:p>6682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.FI.VE.R. SPA</text:p>
          </table:table-cell>
          <table:table-cell office:value-type="float" office:value="7362" table:style-name="ce6">
            <text:p>7362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BL BANCA S.P.A.</text:p>
          </table:table-cell>
          <table:table-cell office:value-type="float" office:value="5841" table:style-name="ce6">
            <text:p>5841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14" table:style-name="ce5">
            <text:p>214</text:p>
          </table:table-cell>
          <table:table-cell table:number-columns-repeated="16379"/>
        </table:table-row>
        <table:table-row table:number-rows-repeated="4" table:style-name="ro2">
          <table:table-cell office:value-type="string" table:style-name="ce5">
            <text:p>IL GIROTONDO PICCOLA SOCIETA'COOPERATIVA</text:p>
          </table:table-cell>
          <table:table-cell office:value-type="float" office:value="5763" table:style-name="ce6">
            <text:p>5763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209.9799999999996" table:style-name="ce5">
            <text:p>4209,98</text:p>
          </table:table-cell>
          <table:table-cell table:number-columns-repeated="16379"/>
        </table:table-row>
        <table:table-row table:number-rows-repeated="4" table:style-name="ro2">
          <table:table-cell office:value-type="string" table:style-name="ce5">
            <text:p>IL GIROTONDO PICCOLA SOCIETA'COOPERATIVA</text:p>
          </table:table-cell>
          <table:table-cell office:value-type="float" office:value="6323" table:style-name="ce6">
            <text:p>632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350.3100000000004" table:style-name="ce5">
            <text:p>4350,31</text:p>
          </table:table-cell>
          <table:table-cell table:number-columns-repeated="16379"/>
        </table:table-row>
        <table:table-row table:number-rows-repeated="4" table:style-name="ro2">
          <table:table-cell office:value-type="string" table:style-name="ce5">
            <text:p>IL GIROTONDO PICCOLA SOCIETA'COOPERATIVA</text:p>
          </table:table-cell>
          <table:table-cell office:value-type="float" office:value="7051" table:style-name="ce6">
            <text:p>705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209.9799999999996" table:style-name="ce5">
            <text:p>4209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MATITONE SRLS</text:p>
          </table:table-cell>
          <table:table-cell office:value-type="float" office:value="5672" table:style-name="ce6">
            <text:p>5672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230.15" table:style-name="ce5">
            <text:p>8230,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MELO ONLUS SOCIETA' COOPERATIVA SOCIA</text:p>
          </table:table-cell>
          <table:table-cell office:value-type="float" office:value="5606" table:style-name="ce6">
            <text:p>5606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31.62" table:style-name="ce5">
            <text:p>831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MELO ONLUS SOCIETA' COOPERATIVA SOCIA</text:p>
          </table:table-cell>
          <table:table-cell office:value-type="float" office:value="5765" table:style-name="ce6">
            <text:p>5765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644.52" table:style-name="ce5">
            <text:p>5644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MELO ONLUS SOCIETA' COOPERATIVA SOCIA</text:p>
          </table:table-cell>
          <table:table-cell office:value-type="float" office:value="6206" table:style-name="ce6">
            <text:p>620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31.62" table:style-name="ce5">
            <text:p>831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MELO ONLUS SOCIETA' COOPERATIVA SOCIA</text:p>
          </table:table-cell>
          <table:table-cell office:value-type="float" office:value="6206" table:style-name="ce6">
            <text:p>620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644.52" table:style-name="ce5">
            <text:p>5644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MELOGRANO ONLUS SOC. COOP. SOCIALE AR</text:p>
          </table:table-cell>
          <table:table-cell office:value-type="float" office:value="5764" table:style-name="ce6">
            <text:p>5764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4.25" table:style-name="ce5">
            <text:p>404,25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IL MELOGRANO ONLUS SOC. COOP. SOCIALE AR</text:p>
          </table:table-cell>
          <table:table-cell office:value-type="float" office:value="5764" table:style-name="ce6">
            <text:p>5764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75" table:style-name="ce5">
            <text:p>15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MELOGRANO ONLUS SOC. COOP. SOCIALE AR</text:p>
          </table:table-cell>
          <table:table-cell office:value-type="float" office:value="6209" table:style-name="ce6">
            <text:p>620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57.25" table:style-name="ce5">
            <text:p>257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MELOGRANO ONLUS SOC. COOP. SOCIALE AR</text:p>
          </table:table-cell>
          <table:table-cell office:value-type="float" office:value="6967" table:style-name="ce6">
            <text:p>6967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20.5" table:style-name="ce5">
            <text:p>220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PEROGRANO SERVIZI ONLUS COOP.SOC.</text:p>
          </table:table-cell>
          <table:table-cell office:value-type="float" office:value="5738" table:style-name="ce6">
            <text:p>5738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368.8000000000002" table:style-name="ce5">
            <text:p>2368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PEROGRANO SERVIZI ONLUS COOP.SOC.</text:p>
          </table:table-cell>
          <table:table-cell office:value-type="float" office:value="5766" table:style-name="ce6">
            <text:p>5766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716.13" table:style-name="ce5">
            <text:p>5716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PEROGRANO SERVIZI ONLUS COOP.SOC.</text:p>
          </table:table-cell>
          <table:table-cell office:value-type="float" office:value="6447" table:style-name="ce6">
            <text:p>6447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716.13" table:style-name="ce5">
            <text:p>5716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PEROGRANO SERVIZI ONLUS COOP.SOC.</text:p>
          </table:table-cell>
          <table:table-cell office:value-type="float" office:value="7052" table:style-name="ce6">
            <text:p>705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716.13" table:style-name="ce5">
            <text:p>5716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PEROGRANO SERVIZI ONLUS COOP.SOC.</text:p>
          </table:table-cell>
          <table:table-cell office:value-type="float" office:value="7394" table:style-name="ce6">
            <text:p>739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94.8" table:style-name="ce5">
            <text:p>394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SEME ONLUS-SOCIETA' COOP.SOCIALE</text:p>
          </table:table-cell>
          <table:table-cell office:value-type="float" office:value="5739" table:style-name="ce6">
            <text:p>5739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92.5" table:style-name="ce5">
            <text:p>792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SEME ONLUS-SOCIETA' COOP.SOCIALE</text:p>
          </table:table-cell>
          <table:table-cell office:value-type="float" office:value="5739" table:style-name="ce6">
            <text:p>5739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468.25" table:style-name="ce5">
            <text:p>4468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SEME ONLUS-SOCIETA' COOP.SOCIALE</text:p>
          </table:table-cell>
          <table:table-cell office:value-type="float" office:value="5767" table:style-name="ce6">
            <text:p>5767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49" table:style-name="ce5">
            <text:p>16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SEME ONLUS-SOCIETA' COOP.SOCIALE</text:p>
          </table:table-cell>
          <table:table-cell office:value-type="float" office:value="6324" table:style-name="ce6">
            <text:p>632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49" table:style-name="ce5">
            <text:p>16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SEME ONLUS-SOCIETA' COOP.SOCIALE</text:p>
          </table:table-cell>
          <table:table-cell office:value-type="float" office:value="7053" table:style-name="ce6">
            <text:p>705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49" table:style-name="ce5">
            <text:p>164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SEME ONLUS-SOCIETA' COOP.SOCIALE</text:p>
          </table:table-cell>
          <table:table-cell office:value-type="float" office:value="7395" table:style-name="ce6">
            <text:p>739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76" table:style-name="ce5">
            <text:p>5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SEME ONLUS-SOCIETA' COOP.SOCIALE</text:p>
          </table:table-cell>
          <table:table-cell office:value-type="float" office:value="7396" table:style-name="ce6">
            <text:p>739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00" table:style-name="ce5">
            <text:p>14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SEME ONLUS-SOCIETA' COOP.SOCIALE</text:p>
          </table:table-cell>
          <table:table-cell office:value-type="float" office:value="7396" table:style-name="ce6">
            <text:p>739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88" table:style-name="ce5">
            <text:p>5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 TAPPEZZIERE DI GIOLO FEDERICO</text:p>
          </table:table-cell>
          <table:table-cell office:value-type="float" office:value="5642" table:style-name="ce6">
            <text:p>5642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Altri servizi</text:p>
          </table:table-cell>
          <table:table-cell office:value-type="float" office:value="121.67" table:style-name="ce5">
            <text:p>121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JAZI <text:s/>SHABAN</text:p>
          </table:table-cell>
          <table:table-cell office:value-type="float" office:value="6272" table:style-name="ce6">
            <text:p>627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JAZI <text:s/>SHABAN</text:p>
          </table:table-cell>
          <table:table-cell office:value-type="float" office:value="7104" table:style-name="ce6">
            <text:p>7104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LLSA SRL</text:p>
          </table:table-cell>
          <table:table-cell office:value-type="float" office:value="5768" table:style-name="ce6">
            <text:p>5768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7019" table:style-name="ce5">
            <text:p>170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ESCHI <text:s/>ANTONIETTA</text:p>
          </table:table-cell>
          <table:table-cell office:value-type="float" office:value="6493" table:style-name="ce6">
            <text:p>6493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ESCHI <text:s/>ANTONIETTA</text:p>
          </table:table-cell>
          <table:table-cell office:value-type="float" office:value="7296" table:style-name="ce6">
            <text:p>729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FOCAMERE S.C.P.A.</text:p>
          </table:table-cell>
          <table:table-cell office:value-type="float" office:value="6576" table:style-name="ce6">
            <text:p>6576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19.52" table:style-name="ce5">
            <text:p>519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RNET ONE SRL</text:p>
          </table:table-cell>
          <table:table-cell office:value-type="float" office:value="5583" table:style-name="ce6">
            <text:p>5583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Utenze e canoni</text:p>
          </table:table-cell>
          <table:table-cell office:value-type="float" office:value="1823.22" table:style-name="ce5">
            <text:p>1823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RNET ONE SRL</text:p>
          </table:table-cell>
          <table:table-cell office:value-type="float" office:value="5584" table:style-name="ce6">
            <text:p>5584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803.24" table:style-name="ce5">
            <text:p>2803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RNET ONE SRL</text:p>
          </table:table-cell>
          <table:table-cell office:value-type="float" office:value="6333" table:style-name="ce6">
            <text:p>633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Utenze e canoni</text:p>
          </table:table-cell>
          <table:table-cell office:value-type="float" office:value="1823.22" table:style-name="ce5">
            <text:p>1823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94" table:style-name="ce5">
            <text:p>0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4.43" table:style-name="ce5">
            <text:p>4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7.29" table:style-name="ce5">
            <text:p>7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77" table:style-name="ce5">
            <text:p>1,7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6.06" table:style-name="ce5">
            <text:p>6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1.16" table:style-name="ce5">
            <text:p>11,1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5.8" table:style-name="ce5">
            <text:p>5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16" table:style-name="ce5">
            <text:p>0,1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56000000000000005" table:style-name="ce5">
            <text:p>0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2" table:style-name="ce5">
            <text:p>0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76" table:style-name="ce5">
            <text:p>0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73" table:style-name="ce5">
            <text:p>1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5.47" table:style-name="ce5">
            <text:p>5,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7" table:style-name="ce5">
            <text:p>1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34" table:style-name="ce5">
            <text:p>1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3.2" table:style-name="ce5">
            <text:p>3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5.33" table:style-name="ce5">
            <text:p>5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.1" table:style-name="ce5">
            <text:p>2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.56" table:style-name="ce5">
            <text:p>2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4.87" table:style-name="ce5">
            <text:p>4,8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0.51" table:style-name="ce5">
            <text:p>10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3.7" table:style-name="ce5">
            <text:p>3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1100000000000001" table:style-name="ce5">
            <text:p>1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4.68" table:style-name="ce5">
            <text:p>4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7.25" table:style-name="ce5">
            <text:p>7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.4" table:style-name="ce5">
            <text:p>2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89" table:style-name="ce5">
            <text:p>0,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3.08" table:style-name="ce5">
            <text:p>3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6.37" table:style-name="ce5">
            <text:p>6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4" table:style-name="ce5">
            <text:p>1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1100000000000001" table:style-name="ce5">
            <text:p>1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.5099999999999998" table:style-name="ce5">
            <text:p>2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7.67" table:style-name="ce5">
            <text:p>7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.2999999999999998" table:style-name="ce5">
            <text:p>2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33" table:style-name="ce5">
            <text:p>0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19" table:style-name="ce5">
            <text:p>1,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64" table:style-name="ce5">
            <text:p>1,6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6" table:style-name="ce5">
            <text:p>1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9" table:style-name="ce5">
            <text:p>0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.89" table:style-name="ce5">
            <text:p>2,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4.93" table:style-name="ce5">
            <text:p>4,9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8" table:style-name="ce5">
            <text:p>1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45" table:style-name="ce5">
            <text:p>0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71" table:style-name="ce5">
            <text:p>1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.21" table:style-name="ce5">
            <text:p>2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6" table:style-name="ce5">
            <text:p>0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37" table:style-name="ce5">
            <text:p>0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99" table:style-name="ce5">
            <text:p>0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8" table:style-name="ce5">
            <text:p>1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6" table:style-name="ce5">
            <text:p>1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4" table:style-name="ce5">
            <text:p>0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92" table:style-name="ce5">
            <text:p>0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57999999999999996" table:style-name="ce5">
            <text:p>0,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35" table:style-name="ce5">
            <text:p>1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3.33" table:style-name="ce5">
            <text:p>3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79" table:style-name="ce5">
            <text:p>0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.62" table:style-name="ce5">
            <text:p>2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5.85" table:style-name="ce5">
            <text:p>5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5" table:style-name="ce5">
            <text:p>1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23" table:style-name="ce5">
            <text:p>1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.3199999999999998" table:style-name="ce5">
            <text:p>2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4.07" table:style-name="ce5">
            <text:p>4,0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7" table:style-name="ce5">
            <text:p>1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77" table:style-name="ce5">
            <text:p>0,7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.23" table:style-name="ce5">
            <text:p>2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4.5599999999999996" table:style-name="ce5">
            <text:p>4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8" table:style-name="ce6">
            <text:p>560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86" table:style-name="ce5">
            <text:p>1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5.43" table:style-name="ce5">
            <text:p>5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.1" table:style-name="ce5">
            <text:p>2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62" table:style-name="ce5">
            <text:p>0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.3199999999999998" table:style-name="ce5">
            <text:p>2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4.2699999999999996" table:style-name="ce5">
            <text:p>4,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3.2" table:style-name="ce5">
            <text:p>3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97" table:style-name="ce5">
            <text:p>0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.2799999999999998" table:style-name="ce5">
            <text:p>2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4.45" table:style-name="ce5">
            <text:p>4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7.0000000000000007E-2" table:style-name="ce5">
            <text:p>0,0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56999999999999995" table:style-name="ce5">
            <text:p>0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55" table:style-name="ce5">
            <text:p>1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4" table:style-name="ce5">
            <text:p>0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78" table:style-name="ce5">
            <text:p>0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.46" table:style-name="ce5">
            <text:p>2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4.26" table:style-name="ce5">
            <text:p>4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2" table:style-name="ce5">
            <text:p>0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1399999999999999" table:style-name="ce5">
            <text:p>1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15" table:style-name="ce5">
            <text:p>0,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12" table:style-name="ce5">
            <text:p>0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7.53" table:style-name="ce5">
            <text:p>27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3.66" table:style-name="ce5">
            <text:p>3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3.08" table:style-name="ce5">
            <text:p>23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47.48" table:style-name="ce5">
            <text:p>47,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5.66" table:style-name="ce5">
            <text:p>5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.79" table:style-name="ce5">
            <text:p>2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6" table:style-name="ce5">
            <text:p>0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45" table:style-name="ce5">
            <text:p>0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0.97" table:style-name="ce5">
            <text:p>0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.27" table:style-name="ce5">
            <text:p>2,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9" table:style-name="ce5">
            <text:p>1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09" table:style-name="ce6">
            <text:p>560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.7" table:style-name="ce5">
            <text:p>1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11" table:style-name="ce6">
            <text:p>5611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10.5" table:style-name="ce5">
            <text:p>10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11" table:style-name="ce6">
            <text:p>5611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11" table:style-name="ce6">
            <text:p>5611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11" table:style-name="ce6">
            <text:p>5611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12" table:style-name="ce6">
            <text:p>5612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285.58999999999997" table:style-name="ce5">
            <text:p>285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12" table:style-name="ce6">
            <text:p>5612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70.08" table:style-name="ce5">
            <text:p>170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12" table:style-name="ce6">
            <text:p>5612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85.7" table:style-name="ce5">
            <text:p>185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612" table:style-name="ce6">
            <text:p>5612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69.03" table:style-name="ce5">
            <text:p>169,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730" table:style-name="ce6">
            <text:p>5730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servizi</text:p>
          </table:table-cell>
          <table:table-cell office:value-type="float" office:value="10.5" table:style-name="ce5">
            <text:p>10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730" table:style-name="ce6">
            <text:p>5730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servizi</text:p>
          </table:table-cell>
          <table:table-cell office:value-type="float" office:value="35" table:style-name="ce5">
            <text:p>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731" table:style-name="ce6">
            <text:p>5731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619" table:style-name="ce5">
            <text:p>6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731" table:style-name="ce6">
            <text:p>5731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715" table:style-name="ce5">
            <text:p>17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875" table:style-name="ce6">
            <text:p>5875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876" table:style-name="ce6">
            <text:p>5876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95" table:style-name="ce5">
            <text:p>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.4300000000000002" table:style-name="ce5">
            <text:p>2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5.44" table:style-name="ce5">
            <text:p>5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5" table:style-name="ce5">
            <text:p>1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45" table:style-name="ce5">
            <text:p>0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3.65" table:style-name="ce5">
            <text:p>3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84" table:style-name="ce5">
            <text:p>0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3.38" table:style-name="ce5">
            <text:p>3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5.3" table:style-name="ce5">
            <text:p>5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.2999999999999998" table:style-name="ce5">
            <text:p>2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45" table:style-name="ce5">
            <text:p>0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52" table:style-name="ce5">
            <text:p>1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.8" table:style-name="ce5">
            <text:p>2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4" table:style-name="ce5">
            <text:p>1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6" table:style-name="ce5">
            <text:p>0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64" table:style-name="ce5">
            <text:p>0,6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92" table:style-name="ce5">
            <text:p>1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35" table:style-name="ce5">
            <text:p>0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08" table:style-name="ce5">
            <text:p>1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77" table:style-name="ce5">
            <text:p>0,7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.15" table:style-name="ce5">
            <text:p>2,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4.5199999999999996" table:style-name="ce5">
            <text:p>4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6" table:style-name="ce5">
            <text:p>0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32" table:style-name="ce5">
            <text:p>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.59" table:style-name="ce5">
            <text:p>2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3.18" table:style-name="ce5">
            <text:p>3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72" table:style-name="ce5">
            <text:p>0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8" table:style-name="ce5">
            <text:p>1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3.75" table:style-name="ce5">
            <text:p>3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42" table:style-name="ce5">
            <text:p>1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5.0199999999999996" table:style-name="ce5">
            <text:p>5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8.3000000000000007" table:style-name="ce5">
            <text:p>8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4.2" table:style-name="ce5">
            <text:p>4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44" table:style-name="ce5">
            <text:p>1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4.0199999999999996" table:style-name="ce5">
            <text:p>4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7.9" table:style-name="ce5">
            <text:p>7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11" table:style-name="ce5">
            <text:p>0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04" table:style-name="ce5">
            <text:p>0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5">
            <text:p>1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1100000000000001" table:style-name="ce5">
            <text:p>1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64" table:style-name="ce5">
            <text:p>1,6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6.67" table:style-name="ce5">
            <text:p>6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9" table:style-name="ce5">
            <text:p>0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44" table:style-name="ce5">
            <text:p>1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3.54" table:style-name="ce5">
            <text:p>3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9.9499999999999993" table:style-name="ce5">
            <text:p>9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.9" table:style-name="ce5">
            <text:p>2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.5499999999999998" table:style-name="ce5">
            <text:p>2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6.62" table:style-name="ce5">
            <text:p>6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4.37" table:style-name="ce5">
            <text:p>14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97" table:style-name="ce5">
            <text:p>0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3.99" table:style-name="ce5">
            <text:p>3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7.82" table:style-name="ce5">
            <text:p>7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5" table:style-name="ce5">
            <text:p>1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99" table:style-name="ce5">
            <text:p>0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.5" table:style-name="ce5">
            <text:p>2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7.23" table:style-name="ce5">
            <text:p>7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5">
            <text:p>1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02" table:style-name="ce5">
            <text:p>1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48" table:style-name="ce5">
            <text:p>0,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25" table:style-name="ce5">
            <text:p>1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5" table:style-name="ce6">
            <text:p>59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5.28" table:style-name="ce5">
            <text:p>5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.2999999999999998" table:style-name="ce5">
            <text:p>2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91" table:style-name="ce5">
            <text:p>0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.4500000000000002" table:style-name="ce5">
            <text:p>2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5.51" table:style-name="ce5">
            <text:p>5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.5" table:style-name="ce5">
            <text:p>2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73" table:style-name="ce5">
            <text:p>0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.17" table:style-name="ce5">
            <text:p>2,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5.45" table:style-name="ce5">
            <text:p>5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.1" table:style-name="ce5">
            <text:p>2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27" table:style-name="ce5">
            <text:p>0,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78" table:style-name="ce5">
            <text:p>0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94" table:style-name="ce5">
            <text:p>1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74" table:style-name="ce5">
            <text:p>0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.2200000000000002" table:style-name="ce5">
            <text:p>2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4.1399999999999997" table:style-name="ce5">
            <text:p>4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5" table:style-name="ce5">
            <text:p>1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19" table:style-name="ce5">
            <text:p>0,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76" table:style-name="ce5">
            <text:p>0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05" table:style-name="ce5">
            <text:p>1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4" table:style-name="ce5">
            <text:p>0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13" table:style-name="ce5">
            <text:p>0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26" table:style-name="ce5">
            <text:p>0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3.1" table:style-name="ce5">
            <text:p>23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31.43" table:style-name="ce5">
            <text:p>31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6.51" table:style-name="ce5">
            <text:p>6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5.59" table:style-name="ce5">
            <text:p>25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9" table:style-name="ce5">
            <text:p>1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3.95" table:style-name="ce5">
            <text:p>3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0.37" table:style-name="ce5">
            <text:p>0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96" table:style-name="ce5">
            <text:p>1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.78" table:style-name="ce5">
            <text:p>2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7" table:style-name="ce5">
            <text:p>1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67" table:style-name="ce5">
            <text:p>1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.01" table:style-name="ce5">
            <text:p>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5946" table:style-name="ce6">
            <text:p>59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5.09" table:style-name="ce5">
            <text:p>5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136" table:style-name="ce6">
            <text:p>613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Chiusura Anticipazioni ricevute da istituto tesoriere/cassiere</text:p>
          </table:table-cell>
          <table:table-cell office:value-type="float" office:value="7011.29" table:style-name="ce5">
            <text:p>7011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136" table:style-name="ce6">
            <text:p>613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Chiusura Anticipazioni ricevute da istituto tesoriere/cassiere</text:p>
          </table:table-cell>
          <table:table-cell office:value-type="float" office:value="2734.09" table:style-name="ce5">
            <text:p>2734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458" table:style-name="ce6">
            <text:p>6458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7936.33" table:style-name="ce5">
            <text:p>7936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458" table:style-name="ce6">
            <text:p>6458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030.67" table:style-name="ce5">
            <text:p>1030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458" table:style-name="ce6">
            <text:p>6458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0846" table:style-name="ce5">
            <text:p>108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458" table:style-name="ce6">
            <text:p>6458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503" table:style-name="ce5">
            <text:p>15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458" table:style-name="ce6">
            <text:p>6458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374" table:style-name="ce5">
            <text:p>3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458" table:style-name="ce6">
            <text:p>6458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55" table:style-name="ce5">
            <text:p>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459" table:style-name="ce6">
            <text:p>6459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16.33" table:style-name="ce5">
            <text:p>116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459" table:style-name="ce6">
            <text:p>6459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2468.44" table:style-name="ce5">
            <text:p>2468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459" table:style-name="ce6">
            <text:p>6459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120.96" table:style-name="ce5">
            <text:p>1120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460" table:style-name="ce6">
            <text:p>6460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73.5" table:style-name="ce5">
            <text:p>73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460" table:style-name="ce6">
            <text:p>6460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21" table:style-name="ce5">
            <text:p>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460" table:style-name="ce6">
            <text:p>6460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248.5" table:style-name="ce5">
            <text:p>248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460" table:style-name="ce6">
            <text:p>6460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24.5" table:style-name="ce5">
            <text:p>24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460" table:style-name="ce6">
            <text:p>6460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10.5" table:style-name="ce5">
            <text:p>10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460" table:style-name="ce6">
            <text:p>6460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5.72" table:style-name="ce5">
            <text:p>5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6" table:style-name="ce5">
            <text:p>1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44" table:style-name="ce5">
            <text:p>0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2.5299999999999998" table:style-name="ce5">
            <text:p>2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6.13" table:style-name="ce5">
            <text:p>6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3" table:style-name="ce5">
            <text:p>0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67" table:style-name="ce5">
            <text:p>0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2.66" table:style-name="ce5">
            <text:p>2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88" table:style-name="ce5">
            <text:p>0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2.98" table:style-name="ce5">
            <text:p>2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3.94" table:style-name="ce5">
            <text:p>3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3" table:style-name="ce5">
            <text:p>1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61" table:style-name="ce5">
            <text:p>0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2.34" table:style-name="ce5">
            <text:p>2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3.29" table:style-name="ce5">
            <text:p>3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52" table:style-name="ce5">
            <text:p>0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79" table:style-name="ce5">
            <text:p>0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2.69" table:style-name="ce5">
            <text:p>2,6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44" table:style-name="ce5">
            <text:p>0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73" table:style-name="ce5">
            <text:p>0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7.9" table:style-name="ce5">
            <text:p>7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2.2999999999999998" table:style-name="ce5">
            <text:p>2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0900000000000001" table:style-name="ce5">
            <text:p>1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6.43" table:style-name="ce5">
            <text:p>6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6.91" table:style-name="ce5">
            <text:p>6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4" table:style-name="ce5">
            <text:p>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09" table:style-name="ce5">
            <text:p>0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19" table:style-name="ce5">
            <text:p>0,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55000000000000004" table:style-name="ce5">
            <text:p>0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2" table:style-name="ce5">
            <text:p>0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92" table:style-name="ce5">
            <text:p>0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2.1" table:style-name="ce5">
            <text:p>2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4.75" table:style-name="ce5">
            <text:p>4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2.5" table:style-name="ce5">
            <text:p>2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82" table:style-name="ce5">
            <text:p>1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3.25" table:style-name="ce5">
            <text:p>3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7.51" table:style-name="ce5">
            <text:p>7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3.2" table:style-name="ce5">
            <text:p>3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2.33" table:style-name="ce5">
            <text:p>2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7.45" table:style-name="ce5">
            <text:p>7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5.87" table:style-name="ce5">
            <text:p>15,8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4.3" table:style-name="ce5">
            <text:p>4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78" table:style-name="ce5">
            <text:p>0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3.28" table:style-name="ce5">
            <text:p>3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5.34" table:style-name="ce5">
            <text:p>5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47" table:style-name="ce5">
            <text:p>1,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3.11" table:style-name="ce5">
            <text:p>3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45" table:style-name="ce5">
            <text:p>0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1399999999999999" table:style-name="ce5">
            <text:p>1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5.68" table:style-name="ce5">
            <text:p>5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5">
            <text:p>1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72" table:style-name="ce5">
            <text:p>0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3.31" table:style-name="ce5">
            <text:p>3,3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3.84" table:style-name="ce5">
            <text:p>3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68" table:style-name="ce5">
            <text:p>1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86" table:style-name="ce5">
            <text:p>1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5.78" table:style-name="ce5">
            <text:p>5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6" table:style-name="ce5">
            <text:p>0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52" table:style-name="ce5">
            <text:p>0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59" table:style-name="ce5">
            <text:p>1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3.23" table:style-name="ce5">
            <text:p>3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5">
            <text:p>1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97" table:style-name="ce5">
            <text:p>0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1" table:style-name="ce6">
            <text:p>690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4.55" table:style-name="ce5">
            <text:p>4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9" table:style-name="ce5">
            <text:p>0,9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5" table:style-name="ce5">
            <text:p>1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4.97" table:style-name="ce5">
            <text:p>4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5" table:style-name="ce5">
            <text:p>1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68" table:style-name="ce5">
            <text:p>1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4.24" table:style-name="ce5">
            <text:p>4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2" table:style-name="ce5">
            <text:p>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84" table:style-name="ce5">
            <text:p>0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72" table:style-name="ce5">
            <text:p>1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5.14" table:style-name="ce5">
            <text:p>5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6" table:style-name="ce5">
            <text:p>1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21" table:style-name="ce5">
            <text:p>0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32" table:style-name="ce5">
            <text:p>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97" table:style-name="ce5">
            <text:p>1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2" table:style-name="ce5">
            <text:p>0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55000000000000004" table:style-name="ce5">
            <text:p>0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3.14" table:style-name="ce5">
            <text:p>3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5.98" table:style-name="ce5">
            <text:p>5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5">
            <text:p>1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13" table:style-name="ce5">
            <text:p>0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66" table:style-name="ce5">
            <text:p>0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52" table:style-name="ce5">
            <text:p>1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4" table:style-name="ce5">
            <text:p>0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14000000000000001" table:style-name="ce5">
            <text:p>0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32" table:style-name="ce5">
            <text:p>0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5" table:style-name="ce5">
            <text:p>0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3" table:style-name="ce5">
            <text:p>0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42.71" table:style-name="ce5">
            <text:p>42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3.8" table:style-name="ce5">
            <text:p>13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2.59" table:style-name="ce5">
            <text:p>12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91.14" table:style-name="ce5">
            <text:p>91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6.85" table:style-name="ce5">
            <text:p>6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3.82" table:style-name="ce5">
            <text:p>3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0.44" table:style-name="ce5">
            <text:p>0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.72" table:style-name="ce5">
            <text:p>1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6902" table:style-name="ce6">
            <text:p>690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3.12" table:style-name="ce5">
            <text:p>3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7299" table:style-name="ce6">
            <text:p>7299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7299" table:style-name="ce6">
            <text:p>7299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7299" table:style-name="ce6">
            <text:p>7299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servizi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7299" table:style-name="ce6">
            <text:p>7299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servizi</text:p>
          </table:table-cell>
          <table:table-cell office:value-type="float" office:value="38.5" table:style-name="ce5">
            <text:p>38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7299" table:style-name="ce6">
            <text:p>7299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7299" table:style-name="ce6">
            <text:p>7299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servizi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7300" table:style-name="ce6">
            <text:p>7300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01.76" table:style-name="ce5">
            <text:p>101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7300" table:style-name="ce6">
            <text:p>7300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78.01" table:style-name="ce5">
            <text:p>178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7300" table:style-name="ce6">
            <text:p>7300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3125.59" table:style-name="ce5">
            <text:p>3125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7300" table:style-name="ce6">
            <text:p>7300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224.89" table:style-name="ce5">
            <text:p>224,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7300" table:style-name="ce6">
            <text:p>7300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120.96" table:style-name="ce5">
            <text:p>1120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RECCI SOCIETA' COOPERATIVA SOCIALE</text:p>
          </table:table-cell>
          <table:table-cell office:value-type="float" office:value="6771" table:style-name="ce6">
            <text:p>6771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6909.919999999998" table:style-name="ce5">
            <text:p>26909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RECCI SOCIETA' COOPERATIVA SOCIALE</text:p>
          </table:table-cell>
          <table:table-cell office:value-type="float" office:value="6985" table:style-name="ce6">
            <text:p>6985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792.46" table:style-name="ce5">
            <text:p>3792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RECCI SOCIETA' COOPERATIVA SOCIALE</text:p>
          </table:table-cell>
          <table:table-cell office:value-type="float" office:value="7082" table:style-name="ce6">
            <text:p>7082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47.62" table:style-name="ce5">
            <text:p>1847,62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5">
            <text:p>INTRED SPA</text:p>
          </table:table-cell>
          <table:table-cell office:value-type="float" office:value="5887" table:style-name="ce6">
            <text:p>5887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Utenze e canoni</text:p>
          </table:table-cell>
          <table:table-cell office:value-type="float" office:value="366" table:style-name="ce5">
            <text:p>3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RED SPA</text:p>
          </table:table-cell>
          <table:table-cell office:value-type="float" office:value="5888" table:style-name="ce6">
            <text:p>5888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Utenze e canoni</text:p>
          </table:table-cell>
          <table:table-cell office:value-type="float" office:value="162.26" table:style-name="ce5">
            <text:p>162,26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5">
            <text:p>INTRED SPA</text:p>
          </table:table-cell>
          <table:table-cell office:value-type="float" office:value="6707" table:style-name="ce6">
            <text:p>6707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Utenze e canoni</text:p>
          </table:table-cell>
          <table:table-cell office:value-type="float" office:value="366" table:style-name="ce5">
            <text:p>3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RED SPA</text:p>
          </table:table-cell>
          <table:table-cell office:value-type="float" office:value="6708" table:style-name="ce6">
            <text:p>6708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Utenze e canoni</text:p>
          </table:table-cell>
          <table:table-cell office:value-type="float" office:value="162.26" table:style-name="ce5">
            <text:p>162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NTROINI &amp; PAVAN S.N.C.</text:p>
          </table:table-cell>
          <table:table-cell office:value-type="float" office:value="6366" table:style-name="ce6">
            <text:p>6366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beni di consumo</text:p>
          </table:table-cell>
          <table:table-cell office:value-type="float" office:value="126.72" table:style-name="ce5">
            <text:p>126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RIS ACCOGLIENZA COOP SOCIALE ONLUS</text:p>
          </table:table-cell>
          <table:table-cell office:value-type="float" office:value="5740" table:style-name="ce6">
            <text:p>5740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RIS ACCOGLIENZA COOP SOCIALE ONLUS</text:p>
          </table:table-cell>
          <table:table-cell office:value-type="float" office:value="5741" table:style-name="ce6">
            <text:p>5741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RIS ACCOGLIENZA COOP SOCIALE ONLUS</text:p>
          </table:table-cell>
          <table:table-cell office:value-type="float" office:value="5919" table:style-name="ce6">
            <text:p>5919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572.43" table:style-name="ce5">
            <text:p>6572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RIS ACCOGLIENZA COOP SOCIALE ONLUS</text:p>
          </table:table-cell>
          <table:table-cell office:value-type="float" office:value="6634" table:style-name="ce6">
            <text:p>6634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10.38" table:style-name="ce5">
            <text:p>410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RIS ACCOGLIENZA COOP SOCIALE ONLUS</text:p>
          </table:table-cell>
          <table:table-cell office:value-type="float" office:value="6876" table:style-name="ce6">
            <text:p>6876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572.43" table:style-name="ce5">
            <text:p>6572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RIS ACCOGLIENZA COOP SOCIALE ONLUS</text:p>
          </table:table-cell>
          <table:table-cell office:value-type="float" office:value="7397" table:style-name="ce6">
            <text:p>739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RIS ACCOGLIENZA COOP SOCIALE ONLUS</text:p>
          </table:table-cell>
          <table:table-cell office:value-type="float" office:value="7398" table:style-name="ce6">
            <text:p>739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.VIG.NOTTURNA GALLARATE SPA</text:p>
          </table:table-cell>
          <table:table-cell office:value-type="float" office:value="5627" table:style-name="ce6">
            <text:p>5627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73.2" table:style-name="ce5">
            <text:p>73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.VIG.NOTTURNA GALLARATE SPA</text:p>
          </table:table-cell>
          <table:table-cell office:value-type="float" office:value="6148" table:style-name="ce6">
            <text:p>614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87.84" table:style-name="ce5">
            <text:p>87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.VIG.NOTTURNA GALLARATE SPA</text:p>
          </table:table-cell>
          <table:table-cell office:value-type="float" office:value="7148" table:style-name="ce6">
            <text:p>7148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servizi</text:p>
          </table:table-cell>
          <table:table-cell office:value-type="float" office:value="87.84" table:style-name="ce5">
            <text:p>87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DANTE</text:p>
          </table:table-cell>
          <table:table-cell office:value-type="float" office:value="6144" table:style-name="ce6">
            <text:p>614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1867.68" table:style-name="ce5">
            <text:p>1867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DANTE</text:p>
          </table:table-cell>
          <table:table-cell office:value-type="float" office:value="6145" table:style-name="ce6">
            <text:p>614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5447.41" table:style-name="ce5">
            <text:p>5447,4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DANTE</text:p>
          </table:table-cell>
          <table:table-cell office:value-type="float" office:value="6146" table:style-name="ce6">
            <text:p>614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5447.41" table:style-name="ce5">
            <text:p>5447,4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DANTE</text:p>
          </table:table-cell>
          <table:table-cell office:value-type="float" office:value="6147" table:style-name="ce6">
            <text:p>614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5603.05" table:style-name="ce5">
            <text:p>5603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DANTE</text:p>
          </table:table-cell>
          <table:table-cell office:value-type="float" office:value="6502" table:style-name="ce6">
            <text:p>6502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2364.34" table:style-name="ce5">
            <text:p>2364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E. DE AMICIS</text:p>
          </table:table-cell>
          <table:table-cell office:value-type="float" office:value="6503" table:style-name="ce6">
            <text:p>6503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2403.11" table:style-name="ce5">
            <text:p>2403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E. DE AMICIS</text:p>
          </table:table-cell>
          <table:table-cell office:value-type="float" office:value="6510" table:style-name="ce6">
            <text:p>6510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847.72" table:style-name="ce5">
            <text:p>847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E. DE AMICIS</text:p>
          </table:table-cell>
          <table:table-cell office:value-type="float" office:value="6511" table:style-name="ce6">
            <text:p>6511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2472.5300000000002" table:style-name="ce5">
            <text:p>2472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E. DE AMICIS</text:p>
          </table:table-cell>
          <table:table-cell office:value-type="float" office:value="6512" table:style-name="ce6">
            <text:p>6512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2472.5300000000002" table:style-name="ce5">
            <text:p>2472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E. DE AMICIS</text:p>
          </table:table-cell>
          <table:table-cell office:value-type="float" office:value="6513" table:style-name="ce6">
            <text:p>6513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2543.17" table:style-name="ce5">
            <text:p>2543,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GALLARATE PONTI</text:p>
          </table:table-cell>
          <table:table-cell office:value-type="float" office:value="6504" table:style-name="ce6">
            <text:p>6504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3294.57" table:style-name="ce5">
            <text:p>3294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GALLARATE PONTI</text:p>
          </table:table-cell>
          <table:table-cell office:value-type="float" office:value="6506" table:style-name="ce6">
            <text:p>6506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1612.02" table:style-name="ce5">
            <text:p>1612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GALLARATE PONTI</text:p>
          </table:table-cell>
          <table:table-cell office:value-type="float" office:value="6507" table:style-name="ce6">
            <text:p>6507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4701.7299999999996" table:style-name="ce5">
            <text:p>4701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GALLARATE PONTI</text:p>
          </table:table-cell>
          <table:table-cell office:value-type="float" office:value="6508" table:style-name="ce6">
            <text:p>6508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4701.7299999999996" table:style-name="ce5">
            <text:p>4701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GALLARATE PONTI</text:p>
          </table:table-cell>
          <table:table-cell office:value-type="float" office:value="6509" table:style-name="ce6">
            <text:p>6509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4836.0600000000004" table:style-name="ce5">
            <text:p>4836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GEROLAMO CARDANO</text:p>
          </table:table-cell>
          <table:table-cell office:value-type="float" office:value="6505" table:style-name="ce6">
            <text:p>6505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1937.98" table:style-name="ce5">
            <text:p>1937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GEROLAMO CARDANO</text:p>
          </table:table-cell>
          <table:table-cell office:value-type="float" office:value="6895" table:style-name="ce6">
            <text:p>6895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1672.57" table:style-name="ce5">
            <text:p>1672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GEROLAMO CARDANO</text:p>
          </table:table-cell>
          <table:table-cell office:value-type="float" office:value="6896" table:style-name="ce6">
            <text:p>6896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4878.33" table:style-name="ce5">
            <text:p>4878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GEROLAMO CARDANO</text:p>
          </table:table-cell>
          <table:table-cell office:value-type="float" office:value="6897" table:style-name="ce6">
            <text:p>6897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4878.33" table:style-name="ce5">
            <text:p>4878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COMPRENSIVO GEROLAMO CARDANO</text:p>
          </table:table-cell>
          <table:table-cell office:value-type="float" office:value="6898" table:style-name="ce6">
            <text:p>6898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5017.72" table:style-name="ce5">
            <text:p>5017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NAZIONALE PREVIDENZA SOCIALE</text:p>
          </table:table-cell>
          <table:table-cell office:value-type="float" office:value="5843" table:style-name="ce6">
            <text:p>5843</text:p>
          </table:table-cell>
          <table:table-cell office:value-type="string" table:style-name="ce6">
            <text:p>06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369.67" table:style-name="ce5">
            <text:p>1369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NAZIONALE PREVIDENZA SOCIALE</text:p>
          </table:table-cell>
          <table:table-cell office:value-type="float" office:value="6683" table:style-name="ce6">
            <text:p>6683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596.22" table:style-name="ce5">
            <text:p>1596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STITUTO NAZIONALE PREVIDENZA SOCIALE</text:p>
          </table:table-cell>
          <table:table-cell office:value-type="float" office:value="7363" table:style-name="ce6">
            <text:p>7363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596.22" table:style-name="ce5">
            <text:p>1596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TALGREEN S.P.A.</text:p>
          </table:table-cell>
          <table:table-cell office:value-type="float" office:value="6948" table:style-name="ce6">
            <text:p>6948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Beni immobili</text:p>
          </table:table-cell>
          <table:table-cell office:value-type="float" office:value="124520" table:style-name="ce5">
            <text:p>12452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TALGREEN S.P.A.</text:p>
          </table:table-cell>
          <table:table-cell office:value-type="float" office:value="7449" table:style-name="ce6">
            <text:p>7449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Beni immobili</text:p>
          </table:table-cell>
          <table:table-cell office:value-type="float" office:value="110000" table:style-name="ce5">
            <text:p>1100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TALIA OGGI ED.-ERINNE S.R.L.</text:p>
          </table:table-cell>
          <table:table-cell office:value-type="float" office:value="5585" table:style-name="ce6">
            <text:p>5585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29.99" table:style-name="ce5">
            <text:p>229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TALIA OGGI ED.-ERINNE S.R.L.</text:p>
          </table:table-cell>
          <table:table-cell office:value-type="float" office:value="5590" table:style-name="ce6">
            <text:p>5590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29.99" table:style-name="ce5">
            <text:p>229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TALIANA PETROLI S.P.A.</text:p>
          </table:table-cell>
          <table:table-cell office:value-type="float" office:value="5628" table:style-name="ce6">
            <text:p>562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beni di consumo</text:p>
          </table:table-cell>
          <table:table-cell office:value-type="float" office:value="257.08999999999997" table:style-name="ce5">
            <text:p>257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TALIANA PETROLI S.P.A.</text:p>
          </table:table-cell>
          <table:table-cell office:value-type="float" office:value="5629" table:style-name="ce6">
            <text:p>562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beni di consumo</text:p>
          </table:table-cell>
          <table:table-cell office:value-type="float" office:value="2290.0500000000002" table:style-name="ce5">
            <text:p>2290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TALIANA PETROLI S.P.A.</text:p>
          </table:table-cell>
          <table:table-cell office:value-type="float" office:value="6314" table:style-name="ce6">
            <text:p>631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beni di consumo</text:p>
          </table:table-cell>
          <table:table-cell office:value-type="float" office:value="3352.95" table:style-name="ce5">
            <text:p>3352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ITALIANA PETROLI S.P.A.</text:p>
          </table:table-cell>
          <table:table-cell office:value-type="float" office:value="6990" table:style-name="ce6">
            <text:p>699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beni di consumo</text:p>
          </table:table-cell>
          <table:table-cell office:value-type="float" office:value="2340.63" table:style-name="ce5">
            <text:p>2340,6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JAPFOOD S.R.L.</text:p>
          </table:table-cell>
          <table:table-cell office:value-type="float" office:value="6351" table:style-name="ce6">
            <text:p>6351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2119" table:style-name="ce5">
            <text:p>211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ADMIRI <text:s/>AZZEDDINE</text:p>
          </table:table-cell>
          <table:table-cell office:value-type="float" office:value="6419" table:style-name="ce6">
            <text:p>6419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ADMIRI <text:s/>AZZEDDINE</text:p>
          </table:table-cell>
          <table:table-cell office:value-type="float" office:value="6926" table:style-name="ce6">
            <text:p>6926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ADMIRI <text:s/>NABIL</text:p>
          </table:table-cell>
          <table:table-cell office:value-type="float" office:value="6420" table:style-name="ce6">
            <text:p>6420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ADMIRI <text:s/>NABIL</text:p>
          </table:table-cell>
          <table:table-cell office:value-type="float" office:value="6927" table:style-name="ce6">
            <text:p>6927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OLA <text:s/>ADLIJE</text:p>
          </table:table-cell>
          <table:table-cell office:value-type="float" office:value="6273" table:style-name="ce6">
            <text:p>627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OLA <text:s/>ADLIJE</text:p>
          </table:table-cell>
          <table:table-cell office:value-type="float" office:value="7113" table:style-name="ce6">
            <text:p>7113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YOCERA DOCUMENT SOLUTIONS ITALIA SPA</text:p>
          </table:table-cell>
          <table:table-cell office:value-type="float" office:value="5448" table:style-name="ce6">
            <text:p>5448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ilizzo di beni di terzi</text:p>
          </table:table-cell>
          <table:table-cell office:value-type="float" office:value="5740" table:style-name="ce5">
            <text:p>57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YOCERA DOCUMENT SOLUTIONS ITALIA SPA</text:p>
          </table:table-cell>
          <table:table-cell office:value-type="float" office:value="5896" table:style-name="ce6">
            <text:p>5896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Utilizzo di beni di terzi</text:p>
          </table:table-cell>
          <table:table-cell office:value-type="float" office:value="691.94" table:style-name="ce5">
            <text:p>691,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KYOCERA DOCUMENT SOLUTIONS ITALIA SPA</text:p>
          </table:table-cell>
          <table:table-cell office:value-type="float" office:value="5897" table:style-name="ce6">
            <text:p>5897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Utilizzo di beni di terzi</text:p>
          </table:table-cell>
          <table:table-cell office:value-type="float" office:value="964.81" table:style-name="ce5">
            <text:p>964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BANDA COOP.SOCIALE ARL ONLUS</text:p>
          </table:table-cell>
          <table:table-cell office:value-type="float" office:value="5769" table:style-name="ce6">
            <text:p>5769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45" table:style-name="ce5">
            <text:p>9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BANDA COOP.SOCIALE ARL ONLUS</text:p>
          </table:table-cell>
          <table:table-cell office:value-type="float" office:value="5889" table:style-name="ce6">
            <text:p>5889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37.7" table:style-name="ce5">
            <text:p>1337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BANDA COOP.SOCIALE ARL ONLUS</text:p>
          </table:table-cell>
          <table:table-cell office:value-type="float" office:value="5889" table:style-name="ce6">
            <text:p>5889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917.3" table:style-name="ce5">
            <text:p>1917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BANDA COOP.SOCIALE ARL ONLUS</text:p>
          </table:table-cell>
          <table:table-cell office:value-type="float" office:value="6877" table:style-name="ce6">
            <text:p>6877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37.7" table:style-name="ce5">
            <text:p>1337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BANDA COOP.SOCIALE ARL ONLUS</text:p>
          </table:table-cell>
          <table:table-cell office:value-type="float" office:value="6877" table:style-name="ce6">
            <text:p>6877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917.3" table:style-name="ce5">
            <text:p>1917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BANDA COOP.SOCIALE ARL ONLUS</text:p>
          </table:table-cell>
          <table:table-cell office:value-type="float" office:value="7207" table:style-name="ce6">
            <text:p>720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754.5" table:style-name="ce5">
            <text:p>1754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BANDA COOP.SOCIALE ARL ONLUS</text:p>
          </table:table-cell>
          <table:table-cell office:value-type="float" office:value="7345" table:style-name="ce6">
            <text:p>734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1.1" table:style-name="ce5">
            <text:p>141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BANDA COOP.SOCIALE ARL ONLUS</text:p>
          </table:table-cell>
          <table:table-cell office:value-type="float" office:value="7346" table:style-name="ce6">
            <text:p>734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13.4" table:style-name="ce5">
            <text:p>1613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CASA DAVANTI AL SOLE COOP.SOCIALE ARL</text:p>
          </table:table-cell>
          <table:table-cell office:value-type="float" office:value="6326" table:style-name="ce6">
            <text:p>632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8.35" table:style-name="ce5">
            <text:p>28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CLESSIDRA COOP.SOCIALE</text:p>
          </table:table-cell>
          <table:table-cell office:value-type="float" office:value="5770" table:style-name="ce6">
            <text:p>5770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489" table:style-name="ce5">
            <text:p>64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CLESSIDRA COOP.SOCIALE</text:p>
          </table:table-cell>
          <table:table-cell office:value-type="float" office:value="6325" table:style-name="ce6">
            <text:p>632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705.3" table:style-name="ce5">
            <text:p>6705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CLESSIDRA COOP.SOCIALE</text:p>
          </table:table-cell>
          <table:table-cell office:value-type="float" office:value="7144" table:style-name="ce6">
            <text:p>7144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489" table:style-name="ce5">
            <text:p>64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GATTOLERIA DI TONETTI RENATO</text:p>
          </table:table-cell>
          <table:table-cell office:value-type="float" office:value="5439" table:style-name="ce6">
            <text:p>5439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2.48" table:style-name="ce5">
            <text:p>182,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GATTOLERIA DI TONETTI RENATO</text:p>
          </table:table-cell>
          <table:table-cell office:value-type="float" office:value="5440" table:style-name="ce6">
            <text:p>5440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46.86" table:style-name="ce5">
            <text:p>1546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GATTOLERIA DI TONETTI RENATO</text:p>
          </table:table-cell>
          <table:table-cell office:value-type="float" office:value="5507" table:style-name="ce6">
            <text:p>5507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236.88" table:style-name="ce5">
            <text:p>2236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GATTOLERIA DI TONETTI RENATO</text:p>
          </table:table-cell>
          <table:table-cell office:value-type="float" office:value="6214" table:style-name="ce6">
            <text:p>621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27.71" table:style-name="ce5">
            <text:p>1127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GINESTRA SOC.COOP.SOCIALE ONLUS</text:p>
          </table:table-cell>
          <table:table-cell office:value-type="float" office:value="6334" table:style-name="ce6">
            <text:p>633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702.72" table:style-name="ce5">
            <text:p>702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GINESTRA SOC.COOP.SOCIALE ONLUS</text:p>
          </table:table-cell>
          <table:table-cell office:value-type="float" office:value="6991" table:style-name="ce6">
            <text:p>699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servizi</text:p>
          </table:table-cell>
          <table:table-cell office:value-type="float" office:value="1332.24" table:style-name="ce5">
            <text:p>1332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MOTTA <text:s/>GIACOMO</text:p>
          </table:table-cell>
          <table:table-cell office:value-type="float" office:value="7321" table:style-name="ce6">
            <text:p>732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QUERCIA SOCIETA' COOPERATIVA SOCIALE</text:p>
          </table:table-cell>
          <table:table-cell office:value-type="float" office:value="5890" table:style-name="ce6">
            <text:p>5890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163.25" table:style-name="ce5">
            <text:p>4163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TASKA ONLUS-ASSOCIAZIONE</text:p>
          </table:table-cell>
          <table:table-cell office:value-type="float" office:value="5773" table:style-name="ce6">
            <text:p>5773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82" table:style-name="ce5">
            <text:p>9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TECNOCARTA S.R.L.</text:p>
          </table:table-cell>
          <table:table-cell office:value-type="float" office:value="7149" table:style-name="ce6">
            <text:p>7149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67.5" table:style-name="ce5">
            <text:p>1067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VITA SOCIETA' COOP.SOCIALE ONLUS</text:p>
          </table:table-cell>
          <table:table-cell office:value-type="float" office:value="5774" table:style-name="ce6">
            <text:p>5774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03.1099999999999" table:style-name="ce5">
            <text:p>1303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VITA SOCIETA' COOP.SOCIALE ONLUS</text:p>
          </table:table-cell>
          <table:table-cell office:value-type="float" office:value="6207" table:style-name="ce6">
            <text:p>620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46.54" table:style-name="ce5">
            <text:p>1346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VITA SOCIETA' COOP.SOCIALE ONLUS</text:p>
          </table:table-cell>
          <table:table-cell office:value-type="float" office:value="7054" table:style-name="ce6">
            <text:p>7054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7.65" table:style-name="ce5">
            <text:p>167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 VITA SOCIETA' COOP.SOCIALE ONLUS</text:p>
          </table:table-cell>
          <table:table-cell office:value-type="float" office:value="7055" table:style-name="ce6">
            <text:p>7055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5.46" table:style-name="ce5">
            <text:p>1135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BRIOLA <text:s/>ANTONIA</text:p>
          </table:table-cell>
          <table:table-cell office:value-type="float" office:value="6284" table:style-name="ce6">
            <text:p>628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BRIOLA <text:s/>ANTONIA</text:p>
          </table:table-cell>
          <table:table-cell office:value-type="float" office:value="7234" table:style-name="ce6">
            <text:p>723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MPERTI <text:s/>LUCA</text:p>
          </table:table-cell>
          <table:table-cell office:value-type="float" office:value="5474" table:style-name="ce6">
            <text:p>5474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60" table:style-name="ce5">
            <text:p>96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MPERTI <text:s/>LUCA</text:p>
          </table:table-cell>
          <table:table-cell office:value-type="float" office:value="6064" table:style-name="ce6">
            <text:p>6064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60" table:style-name="ce5">
            <text:p>96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MPERTI <text:s/>LUCA</text:p>
          </table:table-cell>
          <table:table-cell office:value-type="float" office:value="7163" table:style-name="ce6">
            <text:p>716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60" table:style-name="ce5">
            <text:p>96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'ANACONDA COOPERATIVA SOCIALE A.R.L.</text:p>
          </table:table-cell>
          <table:table-cell office:value-type="float" office:value="5771" table:style-name="ce6">
            <text:p>5771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33.85" table:style-name="ce5">
            <text:p>6033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'ANACONDA COOPERATIVA SOCIALE A.R.L.</text:p>
          </table:table-cell>
          <table:table-cell office:value-type="float" office:value="5772" table:style-name="ce6">
            <text:p>5772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49.23" table:style-name="ce5">
            <text:p>2449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'ATELIER D'ACCON. DI BERTO &amp; GALMARINI</text:p>
          </table:table-cell>
          <table:table-cell office:value-type="float" office:value="6352" table:style-name="ce6">
            <text:p>6352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1550" table:style-name="ce5">
            <text:p>15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AVASECCO DEI LAGHI DI DAVI GIANCARLO</text:p>
          </table:table-cell>
          <table:table-cell office:value-type="float" office:value="6781" table:style-name="ce6">
            <text:p>6781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servizi</text:p>
          </table:table-cell>
          <table:table-cell office:value-type="float" office:value="20.56" table:style-name="ce5">
            <text:p>20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BRERIA DEGLI ASINELLI DI ASINELLI S.R.</text:p>
          </table:table-cell>
          <table:table-cell office:value-type="float" office:value="7041" table:style-name="ce6">
            <text:p>704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servizi</text:p>
          </table:table-cell>
          <table:table-cell office:value-type="float" office:value="308" table:style-name="ce5">
            <text:p>3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GABO' <text:s/>ALDO</text:p>
          </table:table-cell>
          <table:table-cell office:value-type="float" office:value="6489" table:style-name="ce6">
            <text:p>6489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GABO' <text:s/>ALDO</text:p>
          </table:table-cell>
          <table:table-cell office:value-type="float" office:value="7297" table:style-name="ce6">
            <text:p>729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MONGI <text:s/>VERONICA</text:p>
          </table:table-cell>
          <table:table-cell office:value-type="float" office:value="6430" table:style-name="ce6">
            <text:p>6430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MONGI <text:s/>VERONICA</text:p>
          </table:table-cell>
          <table:table-cell office:value-type="float" office:value="6916" table:style-name="ce6">
            <text:p>6916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NEACONFORT MEDICALI DI MONFREDINI E.</text:p>
          </table:table-cell>
          <table:table-cell office:value-type="float" office:value="5812" table:style-name="ce6">
            <text:p>5812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beni di consumo</text:p>
          </table:table-cell>
          <table:table-cell office:value-type="float" office:value="363.56" table:style-name="ce5">
            <text:p>363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NEACONFORT MEDICALI DI MONFREDINI E.</text:p>
          </table:table-cell>
          <table:table-cell office:value-type="float" office:value="5813" table:style-name="ce6">
            <text:p>5813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servizi</text:p>
          </table:table-cell>
          <table:table-cell office:value-type="float" office:value="363.56" table:style-name="ce5">
            <text:p>363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NEACONFORT MEDICALI DI MONFREDINI E.</text:p>
          </table:table-cell>
          <table:table-cell office:value-type="float" office:value="6501" table:style-name="ce6">
            <text:p>6501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53.8" table:style-name="ce5">
            <text:p>353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INEACONFORT MEDICALI DI MONFREDINI E.</text:p>
          </table:table-cell>
          <table:table-cell office:value-type="float" office:value="6782" table:style-name="ce6">
            <text:p>6782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beni di consumo</text:p>
          </table:table-cell>
          <table:table-cell office:value-type="float" office:value="52.8" table:style-name="ce5">
            <text:p>52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'ISOLA CHE NON C'E' SRL</text:p>
          </table:table-cell>
          <table:table-cell office:value-type="float" office:value="6635" table:style-name="ce6">
            <text:p>6635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576.59" table:style-name="ce5">
            <text:p>2576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 SCARABOCCHIO CARTOLIBRERIA DI ARRU EL</text:p>
          </table:table-cell>
          <table:table-cell office:value-type="float" office:value="5633" table:style-name="ce6">
            <text:p>5633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91.95" table:style-name="ce5">
            <text:p>191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 SCARABOCCHIO CARTOLIBRERIA DI ARRU EL</text:p>
          </table:table-cell>
          <table:table-cell office:value-type="float" office:value="5904" table:style-name="ce6">
            <text:p>5904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3.31" table:style-name="ce5">
            <text:p>33,3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 SCARABOCCHIO DI MASTROMAURO LAURA</text:p>
          </table:table-cell>
          <table:table-cell office:value-type="float" office:value="5630" table:style-name="ce6">
            <text:p>5630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73.98" table:style-name="ce5">
            <text:p>173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CATELLI <text:s/>LUCIANA</text:p>
          </table:table-cell>
          <table:table-cell office:value-type="float" office:value="6285" table:style-name="ce6">
            <text:p>628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CATELLI <text:s/>LUCIANA</text:p>
          </table:table-cell>
          <table:table-cell office:value-type="float" office:value="7247" table:style-name="ce6">
            <text:p>724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MBARDI <text:s/>MARCO MARIA -REVISORE</text:p>
          </table:table-cell>
          <table:table-cell office:value-type="float" office:value="5631" table:style-name="ce6">
            <text:p>5631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3351.4" table:style-name="ce5">
            <text:p>3351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OVETTI <text:s/>AMBROGIA</text:p>
          </table:table-cell>
          <table:table-cell office:value-type="float" office:value="6956" table:style-name="ce6">
            <text:p>6956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167" table:style-name="ce5">
            <text:p>21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UBRINI <text:s/>RENZO</text:p>
          </table:table-cell>
          <table:table-cell office:value-type="float" office:value="5586" table:style-name="ce6">
            <text:p>5586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0" table:style-name="ce5">
            <text:p>9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UBRINI <text:s/>RENZO</text:p>
          </table:table-cell>
          <table:table-cell office:value-type="float" office:value="6109" table:style-name="ce6">
            <text:p>6109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UBRINI <text:s/>RENZO</text:p>
          </table:table-cell>
          <table:table-cell office:value-type="float" office:value="6938" table:style-name="ce6">
            <text:p>6938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UCCHELLI <text:s/>FABIO</text:p>
          </table:table-cell>
          <table:table-cell office:value-type="float" office:value="5484" table:style-name="ce6">
            <text:p>5484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UCCHELLI <text:s/>FABIO</text:p>
          </table:table-cell>
          <table:table-cell office:value-type="float" office:value="6065" table:style-name="ce6">
            <text:p>606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UCCHELLI <text:s/>FABIO</text:p>
          </table:table-cell>
          <table:table-cell office:value-type="float" office:value="7172" table:style-name="ce6">
            <text:p>717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LUONI <text:s text:c="2"/>ANNAMARIA</text:p>
          </table:table-cell>
          <table:table-cell office:value-type="float" office:value="7332" table:style-name="ce6">
            <text:p>733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CCHI <text:s/>ANDREA</text:p>
          </table:table-cell>
          <table:table-cell office:value-type="float" office:value="7303" table:style-name="ce6">
            <text:p>730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6.24" table:style-name="ce5">
            <text:p>1206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CCHI <text:s/>GLORIA</text:p>
          </table:table-cell>
          <table:table-cell office:value-type="float" office:value="6957" table:style-name="ce6">
            <text:p>6957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30" table:style-name="ce5">
            <text:p>183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CCHIA <text:s/>LUCIA</text:p>
          </table:table-cell>
          <table:table-cell office:value-type="float" office:value="6234" table:style-name="ce6">
            <text:p>623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CCHIA <text:s/>LUCIA</text:p>
          </table:table-cell>
          <table:table-cell office:value-type="float" office:value="7124" table:style-name="ce6">
            <text:p>7124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DAMA VINTAGE DI NEGRISOLO MARIKA</text:p>
          </table:table-cell>
          <table:table-cell office:value-type="float" office:value="6358" table:style-name="ce6">
            <text:p>6358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1673.17" table:style-name="ce5">
            <text:p>1673,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FFI <text:s/>LUCIANA MARIA</text:p>
          </table:table-cell>
          <table:table-cell office:value-type="float" office:value="6265" table:style-name="ce6">
            <text:p>626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FFI <text:s/>LUCIANA MARIA</text:p>
          </table:table-cell>
          <table:table-cell office:value-type="float" office:value="7254" table:style-name="ce6">
            <text:p>725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GARI DOMANI SOC. COOP. SOCIALE ONLUS</text:p>
          </table:table-cell>
          <table:table-cell office:value-type="float" office:value="5607" table:style-name="ce6">
            <text:p>5607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97.09" table:style-name="ce5">
            <text:p>997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GARI DOMANI SOC. COOP. SOCIALE ONLUS</text:p>
          </table:table-cell>
          <table:table-cell office:value-type="float" office:value="6327" table:style-name="ce6">
            <text:p>632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74.57" table:style-name="ce5">
            <text:p>974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GARI DOMANI SOC. COOP. SOCIALE ONLUS</text:p>
          </table:table-cell>
          <table:table-cell office:value-type="float" office:value="6968" table:style-name="ce6">
            <text:p>6968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67.06" table:style-name="ce5">
            <text:p>967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5560" table:style-name="ce6">
            <text:p>5560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1342" table:style-name="ce5">
            <text:p>13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5587" table:style-name="ce6">
            <text:p>5587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8800.54" table:style-name="ce5">
            <text:p>28800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5623" table:style-name="ce6">
            <text:p>5623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727.12" table:style-name="ce5">
            <text:p>727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5623" table:style-name="ce6">
            <text:p>5623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221.62" table:style-name="ce5">
            <text:p>2221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5623" table:style-name="ce6">
            <text:p>5623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2796.24" table:style-name="ce5">
            <text:p>2796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5624" table:style-name="ce6">
            <text:p>5624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servizi</text:p>
          </table:table-cell>
          <table:table-cell office:value-type="float" office:value="878.4" table:style-name="ce5">
            <text:p>878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6215" table:style-name="ce6">
            <text:p>621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1439.6" table:style-name="ce5">
            <text:p>1439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6215" table:style-name="ce6">
            <text:p>621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2221.62" table:style-name="ce5">
            <text:p>2221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6215" table:style-name="ce6">
            <text:p>621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3118.32" table:style-name="ce5">
            <text:p>3118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6445" table:style-name="ce6">
            <text:p>6445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beni di consumo</text:p>
          </table:table-cell>
          <table:table-cell office:value-type="float" office:value="768.6" table:style-name="ce5">
            <text:p>768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GNOLI <text:s/>LARA - AVVOCATO</text:p>
          </table:table-cell>
          <table:table-cell office:value-type="float" office:value="5814" table:style-name="ce6">
            <text:p>5814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806.44" table:style-name="ce5">
            <text:p>1806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NGIARACINA GIORGIO-AVVOCATO</text:p>
          </table:table-cell>
          <table:table-cell office:value-type="float" office:value="6344" table:style-name="ce6">
            <text:p>6344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83.53" table:style-name="ce5">
            <text:p>1183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A ROBERTO-GEOMETRA</text:p>
          </table:table-cell>
          <table:table-cell office:value-type="float" office:value="5645" table:style-name="ce6">
            <text:p>5645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971.1" table:style-name="ce5">
            <text:p>3971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ANGON <text:s/>VALERIA</text:p>
          </table:table-cell>
          <table:table-cell office:value-type="float" office:value="5598" table:style-name="ce6">
            <text:p>559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50" table:style-name="ce5">
            <text:p>3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CHIORO <text:s/>MICHELE</text:p>
          </table:table-cell>
          <table:table-cell office:value-type="float" office:value="7197" table:style-name="ce6">
            <text:p>719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350" table:style-name="ce5">
            <text:p>13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ELLI <text:s/>FULVIO</text:p>
          </table:table-cell>
          <table:table-cell office:value-type="float" office:value="7333" table:style-name="ce6">
            <text:p>733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IDUENA CAMPUSANO <text:s/>PEDRO RICARDO</text:p>
          </table:table-cell>
          <table:table-cell office:value-type="float" office:value="6763" table:style-name="ce6">
            <text:p>6763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INER UNO SRL</text:p>
          </table:table-cell>
          <table:table-cell office:value-type="float" office:value="5454" table:style-name="ce6">
            <text:p>5454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919.23" table:style-name="ce5">
            <text:p>2919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INER UNO SRL</text:p>
          </table:table-cell>
          <table:table-cell office:value-type="float" office:value="5891" table:style-name="ce6">
            <text:p>5891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919.23" table:style-name="ce5">
            <text:p>2919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INER UNO SRL</text:p>
          </table:table-cell>
          <table:table-cell office:value-type="float" office:value="6878" table:style-name="ce6">
            <text:p>6878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919.23" table:style-name="ce5">
            <text:p>2919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INI <text:s/>MARIABAMBINA</text:p>
          </table:table-cell>
          <table:table-cell office:value-type="float" office:value="6942" table:style-name="ce6">
            <text:p>694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561.71" table:style-name="ce5">
            <text:p>4561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INI <text:s/>VALENTINO</text:p>
          </table:table-cell>
          <table:table-cell office:value-type="float" office:value="6286" table:style-name="ce6">
            <text:p>628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INI <text:s/>VALENTINO</text:p>
          </table:table-cell>
          <table:table-cell office:value-type="float" office:value="7235" table:style-name="ce6">
            <text:p>723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KU <text:s/>ILVANA</text:p>
          </table:table-cell>
          <table:table-cell office:value-type="float" office:value="6431" table:style-name="ce6">
            <text:p>6431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KU <text:s/>ILVANA</text:p>
          </table:table-cell>
          <table:table-cell office:value-type="float" office:value="6917" table:style-name="ce6">
            <text:p>6917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ONGIU <text:s/>MARTINA</text:p>
          </table:table-cell>
          <table:table-cell office:value-type="float" office:value="5485" table:style-name="ce6">
            <text:p>5485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ONGIU <text:s/>MARTINA</text:p>
          </table:table-cell>
          <table:table-cell office:value-type="float" office:value="6066" table:style-name="ce6">
            <text:p>606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ONGIU <text:s/>MARTINA</text:p>
          </table:table-cell>
          <table:table-cell office:value-type="float" office:value="7173" table:style-name="ce6">
            <text:p>717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RAZZO <text:s/>ANGELA</text:p>
          </table:table-cell>
          <table:table-cell office:value-type="float" office:value="6582" table:style-name="ce6">
            <text:p>6582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SILIO <text:s/>DAVIDE</text:p>
          </table:table-cell>
          <table:table-cell office:value-type="float" office:value="6274" table:style-name="ce6">
            <text:p>627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SILIO <text:s/>DAVIDE</text:p>
          </table:table-cell>
          <table:table-cell office:value-type="float" office:value="7114" table:style-name="ce6">
            <text:p>7114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SILIO <text:s/>ROBERTO</text:p>
          </table:table-cell>
          <table:table-cell office:value-type="float" office:value="6384" table:style-name="ce6">
            <text:p>6384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SILIO <text:s/>ROBERTO</text:p>
          </table:table-cell>
          <table:table-cell office:value-type="float" office:value="7263" table:style-name="ce6">
            <text:p>726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TARI <text:s/>ALBERTO</text:p>
          </table:table-cell>
          <table:table-cell office:value-type="float" office:value="5486" table:style-name="ce6">
            <text:p>5486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TARI <text:s/>ALBERTO</text:p>
          </table:table-cell>
          <table:table-cell office:value-type="float" office:value="6067" table:style-name="ce6">
            <text:p>606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TARI <text:s/>ALBERTO</text:p>
          </table:table-cell>
          <table:table-cell office:value-type="float" office:value="7174" table:style-name="ce6">
            <text:p>717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TINA <text:s/>ANTONIO GIUSEPPE</text:p>
          </table:table-cell>
          <table:table-cell office:value-type="float" office:value="5552" table:style-name="ce6">
            <text:p>555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TINA <text:s/>ANTONIO GIUSEPPE</text:p>
          </table:table-cell>
          <table:table-cell office:value-type="float" office:value="6103" table:style-name="ce6">
            <text:p>6103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RTINA <text:s/>ANTONIO GIUSEPPE</text:p>
          </table:table-cell>
          <table:table-cell office:value-type="float" office:value="7188" table:style-name="ce6">
            <text:p>718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SIN <text:s/>ETTORE</text:p>
          </table:table-cell>
          <table:table-cell office:value-type="float" office:value="6266" table:style-name="ce6">
            <text:p>626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SIN <text:s/>ETTORE</text:p>
          </table:table-cell>
          <table:table-cell office:value-type="float" office:value="7255" table:style-name="ce6">
            <text:p>725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TERASSI <text:s/>ALDO</text:p>
          </table:table-cell>
          <table:table-cell office:value-type="float" office:value="6909" table:style-name="ce6">
            <text:p>6909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768.71" table:style-name="ce5">
            <text:p>2768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ZZELLA <text:s text:c="2"/>CAROLINA</text:p>
          </table:table-cell>
          <table:table-cell office:value-type="float" office:value="5553" table:style-name="ce6">
            <text:p>555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ZZELLA <text:s text:c="2"/>CAROLINA</text:p>
          </table:table-cell>
          <table:table-cell office:value-type="float" office:value="6104" table:style-name="ce6">
            <text:p>6104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ZZELLA <text:s text:c="2"/>CAROLINA</text:p>
          </table:table-cell>
          <table:table-cell office:value-type="float" office:value="7189" table:style-name="ce6">
            <text:p>718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ZZONETTO AVV. FRANCESCA</text:p>
          </table:table-cell>
          <table:table-cell office:value-type="float" office:value="5815" table:style-name="ce6">
            <text:p>5815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875.47" table:style-name="ce5">
            <text:p>875,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ZZUCCHELLI <text:s/>CLAUDIO</text:p>
          </table:table-cell>
          <table:table-cell office:value-type="float" office:value="6247" table:style-name="ce6">
            <text:p>624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AZZUCCHELLI <text:s/>CLAUDIO</text:p>
          </table:table-cell>
          <table:table-cell office:value-type="float" office:value="7105" table:style-name="ce6">
            <text:p>7105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CE FINANCE SPA</text:p>
          </table:table-cell>
          <table:table-cell office:value-type="float" office:value="5844" table:style-name="ce6">
            <text:p>5844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85" table:style-name="ce5">
            <text:p>2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CE FINANCE SPA</text:p>
          </table:table-cell>
          <table:table-cell office:value-type="float" office:value="6684" table:style-name="ce6">
            <text:p>6684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85" table:style-name="ce5">
            <text:p>2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CE FINANCE SPA</text:p>
          </table:table-cell>
          <table:table-cell office:value-type="float" office:value="7364" table:style-name="ce6">
            <text:p>7364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85" table:style-name="ce5">
            <text:p>2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EDIA ELETTRICA SNC DI PROSERPIO M.&amp; C.</text:p>
          </table:table-cell>
          <table:table-cell office:value-type="float" office:value="5679" table:style-name="ce6">
            <text:p>5679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8546.74" table:style-name="ce5">
            <text:p>8546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EDIA ELETTRICA SNC DI PROSERPIO M.&amp; C.</text:p>
          </table:table-cell>
          <table:table-cell office:value-type="float" office:value="6336" table:style-name="ce6">
            <text:p>6336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7766.77" table:style-name="ce5">
            <text:p>67766,7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ENEGHESSO <text:s/>GIORGIA</text:p>
          </table:table-cell>
          <table:table-cell office:value-type="float" office:value="6490" table:style-name="ce6">
            <text:p>6490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00" table:style-name="ce5">
            <text:p>24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A <text:s/>KHOKHON</text:p>
          </table:table-cell>
          <table:table-cell office:value-type="float" office:value="6393" table:style-name="ce6">
            <text:p>6393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A <text:s/>KHOKHON</text:p>
          </table:table-cell>
          <table:table-cell office:value-type="float" office:value="7281" table:style-name="ce6">
            <text:p>728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CHELETTI SIMONE-DITTA</text:p>
          </table:table-cell>
          <table:table-cell office:value-type="float" office:value="6216" table:style-name="ce6">
            <text:p>621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beni di consumo</text:p>
          </table:table-cell>
          <table:table-cell office:value-type="float" office:value="2550.41" table:style-name="ce5">
            <text:p>2550,4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LLA <text:s/>JULY ROSSANA</text:p>
          </table:table-cell>
          <table:table-cell office:value-type="float" office:value="5475" table:style-name="ce6">
            <text:p>5475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LLA <text:s/>JULY ROSSANA</text:p>
          </table:table-cell>
          <table:table-cell office:value-type="float" office:value="6052" table:style-name="ce6">
            <text:p>6052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LLA <text:s/>JULY ROSSANA</text:p>
          </table:table-cell>
          <table:table-cell office:value-type="float" office:value="7164" table:style-name="ce6">
            <text:p>716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NISTERO DELL'INTERNO GESTIONE C.ID.ELE</text:p>
          </table:table-cell>
          <table:table-cell office:value-type="float" office:value="5461" table:style-name="ce6">
            <text:p>546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6027.61" table:style-name="ce5">
            <text:p>6027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NISTERO DELL'INTERNO GESTIONE C.ID.ELE</text:p>
          </table:table-cell>
          <table:table-cell office:value-type="float" office:value="5732" table:style-name="ce6">
            <text:p>5732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5473.54" table:style-name="ce5">
            <text:p>5473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NISTERO DELL'INTERNO GESTIONE C.ID.ELE</text:p>
          </table:table-cell>
          <table:table-cell office:value-type="float" office:value="6017" table:style-name="ce6">
            <text:p>601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5725.39" table:style-name="ce5">
            <text:p>5725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NISTERO DELL'INTERNO GESTIONE C.ID.ELE</text:p>
          </table:table-cell>
          <table:table-cell office:value-type="float" office:value="6442" table:style-name="ce6">
            <text:p>6442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5204.8999999999996" table:style-name="ce5">
            <text:p>5204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NISTERO DELL'INTERNO GESTIONE C.ID.ELE</text:p>
          </table:table-cell>
          <table:table-cell office:value-type="float" office:value="6899" table:style-name="ce6">
            <text:p>6899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5675.02" table:style-name="ce5">
            <text:p>5675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NISTERO DELL'INTERNO GESTIONE C.ID.ELE</text:p>
          </table:table-cell>
          <table:table-cell office:value-type="float" office:value="7337" table:style-name="ce6">
            <text:p>733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4852.3100000000004" table:style-name="ce5">
            <text:p>4852,3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NISTERO INFRASTR.E MOBILITA' SOSTENIB.</text:p>
          </table:table-cell>
          <table:table-cell office:value-type="float" office:value="5775" table:style-name="ce6">
            <text:p>5775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servizi</text:p>
          </table:table-cell>
          <table:table-cell office:value-type="float" office:value="4067.04" table:style-name="ce5">
            <text:p>4067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NOLI SERVICE DI VARINI MAURIZIO</text:p>
          </table:table-cell>
          <table:table-cell office:value-type="float" office:value="5859" table:style-name="ce6">
            <text:p>5859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199.43" table:style-name="ce5">
            <text:p>1199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OLA <text:s/>EMANUELA-DR.GEOL.</text:p>
          </table:table-cell>
          <table:table-cell office:value-type="float" office:value="5578" table:style-name="ce6">
            <text:p>557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Beni immobili</text:p>
          </table:table-cell>
          <table:table-cell office:value-type="float" office:value="3742.96" table:style-name="ce5">
            <text:p>3742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ISTRANGIOLI <text:s/>GABRIELLA</text:p>
          </table:table-cell>
          <table:table-cell office:value-type="float" office:value="6958" table:style-name="ce6">
            <text:p>6958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605" table:style-name="ce5">
            <text:p>56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HAMMOD <text:s/>RAFIQUL ISLAM</text:p>
          </table:table-cell>
          <table:table-cell office:value-type="float" office:value="6435" table:style-name="ce6">
            <text:p>6435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77.89" table:style-name="ce5">
            <text:p>577,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HAMMOD <text:s/>RAFIQUL ISLAM</text:p>
          </table:table-cell>
          <table:table-cell office:value-type="float" office:value="7304" table:style-name="ce6">
            <text:p>730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22.11" table:style-name="ce5">
            <text:p>922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NTANA LAMPO <text:s/>CARMELINA</text:p>
          </table:table-cell>
          <table:table-cell office:value-type="float" office:value="6959" table:style-name="ce6">
            <text:p>6959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550" table:style-name="ce5">
            <text:p>25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NTEDURO <text:s/>CESARIA</text:p>
          </table:table-cell>
          <table:table-cell office:value-type="float" office:value="6394" table:style-name="ce6">
            <text:p>6394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NTEDURO <text:s/>CESARIA</text:p>
          </table:table-cell>
          <table:table-cell office:value-type="float" office:value="7274" table:style-name="ce6">
            <text:p>727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NTRONE <text:s/>ALESSIA</text:p>
          </table:table-cell>
          <table:table-cell office:value-type="float" office:value="7198" table:style-name="ce6">
            <text:p>719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0" table:style-name="ce5">
            <text:p>18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RONI <text:s/>ROBERTO</text:p>
          </table:table-cell>
          <table:table-cell office:value-type="float" office:value="6910" table:style-name="ce6">
            <text:p>6910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29.67" table:style-name="ce5">
            <text:p>429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SQUERA <text:s/>ZULLY YANETH</text:p>
          </table:table-cell>
          <table:table-cell office:value-type="float" office:value="6421" table:style-name="ce6">
            <text:p>6421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SQUERA <text:s/>ZULLY YANETH</text:p>
          </table:table-cell>
          <table:table-cell office:value-type="float" office:value="6928" table:style-name="ce6">
            <text:p>6928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TTIN <text:s/>RICCARDO</text:p>
          </table:table-cell>
          <table:table-cell office:value-type="float" office:value="6494" table:style-name="ce6">
            <text:p>6494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OTTIN <text:s/>RICCARDO</text:p>
          </table:table-cell>
          <table:table-cell office:value-type="float" office:value="7298" table:style-name="ce6">
            <text:p>729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Y WAY 9.9 DI LONGOBARDI R. &amp; C. S.N.C.</text:p>
          </table:table-cell>
          <table:table-cell office:value-type="float" office:value="6378" table:style-name="ce6">
            <text:p>6378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1803.7" table:style-name="ce5">
            <text:p>1803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YCICERO S.R.L.</text:p>
          </table:table-cell>
          <table:table-cell office:value-type="float" office:value="5634" table:style-name="ce6">
            <text:p>5634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Altri servizi</text:p>
          </table:table-cell>
          <table:table-cell office:value-type="float" office:value="240" table:style-name="ce5">
            <text:p>2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YCICERO S.R.L.</text:p>
          </table:table-cell>
          <table:table-cell office:value-type="float" office:value="5635" table:style-name="ce6">
            <text:p>5635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Altri servizi</text:p>
          </table:table-cell>
          <table:table-cell office:value-type="float" office:value="52.8" table:style-name="ce5">
            <text:p>52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YCICERO S.R.L.</text:p>
          </table:table-cell>
          <table:table-cell office:value-type="float" office:value="6775" table:style-name="ce6">
            <text:p>6775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servizi</text:p>
          </table:table-cell>
          <table:table-cell office:value-type="float" office:value="52.8" table:style-name="ce5">
            <text:p>52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MYCICERO S.R.L.</text:p>
          </table:table-cell>
          <table:table-cell office:value-type="float" office:value="6775" table:style-name="ce6">
            <text:p>6775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servizi</text:p>
          </table:table-cell>
          <table:table-cell office:value-type="float" office:value="240" table:style-name="ce5">
            <text:p>2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AGHI <text:s/>MOSTAFA KAMAL</text:p>
          </table:table-cell>
          <table:table-cell office:value-type="float" office:value="6395" table:style-name="ce6">
            <text:p>6395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AGHI <text:s/>MOSTAFA KAMAL</text:p>
          </table:table-cell>
          <table:table-cell office:value-type="float" office:value="7275" table:style-name="ce6">
            <text:p>727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AM <text:s/>AMINA</text:p>
          </table:table-cell>
          <table:table-cell office:value-type="float" office:value="6293" table:style-name="ce6">
            <text:p>629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AM <text:s/>AMINA</text:p>
          </table:table-cell>
          <table:table-cell office:value-type="float" office:value="7133" table:style-name="ce6">
            <text:p>7133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VE <text:s/>LUCIA</text:p>
          </table:table-cell>
          <table:table-cell office:value-type="float" office:value="6275" table:style-name="ce6">
            <text:p>627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VE <text:s/>LUCIA</text:p>
          </table:table-cell>
          <table:table-cell office:value-type="float" office:value="7115" table:style-name="ce6">
            <text:p>7115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VER LAND SOCIETA' COOPERATIVA SOCIALE</text:p>
          </table:table-cell>
          <table:table-cell office:value-type="float" office:value="5776" table:style-name="ce6">
            <text:p>5776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583.5" table:style-name="ce5">
            <text:p>6583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VER LAND SOCIETA' COOPERATIVA SOCIALE</text:p>
          </table:table-cell>
          <table:table-cell office:value-type="float" office:value="6082" table:style-name="ce6">
            <text:p>6082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802.95" table:style-name="ce5">
            <text:p>6802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VER LAND SOCIETA' COOPERATIVA SOCIALE</text:p>
          </table:table-cell>
          <table:table-cell office:value-type="float" office:value="6969" table:style-name="ce6">
            <text:p>6969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583.5" table:style-name="ce5">
            <text:p>6583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VER LAND SOCIETA' COOPERATIVA SOCIALE</text:p>
          </table:table-cell>
          <table:table-cell office:value-type="float" office:value="6979" table:style-name="ce6">
            <text:p>6979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3.5" table:style-name="ce5">
            <text:p>73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XI PAYMENTS S.P.A.</text:p>
          </table:table-cell>
          <table:table-cell office:value-type="float" office:value="5794" table:style-name="ce6">
            <text:p>5794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servizi</text:p>
          </table:table-cell>
          <table:table-cell office:value-type="float" office:value="19.260000000000002" table:style-name="ce5">
            <text:p>19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XI PAYMENTS S.P.A.</text:p>
          </table:table-cell>
          <table:table-cell office:value-type="float" office:value="5794" table:style-name="ce6">
            <text:p>5794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servizi</text:p>
          </table:table-cell>
          <table:table-cell office:value-type="float" office:value="75.33" table:style-name="ce5">
            <text:p>75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XI PAYMENTS S.P.A.</text:p>
          </table:table-cell>
          <table:table-cell office:value-type="float" office:value="6083" table:style-name="ce6">
            <text:p>6083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XI PAYMENTS S.P.A.</text:p>
          </table:table-cell>
          <table:table-cell office:value-type="float" office:value="6084" table:style-name="ce6">
            <text:p>6084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6.4" table:style-name="ce5">
            <text:p>26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XI PAYMENTS S.P.A.</text:p>
          </table:table-cell>
          <table:table-cell office:value-type="float" office:value="6451" table:style-name="ce6">
            <text:p>6451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67.56" table:style-name="ce5">
            <text:p>67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XI PAYMENTS S.P.A.</text:p>
          </table:table-cell>
          <table:table-cell office:value-type="float" office:value="6452" table:style-name="ce6">
            <text:p>6452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20.99" table:style-name="ce5">
            <text:p>20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XI PAYMENTS S.P.A.</text:p>
          </table:table-cell>
          <table:table-cell office:value-type="float" office:value="6452" table:style-name="ce6">
            <text:p>6452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144.96" table:style-name="ce5">
            <text:p>144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XI PAYMENTS S.P.A.</text:p>
          </table:table-cell>
          <table:table-cell office:value-type="float" office:value="7391" table:style-name="ce6">
            <text:p>739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servizi</text:p>
          </table:table-cell>
          <table:table-cell office:value-type="float" office:value="63.07" table:style-name="ce5">
            <text:p>63,0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EXI PAYMENTS S.P.A.</text:p>
          </table:table-cell>
          <table:table-cell office:value-type="float" office:value="7391" table:style-name="ce6">
            <text:p>739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servizi</text:p>
          </table:table-cell>
          <table:table-cell office:value-type="float" office:value="66.569999999999993" table:style-name="ce5">
            <text:p>66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ICEST SRL</text:p>
          </table:table-cell>
          <table:table-cell office:value-type="float" office:value="6149" table:style-name="ce6">
            <text:p>614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1960" table:style-name="ce5">
            <text:p>2196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RD MILANO CONSULT S.R.L.</text:p>
          </table:table-cell>
          <table:table-cell office:value-type="float" office:value="5579" table:style-name="ce6">
            <text:p>557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Beni immobili</text:p>
          </table:table-cell>
          <table:table-cell office:value-type="float" office:value="18262.02" table:style-name="ce5">
            <text:p>18262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-VA S.R.L.</text:p>
          </table:table-cell>
          <table:table-cell office:value-type="float" office:value="5905" table:style-name="ce6">
            <text:p>5905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8.97" table:style-name="ce5">
            <text:p>48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NO-VA S.R.L.</text:p>
          </table:table-cell>
          <table:table-cell office:value-type="float" office:value="7042" table:style-name="ce6">
            <text:p>704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servizi</text:p>
          </table:table-cell>
          <table:table-cell office:value-type="float" office:value="4243.1499999999996" table:style-name="ce5">
            <text:p>4243,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FB DI GARAVAGLIA VIMERCATI E VIRGILIO S</text:p>
          </table:table-cell>
          <table:table-cell office:value-type="float" office:value="5640" table:style-name="ce6">
            <text:p>5640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9.08" table:style-name="ce5">
            <text:p>49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LIVETTI S.P.A.</text:p>
          </table:table-cell>
          <table:table-cell office:value-type="float" office:value="5502" table:style-name="ce6">
            <text:p>550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Utilizzo di beni di terzi</text:p>
          </table:table-cell>
          <table:table-cell office:value-type="float" office:value="922.08" table:style-name="ce5">
            <text:p>922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NGARI <text:s/>MIKEL</text:p>
          </table:table-cell>
          <table:table-cell office:value-type="float" office:value="6396" table:style-name="ce6">
            <text:p>6396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NGARI <text:s/>MIKEL</text:p>
          </table:table-cell>
          <table:table-cell office:value-type="float" office:value="7282" table:style-name="ce6">
            <text:p>728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PERA MATER ORPHANORUM</text:p>
          </table:table-cell>
          <table:table-cell office:value-type="float" office:value="5497" table:style-name="ce6">
            <text:p>5497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90" table:style-name="ce5">
            <text:p>149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PERA MATER ORPHANORUM</text:p>
          </table:table-cell>
          <table:table-cell office:value-type="float" office:value="5920" table:style-name="ce6">
            <text:p>5920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42" table:style-name="ce5">
            <text:p>14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PERA MATER ORPHANORUM</text:p>
          </table:table-cell>
          <table:table-cell office:value-type="float" office:value="7056" table:style-name="ce6">
            <text:p>7056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681.95" table:style-name="ce5">
            <text:p>2681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PERASTUDIO MAGNI PACI ARCHITETTI</text:p>
          </table:table-cell>
          <table:table-cell office:value-type="float" office:value="5658" table:style-name="ce6">
            <text:p>5658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Beni immobili</text:p>
          </table:table-cell>
          <table:table-cell office:value-type="float" office:value="165548.5" table:style-name="ce5">
            <text:p>165548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ORTEGA TAPIA <text:s/>SANDRA</text:p>
          </table:table-cell>
          <table:table-cell office:value-type="float" office:value="7199" table:style-name="ce6">
            <text:p>719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82.26" table:style-name="ce5">
            <text:p>1682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DULA <text:s/>MARIO</text:p>
          </table:table-cell>
          <table:table-cell office:value-type="float" office:value="6255" table:style-name="ce6">
            <text:p>625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DULA <text:s/>MARIO</text:p>
          </table:table-cell>
          <table:table-cell office:value-type="float" office:value="7264" table:style-name="ce6">
            <text:p>726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LAZZO PASTA SRL</text:p>
          </table:table-cell>
          <table:table-cell office:value-type="float" office:value="6970" table:style-name="ce6">
            <text:p>6970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80" table:style-name="ce5">
            <text:p>2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LMA <text:s/>ELISA</text:p>
          </table:table-cell>
          <table:table-cell office:value-type="float" office:value="7322" table:style-name="ce6">
            <text:p>732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LMA <text:s/>LUCIANA</text:p>
          </table:table-cell>
          <table:table-cell office:value-type="float" office:value="5493" table:style-name="ce6">
            <text:p>549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LMA <text:s/>LUCIANA</text:p>
          </table:table-cell>
          <table:table-cell office:value-type="float" office:value="6072" table:style-name="ce6">
            <text:p>6072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LMA <text:s/>LUCIANA</text:p>
          </table:table-cell>
          <table:table-cell office:value-type="float" office:value="7165" table:style-name="ce6">
            <text:p>716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LMA <text:s/>LUCIANA</text:p>
          </table:table-cell>
          <table:table-cell office:value-type="float" office:value="7343" table:style-name="ce6">
            <text:p>734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LMIERI <text:s/>ROBERTO</text:p>
          </table:table-cell>
          <table:table-cell office:value-type="float" office:value="6385" table:style-name="ce6">
            <text:p>6385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LMIERI <text:s/>ROBERTO</text:p>
          </table:table-cell>
          <table:table-cell office:value-type="float" office:value="7276" table:style-name="ce6">
            <text:p>727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LMIERI <text:s/>SALVATORE</text:p>
          </table:table-cell>
          <table:table-cell office:value-type="float" office:value="7334" table:style-name="ce6">
            <text:p>733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PER MOON SAS</text:p>
          </table:table-cell>
          <table:table-cell office:value-type="float" office:value="5906" table:style-name="ce6">
            <text:p>5906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34.32" table:style-name="ce5">
            <text:p>334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EDES ITALIA S.P.A.</text:p>
          </table:table-cell>
          <table:table-cell office:value-type="float" office:value="6316" table:style-name="ce6">
            <text:p>631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96.99" table:style-name="ce5">
            <text:p>796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OLA <text:s/>GERARDO - AVVOCATO</text:p>
          </table:table-cell>
          <table:table-cell office:value-type="float" office:value="6343" table:style-name="ce6">
            <text:p>6343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84.81" table:style-name="ce5">
            <text:p>384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ROCCHIA GESU' DIVIN LAVORATORE (MORIG</text:p>
          </table:table-cell>
          <table:table-cell office:value-type="float" office:value="6035" table:style-name="ce6">
            <text:p>603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750" table:style-name="ce5">
            <text:p>3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ROCCHIA MADONNA DELLA SPERANZA</text:p>
          </table:table-cell>
          <table:table-cell office:value-type="float" office:value="6036" table:style-name="ce6">
            <text:p>603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3750" table:style-name="ce5">
            <text:p>3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ROCCHIA MADONNA DELLA SPERANZA</text:p>
          </table:table-cell>
          <table:table-cell office:value-type="float" office:value="6992" table:style-name="ce6">
            <text:p>699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Contributi agli investimenti a Istituzioni Sociali Private<text:s/></text:p>
          </table:table-cell>
          <table:table-cell office:value-type="float" office:value="4166.66" table:style-name="ce5">
            <text:p>4166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ROCCHIA S. EUSEBIO VESCOVO</text:p>
          </table:table-cell>
          <table:table-cell office:value-type="float" office:value="6038" table:style-name="ce6">
            <text:p>6038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2750" table:style-name="ce5">
            <text:p>2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ROCCHIA S. EUSEBIO VESCOVO</text:p>
          </table:table-cell>
          <table:table-cell office:value-type="float" office:value="6039" table:style-name="ce6">
            <text:p>6039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1000" table:style-name="ce5">
            <text:p>10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ROCCHIA S. PAOLO APOSTOLO</text:p>
          </table:table-cell>
          <table:table-cell office:value-type="float" office:value="6040" table:style-name="ce6">
            <text:p>6040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3750" table:style-name="ce5">
            <text:p>3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ROCCHIA S. PAOLO APOSTOLO</text:p>
          </table:table-cell>
          <table:table-cell office:value-type="float" office:value="7094" table:style-name="ce6">
            <text:p>7094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Contributi agli investimenti a Istituzioni Sociali Private<text:s/></text:p>
          </table:table-cell>
          <table:table-cell office:value-type="float" office:value="4166.66" table:style-name="ce5">
            <text:p>4166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ROCCHIA S.ALESSANDRO</text:p>
          </table:table-cell>
          <table:table-cell office:value-type="float" office:value="6037" table:style-name="ce6">
            <text:p>603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3750" table:style-name="ce5">
            <text:p>3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ROCCHIA S.PAOLO APOSTOLO-SC.BORGOMANE</text:p>
          </table:table-cell>
          <table:table-cell office:value-type="float" office:value="5907" table:style-name="ce6">
            <text:p>5907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20000" table:style-name="ce5">
            <text:p>200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ROCCHIA SAN GIORGIO MARTIRE - CEDRATE</text:p>
          </table:table-cell>
          <table:table-cell office:value-type="float" office:value="6041" table:style-name="ce6">
            <text:p>6041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750" table:style-name="ce5">
            <text:p>3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ROCCHIA SAN GIOVANNI BATTISTA</text:p>
          </table:table-cell>
          <table:table-cell office:value-type="float" office:value="6636" table:style-name="ce6">
            <text:p>6636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0" table:style-name="ce5">
            <text:p>9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ROCCHIA SAN ZENONE</text:p>
          </table:table-cell>
          <table:table-cell office:value-type="float" office:value="6042" table:style-name="ce6">
            <text:p>6042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750" table:style-name="ce5">
            <text:p>3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ROCCHIA SANTA MARIA ASSUNTA</text:p>
          </table:table-cell>
          <table:table-cell office:value-type="float" office:value="6043" table:style-name="ce6">
            <text:p>6043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750" table:style-name="ce5">
            <text:p>3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ROCCHIA SANTA MARIA ASSUNTA</text:p>
          </table:table-cell>
          <table:table-cell office:value-type="float" office:value="6993" table:style-name="ce6">
            <text:p>699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Contributi agli investimenti a Istituzioni Sociali Private<text:s/></text:p>
          </table:table-cell>
          <table:table-cell office:value-type="float" office:value="4166.66" table:style-name="ce5">
            <text:p>4166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ROCCHIA SANTUARIO MADONNA IN CAMPAGNA</text:p>
          </table:table-cell>
          <table:table-cell office:value-type="float" office:value="6044" table:style-name="ce6">
            <text:p>6044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750" table:style-name="ce5">
            <text:p>3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ROCCHIA SANTUARIO MADONNA IN CAMPAGNA</text:p>
          </table:table-cell>
          <table:table-cell office:value-type="float" office:value="6737" table:style-name="ce6">
            <text:p>6737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Contributi agli investimenti a Istituzioni Sociali Private<text:s/></text:p>
          </table:table-cell>
          <table:table-cell office:value-type="float" office:value="4166.66" table:style-name="ce5">
            <text:p>4166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RROCCHIA SS.NAZARO E CELSO</text:p>
          </table:table-cell>
          <table:table-cell office:value-type="float" office:value="6045" table:style-name="ce6">
            <text:p>604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3750" table:style-name="ce5">
            <text:p>3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STICCERIA BIANCHI DAL 1934 S.N.C.</text:p>
          </table:table-cell>
          <table:table-cell office:value-type="float" office:value="6353" table:style-name="ce6">
            <text:p>6353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1655" table:style-name="ce5">
            <text:p>16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ASTICCERIA F.LLI GNOCCHI</text:p>
          </table:table-cell>
          <table:table-cell office:value-type="float" office:value="6879" table:style-name="ce6">
            <text:p>6879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658.38" table:style-name="ce5">
            <text:p>658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ENSIERO METICCIO ODV - ETS</text:p>
          </table:table-cell>
          <table:table-cell office:value-type="float" office:value="5441" table:style-name="ce6">
            <text:p>544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2338.38" table:style-name="ce5">
            <text:p>2338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ENSIERO METICCIO ODV - ETS</text:p>
          </table:table-cell>
          <table:table-cell office:value-type="float" office:value="5441" table:style-name="ce6">
            <text:p>5441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1659.24" table:style-name="ce5">
            <text:p>1659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ENSIERO METICCIO ODV - ETS</text:p>
          </table:table-cell>
          <table:table-cell office:value-type="float" office:value="5442" table:style-name="ce6">
            <text:p>5442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1427.58" table:style-name="ce5">
            <text:p>1427,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ENSIERO METICCIO ODV - ETS</text:p>
          </table:table-cell>
          <table:table-cell office:value-type="float" office:value="5777" table:style-name="ce6">
            <text:p>5777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servizi</text:p>
          </table:table-cell>
          <table:table-cell office:value-type="float" office:value="1168.2" table:style-name="ce5">
            <text:p>1168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ENSIERO METICCIO ODV - ETS</text:p>
          </table:table-cell>
          <table:table-cell office:value-type="float" office:value="6609" table:style-name="ce6">
            <text:p>6609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servizi</text:p>
          </table:table-cell>
          <table:table-cell office:value-type="float" office:value="1502.82" table:style-name="ce5">
            <text:p>1502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ENSIERO METICCIO ODV - ETS</text:p>
          </table:table-cell>
          <table:table-cell office:value-type="float" office:value="7140" table:style-name="ce6">
            <text:p>7140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servizi</text:p>
          </table:table-cell>
          <table:table-cell office:value-type="float" office:value="726.66" table:style-name="ce5">
            <text:p>726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ENSIERO METICCIO ODV - ETS</text:p>
          </table:table-cell>
          <table:table-cell office:value-type="float" office:value="7141" table:style-name="ce6">
            <text:p>7141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servizi</text:p>
          </table:table-cell>
          <table:table-cell office:value-type="float" office:value="498.96" table:style-name="ce5">
            <text:p>498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ERGOLIS <text:s/>LUCIA</text:p>
          </table:table-cell>
          <table:table-cell office:value-type="float" office:value="6225" table:style-name="ce6">
            <text:p>622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ERGOLIS <text:s/>LUCIA</text:p>
          </table:table-cell>
          <table:table-cell office:value-type="float" office:value="7125" table:style-name="ce6">
            <text:p>7125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ERONDINI <text:s/>ELIOS</text:p>
          </table:table-cell>
          <table:table-cell office:value-type="float" office:value="5487" table:style-name="ce6">
            <text:p>5487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ERONDINI <text:s/>ELIOS</text:p>
          </table:table-cell>
          <table:table-cell office:value-type="float" office:value="6068" table:style-name="ce6">
            <text:p>6068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ERONDINI <text:s/>ELIOS</text:p>
          </table:table-cell>
          <table:table-cell office:value-type="float" office:value="7175" table:style-name="ce6">
            <text:p>717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ESSINA <text:s/>STEFANO</text:p>
          </table:table-cell>
          <table:table-cell office:value-type="float" office:value="7312" table:style-name="ce6">
            <text:p>731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ANTANIDA <text:s/>ADRIANA</text:p>
          </table:table-cell>
          <table:table-cell office:value-type="float" office:value="6495" table:style-name="ce6">
            <text:p>6495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ANTANIDA <text:s/>ADRIANA</text:p>
          </table:table-cell>
          <table:table-cell office:value-type="float" office:value="7283" table:style-name="ce6">
            <text:p>728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CCOLILLO <text:s/>EMILIA MIRANDA</text:p>
          </table:table-cell>
          <table:table-cell office:value-type="float" office:value="6583" table:style-name="ce6">
            <text:p>6583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00" table:style-name="ce5">
            <text:p>5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CCOLO PRINCIPE-COOP.SOCIALE ONLUS</text:p>
          </table:table-cell>
          <table:table-cell office:value-type="float" office:value="5778" table:style-name="ce6">
            <text:p>5778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7" table:style-name="ce5">
            <text:p>1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CCOLO PRINCIPE-COOP.SOCIALE ONLUS</text:p>
          </table:table-cell>
          <table:table-cell office:value-type="float" office:value="5778" table:style-name="ce6">
            <text:p>5778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149.88" table:style-name="ce5">
            <text:p>2149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CCOLO PRINCIPE-COOP.SOCIALE ONLUS</text:p>
          </table:table-cell>
          <table:table-cell office:value-type="float" office:value="6328" table:style-name="ce6">
            <text:p>632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94" table:style-name="ce5">
            <text:p>29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CCOLO PRINCIPE-COOP.SOCIALE ONLUS</text:p>
          </table:table-cell>
          <table:table-cell office:value-type="float" office:value="6328" table:style-name="ce6">
            <text:p>632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252.25" table:style-name="ce5">
            <text:p>2252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ECORO <text:s/>MARIA</text:p>
          </table:table-cell>
          <table:table-cell office:value-type="float" office:value="6111" table:style-name="ce6">
            <text:p>6111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11.67" table:style-name="ce5">
            <text:p>911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ECORO <text:s/>MARIA</text:p>
          </table:table-cell>
          <table:table-cell office:value-type="float" office:value="6111" table:style-name="ce6">
            <text:p>6111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3.34" table:style-name="ce5">
            <text:p>183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ECORO <text:s/>MARIA</text:p>
          </table:table-cell>
          <table:table-cell office:value-type="float" office:value="6112" table:style-name="ce6">
            <text:p>6112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28.33" table:style-name="ce5">
            <text:p>728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FFARETTI <text:s/>ELISABETTA</text:p>
          </table:table-cell>
          <table:table-cell office:value-type="float" office:value="5476" table:style-name="ce6">
            <text:p>5476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2.5" table:style-name="ce5">
            <text:p>242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FFARETTI <text:s/>ELISABETTA</text:p>
          </table:table-cell>
          <table:table-cell office:value-type="float" office:value="6053" table:style-name="ce6">
            <text:p>6053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2.5" table:style-name="ce5">
            <text:p>242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FFARETTI <text:s/>ELISABETTA</text:p>
          </table:table-cell>
          <table:table-cell office:value-type="float" office:value="7166" table:style-name="ce6">
            <text:p>716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2.5" table:style-name="ce5">
            <text:p>242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LLON <text:s/>ADA</text:p>
          </table:table-cell>
          <table:table-cell office:value-type="float" office:value="6276" table:style-name="ce6">
            <text:p>627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LLON <text:s/>ADA</text:p>
          </table:table-cell>
          <table:table-cell office:value-type="float" office:value="7116" table:style-name="ce6">
            <text:p>7116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MAZZONI <text:s/>MARIA</text:p>
          </table:table-cell>
          <table:table-cell office:value-type="float" office:value="7323" table:style-name="ce6">
            <text:p>732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NNA <text:s/>VALTER</text:p>
          </table:table-cell>
          <table:table-cell office:value-type="float" office:value="5599" table:style-name="ce6">
            <text:p>559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SCITELLI <text:s/>ELEONORA</text:p>
          </table:table-cell>
          <table:table-cell office:value-type="float" office:value="6436" table:style-name="ce6">
            <text:p>6436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SCITELLI <text:s/>ELEONORA</text:p>
          </table:table-cell>
          <table:table-cell office:value-type="float" office:value="6918" table:style-name="ce6">
            <text:p>6918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VATO <text:s/>MARGHERITA</text:p>
          </table:table-cell>
          <table:table-cell office:value-type="float" office:value="6294" table:style-name="ce6">
            <text:p>629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VATO <text:s/>MARGHERITA</text:p>
          </table:table-cell>
          <table:table-cell office:value-type="float" office:value="7236" table:style-name="ce6">
            <text:p>723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IZZOLI <text:s/>ROLANDO-STUDIO DI ARCHITETTURA</text:p>
          </table:table-cell>
          <table:table-cell office:value-type="float" office:value="6905" table:style-name="ce6">
            <text:p>6905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48852.7" table:style-name="ce5">
            <text:p>48852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LEBANI <text:s/>ARCANGELO</text:p>
          </table:table-cell>
          <table:table-cell office:value-type="float" office:value="6235" table:style-name="ce6">
            <text:p>623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LEBANI <text:s/>ARCANGELO</text:p>
          </table:table-cell>
          <table:table-cell office:value-type="float" office:value="7117" table:style-name="ce6">
            <text:p>7117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LEPI <text:s/>MRI</text:p>
          </table:table-cell>
          <table:table-cell office:value-type="float" office:value="6248" table:style-name="ce6">
            <text:p>624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LEPI <text:s/>MRI</text:p>
          </table:table-cell>
          <table:table-cell office:value-type="float" office:value="7106" table:style-name="ce6">
            <text:p>7106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5443" table:style-name="ce6">
            <text:p>544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82.05" table:style-name="ce5">
            <text:p>882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5443" table:style-name="ce6">
            <text:p>544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23.39" table:style-name="ce5">
            <text:p>923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5503" table:style-name="ce6">
            <text:p>550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240.65" table:style-name="ce5">
            <text:p>6240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5503" table:style-name="ce6">
            <text:p>5503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924.9" table:style-name="ce5">
            <text:p>9924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5610" table:style-name="ce6">
            <text:p>5610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.46" table:style-name="ce5">
            <text:p>1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5610" table:style-name="ce6">
            <text:p>5610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7.62" table:style-name="ce5">
            <text:p>57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5610" table:style-name="ce6">
            <text:p>5610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3.5" table:style-name="ce5">
            <text:p>73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5610" table:style-name="ce6">
            <text:p>5610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9.91" table:style-name="ce5">
            <text:p>119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5892" table:style-name="ce6">
            <text:p>5892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3.5" table:style-name="ce5">
            <text:p>73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5892" table:style-name="ce6">
            <text:p>5892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30.59" table:style-name="ce5">
            <text:p>830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6025" table:style-name="ce6">
            <text:p>602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.68" table:style-name="ce5">
            <text:p>1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6025" table:style-name="ce6">
            <text:p>602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7.15" table:style-name="ce5">
            <text:p>117,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6026" table:style-name="ce6">
            <text:p>602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333.65" table:style-name="ce5">
            <text:p>6333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6026" table:style-name="ce6">
            <text:p>602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611.66" table:style-name="ce5">
            <text:p>1611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6150" table:style-name="ce6">
            <text:p>6150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7" table:style-name="ce5">
            <text:p>7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6578" table:style-name="ce6">
            <text:p>6578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74.78" table:style-name="ce5">
            <text:p>674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6776" table:style-name="ce6">
            <text:p>6776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7" table:style-name="ce5">
            <text:p>7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6776" table:style-name="ce6">
            <text:p>6776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312.38" table:style-name="ce5">
            <text:p>1312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6776" table:style-name="ce6">
            <text:p>6776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318.95" table:style-name="ce5">
            <text:p>1318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6880" table:style-name="ce6">
            <text:p>6880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062.95" table:style-name="ce5">
            <text:p>7062,9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OSTEPAY S.P.A. PATRIMONIO DESTINATO IME</text:p>
          </table:table-cell>
          <table:table-cell office:value-type="float" office:value="6022" table:style-name="ce6">
            <text:p>6022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651.48" table:style-name="ce5">
            <text:p>651,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ATICA SOCIETA' COOPERATIVA SOCIALE ONL</text:p>
          </table:table-cell>
          <table:table-cell office:value-type="float" office:value="5921" table:style-name="ce6">
            <text:p>5921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553.44" table:style-name="ce5">
            <text:p>3553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ATICA SOCIETA' COOPERATIVA SOCIALE ONL</text:p>
          </table:table-cell>
          <table:table-cell office:value-type="float" office:value="5922" table:style-name="ce6">
            <text:p>5922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9.04" table:style-name="ce5">
            <text:p>29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ESTITALIA SPA-GRUPPO IVA INTESA SANPAO</text:p>
          </table:table-cell>
          <table:table-cell office:value-type="float" office:value="5845" table:style-name="ce6">
            <text:p>5845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327" table:style-name="ce5">
            <text:p>13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ESTITALIA SPA-GRUPPO IVA INTESA SANPAO</text:p>
          </table:table-cell>
          <table:table-cell office:value-type="float" office:value="6685" table:style-name="ce6">
            <text:p>6685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327" table:style-name="ce5">
            <text:p>13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ESTITALIA SPA-GRUPPO IVA INTESA SANPAO</text:p>
          </table:table-cell>
          <table:table-cell office:value-type="float" office:value="7365" table:style-name="ce6">
            <text:p>7365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327" table:style-name="ce5">
            <text:p>13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EVIATI <text:s/>MARIA</text:p>
          </table:table-cell>
          <table:table-cell office:value-type="float" office:value="6496" table:style-name="ce6">
            <text:p>6496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EVIATI <text:s/>MARIA</text:p>
          </table:table-cell>
          <table:table-cell office:value-type="float" office:value="7284" table:style-name="ce6">
            <text:p>728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 LOCO GALLARATE</text:p>
          </table:table-cell>
          <table:table-cell office:value-type="float" office:value="5675" table:style-name="ce6">
            <text:p>5675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4187.5" table:style-name="ce5">
            <text:p>4187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.EL SRLS</text:p>
          </table:table-cell>
          <table:table-cell office:value-type="float" office:value="7450" table:style-name="ce6">
            <text:p>7450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Beni immobili</text:p>
          </table:table-cell>
          <table:table-cell office:value-type="float" office:value="159830" table:style-name="ce5">
            <text:p>15983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FESSIONE SICUREZZA SRL</text:p>
          </table:table-cell>
          <table:table-cell office:value-type="float" office:value="5855" table:style-name="ce6">
            <text:p>5855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7153.2" table:style-name="ce5">
            <text:p>17153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GES SOC. COOP.VA SOCIALE</text:p>
          </table:table-cell>
          <table:table-cell office:value-type="float" office:value="5456" table:style-name="ce6">
            <text:p>5456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349.26" table:style-name="ce5">
            <text:p>4349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GES SOC. COOP.VA SOCIALE</text:p>
          </table:table-cell>
          <table:table-cell office:value-type="float" office:value="5780" table:style-name="ce6">
            <text:p>5780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85.45" table:style-name="ce5">
            <text:p>1185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GES SOC. COOP.VA SOCIALE</text:p>
          </table:table-cell>
          <table:table-cell office:value-type="float" office:value="6976" table:style-name="ce6">
            <text:p>6976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57.42" table:style-name="ce5">
            <text:p>1257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GES SOC. COOP.VA SOCIALE</text:p>
          </table:table-cell>
          <table:table-cell office:value-type="float" office:value="7057" table:style-name="ce6">
            <text:p>7057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7.58999999999997" table:style-name="ce5">
            <text:p>307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GES SOC. COOP.VA SOCIALE</text:p>
          </table:table-cell>
          <table:table-cell office:value-type="float" office:value="7058" table:style-name="ce6">
            <text:p>7058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77.86" table:style-name="ce5">
            <text:p>877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GETTO 98 SOCIETA' COOP.SOCIALE</text:p>
          </table:table-cell>
          <table:table-cell office:value-type="float" office:value="5781" table:style-name="ce6">
            <text:p>5781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66.12" table:style-name="ce5">
            <text:p>966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GETTO 98 SOCIETA' COOP.SOCIALE</text:p>
          </table:table-cell>
          <table:table-cell office:value-type="float" office:value="5781" table:style-name="ce6">
            <text:p>5781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51.0899999999999" table:style-name="ce5">
            <text:p>1151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GETTO 98 SOCIETA' COOP.SOCIALE</text:p>
          </table:table-cell>
          <table:table-cell office:value-type="float" office:value="6307" table:style-name="ce6">
            <text:p>630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66.12" table:style-name="ce5">
            <text:p>966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GETTO 98 SOCIETA' COOP.SOCIALE</text:p>
          </table:table-cell>
          <table:table-cell office:value-type="float" office:value="6307" table:style-name="ce6">
            <text:p>630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51.0899999999999" table:style-name="ce5">
            <text:p>1151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GETTO 98 SOCIETA' COOP.SOCIALE</text:p>
          </table:table-cell>
          <table:table-cell office:value-type="float" office:value="7145" table:style-name="ce6">
            <text:p>7145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66.12" table:style-name="ce5">
            <text:p>966,1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GETTO 98 SOCIETA' COOP.SOCIALE</text:p>
          </table:table-cell>
          <table:table-cell office:value-type="float" office:value="7145" table:style-name="ce6">
            <text:p>7145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51.0899999999999" table:style-name="ce5">
            <text:p>1151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GETTO POLLICINO ONLUS-SOC.COOP.SOC.</text:p>
          </table:table-cell>
          <table:table-cell office:value-type="float" office:value="5455" table:style-name="ce6">
            <text:p>5455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302.5" table:style-name="ce5">
            <text:p>5302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GETTO POLLICINO ONLUS-SOC.COOP.SOC.</text:p>
          </table:table-cell>
          <table:table-cell office:value-type="float" office:value="5779" table:style-name="ce6">
            <text:p>5779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977.5" table:style-name="ce5">
            <text:p>8977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GETTO POLLICINO ONLUS-SOC.COOP.SOC.</text:p>
          </table:table-cell>
          <table:table-cell office:value-type="float" office:value="6331" table:style-name="ce6">
            <text:p>633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378.75" table:style-name="ce5">
            <text:p>6378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GETTO SOFIS DI MICHELE MAJETTA</text:p>
          </table:table-cell>
          <table:table-cell office:value-type="float" office:value="6717" table:style-name="ce6">
            <text:p>6717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240" table:style-name="ce5">
            <text:p>2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ROVINCIA DI VARESE</text:p>
          </table:table-cell>
          <table:table-cell office:value-type="float" office:value="6953" table:style-name="ce6">
            <text:p>6953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7500" table:style-name="ce5">
            <text:p>75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UBBLIFLASH SAS</text:p>
          </table:table-cell>
          <table:table-cell office:value-type="float" office:value="5639" table:style-name="ce6">
            <text:p>5639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6" table:style-name="ce5">
            <text:p>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UPA <text:s/>MARIA</text:p>
          </table:table-cell>
          <table:table-cell office:value-type="float" office:value="6497" table:style-name="ce6">
            <text:p>6497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UPA <text:s/>MARIA</text:p>
          </table:table-cell>
          <table:table-cell office:value-type="float" office:value="7285" table:style-name="ce6">
            <text:p>728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URICELLI AMBIENTE VERDE S.R.L.</text:p>
          </table:table-cell>
          <table:table-cell office:value-type="float" office:value="5930" table:style-name="ce6">
            <text:p>5930</text:p>
          </table:table-cell>
          <table:table-cell office:value-type="string" table:style-name="ce6">
            <text:p>06/11/2023</text:p>
          </table:table-cell>
          <table:table-cell office:value-type="string" table:style-name="ce5">
            <text:p>Beni immobili</text:p>
          </table:table-cell>
          <table:table-cell office:value-type="float" office:value="535.17999999999995" table:style-name="ce5">
            <text:p>535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PUTZU <text:s/>SAMUELE</text:p>
          </table:table-cell>
          <table:table-cell office:value-type="float" office:value="7335" table:style-name="ce6">
            <text:p>733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QASIM <text:s/>NEELAM</text:p>
          </table:table-cell>
          <table:table-cell office:value-type="float" office:value="6287" table:style-name="ce6">
            <text:p>628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QASIM <text:s/>NEELAM</text:p>
          </table:table-cell>
          <table:table-cell office:value-type="float" office:value="7237" table:style-name="ce6">
            <text:p>723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QEHAJA <text:s/>DRILON</text:p>
          </table:table-cell>
          <table:table-cell office:value-type="float" office:value="6267" table:style-name="ce6">
            <text:p>626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QEHAJA <text:s/>DRILON</text:p>
          </table:table-cell>
          <table:table-cell office:value-type="float" office:value="7256" table:style-name="ce6">
            <text:p>725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QUEEN CARTOLERIA DI PAVAN</text:p>
          </table:table-cell>
          <table:table-cell office:value-type="float" office:value="5509" table:style-name="ce6">
            <text:p>5509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931.45" table:style-name="ce5">
            <text:p>1931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QUEEN CARTOLERIA DI PAVAN</text:p>
          </table:table-cell>
          <table:table-cell office:value-type="float" office:value="5733" table:style-name="ce6">
            <text:p>5733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431.17" table:style-name="ce5">
            <text:p>10431,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QUERO <text:s/>VITA MARIA</text:p>
          </table:table-cell>
          <table:table-cell office:value-type="float" office:value="6236" table:style-name="ce6">
            <text:p>623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QUERO <text:s/>VITA MARIA</text:p>
          </table:table-cell>
          <table:table-cell office:value-type="float" office:value="7118" table:style-name="ce6">
            <text:p>7118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ANA SAS-LAVORI EDILI DI RANA FABIO &amp; C.</text:p>
          </table:table-cell>
          <table:table-cell office:value-type="float" office:value="5854" table:style-name="ce6">
            <text:p>5854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Beni immobili</text:p>
          </table:table-cell>
          <table:table-cell office:value-type="float" office:value="63440" table:style-name="ce5">
            <text:p>634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ANUCCI <text:s/>MARIA</text:p>
          </table:table-cell>
          <table:table-cell office:value-type="float" office:value="5554" table:style-name="ce6">
            <text:p>5554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0" table:style-name="ce5">
            <text:p>9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ANUCCI <text:s/>MARIA</text:p>
          </table:table-cell>
          <table:table-cell office:value-type="float" office:value="6105" table:style-name="ce6">
            <text:p>6105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ANUCCI <text:s/>MARIA</text:p>
          </table:table-cell>
          <table:table-cell office:value-type="float" office:value="7190" table:style-name="ce6">
            <text:p>719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BBIO SOLIDALE ODV</text:p>
          </table:table-cell>
          <table:table-cell office:value-type="float" office:value="6728" table:style-name="ce6">
            <text:p>6728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100" table:style-name="ce5">
            <text:p>31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BBIO SOLIDALE ODV</text:p>
          </table:table-cell>
          <table:table-cell office:value-type="float" office:value="7341" table:style-name="ce6">
            <text:p>734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340" table:style-name="ce5">
            <text:p>434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DESIGN SOCIETA COOPERATIVA</text:p>
          </table:table-cell>
          <table:table-cell office:value-type="float" office:value="6020" table:style-name="ce6">
            <text:p>6020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98" table:style-name="ce5">
            <text:p>10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FOSCO <text:s/>OLGA</text:p>
          </table:table-cell>
          <table:table-cell office:value-type="float" office:value="6237" table:style-name="ce6">
            <text:p>623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FOSCO <text:s/>OLGA</text:p>
          </table:table-cell>
          <table:table-cell office:value-type="float" office:value="7126" table:style-name="ce6">
            <text:p>7126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number-rows-repeated="4" table:style-name="ro2">
          <table:table-cell office:value-type="string" table:style-name="ce5">
            <text:p>REGIONE LOMBARDIA-TESORERIA</text:p>
          </table:table-cell>
          <table:table-cell office:value-type="float" office:value="5613" table:style-name="ce6">
            <text:p>5613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17.23" table:style-name="ce5">
            <text:p>117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6903" table:style-name="ce6">
            <text:p>6903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5.909999999999997" table:style-name="ce5">
            <text:p>35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MBRANDT COOPERATIVA SOCIALE</text:p>
          </table:table-cell>
          <table:table-cell office:value-type="float" office:value="5457" table:style-name="ce6">
            <text:p>5457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377.45" table:style-name="ce5">
            <text:p>3377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MBRANDT COOPERATIVA SOCIALE</text:p>
          </table:table-cell>
          <table:table-cell office:value-type="float" office:value="5457" table:style-name="ce6">
            <text:p>5457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539.56" table:style-name="ce5">
            <text:p>3539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MBRANDT COOPERATIVA SOCIALE</text:p>
          </table:table-cell>
          <table:table-cell office:value-type="float" office:value="5893" table:style-name="ce6">
            <text:p>5893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70.79" table:style-name="ce5">
            <text:p>570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MBRANDT COOPERATIVA SOCIALE</text:p>
          </table:table-cell>
          <table:table-cell office:value-type="float" office:value="5894" table:style-name="ce6">
            <text:p>5894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854.59" table:style-name="ce5">
            <text:p>2854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MBRANDT COOPERATIVA SOCIALE</text:p>
          </table:table-cell>
          <table:table-cell office:value-type="float" office:value="6881" table:style-name="ce6">
            <text:p>688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539.56" table:style-name="ce5">
            <text:p>3539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MBRANDT COOPERATIVA SOCIALE</text:p>
          </table:table-cell>
          <table:table-cell office:value-type="float" office:value="7146" table:style-name="ce6">
            <text:p>7146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425.38" table:style-name="ce5">
            <text:p>3425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NATO <text:s/>MARINELLA</text:p>
          </table:table-cell>
          <table:table-cell office:value-type="float" office:value="6277" table:style-name="ce6">
            <text:p>627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NATO <text:s/>MARINELLA</text:p>
          </table:table-cell>
          <table:table-cell office:value-type="float" office:value="7107" table:style-name="ce6">
            <text:p>7107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TE FERROVIARIA ITALIANA SPA</text:p>
          </table:table-cell>
          <table:table-cell office:value-type="float" office:value="7380" table:style-name="ce6">
            <text:p>738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Utilizzo di beni di terzi</text:p>
          </table:table-cell>
          <table:table-cell office:value-type="float" office:value="0.98" table:style-name="ce5">
            <text:p>0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TE FERROVIARIA ITALIANA SPA</text:p>
          </table:table-cell>
          <table:table-cell office:value-type="float" office:value="7380" table:style-name="ce6">
            <text:p>738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Utilizzo di beni di terzi</text:p>
          </table:table-cell>
          <table:table-cell office:value-type="float" office:value="133.71" table:style-name="ce5">
            <text:p>133,71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RETE FERROVIARIA ITALIANA SPA</text:p>
          </table:table-cell>
          <table:table-cell office:value-type="float" office:value="7380" table:style-name="ce6">
            <text:p>738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Utilizzo di beni di terzi</text:p>
          </table:table-cell>
          <table:table-cell office:value-type="float" office:value="268.44" table:style-name="ce5">
            <text:p>268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TE FERROVIARIA ITALIANA SPA</text:p>
          </table:table-cell>
          <table:table-cell office:value-type="float" office:value="7380" table:style-name="ce6">
            <text:p>738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Utilizzo di beni di terzi</text:p>
          </table:table-cell>
          <table:table-cell office:value-type="float" office:value="481.34" table:style-name="ce5">
            <text:p>481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TE FERROVIARIA ITALIANA SPA</text:p>
          </table:table-cell>
          <table:table-cell office:value-type="float" office:value="7380" table:style-name="ce6">
            <text:p>738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Utilizzo di beni di terzi</text:p>
          </table:table-cell>
          <table:table-cell office:value-type="float" office:value="802.24" table:style-name="ce5">
            <text:p>802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TE FERROVIARIA ITALIANA SPA</text:p>
          </table:table-cell>
          <table:table-cell office:value-type="float" office:value="7380" table:style-name="ce6">
            <text:p>738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Utilizzo di beni di terzi</text:p>
          </table:table-cell>
          <table:table-cell office:value-type="float" office:value="1013.93" table:style-name="ce5">
            <text:p>1013,9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ETE FERROVIARIA ITALIANA SPA</text:p>
          </table:table-cell>
          <table:table-cell office:value-type="float" office:value="7381" table:style-name="ce6">
            <text:p>738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beni di consumo</text:p>
          </table:table-cell>
          <table:table-cell office:value-type="float" office:value="937.42" table:style-name="ce5">
            <text:p>937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I.GOM.MA - S.R.L.</text:p>
          </table:table-cell>
          <table:table-cell office:value-type="float" office:value="6440" table:style-name="ce6">
            <text:p>6440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1.48" table:style-name="ce5">
            <text:p>41,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IGANTI <text:s/>MATTEO</text:p>
          </table:table-cell>
          <table:table-cell office:value-type="float" office:value="7203" table:style-name="ce6">
            <text:p>720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00" table:style-name="ce5">
            <text:p>15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IMOND SRL</text:p>
          </table:table-cell>
          <table:table-cell office:value-type="float" office:value="5798" table:style-name="ce6">
            <text:p>5798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Beni immobili</text:p>
          </table:table-cell>
          <table:table-cell office:value-type="float" office:value="118248.93" table:style-name="ce5">
            <text:p>118248,9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ISORSA DI MARCHELLI CARLO</text:p>
          </table:table-cell>
          <table:table-cell office:value-type="float" office:value="7455" table:style-name="ce6">
            <text:p>7455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Altri servizi</text:p>
          </table:table-cell>
          <table:table-cell office:value-type="float" office:value="22.22" table:style-name="ce5">
            <text:p>22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IVESTIMENTI PLASTICI SRL</text:p>
          </table:table-cell>
          <table:table-cell office:value-type="float" office:value="5928" table:style-name="ce6">
            <text:p>5928</text:p>
          </table:table-cell>
          <table:table-cell office:value-type="string" table:style-name="ce6">
            <text:p>06/11/2023</text:p>
          </table:table-cell>
          <table:table-cell office:value-type="string" table:style-name="ce5">
            <text:p>Altri servizi</text:p>
          </table:table-cell>
          <table:table-cell office:value-type="float" office:value="131.5" table:style-name="ce5">
            <text:p>131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IVESTIMENTI PLASTICI SRL</text:p>
          </table:table-cell>
          <table:table-cell office:value-type="float" office:value="5929" table:style-name="ce6">
            <text:p>5929</text:p>
          </table:table-cell>
          <table:table-cell office:value-type="string" table:style-name="ce6">
            <text:p>06/11/2023</text:p>
          </table:table-cell>
          <table:table-cell office:value-type="string" table:style-name="ce5">
            <text:p>Beni immobili</text:p>
          </table:table-cell>
          <table:table-cell office:value-type="float" office:value="112.2" table:style-name="ce5">
            <text:p>112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IZZI <text:s/>ELENA</text:p>
          </table:table-cell>
          <table:table-cell office:value-type="float" office:value="6422" table:style-name="ce6">
            <text:p>6422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IZZI <text:s/>ELENA</text:p>
          </table:table-cell>
          <table:table-cell office:value-type="float" office:value="6929" table:style-name="ce6">
            <text:p>6929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IZZOTTO <text:s/>SILVIA</text:p>
          </table:table-cell>
          <table:table-cell office:value-type="float" office:value="6432" table:style-name="ce6">
            <text:p>6432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75" table:style-name="ce5">
            <text:p>3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IZZOTTO <text:s/>SILVIA</text:p>
          </table:table-cell>
          <table:table-cell office:value-type="float" office:value="6919" table:style-name="ce6">
            <text:p>6919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75" table:style-name="ce5">
            <text:p>3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DAL SRL</text:p>
          </table:table-cell>
          <table:table-cell office:value-type="float" office:value="6748" table:style-name="ce6">
            <text:p>6748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577.77" table:style-name="ce5">
            <text:p>3577,7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FFINO <text:s/>LUCA</text:p>
          </table:table-cell>
          <table:table-cell office:value-type="float" office:value="7034" table:style-name="ce6">
            <text:p>7034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LANDO <text:s/>ANGELO</text:p>
          </table:table-cell>
          <table:table-cell office:value-type="float" office:value="7035" table:style-name="ce6">
            <text:p>7035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LANDO <text:s/>CAMILLA</text:p>
          </table:table-cell>
          <table:table-cell office:value-type="float" office:value="7036" table:style-name="ce6">
            <text:p>7036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VERSI <text:s/>GLORIA</text:p>
          </table:table-cell>
          <table:table-cell office:value-type="float" office:value="6397" table:style-name="ce6">
            <text:p>6397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OVERSI <text:s/>GLORIA</text:p>
          </table:table-cell>
          <table:table-cell office:value-type="float" office:value="7277" table:style-name="ce6">
            <text:p>727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RUCCOLO <text:s/>ROSE LINA</text:p>
          </table:table-cell>
          <table:table-cell office:value-type="float" office:value="7200" table:style-name="ce6">
            <text:p>720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800" table:style-name="ce5">
            <text:p>28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.D.D.A. SRL</text:p>
          </table:table-cell>
          <table:table-cell office:value-type="float" office:value="6943" table:style-name="ce6">
            <text:p>6943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039" table:style-name="ce5">
            <text:p>60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.D.D.A. SRL</text:p>
          </table:table-cell>
          <table:table-cell office:value-type="float" office:value="6944" table:style-name="ce6">
            <text:p>6944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039" table:style-name="ce5">
            <text:p>60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.I.A.E.-SOC. ITALIANA AUTORI ED EDITORI</text:p>
          </table:table-cell>
          <table:table-cell office:value-type="float" office:value="5559" table:style-name="ce6">
            <text:p>5559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563.01" table:style-name="ce5">
            <text:p>563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.I.A.E.-SOC. ITALIANA AUTORI ED EDITORI</text:p>
          </table:table-cell>
          <table:table-cell office:value-type="float" office:value="6367" table:style-name="ce6">
            <text:p>6367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5.39" table:style-name="ce5">
            <text:p>5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 GIACOMO S.R.L.</text:p>
          </table:table-cell>
          <table:table-cell office:value-type="float" office:value="5782" table:style-name="ce6">
            <text:p>5782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34.42" table:style-name="ce5">
            <text:p>1234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 GIACOMO S.R.L.</text:p>
          </table:table-cell>
          <table:table-cell office:value-type="float" office:value="6208" table:style-name="ce6">
            <text:p>620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34.42" table:style-name="ce5">
            <text:p>1234,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 GIACOMO S.R.L.</text:p>
          </table:table-cell>
          <table:table-cell office:value-type="float" office:value="6977" table:style-name="ce6">
            <text:p>6977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1.82" table:style-name="ce5">
            <text:p>151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 GIACOMO S.R.L.</text:p>
          </table:table-cell>
          <table:table-cell office:value-type="float" office:value="6978" table:style-name="ce6">
            <text:p>6978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82.5999999999999" table:style-name="ce5">
            <text:p>1082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 LUIGI SOCIETA' COOPERATIVA SOCIALE</text:p>
          </table:table-cell>
          <table:table-cell office:value-type="float" office:value="5783" table:style-name="ce6">
            <text:p>5783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8" table:style-name="ce5">
            <text:p>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 LUIGI SOCIETA' COOPERATIVA SOCIALE</text:p>
          </table:table-cell>
          <table:table-cell office:value-type="float" office:value="5784" table:style-name="ce6">
            <text:p>5784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367" table:style-name="ce5">
            <text:p>33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 LUIGI SOCIETA' COOPERATIVA SOCIALE</text:p>
          </table:table-cell>
          <table:table-cell office:value-type="float" office:value="5785" table:style-name="ce6">
            <text:p>5785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465" table:style-name="ce5">
            <text:p>34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 LUIGI SOCIETA' COOPERATIVA SOCIALE</text:p>
          </table:table-cell>
          <table:table-cell office:value-type="float" office:value="6329" table:style-name="ce6">
            <text:p>6329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83" table:style-name="ce5">
            <text:p>68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 LUIGI SOCIETA' COOPERATIVA SOCIALE</text:p>
          </table:table-cell>
          <table:table-cell office:value-type="float" office:value="6330" table:style-name="ce6">
            <text:p>6330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897.5" table:style-name="ce5">
            <text:p>2897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 LUIGI SOCIETA' COOPERATIVA SOCIALE</text:p>
          </table:table-cell>
          <table:table-cell office:value-type="float" office:value="6727" table:style-name="ce6">
            <text:p>6727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690.5" table:style-name="ce5">
            <text:p>3690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 LUIGI SOCIETA' COOPERATIVA SOCIALE</text:p>
          </table:table-cell>
          <table:table-cell office:value-type="float" office:value="7061" table:style-name="ce6">
            <text:p>706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465" table:style-name="ce5">
            <text:p>34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 LUIGI SOCIETA' COOPERATIVA SOCIALE</text:p>
          </table:table-cell>
          <table:table-cell office:value-type="float" office:value="7062" table:style-name="ce6">
            <text:p>706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465" table:style-name="ce5">
            <text:p>34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NUTO <text:s/>ANDREA<text:s text:c="2"/></text:p>
          </table:table-cell>
          <table:table-cell office:value-type="float" office:value="6295" table:style-name="ce6">
            <text:p>629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NUTO <text:s/>ANDREA<text:s text:c="2"/></text:p>
          </table:table-cell>
          <table:table-cell office:value-type="float" office:value="7134" table:style-name="ce6">
            <text:p>7134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TACATERINA <text:s/>ANTONIETTA</text:p>
          </table:table-cell>
          <table:table-cell office:value-type="float" office:value="6278" table:style-name="ce6">
            <text:p>627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TACATERINA <text:s/>ANTONIETTA</text:p>
          </table:table-cell>
          <table:table-cell office:value-type="float" office:value="7108" table:style-name="ce6">
            <text:p>7108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TANDER CONSUMER BANK S.P.A.</text:p>
          </table:table-cell>
          <table:table-cell office:value-type="float" office:value="5846" table:style-name="ce6">
            <text:p>5846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TANDER CONSUMER BANK S.P.A.</text:p>
          </table:table-cell>
          <table:table-cell office:value-type="float" office:value="6686" table:style-name="ce6">
            <text:p>6686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NTANDER CONSUMER BANK S.P.A.</text:p>
          </table:table-cell>
          <table:table-cell office:value-type="float" office:value="7366" table:style-name="ce6">
            <text:p>7366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PORITI <text:s/>ELISA</text:p>
          </table:table-cell>
          <table:table-cell office:value-type="float" office:value="7324" table:style-name="ce6">
            <text:p>732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RNO <text:s/>ANTONIETTA</text:p>
          </table:table-cell>
          <table:table-cell office:value-type="float" office:value="6296" table:style-name="ce6">
            <text:p>629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RNO <text:s/>ANTONIETTA</text:p>
          </table:table-cell>
          <table:table-cell office:value-type="float" office:value="7135" table:style-name="ce6">
            <text:p>7135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ARNO <text:s/>VINCENZA</text:p>
          </table:table-cell>
          <table:table-cell office:value-type="float" office:value="7325" table:style-name="ce6">
            <text:p>732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.CRENNESE ASSOC.SPORTIVA DILETTANTISTI</text:p>
          </table:table-cell>
          <table:table-cell office:value-type="float" office:value="5436" table:style-name="ce6">
            <text:p>5436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250" table:style-name="ce5">
            <text:p>2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ALTRITTI <text:s/>MATTEO-ARCHITETTO</text:p>
          </table:table-cell>
          <table:table-cell office:value-type="float" office:value="7087" table:style-name="ce6">
            <text:p>7087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34791.01" table:style-name="ce5">
            <text:p>3479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ANDROGLIO <text:s/>ALBA</text:p>
          </table:table-cell>
          <table:table-cell office:value-type="float" office:value="6256" table:style-name="ce6">
            <text:p>625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ANDROGLIO <text:s/>ALBA</text:p>
          </table:table-cell>
          <table:table-cell office:value-type="float" office:value="7265" table:style-name="ce6">
            <text:p>726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ARPELLINI <text:s/>ROSA</text:p>
          </table:table-cell>
          <table:table-cell office:value-type="float" office:value="6498" table:style-name="ce6">
            <text:p>6498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ARPELLINI <text:s/>ROSA</text:p>
          </table:table-cell>
          <table:table-cell office:value-type="float" office:value="7286" table:style-name="ce6">
            <text:p>728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IDA <text:s/>GIOELE</text:p>
          </table:table-cell>
          <table:table-cell office:value-type="float" office:value="7326" table:style-name="ce6">
            <text:p>732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IDA <text:s/>SAVERIO</text:p>
          </table:table-cell>
          <table:table-cell office:value-type="float" office:value="6268" table:style-name="ce6">
            <text:p>626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IDA <text:s/>SAVERIO</text:p>
          </table:table-cell>
          <table:table-cell office:value-type="float" office:value="7257" table:style-name="ce6">
            <text:p>725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CUDIERI <text:s/>PAOLO</text:p>
          </table:table-cell>
          <table:table-cell office:value-type="float" office:value="7204" table:style-name="ce6">
            <text:p>720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00" table:style-name="ce5">
            <text:p>1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DRAN <text:s/>MARCELLO GIORGIO</text:p>
          </table:table-cell>
          <table:table-cell office:value-type="float" office:value="5477" table:style-name="ce6">
            <text:p>5477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DRAN <text:s/>MARCELLO GIORGIO</text:p>
          </table:table-cell>
          <table:table-cell office:value-type="float" office:value="6054" table:style-name="ce6">
            <text:p>6054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DRAN <text:s/>MARCELLO GIORGIO</text:p>
          </table:table-cell>
          <table:table-cell office:value-type="float" office:value="7167" table:style-name="ce6">
            <text:p>716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GNALETICA NOVARESE S.R.L.</text:p>
          </table:table-cell>
          <table:table-cell office:value-type="float" office:value="5853" table:style-name="ce6">
            <text:p>5853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beni di consumo</text:p>
          </table:table-cell>
          <table:table-cell office:value-type="float" office:value="26354.11" table:style-name="ce5">
            <text:p>26354,1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GNALETICA NOVARESE S.R.L.</text:p>
          </table:table-cell>
          <table:table-cell office:value-type="float" office:value="7384" table:style-name="ce6">
            <text:p>738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beni di consumo</text:p>
          </table:table-cell>
          <table:table-cell office:value-type="float" office:value="31899.61" table:style-name="ce5">
            <text:p>31899,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LEXI S.R.L.</text:p>
          </table:table-cell>
          <table:table-cell office:value-type="float" office:value="5816" table:style-name="ce6">
            <text:p>5816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Consulenze</text:p>
          </table:table-cell>
          <table:table-cell office:value-type="float" office:value="274.5" table:style-name="ce5">
            <text:p>274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LEXI S.R.L.</text:p>
          </table:table-cell>
          <table:table-cell office:value-type="float" office:value="5817" table:style-name="ce6">
            <text:p>5817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812.5" table:style-name="ce5">
            <text:p>3812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RGIO <text:s/>MARIA</text:p>
          </table:table-cell>
          <table:table-cell office:value-type="float" office:value="6764" table:style-name="ce6">
            <text:p>6764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0" table:style-name="ce5">
            <text:p>18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RV.ELETTRICO NAZIONALE GRUPPO IVA ENEL</text:p>
          </table:table-cell>
          <table:table-cell office:value-type="float" office:value="6095" table:style-name="ce6">
            <text:p>6095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Utenze e canoni</text:p>
          </table:table-cell>
          <table:table-cell office:value-type="float" office:value="41.82" table:style-name="ce5">
            <text:p>41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RV.ELETTRICO NAZIONALE GRUPPO IVA ENEL</text:p>
          </table:table-cell>
          <table:table-cell office:value-type="float" office:value="6800" table:style-name="ce6">
            <text:p>680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41.82" table:style-name="ce5">
            <text:p>41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RV.ELETTRICO NAZIONALE GRUPPO IVA ENEL</text:p>
          </table:table-cell>
          <table:table-cell office:value-type="float" office:value="6800" table:style-name="ce6">
            <text:p>6800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121.35" table:style-name="ce5">
            <text:p>121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V SPA HOLDING</text:p>
          </table:table-cell>
          <table:table-cell office:value-type="float" office:value="5871" table:style-name="ce6">
            <text:p>5871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07.24" table:style-name="ce5">
            <text:p>207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EV SPA HOLDING</text:p>
          </table:table-cell>
          <table:table-cell office:value-type="float" office:value="5872" table:style-name="ce6">
            <text:p>5872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07.24" table:style-name="ce5">
            <text:p>207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GARELLA LUIGI DI SGARELLA SIMONE E C. S</text:p>
          </table:table-cell>
          <table:table-cell office:value-type="float" office:value="6369" table:style-name="ce6">
            <text:p>6369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beni di consumo</text:p>
          </table:table-cell>
          <table:table-cell office:value-type="float" office:value="11.72" table:style-name="ce5">
            <text:p>11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GULO' <text:s/>MASSIMO</text:p>
          </table:table-cell>
          <table:table-cell office:value-type="float" office:value="7313" table:style-name="ce6">
            <text:p>7313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HOP MEDICA SRL</text:p>
          </table:table-cell>
          <table:table-cell office:value-type="float" office:value="7098" table:style-name="ce6">
            <text:p>7098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servizi</text:p>
          </table:table-cell>
          <table:table-cell office:value-type="float" office:value="309.7" table:style-name="ce5">
            <text:p>309,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.EL.CO. S.R.L.</text:p>
          </table:table-cell>
          <table:table-cell office:value-type="float" office:value="6021" table:style-name="ce6">
            <text:p>6021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Utenze e canoni</text:p>
          </table:table-cell>
          <table:table-cell office:value-type="float" office:value="3387.53" table:style-name="ce5">
            <text:p>3387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.EL.CO. S.R.L.</text:p>
          </table:table-cell>
          <table:table-cell office:value-type="float" office:value="6315" table:style-name="ce6">
            <text:p>631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Utenze e canoni</text:p>
          </table:table-cell>
          <table:table-cell office:value-type="float" office:value="292.8" table:style-name="ce5">
            <text:p>292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.EL.CO. S.R.L.</text:p>
          </table:table-cell>
          <table:table-cell office:value-type="float" office:value="6315" table:style-name="ce6">
            <text:p>631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Utenze e canoni</text:p>
          </table:table-cell>
          <table:table-cell office:value-type="float" office:value="829.58" table:style-name="ce5">
            <text:p>829,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.MI S.A.S. DI CASTIGLIONE SIMONE &amp; C.</text:p>
          </table:table-cell>
          <table:table-cell office:value-type="float" office:value="6354" table:style-name="ce6">
            <text:p>6354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2298.84" table:style-name="ce5">
            <text:p>2298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APAY S.R.L.</text:p>
          </table:table-cell>
          <table:table-cell office:value-type="float" office:value="6777" table:style-name="ce6">
            <text:p>6777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Altri servizi</text:p>
          </table:table-cell>
          <table:table-cell office:value-type="float" office:value="31.35" table:style-name="ce5">
            <text:p>31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CILIA IN FRUTTA DI MAZZONE CARMELO</text:p>
          </table:table-cell>
          <table:table-cell office:value-type="float" office:value="6359" table:style-name="ce6">
            <text:p>6359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1347.13" table:style-name="ce5">
            <text:p>1347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CURITALIA GROUP SERVICE S.C.P.A.</text:p>
          </table:table-cell>
          <table:table-cell office:value-type="float" office:value="5668" table:style-name="ce6">
            <text:p>5668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servizi</text:p>
          </table:table-cell>
          <table:table-cell office:value-type="float" office:value="2141.83" table:style-name="ce5">
            <text:p>2141,8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CURITALIA GROUP SERVICE S.C.P.A.</text:p>
          </table:table-cell>
          <table:table-cell office:value-type="float" office:value="5668" table:style-name="ce6">
            <text:p>5668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servizi</text:p>
          </table:table-cell>
          <table:table-cell office:value-type="float" office:value="4210.6499999999996" table:style-name="ce5">
            <text:p>4210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CURITALIA GROUP SERVICE S.C.P.A.</text:p>
          </table:table-cell>
          <table:table-cell office:value-type="float" office:value="6441" table:style-name="ce6">
            <text:p>6441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2141.83" table:style-name="ce5">
            <text:p>2141,8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CURITALIA GROUP SERVICE S.C.P.A.</text:p>
          </table:table-cell>
          <table:table-cell office:value-type="float" office:value="6441" table:style-name="ce6">
            <text:p>6441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servizi</text:p>
          </table:table-cell>
          <table:table-cell office:value-type="float" office:value="4332.34" table:style-name="ce5">
            <text:p>4332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CURITALIA GROUP SERVICE S.C.P.A.</text:p>
          </table:table-cell>
          <table:table-cell office:value-type="float" office:value="7150" table:style-name="ce6">
            <text:p>7150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servizi</text:p>
          </table:table-cell>
          <table:table-cell office:value-type="float" office:value="4145.74" table:style-name="ce5">
            <text:p>4145,7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CURITALIA IVRI SPA</text:p>
          </table:table-cell>
          <table:table-cell office:value-type="float" office:value="5632" table:style-name="ce6">
            <text:p>5632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72.3800000000001" table:style-name="ce5">
            <text:p>1172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CURITALIA IVRI SPA</text:p>
          </table:table-cell>
          <table:table-cell office:value-type="float" office:value="6151" table:style-name="ce6">
            <text:p>6151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72.3800000000001" table:style-name="ce5">
            <text:p>1172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CURITALIA IVRI SPA</text:p>
          </table:table-cell>
          <table:table-cell office:value-type="float" office:value="6887" table:style-name="ce6">
            <text:p>6887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72.3800000000001" table:style-name="ce5">
            <text:p>1172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MI SAS DI DAVIDE CIONI E C.</text:p>
          </table:table-cell>
          <table:table-cell office:value-type="float" office:value="5641" table:style-name="ce6">
            <text:p>5641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Altri beni di consumo</text:p>
          </table:table-cell>
          <table:table-cell office:value-type="float" office:value="30.8" table:style-name="ce5">
            <text:p>30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MIONATO <text:s/>CARMEN</text:p>
          </table:table-cell>
          <table:table-cell office:value-type="float" office:value="5673" table:style-name="ce6">
            <text:p>5673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2.68" table:style-name="ce5">
            <text:p>52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5908" table:style-name="ce6">
            <text:p>5908</text:p>
          </table:table-cell>
          <table:table-cell office:value-type="string" table:style-name="ce6">
            <text:p>06/11/2023</text:p>
          </table:table-cell>
          <table:table-cell office:value-type="string" table:style-name="ce5">
            <text:p>Utenze e canoni</text:p>
          </table:table-cell>
          <table:table-cell office:value-type="float" office:value="88833.2" table:style-name="ce5">
            <text:p>88833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5925" table:style-name="ce6">
            <text:p>5925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351.73" table:style-name="ce5">
            <text:p>8351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6137" table:style-name="ce6">
            <text:p>613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93.65" table:style-name="ce5">
            <text:p>93,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6155" table:style-name="ce6">
            <text:p>615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6.82" table:style-name="ce5">
            <text:p>46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6156" table:style-name="ce6">
            <text:p>615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6.82" table:style-name="ce5">
            <text:p>46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6362" table:style-name="ce6">
            <text:p>6362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.44" table:style-name="ce5">
            <text:p>8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6950" table:style-name="ce6">
            <text:p>6950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351.73" table:style-name="ce5">
            <text:p>8351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7458" table:style-name="ce6">
            <text:p>7458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2079.8" table:style-name="ce5">
            <text:p>12079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7459" table:style-name="ce6">
            <text:p>7459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3439.84" table:style-name="ce5">
            <text:p>13439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7460" table:style-name="ce6">
            <text:p>7460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195628.91" table:style-name="ce5">
            <text:p>195628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7461" table:style-name="ce6">
            <text:p>7461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59570.239999999998" table:style-name="ce5">
            <text:p>59570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7462" table:style-name="ce6">
            <text:p>7462</text:p>
          </table:table-cell>
          <table:table-cell office:value-type="string" table:style-name="ce6">
            <text:p>22/12/2023</text:p>
          </table:table-cell>
          <table:table-cell office:value-type="string" table:style-name="ce5">
            <text:p>Utenze e canoni</text:p>
          </table:table-cell>
          <table:table-cell office:value-type="float" office:value="73113.22" table:style-name="ce5">
            <text:p>73113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STEMA BIBL.CONSORTILE A.PANIZZI</text:p>
          </table:table-cell>
          <table:table-cell office:value-type="float" office:value="6046" table:style-name="ce6">
            <text:p>604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Trasferimenti correnti a organismi interni e/o unita' locali della amministrazione</text:p>
          </table:table-cell>
          <table:table-cell office:value-type="float" office:value="18.3" table:style-name="ce5">
            <text:p>18,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STEMA BIBL.CONSORTILE A.PANIZZI</text:p>
          </table:table-cell>
          <table:table-cell office:value-type="float" office:value="6456" table:style-name="ce6">
            <text:p>6456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Trasferimenti correnti a organismi interni e/o unita' locali della amministrazione</text:p>
          </table:table-cell>
          <table:table-cell office:value-type="float" office:value="1.22" table:style-name="ce5">
            <text:p>1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STEMA BIBL.CONSORTILE A.PANIZZI</text:p>
          </table:table-cell>
          <table:table-cell office:value-type="float" office:value="6456" table:style-name="ce6">
            <text:p>6456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Trasferimenti correnti a organismi interni e/o unita' locali della amministrazione</text:p>
          </table:table-cell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ISTEMA BIBL.CONSORTILE A.PANIZZI</text:p>
          </table:table-cell>
          <table:table-cell office:value-type="float" office:value="6456" table:style-name="ce6">
            <text:p>6456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Trasferimenti correnti a organismi interni e/o unita' locali della amministrazione</text:p>
          </table:table-cell>
          <table:table-cell office:value-type="float" office:value="1.22" table:style-name="ce5">
            <text:p>1,2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NAM LAZIO SUD SRL</text:p>
          </table:table-cell>
          <table:table-cell office:value-type="float" office:value="6029" table:style-name="ce6">
            <text:p>6029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834.91" table:style-name="ce5">
            <text:p>2834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NAM LAZIO SUD SRL</text:p>
          </table:table-cell>
          <table:table-cell office:value-type="float" office:value="6029" table:style-name="ce6">
            <text:p>6029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8309.46" table:style-name="ce5">
            <text:p>38309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CIETA' COOP.SOCIALE OFFICINA ONLUS</text:p>
          </table:table-cell>
          <table:table-cell office:value-type="float" office:value="5643" table:style-name="ce6">
            <text:p>5643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Altri servizi</text:p>
          </table:table-cell>
          <table:table-cell office:value-type="float" office:value="11962.71" table:style-name="ce5">
            <text:p>11962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CIETA' COOP.SOCIALE OFFICINA ONLUS</text:p>
          </table:table-cell>
          <table:table-cell office:value-type="float" office:value="5644" table:style-name="ce6">
            <text:p>5644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Beni immobili</text:p>
          </table:table-cell>
          <table:table-cell office:value-type="float" office:value="935.08" table:style-name="ce5">
            <text:p>935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CIETÀ GALLARATESE PER GLI STUDI PATRI</text:p>
          </table:table-cell>
          <table:table-cell office:value-type="float" office:value="6318" table:style-name="ce6">
            <text:p>631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servizi</text:p>
          </table:table-cell>
          <table:table-cell office:value-type="float" office:value="9500" table:style-name="ce5">
            <text:p>95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CIETA' PUBBLICITA' EDITORIALE</text:p>
          </table:table-cell>
          <table:table-cell office:value-type="float" office:value="6368" table:style-name="ce6">
            <text:p>6368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34.54" table:style-name="ce5">
            <text:p>34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FEIN SPA</text:p>
          </table:table-cell>
          <table:table-cell office:value-type="float" office:value="7378" table:style-name="ce6">
            <text:p>737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Utenze e canoni</text:p>
          </table:table-cell>
          <table:table-cell office:value-type="float" office:value="228.62" table:style-name="ce5">
            <text:p>228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FEIN SPA</text:p>
          </table:table-cell>
          <table:table-cell office:value-type="float" office:value="7378" table:style-name="ce6">
            <text:p>737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Utenze e canoni</text:p>
          </table:table-cell>
          <table:table-cell office:value-type="float" office:value="11751.36" table:style-name="ce5">
            <text:p>11751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GUS <text:s/>GIOVANNI</text:p>
          </table:table-cell>
          <table:table-cell office:value-type="float" office:value="6297" table:style-name="ce6">
            <text:p>629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GUS <text:s/>GIOVANNI</text:p>
          </table:table-cell>
          <table:table-cell office:value-type="float" office:value="7238" table:style-name="ce6">
            <text:p>723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A <text:s/>PIETRO</text:p>
          </table:table-cell>
          <table:table-cell office:value-type="float" office:value="5555" table:style-name="ce6">
            <text:p>5555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A <text:s/>PIETRO</text:p>
          </table:table-cell>
          <table:table-cell office:value-type="float" office:value="6106" table:style-name="ce6">
            <text:p>6106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A <text:s/>PIETRO</text:p>
          </table:table-cell>
          <table:table-cell office:value-type="float" office:value="7191" table:style-name="ce6">
            <text:p>719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ANI <text:s/>CLAUDIO</text:p>
          </table:table-cell>
          <table:table-cell office:value-type="float" office:value="6386" table:style-name="ce6">
            <text:p>6386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ANI <text:s/>CLAUDIO</text:p>
          </table:table-cell>
          <table:table-cell office:value-type="float" office:value="7278" table:style-name="ce6">
            <text:p>727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5742" table:style-name="ce6">
            <text:p>5742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99.6" table:style-name="ce5">
            <text:p>999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5742" table:style-name="ce6">
            <text:p>5742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296.5" table:style-name="ce5">
            <text:p>4296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5786" table:style-name="ce6">
            <text:p>5786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4478.14" table:style-name="ce5">
            <text:p>24478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5787" table:style-name="ce6">
            <text:p>5787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184.4399999999996" table:style-name="ce5">
            <text:p>4184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5787" table:style-name="ce6">
            <text:p>5787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54.18" table:style-name="ce5">
            <text:p>1454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5787" table:style-name="ce6">
            <text:p>5787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324.33" table:style-name="ce5">
            <text:p>5324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5788" table:style-name="ce6">
            <text:p>5788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035.54" table:style-name="ce5">
            <text:p>5035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5788" table:style-name="ce6">
            <text:p>5788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26.88" table:style-name="ce5">
            <text:p>826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5788" table:style-name="ce6">
            <text:p>5788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60.04" table:style-name="ce5">
            <text:p>1560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5818" table:style-name="ce6">
            <text:p>5818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servizi</text:p>
          </table:table-cell>
          <table:table-cell office:value-type="float" office:value="25528.87" table:style-name="ce5">
            <text:p>25528,8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5819" table:style-name="ce6">
            <text:p>5819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servizi</text:p>
          </table:table-cell>
          <table:table-cell office:value-type="float" office:value="154.07" table:style-name="ce5">
            <text:p>154,0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5820" table:style-name="ce6">
            <text:p>5820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servizi</text:p>
          </table:table-cell>
          <table:table-cell office:value-type="float" office:value="10485.280000000001" table:style-name="ce5">
            <text:p>10485,2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5923" table:style-name="ce6">
            <text:p>5923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7709.06" table:style-name="ce5">
            <text:p>47709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079" table:style-name="ce6">
            <text:p>6079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10.24" table:style-name="ce5">
            <text:p>10,2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079" table:style-name="ce6">
            <text:p>6079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servizi</text:p>
          </table:table-cell>
          <table:table-cell office:value-type="float" office:value="24.05" table:style-name="ce5">
            <text:p>24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304" table:style-name="ce6">
            <text:p>6304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.54" table:style-name="ce5">
            <text:p>2,5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305" table:style-name="ce6">
            <text:p>630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26.88" table:style-name="ce5">
            <text:p>826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305" table:style-name="ce6">
            <text:p>630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60.04" table:style-name="ce5">
            <text:p>1560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305" table:style-name="ce6">
            <text:p>6305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081.57" table:style-name="ce5">
            <text:p>5081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306" table:style-name="ce6">
            <text:p>630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54.18" table:style-name="ce5">
            <text:p>1454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306" table:style-name="ce6">
            <text:p>630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324.33" table:style-name="ce5">
            <text:p>5324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306" table:style-name="ce6">
            <text:p>630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181.8999999999996" table:style-name="ce5">
            <text:p>4181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631" table:style-name="ce6">
            <text:p>6631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17.920000000000002" table:style-name="ce5">
            <text:p>17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631" table:style-name="ce6">
            <text:p>6631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197.04" table:style-name="ce5">
            <text:p>197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741" table:style-name="ce6">
            <text:p>6741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2557.78" table:style-name="ce5">
            <text:p>52557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932" table:style-name="ce6">
            <text:p>6932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247.0899999999999" table:style-name="ce5">
            <text:p>1247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933" table:style-name="ce6">
            <text:p>6933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39103.57" table:style-name="ce5">
            <text:p>39103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934" table:style-name="ce6">
            <text:p>6934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15.29" table:style-name="ce5">
            <text:p>115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934" table:style-name="ce6">
            <text:p>6934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236.02" table:style-name="ce5">
            <text:p>236,0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936" table:style-name="ce6">
            <text:p>6936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18910.5" table:style-name="ce5">
            <text:p>18910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936" table:style-name="ce6">
            <text:p>6936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21823.38" table:style-name="ce5">
            <text:p>21823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939" table:style-name="ce6">
            <text:p>6939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20.98" table:style-name="ce5">
            <text:p>20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939" table:style-name="ce6">
            <text:p>6939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255.9" table:style-name="ce5">
            <text:p>255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6941" table:style-name="ce6">
            <text:p>694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36921.589999999997" table:style-name="ce5">
            <text:p>36921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063" table:style-name="ce6">
            <text:p>706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826.88" table:style-name="ce5">
            <text:p>826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063" table:style-name="ce6">
            <text:p>706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60.04" table:style-name="ce5">
            <text:p>1560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063" table:style-name="ce6">
            <text:p>706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081.57" table:style-name="ce5">
            <text:p>5081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064" table:style-name="ce6">
            <text:p>7064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54.18" table:style-name="ce5">
            <text:p>1454,1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064" table:style-name="ce6">
            <text:p>7064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419.84" table:style-name="ce5">
            <text:p>3419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064" table:style-name="ce6">
            <text:p>7064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324.33" table:style-name="ce5">
            <text:p>5324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065" table:style-name="ce6">
            <text:p>7065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64.6" table:style-name="ce5">
            <text:p>764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399" table:style-name="ce6">
            <text:p>739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9" table:style-name="ce5">
            <text:p>18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RTINO <text:s/>PAOLO</text:p>
          </table:table-cell>
          <table:table-cell office:value-type="float" office:value="6387" table:style-name="ce6">
            <text:p>6387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ORTINO <text:s/>PAOLO</text:p>
          </table:table-cell>
          <table:table-cell office:value-type="float" office:value="7266" table:style-name="ce6">
            <text:p>726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PINELLA <text:s/>ALEXANDER</text:p>
          </table:table-cell>
          <table:table-cell office:value-type="float" office:value="6288" table:style-name="ce6">
            <text:p>628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PINELLA <text:s/>ALEXANDER</text:p>
          </table:table-cell>
          <table:table-cell office:value-type="float" office:value="7248" table:style-name="ce6">
            <text:p>724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PORT NETWORK S.R.L.</text:p>
          </table:table-cell>
          <table:table-cell office:value-type="float" office:value="6372" table:style-name="ce6">
            <text:p>6372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28.6" table:style-name="ce5">
            <text:p>28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AFF DI DI LEO A. E FRERI R. SNC</text:p>
          </table:table-cell>
          <table:table-cell office:value-type="float" office:value="6360" table:style-name="ce6">
            <text:p>6360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1508" table:style-name="ce5">
            <text:p>15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UDIO BELVEDERE INZAGHI &amp; PARTNERS</text:p>
          </table:table-cell>
          <table:table-cell office:value-type="float" office:value="6580" table:style-name="ce6">
            <text:p>6580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2932.76" table:style-name="ce5">
            <text:p>2932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UDIO LEGALE BERALDO ASSOCIAZ. PROF.LE</text:p>
          </table:table-cell>
          <table:table-cell office:value-type="float" office:value="2023" table:style-name="ce6">
            <text:p>2023</text:p>
          </table:table-cell>
          <table:table-cell office:value-type="string" table:style-name="ce6">
            <text:p>02/10/2023</text:p>
          </table:table-cell>
          <table:table-cell office:value-type="float" office:value="1030211" table:style-name="ce5">
            <text:p>1030211</text:p>
          </table:table-cell>
          <table:table-cell office:value-type="float" office:value="2115.7199999999998" table:style-name="ce5">
            <text:p>2115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UDIO LEGALE BERALDO ASSOCIAZ. PROF.LE</text:p>
          </table:table-cell>
          <table:table-cell office:value-type="float" office:value="6579" table:style-name="ce6">
            <text:p>6579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6783" table:style-name="ce5">
            <text:p>678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UDIO LEGALE TRIBUTARIO GIOLA ASCIONE &amp;</text:p>
          </table:table-cell>
          <table:table-cell office:value-type="float" office:value="5821" table:style-name="ce6">
            <text:p>5821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4088.71" table:style-name="ce5">
            <text:p>4088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TUDIO TECNICO GEOM. PALUMBO <text:s/>DANILO</text:p>
          </table:table-cell>
          <table:table-cell office:value-type="float" office:value="5900" table:style-name="ce6">
            <text:p>5900</text:p>
          </table:table-cell>
          <table:table-cell office:value-type="string" table:style-name="ce6">
            <text:p>06/11/2023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15788.97" table:style-name="ce5">
            <text:p>15788,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ULPM - SEGRETERIA REGIONE LOMBARDIA</text:p>
          </table:table-cell>
          <table:table-cell office:value-type="float" office:value="5847" table:style-name="ce6">
            <text:p>5847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9.6" table:style-name="ce5">
            <text:p>29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ULPM - SEGRETERIA REGIONE LOMBARDIA</text:p>
          </table:table-cell>
          <table:table-cell office:value-type="float" office:value="6687" table:style-name="ce6">
            <text:p>6687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9.6" table:style-name="ce5">
            <text:p>29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ULPM - SEGRETERIA REGIONE LOMBARDIA</text:p>
          </table:table-cell>
          <table:table-cell office:value-type="float" office:value="7367" table:style-name="ce6">
            <text:p>7367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9.6" table:style-name="ce5">
            <text:p>29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ULPM MILANO CITTA' METROPOLITANA-DICCAP</text:p>
          </table:table-cell>
          <table:table-cell office:value-type="float" office:value="5848" table:style-name="ce6">
            <text:p>5848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6.45" table:style-name="ce5">
            <text:p>16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ULPM MILANO CITTA' METROPOLITANA-DICCAP</text:p>
          </table:table-cell>
          <table:table-cell office:value-type="float" office:value="6688" table:style-name="ce6">
            <text:p>6688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6.45" table:style-name="ce5">
            <text:p>16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ULPM MILANO CITTA' METROPOLITANA-DICCAP</text:p>
          </table:table-cell>
          <table:table-cell office:value-type="float" office:value="7368" table:style-name="ce6">
            <text:p>7368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6.45" table:style-name="ce5">
            <text:p>16,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UN ING S.R.L.</text:p>
          </table:table-cell>
          <table:table-cell office:value-type="float" office:value="5659" table:style-name="ce6">
            <text:p>5659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7489.919999999998" table:style-name="ce5">
            <text:p>17489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YLLA <text:s text:c="2"/>FATOU MAKANE</text:p>
          </table:table-cell>
          <table:table-cell office:value-type="float" office:value="6423" table:style-name="ce6">
            <text:p>6423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00" table:style-name="ce5">
            <text:p>9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SYLLA <text:s text:c="2"/>FATOU MAKANE</text:p>
          </table:table-cell>
          <table:table-cell office:value-type="float" office:value="6930" table:style-name="ce6">
            <text:p>6930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00" table:style-name="ce5">
            <text:p>9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ALL <text:s/>MOUSTAPHA</text:p>
          </table:table-cell>
          <table:table-cell office:value-type="float" office:value="6424" table:style-name="ce6">
            <text:p>6424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00" table:style-name="ce5">
            <text:p>9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ALL <text:s/>MOUSTAPHA</text:p>
          </table:table-cell>
          <table:table-cell office:value-type="float" office:value="6931" table:style-name="ce6">
            <text:p>693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00" table:style-name="ce5">
            <text:p>9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ALUKDER <text:s/>EBRAHIM</text:p>
          </table:table-cell>
          <table:table-cell office:value-type="float" office:value="6433" table:style-name="ce6">
            <text:p>6433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ALUKDER <text:s/>EBRAHIM</text:p>
          </table:table-cell>
          <table:table-cell office:value-type="float" office:value="6920" table:style-name="ce6">
            <text:p>6920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ANZI <text:s/>BARBARA</text:p>
          </table:table-cell>
          <table:table-cell office:value-type="float" office:value="6388" table:style-name="ce6">
            <text:p>6388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ANZI <text:s/>BARBARA</text:p>
          </table:table-cell>
          <table:table-cell office:value-type="float" office:value="7267" table:style-name="ce6">
            <text:p>726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EAM SERVICE SOCIETA' CONSORTILE A.R.L.</text:p>
          </table:table-cell>
          <table:table-cell office:value-type="float" office:value="5445" table:style-name="ce6">
            <text:p>5445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.56" table:style-name="ce5">
            <text:p>5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AM SERVICE SOCIETA' CONSORTILE A.R.L.</text:p>
          </table:table-cell>
          <table:table-cell office:value-type="float" office:value="5895" table:style-name="ce6">
            <text:p>5895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.56" table:style-name="ce5">
            <text:p>5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AM SERVICE SOCIETA' CONSORTILE A.R.L.</text:p>
          </table:table-cell>
          <table:table-cell office:value-type="float" office:value="5895" table:style-name="ce6">
            <text:p>5895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5.59" table:style-name="ce5">
            <text:p>75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CNOSAD S.N.C. DI D'ORAZIO S. &amp; C.</text:p>
          </table:table-cell>
          <table:table-cell office:value-type="float" office:value="6945" table:style-name="ce6">
            <text:p>6945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3" table:style-name="ce5">
            <text:p>18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DESCO <text:s/>GIUSEPPA</text:p>
          </table:table-cell>
          <table:table-cell office:value-type="float" office:value="7305" table:style-name="ce6">
            <text:p>730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00" table:style-name="ce5">
            <text:p>15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DOLDI <text:s/>MASSIMO</text:p>
          </table:table-cell>
          <table:table-cell office:value-type="float" office:value="6398" table:style-name="ce6">
            <text:p>6398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DOLDI <text:s/>MASSIMO</text:p>
          </table:table-cell>
          <table:table-cell office:value-type="float" office:value="7287" table:style-name="ce6">
            <text:p>728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LEPASS SPA</text:p>
          </table:table-cell>
          <table:table-cell office:value-type="float" office:value="5637" table:style-name="ce6">
            <text:p>5637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.32" table:style-name="ce5">
            <text:p>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LEPASS SPA</text:p>
          </table:table-cell>
          <table:table-cell office:value-type="float" office:value="5874" table:style-name="ce6">
            <text:p>5874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.32" table:style-name="ce5">
            <text:p>1,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LEPASS SPA</text:p>
          </table:table-cell>
          <table:table-cell office:value-type="float" office:value="6785" table:style-name="ce6">
            <text:p>6785</text:p>
          </table:table-cell>
          <table:table-cell office:value-type="string" table:style-name="ce6">
            <text:p>01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0.86" table:style-name="ce5">
            <text:p>0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RRENGHI <text:s/>CLAUDIA MARIA</text:p>
          </table:table-cell>
          <table:table-cell office:value-type="float" office:value="5488" table:style-name="ce6">
            <text:p>5488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RRENGHI <text:s/>CLAUDIA MARIA</text:p>
          </table:table-cell>
          <table:table-cell office:value-type="float" office:value="6055" table:style-name="ce6">
            <text:p>6055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ERRENGHI <text:s/>CLAUDIA MARIA</text:p>
          </table:table-cell>
          <table:table-cell office:value-type="float" office:value="7176" table:style-name="ce6">
            <text:p>717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00" table:style-name="ce5">
            <text:p>4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HERMOCOMFORT S.R.L.</text:p>
          </table:table-cell>
          <table:table-cell office:value-type="float" office:value="6994" table:style-name="ce6">
            <text:p>6994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Altri servizi</text:p>
          </table:table-cell>
          <table:table-cell office:value-type="float" office:value="1202.72" table:style-name="ce5">
            <text:p>1202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1" table:style-name="ce6">
            <text:p>5651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88.85" table:style-name="ce5">
            <text:p>88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1" table:style-name="ce6">
            <text:p>5651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99.8" table:style-name="ce5">
            <text:p>99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1" table:style-name="ce6">
            <text:p>5651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6.13" table:style-name="ce5">
            <text:p>66,13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5651" table:style-name="ce6">
            <text:p>5651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99.8" table:style-name="ce5">
            <text:p>99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1" table:style-name="ce6">
            <text:p>5651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83.47" table:style-name="ce5">
            <text:p>83,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1" table:style-name="ce6">
            <text:p>5651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99.8" table:style-name="ce5">
            <text:p>99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85.4" table:style-name="ce5">
            <text:p>85,4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309.77" table:style-name="ce5">
            <text:p>309,7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68.4" table:style-name="ce5">
            <text:p>168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307.51" table:style-name="ce5">
            <text:p>307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4.569999999999993" table:style-name="ce5">
            <text:p>64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number-rows-repeated="4"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26.08" table:style-name="ce5">
            <text:p>126,08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225.38" table:style-name="ce5">
            <text:p>225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26.08" table:style-name="ce5">
            <text:p>126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97.62" table:style-name="ce5">
            <text:p>97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278.16000000000003" table:style-name="ce5">
            <text:p>278,1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26.08" table:style-name="ce5">
            <text:p>126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84" table:style-name="ce5">
            <text:p>61,84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68.4" table:style-name="ce5">
            <text:p>168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17" table:style-name="ce5">
            <text:p>61,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491.55" table:style-name="ce5">
            <text:p>491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5.41" table:style-name="ce5">
            <text:p>65,41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9.52" table:style-name="ce5">
            <text:p>69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77.82" table:style-name="ce5">
            <text:p>177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74.47" table:style-name="ce5">
            <text:p>74,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46.43" table:style-name="ce5">
            <text:p>146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97.62" table:style-name="ce5">
            <text:p>97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63.52000000000001" table:style-name="ce5">
            <text:p>163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26.08" table:style-name="ce5">
            <text:p>126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284.39" table:style-name="ce5">
            <text:p>284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97.62" table:style-name="ce5">
            <text:p>97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97.67" table:style-name="ce5">
            <text:p>97,6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26.08" table:style-name="ce5">
            <text:p>126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46.43" table:style-name="ce5">
            <text:p>146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166.82" table:style-name="ce5">
            <text:p>1166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2" table:style-name="ce6">
            <text:p>5652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26.08" table:style-name="ce5">
            <text:p>126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73.2" table:style-name="ce5">
            <text:p>73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256.26" table:style-name="ce5">
            <text:p>256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307.51" table:style-name="ce5">
            <text:p>307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77.82" table:style-name="ce5">
            <text:p>177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13.88" table:style-name="ce5">
            <text:p>113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317.76" table:style-name="ce5">
            <text:p>317,7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256.85000000000002" table:style-name="ce5">
            <text:p>256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4.8600000000000003" table:style-name="ce5">
            <text:p>4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26.08" table:style-name="ce5">
            <text:p>126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307.51" table:style-name="ce5">
            <text:p>307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68.4" table:style-name="ce5">
            <text:p>168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17" table:style-name="ce5">
            <text:p>61,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225.38" table:style-name="ce5">
            <text:p>225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74.47" table:style-name="ce5">
            <text:p>74,47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5353.45" table:style-name="ce5">
            <text:p>5353,45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06.88" table:style-name="ce5">
            <text:p>106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10.56" table:style-name="ce5">
            <text:p>110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225.38" table:style-name="ce5">
            <text:p>225,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25.04" table:style-name="ce5">
            <text:p>125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284.39" table:style-name="ce5">
            <text:p>284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9.05" table:style-name="ce5">
            <text:p>69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46" table:style-name="ce5">
            <text:p>61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98.34" table:style-name="ce5">
            <text:p>98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284.39" table:style-name="ce5">
            <text:p>284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11.09" table:style-name="ce5">
            <text:p>111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26.08" table:style-name="ce5">
            <text:p>126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284.39" table:style-name="ce5">
            <text:p>284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4.73" table:style-name="ce5">
            <text:p>64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73.2" table:style-name="ce5">
            <text:p>73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217.21" table:style-name="ce5">
            <text:p>217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01.06" table:style-name="ce5">
            <text:p>101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299.36" table:style-name="ce5">
            <text:p>299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98.34" table:style-name="ce5">
            <text:p>98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45.79" table:style-name="ce5">
            <text:p>145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41" table:style-name="ce5">
            <text:p>61,4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283.10000000000002" table:style-name="ce5">
            <text:p>283,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03.92" table:style-name="ce5">
            <text:p>103,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3" table:style-name="ce6">
            <text:p>5653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307.51" table:style-name="ce5">
            <text:p>307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79.59" table:style-name="ce5">
            <text:p>79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26.08" table:style-name="ce5">
            <text:p>126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46" table:style-name="ce5">
            <text:p>61,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65.62" table:style-name="ce5">
            <text:p>165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46.43" table:style-name="ce5">
            <text:p>146,4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307.51" table:style-name="ce5">
            <text:p>307,5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01.06" table:style-name="ce5">
            <text:p>101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97.62" table:style-name="ce5">
            <text:p>97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97.62" table:style-name="ce5">
            <text:p>97,6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284.39" table:style-name="ce5">
            <text:p>284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732" table:style-name="ce5">
            <text:p>7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284.39" table:style-name="ce5">
            <text:p>284,3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26.08" table:style-name="ce5">
            <text:p>126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74.47" table:style-name="ce5">
            <text:p>74,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81.150000000000006" table:style-name="ce5">
            <text:p>81,15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26.08" table:style-name="ce5">
            <text:p>126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26.08" table:style-name="ce5">
            <text:p>126,0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77.82" table:style-name="ce5">
            <text:p>177,8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2228.87" table:style-name="ce5">
            <text:p>2228,8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251.8" table:style-name="ce5">
            <text:p>251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232.66" table:style-name="ce5">
            <text:p>232,6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52.6" table:style-name="ce5">
            <text:p>152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98.34" table:style-name="ce5">
            <text:p>98,3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732" table:style-name="ce5">
            <text:p>7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4" table:style-name="ce6">
            <text:p>5654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61.01" table:style-name="ce5">
            <text:p>61,0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655" table:style-name="ce6">
            <text:p>5655</text:p>
          </table:table-cell>
          <table:table-cell office:value-type="string" table:style-name="ce6">
            <text:p>23/10/2023</text:p>
          </table:table-cell>
          <table:table-cell office:value-type="string" table:style-name="ce5">
            <text:p>Utenze e canoni</text:p>
          </table:table-cell>
          <table:table-cell office:value-type="float" office:value="122.44" table:style-name="ce5">
            <text:p>122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797" table:style-name="ce6">
            <text:p>5797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3155.21" table:style-name="ce5">
            <text:p>3155,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861" table:style-name="ce6">
            <text:p>5861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141.91" table:style-name="ce5">
            <text:p>141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861" table:style-name="ce6">
            <text:p>5861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861" table:style-name="ce6">
            <text:p>5861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141.91" table:style-name="ce5">
            <text:p>141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861" table:style-name="ce6">
            <text:p>5861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242.63" table:style-name="ce5">
            <text:p>242,63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5861" table:style-name="ce6">
            <text:p>5861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5861" table:style-name="ce6">
            <text:p>5861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1422.42" table:style-name="ce5">
            <text:p>1422,42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5861" table:style-name="ce6">
            <text:p>5861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6791" table:style-name="ce6">
            <text:p>6791</text:p>
          </table:table-cell>
          <table:table-cell office:value-type="string" table:style-name="ce6">
            <text:p>04/12/2023</text:p>
          </table:table-cell>
          <table:table-cell office:value-type="string" table:style-name="ce5">
            <text:p>Utenze e canoni</text:p>
          </table:table-cell>
          <table:table-cell office:value-type="float" office:value="629.73" table:style-name="ce5">
            <text:p>629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0" table:style-name="ce6">
            <text:p>707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99.8" table:style-name="ce5">
            <text:p>99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0" table:style-name="ce6">
            <text:p>707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19.84" table:style-name="ce5">
            <text:p>119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0" table:style-name="ce6">
            <text:p>707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99.8" table:style-name="ce5">
            <text:p>99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0" table:style-name="ce6">
            <text:p>707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79.349999999999994" table:style-name="ce5">
            <text:p>79,35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7070" table:style-name="ce6">
            <text:p>707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99.8" table:style-name="ce5">
            <text:p>99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0" table:style-name="ce6">
            <text:p>707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5.260000000000005" table:style-name="ce5">
            <text:p>65,2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0" table:style-name="ce6">
            <text:p>7070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83.64" table:style-name="ce5">
            <text:p>83,6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79.13" table:style-name="ce5">
            <text:p>79,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225.36" table:style-name="ce5">
            <text:p>225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251.78" table:style-name="ce5">
            <text:p>251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.17" table:style-name="ce5">
            <text:p>61,1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232.61" table:style-name="ce5">
            <text:p>232,61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65.58" table:style-name="ce5">
            <text:p>165,5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9.52" table:style-name="ce5">
            <text:p>69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63.47999999999999" table:style-name="ce5">
            <text:p>163,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2.37" table:style-name="ce5">
            <text:p>62,3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.07" table:style-name="ce5">
            <text:p>61,0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03.9" table:style-name="ce5">
            <text:p>103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75.680000000000007" table:style-name="ce5">
            <text:p>75,68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5349.9" table:style-name="ce5">
            <text:p>5349,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3.27" table:style-name="ce5">
            <text:p>63,2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74.47" table:style-name="ce5">
            <text:p>74,4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73.2" table:style-name="ce5">
            <text:p>73,2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74.47" table:style-name="ce5">
            <text:p>74,47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278.16000000000003" table:style-name="ce5">
            <text:p>278,1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74.47" table:style-name="ce5">
            <text:p>74,47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11.09" table:style-name="ce5">
            <text:p>111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1" table:style-name="ce6">
            <text:p>7071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01.06" table:style-name="ce5">
            <text:p>101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68.36" table:style-name="ce5">
            <text:p>168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73.2" table:style-name="ce5">
            <text:p>73,2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225.36" table:style-name="ce5">
            <text:p>225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283.04000000000002" table:style-name="ce5">
            <text:p>283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46.4" table:style-name="ce5">
            <text:p>146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46.4" table:style-name="ce5">
            <text:p>146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9.03" table:style-name="ce5">
            <text:p>69,0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45.79" table:style-name="ce5">
            <text:p>145,79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77.78" table:style-name="ce5">
            <text:p>177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85.4" table:style-name="ce5">
            <text:p>85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4.8600000000000003" table:style-name="ce5">
            <text:p>4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68.36" table:style-name="ce5">
            <text:p>168,36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77.78" table:style-name="ce5">
            <text:p>177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217.16" table:style-name="ce5">
            <text:p>217,16</text:p>
          </table:table-cell>
          <table:table-cell table:number-columns-repeated="16379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52.57" table:style-name="ce5">
            <text:p>152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10.56" table:style-name="ce5">
            <text:p>110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256.79000000000002" table:style-name="ce5">
            <text:p>256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97.62" table:style-name="ce5">
            <text:p>97,62</text:p>
          </table:table-cell>
          <table:table-cell table:number-columns-repeated="16379"/>
        </table:table-row>
        <table:table-row table:number-rows-repeated="7"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68.36" table:style-name="ce5">
            <text:p>168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01.06" table:style-name="ce5">
            <text:p>101,0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225.36" table:style-name="ce5">
            <text:p>225,36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22.65" table:style-name="ce5">
            <text:p>122,65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2" table:style-name="ce6">
            <text:p>7072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732" table:style-name="ce5">
            <text:p>73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13.85" table:style-name="ce5">
            <text:p>113,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256.2" table:style-name="ce5">
            <text:p>256,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732" table:style-name="ce5">
            <text:p>732</text:p>
          </table:table-cell>
          <table:table-cell table:number-columns-repeated="16379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299.29000000000002" table:style-name="ce5">
            <text:p>299,2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24.15" table:style-name="ce5">
            <text:p>124,1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77.78" table:style-name="ce5">
            <text:p>177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9"/>
        </table:table-row>
        <table:table-row table:number-rows-repeated="4"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79.59" table:style-name="ce5">
            <text:p>79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9"/>
        </table:table-row>
        <table:table-row table:number-rows-repeated="4"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146.4" table:style-name="ce5">
            <text:p>146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317.69" table:style-name="ce5">
            <text:p>317,6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.04" table:style-name="ce5">
            <text:p>61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3" table:style-name="ce6">
            <text:p>7073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4" table:style-name="ce6">
            <text:p>7074</text:p>
          </table:table-cell>
          <table:table-cell office:value-type="string" table:style-name="ce6">
            <text:p>18/12/2023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7074" table:style-name="ce6">
            <text:p>7074</text:p>
          </table:table-cell>
          <table:table-cell office:value-type="string" table:style-name="ce6">
            <text:p>18/12/2023</text:p>
          </table:table-cell>
          <table:table-cell office:value-type="string" table:style-name="ce5">
            <text:p>Utenze e canoni</text:p>
          </table:table-cell>
          <table:table-cell office:value-type="float" office:value="491.44" table:style-name="ce5">
            <text:p>491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NE' <text:s/>NATALINA</text:p>
          </table:table-cell>
          <table:table-cell office:value-type="float" office:value="7314" table:style-name="ce6">
            <text:p>731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IRIVISPI SRLS</text:p>
          </table:table-cell>
          <table:table-cell office:value-type="float" office:value="7228" table:style-name="ce6">
            <text:p>722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servizi</text:p>
          </table:table-cell>
          <table:table-cell office:value-type="float" office:value="3413" table:style-name="ce5">
            <text:p>341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MP GROUP IT <text:s/>SPA</text:p>
          </table:table-cell>
          <table:table-cell office:value-type="float" office:value="5447" table:style-name="ce6">
            <text:p>5447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193.56" table:style-name="ce5">
            <text:p>1193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MP GROUP IT <text:s/>SPA</text:p>
          </table:table-cell>
          <table:table-cell office:value-type="float" office:value="6152" table:style-name="ce6">
            <text:p>6152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5584.04" table:style-name="ce5">
            <text:p>5584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MP GROUP IT <text:s/>SPA</text:p>
          </table:table-cell>
          <table:table-cell office:value-type="float" office:value="6153" table:style-name="ce6">
            <text:p>6153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193.56" table:style-name="ce5">
            <text:p>1193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MP GROUP IT <text:s/>SPA</text:p>
          </table:table-cell>
          <table:table-cell office:value-type="float" office:value="6738" table:style-name="ce6">
            <text:p>6738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5584.04" table:style-name="ce5">
            <text:p>5584,0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MP GROUP IT <text:s/>SPA</text:p>
          </table:table-cell>
          <table:table-cell office:value-type="float" office:value="6739" table:style-name="ce6">
            <text:p>6739</text:p>
          </table:table-cell>
          <table:table-cell office:value-type="string" table:style-name="ce6">
            <text:p>30/11/2023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193.56" table:style-name="ce5">
            <text:p>1193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OGNETTI <text:s/>NOEMI</text:p>
          </table:table-cell>
          <table:table-cell office:value-type="float" office:value="6298" table:style-name="ce6">
            <text:p>629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OGNETTI <text:s/>NOEMI</text:p>
          </table:table-cell>
          <table:table-cell office:value-type="float" office:value="7136" table:style-name="ce6">
            <text:p>7136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ORRESI <text:s/>EMILIO</text:p>
          </table:table-cell>
          <table:table-cell office:value-type="float" office:value="5489" table:style-name="ce6">
            <text:p>5489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ORRESI <text:s/>EMILIO</text:p>
          </table:table-cell>
          <table:table-cell office:value-type="float" office:value="6069" table:style-name="ce6">
            <text:p>6069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ORRESI <text:s/>EMILIO</text:p>
          </table:table-cell>
          <table:table-cell office:value-type="float" office:value="7177" table:style-name="ce6">
            <text:p>7177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OSATO <text:s/>MARCO</text:p>
          </table:table-cell>
          <table:table-cell office:value-type="float" office:value="5478" table:style-name="ce6">
            <text:p>5478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OSATO <text:s/>MARCO</text:p>
          </table:table-cell>
          <table:table-cell office:value-type="float" office:value="6056" table:style-name="ce6">
            <text:p>6056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OSATO <text:s/>MARCO</text:p>
          </table:table-cell>
          <table:table-cell office:value-type="float" office:value="7178" table:style-name="ce6">
            <text:p>717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OUATI <text:s/>FAHMI</text:p>
          </table:table-cell>
          <table:table-cell office:value-type="float" office:value="7201" table:style-name="ce6">
            <text:p>7201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60" table:style-name="ce5">
            <text:p>156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RADE LAB SRL</text:p>
          </table:table-cell>
          <table:table-cell office:value-type="float" office:value="6569" table:style-name="ce6">
            <text:p>6569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Beni immobili</text:p>
          </table:table-cell>
          <table:table-cell office:value-type="float" office:value="29646" table:style-name="ce5">
            <text:p>2964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RADE LAB SRL</text:p>
          </table:table-cell>
          <table:table-cell office:value-type="float" office:value="7093" table:style-name="ce6">
            <text:p>7093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servizi</text:p>
          </table:table-cell>
          <table:table-cell office:value-type="float" office:value="2665" table:style-name="ce5">
            <text:p>266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RIGLIA <text:s/>ANTONINO</text:p>
          </table:table-cell>
          <table:table-cell office:value-type="float" office:value="7152" table:style-name="ce6">
            <text:p>715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servizi</text:p>
          </table:table-cell>
          <table:table-cell office:value-type="float" office:value="47.98" table:style-name="ce5">
            <text:p>47,9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TSUNAMI DI TROTTA GIOVANNI</text:p>
          </table:table-cell>
          <table:table-cell office:value-type="float" office:value="6355" table:style-name="ce6">
            <text:p>6355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3183.81" table:style-name="ce5">
            <text:p>3183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.I.L. FPL VARESE</text:p>
          </table:table-cell>
          <table:table-cell office:value-type="float" office:value="5849" table:style-name="ce6">
            <text:p>5849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6.989999999999998" table:style-name="ce5">
            <text:p>16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.I.L. FPL VARESE</text:p>
          </table:table-cell>
          <table:table-cell office:value-type="float" office:value="6689" table:style-name="ce6">
            <text:p>6689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6.989999999999998" table:style-name="ce5">
            <text:p>16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.I.L. FPL VARESE</text:p>
          </table:table-cell>
          <table:table-cell office:value-type="float" office:value="7369" table:style-name="ce6">
            <text:p>7369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6.989999999999998" table:style-name="ce5">
            <text:p>16,9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CREDIT SPA</text:p>
          </table:table-cell>
          <table:table-cell office:value-type="float" office:value="7047" table:style-name="ce6">
            <text:p>7047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Interessi passivi su mutui e altri finanziamenti a medio lungo termine ad altri soggetti</text:p>
          </table:table-cell>
          <table:table-cell office:value-type="float" office:value="28863.41" table:style-name="ce5">
            <text:p>28863,4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CREDIT SPA</text:p>
          </table:table-cell>
          <table:table-cell office:value-type="float" office:value="7048" table:style-name="ce6">
            <text:p>7048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Interessi passivi su mutui e altri finanziamenti a medio lungo termine ad altri soggetti</text:p>
          </table:table-cell>
          <table:table-cell office:value-type="float" office:value="4490.53" table:style-name="ce5">
            <text:p>4490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CREDIT SPA</text:p>
          </table:table-cell>
          <table:table-cell office:value-type="float" office:value="7049" table:style-name="ce6">
            <text:p>7049</text:p>
          </table:table-cell>
          <table:table-cell office:value-type="string" table:style-name="ce6">
            <text:p>14/12/2023</text:p>
          </table:table-cell>
          <table:table-cell office:value-type="string" table:style-name="ce5">
            <text:p>Interessi passivi su mutui e altri finanziamenti a medio lungo termine ad altri soggetti</text:p>
          </table:table-cell>
          <table:table-cell office:value-type="float" office:value="14897.4" table:style-name="ce5">
            <text:p>14897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CREDIT SPA</text:p>
          </table:table-cell>
          <table:table-cell office:value-type="float" office:value="7151" table:style-name="ce6">
            <text:p>7151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Interessi passivi su mutui e altri finanziamenti a medio lungo termine ad altri soggetti</text:p>
          </table:table-cell>
          <table:table-cell office:value-type="float" office:value="90" table:style-name="ce5">
            <text:p>9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ONE BASSA SESIA</text:p>
          </table:table-cell>
          <table:table-cell office:value-type="float" office:value="6658" table:style-name="ce6">
            <text:p>6658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ONE DEI COMUNI DEL MEDIO VERBANO</text:p>
          </table:table-cell>
          <table:table-cell office:value-type="float" office:value="6659" table:style-name="ce6">
            <text:p>6659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ONE DEI COMUNI LOMB-TERRE DI FRONTIER</text:p>
          </table:table-cell>
          <table:table-cell office:value-type="float" office:value="6660" table:style-name="ce6">
            <text:p>6660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ONE DI COMUNI DELLA BASSA SABINA</text:p>
          </table:table-cell>
          <table:table-cell office:value-type="float" office:value="7154" table:style-name="ce6">
            <text:p>715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servizi</text:p>
          </table:table-cell>
          <table:table-cell office:value-type="float" office:value="27.52" table:style-name="ce5">
            <text:p>27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ONE PEDEMONTANA PARMENSE</text:p>
          </table:table-cell>
          <table:table-cell office:value-type="float" office:value="6661" table:style-name="ce6">
            <text:p>6661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servizi</text:p>
          </table:table-cell>
          <table:table-cell office:value-type="float" office:value="20.36" table:style-name="ce5">
            <text:p>20,3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POLSAI ASSICURAZIONI SPA</text:p>
          </table:table-cell>
          <table:table-cell office:value-type="float" office:value="6446" table:style-name="ce6">
            <text:p>6446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3412.59" table:style-name="ce5">
            <text:p>3412,5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TED CONSULTING S.R.L.</text:p>
          </table:table-cell>
          <table:table-cell office:value-type="float" office:value="5656" table:style-name="ce6">
            <text:p>5656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66969.8" table:style-name="ce5">
            <text:p>66969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UNIVERSIIS SOCIETA' COOPERATIVA SOCIALE</text:p>
          </table:table-cell>
          <table:table-cell office:value-type="float" office:value="5458" table:style-name="ce6">
            <text:p>5458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13.23" table:style-name="ce5">
            <text:p>413,2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ALSECCHI CANCELLERIA SRL</text:p>
          </table:table-cell>
          <table:table-cell office:value-type="float" office:value="6317" table:style-name="ce6">
            <text:p>631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beni di consumo</text:p>
          </table:table-cell>
          <table:table-cell office:value-type="float" office:value="4475.78" table:style-name="ce5">
            <text:p>4475,7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ALSESIA <text:s/>TARCISIO</text:p>
          </table:table-cell>
          <table:table-cell office:value-type="float" office:value="7315" table:style-name="ce6">
            <text:p>7315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AR.COS. SRL</text:p>
          </table:table-cell>
          <table:table-cell office:value-type="float" office:value="5465" table:style-name="ce6">
            <text:p>5465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90621.6" table:style-name="ce5">
            <text:p>90621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ARCASIA <text:s/>ROSY DOMINIQUE</text:p>
          </table:table-cell>
          <table:table-cell office:value-type="float" office:value="6226" table:style-name="ce6">
            <text:p>6226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ARCASIA <text:s/>ROSY DOMINIQUE</text:p>
          </table:table-cell>
          <table:table-cell office:value-type="float" office:value="7127" table:style-name="ce6">
            <text:p>7127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LLINI <text:s/>MARCO</text:p>
          </table:table-cell>
          <table:table-cell office:value-type="float" office:value="6257" table:style-name="ce6">
            <text:p>625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LLINI <text:s/>MARCO</text:p>
          </table:table-cell>
          <table:table-cell office:value-type="float" office:value="7258" table:style-name="ce6">
            <text:p>725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NEGONI <text:s/>CATIA</text:p>
          </table:table-cell>
          <table:table-cell office:value-type="float" office:value="6217" table:style-name="ce6">
            <text:p>621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752.86" table:style-name="ce5">
            <text:p>1752,8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NTURINI <text:s/>IRMA</text:p>
          </table:table-cell>
          <table:table-cell office:value-type="float" office:value="6238" table:style-name="ce6">
            <text:p>623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NTURINI <text:s/>IRMA</text:p>
          </table:table-cell>
          <table:table-cell office:value-type="float" office:value="7128" table:style-name="ce6">
            <text:p>7128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RBEA IMMOBILIARE SRL</text:p>
          </table:table-cell>
          <table:table-cell office:value-type="float" office:value="7202" table:style-name="ce6">
            <text:p>720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0" table:style-name="ce5">
            <text:p>18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RNOCCHI IDROTERMOSANITARI SRL</text:p>
          </table:table-cell>
          <table:table-cell office:value-type="float" office:value="5460" table:style-name="ce6">
            <text:p>5460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656.73" table:style-name="ce5">
            <text:p>2656,7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RNOCCHI IDROTERMOSANITARI SRL</text:p>
          </table:table-cell>
          <table:table-cell office:value-type="float" office:value="5858" table:style-name="ce6">
            <text:p>5858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018.09" table:style-name="ce5">
            <text:p>1018,0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RNOCCHI IDROTERMOSANITARI SRL</text:p>
          </table:table-cell>
          <table:table-cell office:value-type="float" office:value="6338" table:style-name="ce6">
            <text:p>6338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122.52" table:style-name="ce5">
            <text:p>2122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ERNOCCHI IDROTERMOSANITARI SRL</text:p>
          </table:table-cell>
          <table:table-cell office:value-type="float" office:value="7088" table:style-name="ce6">
            <text:p>7088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59.55" table:style-name="ce5">
            <text:p>759,5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 ESTER COOPERATIVA SOCIALE</text:p>
          </table:table-cell>
          <table:table-cell office:value-type="float" office:value="5789" table:style-name="ce6">
            <text:p>5789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54.44" table:style-name="ce5">
            <text:p>254,4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 ESTER COOPERATIVA SOCIALE</text:p>
          </table:table-cell>
          <table:table-cell office:value-type="float" office:value="5790" table:style-name="ce6">
            <text:p>5790</text:p>
          </table:table-cell>
          <table:table-cell office:value-type="string" table:style-name="ce6">
            <text:p>25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41.81" table:style-name="ce5">
            <text:p>1241,8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 ESTER COOPERATIVA SOCIALE</text:p>
          </table:table-cell>
          <table:table-cell office:value-type="float" office:value="5924" table:style-name="ce6">
            <text:p>5924</text:p>
          </table:table-cell>
          <table:table-cell office:value-type="string" table:style-name="ce6">
            <text:p>02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102.75" table:style-name="ce5">
            <text:p>3102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 ESTER COOPERATIVA SOCIALE</text:p>
          </table:table-cell>
          <table:table-cell office:value-type="float" office:value="6448" table:style-name="ce6">
            <text:p>6448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64.75" table:style-name="ce5">
            <text:p>1464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 ESTER COOPERATIVA SOCIALE</text:p>
          </table:table-cell>
          <table:table-cell office:value-type="float" office:value="6971" table:style-name="ce6">
            <text:p>697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496.25" table:style-name="ce5">
            <text:p>1496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5898" table:style-name="ce6">
            <text:p>5898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7.5" table:style-name="ce5">
            <text:p>3007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5898" table:style-name="ce6">
            <text:p>5898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230.33" table:style-name="ce5">
            <text:p>3230,3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5898" table:style-name="ce6">
            <text:p>5898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704.25" table:style-name="ce5">
            <text:p>6704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5899" table:style-name="ce6">
            <text:p>5899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45" table:style-name="ce5">
            <text:p>9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5899" table:style-name="ce6">
            <text:p>5899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60.25" table:style-name="ce5">
            <text:p>1160,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6597" table:style-name="ce6">
            <text:p>6597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945" table:style-name="ce5">
            <text:p>9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6597" table:style-name="ce6">
            <text:p>6597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165.5" table:style-name="ce5">
            <text:p>1165,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6598" table:style-name="ce6">
            <text:p>6598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463.4" table:style-name="ce5">
            <text:p>463,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6599" table:style-name="ce6">
            <text:p>6599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654.35" table:style-name="ce5">
            <text:p>2654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6599" table:style-name="ce6">
            <text:p>6599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96.53" table:style-name="ce5">
            <text:p>3096,53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6637" table:style-name="ce6">
            <text:p>6637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61.57000000000005" table:style-name="ce5">
            <text:p>561,5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6638" table:style-name="ce6">
            <text:p>6638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583.77" table:style-name="ce5">
            <text:p>3583,7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6639" table:style-name="ce6">
            <text:p>6639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525.88" table:style-name="ce5">
            <text:p>525,8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GRAN <text:s/>ADRIANA ELIZABETH</text:p>
          </table:table-cell>
          <table:table-cell office:value-type="float" office:value="6434" table:style-name="ce6">
            <text:p>6434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LLAGRAN <text:s/>ADRIANA ELIZABETH</text:p>
          </table:table-cell>
          <table:table-cell office:value-type="float" office:value="6921" table:style-name="ce6">
            <text:p>6921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NDICI <text:s/>ANDREA</text:p>
          </table:table-cell>
          <table:table-cell office:value-type="float" office:value="5490" table:style-name="ce6">
            <text:p>5490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NDICI <text:s/>ANDREA</text:p>
          </table:table-cell>
          <table:table-cell office:value-type="float" office:value="6057" table:style-name="ce6">
            <text:p>605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NDICI <text:s/>ANDREA</text:p>
          </table:table-cell>
          <table:table-cell office:value-type="float" office:value="7179" table:style-name="ce6">
            <text:p>717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" table:style-name="ce5">
            <text:p>1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RCOL SPA</text:p>
          </table:table-cell>
          <table:table-cell office:value-type="float" office:value="5504" table:style-name="ce6">
            <text:p>5504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servizi</text:p>
          </table:table-cell>
          <table:table-cell office:value-type="float" office:value="1438.14" table:style-name="ce5">
            <text:p>1438,1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RCOL SPA</text:p>
          </table:table-cell>
          <table:table-cell office:value-type="float" office:value="5505" table:style-name="ce6">
            <text:p>5505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beni di consumo</text:p>
          </table:table-cell>
          <table:table-cell office:value-type="float" office:value="798.56" table:style-name="ce5">
            <text:p>798,5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RCOL SPA</text:p>
          </table:table-cell>
          <table:table-cell office:value-type="float" office:value="5822" table:style-name="ce6">
            <text:p>5822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beni di consumo</text:p>
          </table:table-cell>
          <table:table-cell office:value-type="float" office:value="1675.52" table:style-name="ce5">
            <text:p>1675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TA <text:s/>GIUSEPPE</text:p>
          </table:table-cell>
          <table:table-cell office:value-type="float" office:value="6499" table:style-name="ce6">
            <text:p>6499</text:p>
          </table:table-cell>
          <table:table-cell office:value-type="string" table:style-name="ce6">
            <text:p>21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TA <text:s/>GIUSEPPE</text:p>
          </table:table-cell>
          <table:table-cell office:value-type="float" office:value="7288" table:style-name="ce6">
            <text:p>728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VIBANCA S.P.A.</text:p>
          </table:table-cell>
          <table:table-cell office:value-type="float" office:value="5850" table:style-name="ce6">
            <text:p>5850</text:p>
          </table:table-cell>
          <table:table-cell office:value-type="string" table:style-name="ce6">
            <text:p>26/10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25" table:style-name="ce5">
            <text:p>1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VIBANCA S.P.A.</text:p>
          </table:table-cell>
          <table:table-cell office:value-type="float" office:value="6690" table:style-name="ce6">
            <text:p>6690</text:p>
          </table:table-cell>
          <table:table-cell office:value-type="string" table:style-name="ce6">
            <text:p>28/11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25" table:style-name="ce5">
            <text:p>1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VIBANCA S.P.A.</text:p>
          </table:table-cell>
          <table:table-cell office:value-type="float" office:value="7370" table:style-name="ce6">
            <text:p>7370</text:p>
          </table:table-cell>
          <table:table-cell office:value-type="string" table:style-name="ce6">
            <text:p>19/12/2023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25" table:style-name="ce5">
            <text:p>12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IZZOLINI <text:s/>ADELE</text:p>
          </table:table-cell>
          <table:table-cell office:value-type="float" office:value="6559" table:style-name="ce6">
            <text:p>6559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0" table:style-name="ce5">
            <text:p>18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5864" table:style-name="ce6">
            <text:p>5864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Utenze e canoni</text:p>
          </table:table-cell>
          <table:table-cell office:value-type="float" office:value="4115.3100000000004" table:style-name="ce5">
            <text:p>4115,3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5864" table:style-name="ce6">
            <text:p>5864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Utenze e canoni</text:p>
          </table:table-cell>
          <table:table-cell office:value-type="float" office:value="660.8" table:style-name="ce5">
            <text:p>660,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5865" table:style-name="ce6">
            <text:p>5865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Utenze e canoni</text:p>
          </table:table-cell>
          <table:table-cell office:value-type="float" office:value="4362.72" table:style-name="ce5">
            <text:p>4362,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5866" table:style-name="ce6">
            <text:p>5866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Utenze e canoni</text:p>
          </table:table-cell>
          <table:table-cell office:value-type="float" office:value="2292.75" table:style-name="ce5">
            <text:p>2292,7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5867" table:style-name="ce6">
            <text:p>5867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Utenze e canoni</text:p>
          </table:table-cell>
          <table:table-cell office:value-type="float" office:value="1488.84" table:style-name="ce5">
            <text:p>1488,84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5868" table:style-name="ce6">
            <text:p>5868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Utenze e canoni</text:p>
          </table:table-cell>
          <table:table-cell office:value-type="float" office:value="541.67999999999995" table:style-name="ce5">
            <text:p>541,6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5869" table:style-name="ce6">
            <text:p>5869</text:p>
          </table:table-cell>
          <table:table-cell office:value-type="string" table:style-name="ce6">
            <text:p>31/10/2023</text:p>
          </table:table-cell>
          <table:table-cell office:value-type="string" table:style-name="ce5">
            <text:p>Utenze e canoni</text:p>
          </table:table-cell>
          <table:table-cell office:value-type="float" office:value="26219.96" table:style-name="ce5">
            <text:p>26219,9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OLTERS KLUWER ITALIA SRL</text:p>
          </table:table-cell>
          <table:table-cell office:value-type="float" office:value="6027" table:style-name="ce6">
            <text:p>6027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56.52" table:style-name="ce5">
            <text:p>256,5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WOLTERS KLUWER ITALIA SRL</text:p>
          </table:table-cell>
          <table:table-cell office:value-type="float" office:value="6028" table:style-name="ce6">
            <text:p>6028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38.479999999999997" table:style-name="ce5">
            <text:p>38,4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XIDERA S.R.L.</text:p>
          </table:table-cell>
          <table:table-cell office:value-type="float" office:value="5648" table:style-name="ce6">
            <text:p>5648</text:p>
          </table:table-cell>
          <table:table-cell office:value-type="string" table:style-name="ce6">
            <text:p>16/10/2023</text:p>
          </table:table-cell>
          <table:table-cell office:value-type="string" table:style-name="ce5">
            <text:p>Altri servizi</text:p>
          </table:table-cell>
          <table:table-cell office:value-type="float" office:value="5038.6000000000004" table:style-name="ce5">
            <text:p>5038,6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YGEA S.R.L.</text:p>
          </table:table-cell>
          <table:table-cell office:value-type="float" office:value="6900" table:style-name="ce6">
            <text:p>6900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servizi</text:p>
          </table:table-cell>
          <table:table-cell office:value-type="float" office:value="485" table:style-name="ce5">
            <text:p>48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YGEA S.R.L.</text:p>
          </table:table-cell>
          <table:table-cell office:value-type="float" office:value="7390" table:style-name="ce6">
            <text:p>7390</text:p>
          </table:table-cell>
          <table:table-cell office:value-type="string" table:style-name="ce6">
            <text:p>21/12/2023</text:p>
          </table:table-cell>
          <table:table-cell office:value-type="string" table:style-name="ce5">
            <text:p>Altri servizi</text:p>
          </table:table-cell>
          <table:table-cell office:value-type="float" office:value="738" table:style-name="ce5">
            <text:p>738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AHAF <text:s/>HASSAN</text:p>
          </table:table-cell>
          <table:table-cell office:value-type="float" office:value="7306" table:style-name="ce6">
            <text:p>730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500" table:style-name="ce5">
            <text:p>15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AMBELLI <text:s/>ALESSANDRA-CONSULENTE ALIMENTA</text:p>
          </table:table-cell>
          <table:table-cell office:value-type="float" office:value="5677" table:style-name="ce6">
            <text:p>5677</text:p>
          </table:table-cell>
          <table:table-cell office:value-type="string" table:style-name="ce6">
            <text:p>19/10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872" table:style-name="ce5">
            <text:p>18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AMBELLI <text:s/>ALESSANDRA-CONSULENTE ALIMENTA</text:p>
          </table:table-cell>
          <table:table-cell office:value-type="float" office:value="6610" table:style-name="ce6">
            <text:p>6610</text:p>
          </table:table-cell>
          <table:table-cell office:value-type="string" table:style-name="ce6">
            <text:p>24/11/2023</text:p>
          </table:table-cell>
          <table:table-cell office:value-type="string" table:style-name="ce5">
            <text:p>Contratti di servizio pubblico</text:p>
          </table:table-cell>
          <table:table-cell office:value-type="float" office:value="1872" table:style-name="ce5">
            <text:p>187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AMBOLI <text:s/>GIGLIOLA</text:p>
          </table:table-cell>
          <table:table-cell office:value-type="float" office:value="5479" table:style-name="ce6">
            <text:p>5479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AMBOLI <text:s/>GIGLIOLA</text:p>
          </table:table-cell>
          <table:table-cell office:value-type="float" office:value="6058" table:style-name="ce6">
            <text:p>6058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AMBOLI <text:s/>GIGLIOLA</text:p>
          </table:table-cell>
          <table:table-cell office:value-type="float" office:value="7168" table:style-name="ce6">
            <text:p>716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AMBON <text:s/>MARIA ADA</text:p>
          </table:table-cell>
          <table:table-cell office:value-type="float" office:value="7336" table:style-name="ce6">
            <text:p>733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AMPARINI <text:s/>MARCO</text:p>
          </table:table-cell>
          <table:table-cell office:value-type="float" office:value="6258" table:style-name="ce6">
            <text:p>625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AMPARINI <text:s/>MARCO</text:p>
          </table:table-cell>
          <table:table-cell office:value-type="float" office:value="7268" table:style-name="ce6">
            <text:p>7268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ANETTI <text:s/>CORRADO</text:p>
          </table:table-cell>
          <table:table-cell office:value-type="float" office:value="5491" table:style-name="ce6">
            <text:p>5491</text:p>
          </table:table-cell>
          <table:table-cell office:value-type="string" table:style-name="ce6">
            <text:p>13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ANETTI <text:s/>CORRADO</text:p>
          </table:table-cell>
          <table:table-cell office:value-type="float" office:value="6070" table:style-name="ce6">
            <text:p>6070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ANETTI <text:s/>CORRADO</text:p>
          </table:table-cell>
          <table:table-cell office:value-type="float" office:value="7180" table:style-name="ce6">
            <text:p>7180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EDDE <text:s/>LAURA</text:p>
          </table:table-cell>
          <table:table-cell office:value-type="float" office:value="6227" table:style-name="ce6">
            <text:p>6227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EDDE <text:s/>LAURA</text:p>
          </table:table-cell>
          <table:table-cell office:value-type="float" office:value="7137" table:style-name="ce6">
            <text:p>7137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ENI <text:s/>SERGIO</text:p>
          </table:table-cell>
          <table:table-cell office:value-type="float" office:value="5556" table:style-name="ce6">
            <text:p>5556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ENI <text:s/>SERGIO</text:p>
          </table:table-cell>
          <table:table-cell office:value-type="float" office:value="6107" table:style-name="ce6">
            <text:p>6107</text:p>
          </table:table-cell>
          <table:table-cell office:value-type="string" table:style-name="ce6">
            <text:p>10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ENI <text:s/>SERGIO</text:p>
          </table:table-cell>
          <table:table-cell office:value-type="float" office:value="7192" table:style-name="ce6">
            <text:p>7192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80" table:style-name="ce5">
            <text:p>18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IBETTI UFFICIO SAS</text:p>
          </table:table-cell>
          <table:table-cell office:value-type="float" office:value="6218" table:style-name="ce6">
            <text:p>621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2350.35" table:style-name="ce5">
            <text:p>2350,3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ICCA <text:s/>ROSA</text:p>
          </table:table-cell>
          <table:table-cell office:value-type="float" office:value="7316" table:style-name="ce6">
            <text:p>7316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INNARI <text:s/>MICHELANGELO</text:p>
          </table:table-cell>
          <table:table-cell office:value-type="float" office:value="5575" table:style-name="ce6">
            <text:p>5575</text:p>
          </table:table-cell>
          <table:table-cell office:value-type="string" table:style-name="ce6">
            <text:p>10/10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INNARI <text:s/>MICHELANGELO</text:p>
          </table:table-cell>
          <table:table-cell office:value-type="float" office:value="6073" table:style-name="ce6">
            <text:p>6073</text:p>
          </table:table-cell>
          <table:table-cell office:value-type="string" table:style-name="ce6">
            <text:p>09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INNARI <text:s/>MICHELANGELO</text:p>
          </table:table-cell>
          <table:table-cell office:value-type="float" office:value="6884" table:style-name="ce6">
            <text:p>6884</text:p>
          </table:table-cell>
          <table:table-cell office:value-type="string" table:style-name="ce6">
            <text:p>11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1694.71" table:style-name="ce5">
            <text:p>1694,7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INNARI <text:s/>MICHELANGELO</text:p>
          </table:table-cell>
          <table:table-cell office:value-type="float" office:value="7169" table:style-name="ce6">
            <text:p>7169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INNARI <text:s/>MICHELANGELO</text:p>
          </table:table-cell>
          <table:table-cell office:value-type="float" office:value="7344" table:style-name="ce6">
            <text:p>7344</text:p>
          </table:table-cell>
          <table:table-cell office:value-type="string" table:style-name="ce6">
            <text:p>20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" table:style-name="ce5">
            <text:p>30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LM COMPANY S. A R.L.</text:p>
          </table:table-cell>
          <table:table-cell office:value-type="float" office:value="6361" table:style-name="ce6">
            <text:p>6361</text:p>
          </table:table-cell>
          <table:table-cell office:value-type="string" table:style-name="ce6">
            <text:p>16/11/2023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1436.79" table:style-name="ce5">
            <text:p>1436,79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OSO <text:s/>RICCARDO</text:p>
          </table:table-cell>
          <table:table-cell office:value-type="float" office:value="6228" table:style-name="ce6">
            <text:p>6228</text:p>
          </table:table-cell>
          <table:table-cell office:value-type="string" table:style-name="ce6">
            <text:p>14/11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ZOSO <text:s/>RICCARDO</text:p>
          </table:table-cell>
          <table:table-cell office:value-type="float" office:value="7138" table:style-name="ce6">
            <text:p>7138</text:p>
          </table:table-cell>
          <table:table-cell office:value-type="string" table:style-name="ce6">
            <text:p>15/12/2023</text:p>
          </table:table-cell>
          <table:table-cell office:value-type="string" table:style-name="ce5">
            <text:p>Altri trasferimenti a famiglie</text:p>
          </table:table-cell>
          <table:table-cell office:value-type="float" office:value="750" table:style-name="ce5">
            <text:p>750</text:p>
          </table:table-cell>
          <table:table-cell table:number-columns-repeated="16379"/>
        </table:table-row>
        <table:table-row table:number-rows-repeated="1044711" table:style-name="ro2">
          <table:table-cell table:number-columns-repeated="16384"/>
        </table:table-row>
        <table:named-expressions>
          <table:named-range table:name="Print_Area" table:cell-range-address="Estrazione.$A$1:Estrazione.$E$3865" table:base-cell-address="Estrazione.$A$1"/>
          <table:named-range table:name="Print_Titles" table:cell-range-address="Estrazione.$A$2:Estrazione.$XFD$2" table:base-cell-address="Estrazione.$A$1"/>
        </table:named-expressions>
      </table:table>
      <table:database-ranges>
        <table:database-range table:target-range-address="Estrazione.A3:Estrazione.E3865" table:contains-header="false">
          <table:sort>
            <table:sort-by table:field-number="0"/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ttb" style:first-page-number="continue" style:scale-to-X="1" style:scale-to-Y="100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7029</meta:generator>
    <meta:initial-creator>Colombo Michele</meta:initial-creator>
    <dc:creator>Colombo Michele</dc:creator>
    <meta:creation-date>2024-01-05T06:02:36Z</meta:creation-date>
    <dc:date>2024-01-05T06:13:42Z</dc:date>
    <meta:print-date>2024-01-05T06:12:19Z</meta:print-date>
  </office:meta>
</office:document-meta>
</file>