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8.28145833333333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4.1pt" style:use-optimal-row-height="fals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11"/>
        <table:table-column table:style-name="co2" table:number-columns-repeated="2" table:default-cell-style-name="ce7"/>
        <table:table-column table:style-name="co1" table:default-cell-style-name="ce11"/>
        <table:table-column table:style-name="co3" table:default-cell-style-name="ce4"/>
        <table:table-column table:style-name="co4" table:number-columns-repeated="16379" table:default-cell-style-name="ce7"/>
        <table:table-row table:style-name="ro1">
          <table:table-cell table:style-name="ce11"/>
          <table:table-cell table:number-columns-repeated="2" table:style-name="ce7"/>
          <table:table-cell office:value-type="string" table:number-columns-spanned="2" table:number-rows-spanned="1" table:style-name="ce12">
            <text:p>2023 PRIMO TRIMESTRE</text:p>
          </table:table-cell>
          <table:covered-table-cell/>
          <table:table-cell table:number-columns-repeated="16379"/>
        </table:table-row>
        <table:table-row table:style-name="ro2">
          <table:table-cell office:value-type="string" table:style-name="ce1">
            <text:p>BENEFICIARIO</text:p>
          </table:table-cell>
          <table:table-cell office:value-type="string" table:style-name="ce1">
            <text:p>NUMERO MANDATO DI PAGAMENTO</text:p>
          </table:table-cell>
          <table:table-cell office:value-type="string" table:style-name="ce1">
            <text:p>DATA PAGAMENTO</text:p>
          </table:table-cell>
          <table:table-cell office:value-type="string" table:style-name="ce1">
            <text:p>CAUSALE PAGAMENTO (LIVELLO 4 PIANO DEI CONTI)</text:p>
          </table:table-cell>
          <table:table-cell office:value-type="string" table:style-name="ce1">
            <text:p>IMPORTO</text:p>
          </table:table-cell>
          <table:table-cell table:number-columns-repeated="16379" table:style-name="ce2"/>
        </table:table-row>
        <table:table-row table:style-name="ro1">
          <table:table-cell office:value-type="string" table:style-name="ce9">
            <text:p>FARINOLA <text:s/>TIZIANO</text:p>
          </table:table-cell>
          <table:table-cell office:value-type="float" office:value="783" table:style-name="ce6">
            <text:p>783</text:p>
          </table:table-cell>
          <table:table-cell office:value-type="string" table:style-name="ce6">
            <text:p>15/02/2023</text:p>
          </table:table-cell>
          <table:table-cell office:value-type="string" table:style-name="ce9">
            <text:p>Altri servizi</text:p>
          </table:table-cell>
          <table:table-cell office:value-type="float" office:value="120" table:style-name="ce3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ON <text:s/>ELISABETTA</text:p>
          </table:table-cell>
          <table:table-cell office:value-type="float" office:value="808" table:style-name="ce8">
            <text:p>80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NATO <text:s/>ANNALAURA</text:p>
          </table:table-cell>
          <table:table-cell office:value-type="float" office:value="833" table:style-name="ce8">
            <text:p>83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I <text:s/>MATILDE</text:p>
          </table:table-cell>
          <table:table-cell office:value-type="float" office:value="788" table:style-name="ce8">
            <text:p>78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 CICCO <text:s/>ANNACHIARA</text:p>
          </table:table-cell>
          <table:table-cell office:value-type="float" office:value="776" table:style-name="ce8">
            <text:p>77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HIAVINI <text:s/>MATTEO</text:p>
          </table:table-cell>
          <table:table-cell office:value-type="float" office:value="843" table:style-name="ce8">
            <text:p>8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ICERI <text:s/>ADRIANO</text:p>
          </table:table-cell>
          <table:table-cell office:value-type="float" office:value="761" table:style-name="ce8">
            <text:p>76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RICELLI <text:s/>SARA MARIA</text:p>
          </table:table-cell>
          <table:table-cell office:value-type="float" office:value="829" table:style-name="ce8">
            <text:p>82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CATI <text:s/>ELENA</text:p>
          </table:table-cell>
          <table:table-cell office:value-type="float" office:value="781" table:style-name="ce8">
            <text:p>78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PAMONTI <text:s/>TOMMASO</text:p>
          </table:table-cell>
          <table:table-cell office:value-type="float" office:value="835" table:style-name="ce8">
            <text:p>83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URTONI <text:s/>EMMA</text:p>
          </table:table-cell>
          <table:table-cell office:value-type="float" office:value="771" table:style-name="ce8">
            <text:p>77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URTONI <text:s/>MARCO</text:p>
          </table:table-cell>
          <table:table-cell office:value-type="float" office:value="772" table:style-name="ce8">
            <text:p>77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MMARATA <text:s/>ORAZIO</text:p>
          </table:table-cell>
          <table:table-cell office:value-type="float" office:value="758" table:style-name="ce8">
            <text:p>75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ROIA <text:s/>LAURA</text:p>
          </table:table-cell>
          <table:table-cell office:value-type="float" office:value="755" table:style-name="ce8">
            <text:p>75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LMINI <text:s/>ALBERTO</text:p>
          </table:table-cell>
          <table:table-cell office:value-type="float" office:value="840" table:style-name="ce8">
            <text:p>84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IULIANI <text:s/>GIULIO MARIA</text:p>
          </table:table-cell>
          <table:table-cell office:value-type="float" office:value="793" table:style-name="ce8">
            <text:p>793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LLA VENTURA <text:s/>ALESSANDRA</text:p>
          </table:table-cell>
          <table:table-cell office:value-type="float" office:value="777" table:style-name="ce8">
            <text:p>77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ULLE <text:s/>FEDERICO</text:p>
          </table:table-cell>
          <table:table-cell office:value-type="float" office:value="841" table:style-name="ce8">
            <text:p>84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ECCHIETTI <text:s/>FRANCESCO</text:p>
          </table:table-cell>
          <table:table-cell office:value-type="float" office:value="855" table:style-name="ce8">
            <text:p>85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ASQUES <text:s/>STEFANIA</text:p>
          </table:table-cell>
          <table:table-cell office:value-type="float" office:value="854" table:style-name="ce8">
            <text:p>85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ANDROGLIO <text:s/>DEBORAH</text:p>
          </table:table-cell>
          <table:table-cell office:value-type="float" office:value="842" table:style-name="ce8">
            <text:p>84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CHERONI <text:s/>CLAUDIA</text:p>
          </table:table-cell>
          <table:table-cell office:value-type="float" office:value="807" table:style-name="ce8">
            <text:p>80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LCO <text:s/>ALFONSO</text:p>
          </table:table-cell>
          <table:table-cell office:value-type="float" office:value="782" table:style-name="ce8">
            <text:p>78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OLARI <text:s/>GIORGIA VERONICA</text:p>
          </table:table-cell>
          <table:table-cell office:value-type="float" office:value="845" table:style-name="ce8">
            <text:p>845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ARANTO <text:s/>GIUSEPPE</text:p>
          </table:table-cell>
          <table:table-cell office:value-type="float" office:value="848" table:style-name="ce8">
            <text:p>84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PKAPPA S.L.R.</text:p>
          </table:table-cell>
          <table:table-cell office:value-type="float" office:value="1558" table:style-name="ce8">
            <text:p>155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servizi</text:p>
          </table:table-cell>
          <table:table-cell office:value-type="float" office:value="7320" table:style-name="ce5">
            <text:p>73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ZZATI INDUSTRIA GRAFICA SRL SB</text:p>
          </table:table-cell>
          <table:table-cell office:value-type="float" office:value="685" table:style-name="ce8">
            <text:p>685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servizi</text:p>
          </table:table-cell>
          <table:table-cell office:value-type="float" office:value="1851.96" table:style-name="ce5">
            <text:p>1851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PEL - UNIONE PROVINCIALE ENTI LOCALI</text:p>
          </table:table-cell>
          <table:table-cell office:value-type="float" office:value="229" table:style-name="ce8">
            <text:p>22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4650" table:style-name="ce5">
            <text:p>46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CI</text:p>
          </table:table-cell>
          <table:table-cell office:value-type="float" office:value="1074" table:style-name="ce8">
            <text:p>107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10535.29" table:style-name="ce5">
            <text:p>10535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IFILIO <text:s/>SABRINA</text:p>
          </table:table-cell>
          <table:table-cell office:value-type="float" office:value="852" table:style-name="ce8">
            <text:p>85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NZONE <text:s/>VIRGINIA</text:p>
          </table:table-cell>
          <table:table-cell office:value-type="float" office:value="822" table:style-name="ce8">
            <text:p>82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IOFFI <text:s/>GIUSEPPE</text:p>
          </table:table-cell>
          <table:table-cell office:value-type="float" office:value="762" table:style-name="ce8">
            <text:p>76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PANO' <text:s/>CINZIA</text:p>
          </table:table-cell>
          <table:table-cell office:value-type="float" office:value="847" table:style-name="ce8">
            <text:p>84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LOMBO <text:s/>ELISABETTA (1970)</text:p>
          </table:table-cell>
          <table:table-cell office:value-type="float" office:value="763" table:style-name="ce8">
            <text:p>76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OZZA <text:s/>ANGELO</text:p>
          </table:table-cell>
          <table:table-cell office:value-type="float" office:value="856" table:style-name="ce8">
            <text:p>85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ENDOLA <text:s/>MAURIZIO</text:p>
          </table:table-cell>
          <table:table-cell office:value-type="float" office:value="746" table:style-name="ce8">
            <text:p>74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OVENZA <text:s/>ANDREA</text:p>
          </table:table-cell>
          <table:table-cell office:value-type="float" office:value="826" table:style-name="ce8">
            <text:p>82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UCCHELLI <text:s/>MARCO</text:p>
          </table:table-cell>
          <table:table-cell office:value-type="float" office:value="811" table:style-name="ce8">
            <text:p>81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ZZOLI <text:s/>MAURIZIO</text:p>
          </table:table-cell>
          <table:table-cell office:value-type="float" office:value="825" table:style-name="ce8">
            <text:p>82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 TUFO <text:s/>RAFFAELE</text:p>
          </table:table-cell>
          <table:table-cell office:value-type="float" office:value="800" table:style-name="ce8">
            <text:p>80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ANIELE <text:s/>DANIELA</text:p>
          </table:table-cell>
          <table:table-cell office:value-type="float" office:value="774" table:style-name="ce8">
            <text:p>77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 TUFO <text:s/>FRANCESCO</text:p>
          </table:table-cell>
          <table:table-cell office:value-type="float" office:value="799" table:style-name="ce8">
            <text:p>79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ISPINO <text:s/>VINCENZO</text:p>
          </table:table-cell>
          <table:table-cell office:value-type="float" office:value="769" table:style-name="ce8">
            <text:p>76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ADAELLI <text:s/>LUCIANO</text:p>
          </table:table-cell>
          <table:table-cell office:value-type="float" office:value="831" table:style-name="ce8">
            <text:p>83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GLIESE <text:s/>MONICA</text:p>
          </table:table-cell>
          <table:table-cell office:value-type="float" office:value="827" table:style-name="ce8">
            <text:p>82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LANI <text:s/>MICHELA</text:p>
          </table:table-cell>
          <table:table-cell office:value-type="float" office:value="813" table:style-name="ce8">
            <text:p>81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 TUFO <text:s/>ALESSIO</text:p>
          </table:table-cell>
          <table:table-cell office:value-type="float" office:value="797" table:style-name="ce8">
            <text:p>79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OSTA <text:s/>FEDERICO</text:p>
          </table:table-cell>
          <table:table-cell office:value-type="float" office:value="770" table:style-name="ce8">
            <text:p>77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IULIANI <text:s/>FRANCESCO</text:p>
          </table:table-cell>
          <table:table-cell office:value-type="float" office:value="792" table:style-name="ce8">
            <text:p>79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CENARO <text:s/>NICOLETTA FRANCESCA</text:p>
          </table:table-cell>
          <table:table-cell office:value-type="float" office:value="804" table:style-name="ce8">
            <text:p>80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GLIANA <text:s/>PIETRO</text:p>
          </table:table-cell>
          <table:table-cell office:value-type="float" office:value="830" table:style-name="ce8">
            <text:p>83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 NOIA <text:s/>MARIANGELA</text:p>
          </table:table-cell>
          <table:table-cell office:value-type="float" office:value="780" table:style-name="ce8">
            <text:p>78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UPPO RENTAL SRL</text:p>
          </table:table-cell>
          <table:table-cell office:value-type="float" office:value="1826" table:style-name="ce8">
            <text:p>1826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94.6" table:style-name="ce5">
            <text:p>94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IFILIO <text:s/>ROBERTA</text:p>
          </table:table-cell>
          <table:table-cell office:value-type="float" office:value="851" table:style-name="ce8">
            <text:p>85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TINA <text:s/>ANTONIO GIUSEPPE</text:p>
          </table:table-cell>
          <table:table-cell office:value-type="float" office:value="805" table:style-name="ce8">
            <text:p>80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ATTI <text:s/>ALICE</text:p>
          </table:table-cell>
          <table:table-cell office:value-type="float" office:value="820" table:style-name="ce8">
            <text:p>82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ERETTI <text:s/>LUCA</text:p>
          </table:table-cell>
          <table:table-cell office:value-type="float" office:value="821" table:style-name="ce8">
            <text:p>82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RO <text:s/>COSIMINA</text:p>
          </table:table-cell>
          <table:table-cell office:value-type="float" office:value="815" table:style-name="ce8">
            <text:p>81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TITO <text:s/>TERESA</text:p>
          </table:table-cell>
          <table:table-cell office:value-type="float" office:value="819" table:style-name="ce8">
            <text:p>81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TE <text:s/>DOMENICO</text:p>
          </table:table-cell>
          <table:table-cell office:value-type="float" office:value="765" table:style-name="ce8">
            <text:p>76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STA <text:s/>MICHELE</text:p>
          </table:table-cell>
          <table:table-cell office:value-type="float" office:value="767" table:style-name="ce8">
            <text:p>76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ZZO <text:s/>SABRINA</text:p>
          </table:table-cell>
          <table:table-cell office:value-type="float" office:value="768" table:style-name="ce8">
            <text:p>76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UFFONI <text:s/>CRISTINA</text:p>
          </table:table-cell>
          <table:table-cell office:value-type="float" office:value="756" table:style-name="ce8">
            <text:p>75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SAN <text:s/>MANUEL</text:p>
          </table:table-cell>
          <table:table-cell office:value-type="float" office:value="823" table:style-name="ce8">
            <text:p>82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LOMBO <text:s/>FEDERICO (1997)</text:p>
          </table:table-cell>
          <table:table-cell office:value-type="float" office:value="764" table:style-name="ce8">
            <text:p>76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UPO ASIA</text:p>
          </table:table-cell>
          <table:table-cell office:value-type="float" office:value="802" table:style-name="ce8">
            <text:p>80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NGUELLI <text:s/>ALESSIA</text:p>
          </table:table-cell>
          <table:table-cell office:value-type="float" office:value="790" table:style-name="ce8">
            <text:p>79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TONDI <text:s/>DAVIDE</text:p>
          </table:table-cell>
          <table:table-cell office:value-type="float" office:value="836" table:style-name="ce8">
            <text:p>83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LLIZZI <text:s/>MATTEO</text:p>
          </table:table-cell>
          <table:table-cell office:value-type="float" office:value="752" table:style-name="ce8">
            <text:p>75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LLIZZI <text:s/>CRISTINA</text:p>
          </table:table-cell>
          <table:table-cell office:value-type="float" office:value="751" table:style-name="ce8">
            <text:p>75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SIERI <text:s/>ALBERTO</text:p>
          </table:table-cell>
          <table:table-cell office:value-type="float" office:value="824" table:style-name="ce8">
            <text:p>82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'AGOSTINO <text:s/>CLAUDIA</text:p>
          </table:table-cell>
          <table:table-cell office:value-type="float" office:value="773" table:style-name="ce8">
            <text:p>77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NCHINO MARIA CONCETTA</text:p>
          </table:table-cell>
          <table:table-cell office:value-type="float" office:value="789" table:style-name="ce8">
            <text:p>78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TTEINI <text:s/>FRANCESCA</text:p>
          </table:table-cell>
          <table:table-cell office:value-type="float" office:value="809" table:style-name="ce8">
            <text:p>80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CCHI <text:s/>SERGIO</text:p>
          </table:table-cell>
          <table:table-cell office:value-type="float" office:value="839" table:style-name="ce8">
            <text:p>83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CALI <text:s/>FRANCESCA</text:p>
          </table:table-cell>
          <table:table-cell office:value-type="float" office:value="806" table:style-name="ce8">
            <text:p>80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UCCHELLI CHIARA<text:s/></text:p>
          </table:table-cell>
          <table:table-cell office:value-type="float" office:value="812" table:style-name="ce8">
            <text:p>81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 GERLANDO GIUSI</text:p>
          </table:table-cell>
          <table:table-cell office:value-type="float" office:value="779" table:style-name="ce8">
            <text:p>77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OTO <text:s/>LORY</text:p>
          </table:table-cell>
          <table:table-cell office:value-type="float" office:value="857" table:style-name="ce8">
            <text:p>85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ACCARO <text:s/>TIZIANA</text:p>
          </table:table-cell>
          <table:table-cell office:value-type="float" office:value="853" table:style-name="ce8">
            <text:p>85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 BERNARDI MARTIGNONI <text:s/>PAOLO</text:p>
          </table:table-cell>
          <table:table-cell office:value-type="float" office:value="775" table:style-name="ce8">
            <text:p>77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USCA <text:s/>MICHELE</text:p>
          </table:table-cell>
          <table:table-cell office:value-type="float" office:value="838" table:style-name="ce8">
            <text:p>83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AMICELLA <text:s/>MARIA GRAZIA</text:p>
          </table:table-cell>
          <table:table-cell office:value-type="float" office:value="795" table:style-name="ce8">
            <text:p>79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STORELLA <text:s/>GIROLAMO MARCELLO</text:p>
          </table:table-cell>
          <table:table-cell office:value-type="float" office:value="817" table:style-name="ce8">
            <text:p>81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RICELLI <text:s/>LAURA</text:p>
          </table:table-cell>
          <table:table-cell office:value-type="float" office:value="828" table:style-name="ce8">
            <text:p>82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ROFALO ANDREA<text:s/></text:p>
          </table:table-cell>
          <table:table-cell office:value-type="float" office:value="791" table:style-name="ce8">
            <text:p>79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RO <text:s/>RAFFAELE<text:s/></text:p>
          </table:table-cell>
          <table:table-cell office:value-type="float" office:value="787" table:style-name="ce8">
            <text:p>78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AFFAGLIO <text:s/>MARIA GRAZIA</text:p>
          </table:table-cell>
          <table:table-cell office:value-type="float" office:value="832" table:style-name="ce8">
            <text:p>83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NTUORI <text:s/>DENNIS</text:p>
          </table:table-cell>
          <table:table-cell office:value-type="float" office:value="814" table:style-name="ce8">
            <text:p>81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NATO <text:s/>MARTINA</text:p>
          </table:table-cell>
          <table:table-cell office:value-type="float" office:value="834" table:style-name="ce8">
            <text:p>83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LLI PAOLI ALICE<text:s/></text:p>
          </table:table-cell>
          <table:table-cell office:value-type="float" office:value="778" table:style-name="ce8">
            <text:p>77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GATELLA <text:s/>LUCA</text:p>
          </table:table-cell>
          <table:table-cell office:value-type="float" office:value="747" table:style-name="ce8">
            <text:p>74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NGIOVANNI <text:s/>VINCENZO</text:p>
          </table:table-cell>
          <table:table-cell office:value-type="float" office:value="753" table:style-name="ce8">
            <text:p>75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LMINI FILIPPO</text:p>
          </table:table-cell>
          <table:table-cell office:value-type="float" office:value="943" table:style-name="ce8">
            <text:p>9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RETTI <text:s/>GIACOMO</text:p>
          </table:table-cell>
          <table:table-cell office:value-type="float" office:value="867" table:style-name="ce8">
            <text:p>86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UARAGNA ILARIA</text:p>
          </table:table-cell>
          <table:table-cell office:value-type="float" office:value="909" table:style-name="ce8">
            <text:p>90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NTO MARCELLA<text:s/></text:p>
          </table:table-cell>
          <table:table-cell office:value-type="float" office:value="939" table:style-name="ce8">
            <text:p>93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VASSA <text:s/>ANGELO</text:p>
          </table:table-cell>
          <table:table-cell office:value-type="float" office:value="875" table:style-name="ce8">
            <text:p>87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USCO <text:s/>CARMELA</text:p>
          </table:table-cell>
          <table:table-cell office:value-type="float" office:value="894" table:style-name="ce8">
            <text:p>89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IDOGLIO <text:s/>GIANCARLO</text:p>
          </table:table-cell>
          <table:table-cell office:value-type="float" office:value="864" table:style-name="ce8">
            <text:p>86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AMICELLA <text:s/>MELISSA</text:p>
          </table:table-cell>
          <table:table-cell office:value-type="float" office:value="913" table:style-name="ce8">
            <text:p>91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IMALDI <text:s/>SERGIO</text:p>
          </table:table-cell>
          <table:table-cell office:value-type="float" office:value="907" table:style-name="ce8">
            <text:p>90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USO <text:s/>MARIA PATRIZIA</text:p>
          </table:table-cell>
          <table:table-cell office:value-type="float" office:value="873" table:style-name="ce8">
            <text:p>87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PESI <text:s/>PAOLO</text:p>
          </table:table-cell>
          <table:table-cell office:value-type="float" office:value="861" table:style-name="ce8">
            <text:p>86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LLINI <text:s/>ANNAMARIA</text:p>
          </table:table-cell>
          <table:table-cell office:value-type="float" office:value="918" table:style-name="ce8">
            <text:p>91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IRONE <text:s/>LUDOVICA</text:p>
          </table:table-cell>
          <table:table-cell office:value-type="float" office:value="876" table:style-name="ce8">
            <text:p>87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VA <text:s/>DAVIDE</text:p>
          </table:table-cell>
          <table:table-cell office:value-type="float" office:value="878" table:style-name="ce8">
            <text:p>87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PESI <text:s/>SANDRO</text:p>
          </table:table-cell>
          <table:table-cell office:value-type="float" office:value="862" table:style-name="ce8">
            <text:p>86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DDALONI <text:s/>DANIELA<text:s/></text:p>
          </table:table-cell>
          <table:table-cell office:value-type="float" office:value="921" table:style-name="ce8">
            <text:p>92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 DONATO <text:s/>MATTIA</text:p>
          </table:table-cell>
          <table:table-cell office:value-type="float" office:value="887" table:style-name="ce8">
            <text:p>88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NGUELLI ARIANNA<text:s/></text:p>
          </table:table-cell>
          <table:table-cell office:value-type="float" office:value="891" table:style-name="ce8">
            <text:p>89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PIFANIO <text:s/>MARCO</text:p>
          </table:table-cell>
          <table:table-cell office:value-type="float" office:value="888" table:style-name="ce8">
            <text:p>88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MBARDO <text:s/>ROSSANA MARIA</text:p>
          </table:table-cell>
          <table:table-cell office:value-type="float" office:value="919" table:style-name="ce8">
            <text:p>91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GLIANA <text:s/>PAOLA ILENIA</text:p>
          </table:table-cell>
          <table:table-cell office:value-type="float" office:value="940" table:style-name="ce8">
            <text:p>94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IZZARI <text:s/>RAMONA<text:s/></text:p>
          </table:table-cell>
          <table:table-cell office:value-type="float" office:value="958" table:style-name="ce8">
            <text:p>95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RONI <text:s/>ANTONELLA</text:p>
          </table:table-cell>
          <table:table-cell office:value-type="float" office:value="931" table:style-name="ce8">
            <text:p>93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ANETTI <text:s/>FRANCESCA</text:p>
          </table:table-cell>
          <table:table-cell office:value-type="float" office:value="957" table:style-name="ce8">
            <text:p>95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ESPI <text:s/>DANIELE</text:p>
          </table:table-cell>
          <table:table-cell office:value-type="float" office:value="879" table:style-name="ce8">
            <text:p>87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SPARI <text:s/>UGO VENANZIO</text:p>
          </table:table-cell>
          <table:table-cell office:value-type="float" office:value="897" table:style-name="ce8">
            <text:p>89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NOCCHI <text:s/>NOEMI</text:p>
          </table:table-cell>
          <table:table-cell office:value-type="float" office:value="903" table:style-name="ce8">
            <text:p>90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USCO <text:s/>SERAFINA</text:p>
          </table:table-cell>
          <table:table-cell office:value-type="float" office:value="895" table:style-name="ce8">
            <text:p>89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UZZI <text:s/>MARZIA</text:p>
          </table:table-cell>
          <table:table-cell office:value-type="float" office:value="927" table:style-name="ce8">
            <text:p>92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ILLI <text:s/>RICCARDO</text:p>
          </table:table-cell>
          <table:table-cell office:value-type="float" office:value="906" table:style-name="ce8">
            <text:p>90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IORDANO <text:s/>ANTONIO</text:p>
          </table:table-cell>
          <table:table-cell office:value-type="float" office:value="899" table:style-name="ce8">
            <text:p>89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ECO <text:s/>GIULIA</text:p>
          </table:table-cell>
          <table:table-cell office:value-type="float" office:value="905" table:style-name="ce8">
            <text:p>90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CCONI <text:s/>FEDERICO</text:p>
          </table:table-cell>
          <table:table-cell office:value-type="float" office:value="937" table:style-name="ce8">
            <text:p>937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UALANDI <text:s/>CARLO ALBERTO</text:p>
          </table:table-cell>
          <table:table-cell office:value-type="float" office:value="908" table:style-name="ce8">
            <text:p>90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UZZARDI <text:s/>DAMIANO</text:p>
          </table:table-cell>
          <table:table-cell office:value-type="float" office:value="910" table:style-name="ce8">
            <text:p>91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ZICOLA <text:s/>FLORIANA</text:p>
          </table:table-cell>
          <table:table-cell office:value-type="float" office:value="928" table:style-name="ce8">
            <text:p>92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TTIN <text:s/>NILO</text:p>
          </table:table-cell>
          <table:table-cell office:value-type="float" office:value="932" table:style-name="ce8">
            <text:p>93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APA' <text:s/>STEFANO</text:p>
          </table:table-cell>
          <table:table-cell office:value-type="float" office:value="914" table:style-name="ce8">
            <text:p>914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GANA' <text:s/>LAURA</text:p>
          </table:table-cell>
          <table:table-cell office:value-type="float" office:value="915" table:style-name="ce8">
            <text:p>91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MEO ANTONIO</text:p>
          </table:table-cell>
          <table:table-cell office:value-type="float" office:value="942" table:style-name="ce8">
            <text:p>94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DANI <text:s/>ROBERTO</text:p>
          </table:table-cell>
          <table:table-cell office:value-type="float" office:value="871" table:style-name="ce8">
            <text:p>87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INICARIELLO <text:s/>SARA</text:p>
          </table:table-cell>
          <table:table-cell office:value-type="float" office:value="947" table:style-name="ce8">
            <text:p>94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ICARI <text:s/>MANUELA MARIA CRISTINA</text:p>
          </table:table-cell>
          <table:table-cell office:value-type="float" office:value="917" table:style-name="ce8">
            <text:p>91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 GASPARI <text:s/>DAVIDE CARLO</text:p>
          </table:table-cell>
          <table:table-cell office:value-type="float" office:value="885" table:style-name="ce8">
            <text:p>885</text:p>
          </table:table-cell>
          <table:table-cell office:value-type="string" table:style-name="ce8">
            <text:p>20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ANETTI <text:s/>STEFANIA</text:p>
          </table:table-cell>
          <table:table-cell office:value-type="float" office:value="954" table:style-name="ce8">
            <text:p>95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EVANI <text:s/>VERONICA</text:p>
          </table:table-cell>
          <table:table-cell office:value-type="float" office:value="880" table:style-name="ce8">
            <text:p>88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PUTO ALESSIA</text:p>
          </table:table-cell>
          <table:table-cell office:value-type="float" office:value="870" table:style-name="ce8">
            <text:p>87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ICORA <text:s/>LIALA MARINA</text:p>
          </table:table-cell>
          <table:table-cell office:value-type="float" office:value="933" table:style-name="ce8">
            <text:p>93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OTTI <text:s/>VALERIA MARIA</text:p>
          </table:table-cell>
          <table:table-cell office:value-type="float" office:value="938" table:style-name="ce8">
            <text:p>93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RTE <text:s/>MATTEO</text:p>
          </table:table-cell>
          <table:table-cell office:value-type="float" office:value="889" table:style-name="ce8">
            <text:p>88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CCOLI <text:s/>AMANDA</text:p>
          </table:table-cell>
          <table:table-cell office:value-type="float" office:value="936" table:style-name="ce8">
            <text:p>93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SKOVA <text:s/>YULIA BORISOVNA</text:p>
          </table:table-cell>
          <table:table-cell office:value-type="float" office:value="950" table:style-name="ce8">
            <text:p>950</text:p>
          </table:table-cell>
          <table:table-cell office:value-type="string" table:style-name="ce8">
            <text:p>20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LMOIRAGHI <text:s/>ANTONIO</text:p>
          </table:table-cell>
          <table:table-cell office:value-type="float" office:value="944" table:style-name="ce8">
            <text:p>94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3" table:style-name="ce8">
            <text:p>56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360" table:style-name="ce5">
            <text:p>3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UINI <text:s/>ANGELO</text:p>
          </table:table-cell>
          <table:table-cell office:value-type="float" office:value="801" table:style-name="ce8">
            <text:p>80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CONI <text:s/>ALESSIO</text:p>
          </table:table-cell>
          <table:table-cell office:value-type="float" office:value="803" table:style-name="ce8">
            <text:p>80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SSERA <text:s/>STEFANIA</text:p>
          </table:table-cell>
          <table:table-cell office:value-type="float" office:value="849" table:style-name="ce8">
            <text:p>84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RGOMANERI <text:s/>LUIGI ALBERTO</text:p>
          </table:table-cell>
          <table:table-cell office:value-type="float" office:value="754" table:style-name="ce8">
            <text:p>75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AMICELLA <text:s/>PATRIZIA</text:p>
          </table:table-cell>
          <table:table-cell office:value-type="float" office:value="796" table:style-name="ce8">
            <text:p>79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VAZZIN <text:s/>EMANUELE</text:p>
          </table:table-cell>
          <table:table-cell office:value-type="float" office:value="760" table:style-name="ce8">
            <text:p>76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RATI <text:s/>SONIA</text:p>
          </table:table-cell>
          <table:table-cell office:value-type="float" office:value="846" table:style-name="ce8">
            <text:p>84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LMIOTTO <text:s/>PASQUALE</text:p>
          </table:table-cell>
          <table:table-cell office:value-type="float" office:value="816" table:style-name="ce8">
            <text:p>81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HIFANO <text:s/>VINCENZO</text:p>
          </table:table-cell>
          <table:table-cell office:value-type="float" office:value="844" table:style-name="ce8">
            <text:p>84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LDIOLI <text:s/>MARTA</text:p>
          </table:table-cell>
          <table:table-cell office:value-type="float" office:value="748" table:style-name="ce8">
            <text:p>74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RI <text:s/>SILVIA</text:p>
          </table:table-cell>
          <table:table-cell office:value-type="float" office:value="786" table:style-name="ce8">
            <text:p>78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UCCHELLI <text:s/>LAURA</text:p>
          </table:table-cell>
          <table:table-cell office:value-type="float" office:value="810" table:style-name="ce8">
            <text:p>81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NELLI CAROLA</text:p>
          </table:table-cell>
          <table:table-cell office:value-type="float" office:value="759" table:style-name="ce8">
            <text:p>75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FORIO <text:s/>LAKSHA</text:p>
          </table:table-cell>
          <table:table-cell office:value-type="float" office:value="757" table:style-name="ce8">
            <text:p>75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SSO SERATI <text:s/>RICCARDO</text:p>
          </table:table-cell>
          <table:table-cell office:value-type="float" office:value="749" table:style-name="ce8">
            <text:p>74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TONI <text:s/>VIRGINIA</text:p>
          </table:table-cell>
          <table:table-cell office:value-type="float" office:value="837" table:style-name="ce8">
            <text:p>83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SCIANI <text:s/>CLAUDIO</text:p>
          </table:table-cell>
          <table:table-cell office:value-type="float" office:value="784" table:style-name="ce8">
            <text:p>78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ONELLOTTO <text:s/>GIANLUCA</text:p>
          </table:table-cell>
          <table:table-cell office:value-type="float" office:value="951" table:style-name="ce8">
            <text:p>95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IROLA <text:s/>PAOLA</text:p>
          </table:table-cell>
          <table:table-cell office:value-type="float" office:value="900" table:style-name="ce8">
            <text:p>90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SSINERIO <text:s/>MIRIAM</text:p>
          </table:table-cell>
          <table:table-cell office:value-type="float" office:value="874" table:style-name="ce8">
            <text:p>87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RRINO <text:s/>KETTY</text:p>
          </table:table-cell>
          <table:table-cell office:value-type="float" office:value="935" table:style-name="ce8">
            <text:p>93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PANO <text:s/>MARIA TERESA</text:p>
          </table:table-cell>
          <table:table-cell office:value-type="float" office:value="869" table:style-name="ce8">
            <text:p>869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ERGOMBELLO <text:s/>CLAUDIA</text:p>
          </table:table-cell>
          <table:table-cell office:value-type="float" office:value="956" table:style-name="ce8">
            <text:p>95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ONDA <text:s/>PIERA CRISTINA</text:p>
          </table:table-cell>
          <table:table-cell office:value-type="float" office:value="959" table:style-name="ce8">
            <text:p>95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ISOLINO <text:s/>IRENE RITA</text:p>
          </table:table-cell>
          <table:table-cell office:value-type="float" office:value="952" table:style-name="ce8">
            <text:p>95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NCESCONI <text:s/>CRISTINA</text:p>
          </table:table-cell>
          <table:table-cell office:value-type="float" office:value="890" table:style-name="ce8">
            <text:p>89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CCAGNINI <text:s/>LORENA</text:p>
          </table:table-cell>
          <table:table-cell office:value-type="float" office:value="934" table:style-name="ce8">
            <text:p>93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ANIELE <text:s/>MASSIMO</text:p>
          </table:table-cell>
          <table:table-cell office:value-type="float" office:value="884" table:style-name="ce8">
            <text:p>88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RNACCHI <text:s/>ROBERTO</text:p>
          </table:table-cell>
          <table:table-cell office:value-type="float" office:value="863" table:style-name="ce8">
            <text:p>86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NOCCHI <text:s/>MAURO</text:p>
          </table:table-cell>
          <table:table-cell office:value-type="float" office:value="902" table:style-name="ce8">
            <text:p>90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HIRARDI <text:s/>ROBERTA</text:p>
          </table:table-cell>
          <table:table-cell office:value-type="float" office:value="898" table:style-name="ce8">
            <text:p>89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TTICA <text:s/>MARIANGELA</text:p>
          </table:table-cell>
          <table:table-cell office:value-type="float" office:value="877" table:style-name="ce8">
            <text:p>87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AGLIALATELA <text:s/>TOMMASO</text:p>
          </table:table-cell>
          <table:table-cell office:value-type="float" office:value="949" table:style-name="ce8">
            <text:p>94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NGALLI <text:s/>ROBERTA</text:p>
          </table:table-cell>
          <table:table-cell office:value-type="float" office:value="945" table:style-name="ce8">
            <text:p>94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RAGONA <text:s/>FRANCESCA</text:p>
          </table:table-cell>
          <table:table-cell office:value-type="float" office:value="860" table:style-name="ce8">
            <text:p>86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LCHINI <text:s/>CRISTINA</text:p>
          </table:table-cell>
          <table:table-cell office:value-type="float" office:value="865" table:style-name="ce8">
            <text:p>86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AGLIAFERRO <text:s/>CLAUDIA</text:p>
          </table:table-cell>
          <table:table-cell office:value-type="float" office:value="948" table:style-name="ce8">
            <text:p>94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ULLE <text:s/>ALESSANDRO</text:p>
          </table:table-cell>
          <table:table-cell office:value-type="float" office:value="1046" table:style-name="ce8">
            <text:p>104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MANNI <text:s/>CECILIA GIULIA</text:p>
          </table:table-cell>
          <table:table-cell office:value-type="float" office:value="1047" table:style-name="ce8">
            <text:p>104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SSI <text:s/>PAOLO</text:p>
          </table:table-cell>
          <table:table-cell office:value-type="float" office:value="1048" table:style-name="ce8">
            <text:p>104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TROSINO <text:s/>MARIKA</text:p>
          </table:table-cell>
          <table:table-cell office:value-type="float" office:value="1049" table:style-name="ce8">
            <text:p>104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PPELSA <text:s/>ALBERTO</text:p>
          </table:table-cell>
          <table:table-cell office:value-type="float" office:value="1050" table:style-name="ce8">
            <text:p>105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ICOLI <text:s/>ALICE</text:p>
          </table:table-cell>
          <table:table-cell office:value-type="float" office:value="1051" table:style-name="ce8">
            <text:p>105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ANNA <text:s/>SILVIA</text:p>
          </table:table-cell>
          <table:table-cell office:value-type="float" office:value="1052" table:style-name="ce8">
            <text:p>105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00" table:style-name="ce8">
            <text:p>130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CCA <text:s/>ORNELLA</text:p>
          </table:table-cell>
          <table:table-cell office:value-type="float" office:value="941" table:style-name="ce8">
            <text:p>941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RARCHI <text:s/>CARMELA</text:p>
          </table:table-cell>
          <table:table-cell office:value-type="float" office:value="930" table:style-name="ce8">
            <text:p>93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ULLO <text:s/>CINZIA</text:p>
          </table:table-cell>
          <table:table-cell office:value-type="float" office:value="872" table:style-name="ce8">
            <text:p>87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NETTI <text:s/>DANIELE</text:p>
          </table:table-cell>
          <table:table-cell office:value-type="float" office:value="866" table:style-name="ce8">
            <text:p>86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NOCCHI <text:s/>LORENZO</text:p>
          </table:table-cell>
          <table:table-cell office:value-type="float" office:value="901" table:style-name="ce8">
            <text:p>90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RNERONE <text:s/>RENATA</text:p>
          </table:table-cell>
          <table:table-cell office:value-type="float" office:value="896" table:style-name="ce8">
            <text:p>89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UCCHELLI <text:s/>DAVIDE</text:p>
          </table:table-cell>
          <table:table-cell office:value-type="float" office:value="929" table:style-name="ce8">
            <text:p>92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ISINI <text:s/>GIACOMO</text:p>
          </table:table-cell>
          <table:table-cell office:value-type="float" office:value="893" table:style-name="ce8">
            <text:p>89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AN <text:s/>ILIANA</text:p>
          </table:table-cell>
          <table:table-cell office:value-type="float" office:value="924" table:style-name="ce8">
            <text:p>92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NCI <text:s/>EMANUELA</text:p>
          </table:table-cell>
          <table:table-cell office:value-type="float" office:value="916" table:style-name="ce8">
            <text:p>91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ALENZA <text:s/>SALVATORE</text:p>
          </table:table-cell>
          <table:table-cell office:value-type="float" office:value="953" table:style-name="ce8">
            <text:p>95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IUOLO <text:s/>MARIA GIOVANNA</text:p>
          </table:table-cell>
          <table:table-cell office:value-type="float" office:value="922" table:style-name="ce8">
            <text:p>92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USATTA <text:s/>PAOLA</text:p>
          </table:table-cell>
          <table:table-cell office:value-type="float" office:value="868" table:style-name="ce8">
            <text:p>86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'ANGELO <text:s/>ARIANNA</text:p>
          </table:table-cell>
          <table:table-cell office:value-type="float" office:value="883" table:style-name="ce8">
            <text:p>88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USUMANO STEFANO</text:p>
          </table:table-cell>
          <table:table-cell office:value-type="float" office:value="881" table:style-name="ce8">
            <text:p>88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IACCA <text:s/>MATILDE ANDREA</text:p>
          </table:table-cell>
          <table:table-cell office:value-type="float" office:value="946" table:style-name="ce8">
            <text:p>94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AMETTI <text:s/>CLAUDIA</text:p>
          </table:table-cell>
          <table:table-cell office:value-type="float" office:value="912" table:style-name="ce8">
            <text:p>91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MARZIO CARLO</text:p>
          </table:table-cell>
          <table:table-cell office:value-type="float" office:value="886" table:style-name="ce8">
            <text:p>88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TTINI <text:s/>AURORA</text:p>
          </table:table-cell>
          <table:table-cell office:value-type="float" office:value="892" table:style-name="ce8">
            <text:p>89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ASSIA VERDIANA MIRIAM</text:p>
          </table:table-cell>
          <table:table-cell office:value-type="float" office:value="904" table:style-name="ce8">
            <text:p>90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UONI ALESSANDRO CARLO</text:p>
          </table:table-cell>
          <table:table-cell office:value-type="float" office:value="920" table:style-name="ce8">
            <text:p>92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DIERI SIMONE</text:p>
          </table:table-cell>
          <table:table-cell office:value-type="float" office:value="859" table:style-name="ce8">
            <text:p>85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BBANDONATO <text:s/>SALVATORE</text:p>
          </table:table-cell>
          <table:table-cell office:value-type="float" office:value="858" table:style-name="ce8">
            <text:p>85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NOLI ALBERTO</text:p>
          </table:table-cell>
          <table:table-cell office:value-type="float" office:value="923" table:style-name="ce8">
            <text:p>92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ATO <text:s/>ALESSIA</text:p>
          </table:table-cell>
          <table:table-cell office:value-type="float" office:value="911" table:style-name="ce8">
            <text:p>91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A RE GIULIA</text:p>
          </table:table-cell>
          <table:table-cell office:value-type="float" office:value="882" table:style-name="ce8">
            <text:p>88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ARGIU GIORGIA</text:p>
          </table:table-cell>
          <table:table-cell office:value-type="float" office:value="955" table:style-name="ce8">
            <text:p>95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TINELLI <text:s/>PAOLO ALFREDO</text:p>
          </table:table-cell>
          <table:table-cell office:value-type="float" office:value="926" table:style-name="ce8">
            <text:p>92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TEGANI ERICA</text:p>
          </table:table-cell>
          <table:table-cell office:value-type="float" office:value="925" table:style-name="ce8">
            <text:p>92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SSERINI <text:s/>SARA</text:p>
          </table:table-cell>
          <table:table-cell office:value-type="float" office:value="1022" table:style-name="ce8">
            <text:p>102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ZZALIN <text:s/>ROBERTO</text:p>
          </table:table-cell>
          <table:table-cell office:value-type="float" office:value="1018" table:style-name="ce8">
            <text:p>101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LIONARIO ELENA</text:p>
          </table:table-cell>
          <table:table-cell office:value-type="float" office:value="1021" table:style-name="ce8">
            <text:p>102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OTTO <text:s/>DANIELA</text:p>
          </table:table-cell>
          <table:table-cell office:value-type="float" office:value="1023" table:style-name="ce8">
            <text:p>102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IVELLARO <text:s/>EMANUELA</text:p>
          </table:table-cell>
          <table:table-cell office:value-type="float" office:value="1025" table:style-name="ce8">
            <text:p>102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EGO <text:s/>LUDOVICA</text:p>
          </table:table-cell>
          <table:table-cell office:value-type="float" office:value="1026" table:style-name="ce8">
            <text:p>102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TAURENGO <text:s/>SILVIA</text:p>
          </table:table-cell>
          <table:table-cell office:value-type="float" office:value="1028" table:style-name="ce8">
            <text:p>102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ECCATO <text:s/>GIORGIO</text:p>
          </table:table-cell>
          <table:table-cell office:value-type="float" office:value="1024" table:style-name="ce8">
            <text:p>102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SCE <text:s/>GIOVANNI MARCO</text:p>
          </table:table-cell>
          <table:table-cell office:value-type="float" office:value="1027" table:style-name="ce8">
            <text:p>102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OLIVA <text:s/>GIOVANNA</text:p>
          </table:table-cell>
          <table:table-cell office:value-type="float" office:value="1029" table:style-name="ce8">
            <text:p>102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ERGANI <text:s/>GIULIA</text:p>
          </table:table-cell>
          <table:table-cell office:value-type="float" office:value="1031" table:style-name="ce8">
            <text:p>103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AMPINI <text:s/>FRANCESCO</text:p>
          </table:table-cell>
          <table:table-cell office:value-type="float" office:value="1030" table:style-name="ce8">
            <text:p>103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GORARO <text:s/>MIRIAM</text:p>
          </table:table-cell>
          <table:table-cell office:value-type="float" office:value="1042" table:style-name="ce8">
            <text:p>104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0" table:style-name="ce8">
            <text:p>110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25069.27" table:style-name="ce5">
            <text:p>25069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LIGARA LUIGI S.R.L.</text:p>
          </table:table-cell>
          <table:table-cell office:value-type="float" office:value="593" table:style-name="ce8">
            <text:p>59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488" table:style-name="ce5">
            <text:p>4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5" table:style-name="ce8">
            <text:p>1685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ltri servizi</text:p>
          </table:table-cell>
          <table:table-cell office:value-type="float" office:value="47305.19" table:style-name="ce5">
            <text:p>47305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ASLOCHI SCABELLI GROUPS SRL</text:p>
          </table:table-cell>
          <table:table-cell office:value-type="float" office:value="1547" table:style-name="ce8">
            <text:p>154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servizi</text:p>
          </table:table-cell>
          <table:table-cell office:value-type="float" office:value="3164.44" table:style-name="ce5">
            <text:p>3164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OKOFYEVA <text:s/>NADEZDA</text:p>
          </table:table-cell>
          <table:table-cell office:value-type="float" office:value="750" table:style-name="ce8">
            <text:p>75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SSO EUGENIO S.R.L.</text:p>
          </table:table-cell>
          <table:table-cell office:value-type="float" office:value="1226" table:style-name="ce8">
            <text:p>122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597.79999999999995" table:style-name="ce5">
            <text:p>597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SSO EUGENIO S.R.L.</text:p>
          </table:table-cell>
          <table:table-cell office:value-type="float" office:value="1226" table:style-name="ce8">
            <text:p>122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1554.28" table:style-name="ce5">
            <text:p>1554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ZZATI INDUSTRIA GRAFICA SRL SB</text:p>
          </table:table-cell>
          <table:table-cell office:value-type="float" office:value="1239" table:style-name="ce8">
            <text:p>123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39.6" table:style-name="ce5">
            <text:p>39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SSO <text:s/>FABRIZIO</text:p>
          </table:table-cell>
          <table:table-cell office:value-type="float" office:value="1032" table:style-name="ce8">
            <text:p>103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ASSI <text:s/>ADRIANO</text:p>
          </table:table-cell>
          <table:table-cell office:value-type="float" office:value="1035" table:style-name="ce8">
            <text:p>103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LLANTI <text:s/>ALESSANDRO</text:p>
          </table:table-cell>
          <table:table-cell office:value-type="float" office:value="1033" table:style-name="ce8">
            <text:p>103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LNAGHI <text:s/>CAROLINA</text:p>
          </table:table-cell>
          <table:table-cell office:value-type="float" office:value="1034" table:style-name="ce8">
            <text:p>103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CCI <text:s/>MICHELE</text:p>
          </table:table-cell>
          <table:table-cell office:value-type="float" office:value="1041" table:style-name="ce8">
            <text:p>104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CCI <text:s/>MARIA PAOLA</text:p>
          </table:table-cell>
          <table:table-cell office:value-type="float" office:value="1040" table:style-name="ce8">
            <text:p>104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UCCARELLO <text:s/>FRANCESCA</text:p>
          </table:table-cell>
          <table:table-cell office:value-type="float" office:value="1037" table:style-name="ce8">
            <text:p>103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CA <text:s/>GIUSEPPE</text:p>
          </table:table-cell>
          <table:table-cell office:value-type="float" office:value="1039" table:style-name="ce8">
            <text:p>103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DIERI <text:s/>ARIANNA</text:p>
          </table:table-cell>
          <table:table-cell office:value-type="float" office:value="1036" table:style-name="ce8">
            <text:p>103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ERANA <text:s/>EDOARDO</text:p>
          </table:table-cell>
          <table:table-cell office:value-type="float" office:value="1038" table:style-name="ce8">
            <text:p>103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GLIA <text:s/>FRANCESCO</text:p>
          </table:table-cell>
          <table:table-cell office:value-type="float" office:value="1044" table:style-name="ce8">
            <text:p>104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IMOLDI <text:s/>SILVIA</text:p>
          </table:table-cell>
          <table:table-cell office:value-type="float" office:value="1045" table:style-name="ce8">
            <text:p>104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M.A. IMPIANTI SRL</text:p>
          </table:table-cell>
          <table:table-cell office:value-type="float" office:value="1441" table:style-name="ce8">
            <text:p>144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7611.189999999999" table:style-name="ce5">
            <text:p>17611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URGARELLO <text:s/>ANTONIA GIUSEPPINA</text:p>
          </table:table-cell>
          <table:table-cell office:value-type="float" office:value="961" table:style-name="ce8">
            <text:p>96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IZZON <text:s/>ALICE</text:p>
          </table:table-cell>
          <table:table-cell office:value-type="float" office:value="964" table:style-name="ce8">
            <text:p>96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RCARO <text:s/>RACHELE</text:p>
          </table:table-cell>
          <table:table-cell office:value-type="float" office:value="960" table:style-name="ce8">
            <text:p>96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SANELLI <text:s/>GIANLUCA</text:p>
          </table:table-cell>
          <table:table-cell office:value-type="float" office:value="963" table:style-name="ce8">
            <text:p>96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ASSINI <text:s/>VALENTINA</text:p>
          </table:table-cell>
          <table:table-cell office:value-type="float" office:value="962" table:style-name="ce8">
            <text:p>96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GIO <text:s/>LUDOVICA</text:p>
          </table:table-cell>
          <table:table-cell office:value-type="float" office:value="965" table:style-name="ce8">
            <text:p>96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RUNI <text:s/>PAOLO RAMON</text:p>
          </table:table-cell>
          <table:table-cell office:value-type="float" office:value="966" table:style-name="ce8">
            <text:p>96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SPOSITO <text:s/>ELISABETTA</text:p>
          </table:table-cell>
          <table:table-cell office:value-type="float" office:value="970" table:style-name="ce8">
            <text:p>97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RON <text:s/>MATTEO</text:p>
          </table:table-cell>
          <table:table-cell office:value-type="float" office:value="967" table:style-name="ce8">
            <text:p>96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SARIA <text:s/>SERGIO ANTONIO</text:p>
          </table:table-cell>
          <table:table-cell office:value-type="float" office:value="971" table:style-name="ce8">
            <text:p>97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LLU <text:s/>MARIA</text:p>
          </table:table-cell>
          <table:table-cell office:value-type="float" office:value="969" table:style-name="ce8">
            <text:p>96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RASILE <text:s/>JESSICA</text:p>
          </table:table-cell>
          <table:table-cell office:value-type="float" office:value="968" table:style-name="ce8">
            <text:p>968</text:p>
          </table:table-cell>
          <table:table-cell office:value-type="string" table:style-name="ce8">
            <text:p>20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ERIANI <text:s/>MICHELE</text:p>
          </table:table-cell>
          <table:table-cell office:value-type="float" office:value="972" table:style-name="ce8">
            <text:p>97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ATA <text:s/>GAIA</text:p>
          </table:table-cell>
          <table:table-cell office:value-type="float" office:value="977" table:style-name="ce8">
            <text:p>97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TTAIOTTO <text:s/>DARIO</text:p>
          </table:table-cell>
          <table:table-cell office:value-type="float" office:value="973" table:style-name="ce8">
            <text:p>97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ETTI <text:s/>GIULIA</text:p>
          </table:table-cell>
          <table:table-cell office:value-type="float" office:value="975" table:style-name="ce8">
            <text:p>97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TRALE <text:s/>MARIA ROSA</text:p>
          </table:table-cell>
          <table:table-cell office:value-type="float" office:value="976" table:style-name="ce8">
            <text:p>97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LLI <text:s/>TOMMASO</text:p>
          </table:table-cell>
          <table:table-cell office:value-type="float" office:value="974" table:style-name="ce8">
            <text:p>97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ULLE <text:s/>CARLO</text:p>
          </table:table-cell>
          <table:table-cell office:value-type="float" office:value="978" table:style-name="ce8">
            <text:p>97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UALANDRIS <text:s/>CRISTINA</text:p>
          </table:table-cell>
          <table:table-cell office:value-type="float" office:value="983" table:style-name="ce8">
            <text:p>98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TTAIOTTO <text:s/>MAURO</text:p>
          </table:table-cell>
          <table:table-cell office:value-type="float" office:value="979" table:style-name="ce8">
            <text:p>97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VALIERE <text:s/>MARIAGRAZIA</text:p>
          </table:table-cell>
          <table:table-cell office:value-type="float" office:value="981" table:style-name="ce8">
            <text:p>98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RARO <text:s/>PAOLA</text:p>
          </table:table-cell>
          <table:table-cell office:value-type="float" office:value="980" table:style-name="ce8">
            <text:p>98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VONE <text:s text:c="2"/>FRANCESCO</text:p>
          </table:table-cell>
          <table:table-cell office:value-type="float" office:value="982" table:style-name="ce8">
            <text:p>98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ANDIS <text:s/>FRANCESCO ORSO MARIA<text:s/></text:p>
          </table:table-cell>
          <table:table-cell office:value-type="float" office:value="794" table:style-name="ce8">
            <text:p>79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ORRENTE <text:s/>ELISA</text:p>
          </table:table-cell>
          <table:table-cell office:value-type="float" office:value="850" table:style-name="ce8">
            <text:p>85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ZZONE <text:s/>MARTINA</text:p>
          </table:table-cell>
          <table:table-cell office:value-type="float" office:value="785" table:style-name="ce8">
            <text:p>78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 TUFO <text:s/>ANDREA</text:p>
          </table:table-cell>
          <table:table-cell office:value-type="float" office:value="798" table:style-name="ce8">
            <text:p>79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RBANI <text:s/>ALESSIO<text:s/></text:p>
          </table:table-cell>
          <table:table-cell office:value-type="float" office:value="766" table:style-name="ce8">
            <text:p>76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NNA ROSA</text:p>
          </table:table-cell>
          <table:table-cell office:value-type="float" office:value="818" table:style-name="ce8">
            <text:p>81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297" table:style-name="ce8">
            <text:p>297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4486.8" table:style-name="ce5">
            <text:p>4486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099" table:style-name="ce8">
            <text:p>109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4490.62" table:style-name="ce5">
            <text:p>4490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3" table:style-name="ce8">
            <text:p>1683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4490.4399999999996" table:style-name="ce5">
            <text:p>4490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9" table:style-name="ce8">
            <text:p>339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334.7" table:style-name="ce5">
            <text:p>3334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6" table:style-name="ce8">
            <text:p>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140.71" table:style-name="ce5">
            <text:p>3140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4" table:style-name="ce8">
            <text:p>114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140.71" table:style-name="ce5">
            <text:p>3140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4" table:style-name="ce8">
            <text:p>1724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2507.29" table:style-name="ce5">
            <text:p>2507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4" table:style-name="ce8">
            <text:p>55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32" table:style-name="ce5">
            <text:p>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5" table:style-name="ce8">
            <text:p>55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ZZATI INDUSTRIA GRAFICA SRL SB</text:p>
          </table:table-cell>
          <table:table-cell office:value-type="float" office:value="502" table:style-name="ce8">
            <text:p>50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51.48" table:style-name="ce5">
            <text:p>51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6" table:style-name="ce8">
            <text:p>56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234" table:style-name="ce5">
            <text:p>2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VERSI</text:p>
          </table:table-cell>
          <table:table-cell office:value-type="float" office:value="333" table:style-name="ce8">
            <text:p>333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36949.5" table:style-name="ce5">
            <text:p>36949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VERSI</text:p>
          </table:table-cell>
          <table:table-cell office:value-type="float" office:value="332" table:style-name="ce8">
            <text:p>332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2281.5" table:style-name="ce5">
            <text:p>228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8" table:style-name="ce8">
            <text:p>338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457" table:style-name="ce5">
            <text:p>4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5" table:style-name="ce8">
            <text:p>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456.56" table:style-name="ce5">
            <text:p>456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3" table:style-name="ce8">
            <text:p>114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527" table:style-name="ce5">
            <text:p>5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VERSI</text:p>
          </table:table-cell>
          <table:table-cell office:value-type="float" office:value="1135" table:style-name="ce8">
            <text:p>113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36949.5" table:style-name="ce5">
            <text:p>36949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VERSI</text:p>
          </table:table-cell>
          <table:table-cell office:value-type="float" office:value="1716" table:style-name="ce8">
            <text:p>1716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29497.5" table:style-name="ce5">
            <text:p>2949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3" table:style-name="ce8">
            <text:p>1723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491.97" table:style-name="ce5">
            <text:p>491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S. DI TURRI GUGLIELMO E C. S.N.C.</text:p>
          </table:table-cell>
          <table:table-cell office:value-type="float" office:value="647" table:style-name="ce8">
            <text:p>647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871.14" table:style-name="ce5">
            <text:p>2871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ASLOCHI SCABELLI GROUPS SRL</text:p>
          </table:table-cell>
          <table:table-cell office:value-type="float" office:value="536" table:style-name="ce8">
            <text:p>53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791.11" table:style-name="ce5">
            <text:p>791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ASLOCHI SCABELLI GROUPS SRL</text:p>
          </table:table-cell>
          <table:table-cell office:value-type="float" office:value="536" table:style-name="ce8">
            <text:p>53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2373.33" table:style-name="ce5">
            <text:p>2373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RCOL SPA</text:p>
          </table:table-cell>
          <table:table-cell office:value-type="float" office:value="537" table:style-name="ce8">
            <text:p>53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438.98" table:style-name="ce5">
            <text:p>438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49" table:style-name="ce8">
            <text:p>54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61.56" table:style-name="ce5">
            <text:p>61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267" table:style-name="ce8">
            <text:p>267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servizi</text:p>
          </table:table-cell>
          <table:table-cell office:value-type="float" office:value="529.70000000000005" table:style-name="ce5">
            <text:p>529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ZZATI INDUSTRIA GRAFICA SRL SB</text:p>
          </table:table-cell>
          <table:table-cell office:value-type="float" office:value="506" table:style-name="ce8">
            <text:p>50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79.2" table:style-name="ce5">
            <text:p>79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299" table:style-name="ce8">
            <text:p>299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servizi</text:p>
          </table:table-cell>
          <table:table-cell office:value-type="float" office:value="2287.9699999999998" table:style-name="ce5">
            <text:p>2287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298" table:style-name="ce8">
            <text:p>298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servizi</text:p>
          </table:table-cell>
          <table:table-cell office:value-type="float" office:value="217.33" table:style-name="ce5">
            <text:p>217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UCCONI <text:s/>GIANLUCA</text:p>
          </table:table-cell>
          <table:table-cell office:value-type="float" office:value="984" table:style-name="ce8">
            <text:p>98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ERIO <text:s/>SIMONE</text:p>
          </table:table-cell>
          <table:table-cell office:value-type="float" office:value="986" table:style-name="ce8">
            <text:p>98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ZZA <text:s/>LEONARDO GIANCARLO<text:s/></text:p>
          </table:table-cell>
          <table:table-cell office:value-type="float" office:value="985" table:style-name="ce8">
            <text:p>98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RLO <text:s/>ALESSANDRO</text:p>
          </table:table-cell>
          <table:table-cell office:value-type="float" office:value="987" table:style-name="ce8">
            <text:p>98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LVESTRI <text:s/>DOMENICO</text:p>
          </table:table-cell>
          <table:table-cell office:value-type="float" office:value="989" table:style-name="ce8">
            <text:p>98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ZZI <text:s/>ELEANA MARIASOLE</text:p>
          </table:table-cell>
          <table:table-cell office:value-type="float" office:value="988" table:style-name="ce8">
            <text:p>98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ENTILE <text:s/>GIUSEPPINA</text:p>
          </table:table-cell>
          <table:table-cell office:value-type="float" office:value="990" table:style-name="ce8">
            <text:p>99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RRINO <text:s/>SHARON</text:p>
          </table:table-cell>
          <table:table-cell office:value-type="float" office:value="994" table:style-name="ce8">
            <text:p>99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RARDI <text:s/>ELEONORA</text:p>
          </table:table-cell>
          <table:table-cell office:value-type="float" office:value="991" table:style-name="ce8">
            <text:p>99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ICOLI <text:s/>RICCARDO</text:p>
          </table:table-cell>
          <table:table-cell office:value-type="float" office:value="993" table:style-name="ce8">
            <text:p>99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LVESTRI <text:s/>ANGELA LUCIA</text:p>
          </table:table-cell>
          <table:table-cell office:value-type="float" office:value="995" table:style-name="ce8">
            <text:p>99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ULCO <text:s/>RITA</text:p>
          </table:table-cell>
          <table:table-cell office:value-type="float" office:value="992" table:style-name="ce8">
            <text:p>99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STA <text:s/>SAMUELE</text:p>
          </table:table-cell>
          <table:table-cell office:value-type="float" office:value="998" table:style-name="ce8">
            <text:p>99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NATO <text:s/>GIADA</text:p>
          </table:table-cell>
          <table:table-cell office:value-type="float" office:value="997" table:style-name="ce8">
            <text:p>99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LCAID <text:s/>AYOUB</text:p>
          </table:table-cell>
          <table:table-cell office:value-type="float" office:value="996" table:style-name="ce8">
            <text:p>99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NGO <text:s/>EDOARDO</text:p>
          </table:table-cell>
          <table:table-cell office:value-type="float" office:value="999" table:style-name="ce8">
            <text:p>99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LVAGIO <text:s/>ALESSANDRO<text:s/></text:p>
          </table:table-cell>
          <table:table-cell office:value-type="float" office:value="1003" table:style-name="ce8">
            <text:p>100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LDRER <text:s/>MANUELA</text:p>
          </table:table-cell>
          <table:table-cell office:value-type="float" office:value="1000" table:style-name="ce8">
            <text:p>100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ANA <text:s/>GIULIANO</text:p>
          </table:table-cell>
          <table:table-cell office:value-type="float" office:value="1001" table:style-name="ce8">
            <text:p>100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ZZANI <text:s/>MANUEL</text:p>
          </table:table-cell>
          <table:table-cell office:value-type="float" office:value="1002" table:style-name="ce8">
            <text:p>100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ERNOCCHI <text:s/>MASSIMILIANO MARIA</text:p>
          </table:table-cell>
          <table:table-cell office:value-type="float" office:value="1004" table:style-name="ce8">
            <text:p>100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INI <text:s/>ONOFRIO</text:p>
          </table:table-cell>
          <table:table-cell office:value-type="float" office:value="1005" table:style-name="ce8">
            <text:p>100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INI <text:s/>SIMONE</text:p>
          </table:table-cell>
          <table:table-cell office:value-type="float" office:value="1009" table:style-name="ce8">
            <text:p>100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NATO <text:s/>CECILIA</text:p>
          </table:table-cell>
          <table:table-cell office:value-type="float" office:value="1007" table:style-name="ce8">
            <text:p>100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CHINI <text:s/>ELEONORA RACHELE</text:p>
          </table:table-cell>
          <table:table-cell office:value-type="float" office:value="1008" table:style-name="ce8">
            <text:p>1008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BROSETTI <text:s/>MARTA FRANCESCA</text:p>
          </table:table-cell>
          <table:table-cell office:value-type="float" office:value="1006" table:style-name="ce8">
            <text:p>100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AINERI <text:s/>ALICE</text:p>
          </table:table-cell>
          <table:table-cell office:value-type="float" office:value="1010" table:style-name="ce8">
            <text:p>101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OTO <text:s/>ALESSANDRO</text:p>
          </table:table-cell>
          <table:table-cell office:value-type="float" office:value="1011" table:style-name="ce8">
            <text:p>101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RICELLI <text:s/>SIMONE</text:p>
          </table:table-cell>
          <table:table-cell office:value-type="float" office:value="1015" table:style-name="ce8">
            <text:p>101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ZZON <text:s/>LORELLA</text:p>
          </table:table-cell>
          <table:table-cell office:value-type="float" office:value="1016" table:style-name="ce8">
            <text:p>1016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NDOLFI <text:s/>CAROLINA</text:p>
          </table:table-cell>
          <table:table-cell office:value-type="float" office:value="1014" table:style-name="ce8">
            <text:p>101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BROSETTI <text:s/>MATILDE</text:p>
          </table:table-cell>
          <table:table-cell office:value-type="float" office:value="1012" table:style-name="ce8">
            <text:p>101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UBOLA <text:s/>TERESA LAURETTA</text:p>
          </table:table-cell>
          <table:table-cell office:value-type="float" office:value="1013" table:style-name="ce8">
            <text:p>101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EM <text:s/>EMANUELA</text:p>
          </table:table-cell>
          <table:table-cell office:value-type="float" office:value="1017" table:style-name="ce8">
            <text:p>1017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EM <text:s/>ALESSANDRO</text:p>
          </table:table-cell>
          <table:table-cell office:value-type="float" office:value="1019" table:style-name="ce8">
            <text:p>101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SSI <text:s/>GIULIA</text:p>
          </table:table-cell>
          <table:table-cell office:value-type="float" office:value="1020" table:style-name="ce8">
            <text:p>102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5" table:style-name="ce8">
            <text:p>30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ELLI <text:s/>ADRIANA</text:p>
          </table:table-cell>
          <table:table-cell office:value-type="float" office:value="624" table:style-name="ce8">
            <text:p>624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436.71" table:style-name="ce5">
            <text:p>4436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5" table:style-name="ce8">
            <text:p>30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35147.01" table:style-name="ce5">
            <text:p>35147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5" table:style-name="ce8">
            <text:p>110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5" table:style-name="ce8">
            <text:p>110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5" table:style-name="ce8">
            <text:p>110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5710.06" table:style-name="ce5">
            <text:p>35710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9" table:style-name="ce8">
            <text:p>1689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9" table:style-name="ce8">
            <text:p>1689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9" table:style-name="ce8">
            <text:p>1689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5656.11" table:style-name="ce5">
            <text:p>35656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POLIGRAFICO E ZECCA DELLO STATO</text:p>
          </table:table-cell>
          <table:table-cell office:value-type="float" office:value="498" table:style-name="ce8">
            <text:p>49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87.69" table:style-name="ce5">
            <text:p>87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V SPA HOLDING</text:p>
          </table:table-cell>
          <table:table-cell office:value-type="float" office:value="504" table:style-name="ce8">
            <text:p>50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9.02" table:style-name="ce5">
            <text:p>9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VVENIRE SPA SOCIO UNICO</text:p>
          </table:table-cell>
          <table:table-cell office:value-type="float" office:value="507" table:style-name="ce8">
            <text:p>50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3.76" table:style-name="ce5">
            <text:p>23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1" table:style-name="ce8">
            <text:p>57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414.59" table:style-name="ce5">
            <text:p>414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1" table:style-name="ce8">
            <text:p>57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108" table:style-name="ce5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1" table:style-name="ce8">
            <text:p>57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40.98" table:style-name="ce5">
            <text:p>40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V SPA HOLDING</text:p>
          </table:table-cell>
          <table:table-cell office:value-type="float" office:value="1833" table:style-name="ce8">
            <text:p>1833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07.24" table:style-name="ce5">
            <text:p>207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TUDIO LEGALE BERALDO ASSOCIAZ. PROF.LE</text:p>
          </table:table-cell>
          <table:table-cell office:value-type="float" office:value="279" table:style-name="ce8">
            <text:p>279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3501.89" table:style-name="ce5">
            <text:p>3501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ONETTO AVV. FRANCESCA</text:p>
          </table:table-cell>
          <table:table-cell office:value-type="float" office:value="284" table:style-name="ce8">
            <text:p>284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823.9" table:style-name="ce5">
            <text:p>1823,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TUDIO LEGALE FOSSATI ANDENA ROMANENGHI</text:p>
          </table:table-cell>
          <table:table-cell office:value-type="float" office:value="287" table:style-name="ce8">
            <text:p>287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3806.4" table:style-name="ce5">
            <text:p>3806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RIO <text:s/>ANNA LAURA - AVVOCATO</text:p>
          </table:table-cell>
          <table:table-cell office:value-type="float" office:value="268" table:style-name="ce8">
            <text:p>268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4187.04" table:style-name="ce5">
            <text:p>4187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SIRONI <text:s/>TIBERIO - AVVOCATO</text:p>
          </table:table-cell>
          <table:table-cell office:value-type="float" office:value="23" table:style-name="ce8">
            <text:p>23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446.32" table:style-name="ce5">
            <text:p>1446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TUDIO LEGALE BERALDO ASSOCIAZ. PROF.LE</text:p>
          </table:table-cell>
          <table:table-cell office:value-type="float" office:value="280" table:style-name="ce8">
            <text:p>280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9044.01" table:style-name="ce5">
            <text:p>9044,0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TUDIO LEGALE BERALDO ASSOCIAZ. PROF.LE</text:p>
          </table:table-cell>
          <table:table-cell office:value-type="float" office:value="1642" table:style-name="ce8">
            <text:p>164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750.94" table:style-name="ce5">
            <text:p>1750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NOLI <text:s/>LARA - AVVOCATO</text:p>
          </table:table-cell>
          <table:table-cell office:value-type="float" office:value="1674" table:style-name="ce8">
            <text:p>1674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640.91" table:style-name="ce5">
            <text:p>1640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CETTI AVV. ANDREA</text:p>
          </table:table-cell>
          <table:table-cell office:value-type="float" office:value="1675" table:style-name="ce8">
            <text:p>1675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5656.36" table:style-name="ce5">
            <text:p>15656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ARELLO <text:s/>ANTONIO<text:s/></text:p>
          </table:table-cell>
          <table:table-cell office:value-type="float" office:value="1217" table:style-name="ce8">
            <text:p>1217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5075.2" table:style-name="ce5">
            <text:p>5075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UFFINI <text:s/>ENRICO - AVVOCATO</text:p>
          </table:table-cell>
          <table:table-cell office:value-type="float" office:value="654" table:style-name="ce8">
            <text:p>654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738.24" table:style-name="ce5">
            <text:p>2738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.R. ELABORAZIONE DATI E PAGHE SAS</text:p>
          </table:table-cell>
          <table:table-cell office:value-type="float" office:value="1745" table:style-name="ce8">
            <text:p>1745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220" table:style-name="ce5">
            <text:p>12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NOLI <text:s/>LARA - AVVOCATO</text:p>
          </table:table-cell>
          <table:table-cell office:value-type="float" office:value="1849" table:style-name="ce8">
            <text:p>184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177.75" table:style-name="ce5">
            <text:p>1177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99" table:style-name="ce8">
            <text:p>129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9.9" table:style-name="ce5">
            <text:p>39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832" table:style-name="ce8">
            <text:p>183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7.89" table:style-name="ce5">
            <text:p>47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254" table:style-name="ce8">
            <text:p>254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Servizi amministrativi</text:p>
          </table:table-cell>
          <table:table-cell office:value-type="float" office:value="73.5" table:style-name="ce5">
            <text:p>7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286" table:style-name="ce8">
            <text:p>286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Servizi amministrativi</text:p>
          </table:table-cell>
          <table:table-cell office:value-type="float" office:value="1470.72" table:style-name="ce5">
            <text:p>1470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286" table:style-name="ce8">
            <text:p>286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Servizi amministrativi</text:p>
          </table:table-cell>
          <table:table-cell office:value-type="float" office:value="1497.23" table:style-name="ce5">
            <text:p>1497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259" table:style-name="ce8">
            <text:p>259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Servizi amministrativi</text:p>
          </table:table-cell>
          <table:table-cell office:value-type="float" office:value="3838.7" table:style-name="ce5">
            <text:p>3838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223" table:style-name="ce8">
            <text:p>223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Servizi amministrativi</text:p>
          </table:table-cell>
          <table:table-cell office:value-type="float" office:value="548.32000000000005" table:style-name="ce5">
            <text:p>548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1639" table:style-name="ce8">
            <text:p>163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mministrativi</text:p>
          </table:table-cell>
          <table:table-cell office:value-type="float" office:value="856.45" table:style-name="ce5">
            <text:p>856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1478" table:style-name="ce8">
            <text:p>147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Servizi amministrativi</text:p>
          </table:table-cell>
          <table:table-cell office:value-type="float" office:value="91.11" table:style-name="ce5">
            <text:p>91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651" table:style-name="ce8">
            <text:p>651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Servizi amministrativi</text:p>
          </table:table-cell>
          <table:table-cell office:value-type="float" office:value="5533.75" table:style-name="ce5">
            <text:p>5533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1061" table:style-name="ce8">
            <text:p>1061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Servizi amministrativi</text:p>
          </table:table-cell>
          <table:table-cell office:value-type="float" office:value="19.89" table:style-name="ce5">
            <text:p>19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1061" table:style-name="ce8">
            <text:p>1061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Servizi amministrativi</text:p>
          </table:table-cell>
          <table:table-cell office:value-type="float" office:value="115" table:style-name="ce5">
            <text:p>1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1061" table:style-name="ce8">
            <text:p>1061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Servizi amministrativi</text:p>
          </table:table-cell>
          <table:table-cell office:value-type="float" office:value="233.38" table:style-name="ce5">
            <text:p>233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627" table:style-name="ce8">
            <text:p>627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Servizi amministrativi</text:p>
          </table:table-cell>
          <table:table-cell office:value-type="float" office:value="623.48" table:style-name="ce5">
            <text:p>623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627" table:style-name="ce8">
            <text:p>627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Servizi amministrativi</text:p>
          </table:table-cell>
          <table:table-cell office:value-type="float" office:value="825.32" table:style-name="ce5">
            <text:p>825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USINI <text:s/>ROBERTA</text:p>
          </table:table-cell>
          <table:table-cell office:value-type="float" office:value="249" table:style-name="ce8">
            <text:p>249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11.71" table:style-name="ce5">
            <text:p>2611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 <text:s/>SABRINA</text:p>
          </table:table-cell>
          <table:table-cell office:value-type="float" office:value="348" table:style-name="ce8">
            <text:p>348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90.88" table:style-name="ce5">
            <text:p>490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CROIX <text:s/>PATRIZIA</text:p>
          </table:table-cell>
          <table:table-cell office:value-type="float" office:value="258" table:style-name="ce8">
            <text:p>258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549.21" table:style-name="ce5">
            <text:p>4549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EGALLI <text:s/>RENATA</text:p>
          </table:table-cell>
          <table:table-cell office:value-type="float" office:value="225" table:style-name="ce8">
            <text:p>225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61.71" table:style-name="ce5">
            <text:p>3561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0" table:style-name="ce8">
            <text:p>0</text:p>
          </table:table-cell>
          <table:table-cell office:value-type="float" office:value="226" table:style-name="ce8">
            <text:p>226</text:p>
          </table:table-cell>
          <table:table-cell office:value-type="string" table:style-name="ce10">
            <text:p>17/01/2023</text:p>
          </table:table-cell>
          <table:table-cell office:value-type="float" office:value="285" table:style-name="ce5">
            <text:p>2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RCIA <text:s/>DOLORES</text:p>
          </table:table-cell>
          <table:table-cell office:value-type="float" office:value="227" table:style-name="ce8">
            <text:p>227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60.46" table:style-name="ce5">
            <text:p>3760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IN <text:s/>MASSIMO</text:p>
          </table:table-cell>
          <table:table-cell office:value-type="float" office:value="228" table:style-name="ce8">
            <text:p>228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90.71" table:style-name="ce5">
            <text:p>2690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IULIBONI <text:s/>GIORGIO</text:p>
          </table:table-cell>
          <table:table-cell office:value-type="float" office:value="1084" table:style-name="ce8">
            <text:p>1084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47.6" table:style-name="ce5">
            <text:p>2647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0" table:style-name="ce8">
            <text:p>0</text:p>
          </table:table-cell>
          <table:table-cell office:value-type="float" office:value="1085" table:style-name="ce8">
            <text:p>1085</text:p>
          </table:table-cell>
          <table:table-cell office:value-type="string" table:style-name="ce10">
            <text:p>22/02/2023</text:p>
          </table:table-cell>
          <table:table-cell office:value-type="float" office:value="46.1" table:style-name="ce5">
            <text:p>46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ORSINI <text:s/>ANNA MARIA</text:p>
          </table:table-cell>
          <table:table-cell office:value-type="float" office:value="1091" table:style-name="ce8">
            <text:p>1091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36.71" table:style-name="ce5">
            <text:p>3236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DOMINIO RONCHI 22</text:p>
          </table:table-cell>
          <table:table-cell office:value-type="float" office:value="1078" table:style-name="ce8">
            <text:p>1078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811.79" table:style-name="ce5">
            <text:p>6811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5" table:style-name="ce8">
            <text:p>30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79" table:style-name="ce5">
            <text:p>0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3.33" table:style-name="ce5">
            <text:p>3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5.67" table:style-name="ce5">
            <text:p>5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2999999999999998" table:style-name="ce5">
            <text:p>2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17" table:style-name="ce5">
            <text:p>1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071" table:style-name="ce8">
            <text:p>1071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09" table:style-name="ce8">
            <text:p>130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801.09" table:style-name="ce5">
            <text:p>801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0" table:style-name="ce8">
            <text:p>131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85" table:style-name="ce5">
            <text:p>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EXI PAYMENTS S.P.A.</text:p>
          </table:table-cell>
          <table:table-cell office:value-type="float" office:value="709" table:style-name="ce8">
            <text:p>709</text:p>
          </table:table-cell>
          <table:table-cell office:value-type="string" table:style-name="ce8">
            <text:p>13/02/2023</text:p>
          </table:table-cell>
          <table:table-cell office:value-type="string" table:style-name="ce10">
            <text:p>Altri servizi</text:p>
          </table:table-cell>
          <table:table-cell office:value-type="float" office:value="31.68" table:style-name="ce5">
            <text:p>31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EXI PAYMENTS S.P.A.</text:p>
          </table:table-cell>
          <table:table-cell office:value-type="float" office:value="708" table:style-name="ce8">
            <text:p>708</text:p>
          </table:table-cell>
          <table:table-cell office:value-type="string" table:style-name="ce8">
            <text:p>13/02/2023</text:p>
          </table:table-cell>
          <table:table-cell office:value-type="string" table:style-name="ce10">
            <text:p>Altri servizi</text:p>
          </table:table-cell>
          <table:table-cell office:value-type="float" office:value="144" table:style-name="ce5">
            <text:p>1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1" table:style-name="ce8">
            <text:p>1311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24.9" table:style-name="ce5">
            <text:p>24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2" table:style-name="ce8">
            <text:p>131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23.49" table:style-name="ce5">
            <text:p>23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3" table:style-name="ce8">
            <text:p>1313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4" table:style-name="ce8">
            <text:p>1314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5" table:style-name="ce8">
            <text:p>1315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6" table:style-name="ce8">
            <text:p>131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129" table:style-name="ce5">
            <text:p>1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MINAL DISTRIBUZIONE S.R.L.</text:p>
          </table:table-cell>
          <table:table-cell office:value-type="float" office:value="1804" table:style-name="ce8">
            <text:p>180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330.31" table:style-name="ce5">
            <text:p>330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MINAL DISTRIBUZIONE S.R.L.</text:p>
          </table:table-cell>
          <table:table-cell office:value-type="float" office:value="1804" table:style-name="ce8">
            <text:p>180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330.98" table:style-name="ce5">
            <text:p>330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MINAL DISTRIBUZIONE S.R.L.</text:p>
          </table:table-cell>
          <table:table-cell office:value-type="float" office:value="1804" table:style-name="ce8">
            <text:p>180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599.65" table:style-name="ce5">
            <text:p>599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MINAL DISTRIBUZIONE S.R.L.</text:p>
          </table:table-cell>
          <table:table-cell office:value-type="float" office:value="1804" table:style-name="ce8">
            <text:p>180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369.05" table:style-name="ce5">
            <text:p>369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MINAL DISTRIBUZIONE S.R.L.</text:p>
          </table:table-cell>
          <table:table-cell office:value-type="float" office:value="1804" table:style-name="ce8">
            <text:p>180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379.89" table:style-name="ce5">
            <text:p>379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MINAL DISTRIBUZIONE S.R.L.</text:p>
          </table:table-cell>
          <table:table-cell office:value-type="float" office:value="1804" table:style-name="ce8">
            <text:p>180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406.03" table:style-name="ce5">
            <text:p>406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ONGIU <text:s/>MARTINA</text:p>
          </table:table-cell>
          <table:table-cell office:value-type="float" office:value="1594" table:style-name="ce8">
            <text:p>159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servizi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YCICERO S.R.L.</text:p>
          </table:table-cell>
          <table:table-cell office:value-type="float" office:value="1178" table:style-name="ce8">
            <text:p>117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52.8" table:style-name="ce5">
            <text:p>52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YCICERO S.R.L.</text:p>
          </table:table-cell>
          <table:table-cell office:value-type="float" office:value="1177" table:style-name="ce8">
            <text:p>117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240" table:style-name="ce5">
            <text:p>24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LOWBIRD ITALIA SRL</text:p>
          </table:table-cell>
          <table:table-cell office:value-type="float" office:value="1204" table:style-name="ce8">
            <text:p>120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0.63" table:style-name="ce5">
            <text:p>0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GROUP SERVICE S.C.P.A.</text:p>
          </table:table-cell>
          <table:table-cell office:value-type="float" office:value="1207" table:style-name="ce8">
            <text:p>120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4194.42" table:style-name="ce5">
            <text:p>4194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GROUP SERVICE S.C.P.A.</text:p>
          </table:table-cell>
          <table:table-cell office:value-type="float" office:value="1208" table:style-name="ce8">
            <text:p>120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2044.48" table:style-name="ce5">
            <text:p>2044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2" table:style-name="ce8">
            <text:p>57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141.02000000000001" table:style-name="ce5">
            <text:p>141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3" table:style-name="ce8">
            <text:p>57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611.82000000000005" table:style-name="ce5">
            <text:p>611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4" table:style-name="ce8">
            <text:p>57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12.6" table:style-name="ce5">
            <text:p>12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5" table:style-name="ce8">
            <text:p>57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367.21" table:style-name="ce5">
            <text:p>367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6" table:style-name="ce8">
            <text:p>57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7" table:style-name="ce8">
            <text:p>57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YCICERO S.R.L.</text:p>
          </table:table-cell>
          <table:table-cell office:value-type="float" office:value="1747" table:style-name="ce8">
            <text:p>1747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52.8" table:style-name="ce5">
            <text:p>52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YCICERO S.R.L.</text:p>
          </table:table-cell>
          <table:table-cell office:value-type="float" office:value="1746" table:style-name="ce8">
            <text:p>1746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240" table:style-name="ce5">
            <text:p>24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8" table:style-name="ce8">
            <text:p>57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9" table:style-name="ce8">
            <text:p>57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80" table:style-name="ce8">
            <text:p>58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23.49" table:style-name="ce5">
            <text:p>23,49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INTESA SANPAOLO SPA</text:p>
          </table:table-cell>
          <table:table-cell office:value-type="float" office:value="1860" table:style-name="ce8">
            <text:p>186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NFI MEDAGLIE SRL</text:p>
          </table:table-cell>
          <table:table-cell office:value-type="float" office:value="620" table:style-name="ce8">
            <text:p>620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366.4" table:style-name="ce5">
            <text:p>1366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LOWBIRD ITALIA SRL</text:p>
          </table:table-cell>
          <table:table-cell office:value-type="float" office:value="621" table:style-name="ce8">
            <text:p>621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3199999999999998" table:style-name="ce5">
            <text:p>2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TTI &amp; VANONI SRL</text:p>
          </table:table-cell>
          <table:table-cell office:value-type="float" office:value="622" table:style-name="ce8">
            <text:p>62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6039" table:style-name="ce5">
            <text:p>60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DELL'INTERNO</text:p>
          </table:table-cell>
          <table:table-cell office:value-type="float" office:value="625" table:style-name="ce8">
            <text:p>625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6086.24" table:style-name="ce5">
            <text:p>16086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686" table:style-name="ce8">
            <text:p>686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servizi</text:p>
          </table:table-cell>
          <table:table-cell office:value-type="float" office:value="16348" table:style-name="ce5">
            <text:p>163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LINICA VETERINARIA I RONCHI</text:p>
          </table:table-cell>
          <table:table-cell office:value-type="float" office:value="291" table:style-name="ce8">
            <text:p>291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Altri serviz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 FONTANILI S.R.L.</text:p>
          </table:table-cell>
          <table:table-cell office:value-type="float" office:value="231" table:style-name="ce8">
            <text:p>231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Altri servizi</text:p>
          </table:table-cell>
          <table:table-cell office:value-type="float" office:value="3172" table:style-name="ce5">
            <text:p>317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93" table:style-name="ce8">
            <text:p>93</text:p>
          </table:table-cell>
          <table:table-cell office:value-type="string" table:style-name="ce8">
            <text:p>13/01/2023</text:p>
          </table:table-cell>
          <table:table-cell office:value-type="string" table:style-name="ce10">
            <text:p>Versamenti IVA a debito per le gestioni commerciali</text:p>
          </table:table-cell>
          <table:table-cell office:value-type="float" office:value="11856.38" table:style-name="ce5">
            <text:p>11856,3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513" table:style-name="ce8">
            <text:p>513</text:p>
          </table:table-cell>
          <table:table-cell office:value-type="string" table:style-name="ce8">
            <text:p>01/02/2023</text:p>
          </table:table-cell>
          <table:table-cell office:value-type="string" table:style-name="ce10">
            <text:p>Versamenti IVA a debito per le gestioni commerciali</text:p>
          </table:table-cell>
          <table:table-cell office:value-type="float" office:value="3349.88" table:style-name="ce5">
            <text:p>3349,8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694" table:style-name="ce8">
            <text:p>694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Versamenti IVA a debito per le gestioni commerciali</text:p>
          </table:table-cell>
          <table:table-cell office:value-type="float" office:value="6180.5" table:style-name="ce5">
            <text:p>6180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512" table:style-name="ce8">
            <text:p>1512</text:p>
          </table:table-cell>
          <table:table-cell office:value-type="string" table:style-name="ce8">
            <text:p>15/03/2023</text:p>
          </table:table-cell>
          <table:table-cell office:value-type="string" table:style-name="ce10">
            <text:p>Versamenti IVA a debito per le gestioni commerciali</text:p>
          </table:table-cell>
          <table:table-cell office:value-type="float" office:value="11796.44" table:style-name="ce5">
            <text:p>11796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SH <text:s/>SPA</text:p>
          </table:table-cell>
          <table:table-cell office:value-type="float" office:value="1088" table:style-name="ce8">
            <text:p>1088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36900" table:style-name="ce5">
            <text:p>1369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SH <text:s/>SPA</text:p>
          </table:table-cell>
          <table:table-cell office:value-type="float" office:value="1088" table:style-name="ce8">
            <text:p>1088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1790" table:style-name="ce5">
            <text:p>117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SH <text:s/>SPA</text:p>
          </table:table-cell>
          <table:table-cell office:value-type="float" office:value="1088" table:style-name="ce8">
            <text:p>1088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3392.5" table:style-name="ce5">
            <text:p>13392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SH <text:s/>SPA</text:p>
          </table:table-cell>
          <table:table-cell office:value-type="float" office:value="1088" table:style-name="ce8">
            <text:p>1088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80693.95" table:style-name="ce5">
            <text:p>80693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SH <text:s/>SPA</text:p>
          </table:table-cell>
          <table:table-cell office:value-type="float" office:value="1088" table:style-name="ce8">
            <text:p>1088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7000" table:style-name="ce5">
            <text:p>17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SH <text:s/>SPA</text:p>
          </table:table-cell>
          <table:table-cell office:value-type="float" office:value="1088" table:style-name="ce8">
            <text:p>1088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2495" table:style-name="ce5">
            <text:p>24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SH <text:s/>SPA</text:p>
          </table:table-cell>
          <table:table-cell office:value-type="float" office:value="1089" table:style-name="ce8">
            <text:p>1089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4990" table:style-name="ce5">
            <text:p>149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NIPOLSAI ASSICURAZIONI SPA</text:p>
          </table:table-cell>
          <table:table-cell office:value-type="float" office:value="1155" table:style-name="ce8">
            <text:p>115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3433.24" table:style-name="ce5">
            <text:p>3433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NIPOLSAI ASSICURAZIONI SPA</text:p>
          </table:table-cell>
          <table:table-cell office:value-type="float" office:value="1214" table:style-name="ce8">
            <text:p>121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9300" table:style-name="ce5">
            <text:p>19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NIPOLSAI ASSICURAZIONI SPA</text:p>
          </table:table-cell>
          <table:table-cell office:value-type="float" office:value="1214" table:style-name="ce8">
            <text:p>121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2096" table:style-name="ce5">
            <text:p>20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SH <text:s/>SPA</text:p>
          </table:table-cell>
          <table:table-cell office:value-type="float" office:value="1554" table:style-name="ce8">
            <text:p>155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312.5" table:style-name="ce5">
            <text:p>1312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507" table:style-name="ce8">
            <text:p>1507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NSORZIO PARCO LOMBARDO DELLA VALLE DEL</text:p>
          </table:table-cell>
          <table:table-cell office:value-type="float" office:value="596" table:style-name="ce8">
            <text:p>59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2438" table:style-name="ce5">
            <text:p>24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LOWBIRD ITALIA SRL</text:p>
          </table:table-cell>
          <table:table-cell office:value-type="float" office:value="1667" table:style-name="ce8">
            <text:p>1667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servizi</text:p>
          </table:table-cell>
          <table:table-cell office:value-type="float" office:value="0.67" table:style-name="ce5">
            <text:p>0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GROUP SERVICE S.C.P.A.</text:p>
          </table:table-cell>
          <table:table-cell office:value-type="float" office:value="1670" table:style-name="ce8">
            <text:p>1670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servizi</text:p>
          </table:table-cell>
          <table:table-cell office:value-type="float" office:value="1947.12" table:style-name="ce5">
            <text:p>1947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GROUP SERVICE S.C.P.A.</text:p>
          </table:table-cell>
          <table:table-cell office:value-type="float" office:value="1670" table:style-name="ce8">
            <text:p>1670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servizi</text:p>
          </table:table-cell>
          <table:table-cell office:value-type="float" office:value="3959.14" table:style-name="ce5">
            <text:p>3959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IN SERVICE SPA</text:p>
          </table:table-cell>
          <table:table-cell office:value-type="float" office:value="1200" table:style-name="ce8">
            <text:p>120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806.92" table:style-name="ce5">
            <text:p>806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GINESTRA SOC.COOP.SOCIALE ONLUS</text:p>
          </table:table-cell>
          <table:table-cell office:value-type="float" office:value="1545" table:style-name="ce8">
            <text:p>154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servizi</text:p>
          </table:table-cell>
          <table:table-cell office:value-type="float" office:value="5565.64" table:style-name="ce5">
            <text:p>5565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.VIG.NOTTURNA GALLARATE SPA</text:p>
          </table:table-cell>
          <table:table-cell office:value-type="float" office:value="1517" table:style-name="ce8">
            <text:p>1517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i servizi</text:p>
          </table:table-cell>
          <table:table-cell office:value-type="float" office:value="117.12" table:style-name="ce5">
            <text:p>117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MUZZI CAMILLO &amp; FIGLIO SNC</text:p>
          </table:table-cell>
          <table:table-cell office:value-type="float" office:value="653" table:style-name="ce8">
            <text:p>65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55.28" table:style-name="ce5">
            <text:p>55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GINESTRA SOC.COOP.SOCIALE ONLUS</text:p>
          </table:table-cell>
          <table:table-cell office:value-type="float" office:value="1167" table:style-name="ce8">
            <text:p>116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9241.5" table:style-name="ce5">
            <text:p>924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BBLILINE.EU SRL<text:s/></text:p>
          </table:table-cell>
          <table:table-cell office:value-type="float" office:value="1237" table:style-name="ce8">
            <text:p>123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18.7" table:style-name="ce5">
            <text:p>18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IN SERVICE SPA</text:p>
          </table:table-cell>
          <table:table-cell office:value-type="float" office:value="1733" table:style-name="ce8">
            <text:p>1733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747.82" table:style-name="ce5">
            <text:p>747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RI <text:s/>SILVIO - DITTA</text:p>
          </table:table-cell>
          <table:table-cell office:value-type="float" office:value="1738" table:style-name="ce8">
            <text:p>1738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2971.92" table:style-name="ce5">
            <text:p>2971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HOOLBORMETT S.R.L.S. A SOCIO UNICO</text:p>
          </table:table-cell>
          <table:table-cell office:value-type="float" office:value="631" table:style-name="ce8">
            <text:p>631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646.6" table:style-name="ce5">
            <text:p>646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.VIG.NOTTURNA GALLARATE SPA</text:p>
          </table:table-cell>
          <table:table-cell office:value-type="float" office:value="1058" table:style-name="ce8">
            <text:p>1058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Altri servizi</text:p>
          </table:table-cell>
          <table:table-cell office:value-type="float" office:value="87.84" table:style-name="ce5">
            <text:p>87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YO SPA</text:p>
          </table:table-cell>
          <table:table-cell office:value-type="float" office:value="1220" table:style-name="ce8">
            <text:p>1220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servizi</text:p>
          </table:table-cell>
          <table:table-cell office:value-type="float" office:value="3120" table:style-name="ce5">
            <text:p>3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47" table:style-name="ce5">
            <text:p>1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89" table:style-name="ce5">
            <text:p>2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6" table:style-name="ce5">
            <text:p>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51" table:style-name="ce5">
            <text:p>0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04" table:style-name="ce5">
            <text:p>3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57999999999999996" table:style-name="ce5">
            <text:p>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74" table:style-name="ce5">
            <text:p>1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09" table:style-name="ce5">
            <text:p>3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41" table:style-name="ce5">
            <text:p>0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94" table:style-name="ce5">
            <text:p>0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29" table:style-name="ce5">
            <text:p>3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8" table:style-name="ce5">
            <text:p>0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5499999999999998" table:style-name="ce5">
            <text:p>2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99" table:style-name="ce5">
            <text:p>3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56" table:style-name="ce5">
            <text:p>1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92" table:style-name="ce5">
            <text:p>2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6.35" table:style-name="ce5">
            <text:p>6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9" table:style-name="ce5">
            <text:p>3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08" table:style-name="ce5">
            <text:p>0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VASECCO DEI LAGHI DI DAVI GIANCARLO</text:p>
          </table:table-cell>
          <table:table-cell office:value-type="float" office:value="1856" table:style-name="ce8">
            <text:p>1856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44.72" table:style-name="ce5">
            <text:p>44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3" table:style-name="ce8">
            <text:p>143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3.21" table:style-name="ce5">
            <text:p>3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3" table:style-name="ce8">
            <text:p>143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0.22" table:style-name="ce5">
            <text:p>20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3" table:style-name="ce8">
            <text:p>143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2.06" table:style-name="ce5">
            <text:p>12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3" table:style-name="ce8">
            <text:p>143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1.26" table:style-name="ce5">
            <text:p>11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3" table:style-name="ce8">
            <text:p>143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48.55" table:style-name="ce5">
            <text:p>48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3" table:style-name="ce8">
            <text:p>143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3.46" table:style-name="ce5">
            <text:p>13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67" table:style-name="ce5">
            <text:p>0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42" table:style-name="ce5">
            <text:p>2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82" table:style-name="ce5">
            <text:p>0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95" table:style-name="ce5">
            <text:p>0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79" table:style-name="ce5">
            <text:p>0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57999999999999996" table:style-name="ce5">
            <text:p>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15" table:style-name="ce5">
            <text:p>2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3.31" table:style-name="ce5">
            <text:p>3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33" table:style-name="ce5">
            <text:p>0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35" table:style-name="ce5">
            <text:p>2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6" table:style-name="ce5">
            <text:p>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79" table:style-name="ce5">
            <text:p>1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96" table:style-name="ce5">
            <text:p>2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6" table:style-name="ce5">
            <text:p>1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7" table:style-name="ce5">
            <text:p>0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6" table:style-name="ce5">
            <text:p>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72" table:style-name="ce5">
            <text:p>2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11" table:style-name="ce5">
            <text:p>0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37" table:style-name="ce5">
            <text:p>0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22" table:style-name="ce5">
            <text:p>1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47" table:style-name="ce5">
            <text:p>0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51" table:style-name="ce5">
            <text:p>1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35" table:style-name="ce5">
            <text:p>2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23" table:style-name="ce5">
            <text:p>0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54" table:style-name="ce5">
            <text:p>0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02" table:style-name="ce5">
            <text:p>0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2.18" table:style-name="ce5">
            <text:p>22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79" table:style-name="ce5">
            <text:p>2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0.22" table:style-name="ce5">
            <text:p>30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3.64" table:style-name="ce5">
            <text:p>23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RI <text:s/>SILVIO - DITTA</text:p>
          </table:table-cell>
          <table:table-cell office:value-type="float" office:value="1080" table:style-name="ce8">
            <text:p>1080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4655.5200000000004" table:style-name="ce5">
            <text:p>4655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67" table:style-name="ce5">
            <text:p>0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44" table:style-name="ce5">
            <text:p>1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38" table:style-name="ce5">
            <text:p>1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15" table:style-name="ce5">
            <text:p>2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13" table:style-name="ce5">
            <text:p>2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5.45" table:style-name="ce5">
            <text:p>5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41" table:style-name="ce5">
            <text:p>0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75" table:style-name="ce5">
            <text:p>1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5.0199999999999996" table:style-name="ce5">
            <text:p>5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97" table:style-name="ce5">
            <text:p>0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46" table:style-name="ce5">
            <text:p>1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3.93" table:style-name="ce5">
            <text:p>3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43" table:style-name="ce5">
            <text:p>0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37" table:style-name="ce5">
            <text:p>1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3" table:style-name="ce8">
            <text:p>63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5.23" table:style-name="ce5">
            <text:p>5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4" table:style-name="ce8">
            <text:p>634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4" table:style-name="ce8">
            <text:p>634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4" table:style-name="ce8">
            <text:p>634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63" table:style-name="ce5">
            <text:p>2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73" table:style-name="ce5">
            <text:p>0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36" table:style-name="ce5">
            <text:p>1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33" table:style-name="ce5">
            <text:p>2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11" table:style-name="ce5">
            <text:p>0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34" table:style-name="ce5">
            <text:p>0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51" table:style-name="ce5">
            <text:p>0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15" table:style-name="ce5">
            <text:p>0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24" table:style-name="ce5">
            <text:p>0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5" table:style-name="ce8">
            <text:p>14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507" table:style-name="ce8">
            <text:p>1507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13" table:style-name="ce5">
            <text:p>3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7" table:style-name="ce5">
            <text:p>0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53" table:style-name="ce5">
            <text:p>3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46" table:style-name="ce5">
            <text:p>3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46" table:style-name="ce5">
            <text:p>0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94" table:style-name="ce5">
            <text:p>1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67" table:style-name="ce5">
            <text:p>2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4" table:style-name="ce5">
            <text:p>2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64" table:style-name="ce5">
            <text:p>0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19" table:style-name="ce5">
            <text:p>2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29" table:style-name="ce5">
            <text:p>2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25" table:style-name="ce5">
            <text:p>0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25" table:style-name="ce5">
            <text:p>2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16" table:style-name="ce5">
            <text:p>2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35" table:style-name="ce5">
            <text:p>2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3.79" table:style-name="ce5">
            <text:p>3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68" table:style-name="ce5">
            <text:p>0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46" table:style-name="ce5">
            <text:p>0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97" table:style-name="ce5">
            <text:p>2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16" table:style-name="ce5">
            <text:p>0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78" table:style-name="ce5">
            <text:p>0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1499999999999999" table:style-name="ce5">
            <text:p>1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62" table:style-name="ce5">
            <text:p>0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37" table:style-name="ce5">
            <text:p>0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75" table:style-name="ce5">
            <text:p>0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0099999999999998" table:style-name="ce5">
            <text:p>2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42" table:style-name="ce5">
            <text:p>0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93" table:style-name="ce5">
            <text:p>0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96" table:style-name="ce5">
            <text:p>2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47" table:style-name="ce5">
            <text:p>0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08" table:style-name="ce5">
            <text:p>2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32" table:style-name="ce5">
            <text:p>0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85" table:style-name="ce5">
            <text:p>2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38" table:style-name="ce5">
            <text:p>1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56" table:style-name="ce5">
            <text:p>1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59" table:style-name="ce5">
            <text:p>0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1200000000000001" table:style-name="ce5">
            <text:p>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74" table:style-name="ce5">
            <text:p>1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32" table:style-name="ce5">
            <text:p>1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1599999999999999" table:style-name="ce5">
            <text:p>1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5.01" table:style-name="ce5">
            <text:p>5,0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OSTEPAY S.P.A. PATRIMONIO DESTINATO IME</text:p>
          </table:table-cell>
          <table:table-cell office:value-type="float" office:value="704" table:style-name="ce8">
            <text:p>704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651.48" table:style-name="ce5">
            <text:p>651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EXI PAYMENTS S.P.A.</text:p>
          </table:table-cell>
          <table:table-cell office:value-type="float" office:value="707" table:style-name="ce8">
            <text:p>70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26.4" table:style-name="ce5">
            <text:p>26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EXI PAYMENTS S.P.A.</text:p>
          </table:table-cell>
          <table:table-cell office:value-type="float" office:value="706" table:style-name="ce8">
            <text:p>70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43" table:style-name="ce5">
            <text:p>1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3.05" table:style-name="ce5">
            <text:p>3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7" table:style-name="ce5">
            <text:p>1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3.36" table:style-name="ce5">
            <text:p>3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82" table:style-name="ce5">
            <text:p>0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54" table:style-name="ce5">
            <text:p>1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S. DI TURRI GUGLIELMO E C. S.N.C.</text:p>
          </table:table-cell>
          <table:table-cell office:value-type="float" office:value="361" table:style-name="ce8">
            <text:p>361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Altri servizi</text:p>
          </table:table-cell>
          <table:table-cell office:value-type="float" office:value="9595.39" table:style-name="ce5">
            <text:p>9595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ISMA TECH S.R.L.</text:p>
          </table:table-cell>
          <table:table-cell office:value-type="float" office:value="364" table:style-name="ce8">
            <text:p>364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Altri servizi</text:p>
          </table:table-cell>
          <table:table-cell office:value-type="float" office:value="1457.9" table:style-name="ce5">
            <text:p>1457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PKAPPA S.L.R.</text:p>
          </table:table-cell>
          <table:table-cell office:value-type="float" office:value="342" table:style-name="ce8">
            <text:p>342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Altri servizi</text:p>
          </table:table-cell>
          <table:table-cell office:value-type="float" office:value="3660" table:style-name="ce5">
            <text:p>36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PKAPPA S.L.R.</text:p>
          </table:table-cell>
          <table:table-cell office:value-type="float" office:value="343" table:style-name="ce8">
            <text:p>343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Altri servizi</text:p>
          </table:table-cell>
          <table:table-cell office:value-type="float" office:value="6466" table:style-name="ce5">
            <text:p>64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APAY S.R.L.</text:p>
          </table:table-cell>
          <table:table-cell office:value-type="float" office:value="349" table:style-name="ce8">
            <text:p>349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Altri servizi</text:p>
          </table:table-cell>
          <table:table-cell office:value-type="float" office:value="169.59" table:style-name="ce5">
            <text:p>169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SSELLEZETA S.N.C.</text:p>
          </table:table-cell>
          <table:table-cell office:value-type="float" office:value="477" table:style-name="ce8">
            <text:p>47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servizi</text:p>
          </table:table-cell>
          <table:table-cell office:value-type="float" office:value="15217.5" table:style-name="ce5">
            <text:p>1521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493" table:style-name="ce8">
            <text:p>49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servizi</text:p>
          </table:table-cell>
          <table:table-cell office:value-type="float" office:value="3660" table:style-name="ce5">
            <text:p>36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V SPA HOLDING</text:p>
          </table:table-cell>
          <table:table-cell office:value-type="float" office:value="505" table:style-name="ce8">
            <text:p>50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31.02" table:style-name="ce5">
            <text:p>31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VASECCO DEI LAGHI DI DAVI GIANCARLO</text:p>
          </table:table-cell>
          <table:table-cell office:value-type="float" office:value="511" table:style-name="ce8">
            <text:p>51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80.790000000000006" table:style-name="ce5">
            <text:p>80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514" table:style-name="ce8">
            <text:p>514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Altri servizi</text:p>
          </table:table-cell>
          <table:table-cell office:value-type="float" office:value="41010.839999999997" table:style-name="ce5">
            <text:p>41010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515" table:style-name="ce8">
            <text:p>515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Altri servizi</text:p>
          </table:table-cell>
          <table:table-cell office:value-type="float" office:value="3489.16" table:style-name="ce5">
            <text:p>3489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516" table:style-name="ce8">
            <text:p>51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9790" table:style-name="ce5">
            <text:p>97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ONGIU <text:s/>MARTINA</text:p>
          </table:table-cell>
          <table:table-cell office:value-type="float" office:value="140" table:style-name="ce8">
            <text:p>14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servizi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GROUP SERVICE S.C.P.A.</text:p>
          </table:table-cell>
          <table:table-cell office:value-type="float" office:value="260" table:style-name="ce8">
            <text:p>260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servizi</text:p>
          </table:table-cell>
          <table:table-cell office:value-type="float" office:value="2044.48" table:style-name="ce5">
            <text:p>2044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GROUP SERVICE S.C.P.A.</text:p>
          </table:table-cell>
          <table:table-cell office:value-type="float" office:value="260" table:style-name="ce8">
            <text:p>260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servizi</text:p>
          </table:table-cell>
          <table:table-cell office:value-type="float" office:value="3561.61" table:style-name="ce5">
            <text:p>3561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234" table:style-name="ce8">
            <text:p>234</text:p>
          </table:table-cell>
          <table:table-cell office:value-type="string" table:style-name="ce8">
            <text:p>05/01/2023</text:p>
          </table:table-cell>
          <table:table-cell office:value-type="string" table:style-name="ce10">
            <text:p>Altri servizi</text:p>
          </table:table-cell>
          <table:table-cell office:value-type="float" office:value="38201.06" table:style-name="ce5">
            <text:p>38201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5.55" table:style-name="ce5">
            <text:p>5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6.98" table:style-name="ce5">
            <text:p>6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5.4" table:style-name="ce5">
            <text:p>5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73" table:style-name="ce5">
            <text:p>0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99" table:style-name="ce5">
            <text:p>1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4.45" table:style-name="ce5">
            <text:p>4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0499999999999998" table:style-name="ce5">
            <text:p>2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4.24" table:style-name="ce5">
            <text:p>4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5.78" table:style-name="ce5">
            <text:p>5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6" table:style-name="ce5">
            <text:p>1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17" table:style-name="ce5">
            <text:p>2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5.34" table:style-name="ce5">
            <text:p>5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0.95" table:style-name="ce5">
            <text:p>10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0.65" table:style-name="ce5">
            <text:p>0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2.48" table:style-name="ce5">
            <text:p>2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3.11" table:style-name="ce5">
            <text:p>3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.1200000000000001" table:style-name="ce5">
            <text:p>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4.42" table:style-name="ce5">
            <text:p>4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5.15" table:style-name="ce5">
            <text:p>5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434" table:style-name="ce8">
            <text:p>14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47" table:style-name="ce5">
            <text:p>0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.1599999999999999" table:style-name="ce5">
            <text:p>1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27" table:style-name="ce5">
            <text:p>0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1800000000000002" table:style-name="ce5">
            <text:p>2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4" table:style-name="ce5">
            <text:p>3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82" table:style-name="ce5">
            <text:p>0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38" table:style-name="ce5">
            <text:p>3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5.16" table:style-name="ce5">
            <text:p>5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2.15" table:style-name="ce5">
            <text:p>2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5.17" table:style-name="ce5">
            <text:p>5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10.23" table:style-name="ce5">
            <text:p>10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4" table:style-name="ce5">
            <text:p>3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0.61" table:style-name="ce5">
            <text:p>0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2" table:style-name="ce8">
            <text:p>63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servizi</text:p>
          </table:table-cell>
          <table:table-cell office:value-type="float" office:value="3.49" table:style-name="ce5">
            <text:p>3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76" table:style-name="ce5">
            <text:p>1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4.79" table:style-name="ce5">
            <text:p>4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6" table:style-name="ce5">
            <text:p>1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73" table:style-name="ce5">
            <text:p>1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5.93" table:style-name="ce5">
            <text:p>5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9.52" table:style-name="ce5">
            <text:p>9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7" table:style-name="ce5">
            <text:p>2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46" table:style-name="ce5">
            <text:p>0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05" table:style-name="ce5">
            <text:p>0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04" table:style-name="ce5">
            <text:p>0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8.97" table:style-name="ce5">
            <text:p>28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3.48" table:style-name="ce5">
            <text:p>13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36.58" table:style-name="ce5">
            <text:p>36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7.85" table:style-name="ce5">
            <text:p>27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62" table:style-name="ce5">
            <text:p>2,6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INTESA SANPAOLO SPA</text:p>
          </table:table-cell>
          <table:table-cell office:value-type="float" office:value="216" table:style-name="ce8">
            <text:p>216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GINESTRA SOC.COOP.SOCIALE ONLUS</text:p>
          </table:table-cell>
          <table:table-cell office:value-type="float" office:value="277" table:style-name="ce8">
            <text:p>277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servizi</text:p>
          </table:table-cell>
          <table:table-cell office:value-type="float" office:value="14256.92" table:style-name="ce5">
            <text:p>14256,9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289" table:style-name="ce8">
            <text:p>289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servizi</text:p>
          </table:table-cell>
          <table:table-cell office:value-type="float" office:value="2021.49" table:style-name="ce5">
            <text:p>2021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352" table:style-name="ce8">
            <text:p>35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352" table:style-name="ce8">
            <text:p>35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6000000000000005" table:style-name="ce5">
            <text:p>0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2400000000000002" table:style-name="ce5">
            <text:p>2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3.28" table:style-name="ce5">
            <text:p>3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62" table:style-name="ce5">
            <text:p>0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48" table:style-name="ce5">
            <text:p>2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3.83" table:style-name="ce5">
            <text:p>3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37" table:style-name="ce5">
            <text:p>0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83" table:style-name="ce5">
            <text:p>1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4.2" table:style-name="ce5">
            <text:p>4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21" table:style-name="ce5">
            <text:p>0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3" table:style-name="ce5">
            <text:p>0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21" table:style-name="ce5">
            <text:p>1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2" table:style-name="ce5">
            <text:p>0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42" table:style-name="ce5">
            <text:p>2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73" table:style-name="ce5">
            <text:p>0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39" table:style-name="ce5">
            <text:p>1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99" table:style-name="ce5">
            <text:p>1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38" table:style-name="ce5">
            <text:p>0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18" table:style-name="ce5">
            <text:p>0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68" table:style-name="ce5">
            <text:p>1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IN SERVICE SPA</text:p>
          </table:table-cell>
          <table:table-cell office:value-type="float" office:value="246" table:style-name="ce8">
            <text:p>246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Altri servizi</text:p>
          </table:table-cell>
          <table:table-cell office:value-type="float" office:value="692.07" table:style-name="ce5">
            <text:p>692,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MP GROUP IT <text:s/>SPA</text:p>
          </table:table-cell>
          <table:table-cell office:value-type="float" office:value="250" table:style-name="ce8">
            <text:p>250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Altri servizi</text:p>
          </table:table-cell>
          <table:table-cell office:value-type="float" office:value="1095.8800000000001" table:style-name="ce5">
            <text:p>1095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2" table:style-name="ce5">
            <text:p>0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4500000000000002" table:style-name="ce5">
            <text:p>2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22" table:style-name="ce5">
            <text:p>0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07" table:style-name="ce5">
            <text:p>1,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48" table:style-name="ce5">
            <text:p>1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38" table:style-name="ce5">
            <text:p>1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2" table:style-name="ce8">
            <text:p>82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01" table:style-name="ce5">
            <text:p>1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656" table:style-name="ce8">
            <text:p>656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22.03" table:style-name="ce5">
            <text:p>422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ZZI DI DI TULLIO M. RANALLI A &amp; C.<text:s/></text:p>
          </table:table-cell>
          <table:table-cell office:value-type="float" office:value="1271" table:style-name="ce8">
            <text:p>1271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387.02" table:style-name="ce5">
            <text:p>2387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REDES ITALIA S.P.A.</text:p>
          </table:table-cell>
          <table:table-cell office:value-type="float" office:value="271" table:style-name="ce8">
            <text:p>271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28.26" table:style-name="ce5">
            <text:p>528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REDES ITALIA S.P.A.</text:p>
          </table:table-cell>
          <table:table-cell office:value-type="float" office:value="272" table:style-name="ce8">
            <text:p>272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53.01" table:style-name="ce5">
            <text:p>153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DA SYSTEM S.R.L. CON SOCIO UNICO</text:p>
          </table:table-cell>
          <table:table-cell office:value-type="float" office:value="344" table:style-name="ce8">
            <text:p>344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342" table:style-name="ce5">
            <text:p>13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GNONI ANTONIO DI ROGNONI GIORGIO</text:p>
          </table:table-cell>
          <table:table-cell office:value-type="float" office:value="479" table:style-name="ce8">
            <text:p>47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259" table:style-name="ce5">
            <text:p>72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REDES ITALIA S.P.A.</text:p>
          </table:table-cell>
          <table:table-cell office:value-type="float" office:value="1546" table:style-name="ce8">
            <text:p>154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19.51" table:style-name="ce5">
            <text:p>719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NAM LAZIO SUD SRL</text:p>
          </table:table-cell>
          <table:table-cell office:value-type="float" office:value="1476" table:style-name="ce8">
            <text:p>147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8309.46" table:style-name="ce5">
            <text:p>38309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AM SERVICE SOCIETA' CONSORTILE A.R.L.</text:p>
          </table:table-cell>
          <table:table-cell office:value-type="float" office:value="1477" table:style-name="ce8">
            <text:p>147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5.59" table:style-name="ce5">
            <text:p>75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TAPPEZZIERE DI GIOLO FEDERICO</text:p>
          </table:table-cell>
          <table:table-cell office:value-type="float" office:value="1273" table:style-name="ce8">
            <text:p>1273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825.21" table:style-name="ce5">
            <text:p>1825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IVRI SPA</text:p>
          </table:table-cell>
          <table:table-cell office:value-type="float" office:value="261" table:style-name="ce8">
            <text:p>261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IVRI SPA</text:p>
          </table:table-cell>
          <table:table-cell office:value-type="float" office:value="1518" table:style-name="ce8">
            <text:p>1518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URITALIA IVRI SPA</text:p>
          </table:table-cell>
          <table:table-cell office:value-type="float" office:value="1206" table:style-name="ce8">
            <text:p>120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YCICERO S.R.L.</text:p>
          </table:table-cell>
          <table:table-cell office:value-type="float" office:value="25" table:style-name="ce8">
            <text:p>2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219.6" table:style-name="ce5">
            <text:p>219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7" table:style-name="ce5">
            <text:p>2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43" table:style-name="ce5">
            <text:p>0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54" table:style-name="ce5">
            <text:p>1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3.39" table:style-name="ce5">
            <text:p>3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6" table:style-name="ce5">
            <text:p>2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21" table:style-name="ce5">
            <text:p>0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OSCO VERDE S.N.C.</text:p>
          </table:table-cell>
          <table:table-cell office:value-type="float" office:value="15" table:style-name="ce8">
            <text:p>15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167.2" table:style-name="ce5">
            <text:p>167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1" table:style-name="ce5">
            <text:p>0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36" table:style-name="ce5">
            <text:p>1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88" table:style-name="ce5">
            <text:p>1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61" table:style-name="ce5">
            <text:p>0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17" table:style-name="ce5">
            <text:p>2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3.45" table:style-name="ce5">
            <text:p>3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19" table:style-name="ce5">
            <text:p>1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99" table:style-name="ce5">
            <text:p>1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2799999999999998" table:style-name="ce5">
            <text:p>2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36" table:style-name="ce5">
            <text:p>1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21" table:style-name="ce5">
            <text:p>0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28" table:style-name="ce5">
            <text:p>1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57" table:style-name="ce5">
            <text:p>2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13" table:style-name="ce5">
            <text:p>0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ONGIU <text:s/>MARTINA</text:p>
          </table:table-cell>
          <table:table-cell office:value-type="float" office:value="130" table:style-name="ce8">
            <text:p>13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servizi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28000000000000003" table:style-name="ce5">
            <text:p>0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08" table:style-name="ce5">
            <text:p>2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94" table:style-name="ce5">
            <text:p>1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66" table:style-name="ce5">
            <text:p>0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37" table:style-name="ce5">
            <text:p>2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3.47" table:style-name="ce5">
            <text:p>3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3.78" table:style-name="ce5">
            <text:p>3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6.09" table:style-name="ce5">
            <text:p>6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4.5" table:style-name="ce5">
            <text:p>4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06" table:style-name="ce5">
            <text:p>0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77" table:style-name="ce5">
            <text:p>0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44" table:style-name="ce5">
            <text:p>0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89" table:style-name="ce5">
            <text:p>2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2.52" table:style-name="ce5">
            <text:p>2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81" table:style-name="ce8">
            <text:p>81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Altri servizi</text:p>
          </table:table-cell>
          <table:table-cell office:value-type="float" office:value="0.87" table:style-name="ce5">
            <text:p>0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202" table:style-name="ce8">
            <text:p>120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291.64999999999998" table:style-name="ce5">
            <text:p>291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202" table:style-name="ce8">
            <text:p>120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370.88" table:style-name="ce5">
            <text:p>370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202" table:style-name="ce8">
            <text:p>120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386.37" table:style-name="ce5">
            <text:p>386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RTI GRAFICHE CRENNESI SNC</text:p>
          </table:table-cell>
          <table:table-cell office:value-type="float" office:value="619" table:style-name="ce8">
            <text:p>619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beni di consumo</text:p>
          </table:table-cell>
          <table:table-cell office:value-type="float" office:value="878.4" table:style-name="ce5">
            <text:p>878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556" table:style-name="ce8">
            <text:p>155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beni di consumo</text:p>
          </table:table-cell>
          <table:table-cell office:value-type="float" office:value="96.32" table:style-name="ce5">
            <text:p>96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556" table:style-name="ce8">
            <text:p>155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beni di consumo</text:p>
          </table:table-cell>
          <table:table-cell office:value-type="float" office:value="241.29" table:style-name="ce5">
            <text:p>241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0" table:style-name="ce8">
            <text:p>116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244.57" table:style-name="ce5">
            <text:p>244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0" table:style-name="ce8">
            <text:p>116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437.49" table:style-name="ce5">
            <text:p>437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0" table:style-name="ce8">
            <text:p>116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127.45" table:style-name="ce5">
            <text:p>127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0" table:style-name="ce8">
            <text:p>116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129.38999999999999" table:style-name="ce5">
            <text:p>129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70" table:style-name="ce8">
            <text:p>117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206.9" table:style-name="ce5">
            <text:p>206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0" table:style-name="ce8">
            <text:p>116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223.02" table:style-name="ce5">
            <text:p>223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0" table:style-name="ce8">
            <text:p>116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300.02" table:style-name="ce5">
            <text:p>300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0" table:style-name="ce8">
            <text:p>116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346.09" table:style-name="ce5">
            <text:p>346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0" table:style-name="ce8">
            <text:p>116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379.91" table:style-name="ce5">
            <text:p>379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TALIANA PETROLI S.P.A.</text:p>
          </table:table-cell>
          <table:table-cell office:value-type="float" office:value="1471" table:style-name="ce8">
            <text:p>147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beni di consumo</text:p>
          </table:table-cell>
          <table:table-cell office:value-type="float" office:value="1344.77" table:style-name="ce5">
            <text:p>1344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TALIANA PETROLI S.P.A.</text:p>
          </table:table-cell>
          <table:table-cell office:value-type="float" office:value="679" table:style-name="ce8">
            <text:p>67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beni di consumo</text:p>
          </table:table-cell>
          <table:table-cell office:value-type="float" office:value="609.4" table:style-name="ce5">
            <text:p>609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SSANI <text:s/>RICCARDO</text:p>
          </table:table-cell>
          <table:table-cell office:value-type="float" office:value="100" table:style-name="ce8">
            <text:p>10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6138.45" table:style-name="ce5">
            <text:p>6138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MBARDI <text:s/>MARCO MARIA</text:p>
          </table:table-cell>
          <table:table-cell office:value-type="float" office:value="735" table:style-name="ce8">
            <text:p>735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3351.4" table:style-name="ce5">
            <text:p>3351,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TUDIO LEGALE TRIBUTARIO GIOLA ASCIONE &amp;</text:p>
          </table:table-cell>
          <table:table-cell office:value-type="float" office:value="736" table:style-name="ce8">
            <text:p>736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4214.32" table:style-name="ce5">
            <text:p>4214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YOCERA DOCUMENT SOLUTIONS ITALIA SPA</text:p>
          </table:table-cell>
          <table:table-cell office:value-type="float" office:value="538" table:style-name="ce8">
            <text:p>53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ilizzo di beni di terzi</text:p>
          </table:table-cell>
          <table:table-cell office:value-type="float" office:value="90.58" table:style-name="ce5">
            <text:p>9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YOCERA DOCUMENT SOLUTIONS ITALIA SPA</text:p>
          </table:table-cell>
          <table:table-cell office:value-type="float" office:value="539" table:style-name="ce8">
            <text:p>53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ilizzo di beni di terzi</text:p>
          </table:table-cell>
          <table:table-cell office:value-type="float" office:value="370.99" table:style-name="ce5">
            <text:p>370,99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KYOCERA DOCUMENT SOLUTIONS ITALIA SPA</text:p>
          </table:table-cell>
          <table:table-cell office:value-type="float" office:value="109" table:style-name="ce8">
            <text:p>10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ilizzo di beni di terzi</text:p>
          </table:table-cell>
          <table:table-cell office:value-type="float" office:value="5740" table:style-name="ce5">
            <text:p>574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OLIVETTI S.P.A.</text:p>
          </table:table-cell>
          <table:table-cell office:value-type="float" office:value="248" table:style-name="ce8">
            <text:p>248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ilizzo di beni di terzi</text:p>
          </table:table-cell>
          <table:table-cell office:value-type="float" office:value="922.06" table:style-name="ce5">
            <text:p>922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NON ITALIA SPA</text:p>
          </table:table-cell>
          <table:table-cell office:value-type="float" office:value="265" table:style-name="ce8">
            <text:p>265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Utilizzo di beni di terzi</text:p>
          </table:table-cell>
          <table:table-cell office:value-type="float" office:value="237.61" table:style-name="ce5">
            <text:p>237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YOCERA DOCUMENT SOLUTIONS ITALIA SPA</text:p>
          </table:table-cell>
          <table:table-cell office:value-type="float" office:value="1850" table:style-name="ce8">
            <text:p>185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Utilizzo di beni di terzi</text:p>
          </table:table-cell>
          <table:table-cell office:value-type="float" office:value="5740" table:style-name="ce5">
            <text:p>574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540" table:style-name="ce8">
            <text:p>54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6.6" table:style-name="ce5">
            <text:p>36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34" table:style-name="ce8">
            <text:p>34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59.39" table:style-name="ce5">
            <text:p>359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1438" table:style-name="ce8">
            <text:p>143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7.55" table:style-name="ce5">
            <text:p>47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1328" table:style-name="ce8">
            <text:p>132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4.66" table:style-name="ce5">
            <text:p>54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1328" table:style-name="ce8">
            <text:p>132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3.2" table:style-name="ce5">
            <text:p>73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OFB DI GARAVAGLIA VIMERCATI E VIRGILIO S</text:p>
          </table:table-cell>
          <table:table-cell office:value-type="float" office:value="1857" table:style-name="ce8">
            <text:p>1857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6.71" table:style-name="ce5">
            <text:p>96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06" table:style-name="ce8">
            <text:p>130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.71" table:style-name="ce5">
            <text:p>7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07" table:style-name="ce8">
            <text:p>130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.94" table:style-name="ce5">
            <text:p>14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UTOLAVAGGIO GRISU' SRL</text:p>
          </table:table-cell>
          <table:table-cell office:value-type="float" office:value="1830" table:style-name="ce8">
            <text:p>183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6.35" table:style-name="ce5">
            <text:p>46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655" table:style-name="ce8">
            <text:p>655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8.12" table:style-name="ce5">
            <text:p>18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655" table:style-name="ce8">
            <text:p>655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5.14" table:style-name="ce5">
            <text:p>45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1557" table:style-name="ce8">
            <text:p>155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01.16000000000003" table:style-name="ce5">
            <text:p>301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638" table:style-name="ce8">
            <text:p>638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7.55" table:style-name="ce5">
            <text:p>47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33" table:style-name="ce8">
            <text:p>33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87.84" table:style-name="ce5">
            <text:p>87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33" table:style-name="ce8">
            <text:p>33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51.02" table:style-name="ce5">
            <text:p>351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33" table:style-name="ce8">
            <text:p>33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50.22" table:style-name="ce5">
            <text:p>1150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214" table:style-name="ce8">
            <text:p>214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1.83" table:style-name="ce5">
            <text:p>21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214" table:style-name="ce8">
            <text:p>214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8.86" table:style-name="ce5">
            <text:p>68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214" table:style-name="ce8">
            <text:p>214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6.69" table:style-name="ce5">
            <text:p>46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214" table:style-name="ce8">
            <text:p>214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7.23" table:style-name="ce5">
            <text:p>117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LOMBARDIA-TESORERIA</text:p>
          </table:table-cell>
          <table:table-cell office:value-type="float" office:value="214" table:style-name="ce8">
            <text:p>214</text:p>
          </table:table-cell>
          <table:table-cell office:value-type="string" table:style-name="ce8">
            <text:p>03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6.69" table:style-name="ce5">
            <text:p>46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LEPASS SPA</text:p>
          </table:table-cell>
          <table:table-cell office:value-type="float" office:value="500" table:style-name="ce8">
            <text:p>50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.97" table:style-name="ce5">
            <text:p>2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UTOSTRADE PER L'ITALIA SPA</text:p>
          </table:table-cell>
          <table:table-cell office:value-type="float" office:value="503" table:style-name="ce8">
            <text:p>50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9.99" table:style-name="ce5">
            <text:p>29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UTOSTRADE PER L'ITALIA SPA</text:p>
          </table:table-cell>
          <table:table-cell office:value-type="float" office:value="509" table:style-name="ce8">
            <text:p>50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.46" table:style-name="ce5">
            <text:p>3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LEPASS SPA</text:p>
          </table:table-cell>
          <table:table-cell office:value-type="float" office:value="510" table:style-name="ce8">
            <text:p>51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0.99" table:style-name="ce5">
            <text:p>0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ZZI DI DI TULLIO M. RANALLI A &amp; C.<text:s/></text:p>
          </table:table-cell>
          <table:table-cell office:value-type="float" office:value="257" table:style-name="ce8">
            <text:p>257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904" table:style-name="ce5">
            <text:p>39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08" table:style-name="ce8">
            <text:p>130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31" table:style-name="ce5">
            <text:p>2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7" table:style-name="ce8">
            <text:p>56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.5" table:style-name="ce5">
            <text:p>1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8" table:style-name="ce8">
            <text:p>56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6.31" table:style-name="ce5">
            <text:p>136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9" table:style-name="ce8">
            <text:p>56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.5" table:style-name="ce5">
            <text:p>4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70" table:style-name="ce8">
            <text:p>57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5.74" table:style-name="ce5">
            <text:p>15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LEPASS SPA</text:p>
          </table:table-cell>
          <table:table-cell office:value-type="float" office:value="1822" table:style-name="ce8">
            <text:p>182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0.99" table:style-name="ce5">
            <text:p>0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UTOSTRADE PER L'ITALIA SPA</text:p>
          </table:table-cell>
          <table:table-cell office:value-type="float" office:value="1823" table:style-name="ce8">
            <text:p>1823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1.92" table:style-name="ce5">
            <text:p>51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1834" table:style-name="ce8">
            <text:p>183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76.88" table:style-name="ce5">
            <text:p>176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1835" table:style-name="ce8">
            <text:p>1835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9.04" table:style-name="ce5">
            <text:p>139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628" table:style-name="ce8">
            <text:p>628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0.93" table:style-name="ce5">
            <text:p>60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2R CAR SERVICE DI RICHICHI ROBERTO</text:p>
          </table:table-cell>
          <table:table-cell office:value-type="float" office:value="656" table:style-name="ce8">
            <text:p>656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7.02" table:style-name="ce5">
            <text:p>27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6" table:style-name="ce8">
            <text:p>316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6" table:style-name="ce8">
            <text:p>316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3585.42" table:style-name="ce5">
            <text:p>3585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6" table:style-name="ce8">
            <text:p>316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28013.89" table:style-name="ce5">
            <text:p>28013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7" table:style-name="ce8">
            <text:p>111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7" table:style-name="ce8">
            <text:p>111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585.42" table:style-name="ce5">
            <text:p>3585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7" table:style-name="ce8">
            <text:p>111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28142.38" table:style-name="ce5">
            <text:p>28142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7" table:style-name="ce8">
            <text:p>1697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7" table:style-name="ce8">
            <text:p>1697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585.42" table:style-name="ce5">
            <text:p>3585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7" table:style-name="ce8">
            <text:p>1697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28100.79" table:style-name="ce5">
            <text:p>28100,7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47" table:style-name="ce8">
            <text:p>54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48" table:style-name="ce8">
            <text:p>54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RATELLI MARA SRL</text:p>
          </table:table-cell>
          <table:table-cell office:value-type="float" office:value="86" table:style-name="ce8">
            <text:p>8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23.67" table:style-name="ce5">
            <text:p>23,6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NDREA BARDELLI TESSUTI</text:p>
          </table:table-cell>
          <table:table-cell office:value-type="float" office:value="84" table:style-name="ce8">
            <text:p>8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176.57" table:style-name="ce5">
            <text:p>176,5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YSTEM 6 SRL</text:p>
          </table:table-cell>
          <table:table-cell office:value-type="float" office:value="89" table:style-name="ce8">
            <text:p>8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59.4" table:style-name="ce5">
            <text:p>59,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99" table:style-name="ce8">
            <text:p>399</text:p>
          </table:table-cell>
          <table:table-cell office:value-type="string" table:style-name="ce8">
            <text:p>02/02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86" table:style-name="ce5">
            <text:p>8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STRA S.R.L</text:p>
          </table:table-cell>
          <table:table-cell office:value-type="float" office:value="85" table:style-name="ce8">
            <text:p>8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6.34" table:style-name="ce5">
            <text:p>6,3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HOMAG SNC</text:p>
          </table:table-cell>
          <table:table-cell office:value-type="float" office:value="87" table:style-name="ce8">
            <text:p>8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32.56" table:style-name="ce5">
            <text:p>32,5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IAK S.A.S. DEI FRATELLI NASSUATO</text:p>
          </table:table-cell>
          <table:table-cell office:value-type="float" office:value="88" table:style-name="ce8">
            <text:p>8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99" table:style-name="ce5">
            <text:p>9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290" table:style-name="ce8">
            <text:p>129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NAC-AUTORITA' NAZIONALE ANTICORRUZIONE</text:p>
          </table:table-cell>
          <table:table-cell office:value-type="float" office:value="1210" table:style-name="ce8">
            <text:p>1210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BLIKA SRL</text:p>
          </table:table-cell>
          <table:table-cell office:value-type="float" office:value="533" table:style-name="ce8">
            <text:p>53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BLIKA SRL</text:p>
          </table:table-cell>
          <table:table-cell office:value-type="float" office:value="533" table:style-name="ce8">
            <text:p>53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WOLTERS KLUWER ITALIA SRL</text:p>
          </table:table-cell>
          <table:table-cell office:value-type="float" office:value="32" table:style-name="ce8">
            <text:p>32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859" table:style-name="ce5">
            <text:p>8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OLE 24 ORE SPA</text:p>
          </table:table-cell>
          <table:table-cell office:value-type="float" office:value="742" table:style-name="ce8">
            <text:p>74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76.55" table:style-name="ce5">
            <text:p>76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OLE 24 ORE SPA</text:p>
          </table:table-cell>
          <table:table-cell office:value-type="float" office:value="742" table:style-name="ce8">
            <text:p>74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54" table:style-name="ce5">
            <text:p>2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OLE 24 ORE SPA</text:p>
          </table:table-cell>
          <table:table-cell office:value-type="float" office:value="743" table:style-name="ce8">
            <text:p>7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149" table:style-name="ce5">
            <text:p>1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203" table:style-name="ce8">
            <text:p>120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1171.2" table:style-name="ce5">
            <text:p>1171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TALIANA PETROLI S.P.A.</text:p>
          </table:table-cell>
          <table:table-cell office:value-type="float" office:value="103" table:style-name="ce8">
            <text:p>10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beni di consumo</text:p>
          </table:table-cell>
          <table:table-cell office:value-type="float" office:value="1686.04" table:style-name="ce5">
            <text:p>1686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TALIANA PETROLI S.P.A.</text:p>
          </table:table-cell>
          <table:table-cell office:value-type="float" office:value="102" table:style-name="ce8">
            <text:p>10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beni di consumo</text:p>
          </table:table-cell>
          <table:table-cell office:value-type="float" office:value="751.84" table:style-name="ce5">
            <text:p>751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89" table:style-name="ce8">
            <text:p>128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38.32" table:style-name="ce5">
            <text:p>38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TALIANA PETROLI S.P.A.</text:p>
          </table:table-cell>
          <table:table-cell office:value-type="float" office:value="1472" table:style-name="ce8">
            <text:p>147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beni di consumo</text:p>
          </table:table-cell>
          <table:table-cell office:value-type="float" office:value="1621.39" table:style-name="ce5">
            <text:p>1621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TALIANA PETROLI S.P.A.</text:p>
          </table:table-cell>
          <table:table-cell office:value-type="float" office:value="680" table:style-name="ce8">
            <text:p>68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beni di consumo</text:p>
          </table:table-cell>
          <table:table-cell office:value-type="float" office:value="1594.75" table:style-name="ce5">
            <text:p>1594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253" table:style-name="ce8">
            <text:p>253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beni di consumo</text:p>
          </table:table-cell>
          <table:table-cell office:value-type="float" office:value="107.65" table:style-name="ce5">
            <text:p>107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253" table:style-name="ce8">
            <text:p>253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beni di consumo</text:p>
          </table:table-cell>
          <table:table-cell office:value-type="float" office:value="419.31" table:style-name="ce5">
            <text:p>419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253" table:style-name="ce8">
            <text:p>253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beni di consumo</text:p>
          </table:table-cell>
          <table:table-cell office:value-type="float" office:value="437.49" table:style-name="ce5">
            <text:p>437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411" table:style-name="ce8">
            <text:p>41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beni di consumo</text:p>
          </table:table-cell>
          <table:table-cell office:value-type="float" office:value="94.31" table:style-name="ce5">
            <text:p>94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411" table:style-name="ce8">
            <text:p>41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beni di consumo</text:p>
          </table:table-cell>
          <table:table-cell office:value-type="float" office:value="119.68" table:style-name="ce5">
            <text:p>119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RT SNC</text:p>
          </table:table-cell>
          <table:table-cell office:value-type="float" office:value="363" table:style-name="ce8">
            <text:p>363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Altri beni di consumo</text:p>
          </table:table-cell>
          <table:table-cell office:value-type="float" office:value="2049.6" table:style-name="ce5">
            <text:p>2049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411" table:style-name="ce8">
            <text:p>41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beni di consumo</text:p>
          </table:table-cell>
          <table:table-cell office:value-type="float" office:value="384.42" table:style-name="ce5">
            <text:p>384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411" table:style-name="ce8">
            <text:p>41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beni di consumo</text:p>
          </table:table-cell>
          <table:table-cell office:value-type="float" office:value="389.3" table:style-name="ce5">
            <text:p>389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411" table:style-name="ce8">
            <text:p>41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beni di consumo</text:p>
          </table:table-cell>
          <table:table-cell office:value-type="float" office:value="524.44000000000005" table:style-name="ce5">
            <text:p>524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RTI GRAFICHE CRENNESI SNC</text:p>
          </table:table-cell>
          <table:table-cell office:value-type="float" office:value="10" table:style-name="ce8">
            <text:p>10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beni di consumo</text:p>
          </table:table-cell>
          <table:table-cell office:value-type="float" office:value="173.85" table:style-name="ce5">
            <text:p>173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8" table:style-name="ce8">
            <text:p>1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beni di consumo</text:p>
          </table:table-cell>
          <table:table-cell office:value-type="float" office:value="138.72999999999999" table:style-name="ce5">
            <text:p>138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8" table:style-name="ce8">
            <text:p>1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beni di consumo</text:p>
          </table:table-cell>
          <table:table-cell office:value-type="float" office:value="153.83000000000001" table:style-name="ce5">
            <text:p>153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8" table:style-name="ce8">
            <text:p>1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beni di consumo</text:p>
          </table:table-cell>
          <table:table-cell office:value-type="float" office:value="156.38" table:style-name="ce5">
            <text:p>156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8" table:style-name="ce8">
            <text:p>1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beni di consumo</text:p>
          </table:table-cell>
          <table:table-cell office:value-type="float" office:value="229.43" table:style-name="ce5">
            <text:p>229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740" table:style-name="ce8">
            <text:p>740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Altri beni di consumo</text:p>
          </table:table-cell>
          <table:table-cell office:value-type="float" office:value="419.17" table:style-name="ce5">
            <text:p>419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796" table:style-name="ce8">
            <text:p>1796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beni di consumo</text:p>
          </table:table-cell>
          <table:table-cell office:value-type="float" office:value="108.53" table:style-name="ce5">
            <text:p>108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796" table:style-name="ce8">
            <text:p>1796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beni di consumo</text:p>
          </table:table-cell>
          <table:table-cell office:value-type="float" office:value="162.76" table:style-name="ce5">
            <text:p>162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796" table:style-name="ce8">
            <text:p>1796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beni di consumo</text:p>
          </table:table-cell>
          <table:table-cell office:value-type="float" office:value="300.02" table:style-name="ce5">
            <text:p>300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594" table:style-name="ce8">
            <text:p>59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103.69" table:style-name="ce5">
            <text:p>103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594" table:style-name="ce8">
            <text:p>59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127.98" table:style-name="ce5">
            <text:p>127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594" table:style-name="ce8">
            <text:p>59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273.98" table:style-name="ce5">
            <text:p>273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594" table:style-name="ce8">
            <text:p>59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335.88" table:style-name="ce5">
            <text:p>335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666" table:style-name="ce8">
            <text:p>1666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beni di consumo</text:p>
          </table:table-cell>
          <table:table-cell office:value-type="float" office:value="167.76" table:style-name="ce5">
            <text:p>167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.L. DI MOMBELLO LOREDANA</text:p>
          </table:table-cell>
          <table:table-cell office:value-type="float" office:value="1756" table:style-name="ce8">
            <text:p>1756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beni di consumo</text:p>
          </table:table-cell>
          <table:table-cell office:value-type="float" office:value="3712.3" table:style-name="ce5">
            <text:p>3712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216" table:style-name="ce8">
            <text:p>1216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beni di consumo</text:p>
          </table:table-cell>
          <table:table-cell office:value-type="float" office:value="225.02" table:style-name="ce5">
            <text:p>225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RTI GRAFICHE CRENNESI SNC</text:p>
          </table:table-cell>
          <table:table-cell office:value-type="float" office:value="1470" table:style-name="ce8">
            <text:p>147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beni di consumo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516" table:style-name="ce8">
            <text:p>1516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i beni di consumo</text:p>
          </table:table-cell>
          <table:table-cell office:value-type="float" office:value="172.36" table:style-name="ce5">
            <text:p>172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516" table:style-name="ce8">
            <text:p>1516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i beni di consumo</text:p>
          </table:table-cell>
          <table:table-cell office:value-type="float" office:value="300.02" table:style-name="ce5">
            <text:p>300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516" table:style-name="ce8">
            <text:p>1516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i beni di consumo</text:p>
          </table:table-cell>
          <table:table-cell office:value-type="float" office:value="379.91" table:style-name="ce5">
            <text:p>379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649" table:style-name="ce8">
            <text:p>649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beni di consumo</text:p>
          </table:table-cell>
          <table:table-cell office:value-type="float" office:value="389.3" table:style-name="ce5">
            <text:p>389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MUZZI CAMILLO &amp; FIGLIO SNC</text:p>
          </table:table-cell>
          <table:table-cell office:value-type="float" office:value="652" table:style-name="ce8">
            <text:p>65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beni di consumo</text:p>
          </table:table-cell>
          <table:table-cell office:value-type="float" office:value="1950.4" table:style-name="ce5">
            <text:p>1950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202" table:style-name="ce8">
            <text:p>120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207.77" table:style-name="ce5">
            <text:p>207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2" table:style-name="ce8">
            <text:p>322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83" table:style-name="ce8">
            <text:p>58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53" table:style-name="ce5">
            <text:p>2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1" table:style-name="ce8">
            <text:p>112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1" table:style-name="ce8">
            <text:p>112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6362.12" table:style-name="ce5">
            <text:p>16362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4" table:style-name="ce8">
            <text:p>1704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4" table:style-name="ce8">
            <text:p>1704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6326.76" table:style-name="ce5">
            <text:p>16326,7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58" table:style-name="ce8">
            <text:p>55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32" table:style-name="ce5">
            <text:p>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296" table:style-name="ce8">
            <text:p>129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192" table:style-name="ce5">
            <text:p>1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0" table:style-name="ce8">
            <text:p>55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1" table:style-name="ce8">
            <text:p>55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74.97" table:style-name="ce5">
            <text:p>74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2" table:style-name="ce8">
            <text:p>55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67.28" table:style-name="ce5">
            <text:p>67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3" table:style-name="ce8">
            <text:p>55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119.56" table:style-name="ce5">
            <text:p>119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S. DI TURRI GUGLIELMO E C. S.N.C.</text:p>
          </table:table-cell>
          <table:table-cell office:value-type="float" office:value="512" table:style-name="ce8">
            <text:p>51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66" table:style-name="ce5">
            <text:p>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.VIG.NOTTURNA GALLARATE SPA</text:p>
          </table:table-cell>
          <table:table-cell office:value-type="float" office:value="222" table:style-name="ce8">
            <text:p>222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beni di consumo</text:p>
          </table:table-cell>
          <table:table-cell office:value-type="float" office:value="85.4" table:style-name="ce5">
            <text:p>85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87" table:style-name="ce8">
            <text:p>128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17.45" table:style-name="ce5">
            <text:p>17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PUTER TIME S.R.L.</text:p>
          </table:table-cell>
          <table:table-cell office:value-type="float" office:value="1858" table:style-name="ce8">
            <text:p>1858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beni di consumo</text:p>
          </table:table-cell>
          <table:table-cell office:value-type="float" office:value="59.4" table:style-name="ce5">
            <text:p>59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5" table:style-name="ce8">
            <text:p>56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OLE 24 ORE SPA</text:p>
          </table:table-cell>
          <table:table-cell office:value-type="float" office:value="1824" table:style-name="ce8">
            <text:p>182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beni di consumo</text:p>
          </table:table-cell>
          <table:table-cell office:value-type="float" office:value="8.4" table:style-name="ce5">
            <text:p>8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417" table:style-name="ce8">
            <text:p>41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ggi di riscossione</text:p>
          </table:table-cell>
          <table:table-cell office:value-type="float" office:value="37208.89" table:style-name="ce5">
            <text:p>37208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232" table:style-name="ce8">
            <text:p>232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ggi di riscossione</text:p>
          </table:table-cell>
          <table:table-cell office:value-type="float" office:value="19848.169999999998" table:style-name="ce5">
            <text:p>19848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1329" table:style-name="ce8">
            <text:p>132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ggi di riscossione</text:p>
          </table:table-cell>
          <table:table-cell office:value-type="float" office:value="19684.419999999998" table:style-name="ce5">
            <text:p>19684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737" table:style-name="ce8">
            <text:p>737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Aggi di riscossione</text:p>
          </table:table-cell>
          <table:table-cell office:value-type="float" office:value="14741.05" table:style-name="ce5">
            <text:p>14741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1799" table:style-name="ce8">
            <text:p>1799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ggi di riscossione</text:p>
          </table:table-cell>
          <table:table-cell office:value-type="float" office:value="19583.22" table:style-name="ce5">
            <text:p>19583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1575" table:style-name="ce8">
            <text:p>157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ggi di riscossione</text:p>
          </table:table-cell>
          <table:table-cell office:value-type="float" office:value="18118.349999999999" table:style-name="ce5">
            <text:p>18118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ESCENZI <text:s/>ALESSIA</text:p>
          </table:table-cell>
          <table:table-cell office:value-type="float" office:value="266" table:style-name="ce8">
            <text:p>266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958" table:style-name="ce5">
            <text:p>9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UTEL-ASS.NAZ.UFF.TRIB.ENTI LOCALI</text:p>
          </table:table-cell>
          <table:table-cell office:value-type="float" office:value="243" table:style-name="ce8">
            <text:p>243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700" table:style-name="ce5">
            <text:p>17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S SPA</text:p>
          </table:table-cell>
          <table:table-cell office:value-type="float" office:value="1608" table:style-name="ce8">
            <text:p>160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317.29" table:style-name="ce5">
            <text:p>1317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UPPO MAURIZIO SELLA S.A.A.</text:p>
          </table:table-cell>
          <table:table-cell office:value-type="float" office:value="1607" table:style-name="ce8">
            <text:p>160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633.91999999999996" table:style-name="ce5">
            <text:p>633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ISALPINA TOURS S.P.A.</text:p>
          </table:table-cell>
          <table:table-cell office:value-type="float" office:value="1604" table:style-name="ce8">
            <text:p>160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91.89" table:style-name="ce5">
            <text:p>91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NIPOLSAI ASSICURAZIONI SPA</text:p>
          </table:table-cell>
          <table:table-cell office:value-type="float" office:value="1611" table:style-name="ce8">
            <text:p>161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03.58" table:style-name="ce5">
            <text:p>403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I SPA</text:p>
          </table:table-cell>
          <table:table-cell office:value-type="float" office:value="1605" table:style-name="ce8">
            <text:p>160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463.5600000000004" table:style-name="ce5">
            <text:p>4463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INECOBANK BANCA FINECO S.P.A.</text:p>
          </table:table-cell>
          <table:table-cell office:value-type="float" office:value="1606" table:style-name="ce8">
            <text:p>160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20.74" table:style-name="ce5">
            <text:p>320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GROS SPA</text:p>
          </table:table-cell>
          <table:table-cell office:value-type="float" office:value="1610" table:style-name="ce8">
            <text:p>161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887.2" table:style-name="ce5">
            <text:p>2887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1640" table:style-name="ce8">
            <text:p>164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14.13" table:style-name="ce5">
            <text:p>714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1640" table:style-name="ce8">
            <text:p>164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653.85" table:style-name="ce5">
            <text:p>5653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OSTE ITALIANE S.P.A.</text:p>
          </table:table-cell>
          <table:table-cell office:value-type="float" office:value="1669" table:style-name="ce8">
            <text:p>1669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381.95" table:style-name="ce5">
            <text:p>3381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UTEL-ASS.NAZ.UFF.TRIB.ENTI LOCALI</text:p>
          </table:table-cell>
          <table:table-cell office:value-type="float" office:value="1158" table:style-name="ce8">
            <text:p>115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830" table:style-name="ce5">
            <text:p>183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VANCED SYSTEMS S.P.A.</text:p>
          </table:table-cell>
          <table:table-cell office:value-type="float" office:value="359" table:style-name="ce8">
            <text:p>359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3007.71" table:style-name="ce5">
            <text:p>23007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700" table:style-name="ce8">
            <text:p>700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929.5200000000004" table:style-name="ce5">
            <text:p>4929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701" table:style-name="ce8">
            <text:p>701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6253.82" table:style-name="ce5">
            <text:p>6253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701" table:style-name="ce8">
            <text:p>701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93" table:style-name="ce8">
            <text:p>1293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1544" table:style-name="ce8">
            <text:p>1544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2YOU SRL</text:p>
          </table:table-cell>
          <table:table-cell office:value-type="float" office:value="1236" table:style-name="ce8">
            <text:p>123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66" table:style-name="ce5">
            <text:p>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S SPA</text:p>
          </table:table-cell>
          <table:table-cell office:value-type="float" office:value="1609" table:style-name="ce8">
            <text:p>160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40000" table:style-name="ce5">
            <text:p>40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9" table:style-name="ce8">
            <text:p>131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31.23" table:style-name="ce5">
            <text:p>31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20" table:style-name="ce8">
            <text:p>132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20" table:style-name="ce8">
            <text:p>132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08" table:style-name="ce5">
            <text:p>2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20" table:style-name="ce8">
            <text:p>132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4.56" table:style-name="ce5">
            <text:p>24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81" table:style-name="ce8">
            <text:p>58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568" table:style-name="ce5">
            <text:p>5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82" table:style-name="ce8">
            <text:p>58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144" table:style-name="ce5">
            <text:p>1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2" table:style-name="ce8">
            <text:p>322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15727.83" table:style-name="ce5">
            <text:p>15727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968.4" table:style-name="ce5">
            <text:p>968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360.57" table:style-name="ce5">
            <text:p>360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2177.04" table:style-name="ce5">
            <text:p>2177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388.01" table:style-name="ce5">
            <text:p>388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180.72" table:style-name="ce5">
            <text:p>180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86.55" table:style-name="ce5">
            <text:p>86,5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12.1" table:style-name="ce5">
            <text:p>12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23.38" table:style-name="ce5">
            <text:p>23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24.43" table:style-name="ce5">
            <text:p>24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35.090000000000003" table:style-name="ce5">
            <text:p>35,0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662" table:style-name="ce8">
            <text:p>1662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Utenze e canoni</text:p>
          </table:table-cell>
          <table:table-cell office:value-type="float" office:value="331150" table:style-name="ce5">
            <text:p>331150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12.57" table:style-name="ce5">
            <text:p>12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443.74" table:style-name="ce5">
            <text:p>443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2173.44" table:style-name="ce5">
            <text:p>2173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31.38" table:style-name="ce5">
            <text:p>31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36.700000000000003" table:style-name="ce5">
            <text:p>36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12.57" table:style-name="ce5">
            <text:p>12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46.13" table:style-name="ce5">
            <text:p>46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744.81" table:style-name="ce5">
            <text:p>744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973.72" table:style-name="ce5">
            <text:p>973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658.21" table:style-name="ce5">
            <text:p>658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548.85" table:style-name="ce5">
            <text:p>548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043" table:style-name="ce8">
            <text:p>104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Utenze e canoni</text:p>
          </table:table-cell>
          <table:table-cell office:value-type="float" office:value="12.57" table:style-name="ce5">
            <text:p>12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26.18" table:style-name="ce5">
            <text:p>26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25.42" table:style-name="ce5">
            <text:p>25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365.83" table:style-name="ce5">
            <text:p>365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30.03" table:style-name="ce5">
            <text:p>30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1016.01" table:style-name="ce5">
            <text:p>1016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303.22000000000003" table:style-name="ce5">
            <text:p>303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584.17999999999995" table:style-name="ce5">
            <text:p>584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1523" table:style-name="ce8">
            <text:p>1523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Utenze e canoni</text:p>
          </table:table-cell>
          <table:table-cell office:value-type="float" office:value="525.25" table:style-name="ce5">
            <text:p>525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409" table:style-name="ce8">
            <text:p>40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Utilizzo di beni di terzi</text:p>
          </table:table-cell>
          <table:table-cell office:value-type="float" office:value="21565.22" table:style-name="ce5">
            <text:p>21565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410" table:style-name="ce8">
            <text:p>41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Utilizzo di beni di terzi</text:p>
          </table:table-cell>
          <table:table-cell office:value-type="float" office:value="21565.22" table:style-name="ce5">
            <text:p>21565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407" table:style-name="ce8">
            <text:p>40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Utilizzo di beni di terzi</text:p>
          </table:table-cell>
          <table:table-cell office:value-type="float" office:value="98023.71" table:style-name="ce5">
            <text:p>98023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408" table:style-name="ce8">
            <text:p>40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Utilizzo di beni di terzi</text:p>
          </table:table-cell>
          <table:table-cell office:value-type="float" office:value="98023.71" table:style-name="ce5">
            <text:p>98023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7" table:style-name="ce8">
            <text:p>55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95" table:style-name="ce8">
            <text:p>1295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OGEL S.R.L.</text:p>
          </table:table-cell>
          <table:table-cell office:value-type="float" office:value="1475" table:style-name="ce8">
            <text:p>147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6100" table:style-name="ce5">
            <text:p>61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G. &amp; G. PAGLINI S.P.A.</text:p>
          </table:table-cell>
          <table:table-cell office:value-type="float" office:value="1739" table:style-name="ce8">
            <text:p>1739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Mezzi di trasporto ad uso civile, di sicurezza e ordine pubblico</text:p>
          </table:table-cell>
          <table:table-cell office:value-type="float" office:value="1593.05" table:style-name="ce5">
            <text:p>1593,0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G. &amp; G. PAGLINI S.P.A.</text:p>
          </table:table-cell>
          <table:table-cell office:value-type="float" office:value="1739" table:style-name="ce8">
            <text:p>1739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Mezzi di trasporto ad uso civile, di sicurezza e ordine pubblico</text:p>
          </table:table-cell>
          <table:table-cell office:value-type="float" office:value="18550" table:style-name="ce5">
            <text:p>1855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ARROCCHIA S. PAOLO APOSTOLO</text:p>
          </table:table-cell>
          <table:table-cell office:value-type="float" office:value="204" table:style-name="ce8">
            <text:p>20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ASA RELIG.COMPAGNIA DI GESU'-ALOISIANUM</text:p>
          </table:table-cell>
          <table:table-cell office:value-type="float" office:value="224" table:style-name="ce8">
            <text:p>224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ARROCCHIA SAN ZENONE</text:p>
          </table:table-cell>
          <table:table-cell office:value-type="float" office:value="644" table:style-name="ce8">
            <text:p>644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ARROCCHIA SS.NAZARO E CELSO</text:p>
          </table:table-cell>
          <table:table-cell office:value-type="float" office:value="645" table:style-name="ce8">
            <text:p>645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HIESA CRISTIANA EVANGELICA DELLE ASSEMB</text:p>
          </table:table-cell>
          <table:table-cell office:value-type="float" office:value="643" table:style-name="ce8">
            <text:p>64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ARROCCHIA SANTA MARIA ASSUNTA</text:p>
          </table:table-cell>
          <table:table-cell office:value-type="float" office:value="642" table:style-name="ce8">
            <text:p>642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ARROCCHIA SAN GIORGIO MARTIRE - CEDRATE</text:p>
          </table:table-cell>
          <table:table-cell office:value-type="float" office:value="641" table:style-name="ce8">
            <text:p>641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ARROCCHIA MADONNA DELLA SPERANZA</text:p>
          </table:table-cell>
          <table:table-cell office:value-type="float" office:value="640" table:style-name="ce8">
            <text:p>640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ARROCCHIA SS.NAZARO E CELSO</text:p>
          </table:table-cell>
          <table:table-cell office:value-type="float" office:value="1560" table:style-name="ce8">
            <text:p>156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ARROCCHIA S. ALESSANDRO</text:p>
          </table:table-cell>
          <table:table-cell office:value-type="float" office:value="1559" table:style-name="ce8">
            <text:p>155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219" table:style-name="ce8">
            <text:p>121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9.38" table:style-name="ce5">
            <text:p>29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219" table:style-name="ce8">
            <text:p>121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3.3" table:style-name="ce5">
            <text:p>73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06.77999999999997" table:style-name="ce5">
            <text:p>306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3.64" table:style-name="ce5">
            <text:p>23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.58" table:style-name="ce5">
            <text:p>1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799.03" table:style-name="ce5">
            <text:p>799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4.7" table:style-name="ce5">
            <text:p>64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2.98" table:style-name="ce5">
            <text:p>42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3.75" table:style-name="ce5">
            <text:p>23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792.48" table:style-name="ce5">
            <text:p>792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22" table:style-name="ce5">
            <text:p>3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735.76" table:style-name="ce5">
            <text:p>2735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5" table:style-name="ce8">
            <text:p>665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885.31" table:style-name="ce5">
            <text:p>3885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67.96" table:style-name="ce5">
            <text:p>167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99.68" table:style-name="ce5">
            <text:p>299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6.23" table:style-name="ce5">
            <text:p>46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3.84" table:style-name="ce5">
            <text:p>83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6" table:style-name="ce5">
            <text:p>32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0.85" table:style-name="ce5">
            <text:p>50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71.37" table:style-name="ce5">
            <text:p>471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5.17" table:style-name="ce5">
            <text:p>25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1.5" table:style-name="ce5">
            <text:p>2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9.98" table:style-name="ce5">
            <text:p>9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4.14" table:style-name="ce5">
            <text:p>24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4.21" table:style-name="ce5">
            <text:p>34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9.87" table:style-name="ce5">
            <text:p>29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8.380000000000003" table:style-name="ce5">
            <text:p>38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9.73" table:style-name="ce5">
            <text:p>89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11.23" table:style-name="ce5">
            <text:p>611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9.22" table:style-name="ce5">
            <text:p>89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24.21" table:style-name="ce5">
            <text:p>224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095.19" table:style-name="ce5">
            <text:p>2095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1.5" table:style-name="ce5">
            <text:p>2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66.36" table:style-name="ce5">
            <text:p>866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2.11" table:style-name="ce5">
            <text:p>42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2.99" table:style-name="ce5">
            <text:p>102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7.52" table:style-name="ce5">
            <text:p>47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22" table:style-name="ce5">
            <text:p>3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94.75" table:style-name="ce5">
            <text:p>294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36.24" table:style-name="ce5">
            <text:p>236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.58" table:style-name="ce5">
            <text:p>1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1.29" table:style-name="ce5">
            <text:p>21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1.37" table:style-name="ce5">
            <text:p>101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7.54" table:style-name="ce5">
            <text:p>37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841.99" table:style-name="ce5">
            <text:p>3841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8.36" table:style-name="ce5">
            <text:p>48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2.18" table:style-name="ce5">
            <text:p>22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27.83" table:style-name="ce5">
            <text:p>427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2.19" table:style-name="ce5">
            <text:p>82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22" table:style-name="ce5">
            <text:p>3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.96" table:style-name="ce5">
            <text:p>10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6.18" table:style-name="ce5">
            <text:p>86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6.45" table:style-name="ce5">
            <text:p>46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9.48" table:style-name="ce5">
            <text:p>49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3.22" table:style-name="ce5">
            <text:p>23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007.84" table:style-name="ce5">
            <text:p>2007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8.52" table:style-name="ce5">
            <text:p>28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3.01" table:style-name="ce5">
            <text:p>13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.11" table:style-name="ce5">
            <text:p>11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0" table:style-name="ce8">
            <text:p>66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4.52" table:style-name="ce5">
            <text:p>44,5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COMMERCIALE GAS E LUCE SRL</text:p>
          </table:table-cell>
          <table:table-cell office:value-type="float" office:value="242" table:style-name="ce8">
            <text:p>242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Utenze e canoni</text:p>
          </table:table-cell>
          <table:table-cell office:value-type="float" office:value="12.1" table:style-name="ce5">
            <text:p>12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4.54" table:style-name="ce5">
            <text:p>14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33" table:style-name="ce5">
            <text:p>32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31.54" table:style-name="ce5">
            <text:p>531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5" table:style-name="ce8">
            <text:p>665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22.08000000000004" table:style-name="ce5">
            <text:p>622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4.099999999999994" table:style-name="ce5">
            <text:p>64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33.71" table:style-name="ce5">
            <text:p>433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5.4" table:style-name="ce5">
            <text:p>35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7.52" table:style-name="ce5">
            <text:p>47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7.38" table:style-name="ce5">
            <text:p>67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2.72" table:style-name="ce5">
            <text:p>12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7.78" table:style-name="ce5">
            <text:p>47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63.56" table:style-name="ce5">
            <text:p>363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975.43" table:style-name="ce5">
            <text:p>4975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9940.69" table:style-name="ce5">
            <text:p>9940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73.19" table:style-name="ce5">
            <text:p>373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3.46" table:style-name="ce5">
            <text:p>23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549999999999997" table:style-name="ce5">
            <text:p>32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5.59" table:style-name="ce5">
            <text:p>45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2.64" table:style-name="ce5">
            <text:p>22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3.85" table:style-name="ce5">
            <text:p>13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.58" table:style-name="ce5">
            <text:p>1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74.67" table:style-name="ce5">
            <text:p>1074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729999999999997" table:style-name="ce5">
            <text:p>32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826.43" table:style-name="ce5">
            <text:p>5826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08.31" table:style-name="ce5">
            <text:p>508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62.02999999999997" table:style-name="ce5">
            <text:p>262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5.48" table:style-name="ce5">
            <text:p>15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8.96" table:style-name="ce5">
            <text:p>118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80.3" table:style-name="ce5">
            <text:p>1080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1.5" table:style-name="ce5">
            <text:p>2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.38" table:style-name="ce5">
            <text:p>11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2.37" table:style-name="ce5">
            <text:p>42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.28" table:style-name="ce5">
            <text:p>5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22" table:style-name="ce5">
            <text:p>3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3.51" table:style-name="ce5">
            <text:p>113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17.19000000000005" table:style-name="ce5">
            <text:p>517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68.82" table:style-name="ce5">
            <text:p>168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5.56" table:style-name="ce5">
            <text:p>55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653.07" table:style-name="ce5">
            <text:p>2653,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6.27" table:style-name="ce5">
            <text:p>26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03.4" table:style-name="ce5">
            <text:p>503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48.08000000000001" table:style-name="ce5">
            <text:p>148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5.4" table:style-name="ce5">
            <text:p>15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4.61" table:style-name="ce5">
            <text:p>24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0.57" table:style-name="ce5">
            <text:p>20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630.58" table:style-name="ce5">
            <text:p>163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73.2" table:style-name="ce5">
            <text:p>473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86.23" table:style-name="ce5">
            <text:p>1186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44.38999999999999" table:style-name="ce5">
            <text:p>144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1.78" table:style-name="ce5">
            <text:p>111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0.45" table:style-name="ce5">
            <text:p>80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3.88" table:style-name="ce5">
            <text:p>53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5.08" table:style-name="ce5">
            <text:p>55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92.37" table:style-name="ce5">
            <text:p>92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75.63" table:style-name="ce5">
            <text:p>75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.58" table:style-name="ce5">
            <text:p>1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.38" table:style-name="ce5">
            <text:p>11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12.73" table:style-name="ce5">
            <text:p>212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640.69" table:style-name="ce5">
            <text:p>2640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.69" table:style-name="ce5">
            <text:p>10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8.63" table:style-name="ce5">
            <text:p>28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9" table:style-name="ce8">
            <text:p>65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4.98" table:style-name="ce5">
            <text:p>64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04" table:style-name="ce5">
            <text:p>32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6.86" table:style-name="ce5">
            <text:p>86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59.63999999999999" table:style-name="ce5">
            <text:p>159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9.2" table:style-name="ce5">
            <text:p>19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2.16" table:style-name="ce5">
            <text:p>22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2.7" table:style-name="ce5">
            <text:p>22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8.93" table:style-name="ce5">
            <text:p>38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7.32" table:style-name="ce5">
            <text:p>17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1" table:style-name="ce8">
            <text:p>661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84.19" table:style-name="ce5">
            <text:p>484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1" table:style-name="ce8">
            <text:p>661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650.67" table:style-name="ce5">
            <text:p>1650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1" table:style-name="ce8">
            <text:p>661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38.87" table:style-name="ce5">
            <text:p>538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2" table:style-name="ce8">
            <text:p>662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26.15" table:style-name="ce5">
            <text:p>526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2" table:style-name="ce8">
            <text:p>662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72.52" table:style-name="ce5">
            <text:p>572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3" table:style-name="ce8">
            <text:p>663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50.78" table:style-name="ce5">
            <text:p>350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4" table:style-name="ce8">
            <text:p>664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69.49" table:style-name="ce5">
            <text:p>569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2.73" table:style-name="ce5">
            <text:p>52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9.96" table:style-name="ce5">
            <text:p>39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2.21" table:style-name="ce5">
            <text:p>102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85.79" table:style-name="ce5">
            <text:p>185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9.53" table:style-name="ce5">
            <text:p>39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5.4" table:style-name="ce5">
            <text:p>15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0.19" table:style-name="ce5">
            <text:p>80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2.52" table:style-name="ce5">
            <text:p>12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.4" table:style-name="ce5">
            <text:p>1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3.21" table:style-name="ce5">
            <text:p>33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8.02" table:style-name="ce5">
            <text:p>18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89.56" table:style-name="ce5">
            <text:p>1189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3.77" table:style-name="ce5">
            <text:p>13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8" table:style-name="ce5">
            <text:p>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.22" table:style-name="ce5">
            <text:p>3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2.19" table:style-name="ce5">
            <text:p>82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.58" table:style-name="ce5">
            <text:p>1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96.1" table:style-name="ce5">
            <text:p>596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.58" table:style-name="ce5">
            <text:p>4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3" table:style-name="ce8">
            <text:p>663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59.37" table:style-name="ce5">
            <text:p>259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64" table:style-name="ce8">
            <text:p>664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26.56" table:style-name="ce5">
            <text:p>326,5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ERV.ELETTRICO NAZIONALE GRUPPO IVA ENEL</text:p>
          </table:table-cell>
          <table:table-cell office:value-type="float" office:value="666" table:style-name="ce8">
            <text:p>666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4.35" table:style-name="ce5">
            <text:p>24,3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ERV.ELETTRICO NAZIONALE GRUPPO IVA ENEL</text:p>
          </table:table-cell>
          <table:table-cell office:value-type="float" office:value="666" table:style-name="ce8">
            <text:p>666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2.27" table:style-name="ce5">
            <text:p>102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007.92" table:style-name="ce5">
            <text:p>2007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5.4" table:style-name="ce5">
            <text:p>15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07.78" table:style-name="ce5">
            <text:p>207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1.81" table:style-name="ce5">
            <text:p>41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0.58" table:style-name="ce5">
            <text:p>1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1.96" table:style-name="ce5">
            <text:p>111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0.06" table:style-name="ce5">
            <text:p>40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51.99" table:style-name="ce5">
            <text:p>351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3.33" table:style-name="ce5">
            <text:p>53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083.46" table:style-name="ce5">
            <text:p>2083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5.29" table:style-name="ce5">
            <text:p>15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81.63" table:style-name="ce5">
            <text:p>81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59.02" table:style-name="ce5">
            <text:p>359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57.21" table:style-name="ce5">
            <text:p>157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9.07" table:style-name="ce5">
            <text:p>19,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3.47" table:style-name="ce5">
            <text:p>13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3.68" table:style-name="ce5">
            <text:p>43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7.600000000000001" table:style-name="ce5">
            <text:p>17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96.92" table:style-name="ce5">
            <text:p>196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1.97" table:style-name="ce5">
            <text:p>11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50.13" table:style-name="ce5">
            <text:p>550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6.64" table:style-name="ce5">
            <text:p>56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9.23" table:style-name="ce5">
            <text:p>89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9.880000000000003" table:style-name="ce5">
            <text:p>39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3" table:style-name="ce5">
            <text:p>6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9.03" table:style-name="ce5">
            <text:p>19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5.01" table:style-name="ce5">
            <text:p>85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9.02" table:style-name="ce5">
            <text:p>29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90.76" table:style-name="ce5">
            <text:p>90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3" table:style-name="ce5">
            <text:p>6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2.18" table:style-name="ce5">
            <text:p>22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6.97" table:style-name="ce5">
            <text:p>56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88.72" table:style-name="ce5">
            <text:p>388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923.18" table:style-name="ce5">
            <text:p>1923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33.05000000000001" table:style-name="ce5">
            <text:p>133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7.42" table:style-name="ce5">
            <text:p>107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9.47" table:style-name="ce5">
            <text:p>109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3" table:style-name="ce5">
            <text:p>6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9.47" table:style-name="ce5">
            <text:p>109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6.12" table:style-name="ce5">
            <text:p>56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06.41" table:style-name="ce5">
            <text:p>206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6.21" table:style-name="ce5">
            <text:p>16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2.79" table:style-name="ce5">
            <text:p>82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3.02" table:style-name="ce5">
            <text:p>43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9.47" table:style-name="ce5">
            <text:p>109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04.19" table:style-name="ce5">
            <text:p>204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578.63" table:style-name="ce5">
            <text:p>7578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3" table:style-name="ce5">
            <text:p>6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4" table:style-name="ce5">
            <text:p>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2" table:style-name="ce8">
            <text:p>1532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25" table:style-name="ce5">
            <text:p>8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2" table:style-name="ce8">
            <text:p>1532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48.84" table:style-name="ce5">
            <text:p>448,8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ERV.ELETTRICO NAZIONALE GRUPPO IVA ENEL</text:p>
          </table:table-cell>
          <table:table-cell office:value-type="float" office:value="1534" table:style-name="ce8">
            <text:p>1534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4.53" table:style-name="ce5">
            <text:p>24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3.55" table:style-name="ce5">
            <text:p>13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95.75" table:style-name="ce5">
            <text:p>195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4.18" table:style-name="ce5">
            <text:p>24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3.81" table:style-name="ce5">
            <text:p>13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4.7" table:style-name="ce5">
            <text:p>64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1.57" table:style-name="ce5">
            <text:p>11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1.43" table:style-name="ce5">
            <text:p>11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825.97" table:style-name="ce5">
            <text:p>2825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509.61" table:style-name="ce5">
            <text:p>3509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86.58" table:style-name="ce5">
            <text:p>786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1" table:style-name="ce8">
            <text:p>1531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12.36" table:style-name="ce5">
            <text:p>712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9" table:style-name="ce8">
            <text:p>1529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42.70000000000005" table:style-name="ce5">
            <text:p>642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5.36" table:style-name="ce5">
            <text:p>15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7.17" table:style-name="ce5">
            <text:p>37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32.78" table:style-name="ce5">
            <text:p>132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5.41" table:style-name="ce5">
            <text:p>55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7.25" table:style-name="ce5">
            <text:p>17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9.35" table:style-name="ce5">
            <text:p>29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41.1" table:style-name="ce5">
            <text:p>34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7.8" table:style-name="ce5">
            <text:p>47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6.72" table:style-name="ce5">
            <text:p>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5.58" table:style-name="ce5">
            <text:p>25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2.64" table:style-name="ce5">
            <text:p>52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646.62" table:style-name="ce5">
            <text:p>1646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3.46" table:style-name="ce5">
            <text:p>23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9.059999999999999" table:style-name="ce5">
            <text:p>19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85.70999999999998" table:style-name="ce5">
            <text:p>285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33.770000000000003" table:style-name="ce5">
            <text:p>33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54.72" table:style-name="ce5">
            <text:p>154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632.8" table:style-name="ce5">
            <text:p>1632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82.6" table:style-name="ce5">
            <text:p>182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9.27" table:style-name="ce5">
            <text:p>29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58" table:style-name="ce8">
            <text:p>65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40.47" table:style-name="ce5">
            <text:p>140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0" table:style-name="ce8">
            <text:p>1530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56.49" table:style-name="ce5">
            <text:p>356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8.68" table:style-name="ce5">
            <text:p>28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4.19" table:style-name="ce5">
            <text:p>24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.33" table:style-name="ce5">
            <text:p>5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535.92" table:style-name="ce5">
            <text:p>2535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0.11" table:style-name="ce5">
            <text:p>100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132.03" table:style-name="ce5">
            <text:p>1132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15.91" table:style-name="ce5">
            <text:p>115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78.95" table:style-name="ce5">
            <text:p>878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1.8" table:style-name="ce5">
            <text:p>21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3" table:style-name="ce8">
            <text:p>153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4.39" table:style-name="ce5">
            <text:p>34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3" table:style-name="ce8">
            <text:p>153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8.29" table:style-name="ce5">
            <text:p>58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9" table:style-name="ce8">
            <text:p>1529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631.8" table:style-name="ce5">
            <text:p>4631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9.64" table:style-name="ce5">
            <text:p>109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2.48" table:style-name="ce5">
            <text:p>12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37.58000000000004" table:style-name="ce5">
            <text:p>637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192.07" table:style-name="ce5">
            <text:p>3192,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5.09" table:style-name="ce5">
            <text:p>45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23.15" table:style-name="ce5">
            <text:p>123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4.53" table:style-name="ce5">
            <text:p>54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243.4000000000001" table:style-name="ce5">
            <text:p>1243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8" table:style-name="ce8">
            <text:p>1528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16.61" table:style-name="ce5">
            <text:p>616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8.25" table:style-name="ce5">
            <text:p>48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9.149999999999999" table:style-name="ce5">
            <text:p>19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8.47" table:style-name="ce5">
            <text:p>18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1" table:style-name="ce8">
            <text:p>1531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42.42" table:style-name="ce5">
            <text:p>742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87.15" table:style-name="ce5">
            <text:p>187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3.17" table:style-name="ce5">
            <text:p>83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7.5" table:style-name="ce5">
            <text:p>3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1.93" table:style-name="ce5">
            <text:p>11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7.29" table:style-name="ce5">
            <text:p>27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34.43" table:style-name="ce5">
            <text:p>434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3.31" table:style-name="ce5">
            <text:p>63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11.91" table:style-name="ce5">
            <text:p>511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192.22" table:style-name="ce5">
            <text:p>619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4.05" table:style-name="ce5">
            <text:p>54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1.29" table:style-name="ce5">
            <text:p>61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4.05" table:style-name="ce5">
            <text:p>54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5.18" table:style-name="ce5">
            <text:p>15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56.22000000000003" table:style-name="ce5">
            <text:p>256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3" table:style-name="ce5">
            <text:p>6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7.7" table:style-name="ce5">
            <text:p>77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71.23" table:style-name="ce5">
            <text:p>171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8.89" table:style-name="ce5">
            <text:p>18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3" table:style-name="ce8">
            <text:p>153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2.96" table:style-name="ce5">
            <text:p>52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36.15" table:style-name="ce5">
            <text:p>136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70.29" table:style-name="ce5">
            <text:p>170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72.86" table:style-name="ce5">
            <text:p>372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9.47" table:style-name="ce5">
            <text:p>109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83.55" table:style-name="ce5">
            <text:p>183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589.6799999999998" table:style-name="ce5">
            <text:p>2589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11.57" table:style-name="ce5">
            <text:p>111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7.49" table:style-name="ce5">
            <text:p>87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2.79" table:style-name="ce5">
            <text:p>82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8" table:style-name="ce8">
            <text:p>1528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87.62" table:style-name="ce5">
            <text:p>487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8" table:style-name="ce8">
            <text:p>1528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895.94" table:style-name="ce5">
            <text:p>1895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7.42" table:style-name="ce5">
            <text:p>107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7.82" table:style-name="ce5">
            <text:p>87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948.14" table:style-name="ce5">
            <text:p>1948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7.42" table:style-name="ce5">
            <text:p>107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9.47" table:style-name="ce5">
            <text:p>109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16.59" table:style-name="ce5">
            <text:p>716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2.869999999999997" table:style-name="ce5">
            <text:p>32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7" table:style-name="ce8">
            <text:p>152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30.58" table:style-name="ce5">
            <text:p>330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3.33" table:style-name="ce5">
            <text:p>23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18" table:style-name="ce8">
            <text:p>61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enze e canoni</text:p>
          </table:table-cell>
          <table:table-cell office:value-type="float" office:value="49.17" table:style-name="ce5">
            <text:p>49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18" table:style-name="ce8">
            <text:p>61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enze e canoni</text:p>
          </table:table-cell>
          <table:table-cell office:value-type="float" office:value="54.34" table:style-name="ce5">
            <text:p>54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618" table:style-name="ce8">
            <text:p>61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enze e canoni</text:p>
          </table:table-cell>
          <table:table-cell office:value-type="float" office:value="42.31" table:style-name="ce5">
            <text:p>42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2.64" table:style-name="ce5">
            <text:p>22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3" table:style-name="ce5">
            <text:p>6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9.94" table:style-name="ce5">
            <text:p>59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2.51" table:style-name="ce5">
            <text:p>12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5.52" table:style-name="ce5">
            <text:p>15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.86" table:style-name="ce5">
            <text:p>1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8.72" table:style-name="ce5">
            <text:p>28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9.149999999999999" table:style-name="ce5">
            <text:p>19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22.86" table:style-name="ce5">
            <text:p>622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3" table:style-name="ce5">
            <text:p>6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9.28" table:style-name="ce5">
            <text:p>29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0.6" table:style-name="ce5">
            <text:p>40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8.37" table:style-name="ce5">
            <text:p>78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8.01" table:style-name="ce5">
            <text:p>58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5.41" table:style-name="ce5">
            <text:p>55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89.33" table:style-name="ce5">
            <text:p>189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90.56" table:style-name="ce5">
            <text:p>90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69.06" table:style-name="ce5">
            <text:p>369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4.14" table:style-name="ce5">
            <text:p>24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45.84" table:style-name="ce5">
            <text:p>645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04.71" table:style-name="ce5">
            <text:p>704,7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3" table:style-name="ce5">
            <text:p>6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6986.669999999998" table:style-name="ce5">
            <text:p>16986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8.15" table:style-name="ce5">
            <text:p>38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3.55" table:style-name="ce5">
            <text:p>53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395.27" table:style-name="ce5">
            <text:p>1395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6.3" table:style-name="ce5">
            <text:p>26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.86" table:style-name="ce5">
            <text:p>1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123.36" table:style-name="ce5">
            <text:p>2123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.86" table:style-name="ce5">
            <text:p>1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.38" table:style-name="ce5">
            <text:p>2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.86" table:style-name="ce5">
            <text:p>1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1.59" table:style-name="ce5">
            <text:p>41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2.75" table:style-name="ce5">
            <text:p>12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5.73" table:style-name="ce5">
            <text:p>45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33.08" table:style-name="ce5">
            <text:p>33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3.380000000000003" table:style-name="ce5">
            <text:p>33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5.97" table:style-name="ce5">
            <text:p>15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1.42" table:style-name="ce5">
            <text:p>21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47.44000000000005" table:style-name="ce5">
            <text:p>547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600.25" table:style-name="ce5">
            <text:p>1600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06.64" table:style-name="ce5">
            <text:p>206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.86" table:style-name="ce5">
            <text:p>1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7.84" table:style-name="ce5">
            <text:p>107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1.66" table:style-name="ce5">
            <text:p>11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46.28" table:style-name="ce5">
            <text:p>146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824.32" table:style-name="ce5">
            <text:p>2824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6.69" table:style-name="ce5">
            <text:p>76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54.08" table:style-name="ce5">
            <text:p>354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3.67" table:style-name="ce5">
            <text:p>63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0.26" table:style-name="ce5">
            <text:p>30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16.48" table:style-name="ce5">
            <text:p>716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8.68" table:style-name="ce5">
            <text:p>28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3.02" table:style-name="ce5">
            <text:p>43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1.02" table:style-name="ce5">
            <text:p>21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6.32" table:style-name="ce5">
            <text:p>56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.48" table:style-name="ce5">
            <text:p>5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56.65" table:style-name="ce5">
            <text:p>356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6" table:style-name="ce8">
            <text:p>152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971.64" table:style-name="ce5">
            <text:p>971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05.44" table:style-name="ce5">
            <text:p>105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87.15" table:style-name="ce5">
            <text:p>87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13.87" table:style-name="ce5">
            <text:p>213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2.2" table:style-name="ce5">
            <text:p>5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89.66" table:style-name="ce5">
            <text:p>89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63.99" table:style-name="ce5">
            <text:p>263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5.72" table:style-name="ce5">
            <text:p>125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7.24" table:style-name="ce5">
            <text:p>127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76.19" table:style-name="ce5">
            <text:p>176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03.81" table:style-name="ce5">
            <text:p>103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0.05" table:style-name="ce5">
            <text:p>50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353.23" table:style-name="ce5">
            <text:p>1353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91.14" table:style-name="ce5">
            <text:p>391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1" table:style-name="ce8">
            <text:p>21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5.28" table:style-name="ce5">
            <text:p>125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69.87" table:style-name="ce5">
            <text:p>269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76.91" table:style-name="ce5">
            <text:p>476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69.69000000000005" table:style-name="ce5">
            <text:p>569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474.36" table:style-name="ce5">
            <text:p>474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65.33" table:style-name="ce5">
            <text:p>165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56.34" table:style-name="ce5">
            <text:p>56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294.79" table:style-name="ce5">
            <text:p>1294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1775.88" table:style-name="ce5">
            <text:p>1775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72.08" table:style-name="ce5">
            <text:p>72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689" table:style-name="ce8">
            <text:p>68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Utenze e canoni</text:p>
          </table:table-cell>
          <table:table-cell office:value-type="float" office:value="2483.2600000000002" table:style-name="ce5">
            <text:p>2483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MERCIALE GAS E LUCE SRL</text:p>
          </table:table-cell>
          <table:table-cell office:value-type="float" office:value="356" table:style-name="ce8">
            <text:p>356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Utenze e canoni</text:p>
          </table:table-cell>
          <table:table-cell office:value-type="float" office:value="1145.53" table:style-name="ce5">
            <text:p>1145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357" table:style-name="ce8">
            <text:p>357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Utenze e canoni</text:p>
          </table:table-cell>
          <table:table-cell office:value-type="float" office:value="58.93" table:style-name="ce5">
            <text:p>58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357" table:style-name="ce8">
            <text:p>357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Utenze e canoni</text:p>
          </table:table-cell>
          <table:table-cell office:value-type="float" office:value="26.52" table:style-name="ce5">
            <text:p>2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6.72" table:style-name="ce5">
            <text:p>2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67.27999999999997" table:style-name="ce5">
            <text:p>267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7.96" table:style-name="ce5">
            <text:p>27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88.62" table:style-name="ce5">
            <text:p>688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4.89" table:style-name="ce5">
            <text:p>34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5.78" table:style-name="ce5">
            <text:p>35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7.5" table:style-name="ce5">
            <text:p>3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30" table:style-name="ce8">
            <text:p>1530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08.16" table:style-name="ce5">
            <text:p>508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452.7700000000004" table:style-name="ce5">
            <text:p>4452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94.35" table:style-name="ce5">
            <text:p>394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72.7" table:style-name="ce5">
            <text:p>72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5.71" table:style-name="ce5">
            <text:p>15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.86" table:style-name="ce5">
            <text:p>10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51.16" table:style-name="ce5">
            <text:p>251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312.95" table:style-name="ce5">
            <text:p>3312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3.04" table:style-name="ce5">
            <text:p>13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82.42" table:style-name="ce5">
            <text:p>82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06.05" table:style-name="ce5">
            <text:p>10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81.83" table:style-name="ce5">
            <text:p>181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9.5" table:style-name="ce5">
            <text:p>19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2.31" table:style-name="ce5">
            <text:p>62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5.52" table:style-name="ce5">
            <text:p>15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42.6" table:style-name="ce5">
            <text:p>42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.92" table:style-name="ce5">
            <text:p>6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17.29" table:style-name="ce5">
            <text:p>217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638.99" table:style-name="ce5">
            <text:p>638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4.29" table:style-name="ce5">
            <text:p>34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3.8" table:style-name="ce5">
            <text:p>13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NEL ENERGIA SPA</text:p>
          </table:table-cell>
          <table:table-cell office:value-type="float" office:value="1525" table:style-name="ce8">
            <text:p>152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81.58" table:style-name="ce5">
            <text:p>181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87.37" table:style-name="ce5">
            <text:p>87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0.81" table:style-name="ce5">
            <text:p>120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58.47" table:style-name="ce5">
            <text:p>658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41.11" table:style-name="ce5">
            <text:p>241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81.02" table:style-name="ce5">
            <text:p>81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13.5" table:style-name="ce5">
            <text:p>11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166.58" table:style-name="ce5">
            <text:p>1166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2.2" table:style-name="ce5">
            <text:p>5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2.96" table:style-name="ce5">
            <text:p>42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6" table:style-name="ce5">
            <text:p>61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35.5" table:style-name="ce5">
            <text:p>435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73.97" table:style-name="ce5">
            <text:p>1673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75.16" table:style-name="ce5">
            <text:p>75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97.88" table:style-name="ce5">
            <text:p>97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205.52" table:style-name="ce5">
            <text:p>2205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74.89" table:style-name="ce5">
            <text:p>74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13.87" table:style-name="ce5">
            <text:p>213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2.2" table:style-name="ce5">
            <text:p>5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12.04" table:style-name="ce5">
            <text:p>112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0.78" table:style-name="ce5">
            <text:p>10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42.64" table:style-name="ce5">
            <text:p>442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0.13" table:style-name="ce5">
            <text:p>0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50.57" table:style-name="ce5">
            <text:p>450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13.87" table:style-name="ce5">
            <text:p>213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6.430000000000007" table:style-name="ce5">
            <text:p>66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53.4" table:style-name="ce5">
            <text:p>253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4.42" table:style-name="ce5">
            <text:p>14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69.8" table:style-name="ce5">
            <text:p>26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42.07" table:style-name="ce5">
            <text:p>242,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17.91" table:style-name="ce5">
            <text:p>217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02.34" table:style-name="ce5">
            <text:p>102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24.82000000000005" table:style-name="ce5">
            <text:p>524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73.5" table:style-name="ce5">
            <text:p>17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8.74" table:style-name="ce5">
            <text:p>128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0.05" table:style-name="ce5">
            <text:p>50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78.5" table:style-name="ce5">
            <text:p>78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435.67" table:style-name="ce5">
            <text:p>1435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5.62" table:style-name="ce5">
            <text:p>65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64.44" table:style-name="ce5">
            <text:p>264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74.05" table:style-name="ce5">
            <text:p>74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75.86" table:style-name="ce5">
            <text:p>375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44.78" table:style-name="ce5">
            <text:p>544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4.55" table:style-name="ce5">
            <text:p>14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3.33" table:style-name="ce5">
            <text:p>63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08.52999999999997" table:style-name="ce5">
            <text:p>308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25.25" table:style-name="ce5">
            <text:p>425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2.2" table:style-name="ce5">
            <text:p>5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9.11" table:style-name="ce5">
            <text:p>59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10" table:style-name="ce8">
            <text:p>21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067.04" table:style-name="ce5">
            <text:p>1067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46.37" table:style-name="ce5">
            <text:p>146,3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58.59" table:style-name="ce5">
            <text:p>158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75.16" table:style-name="ce5">
            <text:p>75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08.52999999999997" table:style-name="ce5">
            <text:p>308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0.05" table:style-name="ce5">
            <text:p>50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01.36" table:style-name="ce5">
            <text:p>601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0.05" table:style-name="ce5">
            <text:p>50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702.86" table:style-name="ce5">
            <text:p>702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93.91" table:style-name="ce5">
            <text:p>193,91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35.8900000000001" table:style-name="ce5">
            <text:p>1235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76.02" table:style-name="ce5">
            <text:p>1276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91.87" table:style-name="ce5">
            <text:p>291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5.11" table:style-name="ce5">
            <text:p>15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041.48" table:style-name="ce5">
            <text:p>3041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96.16" table:style-name="ce5">
            <text:p>496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6.119999999999997" table:style-name="ce5">
            <text:p>36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07.22000000000003" table:style-name="ce5">
            <text:p>307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10.57" table:style-name="ce5">
            <text:p>110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33.94" table:style-name="ce5">
            <text:p>133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15.72" table:style-name="ce5">
            <text:p>1215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73.89" table:style-name="ce5">
            <text:p>273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05.59" table:style-name="ce5">
            <text:p>405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2.22" table:style-name="ce5">
            <text:p>6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25.28" table:style-name="ce5">
            <text:p>125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94.28" table:style-name="ce5">
            <text:p>694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42.25" table:style-name="ce5">
            <text:p>142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1.1" table:style-name="ce5">
            <text:p>51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731.31" table:style-name="ce5">
            <text:p>731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7.760000000000005" table:style-name="ce5">
            <text:p>67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87.31" table:style-name="ce5">
            <text:p>87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92.8" table:style-name="ce5">
            <text:p>92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79.16" table:style-name="ce5">
            <text:p>379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50.05" table:style-name="ce5">
            <text:p>50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5.32" table:style-name="ce5">
            <text:p>45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61.12" table:style-name="ce5">
            <text:p>61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36.16" table:style-name="ce5">
            <text:p>136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4030.69" table:style-name="ce5">
            <text:p>4030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66.52" table:style-name="ce5">
            <text:p>166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14.77" table:style-name="ce5">
            <text:p>114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FA S.R.L.</text:p>
          </table:table-cell>
          <table:table-cell office:value-type="float" office:value="209" table:style-name="ce8">
            <text:p>20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92.19" table:style-name="ce5">
            <text:p>92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6" table:style-name="ce8">
            <text:p>326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1646.16" table:style-name="ce5">
            <text:p>1646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TUDIO TECNICO GEOM. PALUMBO <text:s/>DANILO</text:p>
          </table:table-cell>
          <table:table-cell office:value-type="float" office:value="1760" table:style-name="ce8">
            <text:p>1760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33289.99" table:style-name="ce5">
            <text:p>33289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6" table:style-name="ce8">
            <text:p>326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49530.38" table:style-name="ce5">
            <text:p>49530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5" table:style-name="ce8">
            <text:p>112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646.16" table:style-name="ce5">
            <text:p>1646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5" table:style-name="ce8">
            <text:p>112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442.97" table:style-name="ce5">
            <text:p>3442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5" table:style-name="ce8">
            <text:p>112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49582.62" table:style-name="ce5">
            <text:p>49582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8" table:style-name="ce8">
            <text:p>1708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442.96" table:style-name="ce5">
            <text:p>3442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8" table:style-name="ce8">
            <text:p>1708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49516.959999999999" table:style-name="ce5">
            <text:p>49516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9" table:style-name="ce8">
            <text:p>1699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646.16" table:style-name="ce5">
            <text:p>1646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TAL SISTEMI SRL</text:p>
          </table:table-cell>
          <table:table-cell office:value-type="float" office:value="546" table:style-name="ce8">
            <text:p>54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0809" table:style-name="ce5">
            <text:p>408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6" table:style-name="ce8">
            <text:p>55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MBIELLI EDILFRIULI SPA</text:p>
          </table:table-cell>
          <table:table-cell office:value-type="float" office:value="398" table:style-name="ce8">
            <text:p>398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96.04" table:style-name="ce5">
            <text:p>1496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ZZI <text:s/>CARLO E FIGLIO DI FERRAZZI AND</text:p>
          </table:table-cell>
          <table:table-cell office:value-type="float" office:value="400" table:style-name="ce8">
            <text:p>400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08.95" table:style-name="ce5">
            <text:p>1308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HC SERVICE S.C.A R.L.</text:p>
          </table:table-cell>
          <table:table-cell office:value-type="float" office:value="451" table:style-name="ce8">
            <text:p>45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523.49" table:style-name="ce5">
            <text:p>1523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TONCABLO SPA</text:p>
          </table:table-cell>
          <table:table-cell office:value-type="float" office:value="375" table:style-name="ce8">
            <text:p>37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409.15" table:style-name="ce5">
            <text:p>6409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TONCABLO SPA</text:p>
          </table:table-cell>
          <table:table-cell office:value-type="float" office:value="376" table:style-name="ce8">
            <text:p>376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764.22" table:style-name="ce5">
            <text:p>14764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UIDI S.R.L.</text:p>
          </table:table-cell>
          <table:table-cell office:value-type="float" office:value="208" table:style-name="ce8">
            <text:p>208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02.3499999999999" table:style-name="ce5">
            <text:p>1302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RAM SPA</text:p>
          </table:table-cell>
          <table:table-cell office:value-type="float" office:value="1750" table:style-name="ce8">
            <text:p>1750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0406.83" table:style-name="ce5">
            <text:p>10406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.RA <text:s/>GLOBAL <text:s/>SERVICE <text:s/>SRL</text:p>
          </table:table-cell>
          <table:table-cell office:value-type="float" office:value="1646" table:style-name="ce8">
            <text:p>164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4660" table:style-name="ce5">
            <text:p>646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MBIELLI EDILFRIULI SPA</text:p>
          </table:table-cell>
          <table:table-cell office:value-type="float" office:value="1649" table:style-name="ce8">
            <text:p>164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28.88" table:style-name="ce5">
            <text:p>328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AVERIO <text:s/>DAVIDE MARIA-ARCHITETTO</text:p>
          </table:table-cell>
          <table:table-cell office:value-type="float" office:value="1650" table:style-name="ce8">
            <text:p>165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502.08" table:style-name="ce5">
            <text:p>9502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EA.MI SRL</text:p>
          </table:table-cell>
          <table:table-cell office:value-type="float" office:value="1443" table:style-name="ce8">
            <text:p>144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5000" table:style-name="ce5">
            <text:p>15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EA.MI SRL</text:p>
          </table:table-cell>
          <table:table-cell office:value-type="float" office:value="1444" table:style-name="ce8">
            <text:p>144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400" table:style-name="ce5">
            <text:p>9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ZZI <text:s/>CARLO E FIGLIO DI FERRAZZI AND</text:p>
          </table:table-cell>
          <table:table-cell office:value-type="float" office:value="1757" table:style-name="ce8">
            <text:p>1757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09.41000000000003" table:style-name="ce5">
            <text:p>309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RAM SPA</text:p>
          </table:table-cell>
          <table:table-cell office:value-type="float" office:value="1572" table:style-name="ce8">
            <text:p>157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61.75" table:style-name="ce5">
            <text:p>761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RAM SPA</text:p>
          </table:table-cell>
          <table:table-cell office:value-type="float" office:value="1573" table:style-name="ce8">
            <text:p>157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42.22" table:style-name="ce5">
            <text:p>144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GNONI ANTONIO DI ROGNONI GIORGIO</text:p>
          </table:table-cell>
          <table:table-cell office:value-type="float" office:value="1647" table:style-name="ce8">
            <text:p>164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9049.38" table:style-name="ce5">
            <text:p>19049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AC-AUTORITA' NAZIONALE ANTICORRUZIONE</text:p>
          </table:table-cell>
          <table:table-cell office:value-type="float" office:value="1213" table:style-name="ce8">
            <text:p>1213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MBIELLI EDILFRIULI SPA</text:p>
          </table:table-cell>
          <table:table-cell office:value-type="float" office:value="1172" table:style-name="ce8">
            <text:p>117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229.4100000000001" table:style-name="ce5">
            <text:p>1229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RAM SPA</text:p>
          </table:table-cell>
          <table:table-cell office:value-type="float" office:value="1749" table:style-name="ce8">
            <text:p>1749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2862.74" table:style-name="ce5">
            <text:p>12862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SSELLEZETA S.N.C.</text:p>
          </table:table-cell>
          <table:table-cell office:value-type="float" office:value="1439" table:style-name="ce8">
            <text:p>1439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8360.800000000003" table:style-name="ce5">
            <text:p>4836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LORICOLTURA PASQUALE GERVASINI SRL</text:p>
          </table:table-cell>
          <table:table-cell office:value-type="float" office:value="1768" table:style-name="ce8">
            <text:p>1768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390.68" table:style-name="ce5">
            <text:p>4390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OLI SERVICE DI VARINI MAURIZIO</text:p>
          </table:table-cell>
          <table:table-cell office:value-type="float" office:value="1440" table:style-name="ce8">
            <text:p>144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313.21" table:style-name="ce5">
            <text:p>3313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EA.MI SRL</text:p>
          </table:table-cell>
          <table:table-cell office:value-type="float" office:value="1442" table:style-name="ce8">
            <text:p>144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185.83" table:style-name="ce5">
            <text:p>13185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TONCABLO SPA</text:p>
          </table:table-cell>
          <table:table-cell office:value-type="float" office:value="1175" table:style-name="ce8">
            <text:p>117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22" table:style-name="ce5">
            <text:p>1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TONCABLO SPA</text:p>
          </table:table-cell>
          <table:table-cell office:value-type="float" office:value="1176" table:style-name="ce8">
            <text:p>117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20.98" table:style-name="ce5">
            <text:p>620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HC SERVICE S.C.A R.L.</text:p>
          </table:table-cell>
          <table:table-cell office:value-type="float" office:value="1069" table:style-name="ce8">
            <text:p>1069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61.72" table:style-name="ce5">
            <text:p>761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HC SERVICE S.C.A R.L.</text:p>
          </table:table-cell>
          <table:table-cell office:value-type="float" office:value="1070" table:style-name="ce8">
            <text:p>1070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61.77" table:style-name="ce5">
            <text:p>761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TRA S.R.L</text:p>
          </table:table-cell>
          <table:table-cell office:value-type="float" office:value="720" table:style-name="ce8">
            <text:p>720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9274.169999999998" table:style-name="ce5">
            <text:p>19274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RAM SPA</text:p>
          </table:table-cell>
          <table:table-cell office:value-type="float" office:value="1645" table:style-name="ce8">
            <text:p>164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736.19" table:style-name="ce5">
            <text:p>2736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OLI SERVICE DI VARINI MAURIZIO</text:p>
          </table:table-cell>
          <table:table-cell office:value-type="float" office:value="1758" table:style-name="ce8">
            <text:p>1758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52.21" table:style-name="ce5">
            <text:p>1452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O.EL SRLS</text:p>
          </table:table-cell>
          <table:table-cell office:value-type="float" office:value="1759" table:style-name="ce8">
            <text:p>1759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2376.9" table:style-name="ce5">
            <text:p>12376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ZZI <text:s/>CARLO E FIGLIO DI FERRAZZI AND</text:p>
          </table:table-cell>
          <table:table-cell office:value-type="float" office:value="1848" table:style-name="ce8">
            <text:p>1848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47.96" table:style-name="ce5">
            <text:p>647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RAM SPA</text:p>
          </table:table-cell>
          <table:table-cell office:value-type="float" office:value="1574" table:style-name="ce8">
            <text:p>157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92.04" table:style-name="ce5">
            <text:p>192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RAM SPA</text:p>
          </table:table-cell>
          <table:table-cell office:value-type="float" office:value="1577" table:style-name="ce8">
            <text:p>157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8351.73" table:style-name="ce5">
            <text:p>8351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ZZI <text:s/>CARLO E FIGLIO DI FERRAZZI AND</text:p>
          </table:table-cell>
          <table:table-cell office:value-type="float" office:value="1171" table:style-name="ce8">
            <text:p>117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88.75" table:style-name="ce5">
            <text:p>488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TRA S.R.L</text:p>
          </table:table-cell>
          <table:table-cell office:value-type="float" office:value="99" table:style-name="ce8">
            <text:p>9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19.09" table:style-name="ce5">
            <text:p>219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TRA S.R.L</text:p>
          </table:table-cell>
          <table:table-cell office:value-type="float" office:value="99" table:style-name="ce8">
            <text:p>9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080.05" table:style-name="ce5">
            <text:p>1080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TRA S.R.L</text:p>
          </table:table-cell>
          <table:table-cell office:value-type="float" office:value="1616" table:style-name="ce8">
            <text:p>161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42.11000000000001" table:style-name="ce5">
            <text:p>142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SA TEAM S.R.L. UNIPERSONALE</text:p>
          </table:table-cell>
          <table:table-cell office:value-type="float" office:value="1159" table:style-name="ce8">
            <text:p>115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8291.0400000000009" table:style-name="ce5">
            <text:p>8291,0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RPA-LOMBARDIA-AG.REG.LE PROTEZ.AMBIENTE</text:p>
          </table:table-cell>
          <table:table-cell office:value-type="float" office:value="1490" table:style-name="ce8">
            <text:p>1490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Terreni</text:p>
          </table:table-cell>
          <table:table-cell office:value-type="float" office:value="3755" table:style-name="ce5">
            <text:p>37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VESTIMENTI PLASTICI SRL</text:p>
          </table:table-cell>
          <table:table-cell office:value-type="float" office:value="1765" table:style-name="ce8">
            <text:p>1765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Terreni</text:p>
          </table:table-cell>
          <table:table-cell office:value-type="float" office:value="11699.83" table:style-name="ce5">
            <text:p>11699,8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GADDA <text:s/>ENZO - INGEGNERE</text:p>
          </table:table-cell>
          <table:table-cell office:value-type="float" office:value="374" table:style-name="ce8">
            <text:p>374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11450.92" table:style-name="ce5">
            <text:p>11450,9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HONECO SRL</text:p>
          </table:table-cell>
          <table:table-cell office:value-type="float" office:value="395" table:style-name="ce8">
            <text:p>39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1560.62" table:style-name="ce5">
            <text:p>1560,6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LEONI ING. LUCIANO</text:p>
          </table:table-cell>
          <table:table-cell office:value-type="float" office:value="714" table:style-name="ce8">
            <text:p>714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15079.69" table:style-name="ce5">
            <text:p>15079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6" table:style-name="ce8">
            <text:p>326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3442.96" table:style-name="ce5">
            <text:p>3442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8" table:style-name="ce8">
            <text:p>328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86" table:style-name="ce8">
            <text:p>58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108" table:style-name="ce5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8" table:style-name="ce8">
            <text:p>328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31672.78" table:style-name="ce5">
            <text:p>31672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9" table:style-name="ce8">
            <text:p>112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9" table:style-name="ce8">
            <text:p>112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9" table:style-name="ce8">
            <text:p>112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2191.06" table:style-name="ce5">
            <text:p>32191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11" table:style-name="ce8">
            <text:p>1711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11" table:style-name="ce8">
            <text:p>1711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11" table:style-name="ce8">
            <text:p>1711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2205.68" table:style-name="ce5">
            <text:p>32205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0" table:style-name="ce8">
            <text:p>56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3.05" table:style-name="ce5">
            <text:p>3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506" table:style-name="ce8">
            <text:p>1506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i beni di consumo</text:p>
          </table:table-cell>
          <table:table-cell office:value-type="float" office:value="396.5" table:style-name="ce5">
            <text:p>396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97" table:style-name="ce8">
            <text:p>129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106.14" table:style-name="ce5">
            <text:p>106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168" table:style-name="ce8">
            <text:p>116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beni di consumo</text:p>
          </table:table-cell>
          <table:table-cell office:value-type="float" office:value="48.8" table:style-name="ce5">
            <text:p>48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EGATORIA ARTIGIANA DI POERIO LETIZIA</text:p>
          </table:table-cell>
          <table:table-cell office:value-type="float" office:value="705" table:style-name="ce8">
            <text:p>705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575.29999999999995" table:style-name="ce5">
            <text:p>575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EGATORIA ARTIGIANA DI POERIO LETIZIA</text:p>
          </table:table-cell>
          <table:table-cell office:value-type="float" office:value="705" table:style-name="ce8">
            <text:p>705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861.05" table:style-name="ce5">
            <text:p>861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EGATORIA ARTIGIANA DI POERIO LETIZIA</text:p>
          </table:table-cell>
          <table:table-cell office:value-type="float" office:value="705" table:style-name="ce8">
            <text:p>705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881.8" table:style-name="ce5">
            <text:p>881,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LAZZATI INDUSTRIA GRAFICA SRL SB</text:p>
          </table:table-cell>
          <table:table-cell office:value-type="float" office:value="684" table:style-name="ce8">
            <text:p>684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servizi</text:p>
          </table:table-cell>
          <table:table-cell office:value-type="float" office:value="270.83999999999997" table:style-name="ce5">
            <text:p>270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501" table:style-name="ce8">
            <text:p>50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23.76" table:style-name="ce5">
            <text:p>23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8" table:style-name="ce8">
            <text:p>328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31" table:style-name="ce8">
            <text:p>331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7026.82" table:style-name="ce5">
            <text:p>7026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33" table:style-name="ce8">
            <text:p>113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7051.3" table:style-name="ce5">
            <text:p>7051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14" table:style-name="ce8">
            <text:p>1714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7039.06" table:style-name="ce5">
            <text:p>7039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IDONE <text:s/>ROSA MARIA</text:p>
          </table:table-cell>
          <table:table-cell office:value-type="float" office:value="334" table:style-name="ce8">
            <text:p>334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Altre spese per il personal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VERSI</text:p>
          </table:table-cell>
          <table:table-cell office:value-type="float" office:value="1700" table:style-name="ce8">
            <text:p>1700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ltre spese per il personale</text:p>
          </table:table-cell>
          <table:table-cell office:value-type="float" office:value="2757.9" table:style-name="ce5">
            <text:p>2757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YNTAX S.C.AR.L</text:p>
          </table:table-cell>
          <table:table-cell office:value-type="float" office:value="54" table:style-name="ce8">
            <text:p>5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beni di consumo</text:p>
          </table:table-cell>
          <table:table-cell office:value-type="float" office:value="171.6" table:style-name="ce5">
            <text:p>171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S AUTOMATED DATA SYSTEMS S.P.A.</text:p>
          </table:table-cell>
          <table:table-cell office:value-type="float" office:value="218" table:style-name="ce8">
            <text:p>218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beni di consumo</text:p>
          </table:table-cell>
          <table:table-cell office:value-type="float" office:value="1134.5999999999999" table:style-name="ce5">
            <text:p>1134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S AUTOMATED DATA SYSTEMS S.P.A.</text:p>
          </table:table-cell>
          <table:table-cell office:value-type="float" office:value="1663" table:style-name="ce8">
            <text:p>1663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beni di consumo</text:p>
          </table:table-cell>
          <table:table-cell office:value-type="float" office:value="1488.4" table:style-name="ce5">
            <text:p>1488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98" table:style-name="ce8">
            <text:p>129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959.7" table:style-name="ce5">
            <text:p>959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S. DI TURRI GUGLIELMO E C. S.N.C.</text:p>
          </table:table-cell>
          <table:table-cell office:value-type="float" office:value="648" table:style-name="ce8">
            <text:p>648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i beni di consumo</text:p>
          </table:table-cell>
          <table:table-cell office:value-type="float" office:value="1154.8599999999999" table:style-name="ce5">
            <text:p>1154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MI SAS DI DAVIDE CIONI E C.</text:p>
          </table:table-cell>
          <table:table-cell office:value-type="float" office:value="1235" table:style-name="ce8">
            <text:p>1235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44" table:style-name="ce5">
            <text:p>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23" table:style-name="ce8">
            <text:p>1323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24" table:style-name="ce8">
            <text:p>1324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319.89999999999998" table:style-name="ce5">
            <text:p>319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.EL.CO. S.R.L.</text:p>
          </table:table-cell>
          <table:table-cell office:value-type="float" office:value="535" table:style-name="ce8">
            <text:p>53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enze e canoni</text:p>
          </table:table-cell>
          <table:table-cell office:value-type="float" office:value="4217.1400000000003" table:style-name="ce5">
            <text:p>4217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59" table:style-name="ce8">
            <text:p>55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enze e canoni</text:p>
          </table:table-cell>
          <table:table-cell office:value-type="float" office:value="89.97" table:style-name="ce5">
            <text:p>89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RED SPA</text:p>
          </table:table-cell>
          <table:table-cell office:value-type="float" office:value="101" table:style-name="ce8">
            <text:p>10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206" table:style-name="ce8">
            <text:p>20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3071.66" table:style-name="ce5">
            <text:p>3071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ODAFONE ITALIA S.P.A.</text:p>
          </table:table-cell>
          <table:table-cell office:value-type="float" office:value="396" table:style-name="ce8">
            <text:p>396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Utenze e canoni</text:p>
          </table:table-cell>
          <table:table-cell office:value-type="float" office:value="16383.65" table:style-name="ce5">
            <text:p>16383,65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INTRED SPA</text:p>
          </table:table-cell>
          <table:table-cell office:value-type="float" office:value="413" table:style-name="ce8">
            <text:p>41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0">
            <text:p>TIM S.P.A.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242.63" table:style-name="ce5">
            <text:p>242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1422.42" table:style-name="ce5">
            <text:p>1422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Utenze e canoni</text:p>
          </table:table-cell>
          <table:table-cell office:value-type="float" office:value="6.61" table:style-name="ce5">
            <text:p>6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RNET ONE SRL</text:p>
          </table:table-cell>
          <table:table-cell office:value-type="float" office:value="221" table:style-name="ce8">
            <text:p>221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ODAFONE ITALIA S.P.A.</text:p>
          </table:table-cell>
          <table:table-cell office:value-type="float" office:value="236" table:style-name="ce8">
            <text:p>236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2149.64" table:style-name="ce5">
            <text:p>2149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ODAFONE ITALIA S.P.A.</text:p>
          </table:table-cell>
          <table:table-cell office:value-type="float" office:value="237" table:style-name="ce8">
            <text:p>237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Utenze e canoni</text:p>
          </table:table-cell>
          <table:table-cell office:value-type="float" office:value="36950.410000000003" table:style-name="ce5">
            <text:p>36950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1" table:style-name="ce8">
            <text:p>115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1.11" table:style-name="ce5">
            <text:p>71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1" table:style-name="ce8">
            <text:p>115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31.38" table:style-name="ce5">
            <text:p>131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1" table:style-name="ce8">
            <text:p>115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1" table:style-name="ce8">
            <text:p>115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95.18" table:style-name="ce5">
            <text:p>95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1" table:style-name="ce8">
            <text:p>115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5.9" table:style-name="ce5">
            <text:p>105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1" table:style-name="ce8">
            <text:p>115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87.11" table:style-name="ce5">
            <text:p>87,1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1" table:style-name="ce8">
            <text:p>115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17.69" table:style-name="ce5">
            <text:p>317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54.79" table:style-name="ce5">
            <text:p>154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9.3" table:style-name="ce5">
            <text:p>79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13" table:style-name="ce5">
            <text:p>67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65.58" table:style-name="ce5">
            <text:p>165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11.97" table:style-name="ce5">
            <text:p>111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85.4" table:style-name="ce5">
            <text:p>85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2.76" table:style-name="ce5">
            <text:p>122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437.14" table:style-name="ce5">
            <text:p>437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ODAFONE ITALIA S.P.A.</text:p>
          </table:table-cell>
          <table:table-cell office:value-type="float" office:value="1436" table:style-name="ce8">
            <text:p>143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Utenze e canoni</text:p>
          </table:table-cell>
          <table:table-cell office:value-type="float" office:value="2149.64" table:style-name="ce5">
            <text:p>2149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5438.89" table:style-name="ce5">
            <text:p>15438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5.62" table:style-name="ce5">
            <text:p>75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RNET ONE SRL</text:p>
          </table:table-cell>
          <table:table-cell office:value-type="float" office:value="1668" table:style-name="ce8">
            <text:p>1668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11" table:style-name="ce5">
            <text:p>126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51.78" table:style-name="ce5">
            <text:p>251,78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491.44" table:style-name="ce5">
            <text:p>491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9.3" table:style-name="ce5">
            <text:p>79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260000000000005" table:style-name="ce5">
            <text:p>67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86.8" table:style-name="ce5">
            <text:p>86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19" table:style-name="ce5">
            <text:p>67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45.79" table:style-name="ce5">
            <text:p>145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90.36" table:style-name="ce5">
            <text:p>290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63.47999999999999" table:style-name="ce5">
            <text:p>163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13.85" table:style-name="ce5">
            <text:p>113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9.69" table:style-name="ce5">
            <text:p>69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2" table:style-name="ce8">
            <text:p>115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2" table:style-name="ce5">
            <text:p>12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85.34" table:style-name="ce5">
            <text:p>85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87.35" table:style-name="ce5">
            <text:p>387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51.76" table:style-name="ce5">
            <text:p>151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85.69" table:style-name="ce5">
            <text:p>85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5.13" table:style-name="ce5">
            <text:p>75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2.6" table:style-name="ce5">
            <text:p>32,6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0.27" table:style-name="ce5">
            <text:p>70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97.3" table:style-name="ce5">
            <text:p>197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553" table:style-name="ce8">
            <text:p>155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242.63" table:style-name="ce5">
            <text:p>242,63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553" table:style-name="ce8">
            <text:p>155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553" table:style-name="ce8">
            <text:p>155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422.42" table:style-name="ce5">
            <text:p>1422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553" table:style-name="ce8">
            <text:p>155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553" table:style-name="ce8">
            <text:p>155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553" table:style-name="ce8">
            <text:p>155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553" table:style-name="ce8">
            <text:p>155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5.82" table:style-name="ce5">
            <text:p>5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.EL.CO. S.R.L.</text:p>
          </table:table-cell>
          <table:table-cell office:value-type="float" office:value="1468" table:style-name="ce8">
            <text:p>146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Utenze e canoni</text:p>
          </table:table-cell>
          <table:table-cell office:value-type="float" office:value="4217.1400000000003" table:style-name="ce5">
            <text:p>4217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17.16" table:style-name="ce5">
            <text:p>217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16.1" table:style-name="ce5">
            <text:p>116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80.569999999999993" table:style-name="ce5">
            <text:p>80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03.9" table:style-name="ce5">
            <text:p>603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52.57" table:style-name="ce5">
            <text:p>152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80.569999999999993" table:style-name="ce5">
            <text:p>80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56.79000000000002" table:style-name="ce5">
            <text:p>256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43.71" table:style-name="ce5">
            <text:p>243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99.29000000000002" table:style-name="ce5">
            <text:p>299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3" table:style-name="ce8">
            <text:p>115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77.459999999999994" table:style-name="ce5">
            <text:p>77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03.9" table:style-name="ce5">
            <text:p>603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3.29" table:style-name="ce5">
            <text:p>123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83.04000000000002" table:style-name="ce5">
            <text:p>283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03.9" table:style-name="ce5">
            <text:p>603,9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4.8600000000000003" table:style-name="ce5">
            <text:p>4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56.2" table:style-name="ce5">
            <text:p>256,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232.61" table:style-name="ce5">
            <text:p>232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80.569999999999993" table:style-name="ce5">
            <text:p>80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TIM S.P.A.</text:p>
          </table:table-cell>
          <table:table-cell office:value-type="float" office:value="1154" table:style-name="ce8">
            <text:p>115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657" table:style-name="ce8">
            <text:p>657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Utenze e canoni</text:p>
          </table:table-cell>
          <table:table-cell office:value-type="float" office:value="618.41" table:style-name="ce5">
            <text:p>618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ODAFONE ITALIA S.P.A.</text:p>
          </table:table-cell>
          <table:table-cell office:value-type="float" office:value="1732" table:style-name="ce8">
            <text:p>173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Utenze e canoni</text:p>
          </table:table-cell>
          <table:table-cell office:value-type="float" office:value="16383.65" table:style-name="ce5">
            <text:p>16383,65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INTRED SPA</text:p>
          </table:table-cell>
          <table:table-cell office:value-type="float" office:value="1165" table:style-name="ce8">
            <text:p>116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RED SPA</text:p>
          </table:table-cell>
          <table:table-cell office:value-type="float" office:value="1166" table:style-name="ce8">
            <text:p>116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04.53" table:style-name="ce5">
            <text:p>104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RED SPA</text:p>
          </table:table-cell>
          <table:table-cell office:value-type="float" office:value="1166" table:style-name="ce8">
            <text:p>116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Utenze e canoni</text:p>
          </table:table-cell>
          <table:table-cell office:value-type="float" office:value="182.07" table:style-name="ce5">
            <text:p>182,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ODAFONE ITALIA S.P.A.</text:p>
          </table:table-cell>
          <table:table-cell office:value-type="float" office:value="1522" table:style-name="ce8">
            <text:p>1522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Utenze e canoni</text:p>
          </table:table-cell>
          <table:table-cell office:value-type="float" office:value="15524.78" table:style-name="ce5">
            <text:p>15524,78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INTRED SPA</text:p>
          </table:table-cell>
          <table:table-cell office:value-type="float" office:value="1740" table:style-name="ce8">
            <text:p>1740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RED SPA</text:p>
          </table:table-cell>
          <table:table-cell office:value-type="float" office:value="1741" table:style-name="ce8">
            <text:p>1741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Utenze e canoni</text:p>
          </table:table-cell>
          <table:table-cell office:value-type="float" office:value="62.22" table:style-name="ce5">
            <text:p>62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RED SPA</text:p>
          </table:table-cell>
          <table:table-cell office:value-type="float" office:value="1741" table:style-name="ce8">
            <text:p>1741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Utenze e canoni</text:p>
          </table:table-cell>
          <table:table-cell office:value-type="float" office:value="100.04" table:style-name="ce5">
            <text:p>100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761" table:style-name="ce8">
            <text:p>1761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Utenze e canoni</text:p>
          </table:table-cell>
          <table:table-cell office:value-type="float" office:value="4.1100000000000003" table:style-name="ce5">
            <text:p>4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762" table:style-name="ce8">
            <text:p>1762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Utenze e canoni</text:p>
          </table:table-cell>
          <table:table-cell office:value-type="float" office:value="621.02" table:style-name="ce5">
            <text:p>621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M S.P.A.</text:p>
          </table:table-cell>
          <table:table-cell office:value-type="float" office:value="1535" table:style-name="ce8">
            <text:p>1535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Utenze e canoni</text:p>
          </table:table-cell>
          <table:table-cell office:value-type="float" office:value="3077.35" table:style-name="ce5">
            <text:p>3077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RNET ONE SRL</text:p>
          </table:table-cell>
          <table:table-cell office:value-type="float" office:value="1272" table:style-name="ce8">
            <text:p>127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XIDERA SRL</text:p>
          </table:table-cell>
          <table:table-cell office:value-type="float" office:value="529" table:style-name="ce8">
            <text:p>52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4024.78" table:style-name="ce5">
            <text:p>4024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RNET ONE SRL</text:p>
          </table:table-cell>
          <table:table-cell office:value-type="float" office:value="528" table:style-name="ce8">
            <text:p>52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803.24" table:style-name="ce5">
            <text:p>2803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530" table:style-name="ce8">
            <text:p>53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9524.5400000000009" table:style-name="ce5">
            <text:p>9524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1" table:style-name="ce8">
            <text:p>56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85.6" table:style-name="ce5">
            <text:p>58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62" table:style-name="ce8">
            <text:p>56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1.2" table:style-name="ce5">
            <text:p>51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04" table:style-name="ce8">
            <text:p>10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6816.48" table:style-name="ce5">
            <text:p>16816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OVECO SRL</text:p>
          </table:table-cell>
          <table:table-cell office:value-type="float" office:value="105" table:style-name="ce8">
            <text:p>10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998.55" table:style-name="ce5">
            <text:p>3998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S. DI TURRI GUGLIELMO E C. S.N.C.</text:p>
          </table:table-cell>
          <table:table-cell office:value-type="float" office:value="247" table:style-name="ce8">
            <text:p>247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257" table:style-name="ce5">
            <text:p>22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256" table:style-name="ce8">
            <text:p>256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03.27" table:style-name="ce5">
            <text:p>103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MP GROUP IT <text:s/>SPA</text:p>
          </table:table-cell>
          <table:table-cell office:value-type="float" office:value="394" table:style-name="ce8">
            <text:p>394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UPPO SE.CO.GES. S.R.L.</text:p>
          </table:table-cell>
          <table:table-cell office:value-type="float" office:value="269" table:style-name="ce8">
            <text:p>269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38.02" table:style-name="ce5">
            <text:p>538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HALLEYMEDIA SNC</text:p>
          </table:table-cell>
          <table:table-cell office:value-type="float" office:value="270" table:style-name="ce8">
            <text:p>270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294" table:style-name="ce5">
            <text:p>32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APHILAND ITALIA S.R.L.</text:p>
          </table:table-cell>
          <table:table-cell office:value-type="float" office:value="412" table:style-name="ce8">
            <text:p>41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477" table:style-name="ce5">
            <text:p>34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CIETA' BET GROUP S.R.L.</text:p>
          </table:table-cell>
          <table:table-cell office:value-type="float" office:value="414" table:style-name="ce8">
            <text:p>41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4026" table:style-name="ce5">
            <text:p>40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DA SYSTEM S.R.L. CON SOCIO UNICO</text:p>
          </table:table-cell>
          <table:table-cell office:value-type="float" office:value="345" table:style-name="ce8">
            <text:p>345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793" table:style-name="ce5">
            <text:p>7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.EL.CO. S.R.L.</text:p>
          </table:table-cell>
          <table:table-cell office:value-type="float" office:value="480" table:style-name="ce8">
            <text:p>48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46207.5" table:style-name="ce5">
            <text:p>4620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KT SRL</text:p>
          </table:table-cell>
          <table:table-cell office:value-type="float" office:value="508" table:style-name="ce8">
            <text:p>50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2.340000000000003" table:style-name="ce5">
            <text:p>32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S AUTOMATED DATA SYSTEMS S.P.A.</text:p>
          </table:table-cell>
          <table:table-cell office:value-type="float" office:value="219" table:style-name="ce8">
            <text:p>21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596" table:style-name="ce5">
            <text:p>15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PUTER TIME S.R.L.</text:p>
          </table:table-cell>
          <table:table-cell office:value-type="float" office:value="220" table:style-name="ce8">
            <text:p>22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4270" table:style-name="ce5">
            <text:p>427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A SOFTWARE S.R.L.</text:p>
          </table:table-cell>
          <table:table-cell office:value-type="float" office:value="1073" table:style-name="ce8">
            <text:p>1073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345.66" table:style-name="ce5">
            <text:p>1345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ORDCOM S.P.A.</text:p>
          </table:table-cell>
          <table:table-cell office:value-type="float" office:value="1505" table:style-name="ce8">
            <text:p>1505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891" table:style-name="ce5">
            <text:p>18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ORDCOM S.P.A.</text:p>
          </table:table-cell>
          <table:table-cell office:value-type="float" office:value="1505" table:style-name="ce8">
            <text:p>1505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063" table:style-name="ce5">
            <text:p>50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SSO EUGENIO S.R.L.</text:p>
          </table:table-cell>
          <table:table-cell office:value-type="float" office:value="592" table:style-name="ce8">
            <text:p>59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94.42" table:style-name="ce5">
            <text:p>294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595" table:style-name="ce8">
            <text:p>59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18.75" table:style-name="ce5">
            <text:p>318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OWENS S.P.A.</text:p>
          </table:table-cell>
          <table:table-cell office:value-type="float" office:value="1218" table:style-name="ce8">
            <text:p>1218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052.44" table:style-name="ce5">
            <text:p>3052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PYFIN SRL</text:p>
          </table:table-cell>
          <table:table-cell office:value-type="float" office:value="1224" table:style-name="ce8">
            <text:p>1224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878.4" table:style-name="ce5">
            <text:p>878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MP GROUP IT <text:s/>SPA</text:p>
          </table:table-cell>
          <table:table-cell office:value-type="float" office:value="1225" table:style-name="ce8">
            <text:p>1225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ISMA TECH S.R.L.</text:p>
          </table:table-cell>
          <table:table-cell office:value-type="float" office:value="1474" table:style-name="ce8">
            <text:p>147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1455.8" table:style-name="ce5">
            <text:p>11455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MP GROUP IT <text:s/>SPA</text:p>
          </table:table-cell>
          <table:table-cell office:value-type="float" office:value="1519" table:style-name="ce8">
            <text:p>1519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4" table:style-name="ce8">
            <text:p>116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92.06" table:style-name="ce5">
            <text:p>92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164" table:style-name="ce8">
            <text:p>116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923.42" table:style-name="ce5">
            <text:p>923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MP GROUP IT <text:s/>SPA</text:p>
          </table:table-cell>
          <table:table-cell office:value-type="float" office:value="1743" table:style-name="ce8">
            <text:p>1743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MP GROUP IT <text:s/>SPA</text:p>
          </table:table-cell>
          <table:table-cell office:value-type="float" office:value="1744" table:style-name="ce8">
            <text:p>1744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201" table:style-name="ce8">
            <text:p>120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54.33000000000001" table:style-name="ce5">
            <text:p>154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GIONE EMILIA ROMAGNA</text:p>
          </table:table-cell>
          <table:table-cell office:value-type="float" office:value="1205" table:style-name="ce8">
            <text:p>120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670" table:style-name="ce5">
            <text:p>67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87" table:style-name="ce8">
            <text:p>58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47" table:style-name="ce5">
            <text:p>1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ICEST SRL</text:p>
          </table:table-cell>
          <table:table-cell office:value-type="float" office:value="626" table:style-name="ce8">
            <text:p>626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1350" table:style-name="ce5">
            <text:p>213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S AUTOMATED DATA SYSTEMS S.P.A.</text:p>
          </table:table-cell>
          <table:table-cell office:value-type="float" office:value="678" table:style-name="ce8">
            <text:p>67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854" table:style-name="ce5">
            <text:p>8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555" table:style-name="ce8">
            <text:p>155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58.05000000000001" table:style-name="ce5">
            <text:p>158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RREBIAN S.P.A.</text:p>
          </table:table-cell>
          <table:table-cell office:value-type="float" office:value="1555" table:style-name="ce8">
            <text:p>155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11.84" table:style-name="ce5">
            <text:p>211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S AUTOMATED DATA SYSTEMS S.P.A.</text:p>
          </table:table-cell>
          <table:table-cell office:value-type="float" office:value="1265" table:style-name="ce8">
            <text:p>1265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6763.480000000003" table:style-name="ce5">
            <text:p>36763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S AUTOMATED DATA SYSTEMS S.P.A.</text:p>
          </table:table-cell>
          <table:table-cell office:value-type="float" office:value="1266" table:style-name="ce8">
            <text:p>126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4491.839999999997" table:style-name="ce5">
            <text:p>34491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MI SAS DI DAVIDE CIONI E C.</text:p>
          </table:table-cell>
          <table:table-cell office:value-type="float" office:value="687" table:style-name="ce8">
            <text:p>687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379" table:style-name="ce5">
            <text:p>23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MP GROUP IT <text:s/>SPA</text:p>
          </table:table-cell>
          <table:table-cell office:value-type="float" office:value="1276" table:style-name="ce8">
            <text:p>127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PKAPPA S.L.R.</text:p>
          </table:table-cell>
          <table:table-cell office:value-type="float" office:value="97" table:style-name="ce8">
            <text:p>9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Mobili e arredi</text:p>
          </table:table-cell>
          <table:table-cell office:value-type="float" office:value="4270" table:style-name="ce5">
            <text:p>427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MI SAS DI DAVIDE CIONI E C.</text:p>
          </table:table-cell>
          <table:table-cell office:value-type="float" office:value="106" table:style-name="ce8">
            <text:p>10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Mobili e arredi</text:p>
          </table:table-cell>
          <table:table-cell office:value-type="float" office:value="9662.4" table:style-name="ce5">
            <text:p>9662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PUTER TIME S.R.L.</text:p>
          </table:table-cell>
          <table:table-cell office:value-type="float" office:value="1473" table:style-name="ce8">
            <text:p>147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Mobili e arredi</text:p>
          </table:table-cell>
          <table:table-cell office:value-type="float" office:value="7230.94" table:style-name="ce5">
            <text:p>7230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0" table:style-name="ce8">
            <text:p>1720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31670.39000000001" table:style-name="ce5">
            <text:p>131670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O PENSIONE PERSEO SIRIO</text:p>
          </table:table-cell>
          <table:table-cell office:value-type="float" office:value="1252" table:style-name="ce8">
            <text:p>1252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0.96" table:style-name="ce5">
            <text:p>60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O PENSIONE PERSEO SIRIO</text:p>
          </table:table-cell>
          <table:table-cell office:value-type="float" office:value="1252" table:style-name="ce8">
            <text:p>1252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550.65" table:style-name="ce5">
            <text:p>550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AIL-SEDE CENTRALE-SCADUTO</text:p>
          </table:table-cell>
          <table:table-cell office:value-type="float" office:value="629" table:style-name="ce8">
            <text:p>62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095.5" table:style-name="ce5">
            <text:p>6095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AIL-SEDE CENTRALE-SCADUTO</text:p>
          </table:table-cell>
          <table:table-cell office:value-type="float" office:value="629" table:style-name="ce8">
            <text:p>629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51299.14" table:style-name="ce5">
            <text:p>51299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O PENSIONE PERSEO SIRIO</text:p>
          </table:table-cell>
          <table:table-cell office:value-type="float" office:value="1780" table:style-name="ce8">
            <text:p>1780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O PENSIONE PERSEO SIRIO</text:p>
          </table:table-cell>
          <table:table-cell office:value-type="float" office:value="1780" table:style-name="ce8">
            <text:p>1780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01.51" table:style-name="ce5">
            <text:p>601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6" table:style-name="ce8">
            <text:p>336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284.97000000000003" table:style-name="ce5">
            <text:p>284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6" table:style-name="ce8">
            <text:p>336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544" table:style-name="ce5">
            <text:p>5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6" table:style-name="ce8">
            <text:p>336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4184.88" table:style-name="ce5">
            <text:p>4184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6" table:style-name="ce8">
            <text:p>336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42620.87" table:style-name="ce5">
            <text:p>42620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7" table:style-name="ce8">
            <text:p>337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94.51" table:style-name="ce5">
            <text:p>394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7" table:style-name="ce8">
            <text:p>337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85" table:style-name="ce5">
            <text:p>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7" table:style-name="ce8">
            <text:p>337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142.80000000000001" table:style-name="ce5">
            <text:p>142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4" table:style-name="ce8">
            <text:p>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85" table:style-name="ce5">
            <text:p>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4" table:style-name="ce8">
            <text:p>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415.7" table:style-name="ce5">
            <text:p>415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4" table:style-name="ce8">
            <text:p>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7770.8" table:style-name="ce5">
            <text:p>777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4" table:style-name="ce8">
            <text:p>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99673.8" table:style-name="ce5">
            <text:p>99673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4" table:style-name="ce8">
            <text:p>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544" table:style-name="ce5">
            <text:p>5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4" table:style-name="ce8">
            <text:p>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60.35" table:style-name="ce5">
            <text:p>60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1" table:style-name="ce8">
            <text:p>114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30.52" table:style-name="ce5">
            <text:p>330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1" table:style-name="ce8">
            <text:p>114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779.35" table:style-name="ce5">
            <text:p>3779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1" table:style-name="ce8">
            <text:p>114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9916.89" table:style-name="ce5">
            <text:p>39916,8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2" table:style-name="ce8">
            <text:p>114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70.83" table:style-name="ce5">
            <text:p>70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2" table:style-name="ce8">
            <text:p>302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2354.8000000000002" table:style-name="ce5">
            <text:p>2354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9" table:style-name="ce8">
            <text:p>329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1558.33" table:style-name="ce5">
            <text:p>1558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30" table:style-name="ce8">
            <text:p>330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724.01" table:style-name="ce5">
            <text:p>724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32" table:style-name="ce8">
            <text:p>113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907.47" table:style-name="ce5">
            <text:p>1907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13" table:style-name="ce8">
            <text:p>1713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763.76" table:style-name="ce5">
            <text:p>763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3" table:style-name="ce8">
            <text:p>303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10081.870000000001" table:style-name="ce5">
            <text:p>10081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3" table:style-name="ce8">
            <text:p>110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0131.94" table:style-name="ce5">
            <text:p>10131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7" table:style-name="ce8">
            <text:p>1687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0123.73" table:style-name="ce5">
            <text:p>10123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6" table:style-name="ce8">
            <text:p>110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33.08" table:style-name="ce5">
            <text:p>33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7" table:style-name="ce8">
            <text:p>110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69.1" table:style-name="ce5">
            <text:p>169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8" table:style-name="ce8">
            <text:p>110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210.12" table:style-name="ce5">
            <text:p>210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7" table:style-name="ce8">
            <text:p>307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2278.63" table:style-name="ce5">
            <text:p>2278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0" table:style-name="ce8">
            <text:p>111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427.13" table:style-name="ce5">
            <text:p>1427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1" table:style-name="ce8">
            <text:p>1691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442.77" table:style-name="ce5">
            <text:p>1442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1" table:style-name="ce8">
            <text:p>311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65828.289999999994" table:style-name="ce5">
            <text:p>65828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8" table:style-name="ce8">
            <text:p>308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2084.34" table:style-name="ce5">
            <text:p>2084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9" table:style-name="ce8">
            <text:p>309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5313" table:style-name="ce5">
            <text:p>53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0" table:style-name="ce8">
            <text:p>310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5260.36" table:style-name="ce5">
            <text:p>5260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0" table:style-name="ce8">
            <text:p>310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36402.26" table:style-name="ce5">
            <text:p>36402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2" table:style-name="ce8">
            <text:p>111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56580.34" table:style-name="ce5">
            <text:p>56580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1" table:style-name="ce8">
            <text:p>111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827" table:style-name="ce5">
            <text:p>18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2" table:style-name="ce8">
            <text:p>1692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56654.52" table:style-name="ce5">
            <text:p>56654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3" table:style-name="ce8">
            <text:p>313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19412.79" table:style-name="ce5">
            <text:p>19412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2" table:style-name="ce8">
            <text:p>312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4771" table:style-name="ce5">
            <text:p>47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3" table:style-name="ce8">
            <text:p>111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9412.79" table:style-name="ce5">
            <text:p>19412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3" table:style-name="ce8">
            <text:p>1693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9412.79" table:style-name="ce5">
            <text:p>19412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6" table:style-name="ce8">
            <text:p>306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e spese per il personale</text:p>
          </table:table-cell>
          <table:table-cell office:value-type="float" office:value="598.97" table:style-name="ce5">
            <text:p>598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9" table:style-name="ce8">
            <text:p>110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e spese per il personale</text:p>
          </table:table-cell>
          <table:table-cell office:value-type="float" office:value="22.74" table:style-name="ce5">
            <text:p>22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9" table:style-name="ce8">
            <text:p>110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e spese per il personale</text:p>
          </table:table-cell>
          <table:table-cell office:value-type="float" office:value="25.74" table:style-name="ce5">
            <text:p>25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0" table:style-name="ce8">
            <text:p>1690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ltre spese per il personale</text:p>
          </table:table-cell>
          <table:table-cell office:value-type="float" office:value="17.600000000000001" table:style-name="ce5">
            <text:p>17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IOVANNETTI PROF. RICCARDO</text:p>
          </table:table-cell>
          <table:table-cell office:value-type="float" office:value="1717" table:style-name="ce8">
            <text:p>1717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5050" table:style-name="ce5">
            <text:p>50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S AUTOMATED DATA SYSTEMS S.P.A.</text:p>
          </table:table-cell>
          <table:table-cell office:value-type="float" office:value="83" table:style-name="ce8">
            <text:p>8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211.25" table:style-name="ce5">
            <text:p>2211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AY RISTOSERVICE S.P.A.</text:p>
          </table:table-cell>
          <table:table-cell office:value-type="float" office:value="360" table:style-name="ce8">
            <text:p>360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Servizi di ristorazione</text:p>
          </table:table-cell>
          <table:table-cell office:value-type="float" office:value="5439.38" table:style-name="ce5">
            <text:p>5439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AY RISTOSERVICE S.P.A.</text:p>
          </table:table-cell>
          <table:table-cell office:value-type="float" office:value="1736" table:style-name="ce8">
            <text:p>1736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Servizi di ristorazione</text:p>
          </table:table-cell>
          <table:table-cell office:value-type="float" office:value="8326.9500000000007" table:style-name="ce5">
            <text:p>8326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AY RISTOSERVICE S.P.A.</text:p>
          </table:table-cell>
          <table:table-cell office:value-type="float" office:value="1268" table:style-name="ce8">
            <text:p>126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di ristorazione</text:p>
          </table:table-cell>
          <table:table-cell office:value-type="float" office:value="8485.67" table:style-name="ce5">
            <text:p>8485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2" table:style-name="ce8">
            <text:p>114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94.84" table:style-name="ce5">
            <text:p>394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2" table:style-name="ce8">
            <text:p>114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134.30000000000001" table:style-name="ce5">
            <text:p>134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1" table:style-name="ce8">
            <text:p>1721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663.68" table:style-name="ce5">
            <text:p>663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1" table:style-name="ce8">
            <text:p>1721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779.35" table:style-name="ce5">
            <text:p>3779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1" table:style-name="ce8">
            <text:p>1721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41403.43" table:style-name="ce5">
            <text:p>41403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1" table:style-name="ce8">
            <text:p>1721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20.08" table:style-name="ce5">
            <text:p>320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2" table:style-name="ce8">
            <text:p>1722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94.82" table:style-name="ce5">
            <text:p>394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2" table:style-name="ce8">
            <text:p>1722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70.83" table:style-name="ce5">
            <text:p>70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2" table:style-name="ce8">
            <text:p>1722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59.5" table:style-name="ce5">
            <text:p>59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TRA S.R.L</text:p>
          </table:table-cell>
          <table:table-cell office:value-type="float" office:value="98" table:style-name="ce8">
            <text:p>9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beni di consumo</text:p>
          </table:table-cell>
          <table:table-cell office:value-type="float" office:value="2331.48" table:style-name="ce5">
            <text:p>2331,4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303" table:style-name="ce8">
            <text:p>1303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304" table:style-name="ce8">
            <text:p>1304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04" table:style-name="ce5">
            <text:p>10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64" table:style-name="ce8">
            <text:p>56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79" table:style-name="ce5">
            <text:p>7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UPEL - UNIONE PROVINCIALE ENTI LOCALI</text:p>
          </table:table-cell>
          <table:table-cell office:value-type="float" office:value="1067" table:style-name="ce8">
            <text:p>1067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302" table:style-name="ce5">
            <text:p>30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DIPENDENTI DIVERSI</text:p>
          </table:table-cell>
          <table:table-cell office:value-type="float" office:value="1114" table:style-name="ce8">
            <text:p>111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836.9" table:style-name="ce5">
            <text:p>836,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DIPENDENTI DIVERSI</text:p>
          </table:table-cell>
          <table:table-cell office:value-type="float" office:value="1694" table:style-name="ce8">
            <text:p>1694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704.58" table:style-name="ce5">
            <text:p>704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LEXI S.R.L.</text:p>
          </table:table-cell>
          <table:table-cell office:value-type="float" office:value="107" table:style-name="ce8">
            <text:p>10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sulenze</text:p>
          </table:table-cell>
          <table:table-cell office:value-type="float" office:value="9394" table:style-name="ce5">
            <text:p>93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LEXI S.R.L.</text:p>
          </table:table-cell>
          <table:table-cell office:value-type="float" office:value="108" table:style-name="ce8">
            <text:p>10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sulenze</text:p>
          </table:table-cell>
          <table:table-cell office:value-type="float" office:value="3477" table:style-name="ce5">
            <text:p>34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LEXI S.R.L.</text:p>
          </table:table-cell>
          <table:table-cell office:value-type="float" office:value="108" table:style-name="ce8">
            <text:p>10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sulenze</text:p>
          </table:table-cell>
          <table:table-cell office:value-type="float" office:value="3507.5" table:style-name="ce5">
            <text:p>350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LEXI S.R.L.</text:p>
          </table:table-cell>
          <table:table-cell office:value-type="float" office:value="1169" table:style-name="ce8">
            <text:p>116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sulenze</text:p>
          </table:table-cell>
          <table:table-cell office:value-type="float" office:value="3111" table:style-name="ce5">
            <text:p>31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O PENSIONE PERSEO SIRIO</text:p>
          </table:table-cell>
          <table:table-cell office:value-type="float" office:value="432" table:style-name="ce8">
            <text:p>43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2.87" table:style-name="ce5">
            <text:p>62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O PENSIONE PERSEO SIRIO</text:p>
          </table:table-cell>
          <table:table-cell office:value-type="float" office:value="432" table:style-name="ce8">
            <text:p>43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563.59" table:style-name="ce5">
            <text:p>563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5" table:style-name="ce8">
            <text:p>335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.29" table:style-name="ce5">
            <text:p>6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5" table:style-name="ce8">
            <text:p>335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56.33" table:style-name="ce5">
            <text:p>56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5" table:style-name="ce8">
            <text:p>335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7.61" table:style-name="ce5">
            <text:p>107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5" table:style-name="ce8">
            <text:p>335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97.38" table:style-name="ce5">
            <text:p>197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5" table:style-name="ce8">
            <text:p>335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530.27" table:style-name="ce5">
            <text:p>1530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5" table:style-name="ce8">
            <text:p>335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1727.06" table:style-name="ce5">
            <text:p>11727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5" table:style-name="ce8">
            <text:p>335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8670.66" table:style-name="ce5">
            <text:p>18670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35" table:style-name="ce8">
            <text:p>335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36129.66" table:style-name="ce5">
            <text:p>136129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" table:style-name="ce8">
            <text:p>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16487.02" table:style-name="ce5">
            <text:p>116487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2.48" table:style-name="ce5">
            <text:p>12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0.59" table:style-name="ce5">
            <text:p>20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49.05000000000001" table:style-name="ce5">
            <text:p>149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70" table:style-name="ce5">
            <text:p>27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401.41" table:style-name="ce5">
            <text:p>401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3217.97" table:style-name="ce5">
            <text:p>3217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1758.26" table:style-name="ce5">
            <text:p>21758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47976.49" table:style-name="ce5">
            <text:p>47976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01466.99" table:style-name="ce5">
            <text:p>201466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3" table:style-name="ce8">
            <text:p>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0.21" table:style-name="ce5">
            <text:p>0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0" table:style-name="ce8">
            <text:p>114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7.61" table:style-name="ce5">
            <text:p>107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0" table:style-name="ce8">
            <text:p>114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26.71" table:style-name="ce5">
            <text:p>126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0" table:style-name="ce8">
            <text:p>114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15.39" table:style-name="ce5">
            <text:p>215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0" table:style-name="ce8">
            <text:p>114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530.26" table:style-name="ce5">
            <text:p>1530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0" table:style-name="ce8">
            <text:p>114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954.67" table:style-name="ce5">
            <text:p>1954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0" table:style-name="ce8">
            <text:p>114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610.38" table:style-name="ce5">
            <text:p>10610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0" table:style-name="ce8">
            <text:p>114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7446.64" table:style-name="ce5">
            <text:p>17446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140" table:style-name="ce8">
            <text:p>114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27353.68" table:style-name="ce5">
            <text:p>127353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0" table:style-name="ce8">
            <text:p>1720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.38" table:style-name="ce5">
            <text:p>6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0" table:style-name="ce8">
            <text:p>1720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0.15" table:style-name="ce5">
            <text:p>60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0" table:style-name="ce8">
            <text:p>1720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7.99" table:style-name="ce5">
            <text:p>107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0" table:style-name="ce8">
            <text:p>1720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28.18" table:style-name="ce5">
            <text:p>228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7" table:style-name="ce8">
            <text:p>1727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135.24" table:style-name="ce5">
            <text:p>1135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0" table:style-name="ce8">
            <text:p>1720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530.31" table:style-name="ce5">
            <text:p>1530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0" table:style-name="ce8">
            <text:p>1720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582.16" table:style-name="ce5">
            <text:p>10582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720" table:style-name="ce8">
            <text:p>1720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7378.330000000002" table:style-name="ce5">
            <text:p>17378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ADE LAB SRL</text:p>
          </table:table-cell>
          <table:table-cell office:value-type="float" office:value="1228" table:style-name="ce8">
            <text:p>122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4000" table:style-name="ce5">
            <text:p>4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ADE LAB SRL</text:p>
          </table:table-cell>
          <table:table-cell office:value-type="float" office:value="1227" table:style-name="ce8">
            <text:p>122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5000" table:style-name="ce5">
            <text:p>5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079" table:style-name="ce8">
            <text:p>1079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108.58" table:style-name="ce5">
            <text:p>108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730" table:style-name="ce8">
            <text:p>1730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463.6" table:style-name="ce5">
            <text:p>463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730" table:style-name="ce8">
            <text:p>1730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1551.84" table:style-name="ce5">
            <text:p>1551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730" table:style-name="ce8">
            <text:p>1730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2221.62" table:style-name="ce5">
            <text:p>2221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INFRASTR.E MOBILITA' SOSTENIB.</text:p>
          </table:table-cell>
          <table:table-cell office:value-type="float" office:value="1059" table:style-name="ce8">
            <text:p>1059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Altri servizi</text:p>
          </table:table-cell>
          <table:table-cell office:value-type="float" office:value="2248.19" table:style-name="ce5">
            <text:p>2248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795" table:style-name="ce8">
            <text:p>1795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servizi</text:p>
          </table:table-cell>
          <table:table-cell office:value-type="float" office:value="4.04" table:style-name="ce5">
            <text:p>4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795" table:style-name="ce8">
            <text:p>1795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servizi</text:p>
          </table:table-cell>
          <table:table-cell office:value-type="float" office:value="32.03" table:style-name="ce5">
            <text:p>32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795" table:style-name="ce8">
            <text:p>1795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servizi</text:p>
          </table:table-cell>
          <table:table-cell office:value-type="float" office:value="67.010000000000005" table:style-name="ce5">
            <text:p>67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795" table:style-name="ce8">
            <text:p>1795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servizi</text:p>
          </table:table-cell>
          <table:table-cell office:value-type="float" office:value="86.65" table:style-name="ce5">
            <text:p>86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YCICERO S.R.L.</text:p>
          </table:table-cell>
          <table:table-cell office:value-type="float" office:value="26" table:style-name="ce8">
            <text:p>2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0.399999999999999" table:style-name="ce5">
            <text:p>20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YCICERO S.R.L.</text:p>
          </table:table-cell>
          <table:table-cell office:value-type="float" office:value="27" table:style-name="ce8">
            <text:p>2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2.8" table:style-name="ce5">
            <text:p>52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UPARK SRL</text:p>
          </table:table-cell>
          <table:table-cell office:value-type="float" office:value="358" table:style-name="ce8">
            <text:p>358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531.5" table:style-name="ce5">
            <text:p>253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BBLILINE.EU SRL<text:s/></text:p>
          </table:table-cell>
          <table:table-cell office:value-type="float" office:value="1238" table:style-name="ce8">
            <text:p>123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87" table:style-name="ce5">
            <text:p>1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7" table:style-name="ce8">
            <text:p>131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850" table:style-name="ce5">
            <text:p>8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623" table:style-name="ce8">
            <text:p>62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187.41" table:style-name="ce5">
            <text:p>3187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623" table:style-name="ce8">
            <text:p>623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6710.32" table:style-name="ce5">
            <text:p>6710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TECNOCARTA S.R.L.</text:p>
          </table:table-cell>
          <table:table-cell office:value-type="float" office:value="683" table:style-name="ce8">
            <text:p>683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067.5" table:style-name="ce5">
            <text:p>1067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UTOFFICINA IMPERO DI EREDI CARBONE G.SN</text:p>
          </table:table-cell>
          <table:table-cell office:value-type="float" office:value="282" table:style-name="ce8">
            <text:p>282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773.24" table:style-name="ce5">
            <text:p>3773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699" table:style-name="ce8">
            <text:p>699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30.44" table:style-name="ce5">
            <text:p>130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699" table:style-name="ce8">
            <text:p>699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13.06" table:style-name="ce5">
            <text:p>313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699" table:style-name="ce8">
            <text:p>699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16" table:style-name="ce5">
            <text:p>3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699" table:style-name="ce8">
            <text:p>699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28.4" table:style-name="ce5">
            <text:p>328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699" table:style-name="ce8">
            <text:p>699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03.03" table:style-name="ce5">
            <text:p>503,0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UTOFFICINA IMPERO DI EREDI CARBONE G.SN</text:p>
          </table:table-cell>
          <table:table-cell office:value-type="float" office:value="1794" table:style-name="ce8">
            <text:p>1794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99.29" table:style-name="ce5">
            <text:p>199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10.19" table:style-name="ce5">
            <text:p>210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75.2" table:style-name="ce5">
            <text:p>275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84.25" table:style-name="ce5">
            <text:p>384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63.49" table:style-name="ce5">
            <text:p>463,4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17.28" table:style-name="ce5">
            <text:p>517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37.65" table:style-name="ce5">
            <text:p>537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43.51" table:style-name="ce5">
            <text:p>543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ON S.R.L.</text:p>
          </table:table-cell>
          <table:table-cell office:value-type="float" office:value="1798" table:style-name="ce8">
            <text:p>1798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55.06" table:style-name="ce5">
            <text:p>355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6" table:style-name="ce8">
            <text:p>16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99.66" table:style-name="ce5">
            <text:p>99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6" table:style-name="ce8">
            <text:p>16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145.26" table:style-name="ce5">
            <text:p>145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20" table:style-name="ce8">
            <text:p>20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1638.45" table:style-name="ce5">
            <text:p>1638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5002" table:style-name="ce5">
            <text:p>50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8540" table:style-name="ce5">
            <text:p>854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22" table:style-name="ce8">
            <text:p>22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14762" table:style-name="ce5">
            <text:p>147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47214" table:style-name="ce5">
            <text:p>472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230" table:style-name="ce8">
            <text:p>23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servizi</text:p>
          </table:table-cell>
          <table:table-cell office:value-type="float" office:value="600.24" table:style-name="ce5">
            <text:p>600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230" table:style-name="ce8">
            <text:p>23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servizi</text:p>
          </table:table-cell>
          <table:table-cell office:value-type="float" office:value="2659.6" table:style-name="ce5">
            <text:p>2659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.C.I.-AUTOMOBILE CLUB D'ITALIA</text:p>
          </table:table-cell>
          <table:table-cell office:value-type="float" office:value="697" table:style-name="ce8">
            <text:p>697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22.29" table:style-name="ce5">
            <text:p>22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702" table:style-name="ce8">
            <text:p>702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2082.77" table:style-name="ce5">
            <text:p>2082,7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INFRASTR.E MOBILITA' SOSTENIB.</text:p>
          </table:table-cell>
          <table:table-cell office:value-type="float" office:value="713" table:style-name="ce8">
            <text:p>713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1333.73" table:style-name="ce5">
            <text:p>1333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079" table:style-name="ce8">
            <text:p>1079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52.01" table:style-name="ce5">
            <text:p>52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079" table:style-name="ce8">
            <text:p>1079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93.61" table:style-name="ce5">
            <text:p>93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MO NIVI CREDIT S.R.L. DIVISION</text:p>
          </table:table-cell>
          <table:table-cell office:value-type="float" office:value="1079" table:style-name="ce8">
            <text:p>1079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161.13" table:style-name="ce5">
            <text:p>161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087" table:style-name="ce8">
            <text:p>1087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556.32000000000005" table:style-name="ce5">
            <text:p>556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GIOLI S.P.A.</text:p>
          </table:table-cell>
          <table:table-cell office:value-type="float" office:value="1087" table:style-name="ce8">
            <text:p>1087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1625.04" table:style-name="ce5">
            <text:p>1625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DET S.R.L.</text:p>
          </table:table-cell>
          <table:table-cell office:value-type="float" office:value="1233" table:style-name="ce8">
            <text:p>1233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61.6" table:style-name="ce5">
            <text:p>61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DET S.R.L.</text:p>
          </table:table-cell>
          <table:table-cell office:value-type="float" office:value="1234" table:style-name="ce8">
            <text:p>1234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176" table:style-name="ce5">
            <text:p>17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MINOLI FERRAMENTA DI MINOLI ALESSANDRA &amp;</text:p>
          </table:table-cell>
          <table:table-cell office:value-type="float" office:value="1855" table:style-name="ce8">
            <text:p>1855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beni di consumo</text:p>
          </table:table-cell>
          <table:table-cell office:value-type="float" office:value="89.21" table:style-name="ce5">
            <text:p>89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01" table:style-name="ce8">
            <text:p>1301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02" table:style-name="ce8">
            <text:p>130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280" table:style-name="ce5">
            <text:p>2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S.PROV.STATO PONTE RADIO</text:p>
          </table:table-cell>
          <table:table-cell office:value-type="float" office:value="1805" table:style-name="ce8">
            <text:p>1805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beni di consumo</text:p>
          </table:table-cell>
          <table:table-cell office:value-type="float" office:value="1825" table:style-name="ce5">
            <text:p>18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IZZOLI 1923 S.R.L.</text:p>
          </table:table-cell>
          <table:table-cell office:value-type="float" office:value="283" table:style-name="ce8">
            <text:p>283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beni di consumo</text:p>
          </table:table-cell>
          <table:table-cell office:value-type="float" office:value="1473.39" table:style-name="ce5">
            <text:p>1473,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IZZOLI 1923 S.R.L.</text:p>
          </table:table-cell>
          <table:table-cell office:value-type="float" office:value="283" table:style-name="ce8">
            <text:p>283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beni di consumo</text:p>
          </table:table-cell>
          <table:table-cell office:value-type="float" office:value="2904.7" table:style-name="ce5">
            <text:p>2904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NORA SRL</text:p>
          </table:table-cell>
          <table:table-cell office:value-type="float" office:value="1062" table:style-name="ce8">
            <text:p>1062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Altri beni di consumo</text:p>
          </table:table-cell>
          <table:table-cell office:value-type="float" office:value="1281" table:style-name="ce5">
            <text:p>12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IZZOLI 1923 S.R.L.</text:p>
          </table:table-cell>
          <table:table-cell office:value-type="float" office:value="1797" table:style-name="ce8">
            <text:p>1797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beni di consumo</text:p>
          </table:table-cell>
          <table:table-cell office:value-type="float" office:value="414.35" table:style-name="ce5">
            <text:p>414,3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RIFARMA S.P.A. A SOCIO UNICO</text:p>
          </table:table-cell>
          <table:table-cell office:value-type="float" office:value="696" table:style-name="ce8">
            <text:p>696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726.5" table:style-name="ce5">
            <text:p>726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NET SOLUTIONS SRL</text:p>
          </table:table-cell>
          <table:table-cell office:value-type="float" office:value="712" table:style-name="ce8">
            <text:p>712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9150" table:style-name="ce5">
            <text:p>915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283" table:style-name="ce8">
            <text:p>1283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47.17" table:style-name="ce5">
            <text:p>47,1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284" table:style-name="ce8">
            <text:p>1284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166.8" table:style-name="ce5">
            <text:p>166,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285" table:style-name="ce8">
            <text:p>1285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21.5" table:style-name="ce5">
            <text:p>21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286" table:style-name="ce8">
            <text:p>128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121.01" table:style-name="ce5">
            <text:p>121,0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ALCETTA DANIELE</text:p>
          </table:table-cell>
          <table:table-cell office:value-type="float" office:value="1828" table:style-name="ce8">
            <text:p>1828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41.9" table:style-name="ce5">
            <text:p>41,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TIRO A SEGNO NAZIONALE GALLARATE ASD</text:p>
          </table:table-cell>
          <table:table-cell office:value-type="float" office:value="30" table:style-name="ce8">
            <text:p>30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6277" table:style-name="ce5">
            <text:p>627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X-PLORER ACADEMY DI LUCA MIGLIAVACCA S.A</text:p>
          </table:table-cell>
          <table:table-cell office:value-type="float" office:value="288" table:style-name="ce8">
            <text:p>288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0421.200000000001" table:style-name="ce5">
            <text:p>10421,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STANTINI <text:s/>LUCIANA</text:p>
          </table:table-cell>
          <table:table-cell office:value-type="float" office:value="296" table:style-name="ce8">
            <text:p>296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680" table:style-name="ce5">
            <text:p>168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X-PLORER ACADEMY DI LUCA MIGLIAVACCA S.A</text:p>
          </table:table-cell>
          <table:table-cell office:value-type="float" office:value="1279" table:style-name="ce8">
            <text:p>127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6563.6" table:style-name="ce5">
            <text:p>6563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LIANZ SPA - FONDO PENSIONE APERTO INSI</text:p>
          </table:table-cell>
          <table:table-cell office:value-type="float" office:value="372" table:style-name="ce8">
            <text:p>37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35403" table:style-name="ce5">
            <text:p>354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O PENSIONE PERSEO SIRIO</text:p>
          </table:table-cell>
          <table:table-cell office:value-type="float" office:value="1602" table:style-name="ce8">
            <text:p>160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4595" table:style-name="ce5">
            <text:p>145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O PENSIONE PERSEO SIRIO</text:p>
          </table:table-cell>
          <table:table-cell office:value-type="float" office:value="1603" table:style-name="ce8">
            <text:p>160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5607" table:style-name="ce5">
            <text:p>56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1" table:style-name="ce8">
            <text:p>301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3449.86" table:style-name="ce5">
            <text:p>3449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1" table:style-name="ce8">
            <text:p>301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81679.289999999994" table:style-name="ce5">
            <text:p>81679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0" table:style-name="ce8">
            <text:p>300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322" table:style-name="ce5">
            <text:p>3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2" table:style-name="ce8">
            <text:p>110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8.590000000000003" table:style-name="ce5">
            <text:p>38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2" table:style-name="ce8">
            <text:p>110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453.68" table:style-name="ce5">
            <text:p>3453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2" table:style-name="ce8">
            <text:p>110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81950.850000000006" table:style-name="ce5">
            <text:p>81950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1" table:style-name="ce8">
            <text:p>110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212.74" table:style-name="ce5">
            <text:p>1212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1" table:style-name="ce8">
            <text:p>110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8166.96" table:style-name="ce5">
            <text:p>8166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6" table:style-name="ce8">
            <text:p>1686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447.97" table:style-name="ce5">
            <text:p>3447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6" table:style-name="ce8">
            <text:p>1686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80688.179999999993" table:style-name="ce5">
            <text:p>80688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K ELEVATOR ITALIA S.P.A.</text:p>
          </table:table-cell>
          <table:table-cell office:value-type="float" office:value="213" table:style-name="ce8">
            <text:p>213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Mobili e arredi</text:p>
          </table:table-cell>
          <table:table-cell office:value-type="float" office:value="14080.02" table:style-name="ce5">
            <text:p>14080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.L. DI MOMBELLO LOREDANA</text:p>
          </table:table-cell>
          <table:table-cell office:value-type="float" office:value="532" table:style-name="ce8">
            <text:p>53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obili e arredi</text:p>
          </table:table-cell>
          <table:table-cell office:value-type="float" office:value="1363.96" table:style-name="ce5">
            <text:p>1363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SCUOLE MATERNE</text:p>
          </table:table-cell>
          <table:table-cell office:value-type="float" office:value="1270" table:style-name="ce8">
            <text:p>127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Trasferimenti correnti a organismi interni e/o unita' locali della amministrazione</text:p>
          </table:table-cell>
          <table:table-cell office:value-type="float" office:value="730000" table:style-name="ce5">
            <text:p>730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.L. DI MOMBELLO LOREDANA</text:p>
          </table:table-cell>
          <table:table-cell office:value-type="float" office:value="1755" table:style-name="ce8">
            <text:p>1755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Mobili e arredi</text:p>
          </table:table-cell>
          <table:table-cell office:value-type="float" office:value="5568.24" table:style-name="ce5">
            <text:p>5568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LACRIDA AMBIENTE VIABILITA' COSTRUZION</text:p>
          </table:table-cell>
          <table:table-cell office:value-type="float" office:value="367" table:style-name="ce8">
            <text:p>367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Beni immobili</text:p>
          </table:table-cell>
          <table:table-cell office:value-type="float" office:value="72327.98" table:style-name="ce5">
            <text:p>72327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LACRIDA AMBIENTE VIABILITA' COSTRUZION</text:p>
          </table:table-cell>
          <table:table-cell office:value-type="float" office:value="368" table:style-name="ce8">
            <text:p>368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Beni immobili</text:p>
          </table:table-cell>
          <table:table-cell office:value-type="float" office:value="21562.7" table:style-name="ce5">
            <text:p>21562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LACRIDA AMBIENTE VIABILITA' COSTRUZION</text:p>
          </table:table-cell>
          <table:table-cell office:value-type="float" office:value="369" table:style-name="ce8">
            <text:p>369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Beni immobili</text:p>
          </table:table-cell>
          <table:table-cell office:value-type="float" office:value="3031.03" table:style-name="ce5">
            <text:p>3031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LACRIDA AMBIENTE VIABILITA' COSTRUZION</text:p>
          </table:table-cell>
          <table:table-cell office:value-type="float" office:value="370" table:style-name="ce8">
            <text:p>370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Beni immobili</text:p>
          </table:table-cell>
          <table:table-cell office:value-type="float" office:value="4107.43" table:style-name="ce5">
            <text:p>4107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DIL &amp; RIPARA DI LULAJ ELTON</text:p>
          </table:table-cell>
          <table:table-cell office:value-type="float" office:value="446" table:style-name="ce8">
            <text:p>44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Beni immobili</text:p>
          </table:table-cell>
          <table:table-cell office:value-type="float" office:value="6053.64" table:style-name="ce5">
            <text:p>6053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RIOLI <text:s/>ALBERTO - INGEGNERE</text:p>
          </table:table-cell>
          <table:table-cell office:value-type="float" office:value="453" table:style-name="ce8">
            <text:p>45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Beni immobili</text:p>
          </table:table-cell>
          <table:table-cell office:value-type="float" office:value="1465.46" table:style-name="ce5">
            <text:p>1465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7" table:style-name="ce8">
            <text:p>327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Beni immobili</text:p>
          </table:table-cell>
          <table:table-cell office:value-type="float" office:value="1037.08" table:style-name="ce5">
            <text:p>1037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AVERIO <text:s/>DAVIDE MARIA-ARCHITETTO</text:p>
          </table:table-cell>
          <table:table-cell office:value-type="float" office:value="1651" table:style-name="ce8">
            <text:p>165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Beni immobili</text:p>
          </table:table-cell>
          <table:table-cell office:value-type="float" office:value="6100" table:style-name="ce5">
            <text:p>61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6" table:style-name="ce8">
            <text:p>112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4232.62" table:style-name="ce5">
            <text:p>4232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7" table:style-name="ce8">
            <text:p>112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1240.52" table:style-name="ce5">
            <text:p>1240,5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GNONI ANTONIO DI ROGNONI GIORGIO</text:p>
          </table:table-cell>
          <table:table-cell office:value-type="float" office:value="1648" table:style-name="ce8">
            <text:p>164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Beni immobili</text:p>
          </table:table-cell>
          <table:table-cell office:value-type="float" office:value="27890.12" table:style-name="ce5">
            <text:p>27890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9" table:style-name="ce8">
            <text:p>1709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Beni immobili</text:p>
          </table:table-cell>
          <table:table-cell office:value-type="float" office:value="1037.08" table:style-name="ce5">
            <text:p>1037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10" table:style-name="ce8">
            <text:p>1710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Beni immobili</text:p>
          </table:table-cell>
          <table:table-cell office:value-type="float" office:value="1037.08" table:style-name="ce5">
            <text:p>1037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VESTIMENTI PLASTICI SRL</text:p>
          </table:table-cell>
          <table:table-cell office:value-type="float" office:value="1766" table:style-name="ce8">
            <text:p>1766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servizi</text:p>
          </table:table-cell>
          <table:table-cell office:value-type="float" office:value="7884.23" table:style-name="ce5">
            <text:p>7884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DRIFOGLIO S.R.L.</text:p>
          </table:table-cell>
          <table:table-cell office:value-type="float" office:value="1496" table:style-name="ce8">
            <text:p>1496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1430.45" table:style-name="ce5">
            <text:p>1430,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DRIFOGLIO S.R.L.</text:p>
          </table:table-cell>
          <table:table-cell office:value-type="float" office:value="1497" table:style-name="ce8">
            <text:p>1497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67507.7" table:style-name="ce5">
            <text:p>67507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DRIFOGLIO S.R.L.</text:p>
          </table:table-cell>
          <table:table-cell office:value-type="float" office:value="1499" table:style-name="ce8">
            <text:p>1499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9762.81" table:style-name="ce5">
            <text:p>9762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DRIFOGLIO S.R.L.</text:p>
          </table:table-cell>
          <table:table-cell office:value-type="float" office:value="1498" table:style-name="ce8">
            <text:p>1498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23624.44" table:style-name="ce5">
            <text:p>23624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DRIFOGLIO S.R.L.</text:p>
          </table:table-cell>
          <table:table-cell office:value-type="float" office:value="1500" table:style-name="ce8">
            <text:p>1500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15203.9" table:style-name="ce5">
            <text:p>15203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ZZANZANICA S.P.A</text:p>
          </table:table-cell>
          <table:table-cell office:value-type="float" office:value="1163" table:style-name="ce8">
            <text:p>116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18680" table:style-name="ce5">
            <text:p>186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ZZANZANICA S.P.A</text:p>
          </table:table-cell>
          <table:table-cell office:value-type="float" office:value="1162" table:style-name="ce8">
            <text:p>116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35000" table:style-name="ce5">
            <text:p>35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ALISI <text:s/>SOFIA</text:p>
          </table:table-cell>
          <table:table-cell office:value-type="float" office:value="1161" table:style-name="ce8">
            <text:p>116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2500" table:style-name="ce5">
            <text:p>25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LACRIDA AMBIENTE VIABILITA' COSTRUZION</text:p>
          </table:table-cell>
          <table:table-cell office:value-type="float" office:value="1330" table:style-name="ce8">
            <text:p>1330</text:p>
          </table:table-cell>
          <table:table-cell office:value-type="string" table:style-name="ce8">
            <text:p>06/03/2023</text:p>
          </table:table-cell>
          <table:table-cell office:value-type="string" table:style-name="ce10">
            <text:p>Beni immobili</text:p>
          </table:table-cell>
          <table:table-cell office:value-type="float" office:value="7709.34" table:style-name="ce5">
            <text:p>7709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LACRIDA AMBIENTE VIABILITA' COSTRUZION</text:p>
          </table:table-cell>
          <table:table-cell office:value-type="float" office:value="1331" table:style-name="ce8">
            <text:p>1331</text:p>
          </table:table-cell>
          <table:table-cell office:value-type="string" table:style-name="ce8">
            <text:p>06/03/2023</text:p>
          </table:table-cell>
          <table:table-cell office:value-type="string" table:style-name="ce10">
            <text:p>Beni immobili</text:p>
          </table:table-cell>
          <table:table-cell office:value-type="float" office:value="3122.91" table:style-name="ce5">
            <text:p>3122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ANA SAS-LAVORI EDILI DI RANA FABIO &amp; C.</text:p>
          </table:table-cell>
          <table:table-cell office:value-type="float" office:value="715" table:style-name="ce8">
            <text:p>715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Beni immobili</text:p>
          </table:table-cell>
          <table:table-cell office:value-type="float" office:value="45801.3" table:style-name="ce5">
            <text:p>45801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DIL CO.RE.MA DI BORGHI A. &amp; C. S.R.L.</text:p>
          </table:table-cell>
          <table:table-cell office:value-type="float" office:value="1569" table:style-name="ce8">
            <text:p>156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Beni immobili</text:p>
          </table:table-cell>
          <table:table-cell office:value-type="float" office:value="554.88" table:style-name="ce5">
            <text:p>554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ZZANZANICA S.P.A</text:p>
          </table:table-cell>
          <table:table-cell office:value-type="float" office:value="1570" table:style-name="ce8">
            <text:p>157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Beni immobili</text:p>
          </table:table-cell>
          <table:table-cell office:value-type="float" office:value="3407.42" table:style-name="ce5">
            <text:p>3407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ZZANZANICA S.P.A</text:p>
          </table:table-cell>
          <table:table-cell office:value-type="float" office:value="1571" table:style-name="ce8">
            <text:p>157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Beni immobili</text:p>
          </table:table-cell>
          <table:table-cell office:value-type="float" office:value="55.12" table:style-name="ce5">
            <text:p>55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LACRIDA AMBIENTE VIABILITA' COSTRUZION</text:p>
          </table:table-cell>
          <table:table-cell office:value-type="float" office:value="1332" table:style-name="ce8">
            <text:p>1332</text:p>
          </table:table-cell>
          <table:table-cell office:value-type="string" table:style-name="ce8">
            <text:p>06/03/2023</text:p>
          </table:table-cell>
          <table:table-cell office:value-type="string" table:style-name="ce10">
            <text:p>Beni immobili</text:p>
          </table:table-cell>
          <table:table-cell office:value-type="float" office:value="5839.35" table:style-name="ce5">
            <text:p>5839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LACRIDA AMBIENTE VIABILITA' COSTRUZION</text:p>
          </table:table-cell>
          <table:table-cell office:value-type="float" office:value="1333" table:style-name="ce8">
            <text:p>1333</text:p>
          </table:table-cell>
          <table:table-cell office:value-type="string" table:style-name="ce8">
            <text:p>06/03/2023</text:p>
          </table:table-cell>
          <table:table-cell office:value-type="string" table:style-name="ce10">
            <text:p>Beni immobili</text:p>
          </table:table-cell>
          <table:table-cell office:value-type="float" office:value="61628.41" table:style-name="ce5">
            <text:p>61628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DIL &amp; RIPARA DI LULAJ ELTON</text:p>
          </table:table-cell>
          <table:table-cell office:value-type="float" office:value="1767" table:style-name="ce8">
            <text:p>1767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Beni immobili</text:p>
          </table:table-cell>
          <table:table-cell office:value-type="float" office:value="6039" table:style-name="ce5">
            <text:p>60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ZZANZANICA S.P.A</text:p>
          </table:table-cell>
          <table:table-cell office:value-type="float" office:value="1156" table:style-name="ce8">
            <text:p>115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54290" table:style-name="ce5">
            <text:p>542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DIL CO.RE.MA DI BORGHI A. &amp; C. S.R.L.</text:p>
          </table:table-cell>
          <table:table-cell office:value-type="float" office:value="1173" table:style-name="ce8">
            <text:p>117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54900" table:style-name="ce5">
            <text:p>549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S. DI TURRI GUGLIELMO E C. S.N.C.</text:p>
          </table:table-cell>
          <table:table-cell office:value-type="float" office:value="362" table:style-name="ce8">
            <text:p>362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Altri servizi</text:p>
          </table:table-cell>
          <table:table-cell office:value-type="float" office:value="20790.75" table:style-name="ce5">
            <text:p>20790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S. DI TURRI GUGLIELMO E C. S.N.C.</text:p>
          </table:table-cell>
          <table:table-cell office:value-type="float" office:value="362" table:style-name="ce8">
            <text:p>362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Altri servizi</text:p>
          </table:table-cell>
          <table:table-cell office:value-type="float" office:value="30386.12" table:style-name="ce5">
            <text:p>30386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DIL CO.RE.MA DI BORGHI A. &amp; C. S.R.L.</text:p>
          </table:table-cell>
          <table:table-cell office:value-type="float" office:value="378" table:style-name="ce8">
            <text:p>378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Beni immobili</text:p>
          </table:table-cell>
          <table:table-cell office:value-type="float" office:value="96800" table:style-name="ce5">
            <text:p>96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DIL CO.RE.MA DI BORGHI A. &amp; C. S.R.L.</text:p>
          </table:table-cell>
          <table:table-cell office:value-type="float" office:value="377" table:style-name="ce8">
            <text:p>377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Beni immobili</text:p>
          </table:table-cell>
          <table:table-cell office:value-type="float" office:value="13000" table:style-name="ce5">
            <text:p>13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UE VI SRL</text:p>
          </table:table-cell>
          <table:table-cell office:value-type="float" office:value="212" table:style-name="ce8">
            <text:p>212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Beni immobili</text:p>
          </table:table-cell>
          <table:table-cell office:value-type="float" office:value="14286.81" table:style-name="ce5">
            <text:p>14286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ECCHI COLORI S.R.L.</text:p>
          </table:table-cell>
          <table:table-cell office:value-type="float" office:value="207" table:style-name="ce8">
            <text:p>207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Beni immobili</text:p>
          </table:table-cell>
          <table:table-cell office:value-type="float" office:value="2311.06" table:style-name="ce5">
            <text:p>2311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ADRIFOGLIO S.R.L.</text:p>
          </table:table-cell>
          <table:table-cell office:value-type="float" office:value="1495" table:style-name="ce8">
            <text:p>1495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5273.81" table:style-name="ce5">
            <text:p>5273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FFAS LOMBARDIA ONLUS</text:p>
          </table:table-cell>
          <table:table-cell office:value-type="float" office:value="292" table:style-name="ce8">
            <text:p>292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5227.5" table:style-name="ce5">
            <text:p>522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SSETTI DOTT.SSA ANNA</text:p>
          </table:table-cell>
          <table:table-cell office:value-type="float" office:value="295" table:style-name="ce8">
            <text:p>29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6400" table:style-name="ce5">
            <text:p>6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UTURA EUROPA SAS DI LUISA LOVISOLO &amp; C.</text:p>
          </table:table-cell>
          <table:table-cell office:value-type="float" office:value="1149" table:style-name="ce8">
            <text:p>1149</text:p>
          </table:table-cell>
          <table:table-cell office:value-type="string" table:style-name="ce8">
            <text:p>23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6100" table:style-name="ce5">
            <text:p>61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TINELLI <text:s/>PIETRO</text:p>
          </table:table-cell>
          <table:table-cell office:value-type="float" office:value="614" table:style-name="ce8">
            <text:p>614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3000" table:style-name="ce5">
            <text:p>3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RANDI <text:s/>ERIKA</text:p>
          </table:table-cell>
          <table:table-cell office:value-type="float" office:value="615" table:style-name="ce8">
            <text:p>615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39" table:style-name="ce5">
            <text:p>3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RANDI <text:s/>ERIKA</text:p>
          </table:table-cell>
          <table:table-cell office:value-type="float" office:value="616" table:style-name="ce8">
            <text:p>616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2961" table:style-name="ce5">
            <text:p>29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VAN DOTT. MICHELE</text:p>
          </table:table-cell>
          <table:table-cell office:value-type="float" office:value="617" table:style-name="ce8">
            <text:p>617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2082.08" table:style-name="ce5">
            <text:p>2082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VAN DOTT. MICHELE</text:p>
          </table:table-cell>
          <table:table-cell office:value-type="float" office:value="1520" table:style-name="ce8">
            <text:p>1520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2050.88" table:style-name="ce5">
            <text:p>2050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SCUOLA S.P.A.</text:p>
          </table:table-cell>
          <table:table-cell office:value-type="float" office:value="1064" table:style-name="ce8">
            <text:p>1064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8840" table:style-name="ce5">
            <text:p>884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OWN ITALY SRL UNIPERSONALE</text:p>
          </table:table-cell>
          <table:table-cell office:value-type="float" office:value="1267" table:style-name="ce8">
            <text:p>126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1464" table:style-name="ce5">
            <text:p>14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351" table:style-name="ce8">
            <text:p>351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3658.2" table:style-name="ce5">
            <text:p>3658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350" table:style-name="ce8">
            <text:p>350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75657.01" table:style-name="ce5">
            <text:p>175657,0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ZAMBELLI <text:s/>ALESSANDRA-CONSULENTE ALIMENTA</text:p>
          </table:table-cell>
          <table:table-cell office:value-type="float" office:value="281" table:style-name="ce8">
            <text:p>281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5023.2" table:style-name="ce5">
            <text:p>5023,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ZAMBELLI <text:s/>ALESSANDRA-CONSULENTE ALIMENTA</text:p>
          </table:table-cell>
          <table:table-cell office:value-type="float" office:value="1150" table:style-name="ce8">
            <text:p>1150</text:p>
          </table:table-cell>
          <table:table-cell office:value-type="string" table:style-name="ce8">
            <text:p>23/02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872" table:style-name="ce5">
            <text:p>187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ZAMBELLI <text:s/>ALESSANDRA-CONSULENTE ALIMENTA</text:p>
          </table:table-cell>
          <table:table-cell office:value-type="float" office:value="1753" table:style-name="ce8">
            <text:p>1753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872" table:style-name="ce5">
            <text:p>18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1549" table:style-name="ce8">
            <text:p>1549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222038.11" table:style-name="ce5">
            <text:p>222038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1550" table:style-name="ce8">
            <text:p>1550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3826.58" table:style-name="ce5">
            <text:p>3826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726" table:style-name="ce8">
            <text:p>726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26032.01" table:style-name="ce5">
            <text:p>126032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728" table:style-name="ce8">
            <text:p>728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68348.42" table:style-name="ce5">
            <text:p>68348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727" table:style-name="ce8">
            <text:p>727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5121.4799999999996" table:style-name="ce5">
            <text:p>5121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PEL - UNIONE PROVINCIALE ENTI LOCALI</text:p>
          </table:table-cell>
          <table:table-cell office:value-type="float" office:value="31" table:style-name="ce8">
            <text:p>31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beni di consumo</text:p>
          </table:table-cell>
          <table:table-cell office:value-type="float" office:value="70" table:style-name="ce5">
            <text:p>7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4" table:style-name="ce8">
            <text:p>314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4" table:style-name="ce8">
            <text:p>314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6641.03" table:style-name="ce5">
            <text:p>6641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5" table:style-name="ce8">
            <text:p>111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5" table:style-name="ce8">
            <text:p>111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6688.91" table:style-name="ce5">
            <text:p>6688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5" table:style-name="ce8">
            <text:p>1695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5" table:style-name="ce8">
            <text:p>1695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6679.83" table:style-name="ce5">
            <text:p>6679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DE AMICIS</text:p>
          </table:table-cell>
          <table:table-cell office:value-type="float" office:value="1183" table:style-name="ce8">
            <text:p>118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847.72" table:style-name="ce5">
            <text:p>847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STATALE PONTI</text:p>
          </table:table-cell>
          <table:table-cell office:value-type="float" office:value="1187" table:style-name="ce8">
            <text:p>118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1612.02" table:style-name="ce5">
            <text:p>1612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DANTE</text:p>
          </table:table-cell>
          <table:table-cell office:value-type="float" office:value="1191" table:style-name="ce8">
            <text:p>119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1867.69" table:style-name="ce5">
            <text:p>1867,6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STITUTO COMPRENSIVO STATALE G.CARDANO</text:p>
          </table:table-cell>
          <table:table-cell office:value-type="float" office:value="1179" table:style-name="ce8">
            <text:p>117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1672.57" table:style-name="ce5">
            <text:p>1672,5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DE AMICIS</text:p>
          </table:table-cell>
          <table:table-cell office:value-type="float" office:value="1184" table:style-name="ce8">
            <text:p>118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1766.09" table:style-name="ce5">
            <text:p>1766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STATALE PONTI</text:p>
          </table:table-cell>
          <table:table-cell office:value-type="float" office:value="1188" table:style-name="ce8">
            <text:p>118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3358.38" table:style-name="ce5">
            <text:p>3358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DANTE</text:p>
          </table:table-cell>
          <table:table-cell office:value-type="float" office:value="1192" table:style-name="ce8">
            <text:p>119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3891" table:style-name="ce5">
            <text:p>389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STITUTO COMPRENSIVO STATALE G.CARDANO</text:p>
          </table:table-cell>
          <table:table-cell office:value-type="float" office:value="1180" table:style-name="ce8">
            <text:p>118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3484.53" table:style-name="ce5">
            <text:p>3484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VAN DOTT. MICHELE</text:p>
          </table:table-cell>
          <table:table-cell office:value-type="float" office:value="28" table:style-name="ce8">
            <text:p>2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2082" table:style-name="ce5">
            <text:p>20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TA E PENNA <text:s/>DI PAVAN MARCO</text:p>
          </table:table-cell>
          <table:table-cell office:value-type="float" office:value="12" table:style-name="ce8">
            <text:p>12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0.64" table:style-name="ce5">
            <text:p>50,6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STITUTO COMPRENSIVO STATALE G.CARDANO</text:p>
          </table:table-cell>
          <table:table-cell office:value-type="float" office:value="1181" table:style-name="ce8">
            <text:p>118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4878.34" table:style-name="ce5">
            <text:p>4878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IBRACCIO MILANO</text:p>
          </table:table-cell>
          <table:table-cell office:value-type="float" office:value="273" table:style-name="ce8">
            <text:p>273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4.64" table:style-name="ce5">
            <text:p>54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GATTOLERIA DI TONETTI RENATO</text:p>
          </table:table-cell>
          <table:table-cell office:value-type="float" office:value="415" table:style-name="ce8">
            <text:p>41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.71" table:style-name="ce5">
            <text:p>22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TA E PENNA <text:s/>DI PAVAN MARCO</text:p>
          </table:table-cell>
          <table:table-cell office:value-type="float" office:value="12" table:style-name="ce8">
            <text:p>12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.01" table:style-name="ce5">
            <text:p>32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EEN CARTOLERIA DI PAVAN</text:p>
          </table:table-cell>
          <table:table-cell office:value-type="float" office:value="29" table:style-name="ce8">
            <text:p>29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5.58000000000001" table:style-name="ce5">
            <text:p>155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TOLERIA LEVATI-ROSSI L</text:p>
          </table:table-cell>
          <table:table-cell office:value-type="float" office:value="1148" table:style-name="ce8">
            <text:p>1148</text:p>
          </table:table-cell>
          <table:table-cell office:value-type="string" table:style-name="ce8">
            <text:p>2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7.42" table:style-name="ce5">
            <text:p>67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EEN CARTOLERIA DI PAVAN</text:p>
          </table:table-cell>
          <table:table-cell office:value-type="float" office:value="703" table:style-name="ce8">
            <text:p>703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.48" table:style-name="ce5">
            <text:p>23,4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1671" table:style-name="ce8">
            <text:p>1671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85050.31" table:style-name="ce5">
            <text:p>85050,3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SEGNALIBRO SAS DI EMANUELA MORANI E C</text:p>
          </table:table-cell>
          <table:table-cell office:value-type="float" office:value="599" table:style-name="ce8">
            <text:p>59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.93" table:style-name="ce5">
            <text:p>31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 SANTIS <text:s/>MARZIA</text:p>
          </table:table-cell>
          <table:table-cell office:value-type="float" office:value="1665" table:style-name="ce8">
            <text:p>1665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.93" table:style-name="ce5">
            <text:p>31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TOLERIA EDICOLA AURORA</text:p>
          </table:table-cell>
          <table:table-cell office:value-type="float" office:value="1197" table:style-name="ce8">
            <text:p>119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4.51" table:style-name="ce5">
            <text:p>124,5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TOLIBRERIA IDEA</text:p>
          </table:table-cell>
          <table:table-cell office:value-type="float" office:value="1198" table:style-name="ce8">
            <text:p>119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95.47" table:style-name="ce5">
            <text:p>1795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GENOVA</text:p>
          </table:table-cell>
          <table:table-cell office:value-type="float" office:value="1199" table:style-name="ce8">
            <text:p>119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8.56" table:style-name="ce5">
            <text:p>48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TOLIBRERIA EDICOLA MONTI DI MONTI L.<text:s/></text:p>
          </table:table-cell>
          <table:table-cell office:value-type="float" office:value="1540" table:style-name="ce8">
            <text:p>1540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8.47" table:style-name="ce5">
            <text:p>328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SCUOLA SVIZZERA MILANO</text:p>
          </table:table-cell>
          <table:table-cell office:value-type="float" office:value="1230" table:style-name="ce8">
            <text:p>123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8.64" table:style-name="ce5">
            <text:p>68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LEDIS SRL</text:p>
          </table:table-cell>
          <table:table-cell office:value-type="float" office:value="1231" table:style-name="ce8">
            <text:p>1231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1.47" table:style-name="ce5">
            <text:p>51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DE AMICIS</text:p>
          </table:table-cell>
          <table:table-cell office:value-type="float" office:value="1185" table:style-name="ce8">
            <text:p>118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2472.5300000000002" table:style-name="ce5">
            <text:p>2472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STATALE PONTI</text:p>
          </table:table-cell>
          <table:table-cell office:value-type="float" office:value="1189" table:style-name="ce8">
            <text:p>118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4701.7299999999996" table:style-name="ce5">
            <text:p>4701,7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DANTE</text:p>
          </table:table-cell>
          <table:table-cell office:value-type="float" office:value="1193" table:style-name="ce8">
            <text:p>119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5447.4" table:style-name="ce5">
            <text:p>5447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IBRISCUOLA DI F.MONTAVOCI</text:p>
          </table:table-cell>
          <table:table-cell office:value-type="float" office:value="274" table:style-name="ce8">
            <text:p>274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.48" table:style-name="ce5">
            <text:p>23,4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GALLERIA ARTE MODERNA E CONT.</text:p>
          </table:table-cell>
          <table:table-cell office:value-type="float" office:value="1083" table:style-name="ce8">
            <text:p>1083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3334" table:style-name="ce5">
            <text:p>33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6" table:style-name="ce8">
            <text:p>1696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26827.78" table:style-name="ce5">
            <text:p>26827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RIOLI <text:s/>ALBERTO - INGEGNERE</text:p>
          </table:table-cell>
          <table:table-cell office:value-type="float" office:value="452" table:style-name="ce8">
            <text:p>45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Beni immobili di valore culturale, storico ed artistico</text:p>
          </table:table-cell>
          <table:table-cell office:value-type="float" office:value="4440.8" table:style-name="ce5">
            <text:p>444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LARIDO SRL</text:p>
          </table:table-cell>
          <table:table-cell office:value-type="float" office:value="365" table:style-name="ce8">
            <text:p>365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Altri servizi</text:p>
          </table:table-cell>
          <table:table-cell office:value-type="float" office:value="35319" table:style-name="ce5">
            <text:p>353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ELARIDO SRL</text:p>
          </table:table-cell>
          <table:table-cell office:value-type="float" office:value="1223" table:style-name="ce8">
            <text:p>1223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servizi</text:p>
          </table:table-cell>
          <table:table-cell office:value-type="float" office:value="28255.200000000001" table:style-name="ce5">
            <text:p>28255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RALDO <text:s/>TIZIANA</text:p>
          </table:table-cell>
          <table:table-cell office:value-type="float" office:value="1096" table:style-name="ce8">
            <text:p>109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833.33" table:style-name="ce5">
            <text:p>833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RALDO <text:s/>TIZIANA</text:p>
          </table:table-cell>
          <table:table-cell office:value-type="float" office:value="1681" table:style-name="ce8">
            <text:p>1681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ltri servizi</text:p>
          </table:table-cell>
          <table:table-cell office:value-type="float" office:value="833.33" table:style-name="ce5">
            <text:p>833,3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GALLERIA ARTE MODERNA E CONT.</text:p>
          </table:table-cell>
          <table:table-cell office:value-type="float" office:value="1082" table:style-name="ce8">
            <text:p>1082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Trasferimenti correnti a organismi interni e/o unita' locali della amministrazione</text:p>
          </table:table-cell>
          <table:table-cell office:value-type="float" office:value="190000" table:style-name="ce5">
            <text:p>1900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GALLERIA ARTE MODERNA E CONT.</text:p>
          </table:table-cell>
          <table:table-cell office:value-type="float" office:value="240" table:style-name="ce8">
            <text:p>240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705" table:style-name="ce5">
            <text:p>27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V SPA HOLDING</text:p>
          </table:table-cell>
          <table:table-cell office:value-type="float" office:value="534" table:style-name="ce8">
            <text:p>53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395" table:style-name="ce5">
            <text:p>3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OSCO VERDE S.N.C.</text:p>
          </table:table-cell>
          <table:table-cell office:value-type="float" office:value="14" table:style-name="ce8">
            <text:p>14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98.5" table:style-name="ce5">
            <text:p>98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OLE 24 ORE SPA</text:p>
          </table:table-cell>
          <table:table-cell office:value-type="float" office:value="741" table:style-name="ce8">
            <text:p>74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318.27999999999997" table:style-name="ce5">
            <text:p>318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IMULA SAS DI GIORGETTI ALBERTO E C.</text:p>
          </table:table-cell>
          <table:table-cell office:value-type="float" office:value="1504" table:style-name="ce8">
            <text:p>1504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1311.5" table:style-name="ce5">
            <text:p>131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OSCO VERDE S.N.C.</text:p>
          </table:table-cell>
          <table:table-cell office:value-type="float" office:value="1515" table:style-name="ce8">
            <text:p>1515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54.9" table:style-name="ce5">
            <text:p>254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DEA S.R.L.</text:p>
          </table:table-cell>
          <table:table-cell office:value-type="float" office:value="650" table:style-name="ce8">
            <text:p>650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491.9" table:style-name="ce5">
            <text:p>491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OSCO VERDE S.N.C.</text:p>
          </table:table-cell>
          <table:table-cell office:value-type="float" office:value="646" table:style-name="ce8">
            <text:p>646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59.60000000000002" table:style-name="ce5">
            <text:p>259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IODICI SAN PAOLO S.R.L.</text:p>
          </table:table-cell>
          <table:table-cell office:value-type="float" office:value="1274" table:style-name="ce8">
            <text:p>1274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92.9" table:style-name="ce5">
            <text:p>92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STEMA BIBL.CONSORTILE A.PANIZZI</text:p>
          </table:table-cell>
          <table:table-cell office:value-type="float" office:value="1676" table:style-name="ce8">
            <text:p>1676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beni di consumo</text:p>
          </table:table-cell>
          <table:table-cell office:value-type="float" office:value="1405.44" table:style-name="ce5">
            <text:p>1405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88" table:style-name="ce8">
            <text:p>128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12.5" table:style-name="ce5">
            <text:p>12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.A.M. GONZAGARREDI MONTESSORI SRL</text:p>
          </table:table-cell>
          <table:table-cell office:value-type="float" office:value="1829" table:style-name="ce8">
            <text:p>182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beni di consumo</text:p>
          </table:table-cell>
          <table:table-cell office:value-type="float" office:value="51.7" table:style-name="ce5">
            <text:p>51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MUSICALE MOZART</text:p>
          </table:table-cell>
          <table:table-cell office:value-type="float" office:value="244" table:style-name="ce8">
            <text:p>244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Altri beni di consumo</text:p>
          </table:table-cell>
          <table:table-cell office:value-type="float" office:value="2200" table:style-name="ce5">
            <text:p>2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ZZARINI <text:s/>PIETRO</text:p>
          </table:table-cell>
          <table:table-cell office:value-type="float" office:value="290" table:style-name="ce8">
            <text:p>290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O-VA S.R.L.</text:p>
          </table:table-cell>
          <table:table-cell office:value-type="float" office:value="416" table:style-name="ce8">
            <text:p>41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737.91" table:style-name="ce5">
            <text:p>737,9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GALLERIA ARTE MODERNA E CONT.</text:p>
          </table:table-cell>
          <table:table-cell office:value-type="float" office:value="355" table:style-name="ce8">
            <text:p>355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523.88" table:style-name="ce5">
            <text:p>2523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RAMA DI POMM</text:p>
          </table:table-cell>
          <table:table-cell office:value-type="float" office:value="1229" table:style-name="ce8">
            <text:p>122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PAGNIA DEI GELOSI - APS</text:p>
          </table:table-cell>
          <table:table-cell office:value-type="float" office:value="1057" table:style-name="ce8">
            <text:p>1057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385" table:style-name="ce5">
            <text:p>3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.I.A.E.</text:p>
          </table:table-cell>
          <table:table-cell office:value-type="float" office:value="1802" table:style-name="ce8">
            <text:p>1802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66.05" table:style-name="ce5">
            <text:p>166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.I.A.E.</text:p>
          </table:table-cell>
          <table:table-cell office:value-type="float" office:value="1803" table:style-name="ce8">
            <text:p>1803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551.22" table:style-name="ce5">
            <text:p>551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5" table:style-name="ce8">
            <text:p>31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3586.76" table:style-name="ce5">
            <text:p>3586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5" table:style-name="ce8">
            <text:p>31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26558.06" table:style-name="ce5">
            <text:p>26558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6" table:style-name="ce8">
            <text:p>111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586.76" table:style-name="ce5">
            <text:p>3586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6" table:style-name="ce8">
            <text:p>111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27017.29" table:style-name="ce5">
            <text:p>27017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6" table:style-name="ce8">
            <text:p>1696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586.76" table:style-name="ce5">
            <text:p>3586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AMICI DI PIERO CHIARA</text:p>
          </table:table-cell>
          <table:table-cell office:value-type="float" office:value="245" table:style-name="ce8">
            <text:p>245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CIETA' EDIZIONI MUSICALI ABEAT SNC</text:p>
          </table:table-cell>
          <table:table-cell office:value-type="float" office:value="1063" table:style-name="ce8">
            <text:p>1063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3026.72" table:style-name="ce5">
            <text:p>302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ORATORIO FOOTBALL CLUB ARNATE-APD</text:p>
          </table:table-cell>
          <table:table-cell office:value-type="float" office:value="1751" table:style-name="ce8">
            <text:p>1751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4679.76" table:style-name="ce5">
            <text:p>4679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98" table:style-name="ce8">
            <text:p>1698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161.5" table:style-name="ce5">
            <text:p>316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EDRATESE CALCIO 1985 SSD ARL</text:p>
          </table:table-cell>
          <table:table-cell office:value-type="float" office:value="600" table:style-name="ce8">
            <text:p>60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7245.84" table:style-name="ce5">
            <text:p>17245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.S.C.D. TORINO CLUB <text:s/>MARCO PAROLO</text:p>
          </table:table-cell>
          <table:table-cell office:value-type="float" office:value="602" table:style-name="ce8">
            <text:p>60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99.02" table:style-name="ce5">
            <text:p>199,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.S.C.D. TORINO CLUB <text:s/>MARCO PAROLO</text:p>
          </table:table-cell>
          <table:table-cell office:value-type="float" office:value="601" table:style-name="ce8">
            <text:p>60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6037.61" table:style-name="ce5">
            <text:p>16037,6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4" table:style-name="ce8">
            <text:p>1684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Beni immobili</text:p>
          </table:table-cell>
          <table:table-cell office:value-type="float" office:value="4554.2700000000004" table:style-name="ce5">
            <text:p>4554,2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GLIMA MODICA ARCH.FABIO</text:p>
          </table:table-cell>
          <table:table-cell office:value-type="float" office:value="717" table:style-name="ce8">
            <text:p>717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Beni immobili</text:p>
          </table:table-cell>
          <table:table-cell office:value-type="float" office:value="52870.9" table:style-name="ce5">
            <text:p>52870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AC-AUTORITA' NAZIONALE ANTICORRUZIONE</text:p>
          </table:table-cell>
          <table:table-cell office:value-type="float" office:value="1209" table:style-name="ce8">
            <text:p>1209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Beni immobili</text:p>
          </table:table-cell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TUDIO ASSOCIATO D+BM</text:p>
          </table:table-cell>
          <table:table-cell office:value-type="float" office:value="1502" table:style-name="ce8">
            <text:p>1502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24741.599999999999" table:style-name="ce5">
            <text:p>24741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DE AMICIS</text:p>
          </table:table-cell>
          <table:table-cell office:value-type="float" office:value="1186" table:style-name="ce8">
            <text:p>118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2543.17" table:style-name="ce5">
            <text:p>2543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STATALE PONTI</text:p>
          </table:table-cell>
          <table:table-cell office:value-type="float" office:value="1190" table:style-name="ce8">
            <text:p>119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4836.0600000000004" table:style-name="ce5">
            <text:p>4836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STITUTO COMPRENSIVO DANTE</text:p>
          </table:table-cell>
          <table:table-cell office:value-type="float" office:value="1194" table:style-name="ce8">
            <text:p>119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5603.05" table:style-name="ce5">
            <text:p>5603,0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STITUTO COMPRENSIVO STATALE G.CARDANO</text:p>
          </table:table-cell>
          <table:table-cell office:value-type="float" office:value="1182" table:style-name="ce8">
            <text:p>118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5017.72" table:style-name="ce5">
            <text:p>5017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HOOLBORMETT S.R.L.S. A SOCIO UNICO</text:p>
          </table:table-cell>
          <table:table-cell office:value-type="float" office:value="636" table:style-name="ce8">
            <text:p>636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46.6" table:style-name="ce5">
            <text:p>646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7" table:style-name="ce8">
            <text:p>317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3159.15" table:style-name="ce5">
            <text:p>3159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8" table:style-name="ce8">
            <text:p>111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163.84" table:style-name="ce5">
            <text:p>3163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A.M. COMPAGNIA ARCIERI MONICA</text:p>
          </table:table-cell>
          <table:table-cell office:value-type="float" office:value="698" table:style-name="ce8">
            <text:p>698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322" table:style-name="ce8">
            <text:p>132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84" table:style-name="ce5">
            <text:p>4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3" table:style-name="ce8">
            <text:p>1703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29161.56" table:style-name="ce5">
            <text:p>29161,5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85" table:style-name="ce8">
            <text:p>58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84" table:style-name="ce5">
            <text:p>4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3" table:style-name="ce8">
            <text:p>1703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3" table:style-name="ce8">
            <text:p>1703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0" table:style-name="ce8">
            <text:p>112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29318.11" table:style-name="ce5">
            <text:p>29318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NTI <text:s/>STEFANO - DOTTORE AGRONOMO</text:p>
          </table:table-cell>
          <table:table-cell office:value-type="float" office:value="403" table:style-name="ce8">
            <text:p>403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246.79" table:style-name="ce5">
            <text:p>2246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1" table:style-name="ce8">
            <text:p>321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1" table:style-name="ce8">
            <text:p>321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29058.720000000001" table:style-name="ce5">
            <text:p>29058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1" table:style-name="ce8">
            <text:p>321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0" table:style-name="ce8">
            <text:p>112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0" table:style-name="ce8">
            <text:p>112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VESTIMENTI PLASTICI SRL</text:p>
          </table:table-cell>
          <table:table-cell office:value-type="float" office:value="1764" table:style-name="ce8">
            <text:p>1764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servizi</text:p>
          </table:table-cell>
          <table:table-cell office:value-type="float" office:value="6585.44" table:style-name="ce5">
            <text:p>6585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RCHILINE GROUP STUDIO ASSOCIATO</text:p>
          </table:table-cell>
          <table:table-cell office:value-type="float" office:value="710" table:style-name="ce8">
            <text:p>710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1596.99" table:style-name="ce5">
            <text:p>1596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.EL.CO. S.R.L.</text:p>
          </table:table-cell>
          <table:table-cell office:value-type="float" office:value="1467" table:style-name="ce8">
            <text:p>146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servizi</text:p>
          </table:table-cell>
          <table:table-cell office:value-type="float" office:value="14200.8" table:style-name="ce5">
            <text:p>1420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S. DI TURRI GUGLIELMO E C. S.N.C.</text:p>
          </table:table-cell>
          <table:table-cell office:value-type="float" office:value="1077" table:style-name="ce8">
            <text:p>1077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30256" table:style-name="ce5">
            <text:p>302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CAZZINI ROBERTO-ARCHITETTO</text:p>
          </table:table-cell>
          <table:table-cell office:value-type="float" office:value="1068" table:style-name="ce8">
            <text:p>1068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Beni immobili</text:p>
          </table:table-cell>
          <table:table-cell office:value-type="float" office:value="16177.2" table:style-name="ce5">
            <text:p>16177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SCAZZINI ROBERTO-ARCHITETTO</text:p>
          </table:table-cell>
          <table:table-cell office:value-type="float" office:value="1568" table:style-name="ce8">
            <text:p>156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Beni immobili</text:p>
          </table:table-cell>
          <table:table-cell office:value-type="float" office:value="8564.4" table:style-name="ce5">
            <text:p>8564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EMME LINEA AMBIENTE SRL</text:p>
          </table:table-cell>
          <table:table-cell office:value-type="float" office:value="1501" table:style-name="ce8">
            <text:p>1501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611202.19999999995" table:style-name="ce5">
            <text:p>61120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EMME LINEA AMBIENTE SRL</text:p>
          </table:table-cell>
          <table:table-cell office:value-type="float" office:value="373" table:style-name="ce8">
            <text:p>373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611202.19999999995" table:style-name="ce5">
            <text:p>61120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EMME LINEA AMBIENTE SRL</text:p>
          </table:table-cell>
          <table:table-cell office:value-type="float" office:value="1054" table:style-name="ce8">
            <text:p>1054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611202.19999999995" table:style-name="ce5">
            <text:p>611202,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NSORZIO PARCO LOMBARDO DELLA VALLE DEL</text:p>
          </table:table-cell>
          <table:table-cell office:value-type="float" office:value="598" table:style-name="ce8">
            <text:p>59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8305.7999999999993" table:style-name="ce5">
            <text:p>8305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ROINI &amp; PAVAN S.N.C.</text:p>
          </table:table-cell>
          <table:table-cell office:value-type="float" office:value="1825" table:style-name="ce8">
            <text:p>1825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165" table:style-name="ce5">
            <text:p>1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NSIERO METICCIO ODV - ETS</text:p>
          </table:table-cell>
          <table:table-cell office:value-type="float" office:value="1752" table:style-name="ce8">
            <text:p>1752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1146.42" table:style-name="ce5">
            <text:p>1146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NSIERO METICCIO ODV - ETS</text:p>
          </table:table-cell>
          <table:table-cell office:value-type="float" office:value="1752" table:style-name="ce8">
            <text:p>1752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887.04" table:style-name="ce5">
            <text:p>887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NSIERO METICCIO ODV - ETS</text:p>
          </table:table-cell>
          <table:table-cell office:value-type="float" office:value="405" table:style-name="ce8">
            <text:p>40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servizi</text:p>
          </table:table-cell>
          <table:table-cell office:value-type="float" office:value="1615.68" table:style-name="ce5">
            <text:p>1615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TTALAND-PARCO FELINO DI GALLARATE</text:p>
          </table:table-cell>
          <table:table-cell office:value-type="float" office:value="637" table:style-name="ce8">
            <text:p>637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Trasferimenti correnti a altre imprese</text:p>
          </table:table-cell>
          <table:table-cell office:value-type="float" office:value="2000" table:style-name="ce5">
            <text:p>20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NSORZIO PARCO LOMBARDO DELLA VALLE DEL</text:p>
          </table:table-cell>
          <table:table-cell office:value-type="float" office:value="639" table:style-name="ce8">
            <text:p>639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96694.2" table:style-name="ce5">
            <text:p>96694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ROECOSTUDIO DI BRANCA ELISABETTA</text:p>
          </table:table-cell>
          <table:table-cell office:value-type="float" office:value="1503" table:style-name="ce8">
            <text:p>1503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i servizi</text:p>
          </table:table-cell>
          <table:table-cell office:value-type="float" office:value="8665.2000000000007" table:style-name="ce5">
            <text:p>8665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CILVILLE S.R.L.</text:p>
          </table:table-cell>
          <table:table-cell office:value-type="float" office:value="711" table:style-name="ce8">
            <text:p>711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Altri servizi</text:p>
          </table:table-cell>
          <table:table-cell office:value-type="float" office:value="213290.95" table:style-name="ce5">
            <text:p>213290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WISE ENGINEERING S.R.L.</text:p>
          </table:table-cell>
          <table:table-cell office:value-type="float" office:value="1491" table:style-name="ce8">
            <text:p>1491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34257.599999999999" table:style-name="ce5">
            <text:p>34257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.MA.S. SRL</text:p>
          </table:table-cell>
          <table:table-cell office:value-type="float" office:value="404" table:style-name="ce8">
            <text:p>404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Beni immobili</text:p>
          </table:table-cell>
          <table:table-cell office:value-type="float" office:value="411.47" table:style-name="ce5">
            <text:p>411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EDIL SRL</text:p>
          </table:table-cell>
          <table:table-cell office:value-type="float" office:value="1174" table:style-name="ce8">
            <text:p>117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90.23" table:style-name="ce5">
            <text:p>1190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UE T GESTIONI E COSTRUZIONI SRL</text:p>
          </table:table-cell>
          <table:table-cell office:value-type="float" office:value="371" table:style-name="ce8">
            <text:p>371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Beni immobili</text:p>
          </table:table-cell>
          <table:table-cell office:value-type="float" office:value="169697.12" table:style-name="ce5">
            <text:p>169697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IROLDI S.R.L.</text:p>
          </table:table-cell>
          <table:table-cell office:value-type="float" office:value="366" table:style-name="ce8">
            <text:p>366</text:p>
          </table:table-cell>
          <table:table-cell office:value-type="string" table:style-name="ce8">
            <text:p>25/01/2023</text:p>
          </table:table-cell>
          <table:table-cell office:value-type="string" table:style-name="ce10">
            <text:p>Beni immobili</text:p>
          </table:table-cell>
          <table:table-cell office:value-type="float" office:value="395615.95" table:style-name="ce5">
            <text:p>395615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30" table:style-name="ce8">
            <text:p>1130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2268.9299999999998" table:style-name="ce5">
            <text:p>2268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31" table:style-name="ce8">
            <text:p>1131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60.65" table:style-name="ce5">
            <text:p>60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12" table:style-name="ce8">
            <text:p>1712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Beni immobili</text:p>
          </table:table-cell>
          <table:table-cell office:value-type="float" office:value="9784.75" table:style-name="ce5">
            <text:p>9784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IROLDI S.R.L.</text:p>
          </table:table-cell>
          <table:table-cell office:value-type="float" office:value="1492" table:style-name="ce8">
            <text:p>1492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21257.9" table:style-name="ce5">
            <text:p>21257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IROLDI S.R.L.</text:p>
          </table:table-cell>
          <table:table-cell office:value-type="float" office:value="1493" table:style-name="ce8">
            <text:p>1493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Beni immobili</text:p>
          </table:table-cell>
          <table:table-cell office:value-type="float" office:value="116749.23" table:style-name="ce5">
            <text:p>116749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NAROTTO COSTRUZIONI S.N.C.</text:p>
          </table:table-cell>
          <table:table-cell office:value-type="float" office:value="1055" table:style-name="ce8">
            <text:p>1055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Beni immobili</text:p>
          </table:table-cell>
          <table:table-cell office:value-type="float" office:value="1410.54" table:style-name="ce5">
            <text:p>1410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NTI <text:s/>DANILO - GEOMETRA</text:p>
          </table:table-cell>
          <table:table-cell office:value-type="float" office:value="1660" table:style-name="ce8">
            <text:p>1660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Beni immobili</text:p>
          </table:table-cell>
          <table:table-cell office:value-type="float" office:value="2102" table:style-name="ce5">
            <text:p>21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9" table:style-name="ce8">
            <text:p>319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Altri servizi</text:p>
          </table:table-cell>
          <table:table-cell office:value-type="float" office:value="20883.28" table:style-name="ce5">
            <text:p>20883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0" table:style-name="ce8">
            <text:p>320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Altri servizi</text:p>
          </table:table-cell>
          <table:table-cell office:value-type="float" office:value="3110.25" table:style-name="ce5">
            <text:p>3110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VVISATO <text:s/>VINCENZO</text:p>
          </table:table-cell>
          <table:table-cell office:value-type="float" office:value="294" table:style-name="ce8">
            <text:p>294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Altri servizi</text:p>
          </table:table-cell>
          <table:table-cell office:value-type="float" office:value="242.25" table:style-name="ce5">
            <text:p>242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VERSI</text:p>
          </table:table-cell>
          <table:table-cell office:value-type="float" office:value="1134" table:style-name="ce8">
            <text:p>113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3598.4" table:style-name="ce5">
            <text:p>3598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VVISATO <text:s/>VINCENZO</text:p>
          </table:table-cell>
          <table:table-cell office:value-type="float" office:value="1139" table:style-name="ce8">
            <text:p>113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289.60000000000002" table:style-name="ce5">
            <text:p>289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VERSI</text:p>
          </table:table-cell>
          <table:table-cell office:value-type="float" office:value="1715" table:style-name="ce8">
            <text:p>1715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ltri servizi</text:p>
          </table:table-cell>
          <table:table-cell office:value-type="float" office:value="3466.41" table:style-name="ce5">
            <text:p>3466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VVISATO <text:s/>VINCENZO</text:p>
          </table:table-cell>
          <table:table-cell office:value-type="float" office:value="1719" table:style-name="ce8">
            <text:p>1719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servizi</text:p>
          </table:table-cell>
          <table:table-cell office:value-type="float" office:value="298.58999999999997" table:style-name="ce5">
            <text:p>298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2" table:style-name="ce8">
            <text:p>1702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ltri servizi</text:p>
          </table:table-cell>
          <table:table-cell office:value-type="float" office:value="847.38" table:style-name="ce5">
            <text:p>847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AC-AUTORITA' NAZIONALE ANTICORRUZIONE</text:p>
          </table:table-cell>
          <table:table-cell office:value-type="float" office:value="1212" table:style-name="ce8">
            <text:p>1212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servizi</text:p>
          </table:table-cell>
          <table:table-cell office:value-type="float" office:value="225" table:style-name="ce5">
            <text:p>2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EMME LINEA AMBIENTE SRL</text:p>
          </table:table-cell>
          <table:table-cell office:value-type="float" office:value="1652" table:style-name="ce8">
            <text:p>165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45586.28" table:style-name="ce5">
            <text:p>45586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18" table:style-name="ce8">
            <text:p>318</text:p>
          </table:table-cell>
          <table:table-cell office:value-type="string" table:style-name="ce8">
            <text:p>27/01/2023</text:p>
          </table:table-cell>
          <table:table-cell office:value-type="string" table:style-name="ce10">
            <text:p>Retribuzioni in denaro</text:p>
          </table:table-cell>
          <table:table-cell office:value-type="float" office:value="9734.6299999999992" table:style-name="ce5">
            <text:p>9734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19" table:style-name="ce8">
            <text:p>1119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0578.59" table:style-name="ce5">
            <text:p>10578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1" table:style-name="ce8">
            <text:p>1701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1914.07" table:style-name="ce5">
            <text:p>11914,0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91" table:style-name="ce8">
            <text:p>1291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LETTROMECC. COZZI GIOVANNI DI COZZI D.</text:p>
          </table:table-cell>
          <table:table-cell office:value-type="float" office:value="1232" table:style-name="ce8">
            <text:p>123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56.1" table:style-name="ce5">
            <text:p>56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18" table:style-name="ce8">
            <text:p>131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255" table:style-name="ce5">
            <text:p>2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FEIN SPA</text:p>
          </table:table-cell>
          <table:table-cell office:value-type="float" office:value="542" table:style-name="ce8">
            <text:p>54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enze e canoni</text:p>
          </table:table-cell>
          <table:table-cell office:value-type="float" office:value="24728.080000000002" table:style-name="ce5">
            <text:p>24728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TLANTICO SPA</text:p>
          </table:table-cell>
          <table:table-cell office:value-type="float" office:value="543" table:style-name="ce8">
            <text:p>54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enze e canoni</text:p>
          </table:table-cell>
          <table:table-cell office:value-type="float" office:value="285526.86" table:style-name="ce5">
            <text:p>285526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TLANTICO SPA</text:p>
          </table:table-cell>
          <table:table-cell office:value-type="float" office:value="544" table:style-name="ce8">
            <text:p>54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Utenze e canoni</text:p>
          </table:table-cell>
          <table:table-cell office:value-type="float" office:value="182871.81" table:style-name="ce5">
            <text:p>182871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GIENICA CASSANESE SERVIZI AMBIENTALI</text:p>
          </table:table-cell>
          <table:table-cell office:value-type="float" office:value="545" table:style-name="ce8">
            <text:p>54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313.69" table:style-name="ce5">
            <text:p>9313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TLANTICO SPA</text:p>
          </table:table-cell>
          <table:table-cell office:value-type="float" office:value="397" table:style-name="ce8">
            <text:p>397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23.09" table:style-name="ce5">
            <text:p>723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EDIL SRL</text:p>
          </table:table-cell>
          <table:table-cell office:value-type="float" office:value="401" table:style-name="ce8">
            <text:p>401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66.2" table:style-name="ce5">
            <text:p>1166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-BIT</text:p>
          </table:table-cell>
          <table:table-cell office:value-type="float" office:value="402" table:style-name="ce8">
            <text:p>402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95.28" table:style-name="ce5">
            <text:p>395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IOTEAM SANIFICAZIONI AMBIENTALI DI BINA</text:p>
          </table:table-cell>
          <table:table-cell office:value-type="float" office:value="1053" table:style-name="ce8">
            <text:p>1053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315.8" table:style-name="ce5">
            <text:p>5315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92" table:style-name="ce8">
            <text:p>129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1.05" table:style-name="ce5">
            <text:p>21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-BIT</text:p>
          </table:table-cell>
          <table:table-cell office:value-type="float" office:value="1494" table:style-name="ce8">
            <text:p>1494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36.72" table:style-name="ce5">
            <text:p>336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UPER PAV DI CIPOLLA ANTONINO &amp; C SNC</text:p>
          </table:table-cell>
          <table:table-cell office:value-type="float" office:value="718" table:style-name="ce8">
            <text:p>718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5240.92" table:style-name="ce5">
            <text:p>35240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-BIT</text:p>
          </table:table-cell>
          <table:table-cell office:value-type="float" office:value="719" table:style-name="ce8">
            <text:p>719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6.4" table:style-name="ce5">
            <text:p>146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AC-AUTORITA' NAZIONALE ANTICORRUZIONE</text:p>
          </table:table-cell>
          <table:table-cell office:value-type="float" office:value="1211" table:style-name="ce8">
            <text:p>1211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EDIL SRL</text:p>
          </table:table-cell>
          <table:table-cell office:value-type="float" office:value="1661" table:style-name="ce8">
            <text:p>1661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71.81" table:style-name="ce5">
            <text:p>1171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8" table:style-name="ce8">
            <text:p>112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Beni immobili</text:p>
          </table:table-cell>
          <table:table-cell office:value-type="float" office:value="1110.24" table:style-name="ce5">
            <text:p>1110,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AZZI S.A.S. DI MINAZZI MASSIMO E PAOL</text:p>
          </table:table-cell>
          <table:table-cell office:value-type="float" office:value="531" table:style-name="ce8">
            <text:p>53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beni di consumo</text:p>
          </table:table-cell>
          <table:table-cell office:value-type="float" office:value="3106" table:style-name="ce5">
            <text:p>31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SA DELLA GOMMA S.R.L.</text:p>
          </table:table-cell>
          <table:table-cell office:value-type="float" office:value="13" table:style-name="ce8">
            <text:p>13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beni di consumo</text:p>
          </table:table-cell>
          <table:table-cell office:value-type="float" office:value="2074" table:style-name="ce5">
            <text:p>20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LZONI S.A.S. DI FALZONI VITTORIO E C.<text:s/></text:p>
          </table:table-cell>
          <table:table-cell office:value-type="float" office:value="1737" table:style-name="ce8">
            <text:p>1737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beni di consumo</text:p>
          </table:table-cell>
          <table:table-cell office:value-type="float" office:value="3355" table:style-name="ce5">
            <text:p>33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AZZI S.A.S. DI MINAZZI MASSIMO E PAOL</text:p>
          </table:table-cell>
          <table:table-cell office:value-type="float" office:value="478" table:style-name="ce8">
            <text:p>47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beni di consumo</text:p>
          </table:table-cell>
          <table:table-cell office:value-type="float" office:value="723" table:style-name="ce5">
            <text:p>7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AMPA S.A.S.</text:p>
          </table:table-cell>
          <table:table-cell office:value-type="float" office:value="1754" table:style-name="ce8">
            <text:p>1754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beni di consumo</text:p>
          </table:table-cell>
          <table:table-cell office:value-type="float" office:value="2411.6999999999998" table:style-name="ce5">
            <text:p>2411,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MERCOLEDISANTO RESCUE &amp; ADVENTURE S.R.L.</text:p>
          </table:table-cell>
          <table:table-cell office:value-type="float" office:value="285" table:style-name="ce8">
            <text:p>285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beni di consumo</text:p>
          </table:table-cell>
          <table:table-cell office:value-type="float" office:value="764.16" table:style-name="ce5">
            <text:p>764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NELLI <text:s/>DARIO</text:p>
          </table:table-cell>
          <table:table-cell office:value-type="float" office:value="1581" table:style-name="ce8">
            <text:p>158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TARINI <text:s/>ANGELA</text:p>
          </table:table-cell>
          <table:table-cell office:value-type="float" office:value="1582" table:style-name="ce8">
            <text:p>158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81" table:style-name="ce8">
            <text:p>18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398.58" table:style-name="ce5">
            <text:p>3398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83" table:style-name="ce8">
            <text:p>18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045.59" table:style-name="ce5">
            <text:p>5045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85" table:style-name="ce8">
            <text:p>18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831.28" table:style-name="ce5">
            <text:p>2831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SANO MAGNAGO</text:p>
          </table:table-cell>
          <table:table-cell office:value-type="float" office:value="145" table:style-name="ce8">
            <text:p>14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524.17" table:style-name="ce5">
            <text:p>13524,1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AMARATE</text:p>
          </table:table-cell>
          <table:table-cell office:value-type="float" office:value="151" table:style-name="ce8">
            <text:p>15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687.96" table:style-name="ce5">
            <text:p>11687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SANO MAGNAGO</text:p>
          </table:table-cell>
          <table:table-cell office:value-type="float" office:value="146" table:style-name="ce8">
            <text:p>14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3.87" table:style-name="ce5">
            <text:p>553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63" table:style-name="ce8">
            <text:p>16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99.26" table:style-name="ce5">
            <text:p>2799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64" table:style-name="ce8">
            <text:p>16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285.98" table:style-name="ce5">
            <text:p>29285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SANO MAGNAGO</text:p>
          </table:table-cell>
          <table:table-cell office:value-type="float" office:value="165" table:style-name="ce8">
            <text:p>16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2147.600000000006" table:style-name="ce5">
            <text:p>72147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VARIA CON PREMEZZO</text:p>
          </table:table-cell>
          <table:table-cell office:value-type="float" office:value="166" table:style-name="ce8">
            <text:p>16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087.939999999999" table:style-name="ce5">
            <text:p>19087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OPERATIVA SOCIALE SIM-PATIA</text:p>
          </table:table-cell>
          <table:table-cell office:value-type="float" office:value="603" table:style-name="ce8">
            <text:p>60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90" table:style-name="ce5">
            <text:p>8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BELLORA ONLUS</text:p>
          </table:table-cell>
          <table:table-cell office:value-type="float" office:value="608" table:style-name="ce8">
            <text:p>60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194.7" table:style-name="ce5">
            <text:p>5194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ERRAZZI <text:s/>CARLO E FIGLIO DI FERRAZZI AND</text:p>
          </table:table-cell>
          <table:table-cell office:value-type="float" office:value="1827" table:style-name="ce8">
            <text:p>1827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7.2" table:style-name="ce5">
            <text:p>57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GNONI ENRICO SRL</text:p>
          </table:table-cell>
          <table:table-cell office:value-type="float" office:value="1831" table:style-name="ce8">
            <text:p>183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3.1" table:style-name="ce5">
            <text:p>23,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42" table:style-name="ce8">
            <text:p>184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36394.980000000003" table:style-name="ce5">
            <text:p>36394,9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42" table:style-name="ce8">
            <text:p>184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39022.23000000001" table:style-name="ce5">
            <text:p>139022,2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347" table:style-name="ce8">
            <text:p>347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0447.14" table:style-name="ce5">
            <text:p>10447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1543" table:style-name="ce8">
            <text:p>1543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5921.4" table:style-name="ce5">
            <text:p>15921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729" table:style-name="ce8">
            <text:p>729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29725.78" table:style-name="ce5">
            <text:p>29725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RISTORAZIONE SRL</text:p>
          </table:table-cell>
          <table:table-cell office:value-type="float" office:value="730" table:style-name="ce8">
            <text:p>73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5502.19" table:style-name="ce5">
            <text:p>15502,1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524" table:style-name="ce8">
            <text:p>1524</text:p>
          </table:table-cell>
          <table:table-cell office:value-type="string" table:style-name="ce8">
            <text:p>10/03/2023</text:p>
          </table:table-cell>
          <table:table-cell office:value-type="string" table:style-name="ce10">
            <text:p>Altri servizi</text:p>
          </table:table-cell>
          <table:table-cell office:value-type="float" office:value="264921.78999999998" table:style-name="ce5">
            <text:p>264921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4" table:style-name="ce8">
            <text:p>324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29890.74" table:style-name="ce5">
            <text:p>29890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3" table:style-name="ce8">
            <text:p>1123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30571.35" table:style-name="ce5">
            <text:p>30571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6" table:style-name="ce8">
            <text:p>1706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30680.97" table:style-name="ce5">
            <text:p>30680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RCOL SPA</text:p>
          </table:table-cell>
          <table:table-cell office:value-type="float" office:value="1551" table:style-name="ce8">
            <text:p>1551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beni di consumo</text:p>
          </table:table-cell>
          <table:table-cell office:value-type="float" office:value="1203.1199999999999" table:style-name="ce5">
            <text:p>1203,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RCOL SPA</text:p>
          </table:table-cell>
          <table:table-cell office:value-type="float" office:value="1552" table:style-name="ce8">
            <text:p>1552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beni di consumo</text:p>
          </table:table-cell>
          <table:table-cell office:value-type="float" office:value="16.8" table:style-name="ce5">
            <text:p>16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RCOL SPA</text:p>
          </table:table-cell>
          <table:table-cell office:value-type="float" office:value="1552" table:style-name="ce8">
            <text:p>1552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beni di consumo</text:p>
          </table:table-cell>
          <table:table-cell office:value-type="float" office:value="1611.71" table:style-name="ce5">
            <text:p>1611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294" table:style-name="ce8">
            <text:p>1294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beni di consumo</text:p>
          </table:table-cell>
          <table:table-cell office:value-type="float" office:value="29.75" table:style-name="ce5">
            <text:p>29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RCOL SPA</text:p>
          </table:table-cell>
          <table:table-cell office:value-type="float" office:value="1847" table:style-name="ce8">
            <text:p>1847</text:p>
          </table:table-cell>
          <table:table-cell office:value-type="string" table:style-name="ce8">
            <text:p>31/03/2023</text:p>
          </table:table-cell>
          <table:table-cell office:value-type="string" table:style-name="ce10">
            <text:p>Altri beni di consumo</text:p>
          </table:table-cell>
          <table:table-cell office:value-type="float" office:value="355.75" table:style-name="ce5">
            <text:p>355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LC S.P.A.</text:p>
          </table:table-cell>
          <table:table-cell office:value-type="float" office:value="1222" table:style-name="ce8">
            <text:p>1222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beni di consumo</text:p>
          </table:table-cell>
          <table:table-cell office:value-type="float" office:value="255.78" table:style-name="ce5">
            <text:p>255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LC S.P.A.</text:p>
          </table:table-cell>
          <table:table-cell office:value-type="float" office:value="1222" table:style-name="ce8">
            <text:p>1222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beni di consumo</text:p>
          </table:table-cell>
          <table:table-cell office:value-type="float" office:value="657.72" table:style-name="ce5">
            <text:p>657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ILC S.P.A.</text:p>
          </table:table-cell>
          <table:table-cell office:value-type="float" office:value="1222" table:style-name="ce8">
            <text:p>1222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beni di consumo</text:p>
          </table:table-cell>
          <table:table-cell office:value-type="float" office:value="858.69" table:style-name="ce5">
            <text:p>858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1215" table:style-name="ce8">
            <text:p>1215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6" table:style-name="ce5">
            <text:p>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1215" table:style-name="ce8">
            <text:p>1215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4.7" table:style-name="ce5">
            <text:p>44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1215" table:style-name="ce8">
            <text:p>1215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92.2" table:style-name="ce5">
            <text:p>9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1215" table:style-name="ce8">
            <text:p>1215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09.1" table:style-name="ce5">
            <text:p>109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1469" table:style-name="ce8">
            <text:p>146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2.2" table:style-name="ce5">
            <text:p>2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1469" table:style-name="ce8">
            <text:p>146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5.01" table:style-name="ce5">
            <text:p>115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MSC SPA</text:p>
          </table:table-cell>
          <table:table-cell office:value-type="float" office:value="1469" table:style-name="ce8">
            <text:p>146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00.1" table:style-name="ce5">
            <text:p>200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TALCHIM SRL</text:p>
          </table:table-cell>
          <table:table-cell office:value-type="float" office:value="1800" table:style-name="ce8">
            <text:p>1800</text:p>
          </table:table-cell>
          <table:table-cell office:value-type="string" table:style-name="ce8">
            <text:p>03/04/2023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41.31" table:style-name="ce5">
            <text:p>341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ESTER COOPERATIVA SOCIALE</text:p>
          </table:table-cell>
          <table:table-cell office:value-type="float" office:value="392" table:style-name="ce8">
            <text:p>392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29.5" table:style-name="ce5">
            <text:p>2929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OP.SOC.PROGETTO SOCIALE</text:p>
          </table:table-cell>
          <table:table-cell office:value-type="float" office:value="484" table:style-name="ce8">
            <text:p>48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706.7299999999996" table:style-name="ce5">
            <text:p>4706,7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UORILUOGHI SOCIETA' COOPERATIVA SOCIALE</text:p>
          </table:table-cell>
          <table:table-cell office:value-type="float" office:value="487" table:style-name="ce8">
            <text:p>48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238.01" table:style-name="ce5">
            <text:p>4238,0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ROGETTO POLLICINO ONLUS-SOC.COOP.SOC.</text:p>
          </table:table-cell>
          <table:table-cell office:value-type="float" office:value="491" table:style-name="ce8">
            <text:p>49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3.65" table:style-name="ce5">
            <text:p>4003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TAU ONLUS</text:p>
          </table:table-cell>
          <table:table-cell office:value-type="float" office:value="59" table:style-name="ce8">
            <text:p>59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20" table:style-name="ce5">
            <text:p>55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TAU ONLUS</text:p>
          </table:table-cell>
          <table:table-cell office:value-type="float" office:value="59" table:style-name="ce8">
            <text:p>59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360" table:style-name="ce5">
            <text:p>73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CIELO E TERRA ONLUS</text:p>
          </table:table-cell>
          <table:table-cell office:value-type="float" office:value="60" table:style-name="ce8">
            <text:p>60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800" table:style-name="ce5">
            <text:p>4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OBAB COOP.SOCIALE</text:p>
          </table:table-cell>
          <table:table-cell office:value-type="float" office:value="1806" table:style-name="ce8">
            <text:p>1806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056" table:style-name="ce5">
            <text:p>70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ITA' EDUCATIVA A. MERLARA</text:p>
          </table:table-cell>
          <table:table-cell office:value-type="float" office:value="1809" table:style-name="ce8">
            <text:p>180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2" table:style-name="ce5">
            <text:p>200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GIROTONDO PICCOLA SOCIETA'COOPERATIVA</text:p>
          </table:table-cell>
          <table:table-cell office:value-type="float" office:value="1812" table:style-name="ce8">
            <text:p>181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3.33" table:style-name="ce5">
            <text:p>1403,3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GIROTONDO PICCOLA SOCIETA'COOPERATIVA</text:p>
          </table:table-cell>
          <table:table-cell office:value-type="float" office:value="1812" table:style-name="ce8">
            <text:p>181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04.32" table:style-name="ce5">
            <text:p>3904,32</text:p>
          </table:table-cell>
          <table:table-cell table:number-columns-repeated="16379"/>
        </table:table-row>
        <table:table-row table:number-rows-repeated="3" table:style-name="ro3">
          <table:table-cell office:value-type="string" table:style-name="ce10">
            <text:p>IL GIROTONDO PICCOLA SOCIETA'COOPERATIVA</text:p>
          </table:table-cell>
          <table:table-cell office:value-type="float" office:value="1812" table:style-name="ce8">
            <text:p>181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29.31" table:style-name="ce5">
            <text:p>3929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NTIERO SOCIETA' COOP. SOCIALE</text:p>
          </table:table-cell>
          <table:table-cell office:value-type="float" office:value="1632" table:style-name="ce8">
            <text:p>163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533.1" table:style-name="ce5">
            <text:p>6533,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NEVER LAND SOCIETA' COOPERATIVA SOCIALE</text:p>
          </table:table-cell>
          <table:table-cell office:value-type="float" office:value="1636" table:style-name="ce8">
            <text:p>163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432.95" table:style-name="ce5">
            <text:p>7432,9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NEVER LAND SOCIETA' COOPERATIVA SOCIALE</text:p>
          </table:table-cell>
          <table:table-cell office:value-type="float" office:value="1817" table:style-name="ce8">
            <text:p>1817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144.6" table:style-name="ce5">
            <text:p>6144,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ROGETTO POLLICINO ONLUS-SOC.COOP.SOC.</text:p>
          </table:table-cell>
          <table:table-cell office:value-type="float" office:value="1818" table:style-name="ce8">
            <text:p>1818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3.65" table:style-name="ce5">
            <text:p>4003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AMARATE</text:p>
          </table:table-cell>
          <table:table-cell office:value-type="float" office:value="1541" table:style-name="ce8">
            <text:p>1541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790" table:style-name="ce5">
            <text:p>47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TI SAN GIUSEPPE SANT'ANDREA</text:p>
          </table:table-cell>
          <table:table-cell office:value-type="float" office:value="1334" table:style-name="ce8">
            <text:p>133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40" table:style-name="ce5">
            <text:p>144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ITA' EDUCATIVA A. MERLARA</text:p>
          </table:table-cell>
          <table:table-cell office:value-type="float" office:value="1056" table:style-name="ce8">
            <text:p>1056</text:p>
          </table:table-cell>
          <table:table-cell office:value-type="string" table:style-name="ce8">
            <text:p>16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2" table:style-name="ce5">
            <text:p>20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.CASA LUISA ONLUS IL MARSUPIO</text:p>
          </table:table-cell>
          <table:table-cell office:value-type="float" office:value="1851" table:style-name="ce8">
            <text:p>185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22" table:style-name="ce5">
            <text:p>39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OP.SOC.PROGETTO SOCIALE</text:p>
          </table:table-cell>
          <table:table-cell office:value-type="float" office:value="1853" table:style-name="ce8">
            <text:p>1853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495.7000000000007" table:style-name="ce5">
            <text:p>9495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NTIERO SOCIETA' COOP. SOCIALE</text:p>
          </table:table-cell>
          <table:table-cell office:value-type="float" office:value="1814" table:style-name="ce8">
            <text:p>181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86.55" table:style-name="ce5">
            <text:p>5786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CLESSIDRA COOP.SOCIALE</text:p>
          </table:table-cell>
          <table:table-cell office:value-type="float" office:value="1815" table:style-name="ce8">
            <text:p>1815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56.4" table:style-name="ce5">
            <text:p>6056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QUERCIA SOCIETA' COOPERATIVA SOCIALE</text:p>
          </table:table-cell>
          <table:table-cell office:value-type="float" office:value="1816" table:style-name="ce8">
            <text:p>1816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11" table:style-name="ce5">
            <text:p>19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ESTER COOPERATIVA SOCIALE</text:p>
          </table:table-cell>
          <table:table-cell office:value-type="float" office:value="1839" table:style-name="ce8">
            <text:p>183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46" table:style-name="ce5">
            <text:p>26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.CASA LUISA ONLUS IL MARSUPIO</text:p>
          </table:table-cell>
          <table:table-cell office:value-type="float" office:value="1615" table:style-name="ce8">
            <text:p>161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42" table:style-name="ce5">
            <text:p>43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OBAB COOP.SOCIALE</text:p>
          </table:table-cell>
          <table:table-cell office:value-type="float" office:value="1618" table:style-name="ce8">
            <text:p>161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97.41" table:style-name="ce5">
            <text:p>997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OBAB COOP.SOCIALE</text:p>
          </table:table-cell>
          <table:table-cell office:value-type="float" office:value="1619" table:style-name="ce8">
            <text:p>161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812" table:style-name="ce5">
            <text:p>78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ITA' EDUCATIVA A. MERLARA</text:p>
          </table:table-cell>
          <table:table-cell office:value-type="float" office:value="1622" table:style-name="ce8">
            <text:p>162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2" table:style-name="ce5">
            <text:p>200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OSATO <text:s/>MARCO</text:p>
          </table:table-cell>
          <table:table-cell office:value-type="float" office:value="136" table:style-name="ce8">
            <text:p>13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NDICI <text:s/>ANDREA</text:p>
          </table:table-cell>
          <table:table-cell office:value-type="float" office:value="137" table:style-name="ce8">
            <text:p>13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BUSTELLI <text:s/>DANIELE</text:p>
          </table:table-cell>
          <table:table-cell office:value-type="float" office:value="132" table:style-name="ce8">
            <text:p>13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0" table:style-name="ce5">
            <text:p>3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RENGHI <text:s/>CLAUDIA MARIA</text:p>
          </table:table-cell>
          <table:table-cell office:value-type="float" office:value="133" table:style-name="ce8">
            <text:p>13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SSO <text:s/>FRANCESCA</text:p>
          </table:table-cell>
          <table:table-cell office:value-type="float" office:value="123" table:style-name="ce8">
            <text:p>12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0" table:style-name="ce5">
            <text:p>3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VETTI <text:s/>ALBERTO</text:p>
          </table:table-cell>
          <table:table-cell office:value-type="float" office:value="127" table:style-name="ce8">
            <text:p>12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ORRESI <text:s/>EMILIO</text:p>
          </table:table-cell>
          <table:table-cell office:value-type="float" office:value="134" table:style-name="ce8">
            <text:p>13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TTA <text:s/>DARIA</text:p>
          </table:table-cell>
          <table:table-cell office:value-type="float" office:value="124" table:style-name="ce8">
            <text:p>12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ANETTI <text:s/>CORRADO</text:p>
          </table:table-cell>
          <table:table-cell office:value-type="float" office:value="138" table:style-name="ce8">
            <text:p>13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ONDINI <text:s/>ELIOS</text:p>
          </table:table-cell>
          <table:table-cell office:value-type="float" office:value="131" table:style-name="ce8">
            <text:p>13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UCCHELLI <text:s/>FABIO</text:p>
          </table:table-cell>
          <table:table-cell office:value-type="float" office:value="129" table:style-name="ce8">
            <text:p>12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'ESPOSITO <text:s/>DANIELA</text:p>
          </table:table-cell>
          <table:table-cell office:value-type="float" office:value="126" table:style-name="ce8">
            <text:p>12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AMO <text:s/>PAOLO</text:p>
          </table:table-cell>
          <table:table-cell office:value-type="float" office:value="110" table:style-name="ce8">
            <text:p>11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LLOMO <text:s/>GIORGIO</text:p>
          </table:table-cell>
          <table:table-cell office:value-type="float" office:value="112" table:style-name="ce8">
            <text:p>11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ATI <text:s/>PATRIZIA</text:p>
          </table:table-cell>
          <table:table-cell office:value-type="float" office:value="113" table:style-name="ce8">
            <text:p>11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80" table:style-name="ce5">
            <text:p>12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RNELLI <text:s/>DARIO</text:p>
          </table:table-cell>
          <table:table-cell office:value-type="float" office:value="114" table:style-name="ce8">
            <text:p>11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TARINI <text:s/>ANGELA</text:p>
          </table:table-cell>
          <table:table-cell office:value-type="float" office:value="115" table:style-name="ce8">
            <text:p>11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ISHAJ <text:s/>VALENTIN</text:p>
          </table:table-cell>
          <table:table-cell office:value-type="float" office:value="116" table:style-name="ce8">
            <text:p>11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MPERTI <text:s/>LUCA</text:p>
          </table:table-cell>
          <table:table-cell office:value-type="float" office:value="117" table:style-name="ce8">
            <text:p>11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20" table:style-name="ce5">
            <text:p>19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LLA <text:s/>JULY ROSSANA</text:p>
          </table:table-cell>
          <table:table-cell office:value-type="float" office:value="118" table:style-name="ce8">
            <text:p>11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AMBOLI <text:s/>GIGLIOLA</text:p>
          </table:table-cell>
          <table:table-cell office:value-type="float" office:value="122" table:style-name="ce8">
            <text:p>12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FFARETTI <text:s/>ELISABETTA</text:p>
          </table:table-cell>
          <table:table-cell office:value-type="float" office:value="119" table:style-name="ce8">
            <text:p>11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85" table:style-name="ce5">
            <text:p>4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GANTI <text:s/>MATTEO</text:p>
          </table:table-cell>
          <table:table-cell office:value-type="float" office:value="120" table:style-name="ce8">
            <text:p>12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DRAN <text:s/>MARCELLO GIORGIO</text:p>
          </table:table-cell>
          <table:table-cell office:value-type="float" office:value="121" table:style-name="ce8">
            <text:p>12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L'ALBERO DELLA VITA ONLUS</text:p>
          </table:table-cell>
          <table:table-cell office:value-type="float" office:value="1811" table:style-name="ce8">
            <text:p>181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2" table:style-name="ce5">
            <text:p>1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L'ALBERO DELLA VITA ONLUS</text:p>
          </table:table-cell>
          <table:table-cell office:value-type="float" office:value="1811" table:style-name="ce8">
            <text:p>181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1.5" table:style-name="ce5">
            <text:p>20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L'ALBERO DELLA VITA ONLUS</text:p>
          </table:table-cell>
          <table:table-cell office:value-type="float" office:value="1811" table:style-name="ce8">
            <text:p>181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20.5" table:style-name="ce5">
            <text:p>72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L'ALBERO DELLA VITA ONLUS</text:p>
          </table:table-cell>
          <table:table-cell office:value-type="float" office:value="1811" table:style-name="ce8">
            <text:p>181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78" table:style-name="ce5">
            <text:p>7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IBC SOCIETA' COOPERATIVA SOCIALE</text:p>
          </table:table-cell>
          <table:table-cell office:value-type="float" office:value="1614" table:style-name="ce8">
            <text:p>161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83" table:style-name="ce5">
            <text:p>4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IBC SOCIETA' COOPERATIVA SOCIALE</text:p>
          </table:table-cell>
          <table:table-cell office:value-type="float" office:value="1852" table:style-name="ce8">
            <text:p>1852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83" table:style-name="ce5">
            <text:p>4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AMO <text:s/>PAOLO</text:p>
          </table:table-cell>
          <table:table-cell office:value-type="float" office:value="1578" table:style-name="ce8">
            <text:p>157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LLOMO <text:s/>GIORGIO</text:p>
          </table:table-cell>
          <table:table-cell office:value-type="float" office:value="1579" table:style-name="ce8">
            <text:p>157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ATI <text:s/>PATRIZIA</text:p>
          </table:table-cell>
          <table:table-cell office:value-type="float" office:value="1580" table:style-name="ce8">
            <text:p>158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40" table:style-name="ce5">
            <text:p>64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GIROTONDO PICCOLA SOCIETA'COOPERATIVA</text:p>
          </table:table-cell>
          <table:table-cell office:value-type="float" office:value="1629" table:style-name="ce8">
            <text:p>162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22.6400000000003" table:style-name="ce5">
            <text:p>4322,64</text:p>
          </table:table-cell>
          <table:table-cell table:number-columns-repeated="16379"/>
        </table:table-row>
        <table:table-row table:number-rows-repeated="4" table:style-name="ro3">
          <table:table-cell office:value-type="string" table:style-name="ce10">
            <text:p>IL GIROTONDO PICCOLA SOCIETA'COOPERATIVA</text:p>
          </table:table-cell>
          <table:table-cell office:value-type="float" office:value="1629" table:style-name="ce8">
            <text:p>162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50.3100000000004" table:style-name="ce5">
            <text:p>4350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CLESSIDRA COOP.SOCIALE</text:p>
          </table:table-cell>
          <table:table-cell office:value-type="float" office:value="1634" table:style-name="ce8">
            <text:p>163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705.3" table:style-name="ce5">
            <text:p>6705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QUERCIA SOCIETA' COOPERATIVA SOCIALE</text:p>
          </table:table-cell>
          <table:table-cell office:value-type="float" office:value="1635" table:style-name="ce8">
            <text:p>163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15.75" table:style-name="ce5">
            <text:p>2115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ESTER COOPERATIVA SOCIALE</text:p>
          </table:table-cell>
          <table:table-cell office:value-type="float" office:value="1839" table:style-name="ce8">
            <text:p>183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64.75" table:style-name="ce5">
            <text:p>1464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ESTER COOPERATIVA SOCIALE</text:p>
          </table:table-cell>
          <table:table-cell office:value-type="float" office:value="1839" table:style-name="ce8">
            <text:p>183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88.68" table:style-name="ce5">
            <text:p>3188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ESTER COOPERATIVA SOCIALE</text:p>
          </table:table-cell>
          <table:table-cell office:value-type="float" office:value="1837" table:style-name="ce8">
            <text:p>1837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99" table:style-name="ce5">
            <text:p>13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TRONNO</text:p>
          </table:table-cell>
          <table:table-cell office:value-type="float" office:value="526" table:style-name="ce8">
            <text:p>52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.5" table:style-name="ce5">
            <text:p>12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ZIENDA SPEC.CONSORT.SERV.ALLA PERSONA</text:p>
          </table:table-cell>
          <table:table-cell office:value-type="float" office:value="449" table:style-name="ce8">
            <text:p>44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3.81" table:style-name="ce5">
            <text:p>113,8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NTIERO SOCIETA' COOP. SOCIALE</text:p>
          </table:table-cell>
          <table:table-cell office:value-type="float" office:value="462" table:style-name="ce8">
            <text:p>46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5.5" table:style-name="ce5">
            <text:p>115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473" table:style-name="ce8">
            <text:p>47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19" table:style-name="ce5">
            <text:p>8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BANDA COOP.SOCIALE ARL ONLUS</text:p>
          </table:table-cell>
          <table:table-cell office:value-type="float" office:value="384" table:style-name="ce8">
            <text:p>384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29" table:style-name="ce5">
            <text:p>10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ATURART COOPERATIVA SOCIALE A R.L.</text:p>
          </table:table-cell>
          <table:table-cell office:value-type="float" office:value="385" table:style-name="ce8">
            <text:p>385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977.3" table:style-name="ce5">
            <text:p>7977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CCOLO PRINCIPE-COOP.SOCIALE ONLUS</text:p>
          </table:table-cell>
          <table:table-cell office:value-type="float" office:value="387" table:style-name="ce8">
            <text:p>387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5.5" table:style-name="ce5">
            <text:p>325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ZIENDA SPEC.CONSORT.SERV.ALLA PERSONA</text:p>
          </table:table-cell>
          <table:table-cell office:value-type="float" office:value="483" table:style-name="ce8">
            <text:p>48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.96" table:style-name="ce5">
            <text:p>23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ROGETTO POLLICINO ONLUS-SOC.COOP.SOC.</text:p>
          </table:table-cell>
          <table:table-cell office:value-type="float" office:value="496" table:style-name="ce8">
            <text:p>49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725" table:style-name="ce5">
            <text:p>47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SA DI RIPOSO S.GAETANO</text:p>
          </table:table-cell>
          <table:table-cell office:value-type="float" office:value="497" table:style-name="ce8">
            <text:p>49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75" table:style-name="ce5">
            <text:p>6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.CASA LUISA ONLUS IL MARSUPIO</text:p>
          </table:table-cell>
          <table:table-cell office:value-type="float" office:value="62" table:style-name="ce8">
            <text:p>62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202" table:style-name="ce5">
            <text:p>42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0">
            <text:p>LA BANDA COOP.SOCIALE ARL ONLUS</text:p>
          </table:table-cell>
          <table:table-cell office:value-type="float" office:value="1633" table:style-name="ce8">
            <text:p>163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5" table:style-name="ce5">
            <text:p>3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BANDA COOP.SOCIALE ARL ONLUS</text:p>
          </table:table-cell>
          <table:table-cell office:value-type="float" office:value="1633" table:style-name="ce8">
            <text:p>163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37.7" table:style-name="ce5">
            <text:p>1337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CCOLO PRINCIPE-COOP.SOCIALE ONLUS</text:p>
          </table:table-cell>
          <table:table-cell office:value-type="float" office:value="1638" table:style-name="ce8">
            <text:p>163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5.5" table:style-name="ce5">
            <text:p>325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NIVERSIIS SOCIETA' COOPERATIVA SOCIALE</text:p>
          </table:table-cell>
          <table:table-cell office:value-type="float" office:value="1643" table:style-name="ce8">
            <text:p>164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92.93" table:style-name="ce5">
            <text:p>692,9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.CASA LUISA ONLUS IL MARSUPIO</text:p>
          </table:table-cell>
          <table:table-cell office:value-type="float" office:value="1076" table:style-name="ce8">
            <text:p>1076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42" table:style-name="ce5">
            <text:p>43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VARIA CON PREMEZZO</text:p>
          </table:table-cell>
          <table:table-cell office:value-type="float" office:value="604" table:style-name="ce8">
            <text:p>60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9.2" table:style-name="ce5">
            <text:p>329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FERNO</text:p>
          </table:table-cell>
          <table:table-cell office:value-type="float" office:value="605" table:style-name="ce8">
            <text:p>605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8.13" table:style-name="ce5">
            <text:p>558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OLBIATE OLONA</text:p>
          </table:table-cell>
          <table:table-cell office:value-type="float" office:value="606" table:style-name="ce8">
            <text:p>606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96.2" table:style-name="ce5">
            <text:p>1996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ISHAJ <text:s/>VALENTIN</text:p>
          </table:table-cell>
          <table:table-cell office:value-type="float" office:value="1583" table:style-name="ce8">
            <text:p>158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MPERTI <text:s/>LUCA</text:p>
          </table:table-cell>
          <table:table-cell office:value-type="float" office:value="1584" table:style-name="ce8">
            <text:p>158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60" table:style-name="ce5">
            <text:p>9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LLA <text:s/>JULY ROSSANA</text:p>
          </table:table-cell>
          <table:table-cell office:value-type="float" office:value="1585" table:style-name="ce8">
            <text:p>158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AMBOLI <text:s/>GIGLIOLA</text:p>
          </table:table-cell>
          <table:table-cell office:value-type="float" office:value="1589" table:style-name="ce8">
            <text:p>158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FFARETTI <text:s/>ELISABETTA</text:p>
          </table:table-cell>
          <table:table-cell office:value-type="float" office:value="1586" table:style-name="ce8">
            <text:p>158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2.5" table:style-name="ce5">
            <text:p>242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GANTI <text:s/>MATTEO</text:p>
          </table:table-cell>
          <table:table-cell office:value-type="float" office:value="1587" table:style-name="ce8">
            <text:p>158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EDRAN <text:s/>MARCELLO GIORGIO</text:p>
          </table:table-cell>
          <table:table-cell office:value-type="float" office:value="1588" table:style-name="ce8">
            <text:p>158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0" table:style-name="ce5">
            <text:p>1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OSATO <text:s/>MARCO</text:p>
          </table:table-cell>
          <table:table-cell office:value-type="float" office:value="1599" table:style-name="ce8">
            <text:p>1599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NDICI <text:s/>ANDREA</text:p>
          </table:table-cell>
          <table:table-cell office:value-type="float" office:value="1600" table:style-name="ce8">
            <text:p>160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BUSTELLI <text:s/>DANIELE</text:p>
          </table:table-cell>
          <table:table-cell office:value-type="float" office:value="1596" table:style-name="ce8">
            <text:p>159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0" table:style-name="ce5">
            <text:p>16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RRENGHI <text:s/>CLAUDIA MARIA</text:p>
          </table:table-cell>
          <table:table-cell office:value-type="float" office:value="1597" table:style-name="ce8">
            <text:p>159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VETTI <text:s/>ALBERTO</text:p>
          </table:table-cell>
          <table:table-cell office:value-type="float" office:value="1592" table:style-name="ce8">
            <text:p>159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ORRESI <text:s/>EMILIO</text:p>
          </table:table-cell>
          <table:table-cell office:value-type="float" office:value="1598" table:style-name="ce8">
            <text:p>159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TTA <text:s/>DARIA</text:p>
          </table:table-cell>
          <table:table-cell office:value-type="float" office:value="1590" table:style-name="ce8">
            <text:p>159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ANETTI <text:s/>CORRADO</text:p>
          </table:table-cell>
          <table:table-cell office:value-type="float" office:value="1601" table:style-name="ce8">
            <text:p>160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45" table:style-name="ce5">
            <text:p>8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ONDINI <text:s/>ELIOS</text:p>
          </table:table-cell>
          <table:table-cell office:value-type="float" office:value="1595" table:style-name="ce8">
            <text:p>159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UCCHELLI <text:s/>FABIO</text:p>
          </table:table-cell>
          <table:table-cell office:value-type="float" office:value="1593" table:style-name="ce8">
            <text:p>159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'ESPOSITO <text:s/>DANIELA</text:p>
          </table:table-cell>
          <table:table-cell office:value-type="float" office:value="1591" table:style-name="ce8">
            <text:p>159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UORILUOGHI SOCIETA' COOPERATIVA SOCIALE</text:p>
          </table:table-cell>
          <table:table-cell office:value-type="float" office:value="72" table:style-name="ce8">
            <text:p>72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101.3" table:style-name="ce5">
            <text:p>4101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QUERCIA SOCIETA' COOPERATIVA SOCIALE</text:p>
          </table:table-cell>
          <table:table-cell office:value-type="float" office:value="73" table:style-name="ce8">
            <text:p>73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47.5" table:style-name="ce5">
            <text:p>204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GGIO SOS DI SARONNO ONLUS</text:p>
          </table:table-cell>
          <table:table-cell office:value-type="float" office:value="77" table:style-name="ce8">
            <text:p>77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06" table:style-name="ce5">
            <text:p>39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OBAB COOP.SOCIALE</text:p>
          </table:table-cell>
          <table:table-cell office:value-type="float" office:value="450" table:style-name="ce8">
            <text:p>45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812" table:style-name="ce5">
            <text:p>781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CLESSIDRA COOP.SOCIALE</text:p>
          </table:table-cell>
          <table:table-cell office:value-type="float" office:value="456" table:style-name="ce8">
            <text:p>45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444.9" table:style-name="ce5">
            <text:p>6444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QUERCIA SOCIETA' COOPERATIVA SOCIALE</text:p>
          </table:table-cell>
          <table:table-cell office:value-type="float" office:value="458" table:style-name="ce8">
            <text:p>45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15.75" table:style-name="ce5">
            <text:p>2115,7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GIROTONDO PICCOLA SOCIETA'COOPERATIVA</text:p>
          </table:table-cell>
          <table:table-cell office:value-type="float" office:value="459" table:style-name="ce8">
            <text:p>45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28.79" table:style-name="ce5">
            <text:p>3928,79</text:p>
          </table:table-cell>
          <table:table-cell table:number-columns-repeated="16379"/>
        </table:table-row>
        <table:table-row table:number-rows-repeated="4" table:style-name="ro3">
          <table:table-cell office:value-type="string" table:style-name="ce10">
            <text:p>IL GIROTONDO PICCOLA SOCIETA'COOPERATIVA</text:p>
          </table:table-cell>
          <table:table-cell office:value-type="float" office:value="459" table:style-name="ce8">
            <text:p>45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54.83" table:style-name="ce5">
            <text:p>3954,8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NEVER LAND SOCIETA' COOPERATIVA SOCIALE</text:p>
          </table:table-cell>
          <table:table-cell office:value-type="float" office:value="465" table:style-name="ce8">
            <text:p>46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3.5" table:style-name="ce5">
            <text:p>7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OPERA MATER ORPHANORUM</text:p>
          </table:table-cell>
          <table:table-cell office:value-type="float" office:value="466" table:style-name="ce8">
            <text:p>46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TASKA ONLUS-ASSOCIAZIONE</text:p>
          </table:table-cell>
          <table:table-cell office:value-type="float" office:value="381" table:style-name="ce8">
            <text:p>381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72" table:style-name="ce5">
            <text:p>217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NEVER LAND SOCIETA' COOPERATIVA SOCIALE</text:p>
          </table:table-cell>
          <table:table-cell office:value-type="float" office:value="386" table:style-name="ce8">
            <text:p>386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119.4" table:style-name="ce5">
            <text:p>6119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1075" table:style-name="ce8">
            <text:p>1075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89.53" table:style-name="ce5">
            <text:p>5589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1075" table:style-name="ce8">
            <text:p>1075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267.11" table:style-name="ce5">
            <text:p>6267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1538" table:style-name="ce8">
            <text:p>1538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11.95" table:style-name="ce5">
            <text:p>1111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1075" table:style-name="ce8">
            <text:p>1075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00.32" table:style-name="ce5">
            <text:p>1300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ME ONLUS-SOCIETA' COOP.SOCIALE</text:p>
          </table:table-cell>
          <table:table-cell office:value-type="float" office:value="1813" table:style-name="ce8">
            <text:p>1813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85" table:style-name="ce5">
            <text:p>15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FOL <text:s/>ARL</text:p>
          </table:table-cell>
          <table:table-cell office:value-type="float" office:value="1623" table:style-name="ce8">
            <text:p>162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97.5" table:style-name="ce5">
            <text:p>99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PEROGRANO SERVIZI ONLUS COOP.SOC.</text:p>
          </table:table-cell>
          <table:table-cell office:value-type="float" office:value="1630" table:style-name="ce8">
            <text:p>163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417.29" table:style-name="ce5">
            <text:p>6417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821" table:style-name="ce8">
            <text:p>182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49.46" table:style-name="ce5">
            <text:p>1349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821" table:style-name="ce8">
            <text:p>182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53.75" table:style-name="ce5">
            <text:p>1653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821" table:style-name="ce8">
            <text:p>182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282.79" table:style-name="ce5">
            <text:p>13282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.T.G. ARTIGIANI TAXISTI GALLARATESI IN<text:s/></text:p>
          </table:table-cell>
          <table:table-cell office:value-type="float" office:value="61" table:style-name="ce8">
            <text:p>61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5" table:style-name="ce5">
            <text:p>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.T.G. ARTIGIANI TAXISTI GALLARATESI IN<text:s/></text:p>
          </table:table-cell>
          <table:table-cell office:value-type="float" office:value="1147" table:style-name="ce8">
            <text:p>1147</text:p>
          </table:table-cell>
          <table:table-cell office:value-type="string" table:style-name="ce8">
            <text:p>2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7" table:style-name="ce5">
            <text:p>1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USER INSIEME DI GALLARATE ONLUS</text:p>
          </table:table-cell>
          <table:table-cell office:value-type="float" office:value="1617" table:style-name="ce8">
            <text:p>161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250" table:style-name="ce5">
            <text:p>62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HEZZI <text:s/>ALBERTO</text:p>
          </table:table-cell>
          <table:table-cell office:value-type="float" office:value="38" table:style-name="ce8">
            <text:p>3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RTONI <text:s/>SIMONE</text:p>
          </table:table-cell>
          <table:table-cell office:value-type="float" office:value="1097" table:style-name="ce8">
            <text:p>109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LSAPERNA <text:s/>CINZIA</text:p>
          </table:table-cell>
          <table:table-cell office:value-type="float" office:value="1136" table:style-name="ce8">
            <text:p>113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AMRUN <text:s/>NAHAR</text:p>
          </table:table-cell>
          <table:table-cell office:value-type="float" office:value="1137" table:style-name="ce8">
            <text:p>113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RTONI <text:s/>SIMONE</text:p>
          </table:table-cell>
          <table:table-cell office:value-type="float" office:value="1098" table:style-name="ce8">
            <text:p>109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AMRUN <text:s/>NAHAR</text:p>
          </table:table-cell>
          <table:table-cell office:value-type="float" office:value="1138" table:style-name="ce8">
            <text:p>1138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RTONI <text:s/>SIMONE</text:p>
          </table:table-cell>
          <table:table-cell office:value-type="float" office:value="1682" table:style-name="ce8">
            <text:p>1682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AMRUN <text:s/>NAHAR</text:p>
          </table:table-cell>
          <table:table-cell office:value-type="float" office:value="1718" table:style-name="ce8">
            <text:p>1718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LL'AVERSANO <text:s/>NICO</text:p>
          </table:table-cell>
          <table:table-cell office:value-type="float" office:value="1480" table:style-name="ce8">
            <text:p>148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CCE <text:s/>BEATRICE</text:p>
          </table:table-cell>
          <table:table-cell office:value-type="float" office:value="1488" table:style-name="ce8">
            <text:p>148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LAZZI <text:s text:c="2"/>GIORGIO</text:p>
          </table:table-cell>
          <table:table-cell office:value-type="float" office:value="1486" table:style-name="ce8">
            <text:p>148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TINA <text:s/>ANTONIO GIUSEPPE</text:p>
          </table:table-cell>
          <table:table-cell office:value-type="float" office:value="1483" table:style-name="ce8">
            <text:p>148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ELLA <text:s text:c="2"/>CAROLINA</text:p>
          </table:table-cell>
          <table:table-cell office:value-type="float" office:value="1484" table:style-name="ce8">
            <text:p>148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ENI <text:s/>SERGIO</text:p>
          </table:table-cell>
          <table:table-cell office:value-type="float" office:value="1489" table:style-name="ce8">
            <text:p>148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IURLEO <text:s/>MICHAEL</text:p>
          </table:table-cell>
          <table:table-cell office:value-type="float" office:value="1479" table:style-name="ce8">
            <text:p>147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ZZITTA <text:s/>SARA</text:p>
          </table:table-cell>
          <table:table-cell office:value-type="float" office:value="1481" table:style-name="ce8">
            <text:p>148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ANUCCI <text:s/>MARIA</text:p>
          </table:table-cell>
          <table:table-cell office:value-type="float" office:value="1487" table:style-name="ce8">
            <text:p>148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NCER <text:s/>SABRINA</text:p>
          </table:table-cell>
          <table:table-cell office:value-type="float" office:value="1485" table:style-name="ce8">
            <text:p>148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HEZZI <text:s/>ALBERTO</text:p>
          </table:table-cell>
          <table:table-cell office:value-type="float" office:value="1482" table:style-name="ce8">
            <text:p>148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LL'AVERSANO <text:s/>NICO</text:p>
          </table:table-cell>
          <table:table-cell office:value-type="float" office:value="668" table:style-name="ce8">
            <text:p>66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CCE <text:s/>BEATRICE</text:p>
          </table:table-cell>
          <table:table-cell office:value-type="float" office:value="676" table:style-name="ce8">
            <text:p>676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LAZZI <text:s text:c="2"/>GIORGIO</text:p>
          </table:table-cell>
          <table:table-cell office:value-type="float" office:value="674" table:style-name="ce8">
            <text:p>674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TINA <text:s/>ANTONIO GIUSEPPE</text:p>
          </table:table-cell>
          <table:table-cell office:value-type="float" office:value="671" table:style-name="ce8">
            <text:p>671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ELLA <text:s text:c="2"/>CAROLINA</text:p>
          </table:table-cell>
          <table:table-cell office:value-type="float" office:value="672" table:style-name="ce8">
            <text:p>672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ENI <text:s/>SERGIO</text:p>
          </table:table-cell>
          <table:table-cell office:value-type="float" office:value="677" table:style-name="ce8">
            <text:p>677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IURLEO <text:s/>MICHAEL</text:p>
          </table:table-cell>
          <table:table-cell office:value-type="float" office:value="667" table:style-name="ce8">
            <text:p>667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ZZITTA <text:s/>SARA</text:p>
          </table:table-cell>
          <table:table-cell office:value-type="float" office:value="669" table:style-name="ce8">
            <text:p>669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ANUCCI <text:s/>MARIA</text:p>
          </table:table-cell>
          <table:table-cell office:value-type="float" office:value="675" table:style-name="ce8">
            <text:p>675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NCER <text:s/>SABRINA</text:p>
          </table:table-cell>
          <table:table-cell office:value-type="float" office:value="673" table:style-name="ce8">
            <text:p>673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HEZZI <text:s/>ALBERTO</text:p>
          </table:table-cell>
          <table:table-cell office:value-type="float" office:value="670" table:style-name="ce8">
            <text:p>670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75" table:style-name="ce8">
            <text:p>75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4689.760000000002" table:style-name="ce5">
            <text:p>44689,7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NFFAS-ONLUS CENTRO LARIO E VALLI-MENAGG</text:p>
          </table:table-cell>
          <table:table-cell office:value-type="float" office:value="448" table:style-name="ce8">
            <text:p>44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24" table:style-name="ce5">
            <text:p>322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MBRANDT COOPERATIVA SOCIALE</text:p>
          </table:table-cell>
          <table:table-cell office:value-type="float" office:value="470" table:style-name="ce8">
            <text:p>47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45.38" table:style-name="ce5">
            <text:p>2445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MBRANDT COOPERATIVA SOCIALE</text:p>
          </table:table-cell>
          <table:table-cell office:value-type="float" office:value="470" table:style-name="ce8">
            <text:p>47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20" table:style-name="ce5">
            <text:p>37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474" table:style-name="ce8">
            <text:p>47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84.68" table:style-name="ce5">
            <text:p>1284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474" table:style-name="ce8">
            <text:p>47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231.1899999999996" table:style-name="ce5">
            <text:p>4231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390" table:style-name="ce8">
            <text:p>390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93.2800000000002" table:style-name="ce5">
            <text:p>2293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390" table:style-name="ce8">
            <text:p>390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32.41" table:style-name="ce5">
            <text:p>3232,4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NFFAS-ONLUS CENTRO LARIO E VALLI-MENAGG</text:p>
          </table:table-cell>
          <table:table-cell office:value-type="float" office:value="56" table:style-name="ce8">
            <text:p>56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20" table:style-name="ce5">
            <text:p>31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641" table:style-name="ce8">
            <text:p>164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720.21" table:style-name="ce5">
            <text:p>40720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688" table:style-name="ce8">
            <text:p>688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265.279999999999" table:style-name="ce5">
            <text:p>35265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ARI DOMANI SOC. COOP. SOCIALE ONLUS</text:p>
          </table:table-cell>
          <table:table-cell office:value-type="float" office:value="74" table:style-name="ce8">
            <text:p>74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85.53" table:style-name="ce5">
            <text:p>985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FOL <text:s/>ARL</text:p>
          </table:table-cell>
          <table:table-cell office:value-type="float" office:value="454" table:style-name="ce8">
            <text:p>45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97.5" table:style-name="ce5">
            <text:p>997,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IRIS ACCOGLIENZA COOP SOCIALE ONLUS</text:p>
          </table:table-cell>
          <table:table-cell office:value-type="float" office:value="460" table:style-name="ce8">
            <text:p>46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15.03" table:style-name="ce5">
            <text:p>6015,0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ME ONLUS-SOCIETA' COOP.SOCIALE</text:p>
          </table:table-cell>
          <table:table-cell office:value-type="float" office:value="461" table:style-name="ce8">
            <text:p>46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85" table:style-name="ce5">
            <text:p>15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PEROGRANO SERVIZI ONLUS COOP.SOC.</text:p>
          </table:table-cell>
          <table:table-cell office:value-type="float" office:value="464" table:style-name="ce8">
            <text:p>46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902.84" table:style-name="ce5">
            <text:p>5902,8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OGETTO 98 SOCIETA' COOP.SOCIALE</text:p>
          </table:table-cell>
          <table:table-cell office:value-type="float" office:value="468" table:style-name="ce8">
            <text:p>46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62.72" table:style-name="ce5">
            <text:p>962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OGETTO 98 SOCIETA' COOP.SOCIALE</text:p>
          </table:table-cell>
          <table:table-cell office:value-type="float" office:value="468" table:style-name="ce8">
            <text:p>46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54.54" table:style-name="ce5">
            <text:p>1154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472" table:style-name="ce8">
            <text:p>47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472.56" table:style-name="ce5">
            <text:p>5472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472" table:style-name="ce8">
            <text:p>47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87.5" table:style-name="ce5">
            <text:p>78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380" table:style-name="ce8">
            <text:p>380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11.95" table:style-name="ce5">
            <text:p>1111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389" table:style-name="ce8">
            <text:p>389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42.6" table:style-name="ce5">
            <text:p>642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SANTA MARIA SOC.COOP.SOCIALE</text:p>
          </table:table-cell>
          <table:table-cell office:value-type="float" office:value="475" table:style-name="ce8">
            <text:p>47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SANTA MARIA SOC.COOP.SOCIALE</text:p>
          </table:table-cell>
          <table:table-cell office:value-type="float" office:value="475" table:style-name="ce8">
            <text:p>47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28.75" table:style-name="ce5">
            <text:p>1128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FFAS TICINO ONLUS DI SOMMA LOMBARDO</text:p>
          </table:table-cell>
          <table:table-cell office:value-type="float" office:value="482" table:style-name="ce8">
            <text:p>48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95.18" table:style-name="ce5">
            <text:p>1295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FFAS TICINO ONLUS DI SOMMA LOMBARDO</text:p>
          </table:table-cell>
          <table:table-cell office:value-type="float" office:value="55" table:style-name="ce8">
            <text:p>55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03.18" table:style-name="ce5">
            <text:p>1303,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57" table:style-name="ce8">
            <text:p>57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80.35" table:style-name="ce5">
            <text:p>1480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57" table:style-name="ce8">
            <text:p>57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167.1000000000004" table:style-name="ce5">
            <text:p>5167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57" table:style-name="ce8">
            <text:p>57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267.15" table:style-name="ce5">
            <text:p>6267,1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LS COOPERATIVA SOCIALE</text:p>
          </table:table-cell>
          <table:table-cell office:value-type="float" office:value="63" table:style-name="ce8">
            <text:p>63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20" table:style-name="ce5">
            <text:p>25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OPERATIVA SOCIALE LA ZATTERA-ONLUS</text:p>
          </table:table-cell>
          <table:table-cell office:value-type="float" office:value="67" table:style-name="ce8">
            <text:p>67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.75" table:style-name="ce5">
            <text:p>750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FOL <text:s/>ARL</text:p>
          </table:table-cell>
          <table:table-cell office:value-type="float" office:value="1807" table:style-name="ce8">
            <text:p>1807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97.5" table:style-name="ce5">
            <text:p>99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ME ONLUS-SOCIETA' COOP.SOCIALE</text:p>
          </table:table-cell>
          <table:table-cell office:value-type="float" office:value="1631" table:style-name="ce8">
            <text:p>163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85" table:style-name="ce5">
            <text:p>158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ISTITUTO SACRA FAMIGLIA ONLUS</text:p>
          </table:table-cell>
          <table:table-cell office:value-type="float" office:value="70" table:style-name="ce8">
            <text:p>70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575.31" table:style-name="ce5">
            <text:p>6575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FFAS TICINO ONLUS DI SOMMA LOMBARDO</text:p>
          </table:table-cell>
          <table:table-cell office:value-type="float" office:value="447" table:style-name="ce8">
            <text:p>44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80" table:style-name="ce5">
            <text:p>24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FFAS TICINO ONLUS DI SOMMA LOMBARDO</text:p>
          </table:table-cell>
          <table:table-cell office:value-type="float" office:value="447" table:style-name="ce8">
            <text:p>44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635.74" table:style-name="ce5">
            <text:p>3635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FFAS TICINO ONLUS DI SOMMA LOMBARDO</text:p>
          </table:table-cell>
          <table:table-cell office:value-type="float" office:value="447" table:style-name="ce8">
            <text:p>44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83.5" table:style-name="ce5">
            <text:p>398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'ANACONDA COOPERATIVA SOCIALE A.R.L.</text:p>
          </table:table-cell>
          <table:table-cell office:value-type="float" office:value="457" table:style-name="ce8">
            <text:p>45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18.48" table:style-name="ce5">
            <text:p>8018,4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RATICA SOCIETA' COOPERATIVA SOCIALE ONL</text:p>
          </table:table-cell>
          <table:table-cell office:value-type="float" office:value="469" table:style-name="ce8">
            <text:p>46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517.34" table:style-name="ce5">
            <text:p>4517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OS CARE S.R.L.</text:p>
          </table:table-cell>
          <table:table-cell office:value-type="float" office:value="393" table:style-name="ce8">
            <text:p>393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72" table:style-name="ce5">
            <text:p>19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RENATO PIATTI ONLUS</text:p>
          </table:table-cell>
          <table:table-cell office:value-type="float" office:value="486" table:style-name="ce8">
            <text:p>48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74.99" table:style-name="ce5">
            <text:p>1474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RENATO PIATTI ONLUS</text:p>
          </table:table-cell>
          <table:table-cell office:value-type="float" office:value="486" table:style-name="ce8">
            <text:p>48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73.5" table:style-name="ce5">
            <text:p>187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RENATO PIATTI ONLUS</text:p>
          </table:table-cell>
          <table:table-cell office:value-type="float" office:value="486" table:style-name="ce8">
            <text:p>48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79.6799999999998" table:style-name="ce5">
            <text:p>2179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RENATO PIATTI ONLUS</text:p>
          </table:table-cell>
          <table:table-cell office:value-type="float" office:value="486" table:style-name="ce8">
            <text:p>48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358.11" table:style-name="ce5">
            <text:p>3358,1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ISTITUTO SACRA FAMIGLIA ONLUS</text:p>
          </table:table-cell>
          <table:table-cell office:value-type="float" office:value="488" table:style-name="ce8">
            <text:p>48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629.11" table:style-name="ce5">
            <text:p>6629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58" table:style-name="ce8">
            <text:p>5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10.87" table:style-name="ce5">
            <text:p>3710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58" table:style-name="ce8">
            <text:p>5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834.56" table:style-name="ce5">
            <text:p>3834,5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OP.SOCIALE SAN GIUSEPPE R.L. ONLUS</text:p>
          </table:table-cell>
          <table:table-cell office:value-type="float" office:value="66" table:style-name="ce8">
            <text:p>66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881.24" table:style-name="ce5">
            <text:p>3881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ISTITUTO SACRA FAMIGLIA ONLUS</text:p>
          </table:table-cell>
          <table:table-cell office:value-type="float" office:value="1626" table:style-name="ce8">
            <text:p>162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629.11" table:style-name="ce5">
            <text:p>6629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EO COOPERATIVA SOCIALE ONLUS</text:p>
          </table:table-cell>
          <table:table-cell office:value-type="float" office:value="1537" table:style-name="ce8">
            <text:p>1537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834.53" table:style-name="ce5">
            <text:p>3834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OS CARE S.R.L.</text:p>
          </table:table-cell>
          <table:table-cell office:value-type="float" office:value="1854" table:style-name="ce8">
            <text:p>185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808.4" table:style-name="ce5">
            <text:p>2808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820" table:style-name="ce8">
            <text:p>182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90.68" table:style-name="ce5">
            <text:p>3090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820" table:style-name="ce8">
            <text:p>182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992.6200000000008" table:style-name="ce5">
            <text:p>8992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820" table:style-name="ce8">
            <text:p>182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623.05" table:style-name="ce5">
            <text:p>10623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SANTA MARIA SOC.COOP.SOCIALE</text:p>
          </table:table-cell>
          <table:table-cell office:value-type="float" office:value="476" table:style-name="ce8">
            <text:p>47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55" table:style-name="ce5">
            <text:p>29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SANTA MARIA SOC.COOP.SOCIALE</text:p>
          </table:table-cell>
          <table:table-cell office:value-type="float" office:value="476" table:style-name="ce8">
            <text:p>47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359.55" table:style-name="ce5">
            <text:p>3359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LL'AVERSANO <text:s/>NICO</text:p>
          </table:table-cell>
          <table:table-cell office:value-type="float" office:value="36" table:style-name="ce8">
            <text:p>3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LAZZI <text:s text:c="2"/>GIORGIO</text:p>
          </table:table-cell>
          <table:table-cell office:value-type="float" office:value="41" table:style-name="ce8">
            <text:p>4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TINA <text:s/>ANTONIO GIUSEPPE</text:p>
          </table:table-cell>
          <table:table-cell office:value-type="float" office:value="39" table:style-name="ce8">
            <text:p>3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CCE <text:s/>BEATRICE</text:p>
          </table:table-cell>
          <table:table-cell office:value-type="float" office:value="43" table:style-name="ce8">
            <text:p>4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ENI <text:s/>SERGIO</text:p>
          </table:table-cell>
          <table:table-cell office:value-type="float" office:value="45" table:style-name="ce8">
            <text:p>4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IURLEO <text:s/>MICHAEL</text:p>
          </table:table-cell>
          <table:table-cell office:value-type="float" office:value="35" table:style-name="ce8">
            <text:p>3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ALDANA ECHEGARAY <text:s/>ROOSWEL YAMPIERRE</text:p>
          </table:table-cell>
          <table:table-cell office:value-type="float" office:value="44" table:style-name="ce8">
            <text:p>4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ZZITTA <text:s/>SARA</text:p>
          </table:table-cell>
          <table:table-cell office:value-type="float" office:value="37" table:style-name="ce8">
            <text:p>3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ANUCCI <text:s/>MARIA</text:p>
          </table:table-cell>
          <table:table-cell office:value-type="float" office:value="42" table:style-name="ce8">
            <text:p>4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ONCER <text:s/>SABRINA</text:p>
          </table:table-cell>
          <table:table-cell office:value-type="float" office:value="40" table:style-name="ce8">
            <text:p>4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IMONGI <text:s/>VERONICA</text:p>
          </table:table-cell>
          <table:table-cell office:value-type="float" office:value="1349" table:style-name="ce8">
            <text:p>134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UIRRE GALLARDO <text:s/>JACKELINE DEL ROSARIO</text:p>
          </table:table-cell>
          <table:table-cell office:value-type="float" office:value="1355" table:style-name="ce8">
            <text:p>135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ADMIRI <text:s/>AZZEDDINE</text:p>
          </table:table-cell>
          <table:table-cell office:value-type="float" office:value="1357" table:style-name="ce8">
            <text:p>135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OKOROJI <text:s/>PHILIP KELVIN</text:p>
          </table:table-cell>
          <table:table-cell office:value-type="float" office:value="1360" table:style-name="ce8">
            <text:p>136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ADMIRI <text:s/>NABIL</text:p>
          </table:table-cell>
          <table:table-cell office:value-type="float" office:value="1358" table:style-name="ce8">
            <text:p>135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RUNO <text:s/>SABRINA</text:p>
          </table:table-cell>
          <table:table-cell office:value-type="float" office:value="1356" table:style-name="ce8">
            <text:p>135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AHAF <text:s/>HASSAN</text:p>
          </table:table-cell>
          <table:table-cell office:value-type="float" office:value="1361" table:style-name="ce8">
            <text:p>136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UIZI <text:s/>EL HASSAN</text:p>
          </table:table-cell>
          <table:table-cell office:value-type="float" office:value="1359" table:style-name="ce8">
            <text:p>135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.1" table:style-name="ce5">
            <text:p>35,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KOLA <text:s/>ADLIJE</text:p>
          </table:table-cell>
          <table:table-cell office:value-type="float" office:value="1415" table:style-name="ce8">
            <text:p>141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RAZZO <text:s/>ANGELA</text:p>
          </table:table-cell>
          <table:table-cell office:value-type="float" office:value="1417" table:style-name="ce8">
            <text:p>141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LEPI <text:s/>MRI</text:p>
          </table:table-cell>
          <table:table-cell office:value-type="float" office:value="1422" table:style-name="ce8">
            <text:p>142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UERRA <text:s/>ACHILLE</text:p>
          </table:table-cell>
          <table:table-cell office:value-type="float" office:value="1414" table:style-name="ce8">
            <text:p>141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ZZUCCHELLI <text:s/>CLAUDIO</text:p>
          </table:table-cell>
          <table:table-cell office:value-type="float" office:value="1418" table:style-name="ce8">
            <text:p>141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OCATELLI <text:s/>LUCIANA</text:p>
          </table:table-cell>
          <table:table-cell office:value-type="float" office:value="1416" table:style-name="ce8">
            <text:p>141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GOLIS <text:s/>LUCIA</text:p>
          </table:table-cell>
          <table:table-cell office:value-type="float" office:value="1420" table:style-name="ce8">
            <text:p>142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OLA <text:s/>MARIA</text:p>
          </table:table-cell>
          <table:table-cell office:value-type="float" office:value="1421" table:style-name="ce8">
            <text:p>142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IANI <text:s/>BRUNO</text:p>
          </table:table-cell>
          <table:table-cell office:value-type="float" office:value="1413" table:style-name="ce8">
            <text:p>141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CORELLI <text:s/>IRENE</text:p>
          </table:table-cell>
          <table:table-cell office:value-type="float" office:value="1419" table:style-name="ce8">
            <text:p>141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AMBON <text:s/>MARIA ADA</text:p>
          </table:table-cell>
          <table:table-cell office:value-type="float" office:value="1432" table:style-name="ce8">
            <text:p>143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ERTOCCHI <text:s/>YVONNE</text:p>
          </table:table-cell>
          <table:table-cell office:value-type="float" office:value="1424" table:style-name="ce8">
            <text:p>142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LIERI <text:s/>FILOMENA</text:p>
          </table:table-cell>
          <table:table-cell office:value-type="float" office:value="1423" table:style-name="ce8">
            <text:p>142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ISCUOLO <text:s/>BALDASSARRE</text:p>
          </table:table-cell>
          <table:table-cell office:value-type="float" office:value="1426" table:style-name="ce8">
            <text:p>142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 MARTINO <text:s/>MARIA ROSARIA</text:p>
          </table:table-cell>
          <table:table-cell office:value-type="float" office:value="1427" table:style-name="ce8">
            <text:p>142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ROGGINI <text:s/>EMILIA</text:p>
          </table:table-cell>
          <table:table-cell office:value-type="float" office:value="1425" table:style-name="ce8">
            <text:p>142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IACOMIN <text:s/>MERENGARDA</text:p>
          </table:table-cell>
          <table:table-cell office:value-type="float" office:value="1431" table:style-name="ce8">
            <text:p>143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SPARINI <text:s/>ANNA MELANIA</text:p>
          </table:table-cell>
          <table:table-cell office:value-type="float" office:value="1429" table:style-name="ce8">
            <text:p>142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ONADIO <text:s/>EGIDIO</text:p>
          </table:table-cell>
          <table:table-cell office:value-type="float" office:value="1428" table:style-name="ce8">
            <text:p>142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EORGEOWITSCH <text:s/>TERESA</text:p>
          </table:table-cell>
          <table:table-cell office:value-type="float" office:value="1430" table:style-name="ce8">
            <text:p>143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LASSO <text:s/>ANNA</text:p>
          </table:table-cell>
          <table:table-cell office:value-type="float" office:value="733" table:style-name="ce8">
            <text:p>733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ME ONLUS-SOCIETA' COOP.SOCIALE</text:p>
          </table:table-cell>
          <table:table-cell office:value-type="float" office:value="1680" table:style-name="ce8">
            <text:p>1680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0" table:style-name="ce5">
            <text:p>1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ME ONLUS-SOCIETA' COOP.SOCIALE</text:p>
          </table:table-cell>
          <table:table-cell office:value-type="float" office:value="1680" table:style-name="ce8">
            <text:p>1680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2" table:style-name="ce5">
            <text:p>4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GRUPPO AMICIZIA COOPERATIVA SOCIALE A R.</text:p>
          </table:table-cell>
          <table:table-cell office:value-type="float" office:value="1678" table:style-name="ce8">
            <text:p>1678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00" table:style-name="ce5">
            <text:p>1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PEROGRANO SERVIZI ONLUS COOP.SOC.</text:p>
          </table:table-cell>
          <table:table-cell office:value-type="float" office:value="1679" table:style-name="ce8">
            <text:p>1679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40.7199999999998" table:style-name="ce5">
            <text:p>2240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ECI <text:s/>SANTA</text:p>
          </table:table-cell>
          <table:table-cell office:value-type="float" office:value="1365" table:style-name="ce8">
            <text:p>136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NTACATERINA <text:s/>ANTONIETTA</text:p>
          </table:table-cell>
          <table:table-cell office:value-type="float" office:value="1370" table:style-name="ce8">
            <text:p>137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UTT <text:s/>NASREEN NAEEM</text:p>
          </table:table-cell>
          <table:table-cell office:value-type="float" office:value="1364" table:style-name="ce8">
            <text:p>136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CCELLIERE <text:s/>ANTONIO</text:p>
          </table:table-cell>
          <table:table-cell office:value-type="float" office:value="1362" table:style-name="ce8">
            <text:p>136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OURCHE <text:s/>AMANE</text:p>
          </table:table-cell>
          <table:table-cell office:value-type="float" office:value="1375" table:style-name="ce8">
            <text:p>137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MARIDUENA MONDRAGON <text:s/>RICARDO FRANCISCO</text:p>
          </table:table-cell>
          <table:table-cell office:value-type="float" office:value="1376" table:style-name="ce8">
            <text:p>137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AIMO <text:s/>CARMELO</text:p>
          </table:table-cell>
          <table:table-cell office:value-type="float" office:value="1373" table:style-name="ce8">
            <text:p>137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US <text:s/>ANGELA</text:p>
          </table:table-cell>
          <table:table-cell office:value-type="float" office:value="1372" table:style-name="ce8">
            <text:p>137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PINELLA <text:s/>ALEXANDER</text:p>
          </table:table-cell>
          <table:table-cell office:value-type="float" office:value="1379" table:style-name="ce8">
            <text:p>137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25" table:style-name="ce5">
            <text:p>5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RAZZITTA <text:s/>SARA</text:p>
          </table:table-cell>
          <table:table-cell office:value-type="float" office:value="1374" table:style-name="ce8">
            <text:p>137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ASIM <text:s/>NEELAM</text:p>
          </table:table-cell>
          <table:table-cell office:value-type="float" office:value="1377" table:style-name="ce8">
            <text:p>137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GULO' <text:s/>MASSIMO</text:p>
          </table:table-cell>
          <table:table-cell office:value-type="float" office:value="1378" table:style-name="ce8">
            <text:p>137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ELLINI <text:s/>MARCO</text:p>
          </table:table-cell>
          <table:table-cell office:value-type="float" office:value="1380" table:style-name="ce8">
            <text:p>138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EDDE <text:s/>LAURA</text:p>
          </table:table-cell>
          <table:table-cell office:value-type="float" office:value="1381" table:style-name="ce8">
            <text:p>138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OVERSI <text:s/>GLORIA</text:p>
          </table:table-cell>
          <table:table-cell office:value-type="float" office:value="1390" table:style-name="ce8">
            <text:p>139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AGHI <text:s/>MOSTAFA KAMAL</text:p>
          </table:table-cell>
          <table:table-cell office:value-type="float" office:value="1388" table:style-name="ce8">
            <text:p>138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VA <text:s/>MARIANGELA</text:p>
          </table:table-cell>
          <table:table-cell office:value-type="float" office:value="1387" table:style-name="ce8">
            <text:p>138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20" table:style-name="ce5">
            <text:p>4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ACCELLIERE <text:s/>ANGELO RAFFAELE</text:p>
          </table:table-cell>
          <table:table-cell office:value-type="float" office:value="1382" table:style-name="ce8">
            <text:p>138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CONE <text:s/>FRANCESCO ENRICO</text:p>
          </table:table-cell>
          <table:table-cell office:value-type="float" office:value="1389" table:style-name="ce8">
            <text:p>138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40" table:style-name="ce5">
            <text:p>54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PA <text:s/>MARIA</text:p>
          </table:table-cell>
          <table:table-cell office:value-type="float" office:value="1339" table:style-name="ce8">
            <text:p>133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QUERO <text:s/>VITA MARIA</text:p>
          </table:table-cell>
          <table:table-cell office:value-type="float" office:value="1341" table:style-name="ce8">
            <text:p>134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ARPELLINI <text:s/>ROSA</text:p>
          </table:table-cell>
          <table:table-cell office:value-type="float" office:value="1343" table:style-name="ce8">
            <text:p>134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PA <text:s/>NEVINA MARIA ROSA<text:s/></text:p>
          </table:table-cell>
          <table:table-cell office:value-type="float" office:value="1340" table:style-name="ce8">
            <text:p>134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RNO <text:s/>ANTONIETTA</text:p>
          </table:table-cell>
          <table:table-cell office:value-type="float" office:value="1342" table:style-name="ce8">
            <text:p>134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GUS <text:s/>GIOVANNI</text:p>
          </table:table-cell>
          <table:table-cell office:value-type="float" office:value="1344" table:style-name="ce8">
            <text:p>134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LASURDO <text:s/>ANTONIO</text:p>
          </table:table-cell>
          <table:table-cell office:value-type="float" office:value="1336" table:style-name="ce8">
            <text:p>133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SCOLO MANERA <text:s/>LUIGINA</text:p>
          </table:table-cell>
          <table:table-cell office:value-type="float" office:value="1335" table:style-name="ce8">
            <text:p>133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TUGNO <text:s/>ANTONIETTA</text:p>
          </table:table-cell>
          <table:table-cell office:value-type="float" office:value="1337" table:style-name="ce8">
            <text:p>133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NZAFAME <text:s/>GIULIO</text:p>
          </table:table-cell>
          <table:table-cell office:value-type="float" office:value="1338" table:style-name="ce8">
            <text:p>133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IA <text:s/>FEDERICO</text:p>
          </table:table-cell>
          <table:table-cell office:value-type="float" office:value="1386" table:style-name="ce8">
            <text:p>138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20" table:style-name="ce5">
            <text:p>4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RILE <text:s/>ANDREA</text:p>
          </table:table-cell>
          <table:table-cell office:value-type="float" office:value="1383" table:style-name="ce8">
            <text:p>138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 CANDIA <text:s/>DENIS</text:p>
          </table:table-cell>
          <table:table-cell office:value-type="float" office:value="1385" table:style-name="ce8">
            <text:p>138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TTANEO <text:s/>LIA</text:p>
          </table:table-cell>
          <table:table-cell office:value-type="float" office:value="1384" table:style-name="ce8">
            <text:p>138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IDA <text:s/>SAVERIO</text:p>
          </table:table-cell>
          <table:table-cell office:value-type="float" office:value="1391" table:style-name="ce8">
            <text:p>139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AMPARINI <text:s/>MARCO</text:p>
          </table:table-cell>
          <table:table-cell office:value-type="float" office:value="1392" table:style-name="ce8">
            <text:p>139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TTO <text:s/>FRANCESCA</text:p>
          </table:table-cell>
          <table:table-cell office:value-type="float" office:value="1399" table:style-name="ce8">
            <text:p>139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NUNZIATA <text:s/>ASSUNTA</text:p>
          </table:table-cell>
          <table:table-cell office:value-type="float" office:value="1393" table:style-name="ce8">
            <text:p>139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GNONI <text:s/>AMBROGIO</text:p>
          </table:table-cell>
          <table:table-cell office:value-type="float" office:value="1402" table:style-name="ce8">
            <text:p>140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CCHIA <text:s/>LUCIA</text:p>
          </table:table-cell>
          <table:table-cell office:value-type="float" office:value="1401" table:style-name="ce8">
            <text:p>140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RIMALDI <text:s/>MARIA</text:p>
          </table:table-cell>
          <table:table-cell office:value-type="float" office:value="1400" table:style-name="ce8">
            <text:p>140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NI <text:s/>ROSALIA</text:p>
          </table:table-cell>
          <table:table-cell office:value-type="float" office:value="1396" table:style-name="ce8">
            <text:p>139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SSI <text:s/>GIOVANNA</text:p>
          </table:table-cell>
          <table:table-cell office:value-type="float" office:value="1397" table:style-name="ce8">
            <text:p>139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ARAVALLI <text:s/>ENRICA PIA</text:p>
          </table:table-cell>
          <table:table-cell office:value-type="float" office:value="1395" table:style-name="ce8">
            <text:p>139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ZZIO <text:s/>PROSPERA</text:p>
          </table:table-cell>
          <table:table-cell office:value-type="float" office:value="1398" table:style-name="ce8">
            <text:p>139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NTONUCCI <text:s/>ANTONINO</text:p>
          </table:table-cell>
          <table:table-cell office:value-type="float" office:value="1394" table:style-name="ce8">
            <text:p>139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UIDA <text:s/>ANNA</text:p>
          </table:table-cell>
          <table:table-cell office:value-type="float" office:value="1404" table:style-name="ce8">
            <text:p>140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BRIOLA <text:s/>ANTONIA</text:p>
          </table:table-cell>
          <table:table-cell office:value-type="float" office:value="1405" table:style-name="ce8">
            <text:p>140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FOSCO <text:s/>OLGA</text:p>
          </table:table-cell>
          <table:table-cell office:value-type="float" office:value="1409" table:style-name="ce8">
            <text:p>140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OGNETTI <text:s/>NOEMI</text:p>
          </table:table-cell>
          <table:table-cell office:value-type="float" office:value="1412" table:style-name="ce8">
            <text:p>141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ANDROGLIO <text:s/>ALBA</text:p>
          </table:table-cell>
          <table:table-cell office:value-type="float" office:value="1410" table:style-name="ce8">
            <text:p>141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EVE <text:s/>LUCIA</text:p>
          </table:table-cell>
          <table:table-cell office:value-type="float" office:value="1406" table:style-name="ce8">
            <text:p>140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CCOLILLO <text:s/>SAVERIO</text:p>
          </table:table-cell>
          <table:table-cell office:value-type="float" office:value="1408" table:style-name="ce8">
            <text:p>140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ESTI <text:s/>ARMANDO</text:p>
          </table:table-cell>
          <table:table-cell office:value-type="float" office:value="1411" table:style-name="ce8">
            <text:p>141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DULA <text:s/>MARIO</text:p>
          </table:table-cell>
          <table:table-cell office:value-type="float" office:value="1407" table:style-name="ce8">
            <text:p>140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GLIA <text:s/>AMPELLIA</text:p>
          </table:table-cell>
          <table:table-cell office:value-type="float" office:value="1403" table:style-name="ce8">
            <text:p>140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RILLO <text:s/>ANITA</text:p>
          </table:table-cell>
          <table:table-cell office:value-type="float" office:value="1351" table:style-name="ce8">
            <text:p>135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OLOGNA <text:s/>LORENA</text:p>
          </table:table-cell>
          <table:table-cell office:value-type="float" office:value="1345" table:style-name="ce8">
            <text:p>134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 NAPOLI <text:s/>ROBERTO</text:p>
          </table:table-cell>
          <table:table-cell office:value-type="float" office:value="1347" table:style-name="ce8">
            <text:p>134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IHRI <text:s/>FADOUA</text:p>
          </table:table-cell>
          <table:table-cell office:value-type="float" office:value="1348" table:style-name="ce8">
            <text:p>134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ALL <text:s/>MOUSTAPHA</text:p>
          </table:table-cell>
          <table:table-cell office:value-type="float" office:value="1353" table:style-name="ce8">
            <text:p>135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ALUKDER <text:s/>EBRAHIM</text:p>
          </table:table-cell>
          <table:table-cell office:value-type="float" office:value="1354" table:style-name="ce8">
            <text:p>135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UNGU <text:s/>MIKLOR</text:p>
          </table:table-cell>
          <table:table-cell office:value-type="float" office:value="1346" table:style-name="ce8">
            <text:p>134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VERA YUPANQUI <text:s/>PILAR DEL ROSARIO</text:p>
          </table:table-cell>
          <table:table-cell office:value-type="float" office:value="1352" table:style-name="ce8">
            <text:p>135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LERMO <text:s/>CINZIA</text:p>
          </table:table-cell>
          <table:table-cell office:value-type="float" office:value="1350" table:style-name="ce8">
            <text:p>135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CORELLI <text:s/>IRENE</text:p>
          </table:table-cell>
          <table:table-cell office:value-type="float" office:value="203" table:style-name="ce8">
            <text:p>20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NE' <text:s/>NATALINA</text:p>
          </table:table-cell>
          <table:table-cell office:value-type="float" office:value="1658" table:style-name="ce8">
            <text:p>1658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TRI <text:s/>LINA</text:p>
          </table:table-cell>
          <table:table-cell office:value-type="float" office:value="1657" table:style-name="ce8">
            <text:p>1657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RUNFIO <text:s/>ANTONIA</text:p>
          </table:table-cell>
          <table:table-cell office:value-type="float" office:value="1659" table:style-name="ce8">
            <text:p>1659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0" table:style-name="ce5">
            <text:p>1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GOLI <text:s/>LOREDANA</text:p>
          </table:table-cell>
          <table:table-cell office:value-type="float" office:value="1092" table:style-name="ce8">
            <text:p>1092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NAVESI <text:s/>EMILIA GIOVANNA</text:p>
          </table:table-cell>
          <table:table-cell office:value-type="float" office:value="1539" table:style-name="ce8">
            <text:p>1539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DALDI <text:s/>ANTONIETTA</text:p>
          </table:table-cell>
          <table:table-cell office:value-type="float" office:value="1445" table:style-name="ce8">
            <text:p>144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AMPON <text:s/>MARIA TERESINA</text:p>
          </table:table-cell>
          <table:table-cell office:value-type="float" office:value="1454" table:style-name="ce8">
            <text:p>145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CHESATO <text:s/>VIRGINIO</text:p>
          </table:table-cell>
          <table:table-cell office:value-type="float" office:value="1452" table:style-name="ce8">
            <text:p>145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59.5999999999999" table:style-name="ce5">
            <text:p>1159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TTANEO <text:s/>GABRIELE</text:p>
          </table:table-cell>
          <table:table-cell office:value-type="float" office:value="1448" table:style-name="ce8">
            <text:p>144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ELLI <text:s/>FULVIO</text:p>
          </table:table-cell>
          <table:table-cell office:value-type="float" office:value="1455" table:style-name="ce8">
            <text:p>145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E ANGELI <text:s/>LINA</text:p>
          </table:table-cell>
          <table:table-cell office:value-type="float" office:value="1450" table:style-name="ce8">
            <text:p>145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0" table:style-name="ce5">
            <text:p>1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REVIATI <text:s/>MARIA</text:p>
          </table:table-cell>
          <table:table-cell office:value-type="float" office:value="1456" table:style-name="ce8">
            <text:p>145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T TOUILEB <text:s/>AHMED</text:p>
          </table:table-cell>
          <table:table-cell office:value-type="float" office:value="1451" table:style-name="ce8">
            <text:p>145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MOTTA <text:s/>GIACOMO</text:p>
          </table:table-cell>
          <table:table-cell office:value-type="float" office:value="1453" table:style-name="ce8">
            <text:p>145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ERICHETTI <text:s/>GIUSEPPINA</text:p>
          </table:table-cell>
          <table:table-cell office:value-type="float" office:value="1449" table:style-name="ce8">
            <text:p>144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CCIUOTTOLO <text:s/>GIUSEPPE</text:p>
          </table:table-cell>
          <table:table-cell office:value-type="float" office:value="1446" table:style-name="ce8">
            <text:p>144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STELLO <text:s/>MARIA</text:p>
          </table:table-cell>
          <table:table-cell office:value-type="float" office:value="1447" table:style-name="ce8">
            <text:p>144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URARO <text:s/>GIULIANA</text:p>
          </table:table-cell>
          <table:table-cell office:value-type="float" office:value="1461" table:style-name="ce8">
            <text:p>146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ESCE <text:s/>GIANNINA MARIA</text:p>
          </table:table-cell>
          <table:table-cell office:value-type="float" office:value="1462" table:style-name="ce8">
            <text:p>1462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CAPIN <text:s/>FORTUNATA</text:p>
          </table:table-cell>
          <table:table-cell office:value-type="float" office:value="1464" table:style-name="ce8">
            <text:p>1464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RTINO <text:s/>PAOLO</text:p>
          </table:table-cell>
          <table:table-cell office:value-type="float" office:value="1465" table:style-name="ce8">
            <text:p>1465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RNO <text:s/>VINCENZA</text:p>
          </table:table-cell>
          <table:table-cell office:value-type="float" office:value="1463" table:style-name="ce8">
            <text:p>146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JUAREZ <text:s/>MARIA LUISA</text:p>
          </table:table-cell>
          <table:table-cell office:value-type="float" office:value="1460" table:style-name="ce8">
            <text:p>1460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TA <text:s/>GIUSEPPE</text:p>
          </table:table-cell>
          <table:table-cell office:value-type="float" office:value="1466" table:style-name="ce8">
            <text:p>146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ECI <text:s/>ORONZO</text:p>
          </table:table-cell>
          <table:table-cell office:value-type="float" office:value="1457" table:style-name="ce8">
            <text:p>145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RNABAIO <text:s/>CARMELA</text:p>
          </table:table-cell>
          <table:table-cell office:value-type="float" office:value="1459" table:style-name="ce8">
            <text:p>145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LANGELO <text:s/>MARIA CARMELA</text:p>
          </table:table-cell>
          <table:table-cell office:value-type="float" office:value="1458" table:style-name="ce8">
            <text:p>145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RTUNATO <text:s/>ELDA</text:p>
          </table:table-cell>
          <table:table-cell office:value-type="float" office:value="1368" table:style-name="ce8">
            <text:p>1368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RESPI <text:s/>MARIA ELENA</text:p>
          </table:table-cell>
          <table:table-cell office:value-type="float" office:value="1366" table:style-name="ce8">
            <text:p>1366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50" table:style-name="ce5">
            <text:p>10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BRIGADA <text:s/>CRISTINA</text:p>
          </table:table-cell>
          <table:table-cell office:value-type="float" office:value="1363" table:style-name="ce8">
            <text:p>1363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ANI <text:s/>CLAUDIO</text:p>
          </table:table-cell>
          <table:table-cell office:value-type="float" office:value="1371" table:style-name="ce8">
            <text:p>1371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'ANDREA <text:s/>ANTONIO</text:p>
          </table:table-cell>
          <table:table-cell office:value-type="float" office:value="1367" table:style-name="ce8">
            <text:p>136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ENATO <text:s/>MARINELLA</text:p>
          </table:table-cell>
          <table:table-cell office:value-type="float" office:value="1369" table:style-name="ce8">
            <text:p>1369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9" table:style-name="ce8">
            <text:p>9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34011.53" table:style-name="ce5">
            <text:p>34011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263" table:style-name="ce8">
            <text:p>263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servizi</text:p>
          </table:table-cell>
          <table:table-cell office:value-type="float" office:value="4656.97" table:style-name="ce5">
            <text:p>4656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1672" table:style-name="ce8">
            <text:p>1672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servizi</text:p>
          </table:table-cell>
          <table:table-cell office:value-type="float" office:value="29018.34" table:style-name="ce5">
            <text:p>29018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CHIMIA SOCIETA' COOPERATIVA SOCIALE</text:p>
          </table:table-cell>
          <table:table-cell office:value-type="float" office:value="11" table:style-name="ce8">
            <text:p>11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708.54" table:style-name="ce5">
            <text:p>708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CIETA' COOP. SOCIALE CITTA' DEL SOLE</text:p>
          </table:table-cell>
          <table:table-cell office:value-type="float" office:value="276" table:style-name="ce8">
            <text:p>276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servizi</text:p>
          </table:table-cell>
          <table:table-cell office:value-type="float" office:value="904.26" table:style-name="ce5">
            <text:p>904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264" table:style-name="ce8">
            <text:p>264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servizi</text:p>
          </table:table-cell>
          <table:table-cell office:value-type="float" office:value="15545.05" table:style-name="ce5">
            <text:p>15545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275" table:style-name="ce8">
            <text:p>275</text:p>
          </table:table-cell>
          <table:table-cell office:value-type="string" table:style-name="ce8">
            <text:p>23/01/2023</text:p>
          </table:table-cell>
          <table:table-cell office:value-type="string" table:style-name="ce10">
            <text:p>Altri servizi</text:p>
          </table:table-cell>
          <table:table-cell office:value-type="float" office:value="80691.95" table:style-name="ce5">
            <text:p>80691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CIETA' COOP. SOCIALE CITTA' DEL SOLE</text:p>
          </table:table-cell>
          <table:table-cell office:value-type="float" office:value="1093" table:style-name="ce8">
            <text:p>1093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746.01" table:style-name="ce5">
            <text:p>746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CHIMIA SOCIETA' COOPERATIVA SOCIALE</text:p>
          </table:table-cell>
          <table:table-cell office:value-type="float" office:value="1664" table:style-name="ce8">
            <text:p>1664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servizi</text:p>
          </table:table-cell>
          <table:table-cell office:value-type="float" office:value="936.29" table:style-name="ce5">
            <text:p>936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1673" table:style-name="ce8">
            <text:p>1673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servizi</text:p>
          </table:table-cell>
          <table:table-cell office:value-type="float" office:value="6096.29" table:style-name="ce5">
            <text:p>6096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CIETA' COOP. SOCIALE CITTA' DEL SOLE</text:p>
          </table:table-cell>
          <table:table-cell office:value-type="float" office:value="1677" table:style-name="ce8">
            <text:p>1677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servizi</text:p>
          </table:table-cell>
          <table:table-cell office:value-type="float" office:value="734.72" table:style-name="ce5">
            <text:p>734,7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1196" table:style-name="ce8">
            <text:p>119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1195" table:style-name="ce8">
            <text:p>119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88299.28" table:style-name="ce5">
            <text:p>88299,2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CHIMIA SOCIETA' COOPERATIVA SOCIALE</text:p>
          </table:table-cell>
          <table:table-cell office:value-type="float" office:value="1065" table:style-name="ce8">
            <text:p>1065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Altri servizi</text:p>
          </table:table-cell>
          <table:table-cell office:value-type="float" office:value="84.26" table:style-name="ce5">
            <text:p>84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CHIMIA SOCIETA' COOPERATIVA SOCIALE</text:p>
          </table:table-cell>
          <table:table-cell office:value-type="float" office:value="1066" table:style-name="ce8">
            <text:p>1066</text:p>
          </table:table-cell>
          <table:table-cell office:value-type="string" table:style-name="ce8">
            <text:p>17/02/2023</text:p>
          </table:table-cell>
          <table:table-cell office:value-type="string" table:style-name="ce10">
            <text:p>Altri servizi</text:p>
          </table:table-cell>
          <table:table-cell office:value-type="float" office:value="649.59" table:style-name="ce5">
            <text:p>649,5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CCENTO SOCIETA' COOPERATIVA SOCIALE</text:p>
          </table:table-cell>
          <table:table-cell office:value-type="float" office:value="1157" table:style-name="ce8">
            <text:p>1157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Altri servizi</text:p>
          </table:table-cell>
          <table:table-cell office:value-type="float" office:value="25267.88" table:style-name="ce5">
            <text:p>25267,8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CIETA' COOP. SOCIALE CITTA' DEL SOLE</text:p>
          </table:table-cell>
          <table:table-cell office:value-type="float" office:value="1275" table:style-name="ce8">
            <text:p>1275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700.8" table:style-name="ce5">
            <text:p>700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655" table:style-name="ce8">
            <text:p>1655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servizi</text:p>
          </table:table-cell>
          <table:table-cell office:value-type="float" office:value="14494.08" table:style-name="ce5">
            <text:p>14494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095" table:style-name="ce8">
            <text:p>1095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17204.21" table:style-name="ce5">
            <text:p>17204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095" table:style-name="ce8">
            <text:p>1095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21051.71" table:style-name="ce5">
            <text:p>21051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YNERGIA S.R.L.</text:p>
          </table:table-cell>
          <table:table-cell office:value-type="float" office:value="1728" table:style-name="ce8">
            <text:p>1728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3915.4" table:style-name="ce5">
            <text:p>3915,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79" table:style-name="ce8">
            <text:p>79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1874" table:style-name="ce5">
            <text:p>118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ACO S.P.A</text:p>
          </table:table-cell>
          <table:table-cell office:value-type="float" office:value="1620" table:style-name="ce8">
            <text:p>1620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33.8900000000001" table:style-name="ce5">
            <text:p>1033,8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40" table:style-name="ce8">
            <text:p>184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2500" table:style-name="ce5">
            <text:p>125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40" table:style-name="ce8">
            <text:p>184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33882" table:style-name="ce5">
            <text:p>3388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43" table:style-name="ce8">
            <text:p>1843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44" table:style-name="ce8">
            <text:p>1844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2000" table:style-name="ce5">
            <text:p>20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644" table:style-name="ce8">
            <text:p>164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24708" table:style-name="ce5">
            <text:p>2470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38" table:style-name="ce8">
            <text:p>1838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2501.9899999999998" table:style-name="ce5">
            <text:p>2501,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ORA' 97-SOC.COOP.SOCIALE ONLUS</text:p>
          </table:table-cell>
          <table:table-cell office:value-type="float" office:value="52" table:style-name="ce8">
            <text:p>52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87.5500000000002" table:style-name="ce5">
            <text:p>2087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DON CARLO GNOCCHI ONLUS</text:p>
          </table:table-cell>
          <table:table-cell office:value-type="float" office:value="69" table:style-name="ce8">
            <text:p>69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143.58" table:style-name="ce5">
            <text:p>11143,5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.ISTITUTO MADONNA DELLA CROCE ONLU</text:p>
          </table:table-cell>
          <table:table-cell office:value-type="float" office:value="71" table:style-name="ce8">
            <text:p>71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84.94" table:style-name="ce5">
            <text:p>1384,9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78" table:style-name="ce8">
            <text:p>7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250.87" table:style-name="ce5">
            <text:p>14250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AN GIACOMO S.R.L.</text:p>
          </table:table-cell>
          <table:table-cell office:value-type="float" office:value="471" table:style-name="ce8">
            <text:p>47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31.7" table:style-name="ce5">
            <text:p>1231,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MELO ONLUS SOCIETA' COOPERATIVA SOCIA</text:p>
          </table:table-cell>
          <table:table-cell office:value-type="float" office:value="383" table:style-name="ce8">
            <text:p>383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06.93" table:style-name="ce5">
            <text:p>706,9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MELO ONLUS SOCIETA' COOPERATIVA SOCIA</text:p>
          </table:table-cell>
          <table:table-cell office:value-type="float" office:value="383" table:style-name="ce8">
            <text:p>383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49.66" table:style-name="ce5">
            <text:p>5749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RESIDENCE AL LAGO UNO SRL-FUSA CON MARIN</text:p>
          </table:table-cell>
          <table:table-cell office:value-type="float" office:value="388" table:style-name="ce8">
            <text:p>388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00.75" table:style-name="ce5">
            <text:p>3200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 ASSISTANCE S.C.S.</text:p>
          </table:table-cell>
          <table:table-cell office:value-type="float" office:value="485" table:style-name="ce8">
            <text:p>48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67.42" table:style-name="ce5">
            <text:p>1467,4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495" table:style-name="ce8">
            <text:p>49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83.07" table:style-name="ce5">
            <text:p>1583,0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41" table:style-name="ce8">
            <text:p>14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43.28" table:style-name="ce5">
            <text:p>2043,2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41" table:style-name="ce8">
            <text:p>14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46.6" table:style-name="ce5">
            <text:p>3746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LE.MAR. COOP. SOCIALE O.N.L.U.S.</text:p>
          </table:table-cell>
          <table:table-cell office:value-type="float" office:value="53" table:style-name="ce8">
            <text:p>53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38.42" table:style-name="ce5">
            <text:p>1238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ACO S.P.A</text:p>
          </table:table-cell>
          <table:table-cell office:value-type="float" office:value="64" table:style-name="ce8">
            <text:p>64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33.8900000000001" table:style-name="ce5">
            <text:p>1033,8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NSORZIO ZENIT SOCIALE SOCIETA' COOPERA</text:p>
          </table:table-cell>
          <table:table-cell office:value-type="float" office:value="65" table:style-name="ce8">
            <text:p>65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57.19" table:style-name="ce5">
            <text:p>1157,1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O ASSISTANCE S.C.S.</text:p>
          </table:table-cell>
          <table:table-cell office:value-type="float" office:value="68" table:style-name="ce8">
            <text:p>68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24.92" table:style-name="ce5">
            <text:p>1624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 FRANCESCO <text:s/>DOMENICA</text:p>
          </table:table-cell>
          <table:table-cell office:value-type="float" office:value="1810" table:style-name="ce8">
            <text:p>1810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85.58" table:style-name="ce5">
            <text:p>985,5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DI FRANCESCO <text:s/>DOMENICA</text:p>
          </table:table-cell>
          <table:table-cell office:value-type="float" office:value="1624" table:style-name="ce8">
            <text:p>162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85.58" table:style-name="ce5">
            <text:p>985,5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CENTRO DI ACCOGLIENZA PER ANZ</text:p>
          </table:table-cell>
          <table:table-cell office:value-type="float" office:value="1625" table:style-name="ce8">
            <text:p>162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1.96" table:style-name="ce5">
            <text:p>431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AZIONE CENTRO DI ACCOGLIENZA PER ANZ</text:p>
          </table:table-cell>
          <table:table-cell office:value-type="float" office:value="1627" table:style-name="ce8">
            <text:p>162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1.96" table:style-name="ce5">
            <text:p>431,9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BELLORA ONLUS</text:p>
          </table:table-cell>
          <table:table-cell office:value-type="float" office:value="1081" table:style-name="ce8">
            <text:p>1081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25.8000000000002" table:style-name="ce5">
            <text:p>2325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IECORO <text:s/>MARIA</text:p>
          </table:table-cell>
          <table:table-cell office:value-type="float" office:value="1637" table:style-name="ce8">
            <text:p>1637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28.75" table:style-name="ce5">
            <text:p>928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BELLORA ONLUS</text:p>
          </table:table-cell>
          <table:table-cell office:value-type="float" office:value="607" table:style-name="ce8">
            <text:p>60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957.68" table:style-name="ce5">
            <text:p>9957,6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C.R.A. MENOTTI BASSANI ONLUS</text:p>
          </table:table-cell>
          <table:table-cell office:value-type="float" office:value="609" table:style-name="ce8">
            <text:p>60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38.1199999999999" table:style-name="ce5">
            <text:p>1138,1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GENERAZIONI FA SOCIETA' COOPERATIVA SOCI</text:p>
          </table:table-cell>
          <table:table-cell office:value-type="float" office:value="611" table:style-name="ce8">
            <text:p>61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10.75" table:style-name="ce5">
            <text:p>410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A VITA SOCIETA' COOP.SOCIALE ONLUS</text:p>
          </table:table-cell>
          <table:table-cell office:value-type="float" office:value="612" table:style-name="ce8">
            <text:p>612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46.32" table:style-name="ce5">
            <text:p>7546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41" table:style-name="ce8">
            <text:p>1841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ontratti di servizio pubblico</text:p>
          </table:table-cell>
          <table:table-cell office:value-type="float" office:value="11594" table:style-name="ce5">
            <text:p>115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SULLE TUE TRACCE</text:p>
          </table:table-cell>
          <table:table-cell office:value-type="float" office:value="153" table:style-name="ce8">
            <text:p>15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637.87" table:style-name="ce5">
            <text:p>4637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RROCCHIA SAN GIOVANNI BATTISTA</text:p>
          </table:table-cell>
          <table:table-cell office:value-type="float" office:value="157" table:style-name="ce8">
            <text:p>15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0" table:style-name="ce5">
            <text:p>21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SANTA MARIA SOC.COOP.SOCIALE</text:p>
          </table:table-cell>
          <table:table-cell office:value-type="float" office:value="158" table:style-name="ce8">
            <text:p>15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10.3399999999999" table:style-name="ce5">
            <text:p>1310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391" table:style-name="ce8">
            <text:p>391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servizi</text:p>
          </table:table-cell>
          <table:table-cell office:value-type="float" office:value="8099.7" table:style-name="ce5">
            <text:p>8099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391" table:style-name="ce8">
            <text:p>391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servizi</text:p>
          </table:table-cell>
          <table:table-cell office:value-type="float" office:value="9865.7999999999993" table:style-name="ce5">
            <text:p>9865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391" table:style-name="ce8">
            <text:p>391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servizi</text:p>
          </table:table-cell>
          <table:table-cell office:value-type="float" office:value="11388.3" table:style-name="ce5">
            <text:p>11388,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SOCIAZIONE SANTA EUROSIA ODV</text:p>
          </table:table-cell>
          <table:table-cell office:value-type="float" office:value="262" table:style-name="ce8">
            <text:p>262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servizi</text:p>
          </table:table-cell>
          <table:table-cell office:value-type="float" office:value="10974.47" table:style-name="ce5">
            <text:p>10974,4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094" table:style-name="ce8">
            <text:p>1094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17884.669999999998" table:style-name="ce5">
            <text:p>17884,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094" table:style-name="ce8">
            <text:p>1094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20448.330000000002" table:style-name="ce5">
            <text:p>20448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094" table:style-name="ce8">
            <text:p>1094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servizi</text:p>
          </table:table-cell>
          <table:table-cell office:value-type="float" office:value="23719.71" table:style-name="ce5">
            <text:p>23719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YNERGIA S.R.L.</text:p>
          </table:table-cell>
          <table:table-cell office:value-type="float" office:value="1729" table:style-name="ce8">
            <text:p>1729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7699" table:style-name="ce5">
            <text:p>769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'ESPOSITO <text:s/>DANIELA</text:p>
          </table:table-cell>
          <table:table-cell office:value-type="float" office:value="139" table:style-name="ce8">
            <text:p>13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UEYE <text:s/>OUSMANE</text:p>
          </table:table-cell>
          <table:table-cell office:value-type="float" office:value="51" table:style-name="ce8">
            <text:p>5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92" table:style-name="ce5">
            <text:p>17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DOMINIO ROCA 1</text:p>
          </table:table-cell>
          <table:table-cell office:value-type="float" office:value="50" table:style-name="ce8">
            <text:p>5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56.92" table:style-name="ce5">
            <text:p>956,9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LER-VARESE-COMO-MONZA/BRIANZA-BUSTO A.</text:p>
          </table:table-cell>
          <table:table-cell office:value-type="float" office:value="46" table:style-name="ce8">
            <text:p>4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76" table:style-name="ce5">
            <text:p>14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DOMINIO DEI FIORI</text:p>
          </table:table-cell>
          <table:table-cell office:value-type="float" office:value="49" table:style-name="ce8">
            <text:p>4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40" table:style-name="ce5">
            <text:p>164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LER-VARESE-COMO-MONZA/BRIANZA-BUSTO A.</text:p>
          </table:table-cell>
          <table:table-cell office:value-type="float" office:value="46" table:style-name="ce8">
            <text:p>4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19.74" table:style-name="ce5">
            <text:p>619,7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LER-VARESE-COMO-MONZA/BRIANZA-BUSTO A.</text:p>
          </table:table-cell>
          <table:table-cell office:value-type="float" office:value="46" table:style-name="ce8">
            <text:p>4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86.91" table:style-name="ce5">
            <text:p>886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SANTA MARIA SOC.COOP.SOCIALE</text:p>
          </table:table-cell>
          <table:table-cell office:value-type="float" office:value="159" table:style-name="ce8">
            <text:p>15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362.14" table:style-name="ce5">
            <text:p>8362,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VILLA SANTA MARIA SOC.COOP.SOCIALE</text:p>
          </table:table-cell>
          <table:table-cell office:value-type="float" office:value="160" table:style-name="ce8">
            <text:p>16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27.05" table:style-name="ce5">
            <text:p>1227,0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RIS ACCOGLIENZA COOP SOCIALE ONLUS</text:p>
          </table:table-cell>
          <table:table-cell office:value-type="float" office:value="155" table:style-name="ce8">
            <text:p>15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57.55" table:style-name="ce5">
            <text:p>957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ZACCHEO</text:p>
          </table:table-cell>
          <table:table-cell office:value-type="float" office:value="154" table:style-name="ce8">
            <text:p>15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9.02" table:style-name="ce5">
            <text:p>409,0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61" table:style-name="ce8">
            <text:p>16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95" table:style-name="ce5">
            <text:p>189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62" table:style-name="ce8">
            <text:p>16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36.21" table:style-name="ce5">
            <text:p>836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JERAGO CON ORAGO</text:p>
          </table:table-cell>
          <table:table-cell office:value-type="float" office:value="167" table:style-name="ce8">
            <text:p>16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032.7900000000009" table:style-name="ce5">
            <text:p>9032,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68" table:style-name="ce8">
            <text:p>16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127.35" table:style-name="ce5">
            <text:p>7127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AMARATE</text:p>
          </table:table-cell>
          <table:table-cell office:value-type="float" office:value="169" table:style-name="ce8">
            <text:p>16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325.63" table:style-name="ce5">
            <text:p>57325,6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OLBIATE ARNO</text:p>
          </table:table-cell>
          <table:table-cell office:value-type="float" office:value="170" table:style-name="ce8">
            <text:p>17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70.26" table:style-name="ce5">
            <text:p>3970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SORZIO ALBIZZATE E SOLBIATE ARNO</text:p>
          </table:table-cell>
          <table:table-cell office:value-type="float" office:value="171" table:style-name="ce8">
            <text:p>17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32.7" table:style-name="ce5">
            <text:p>2932,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72" table:style-name="ce8">
            <text:p>17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0.91000000000003" table:style-name="ce5">
            <text:p>270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75" table:style-name="ce8">
            <text:p>17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2.2" table:style-name="ce5">
            <text:p>402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78" table:style-name="ce8">
            <text:p>17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5.69" table:style-name="ce5">
            <text:p>225,6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73" table:style-name="ce8">
            <text:p>17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54.5" table:style-name="ce5">
            <text:p>1354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76" table:style-name="ce8">
            <text:p>17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10.92" table:style-name="ce5">
            <text:p>2010,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79" table:style-name="ce8">
            <text:p>17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28.4100000000001" table:style-name="ce5">
            <text:p>1128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74" table:style-name="ce8">
            <text:p>17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88.2" table:style-name="ce5">
            <text:p>25088,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77" table:style-name="ce8">
            <text:p>17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246.33" table:style-name="ce5">
            <text:p>37246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80" table:style-name="ce8">
            <text:p>18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900.41" table:style-name="ce5">
            <text:p>20900,4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656" table:style-name="ce8">
            <text:p>1656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95.4" table:style-name="ce5">
            <text:p>495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653" table:style-name="ce8">
            <text:p>1653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3.33000000000004" table:style-name="ce5">
            <text:p>603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653" table:style-name="ce8">
            <text:p>1653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11.66" table:style-name="ce5">
            <text:p>611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OLIDARIETA' E SERVIZI COOP.SOCIALE</text:p>
          </table:table-cell>
          <table:table-cell office:value-type="float" office:value="1654" table:style-name="ce8">
            <text:p>1654</text:p>
          </table:table-cell>
          <table:table-cell office:value-type="string" table:style-name="ce8">
            <text:p>21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92.34" table:style-name="ce5">
            <text:p>1692,34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COOPERATIVA SOCIALE SIM-PATIA</text:p>
          </table:table-cell>
          <table:table-cell office:value-type="float" office:value="1621" table:style-name="ce8">
            <text:p>162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90" table:style-name="ce5">
            <text:p>89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OLBIATE ARNO</text:p>
          </table:table-cell>
          <table:table-cell office:value-type="float" office:value="1735" table:style-name="ce8">
            <text:p>1735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399.94" table:style-name="ce5">
            <text:p>7399,9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734" table:style-name="ce8">
            <text:p>1734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600.06" table:style-name="ce5">
            <text:p>7600,0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GENERAZIONI FA SOCIETA' COOPERATIVA SOCI</text:p>
          </table:table-cell>
          <table:table-cell office:value-type="float" office:value="1628" table:style-name="ce8">
            <text:p>1628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64.75" table:style-name="ce5">
            <text:p>1464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524" table:style-name="ce8">
            <text:p>52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43.95" table:style-name="ce5">
            <text:p>1843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OLBIATE ARNO</text:p>
          </table:table-cell>
          <table:table-cell office:value-type="float" office:value="525" table:style-name="ce8">
            <text:p>52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07.75" table:style-name="ce5">
            <text:p>1707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82" table:style-name="ce8">
            <text:p>18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963.76" table:style-name="ce5">
            <text:p>8963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84" table:style-name="ce8">
            <text:p>18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307.74" table:style-name="ce5">
            <text:p>13307,7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86" table:style-name="ce8">
            <text:p>18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467.5" table:style-name="ce5">
            <text:p>746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87" table:style-name="ce8">
            <text:p>18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89" table:style-name="ce8">
            <text:p>18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SANO MAGNAGO</text:p>
          </table:table-cell>
          <table:table-cell office:value-type="float" office:value="191" table:style-name="ce8">
            <text:p>19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VARIA CON PREMEZZO</text:p>
          </table:table-cell>
          <table:table-cell office:value-type="float" office:value="193" table:style-name="ce8">
            <text:p>19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97" table:style-name="ce8">
            <text:p>19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OLBIATE ARNO</text:p>
          </table:table-cell>
          <table:table-cell office:value-type="float" office:value="201" table:style-name="ce8">
            <text:p>20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JERAGO CON ORAGO</text:p>
          </table:table-cell>
          <table:table-cell office:value-type="float" office:value="195" table:style-name="ce8">
            <text:p>19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AMARATE</text:p>
          </table:table-cell>
          <table:table-cell office:value-type="float" office:value="199" table:style-name="ce8">
            <text:p>19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517" table:style-name="ce8">
            <text:p>51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13.4299999999998" table:style-name="ce5">
            <text:p>2213,4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518" table:style-name="ce8">
            <text:p>51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86.09" table:style-name="ce5">
            <text:p>3286,0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GALLARATE</text:p>
          </table:table-cell>
          <table:table-cell office:value-type="float" office:value="519" table:style-name="ce8">
            <text:p>51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485.86" table:style-name="ce5">
            <text:p>22485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SANO MAGNAGO</text:p>
          </table:table-cell>
          <table:table-cell office:value-type="float" office:value="520" table:style-name="ce8">
            <text:p>52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092.08" table:style-name="ce5">
            <text:p>9092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VARIA CON PREMEZZO</text:p>
          </table:table-cell>
          <table:table-cell office:value-type="float" office:value="521" table:style-name="ce8">
            <text:p>52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89.65" table:style-name="ce5">
            <text:p>2389,6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JERAGO CON ORAGO</text:p>
          </table:table-cell>
          <table:table-cell office:value-type="float" office:value="522" table:style-name="ce8">
            <text:p>52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45.35" table:style-name="ce5">
            <text:p>2245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AMARATE</text:p>
          </table:table-cell>
          <table:table-cell office:value-type="float" office:value="523" table:style-name="ce8">
            <text:p>52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838.21" table:style-name="ce5">
            <text:p>6838,2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42" table:style-name="ce8">
            <text:p>14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83.22" table:style-name="ce5">
            <text:p>3783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44" table:style-name="ce8">
            <text:p>14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5616.62" table:style-name="ce5">
            <text:p>5616,6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VARIA CON PREMEZZO</text:p>
          </table:table-cell>
          <table:table-cell office:value-type="float" office:value="148" table:style-name="ce8">
            <text:p>14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84.42" table:style-name="ce5">
            <text:p>4084,4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JERAGO CON ORAGO</text:p>
          </table:table-cell>
          <table:table-cell office:value-type="float" office:value="149" table:style-name="ce8">
            <text:p>14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837.78" table:style-name="ce5">
            <text:p>3837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50" table:style-name="ce8">
            <text:p>15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51.71" table:style-name="ce5">
            <text:p>3151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OLBIATE ARNO</text:p>
          </table:table-cell>
          <table:table-cell office:value-type="float" office:value="152" table:style-name="ce8">
            <text:p>15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18.9" table:style-name="ce5">
            <text:p>2918,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SANO MAGNAGO</text:p>
          </table:table-cell>
          <table:table-cell office:value-type="float" office:value="147" table:style-name="ce8">
            <text:p>14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62.26" table:style-name="ce5">
            <text:p>1462,2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L'ISOLA CHE NON C'E' SRL</text:p>
          </table:table-cell>
          <table:table-cell office:value-type="float" office:value="156" table:style-name="ce8">
            <text:p>15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12.06" table:style-name="ce5">
            <text:p>6012,0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ATTANEO <text:s/>MARCO-STUDIO COMMERCIALISTA</text:p>
          </table:table-cell>
          <table:table-cell office:value-type="float" office:value="47" table:style-name="ce8">
            <text:p>4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75" table:style-name="ce5">
            <text:p>87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LER-VARESE-COMO-MONZA/BRIANZA-BUSTO A.</text:p>
          </table:table-cell>
          <table:table-cell office:value-type="float" office:value="46" table:style-name="ce8">
            <text:p>4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7.3" table:style-name="ce5">
            <text:p>807,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LER-VARESE-COMO-MONZA/BRIANZA-BUSTO A.</text:p>
          </table:table-cell>
          <table:table-cell office:value-type="float" office:value="46" table:style-name="ce8">
            <text:p>4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56.38" table:style-name="ce5">
            <text:p>456,3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LER-VARESE-COMO-MONZA/BRIANZA-BUSTO A.</text:p>
          </table:table-cell>
          <table:table-cell office:value-type="float" office:value="46" table:style-name="ce8">
            <text:p>4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72.4000000000001" table:style-name="ce5">
            <text:p>1272,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HIERICHETTI <text:s/>LUCA</text:p>
          </table:table-cell>
          <table:table-cell office:value-type="float" office:value="48" table:style-name="ce8">
            <text:p>4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DOMINIO MONTAGNETTA N.1</text:p>
          </table:table-cell>
          <table:table-cell office:value-type="float" office:value="1612" table:style-name="ce8">
            <text:p>161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15.97" table:style-name="ce5">
            <text:p>2015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OP <text:s/>MBAYE</text:p>
          </table:table-cell>
          <table:table-cell office:value-type="float" office:value="1613" table:style-name="ce8">
            <text:p>161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MELOGRANO ONLUS SOC. COOP. SOCIALE AR</text:p>
          </table:table-cell>
          <table:table-cell office:value-type="float" office:value="1086" table:style-name="ce8">
            <text:p>1086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4.25" table:style-name="ce5">
            <text:p>194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A.V. CENTRO AIUTO ALLA VITA ONLUS</text:p>
          </table:table-cell>
          <table:table-cell office:value-type="float" office:value="731" table:style-name="ce8">
            <text:p>73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50" table:style-name="ce5">
            <text:p>9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PINELLA <text:s/>VALERIO</text:p>
          </table:table-cell>
          <table:table-cell office:value-type="float" office:value="1563" table:style-name="ce8">
            <text:p>1563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72.5" table:style-name="ce5">
            <text:p>472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INELLO <text:s/>LUCIANA</text:p>
          </table:table-cell>
          <table:table-cell office:value-type="float" office:value="1564" table:style-name="ce8">
            <text:p>1564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TTO <text:s/>FRANCESCA</text:p>
          </table:table-cell>
          <table:table-cell office:value-type="float" office:value="1561" table:style-name="ce8">
            <text:p>1561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ZINNARI <text:s/>MICHELANGELO</text:p>
          </table:table-cell>
          <table:table-cell office:value-type="float" office:value="1565" table:style-name="ce8">
            <text:p>1565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ALMA <text:s/>LUCIANA</text:p>
          </table:table-cell>
          <table:table-cell office:value-type="float" office:value="1562" table:style-name="ce8">
            <text:p>1562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number-rows-repeated="2" table:style-name="ro3">
          <table:table-cell office:value-type="string" table:style-name="ce10">
            <text:p>IL MELOGRANO ONLUS SOC. COOP. SOCIALE AR</text:p>
          </table:table-cell>
          <table:table-cell office:value-type="float" office:value="681" table:style-name="ce8">
            <text:p>681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12.5" table:style-name="ce5">
            <text:p>1812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MELOGRANO ONLUS SOC. COOP. SOCIALE AR</text:p>
          </table:table-cell>
          <table:table-cell office:value-type="float" office:value="682" table:style-name="ce8">
            <text:p>682</text:p>
          </table:table-cell>
          <table:table-cell office:value-type="string" table:style-name="ce8">
            <text:p>09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12.5" table:style-name="ce5">
            <text:p>1812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05" table:style-name="ce8">
            <text:p>1305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GENERAZIONI FA SOCIETA' COOPERATIVA SOCI</text:p>
          </table:table-cell>
          <table:table-cell office:value-type="float" office:value="610" table:style-name="ce8">
            <text:p>61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346" table:style-name="ce5">
            <text:p>63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TRONNO</text:p>
          </table:table-cell>
          <table:table-cell office:value-type="float" office:value="527" table:style-name="ce8">
            <text:p>527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NIVERSIIS SOCIETA' COOPERATIVA SOCIALE</text:p>
          </table:table-cell>
          <table:table-cell office:value-type="float" office:value="76" table:style-name="ce8">
            <text:p>76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63.1300000000001" table:style-name="ce5">
            <text:p>1063,1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AVETTI <text:s/>ALBERTO</text:p>
          </table:table-cell>
          <table:table-cell office:value-type="float" office:value="128" table:style-name="ce8">
            <text:p>12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TORRESI <text:s/>EMILIO</text:p>
          </table:table-cell>
          <table:table-cell office:value-type="float" office:value="135" table:style-name="ce8">
            <text:p>13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TTA <text:s/>DARIA</text:p>
          </table:table-cell>
          <table:table-cell office:value-type="float" office:value="125" table:style-name="ce8">
            <text:p>125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L'ALBERO DELLA VITA ONLUS</text:p>
          </table:table-cell>
          <table:table-cell office:value-type="float" office:value="455" table:style-name="ce8">
            <text:p>45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9" table:style-name="ce5">
            <text:p>27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FONDAZIONE L'ALBERO DELLA VITA ONLUS</text:p>
          </table:table-cell>
          <table:table-cell office:value-type="float" office:value="455" table:style-name="ce8">
            <text:p>45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720.5" table:style-name="ce5">
            <text:p>720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L SENTIERO SOCIETA' COOP. SOCIALE</text:p>
          </table:table-cell>
          <table:table-cell office:value-type="float" office:value="463" table:style-name="ce8">
            <text:p>46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417.6" table:style-name="ce5">
            <text:p>6417,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OPERA MATER ORPHANORUM</text:p>
          </table:table-cell>
          <table:table-cell office:value-type="float" office:value="467" table:style-name="ce8">
            <text:p>46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33.5" table:style-name="ce5">
            <text:p>123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IN SCSRL</text:p>
          </table:table-cell>
          <table:table-cell office:value-type="float" office:value="382" table:style-name="ce8">
            <text:p>382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913.5" table:style-name="ce5">
            <text:p>913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IBC SOCIETA' COOPERATIVA SOCIALE</text:p>
          </table:table-cell>
          <table:table-cell office:value-type="float" office:value="481" table:style-name="ce8">
            <text:p>48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428.66" table:style-name="ce5">
            <text:p>428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MELOGRANO ONLUS SOC. COOP. SOCIALE AR</text:p>
          </table:table-cell>
          <table:table-cell office:value-type="float" office:value="489" table:style-name="ce8">
            <text:p>48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4.25" table:style-name="ce5">
            <text:p>194,2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L MELOGRANO ONLUS SOC. COOP. SOCIALE AR</text:p>
          </table:table-cell>
          <table:table-cell office:value-type="float" office:value="489" table:style-name="ce8">
            <text:p>48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2" table:style-name="ce5">
            <text:p>25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ROGETTO POLLICINO ONLUS-SOC.COOP.SOC.</text:p>
          </table:table-cell>
          <table:table-cell office:value-type="float" office:value="490" table:style-name="ce8">
            <text:p>49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630" table:style-name="ce5">
            <text:p>63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NIVERSIIS SOCIETA' COOPERATIVA SOCIALE</text:p>
          </table:table-cell>
          <table:table-cell office:value-type="float" office:value="494" table:style-name="ce8">
            <text:p>49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3.25" table:style-name="ce5">
            <text:p>803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DAMO <text:s/>PAOLO</text:p>
          </table:table-cell>
          <table:table-cell office:value-type="float" office:value="111" table:style-name="ce8">
            <text:p>11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trasferimenti a famiglie</text:p>
          </table:table-cell>
          <table:table-cell office:value-type="float" office:value="814" table:style-name="ce5">
            <text:p>81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ENTRO SERVIZI GROUP S.R.L.</text:p>
          </table:table-cell>
          <table:table-cell office:value-type="float" office:value="1808" table:style-name="ce8">
            <text:p>1808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666" table:style-name="ce5">
            <text:p>6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NATURART COOPERATIVA SOCIALE A R.L.</text:p>
          </table:table-cell>
          <table:table-cell office:value-type="float" office:value="1742" table:style-name="ce8">
            <text:p>1742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ltri servizi</text:p>
          </table:table-cell>
          <table:table-cell office:value-type="float" office:value="923.54" table:style-name="ce5">
            <text:p>923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5" table:style-name="ce8">
            <text:p>1705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23148.11" table:style-name="ce5">
            <text:p>23148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5" table:style-name="ce8">
            <text:p>1705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2" table:style-name="ce8">
            <text:p>112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23191.82" table:style-name="ce5">
            <text:p>23191,8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2" table:style-name="ce8">
            <text:p>1122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3" table:style-name="ce8">
            <text:p>323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22996.36" table:style-name="ce5">
            <text:p>22996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3" table:style-name="ce8">
            <text:p>323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BUSTO ARSIZIO</text:p>
          </table:table-cell>
          <table:table-cell office:value-type="float" office:value="143" table:style-name="ce8">
            <text:p>14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7000" table:style-name="ce5">
            <text:p>7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AMARATE</text:p>
          </table:table-cell>
          <table:table-cell office:value-type="float" office:value="200" table:style-name="ce8">
            <text:p>20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JERAGO CON ORAGO</text:p>
          </table:table-cell>
          <table:table-cell office:value-type="float" office:value="196" table:style-name="ce8">
            <text:p>19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PUNTO ZERO S.C.AR.L.</text:p>
          </table:table-cell>
          <table:table-cell office:value-type="float" office:value="1221" table:style-name="ce8">
            <text:p>1221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servizi</text:p>
          </table:table-cell>
          <table:table-cell office:value-type="float" office:value="5825.04" table:style-name="ce5">
            <text:p>5825,0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4 EXODUS SOCIETA' COOPERATIVA SOCIALE</text:p>
          </table:table-cell>
          <table:table-cell office:value-type="float" office:value="80" table:style-name="ce8">
            <text:p>80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i servizi</text:p>
          </table:table-cell>
          <table:table-cell office:value-type="float" office:value="4701.5" table:style-name="ce5">
            <text:p>4701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UCCELLINI DOTT. ETTORE VITTORIO</text:p>
          </table:table-cell>
          <table:table-cell office:value-type="float" office:value="492" table:style-name="ce8">
            <text:p>49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servizi</text:p>
          </table:table-cell>
          <table:table-cell office:value-type="float" office:value="444.08" table:style-name="ce5">
            <text:p>444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HOTEL ROMA G.L.A. SRL</text:p>
          </table:table-cell>
          <table:table-cell office:value-type="float" office:value="499" table:style-name="ce8">
            <text:p>49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20.36" table:style-name="ce5">
            <text:p>20,3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1321" table:style-name="ce8">
            <text:p>1321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56" table:style-name="ce5">
            <text:p>5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3SG-AZIENDA SPECIALE SERV.SOCIO SANITARI</text:p>
          </table:table-cell>
          <table:table-cell office:value-type="float" office:value="1845" table:style-name="ce8">
            <text:p>1845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1115.32" table:style-name="ce5">
            <text:p>1115,3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4 EXODUS SOCIETA' COOPERATIVA SOCIALE</text:p>
          </table:table-cell>
          <table:table-cell office:value-type="float" office:value="1846" table:style-name="ce8">
            <text:p>1846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servizi</text:p>
          </table:table-cell>
          <table:table-cell office:value-type="float" office:value="4160.91" table:style-name="ce5">
            <text:p>4160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CONOMO COMUNALE</text:p>
          </table:table-cell>
          <table:table-cell office:value-type="float" office:value="584" table:style-name="ce8">
            <text:p>584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servizi</text:p>
          </table:table-cell>
          <table:table-cell office:value-type="float" office:value="203.64" table:style-name="ce5">
            <text:p>203,6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.A.V. CENTRO AIUTO ALLA VITA ONLUS</text:p>
          </table:table-cell>
          <table:table-cell office:value-type="float" office:value="732" table:style-name="ce8">
            <text:p>732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Altri servizi</text:p>
          </table:table-cell>
          <table:table-cell office:value-type="float" office:value="4050" table:style-name="ce5">
            <text:p>405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ALBIZZATE</text:p>
          </table:table-cell>
          <table:table-cell office:value-type="float" office:value="188" table:style-name="ce8">
            <text:p>18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IRATE</text:p>
          </table:table-cell>
          <table:table-cell office:value-type="float" office:value="190" table:style-name="ce8">
            <text:p>19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SSANO MAGNAGO</text:p>
          </table:table-cell>
          <table:table-cell office:value-type="float" office:value="192" table:style-name="ce8">
            <text:p>19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CAVARIA CON PREMEZZO</text:p>
          </table:table-cell>
          <table:table-cell office:value-type="float" office:value="194" table:style-name="ce8">
            <text:p>194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OGGIONA CON S. STEFANO</text:p>
          </table:table-cell>
          <table:table-cell office:value-type="float" office:value="198" table:style-name="ce8">
            <text:p>198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MUNE DI SOLBIATE ARNO</text:p>
          </table:table-cell>
          <table:table-cell office:value-type="float" office:value="202" table:style-name="ce8">
            <text:p>20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707" table:style-name="ce8">
            <text:p>1707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5368.34" table:style-name="ce5">
            <text:p>5368,3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24" table:style-name="ce8">
            <text:p>112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5376.33" table:style-name="ce5">
            <text:p>5376,3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.O.F. SRL UNIPERSONALE</text:p>
          </table:table-cell>
          <table:table-cell office:value-type="float" office:value="1278" table:style-name="ce8">
            <text:p>1278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6654.95" table:style-name="ce5">
            <text:p>6654,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EKA - S.R.L.</text:p>
          </table:table-cell>
          <table:table-cell office:value-type="float" office:value="1269" table:style-name="ce8">
            <text:p>126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18165.98" table:style-name="ce5">
            <text:p>18165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IVESTIMENTI PLASTICI SRL</text:p>
          </table:table-cell>
          <table:table-cell office:value-type="float" office:value="1763" table:style-name="ce8">
            <text:p>1763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Beni immobili</text:p>
          </table:table-cell>
          <table:table-cell office:value-type="float" office:value="22327.8" table:style-name="ce5">
            <text:p>22327,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EKA - S.R.L.</text:p>
          </table:table-cell>
          <table:table-cell office:value-type="float" office:value="252" table:style-name="ce8">
            <text:p>252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servizi</text:p>
          </table:table-cell>
          <table:table-cell office:value-type="float" office:value="11977.01" table:style-name="ce5">
            <text:p>11977,0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EKA - S.R.L.</text:p>
          </table:table-cell>
          <table:table-cell office:value-type="float" office:value="251" table:style-name="ce8">
            <text:p>251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Altri servizi</text:p>
          </table:table-cell>
          <table:table-cell office:value-type="float" office:value="6188.97" table:style-name="ce5">
            <text:p>6188,9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S.O.F. SRL UNIPERSONALE</text:p>
          </table:table-cell>
          <table:table-cell office:value-type="float" office:value="1277" table:style-name="ce8">
            <text:p>127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7157.55" table:style-name="ce5">
            <text:p>7157,5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25" table:style-name="ce8">
            <text:p>325</text:p>
          </table:table-cell>
          <table:table-cell office:value-type="string" table:style-name="ce8">
            <text:p>30/01/2023</text:p>
          </table:table-cell>
          <table:table-cell office:value-type="string" table:style-name="ce10">
            <text:p>Retribuzioni in denaro</text:p>
          </table:table-cell>
          <table:table-cell office:value-type="float" office:value="5360.35" table:style-name="ce5">
            <text:p>5360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EUREKA - S.R.L.</text:p>
          </table:table-cell>
          <table:table-cell office:value-type="float" office:value="1269" table:style-name="ce8">
            <text:p>1269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i servizi</text:p>
          </table:table-cell>
          <table:table-cell office:value-type="float" office:value="18165.98" table:style-name="ce5">
            <text:p>18165,9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4" table:style-name="ce8">
            <text:p>304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304" table:style-name="ce8">
            <text:p>304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Retribuzioni in denaro</text:p>
          </table:table-cell>
          <table:table-cell office:value-type="float" office:value="14219.11" table:style-name="ce5">
            <text:p>14219,1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4" table:style-name="ce8">
            <text:p>110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104" table:style-name="ce8">
            <text:p>1104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Retribuzioni in denaro</text:p>
          </table:table-cell>
          <table:table-cell office:value-type="float" office:value="14611.22" table:style-name="ce5">
            <text:p>14611,2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379" table:style-name="ce8">
            <text:p>379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ggi di riscossione</text:p>
          </table:table-cell>
          <table:table-cell office:value-type="float" office:value="30052.86" table:style-name="ce5">
            <text:p>30052,8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8" table:style-name="ce8">
            <text:p>1688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14596.46" table:style-name="ce5">
            <text:p>14596,4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379" table:style-name="ce8">
            <text:p>379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ggi di riscossione</text:p>
          </table:table-cell>
          <table:table-cell office:value-type="float" office:value="623.29" table:style-name="ce5">
            <text:p>623,29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379" table:style-name="ce8">
            <text:p>379</text:p>
          </table:table-cell>
          <table:table-cell office:value-type="string" table:style-name="ce8">
            <text:p>26/01/2023</text:p>
          </table:table-cell>
          <table:table-cell office:value-type="string" table:style-name="ce10">
            <text:p>Aggi di riscossione</text:p>
          </table:table-cell>
          <table:table-cell office:value-type="float" office:value="4839.3500000000004" table:style-name="ce5">
            <text:p>4839,3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DIPENDENTI DIVERSI</text:p>
          </table:table-cell>
          <table:table-cell office:value-type="float" office:value="1688" table:style-name="ce8">
            <text:p>1688</text:p>
          </table:table-cell>
          <table:table-cell office:value-type="string" table:style-name="ce8">
            <text:p>28/03/2023</text:p>
          </table:table-cell>
          <table:table-cell office:value-type="string" table:style-name="ce10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748" table:style-name="ce8">
            <text:p>1748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79281.39" table:style-name="ce5">
            <text:p>79281,3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536" table:style-name="ce8">
            <text:p>153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925766.26" table:style-name="ce5">
            <text:p>925766,2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748" table:style-name="ce8">
            <text:p>1748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1534339.66" table:style-name="ce5">
            <text:p>1534339,6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859" table:style-name="ce8">
            <text:p>185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188591.71" table:style-name="ce5">
            <text:p>188591,7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859" table:style-name="ce8">
            <text:p>185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113452.32" table:style-name="ce5">
            <text:p>113452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859" table:style-name="ce8">
            <text:p>1859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377159.94" table:style-name="ce5">
            <text:p>377159,9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282" table:style-name="ce8">
            <text:p>128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26792.61" table:style-name="ce5">
            <text:p>26792,6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282" table:style-name="ce8">
            <text:p>128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164344.9" table:style-name="ce5">
            <text:p>164344,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282" table:style-name="ce8">
            <text:p>128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75962.86" table:style-name="ce5">
            <text:p>75962,8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282" table:style-name="ce8">
            <text:p>128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151496.78" table:style-name="ce5">
            <text:p>151496,7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282" table:style-name="ce8">
            <text:p>128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849346.98" table:style-name="ce5">
            <text:p>849346,9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282" table:style-name="ce8">
            <text:p>128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1495808.15" table:style-name="ce5">
            <text:p>1495808,1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282" table:style-name="ce8">
            <text:p>1282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43758.21" table:style-name="ce5">
            <text:p>43758,2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716" table:style-name="ce8">
            <text:p>716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55837.74" table:style-name="ce5">
            <text:p>55837,7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716" table:style-name="ce8">
            <text:p>716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33590.03" table:style-name="ce5">
            <text:p>33590,0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716" table:style-name="ce8">
            <text:p>716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184743.45" table:style-name="ce5">
            <text:p>184743,4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716" table:style-name="ce8">
            <text:p>716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62517.29" table:style-name="ce5">
            <text:p>62517,2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716" table:style-name="ce8">
            <text:p>716</text:p>
          </table:table-cell>
          <table:table-cell office:value-type="string" table:style-name="ce8">
            <text:p>10/02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31441.759999999998" table:style-name="ce5">
            <text:p>31441,7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536" table:style-name="ce8">
            <text:p>153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59578.52" table:style-name="ce5">
            <text:p>59578,5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536" table:style-name="ce8">
            <text:p>153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29766.05" table:style-name="ce5">
            <text:p>29766,0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536" table:style-name="ce8">
            <text:p>153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89824.43" table:style-name="ce5">
            <text:p>89824,4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536" table:style-name="ce8">
            <text:p>1536</text:p>
          </table:table-cell>
          <table:table-cell office:value-type="string" table:style-name="ce8">
            <text:p>14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213049.71" table:style-name="ce5">
            <text:p>213049,7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NTESA SANPAOLO SPA</text:p>
          </table:table-cell>
          <table:table-cell office:value-type="float" office:value="1748" table:style-name="ce8">
            <text:p>1748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Chiusura Anticipazioni ricevute da istituto tesoriere/cassiere</text:p>
          </table:table-cell>
          <table:table-cell office:value-type="float" office:value="52708.91" table:style-name="ce5">
            <text:p>52708,9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DELL'INTERNO GESTIONE C.ID.ELE</text:p>
          </table:table-cell>
          <table:table-cell office:value-type="float" office:value="1327" table:style-name="ce8">
            <text:p>1327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6296.25" table:style-name="ce5">
            <text:p>6296,2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1576" table:style-name="ce8">
            <text:p>1576</text:p>
          </table:table-cell>
          <table:table-cell office:value-type="string" table:style-name="ce8">
            <text:p>16/03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10868.53" table:style-name="ce5">
            <text:p>10868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DELL'INTERNO GESTIONE C.ID.ELE</text:p>
          </table:table-cell>
          <table:table-cell office:value-type="float" office:value="613" table:style-name="ce8">
            <text:p>61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6665.63" table:style-name="ce5">
            <text:p>6665,6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88" table:style-name="ce8">
            <text:p>58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89" table:style-name="ce8">
            <text:p>589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562.5" table:style-name="ce5">
            <text:p>562,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90" table:style-name="ce8">
            <text:p>59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90" table:style-name="ce8">
            <text:p>59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90" table:style-name="ce8">
            <text:p>59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90" table:style-name="ce8">
            <text:p>590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190" table:style-name="ce5">
            <text:p>19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NCOLINO <text:s/>FABRIZIO</text:p>
          </table:table-cell>
          <table:table-cell office:value-type="float" office:value="241" table:style-name="ce8">
            <text:p>241</text:p>
          </table:table-cell>
          <table:table-cell office:value-type="string" table:style-name="ce8">
            <text:p>18/01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3800" table:style-name="ce5">
            <text:p>38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1325" table:style-name="ce8">
            <text:p>1325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76.64" table:style-name="ce5">
            <text:p>76,64</text:p>
          </table:table-cell>
          <table:table-cell table:number-columns-repeated="16379"/>
        </table:table-row>
        <table:table-row table:number-rows-repeated="2" table:style-name="ro3">
          <table:table-cell office:value-type="string" table:style-name="ce10">
            <text:p>ECONOMO COMUNALE</text:p>
          </table:table-cell>
          <table:table-cell office:value-type="float" office:value="1326" table:style-name="ce8">
            <text:p>1326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number-rows-repeated="2" table:style-name="ro3">
          <table:table-cell office:value-type="string" table:style-name="ce10">
            <text:p>ECONOMO COMUNALE</text:p>
          </table:table-cell>
          <table:table-cell office:value-type="float" office:value="591" table:style-name="ce8">
            <text:p>59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CONOMO COMUNALE</text:p>
          </table:table-cell>
          <table:table-cell office:value-type="float" office:value="591" table:style-name="ce8">
            <text:p>59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190" table:style-name="ce5">
            <text:p>190</text:p>
          </table:table-cell>
          <table:table-cell table:number-columns-repeated="16379"/>
        </table:table-row>
        <table:table-row table:number-rows-repeated="7" table:style-name="ro3">
          <table:table-cell office:value-type="string" table:style-name="ce10">
            <text:p>ECONOMO COMUNALE</text:p>
          </table:table-cell>
          <table:table-cell office:value-type="float" office:value="591" table:style-name="ce8">
            <text:p>591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353" table:style-name="ce8">
            <text:p>35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167" table:style-name="ce5">
            <text:p>16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353" table:style-name="ce8">
            <text:p>353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77.31" table:style-name="ce5">
            <text:p>277,3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217" table:style-name="ce8">
            <text:p>217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37.5" table:style-name="ce5">
            <text:p>237,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217" table:style-name="ce8">
            <text:p>217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18" table:style-name="ce5">
            <text:p>21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5" table:style-name="ce8">
            <text:p>635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311.08" table:style-name="ce5">
            <text:p>311,0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5" table:style-name="ce8">
            <text:p>635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75.44" table:style-name="ce5">
            <text:p>275,4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635" table:style-name="ce8">
            <text:p>635</text:p>
          </table:table-cell>
          <table:table-cell office:value-type="string" table:style-name="ce8">
            <text:p>07/02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349.16" table:style-name="ce5">
            <text:p>349,1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508" table:style-name="ce8">
            <text:p>1508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152.53" table:style-name="ce5">
            <text:p>152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508" table:style-name="ce8">
            <text:p>1508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422.83" table:style-name="ce5">
            <text:p>422,8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ONDOMINIO FORZE ARMATE</text:p>
          </table:table-cell>
          <table:table-cell office:value-type="float" office:value="1280" table:style-name="ce8">
            <text:p>1280</text:p>
          </table:table-cell>
          <table:table-cell office:value-type="string" table:style-name="ce8">
            <text:p>02/03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875" table:style-name="ce5">
            <text:p>8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1072" table:style-name="ce8">
            <text:p>1072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876.96" table:style-name="ce5">
            <text:p>876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UROCQS SPA</text:p>
          </table:table-cell>
          <table:table-cell office:value-type="float" office:value="1248" table:style-name="ce8">
            <text:p>1248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RUBICON SPV SRL</text:p>
          </table:table-cell>
          <table:table-cell office:value-type="float" office:value="1260" table:style-name="ce8">
            <text:p>1260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9.69999999999999" table:style-name="ce5">
            <text:p>139,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T NPL'S S.P.A.</text:p>
          </table:table-cell>
          <table:table-cell office:value-type="float" office:value="1241" table:style-name="ce8">
            <text:p>1241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6.16" table:style-name="ce5">
            <text:p>336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ADEL-FEDERAZIONE ITALIANA AUTONOMA DIP</text:p>
          </table:table-cell>
          <table:table-cell office:value-type="float" office:value="1249" table:style-name="ce8">
            <text:p>1249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4.16" table:style-name="ce5">
            <text:p>44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ULPM MILANO CITTA' METROPOLITANA-DICCAP</text:p>
          </table:table-cell>
          <table:table-cell office:value-type="float" office:value="1262" table:style-name="ce8">
            <text:p>1262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32" table:style-name="ce5">
            <text:p>16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RESTITALIA SPA-GRUPPO IVA INTESA SANPAO</text:p>
          </table:table-cell>
          <table:table-cell office:value-type="float" office:value="1259" table:style-name="ce8">
            <text:p>1259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MPASS BANCA SPA</text:p>
          </table:table-cell>
          <table:table-cell office:value-type="float" office:value="1245" table:style-name="ce8">
            <text:p>1245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BANCA NAZIONALE DEL LAVORO SPA</text:p>
          </table:table-cell>
          <table:table-cell office:value-type="float" office:value="1242" table:style-name="ce8">
            <text:p>1242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BCC NPLS 2020 SRL</text:p>
          </table:table-cell>
          <table:table-cell office:value-type="float" office:value="1243" table:style-name="ce8">
            <text:p>1243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.L.A.I.-TRASPORTI E SERVIZI</text:p>
          </table:table-cell>
          <table:table-cell office:value-type="float" office:value="1251" table:style-name="ce8">
            <text:p>1251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7.239999999999998" table:style-name="ce5">
            <text:p>17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MCE FINANCE SPA</text:p>
          </table:table-cell>
          <table:table-cell office:value-type="float" office:value="1258" table:style-name="ce8">
            <text:p>1258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SSOCIAZIONE FONDO POLIZIA LOCALE</text:p>
          </table:table-cell>
          <table:table-cell office:value-type="float" office:value="1769" table:style-name="ce8">
            <text:p>1769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SSOCIAZIONE FONDO POLIZIA LOCALE</text:p>
          </table:table-cell>
          <table:table-cell office:value-type="float" office:value="1769" table:style-name="ce8">
            <text:p>1769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0" table:style-name="ce5">
            <text:p>16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UNZIONE PUBBLICA-CGIL VARESE</text:p>
          </table:table-cell>
          <table:table-cell office:value-type="float" office:value="1782" table:style-name="ce8">
            <text:p>1782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UNZIONE PUBBLICA-CGIL VARESE</text:p>
          </table:table-cell>
          <table:table-cell office:value-type="float" office:value="1782" table:style-name="ce8">
            <text:p>1782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92.62" table:style-name="ce5">
            <text:p>392,6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.S.A.-REG.AUT.LOCALI-DIPART.P.L.-SIAPOL</text:p>
          </table:table-cell>
          <table:table-cell office:value-type="float" office:value="1775" table:style-name="ce8">
            <text:p>1775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STITUTO NAZIONALE PREVIDENZA SOCIALE</text:p>
          </table:table-cell>
          <table:table-cell office:value-type="float" office:value="1785" table:style-name="ce8">
            <text:p>1785</text:p>
          </table:table-cell>
          <table:table-cell office:value-type="string" table:style-name="ce8">
            <text:p>30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24.16" table:style-name="ce5">
            <text:p>1624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ISL FP DEI LAGHI</text:p>
          </table:table-cell>
          <table:table-cell office:value-type="float" office:value="1773" table:style-name="ce8">
            <text:p>1773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71.37" table:style-name="ce5">
            <text:p>71,3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BL BANCA S.P.A.</text:p>
          </table:table-cell>
          <table:table-cell office:value-type="float" office:value="1783" table:style-name="ce8">
            <text:p>1783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14" table:style-name="ce5">
            <text:p>21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ULPM - SEGRETERIA REGIONE LOMBARDIA</text:p>
          </table:table-cell>
          <table:table-cell office:value-type="float" office:value="1789" table:style-name="ce8">
            <text:p>1789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7.13" table:style-name="ce5">
            <text:p>47,1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UNICREDIT S.P.A.-CESSIONE QUINTO</text:p>
          </table:table-cell>
          <table:table-cell office:value-type="float" office:value="1792" table:style-name="ce8">
            <text:p>1792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29" table:style-name="ce5">
            <text:p>32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U.I.L. FPL VARESE</text:p>
          </table:table-cell>
          <table:table-cell office:value-type="float" office:value="1791" table:style-name="ce8">
            <text:p>1791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989999999999998" table:style-name="ce5">
            <text:p>16,9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NDOMESTIC BANCA SPA-GRUPPO BNP PARIBAS</text:p>
          </table:table-cell>
          <table:table-cell office:value-type="float" office:value="1779" table:style-name="ce8">
            <text:p>1779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NDOMESTIC BANCA SPA-GRUPPO BNP PARIBAS</text:p>
          </table:table-cell>
          <table:table-cell office:value-type="float" office:value="1779" table:style-name="ce8">
            <text:p>1779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O PENSIONE PERSEO SIRIO</text:p>
          </table:table-cell>
          <table:table-cell office:value-type="float" office:value="1781" table:style-name="ce8">
            <text:p>1781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O PENSIONE PERSEO SIRIO</text:p>
          </table:table-cell>
          <table:table-cell office:value-type="float" office:value="1781" table:style-name="ce8">
            <text:p>1781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292.6300000000001" table:style-name="ce5">
            <text:p>1292,6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.U.B.-PUBBLICO IMPIEGO</text:p>
          </table:table-cell>
          <table:table-cell office:value-type="float" office:value="1776" table:style-name="ce8">
            <text:p>1776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12.91" table:style-name="ce5">
            <text:p>112,9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VIVIBANCA S.P.A.</text:p>
          </table:table-cell>
          <table:table-cell office:value-type="float" office:value="1793" table:style-name="ce8">
            <text:p>1793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7" table:style-name="ce5">
            <text:p>27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.FI.VE.R. SPA</text:p>
          </table:table-cell>
          <table:table-cell office:value-type="float" office:value="1784" table:style-name="ce8">
            <text:p>1784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UROCQS SPA</text:p>
          </table:table-cell>
          <table:table-cell office:value-type="float" office:value="1777" table:style-name="ce8">
            <text:p>1777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RUBICON SPV SRL</text:p>
          </table:table-cell>
          <table:table-cell office:value-type="float" office:value="1788" table:style-name="ce8">
            <text:p>1788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9.69999999999999" table:style-name="ce5">
            <text:p>139,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T NPL'S S.P.A.</text:p>
          </table:table-cell>
          <table:table-cell office:value-type="float" office:value="1770" table:style-name="ce8">
            <text:p>1770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6.16" table:style-name="ce5">
            <text:p>336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ADEL-FEDERAZIONE ITALIANA AUTONOMA DIP</text:p>
          </table:table-cell>
          <table:table-cell office:value-type="float" office:value="1778" table:style-name="ce8">
            <text:p>1778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4.16" table:style-name="ce5">
            <text:p>44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ULPM MILANO CITTA' METROPOLITANA-DICCAP</text:p>
          </table:table-cell>
          <table:table-cell office:value-type="float" office:value="1790" table:style-name="ce8">
            <text:p>1790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32" table:style-name="ce5">
            <text:p>16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RESTITALIA SPA-GRUPPO IVA INTESA SANPAO</text:p>
          </table:table-cell>
          <table:table-cell office:value-type="float" office:value="1787" table:style-name="ce8">
            <text:p>1787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MPASS BANCA SPA</text:p>
          </table:table-cell>
          <table:table-cell office:value-type="float" office:value="1774" table:style-name="ce8">
            <text:p>1774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BANCA NAZIONALE DEL LAVORO SPA</text:p>
          </table:table-cell>
          <table:table-cell office:value-type="float" office:value="1771" table:style-name="ce8">
            <text:p>1771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BCC NPLS 2020 SRL</text:p>
          </table:table-cell>
          <table:table-cell office:value-type="float" office:value="1772" table:style-name="ce8">
            <text:p>1772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MCE FINANCE SPA</text:p>
          </table:table-cell>
          <table:table-cell office:value-type="float" office:value="1786" table:style-name="ce8">
            <text:p>1786</text:p>
          </table:table-cell>
          <table:table-cell office:value-type="string" table:style-name="ce8">
            <text:p>27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94" table:style-name="ce8">
            <text:p>94</text:p>
          </table:table-cell>
          <table:table-cell office:value-type="string" table:style-name="ce8">
            <text:p>13/01/2023</text:p>
          </table:table-cell>
          <table:table-cell office:value-type="string" table:style-name="ce10">
            <text:p>Versamenti di ritenute erariali su Redditi da lavoro autonomo per conto terzi</text:p>
          </table:table-cell>
          <table:table-cell office:value-type="float" office:value="1498.1" table:style-name="ce5">
            <text:p>1498,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513" table:style-name="ce8">
            <text:p>1513</text:p>
          </table:table-cell>
          <table:table-cell office:value-type="string" table:style-name="ce8">
            <text:p>15/03/2023</text:p>
          </table:table-cell>
          <table:table-cell office:value-type="string" table:style-name="ce10">
            <text:p>Versamenti di ritenute erariali su Redditi da lavoro autonomo per conto terzi</text:p>
          </table:table-cell>
          <table:table-cell office:value-type="float" office:value="15563.27" table:style-name="ce5">
            <text:p>15563,2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693" table:style-name="ce8">
            <text:p>693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Versamenti di ritenute erariali su Redditi da lavoro autonomo per conto terzi</text:p>
          </table:table-cell>
          <table:table-cell office:value-type="float" office:value="7881.75" table:style-name="ce5">
            <text:p>7881,7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KHTAR <text:s/>WASEEM</text:p>
          </table:table-cell>
          <table:table-cell office:value-type="float" office:value="90" table:style-name="ce8">
            <text:p>90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Spese non andate a buon fin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RATTI <text:s/>EUGENIO ALESSANDRO</text:p>
          </table:table-cell>
          <table:table-cell office:value-type="float" office:value="92" table:style-name="ce8">
            <text:p>9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Spese non andate a buon fine</text:p>
          </table:table-cell>
          <table:table-cell office:value-type="float" office:value="219.85" table:style-name="ce5">
            <text:p>219,85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CLERICI <text:s/>MARIA (1922)</text:p>
          </table:table-cell>
          <table:table-cell office:value-type="float" office:value="96" table:style-name="ce8">
            <text:p>96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Spese non andate a buon fine</text:p>
          </table:table-cell>
          <table:table-cell office:value-type="float" office:value="1110" table:style-name="ce5">
            <text:p>111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UNCION VINCES <text:s/>NORIS FLERIDA</text:p>
          </table:table-cell>
          <table:table-cell office:value-type="float" office:value="255" table:style-name="ce8">
            <text:p>255</text:p>
          </table:table-cell>
          <table:table-cell office:value-type="string" table:style-name="ce8">
            <text:p>19/01/2023</text:p>
          </table:table-cell>
          <table:table-cell office:value-type="string" table:style-name="ce10">
            <text:p>Spese non andate a buon fin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GALDABINI <text:s/>LUCIA</text:p>
          </table:table-cell>
          <table:table-cell office:value-type="float" office:value="354" table:style-name="ce8">
            <text:p>354</text:p>
          </table:table-cell>
          <table:table-cell office:value-type="string" table:style-name="ce8">
            <text:p>24/01/2023</text:p>
          </table:table-cell>
          <table:table-cell office:value-type="string" table:style-name="ce10">
            <text:p>Spese non andate a buon fine</text:p>
          </table:table-cell>
          <table:table-cell office:value-type="float" office:value="1110" table:style-name="ce5">
            <text:p>111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ARAMPON <text:s/>MARIA TERESINA</text:p>
          </table:table-cell>
          <table:table-cell office:value-type="float" office:value="238" table:style-name="ce8">
            <text:p>238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Spese non andate a buon fin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URARO <text:s/>GIULIANA</text:p>
          </table:table-cell>
          <table:table-cell office:value-type="float" office:value="239" table:style-name="ce8">
            <text:p>239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Spese non andate a buon fin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NTESA SANPAOLO SPA</text:p>
          </table:table-cell>
          <table:table-cell office:value-type="float" office:value="235" table:style-name="ce8">
            <text:p>235</text:p>
          </table:table-cell>
          <table:table-cell office:value-type="string" table:style-name="ce8">
            <text:p>04/01/2023</text:p>
          </table:table-cell>
          <table:table-cell office:value-type="string" table:style-name="ce10">
            <text:p>Spese non andate a buon fine</text:p>
          </table:table-cell>
          <table:table-cell office:value-type="float" office:value="38201.06" table:style-name="ce5">
            <text:p>38201,0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0">
            <text:p>ECONOMO COMUNALE</text:p>
          </table:table-cell>
          <table:table-cell office:value-type="float" office:value="19" table:style-name="ce8">
            <text:p>19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Costituzione fondi economali e carte aziendali</text:p>
          </table:table-cell>
          <table:table-cell office:value-type="float" office:value="50000" table:style-name="ce5">
            <text:p>500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SUNCION VINCES <text:s/>NORIS FLERIDA</text:p>
          </table:table-cell>
          <table:table-cell office:value-type="float" office:value="91" table:style-name="ce8">
            <text:p>91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215" table:style-name="ce8">
            <text:p>215</text:p>
          </table:table-cell>
          <table:table-cell office:value-type="string" table:style-name="ce8">
            <text:p>09/01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DELL'INTERNO GESTIONE C.ID.ELE</text:p>
          </table:table-cell>
          <table:table-cell office:value-type="float" office:value="293" table:style-name="ce8">
            <text:p>293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5154.53" table:style-name="ce5">
            <text:p>5154,53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418" table:style-name="ce8">
            <text:p>41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3734.78" table:style-name="ce5">
            <text:p>3734,7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DELL'INTERNO GESTIONE C.ID.ELE</text:p>
          </table:table-cell>
          <table:table-cell office:value-type="float" office:value="24" table:style-name="ce8">
            <text:p>24</text:p>
          </table:table-cell>
          <table:table-cell office:value-type="string" table:style-name="ce8">
            <text:p>11/01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5473.54" table:style-name="ce5">
            <text:p>5473,54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233" table:style-name="ce8">
            <text:p>233</text:p>
          </table:table-cell>
          <table:table-cell office:value-type="string" table:style-name="ce8">
            <text:p>17/01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13400.87" table:style-name="ce5">
            <text:p>13400,87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DELL'INTERNO GESTIONE C.ID.ELE</text:p>
          </table:table-cell>
          <table:table-cell office:value-type="float" office:value="1090" table:style-name="ce8">
            <text:p>1090</text:p>
          </table:table-cell>
          <table:table-cell office:value-type="string" table:style-name="ce8">
            <text:p>22/02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5859.71" table:style-name="ce5">
            <text:p>5859,71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521" table:style-name="ce8">
            <text:p>1521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320" table:style-name="ce5">
            <text:p>320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510" table:style-name="ce8">
            <text:p>1510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8192" table:style-name="ce5">
            <text:p>8192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AGENZIA DELLE ENTRATE</text:p>
          </table:table-cell>
          <table:table-cell office:value-type="float" office:value="1511" table:style-name="ce8">
            <text:p>1511</text:p>
          </table:table-cell>
          <table:table-cell office:value-type="string" table:style-name="ce8">
            <text:p>09/03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6130.66" table:style-name="ce5">
            <text:p>6130,66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I.C.A. SOCIETÀ UNIPERSONALE S.R.L.</text:p>
          </table:table-cell>
          <table:table-cell office:value-type="float" office:value="738" table:style-name="ce8">
            <text:p>738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7467.58" table:style-name="ce5">
            <text:p>7467,58</text:p>
          </table:table-cell>
          <table:table-cell table:number-columns-repeated="16379"/>
        </table:table-row>
        <table:table-row table:style-name="ro1">
          <table:table-cell office:value-type="string" table:style-name="ce10">
            <text:p>MINISTERO DELL'INTERNO GESTIONE C.ID.ELE</text:p>
          </table:table-cell>
          <table:table-cell office:value-type="float" office:value="1731" table:style-name="ce8">
            <text:p>1731</text:p>
          </table:table-cell>
          <table:table-cell office:value-type="string" table:style-name="ce8">
            <text:p>24/03/2023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6111.56" table:style-name="ce5">
            <text:p>6111,56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07718.11" table:style-name="ce5">
            <text:p>107718,11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146" table:style-name="ce8">
            <text:p>114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146" table:style-name="ce8">
            <text:p>114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55.65" table:style-name="ce5">
            <text:p>155,65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146" table:style-name="ce8">
            <text:p>114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276.85000000000002" table:style-name="ce5">
            <text:p>276,85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146" table:style-name="ce8">
            <text:p>114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21.67999999999995" table:style-name="ce5">
            <text:p>621,68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146" table:style-name="ce8">
            <text:p>114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871.46" table:style-name="ce5">
            <text:p>1871,46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146" table:style-name="ce8">
            <text:p>114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047" table:style-name="ce5">
            <text:p>4047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146" table:style-name="ce8">
            <text:p>114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578.82" table:style-name="ce5">
            <text:p>4578,82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146" table:style-name="ce8">
            <text:p>1146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29710.53" table:style-name="ce5">
            <text:p>29710,53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55.61000000000001" table:style-name="ce5">
            <text:p>155,61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276.85000000000002" table:style-name="ce5">
            <text:p>276,85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567.62" table:style-name="ce5">
            <text:p>567,62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21.67999999999995" table:style-name="ce5">
            <text:p>621,68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935.27" table:style-name="ce5">
            <text:p>1935,27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075.18" table:style-name="ce5">
            <text:p>4075,18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585" table:style-name="ce5">
            <text:p>4585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1726" table:style-name="ce8">
            <text:p>1726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39989.58" table:style-name="ce5">
            <text:p>39989,5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SSOCIAZIONE FONDO POLIZIA LOCALE</text:p>
          </table:table-cell>
          <table:table-cell office:value-type="float" office:value="419" table:style-name="ce8">
            <text:p>41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SSOCIAZIONE FONDO POLIZIA LOCALE</text:p>
          </table:table-cell>
          <table:table-cell office:value-type="float" office:value="419" table:style-name="ce8">
            <text:p>41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0" table:style-name="ce5">
            <text:p>16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UNZIONE PUBBLICA-CGIL VARESE</text:p>
          </table:table-cell>
          <table:table-cell office:value-type="float" office:value="435" table:style-name="ce8">
            <text:p>43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UNZIONE PUBBLICA-CGIL VARESE</text:p>
          </table:table-cell>
          <table:table-cell office:value-type="float" office:value="435" table:style-name="ce8">
            <text:p>43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26.26" table:style-name="ce5">
            <text:p>426,2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.S.A.-REG.AUT.LOCALI-DIPART.P.L.-SIAPOL</text:p>
          </table:table-cell>
          <table:table-cell office:value-type="float" office:value="426" table:style-name="ce8">
            <text:p>42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STITUTO NAZIONALE PREVIDENZA SOCIALE</text:p>
          </table:table-cell>
          <table:table-cell office:value-type="float" office:value="438" table:style-name="ce8">
            <text:p>438</text:p>
          </table:table-cell>
          <table:table-cell office:value-type="string" table:style-name="ce8">
            <text:p>03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742.56" table:style-name="ce5">
            <text:p>1742,5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ISL FP DEI LAGHI</text:p>
          </table:table-cell>
          <table:table-cell office:value-type="float" office:value="424" table:style-name="ce8">
            <text:p>42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53.04" table:style-name="ce5">
            <text:p>53,0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BL BANCA S.P.A.</text:p>
          </table:table-cell>
          <table:table-cell office:value-type="float" office:value="436" table:style-name="ce8">
            <text:p>436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14" table:style-name="ce5">
            <text:p>21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ULPM - SEGRETERIA REGIONE LOMBARDIA</text:p>
          </table:table-cell>
          <table:table-cell office:value-type="float" office:value="442" table:style-name="ce8">
            <text:p>44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7.13" table:style-name="ce5">
            <text:p>47,1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U.I.L. FPL VARESE</text:p>
          </table:table-cell>
          <table:table-cell office:value-type="float" office:value="444" table:style-name="ce8">
            <text:p>44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4.450000000000003" table:style-name="ce5">
            <text:p>34,4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NDOMESTIC BANCA SPA-GRUPPO BNP PARIBAS</text:p>
          </table:table-cell>
          <table:table-cell office:value-type="float" office:value="430" table:style-name="ce8">
            <text:p>43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NDOMESTIC BANCA SPA-GRUPPO BNP PARIBAS</text:p>
          </table:table-cell>
          <table:table-cell office:value-type="float" office:value="430" table:style-name="ce8">
            <text:p>43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O PENSIONE PERSEO SIRIO</text:p>
          </table:table-cell>
          <table:table-cell office:value-type="float" office:value="433" table:style-name="ce8">
            <text:p>43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05.31" table:style-name="ce5">
            <text:p>1305,3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O PENSIONE PERSEO SIRIO</text:p>
          </table:table-cell>
          <table:table-cell office:value-type="float" office:value="434" table:style-name="ce8">
            <text:p>434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62.87" table:style-name="ce5">
            <text:p>62,8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SSOCIAZIONE FORZA ITALIA GALLARATE</text:p>
          </table:table-cell>
          <table:table-cell office:value-type="float" office:value="420" table:style-name="ce8">
            <text:p>42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.18" table:style-name="ce5">
            <text:p>13,1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.U.B.-PUBBLICO IMPIEGO</text:p>
          </table:table-cell>
          <table:table-cell office:value-type="float" office:value="427" table:style-name="ce8">
            <text:p>42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03.24" table:style-name="ce5">
            <text:p>103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VIVIBANCA S.P.A.</text:p>
          </table:table-cell>
          <table:table-cell office:value-type="float" office:value="445" table:style-name="ce8">
            <text:p>44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7" table:style-name="ce5">
            <text:p>27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.FI.VE.R. SPA</text:p>
          </table:table-cell>
          <table:table-cell office:value-type="float" office:value="437" table:style-name="ce8">
            <text:p>437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EUROCQS SPA</text:p>
          </table:table-cell>
          <table:table-cell office:value-type="float" office:value="428" table:style-name="ce8">
            <text:p>428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RUBICON SPV SRL</text:p>
          </table:table-cell>
          <table:table-cell office:value-type="float" office:value="441" table:style-name="ce8">
            <text:p>44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9.69999999999999" table:style-name="ce5">
            <text:p>139,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T NPL'S S.P.A.</text:p>
          </table:table-cell>
          <table:table-cell office:value-type="float" office:value="421" table:style-name="ce8">
            <text:p>42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6.16" table:style-name="ce5">
            <text:p>336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ADEL-FEDERAZIONE ITALIANA AUTONOMA DIP</text:p>
          </table:table-cell>
          <table:table-cell office:value-type="float" office:value="429" table:style-name="ce8">
            <text:p>42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4.16" table:style-name="ce5">
            <text:p>44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ULPM MILANO CITTA' METROPOLITANA-DICCAP</text:p>
          </table:table-cell>
          <table:table-cell office:value-type="float" office:value="443" table:style-name="ce8">
            <text:p>44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32" table:style-name="ce5">
            <text:p>16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PRESTITALIA SPA-GRUPPO IVA INTESA SANPAO</text:p>
          </table:table-cell>
          <table:table-cell office:value-type="float" office:value="440" table:style-name="ce8">
            <text:p>440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OMPASS BANCA SPA</text:p>
          </table:table-cell>
          <table:table-cell office:value-type="float" office:value="425" table:style-name="ce8">
            <text:p>425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BANCA NAZIONALE DEL LAVORO SPA</text:p>
          </table:table-cell>
          <table:table-cell office:value-type="float" office:value="422" table:style-name="ce8">
            <text:p>422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BCC NPLS 2020 SRL</text:p>
          </table:table-cell>
          <table:table-cell office:value-type="float" office:value="423" table:style-name="ce8">
            <text:p>423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.L.A.I.-TRASPORTI E SERVIZI</text:p>
          </table:table-cell>
          <table:table-cell office:value-type="float" office:value="431" table:style-name="ce8">
            <text:p>431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7.239999999999998" table:style-name="ce5">
            <text:p>17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MCE FINANCE SPA</text:p>
          </table:table-cell>
          <table:table-cell office:value-type="float" office:value="439" table:style-name="ce8">
            <text:p>439</text:p>
          </table:table-cell>
          <table:table-cell office:value-type="string" table:style-name="ce8">
            <text:p>31/01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SSOCIAZIONE FONDO POLIZIA LOCALE</text:p>
          </table:table-cell>
          <table:table-cell office:value-type="float" office:value="1240" table:style-name="ce8">
            <text:p>1240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SSOCIAZIONE FONDO POLIZIA LOCALE</text:p>
          </table:table-cell>
          <table:table-cell office:value-type="float" office:value="1240" table:style-name="ce8">
            <text:p>1240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0" table:style-name="ce5">
            <text:p>16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UNZIONE PUBBLICA-CGIL VARESE</text:p>
          </table:table-cell>
          <table:table-cell office:value-type="float" office:value="1254" table:style-name="ce8">
            <text:p>1254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UNZIONE PUBBLICA-CGIL VARESE</text:p>
          </table:table-cell>
          <table:table-cell office:value-type="float" office:value="1254" table:style-name="ce8">
            <text:p>1254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26.26" table:style-name="ce5">
            <text:p>426,2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.S.A.-REG.AUT.LOCALI-DIPART.P.L.-SIAPOL</text:p>
          </table:table-cell>
          <table:table-cell office:value-type="float" office:value="1246" table:style-name="ce8">
            <text:p>1246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STITUTO NAZIONALE PREVIDENZA SOCIALE</text:p>
          </table:table-cell>
          <table:table-cell office:value-type="float" office:value="1257" table:style-name="ce8">
            <text:p>1257</text:p>
          </table:table-cell>
          <table:table-cell office:value-type="string" table:style-name="ce8">
            <text:p>08/03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24.16" table:style-name="ce5">
            <text:p>1624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ISL FP DEI LAGHI</text:p>
          </table:table-cell>
          <table:table-cell office:value-type="float" office:value="1244" table:style-name="ce8">
            <text:p>1244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53.04" table:style-name="ce5">
            <text:p>53,0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BL BANCA S.P.A.</text:p>
          </table:table-cell>
          <table:table-cell office:value-type="float" office:value="1255" table:style-name="ce8">
            <text:p>1255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14" table:style-name="ce5">
            <text:p>21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SULPM - SEGRETERIA REGIONE LOMBARDIA</text:p>
          </table:table-cell>
          <table:table-cell office:value-type="float" office:value="1261" table:style-name="ce8">
            <text:p>1261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7.13" table:style-name="ce5">
            <text:p>47,1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U.I.L. FPL VARESE</text:p>
          </table:table-cell>
          <table:table-cell office:value-type="float" office:value="1263" table:style-name="ce8">
            <text:p>1263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989999999999998" table:style-name="ce5">
            <text:p>16,9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NDOMESTIC BANCA SPA-GRUPPO BNP PARIBAS</text:p>
          </table:table-cell>
          <table:table-cell office:value-type="float" office:value="1250" table:style-name="ce8">
            <text:p>1250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INDOMESTIC BANCA SPA-GRUPPO BNP PARIBAS</text:p>
          </table:table-cell>
          <table:table-cell office:value-type="float" office:value="1250" table:style-name="ce8">
            <text:p>1250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O PENSIONE PERSEO SIRIO</text:p>
          </table:table-cell>
          <table:table-cell office:value-type="float" office:value="1253" table:style-name="ce8">
            <text:p>1253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60.96" table:style-name="ce5">
            <text:p>60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FONDO PENSIONE PERSEO SIRIO</text:p>
          </table:table-cell>
          <table:table-cell office:value-type="float" office:value="1253" table:style-name="ce8">
            <text:p>1253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242.96" table:style-name="ce5">
            <text:p>1242,9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C.U.B.-PUBBLICO IMPIEGO</text:p>
          </table:table-cell>
          <table:table-cell office:value-type="float" office:value="1247" table:style-name="ce8">
            <text:p>1247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03.24" table:style-name="ce5">
            <text:p>103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VIVIBANCA S.P.A.</text:p>
          </table:table-cell>
          <table:table-cell office:value-type="float" office:value="1264" table:style-name="ce8">
            <text:p>1264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7" table:style-name="ce5">
            <text:p>27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I.FI.VE.R. SPA</text:p>
          </table:table-cell>
          <table:table-cell office:value-type="float" office:value="1256" table:style-name="ce8">
            <text:p>1256</text:p>
          </table:table-cell>
          <table:table-cell office:value-type="string" table:style-name="ce8">
            <text:p>28/02/2023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692" table:style-name="ce8">
            <text:p>692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Versamento della ritenuta del 4% sui contributi pubblici</text:p>
          </table:table-cell>
          <table:table-cell office:value-type="float" office:value="379.25" table:style-name="ce5">
            <text:p>379,2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541" table:style-name="ce8">
            <text:p>541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327786.65000000002" table:style-name="ce5">
            <text:p>327786,6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95" table:style-name="ce8">
            <text:p>95</text:p>
          </table:table-cell>
          <table:table-cell office:value-type="string" table:style-name="ce8">
            <text:p>13/01/2023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595.54" table:style-name="ce5">
            <text:p>595,5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8" table:style-name="ce8">
            <text:p>8</text:p>
          </table:table-cell>
          <table:table-cell office:value-type="string" table:style-name="ce8">
            <text:p>13/01/2023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527100.18000000005" table:style-name="ce5">
            <text:p>527100,1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695" table:style-name="ce8">
            <text:p>695</text:p>
          </table:table-cell>
          <table:table-cell office:value-type="string" table:style-name="ce8">
            <text:p>15/02/2023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52973.24" table:style-name="ce5">
            <text:p>52973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514" table:style-name="ce8">
            <text:p>1514</text:p>
          </table:table-cell>
          <table:table-cell office:value-type="string" table:style-name="ce8">
            <text:p>15/03/2023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84.48" table:style-name="ce5">
            <text:p>84,4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281" table:style-name="ce8">
            <text:p>1281</text:p>
          </table:table-cell>
          <table:table-cell office:value-type="string" table:style-name="ce8">
            <text:p>15/03/2023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325374.28999999998" table:style-name="ce5">
            <text:p>325374,2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94.55" table:style-name="ce5">
            <text:p>294,5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335.83" table:style-name="ce5">
            <text:p>335,8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536" table:style-name="ce5">
            <text:p>53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86.48" table:style-name="ce5">
            <text:p>786,4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37.55" table:style-name="ce5">
            <text:p>837,5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3025.13" table:style-name="ce5">
            <text:p>3025,1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970.43" table:style-name="ce5">
            <text:p>7970,4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3316.37" table:style-name="ce5">
            <text:p>13316,3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4520.87" table:style-name="ce5">
            <text:p>14520,8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340" table:style-name="ce8">
            <text:p>340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5961.600000000006" table:style-name="ce5">
            <text:p>85961,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8.26" table:style-name="ce5">
            <text:p>28,2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60.11" table:style-name="ce5">
            <text:p>60,1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06.24" table:style-name="ce5">
            <text:p>206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689.22" table:style-name="ce5">
            <text:p>689,2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492.81" table:style-name="ce5">
            <text:p>1492,8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528.99" table:style-name="ce5">
            <text:p>1528,99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722.46" table:style-name="ce5">
            <text:p>2722,4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9679.32" table:style-name="ce5">
            <text:p>9679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30362.98" table:style-name="ce5">
            <text:p>30362,9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7" table:style-name="ce8">
            <text:p>7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31771.07" table:style-name="ce5">
            <text:p>231771,0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.8800000000000008" table:style-name="ce5">
            <text:p>8,8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49.55" table:style-name="ce5">
            <text:p>249,5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94.55" table:style-name="ce5">
            <text:p>294,5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587.88" table:style-name="ce5">
            <text:p>587,8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86.48" table:style-name="ce5">
            <text:p>786,4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934.1" table:style-name="ce5">
            <text:p>2934,1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674.54" table:style-name="ce5">
            <text:p>7674,5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1937.4" table:style-name="ce5">
            <text:p>11937,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2593.32" table:style-name="ce5">
            <text:p>12593,3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145" table:style-name="ce8">
            <text:p>1145</text:p>
          </table:table-cell>
          <table:table-cell office:value-type="string" table:style-name="ce8">
            <text:p>24/02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2990.600000000006" table:style-name="ce5">
            <text:p>82990,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73.22000000000003" table:style-name="ce5">
            <text:p>273,22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440.97" table:style-name="ce5">
            <text:p>440,97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467.24" table:style-name="ce5">
            <text:p>467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86.48" table:style-name="ce5">
            <text:p>786,4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561.58" table:style-name="ce5">
            <text:p>1561,58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4357.95" table:style-name="ce5">
            <text:p>4357,95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674.24" table:style-name="ce5">
            <text:p>7674,24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9776.16" table:style-name="ce5">
            <text:p>9776,16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2700.43" table:style-name="ce5">
            <text:p>12700,43</text:p>
          </table:table-cell>
          <table:table-cell table:number-columns-repeated="16379"/>
        </table:table-row>
        <table:table-row table:style-name="ro3">
          <table:table-cell office:value-type="string" table:style-name="ce10">
            <text:p>AGENZIA DELLE ENTRATE</text:p>
          </table:table-cell>
          <table:table-cell office:value-type="float" office:value="1725" table:style-name="ce8">
            <text:p>1725</text:p>
          </table:table-cell>
          <table:table-cell office:value-type="string" table:style-name="ce8">
            <text:p>13/04/2023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2853.899999999994" table:style-name="ce5">
            <text:p>82853,9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341" table:style-name="ce8">
            <text:p>34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341" table:style-name="ce8">
            <text:p>34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72.31" table:style-name="ce5">
            <text:p>172,31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341" table:style-name="ce8">
            <text:p>34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276.85000000000002" table:style-name="ce5">
            <text:p>276,85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341" table:style-name="ce8">
            <text:p>34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21.67999999999995" table:style-name="ce5">
            <text:p>621,68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341" table:style-name="ce8">
            <text:p>34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999.87" table:style-name="ce5">
            <text:p>1999,87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341" table:style-name="ce8">
            <text:p>34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558.5600000000004" table:style-name="ce5">
            <text:p>4558,56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341" table:style-name="ce8">
            <text:p>34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5104.3900000000003" table:style-name="ce5">
            <text:p>5104,39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341" table:style-name="ce8">
            <text:p>341</text:p>
          </table:table-cell>
          <table:table-cell office:value-type="string" table:style-name="ce8">
            <text:p>14/02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50525.43" table:style-name="ce5">
            <text:p>50525,43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7.44" table:style-name="ce5">
            <text:p>7,44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276.85000000000002" table:style-name="ce5">
            <text:p>276,85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319.98" table:style-name="ce5">
            <text:p>319,98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243.3699999999999" table:style-name="ce5">
            <text:p>1243,37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680.43" table:style-name="ce5">
            <text:p>4680,43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8678.36" table:style-name="ce5">
            <text:p>8678,36</text:p>
          </table:table-cell>
          <table:table-cell table:number-columns-repeated="16379"/>
        </table:table-row>
        <table:table-row table:style-name="ro4">
          <table:table-cell office:value-type="string" table:style-name="ce10">
            <text:p>AGENZIA DELLE ENTRATE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12/01/2023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3794.72" table:style-name="ce5">
            <text:p>13794,72</text:p>
          </table:table-cell>
          <table:table-cell table:number-columns-repeated="16379"/>
        </table:table-row>
        <table:table-row table:number-rows-repeated="1045228" table:style-name="ro1">
          <table:table-cell table:number-columns-repeated="16384"/>
        </table:table-row>
        <table:named-expressions>
          <table:named-range table:name="Print_Area" table:cell-range-address="Estrazione.$A$1:Estrazione.$E$3348" table:base-cell-address="Estrazione.$A$1"/>
          <table:named-range table:name="Print_Titles" table:cell-range-address="Estrazione.$A$2:Estrazione.$XFD$2" table:base-cell-address="Estrazion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00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227</meta:generator>
    <meta:initial-creator>Colombo Michele</meta:initial-creator>
    <dc:creator>Colombo Michele</dc:creator>
    <meta:creation-date>2023-04-20T17:00:18Z</meta:creation-date>
    <dc:date>2023-04-20T17:06:09Z</dc:date>
    <meta:print-date>2023-04-20T17:04:24Z</meta:print-date>
  </office:meta>
</office:document-meta>
</file>