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/>
    </style:style>
    <style:style style:name="ce10" style:family="table-cell" style:parent-style-name="Default" style:data-style-name="N0">
      <style:table-cell-properties fo:border="thin solid #000000" style:vertical-align="middle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4">
      <style:table-cell-properties fo:border="thin solid #000000" style:vertical-align="middle"/>
    </style:style>
    <style:style style:name="ce13" style:family="table-cell" style:parent-style-name="Default" style:data-style-name="N4">
      <style:table-cell-properties style:vertical-align="middle"/>
    </style:style>
    <style:style style:name="co1" style:family="table-column">
      <style:table-column-properties fo:break-before="auto" style:column-width="9.392708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17.171458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1"/>
        <table:table-column table:style-name="co4" table:default-cell-style-name="ce13"/>
        <table:table-column table:style-name="co5" table:number-columns-repeated="16379" table:default-cell-style-name="ce1"/>
        <table:table-row table:style-name="ro1">
          <table:table-cell table:style-name="ce1"/>
          <table:table-cell table:number-columns-repeated="2" table:style-name="ce2"/>
          <table:table-cell table:style-name="ce1"/>
          <table:table-cell office:value-type="string" table:style-name="ce3">
            <text:p>2024 I TRIMESTRE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BENEFICIARIO</text:p>
          </table:table-cell>
          <table:table-cell office:value-type="string" table:style-name="ce4">
            <text:p>NUMERO MANDATO</text:p>
          </table:table-cell>
          <table:table-cell office:value-type="string" table:style-name="ce4">
            <text:p>DATA PAGAMENTO</text:p>
          </table:table-cell>
          <table:table-cell office:value-type="string" table:style-name="ce4">
            <text:p>CAUSALE PAGAMENTO</text:p>
          </table:table-cell>
          <table:table-cell office:value-type="string" table:style-name="ce5">
            <text:p>IMPORTO</text:p>
          </table:table-cell>
          <table:table-cell table:number-columns-repeated="16379" table:style-name="ce6"/>
        </table:table-row>
        <table:table-row table:style-name="ro2">
          <table:table-cell office:value-type="string" table:style-name="ce7">
            <text:p>DIPENDENTI DIVERSI</text:p>
          </table:table-cell>
          <table:table-cell office:value-type="float" office:value="1559" table:style-name="ce8">
            <text:p>1559</text:p>
          </table:table-cell>
          <table:table-cell office:value-type="string" table:style-name="ce8">
            <text:p>28/03/2024</text:p>
          </table:table-cell>
          <table:table-cell office:value-type="string" table:style-name="ce7">
            <text:p>Retribuzioni in denaro</text:p>
          </table:table-cell>
          <table:table-cell office:value-type="float" office:value="4553.9799999999996" table:style-name="ce9">
            <text:p>4.553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PEL - UNIONE PROVINCIALE ENTI LOCALI</text:p>
          </table:table-cell>
          <table:table-cell office:value-type="float" office:value="178" table:style-name="ce11">
            <text:p>17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4650" table:style-name="ce12">
            <text:p>4.6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68" table:style-name="ce11">
            <text:p>868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4554" table:style-name="ce12">
            <text:p>4.55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1" table:style-name="ce11">
            <text:p>1601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364.49" table:style-name="ce12">
            <text:p>3.364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7" table:style-name="ce11">
            <text:p>377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140.71" table:style-name="ce12">
            <text:p>3.140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1" table:style-name="ce11">
            <text:p>911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87.16" table:style-name="ce12">
            <text:p>3.787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1592" table:style-name="ce11">
            <text:p>159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6949.5" table:style-name="ce12">
            <text:p>36.94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9" table:style-name="ce11">
            <text:p>157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228.5" table:style-name="ce12">
            <text:p>1.22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9" table:style-name="ce11">
            <text:p>157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404" table:style-name="ce12">
            <text:p>1.4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0" table:style-name="ce11">
            <text:p>1600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242" table:style-name="ce12">
            <text:p>1.2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347" table:style-name="ce11">
            <text:p>34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6949.5" table:style-name="ce12">
            <text:p>36.94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6" table:style-name="ce11">
            <text:p>376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260" table:style-name="ce12">
            <text:p>1.2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4" table:style-name="ce11">
            <text:p>4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709" table:style-name="ce12">
            <text:p>1.70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0" table:style-name="ce11">
            <text:p>910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267" table:style-name="ce12">
            <text:p>1.26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8" table:style-name="ce11">
            <text:p>64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91" table:style-name="ce12">
            <text:p>9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1" table:style-name="ce11">
            <text:p>67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60.2" table:style-name="ce12">
            <text:p>60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886" table:style-name="ce11">
            <text:p>886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6493.5" table:style-name="ce12">
            <text:p>6.49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900" table:style-name="ce11">
            <text:p>90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6949.5" table:style-name="ce12">
            <text:p>36.94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887" table:style-name="ce11">
            <text:p>887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1111.5" table:style-name="ce12">
            <text:p>1.11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8" table:style-name="ce11">
            <text:p>888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2" table:style-name="ce12">
            <text:p>3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 - RISCOSSIONE</text:p>
          </table:table-cell>
          <table:table-cell office:value-type="float" office:value="1125" table:style-name="ce11">
            <text:p>112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10535.29" table:style-name="ce12">
            <text:p>10.535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2" table:style-name="ce11">
            <text:p>312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4553.9799999999996" table:style-name="ce12">
            <text:p>4.553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5" table:style-name="ce11">
            <text:p>156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SSI <text:s/>CORRADO</text:p>
          </table:table-cell>
          <table:table-cell office:value-type="float" office:value="430" table:style-name="ce11">
            <text:p>43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36.71" table:style-name="ce12">
            <text:p>3.936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5" table:style-name="ce11">
            <text:p>156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8624.25" table:style-name="ce12">
            <text:p>38.62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7" table:style-name="ce11">
            <text:p>31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7" table:style-name="ce11">
            <text:p>31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7" table:style-name="ce11">
            <text:p>31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6695.46" table:style-name="ce12">
            <text:p>36.695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4" table:style-name="ce11">
            <text:p>87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4" table:style-name="ce11">
            <text:p>87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4" table:style-name="ce11">
            <text:p>87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6695.599999999999" table:style-name="ce12">
            <text:p>36.69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LCETTA DANIELE</text:p>
          </table:table-cell>
          <table:table-cell office:value-type="float" office:value="853" table:style-name="ce11">
            <text:p>85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15.84" table:style-name="ce12">
            <text:p>15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855" table:style-name="ce11">
            <text:p>85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21.12" table:style-name="ce12">
            <text:p>21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68" table:style-name="ce11">
            <text:p>1068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72" table:style-name="ce12">
            <text:p>7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69" table:style-name="ce11">
            <text:p>106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96" table:style-name="ce12">
            <text:p>9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5" table:style-name="ce11">
            <text:p>1095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16.98" table:style-name="ce12">
            <text:p>16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RIO <text:s/>ANNA LAURA - AVVOCATO</text:p>
          </table:table-cell>
          <table:table-cell office:value-type="float" office:value="1631" table:style-name="ce11">
            <text:p>1631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489.2" table:style-name="ce12">
            <text:p>3.48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PG ADVISORS-DOTT.COMMERCIALISTI ASSOCIA</text:p>
          </table:table-cell>
          <table:table-cell office:value-type="float" office:value="1613" table:style-name="ce11">
            <text:p>161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634.4" table:style-name="ce12">
            <text:p>634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LEGALE ASSOCIATO NICOLETTI -ZARO</text:p>
          </table:table-cell>
          <table:table-cell office:value-type="float" office:value="512" table:style-name="ce11">
            <text:p>512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7291.22" table:style-name="ce12">
            <text:p>7.291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LEGALE BERALDO ASSOCIAZ. PROF.LE</text:p>
          </table:table-cell>
          <table:table-cell office:value-type="float" office:value="586" table:style-name="ce11">
            <text:p>586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750.94" table:style-name="ce12">
            <text:p>1.750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CCHETTI <text:s/>DANIELE - AVVOCATO</text:p>
          </table:table-cell>
          <table:table-cell office:value-type="float" office:value="47" table:style-name="ce11">
            <text:p>47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602.25" table:style-name="ce12">
            <text:p>3.602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LEGALE VENGHI</text:p>
          </table:table-cell>
          <table:table-cell office:value-type="float" office:value="46" table:style-name="ce11">
            <text:p>46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8265.91" table:style-name="ce12">
            <text:p>8.265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BELVEDERE INZAGHI &amp; PARTNERS</text:p>
          </table:table-cell>
          <table:table-cell office:value-type="float" office:value="678" table:style-name="ce11">
            <text:p>67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334.59" table:style-name="ce12">
            <text:p>2.334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SCETTI AVV. ANDREA</text:p>
          </table:table-cell>
          <table:table-cell office:value-type="float" office:value="784" table:style-name="ce11">
            <text:p>784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4650.1" table:style-name="ce12">
            <text:p>14.65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SCETTI AVV. ANDREA</text:p>
          </table:table-cell>
          <table:table-cell office:value-type="float" office:value="785" table:style-name="ce11">
            <text:p>78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7063.75" table:style-name="ce12">
            <text:p>7.063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SCETTI AVV. ANDREA</text:p>
          </table:table-cell>
          <table:table-cell office:value-type="float" office:value="786" table:style-name="ce11">
            <text:p>78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7331.51" table:style-name="ce12">
            <text:p>7.331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LEGALE FOSSATI ANDENA ROMANENGHI</text:p>
          </table:table-cell>
          <table:table-cell office:value-type="float" office:value="788" table:style-name="ce11">
            <text:p>788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532.52" table:style-name="ce12">
            <text:p>2.532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691" table:style-name="ce11">
            <text:p>1691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Servizi amministrativi</text:p>
          </table:table-cell>
          <table:table-cell office:value-type="float" office:value="111.73" table:style-name="ce12">
            <text:p>111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691" table:style-name="ce11">
            <text:p>1691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Servizi amministrativi</text:p>
          </table:table-cell>
          <table:table-cell office:value-type="float" office:value="313.5" table:style-name="ce12">
            <text:p>31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003" table:style-name="ce11">
            <text:p>100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Servizi amministrativi</text:p>
          </table:table-cell>
          <table:table-cell office:value-type="float" office:value="77" table:style-name="ce12">
            <text:p>7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87" table:style-name="ce11">
            <text:p>587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mministrativi</text:p>
          </table:table-cell>
          <table:table-cell office:value-type="float" office:value="2875.12" table:style-name="ce12">
            <text:p>2.875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320" table:style-name="ce11">
            <text:p>1320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amministrativi</text:p>
          </table:table-cell>
          <table:table-cell office:value-type="float" office:value="882.04" table:style-name="ce12">
            <text:p>882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320" table:style-name="ce11">
            <text:p>1320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amministrativi</text:p>
          </table:table-cell>
          <table:table-cell office:value-type="float" office:value="1331.28" table:style-name="ce12">
            <text:p>1.331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324" table:style-name="ce11">
            <text:p>1324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amministrativi</text:p>
          </table:table-cell>
          <table:table-cell office:value-type="float" office:value="8156.1" table:style-name="ce12">
            <text:p>8.156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848" table:style-name="ce11">
            <text:p>848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Servizi amministrativi</text:p>
          </table:table-cell>
          <table:table-cell office:value-type="float" office:value="1215.3699999999999" table:style-name="ce12">
            <text:p>1.215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848" table:style-name="ce11">
            <text:p>848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Servizi amministrativi</text:p>
          </table:table-cell>
          <table:table-cell office:value-type="float" office:value="1016.93" table:style-name="ce12">
            <text:p>1.016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5" table:style-name="ce11">
            <text:p>156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STRONOMIA CRESPI S.A.S. DI CRESPI DAVI</text:p>
          </table:table-cell>
          <table:table-cell office:value-type="float" office:value="554" table:style-name="ce11">
            <text:p>55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1594.6" table:style-name="ce12">
            <text:p>1.594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AV DI STEFANO CICOGNA &amp; RENATO COLOMBO<text:s/></text:p>
          </table:table-cell>
          <table:table-cell office:value-type="float" office:value="553" table:style-name="ce11">
            <text:p>553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servizi</text:p>
          </table:table-cell>
          <table:table-cell office:value-type="float" office:value="219.6" table:style-name="ce12">
            <text:p>21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7" table:style-name="ce11">
            <text:p>63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6.21" table:style-name="ce12">
            <text:p>6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12">
            <text:p>1,5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82" table:style-name="ce12">
            <text:p>1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35" table:style-name="ce12">
            <text:p>5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12">
            <text:p>1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12">
            <text:p>0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.97" table:style-name="ce12">
            <text:p>3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12">
            <text:p>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2" table:style-name="ce12">
            <text:p>0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21" table:style-name="ce12">
            <text:p>4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9.49" table:style-name="ce12">
            <text:p>9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57" table:style-name="ce12">
            <text:p>1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6.58" table:style-name="ce12">
            <text:p>6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2.13" table:style-name="ce12">
            <text:p>12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4" table:style-name="ce12">
            <text:p>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09" table:style-name="ce12">
            <text:p>0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75" table:style-name="ce12">
            <text:p>0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06" table:style-name="ce12">
            <text:p>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12">
            <text:p>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74" table:style-name="ce12">
            <text:p>0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0999999999999996" table:style-name="ce12">
            <text:p>4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64" table:style-name="ce12">
            <text:p>5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12">
            <text:p>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19" table:style-name="ce12">
            <text:p>1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FR SUPPLIES S.R.L. UNIPERSONALE</text:p>
          </table:table-cell>
          <table:table-cell office:value-type="float" office:value="992" table:style-name="ce11">
            <text:p>99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790" table:style-name="ce11">
            <text:p>790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7699.76" table:style-name="ce12">
            <text:p>7.699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202" table:style-name="ce11">
            <text:p>120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Versamenti IVA a debito per le gestioni commerciali</text:p>
          </table:table-cell>
          <table:table-cell office:value-type="float" office:value="17073.41" table:style-name="ce12">
            <text:p>17.073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1701" table:style-name="ce11">
            <text:p>170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494.36" table:style-name="ce12">
            <text:p>494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UTO POLIGRAFICO E ZECCA DELLO STATO</text:p>
          </table:table-cell>
          <table:table-cell office:value-type="float" office:value="58" table:style-name="ce11">
            <text:p>5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10.57" table:style-name="ce12">
            <text:p>110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NIPOLSAI ASSICURAZIONI SPA</text:p>
          </table:table-cell>
          <table:table-cell office:value-type="float" office:value="747" table:style-name="ce11">
            <text:p>747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379.64" table:style-name="ce12">
            <text:p>379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NIPOLSAI ASSICURAZIONI SPA</text:p>
          </table:table-cell>
          <table:table-cell office:value-type="float" office:value="748" table:style-name="ce11">
            <text:p>74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6750.48" table:style-name="ce12">
            <text:p>6.75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PORT NETWORK S.R.L.</text:p>
          </table:table-cell>
          <table:table-cell office:value-type="float" office:value="223" table:style-name="ce11">
            <text:p>22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330" table:style-name="ce12">
            <text:p>33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VVENIRE SPA SOCIO UNICO</text:p>
          </table:table-cell>
          <table:table-cell office:value-type="float" office:value="224" table:style-name="ce11">
            <text:p>22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76.66" table:style-name="ce12">
            <text:p>17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79" table:style-name="ce11">
            <text:p>67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36900" table:style-name="ce12">
            <text:p>136.9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0" table:style-name="ce11">
            <text:p>68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1790" table:style-name="ce12">
            <text:p>11.7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1" table:style-name="ce11">
            <text:p>68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3392.5" table:style-name="ce12">
            <text:p>13.3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2" table:style-name="ce11">
            <text:p>68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8500" table:style-name="ce12">
            <text:p>18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3" table:style-name="ce11">
            <text:p>68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21627" table:style-name="ce12">
            <text:p>21.62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4" table:style-name="ce11">
            <text:p>68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2495" table:style-name="ce12">
            <text:p>2.49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5" table:style-name="ce11">
            <text:p>68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4990" table:style-name="ce12">
            <text:p>14.9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7" table:style-name="ce11">
            <text:p>68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23520" table:style-name="ce12">
            <text:p>23.5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SH <text:s/>SPA</text:p>
          </table:table-cell>
          <table:table-cell office:value-type="float" office:value="686" table:style-name="ce11">
            <text:p>68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48016.13" table:style-name="ce12">
            <text:p>48.016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65" table:style-name="ce11">
            <text:p>116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410" table:style-name="ce12">
            <text:p>4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6" table:style-name="ce11">
            <text:p>63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1500" table:style-name="ce12">
            <text:p>1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6" table:style-name="ce11">
            <text:p>63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mi di assicurazione contro i danni</text:p>
          </table:table-cell>
          <table:table-cell office:value-type="float" office:value="803" table:style-name="ce12">
            <text:p>80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6399999999999997" table:style-name="ce12">
            <text:p>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1" table:style-name="ce12">
            <text:p>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23" table:style-name="ce12">
            <text:p>0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46" table:style-name="ce12">
            <text:p>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63" table:style-name="ce12">
            <text:p>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12">
            <text:p>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5" table:style-name="ce12">
            <text:p>0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17" table:style-name="ce12">
            <text:p>1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0699999999999998" table:style-name="ce12">
            <text:p>2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12">
            <text:p>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7" table:style-name="ce12">
            <text:p>0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74" table:style-name="ce12">
            <text:p>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59" table:style-name="ce12">
            <text:p>3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12">
            <text:p>0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0900000000000001" table:style-name="ce12">
            <text:p>1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6.63" table:style-name="ce12">
            <text:p>6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6" table:style-name="ce12">
            <text:p>1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45" table:style-name="ce12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72" table:style-name="ce12">
            <text:p>4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12">
            <text:p>1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1" table:style-name="ce12">
            <text:p>0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68" table:style-name="ce12">
            <text:p>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5" table:style-name="ce11">
            <text:p>1075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23.46" table:style-name="ce12">
            <text:p>23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6" table:style-name="ce11">
            <text:p>1076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24.9" table:style-name="ce12">
            <text:p>24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768" table:style-name="ce11">
            <text:p>76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servizi</text:p>
          </table:table-cell>
          <table:table-cell office:value-type="float" office:value="12.4" table:style-name="ce12">
            <text:p>1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768" table:style-name="ce11">
            <text:p>76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servizi</text:p>
          </table:table-cell>
          <table:table-cell office:value-type="float" office:value="561" table:style-name="ce12">
            <text:p>5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IN SERVICE SPA</text:p>
          </table:table-cell>
          <table:table-cell office:value-type="float" office:value="1428" table:style-name="ce11">
            <text:p>142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727.36" table:style-name="ce12">
            <text:p>727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WBIRD ITALIA SRL</text:p>
          </table:table-cell>
          <table:table-cell office:value-type="float" office:value="1433" table:style-name="ce11">
            <text:p>143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9.31" table:style-name="ce12">
            <text:p>9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.VIG.NOTTURNA GALLARATE SPA</text:p>
          </table:table-cell>
          <table:table-cell office:value-type="float" office:value="1434" table:style-name="ce11">
            <text:p>143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87.84" table:style-name="ce12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GROUP SERVICE S.C.P.A.</text:p>
          </table:table-cell>
          <table:table-cell office:value-type="float" office:value="1439" table:style-name="ce11">
            <text:p>143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8242.77" table:style-name="ce12">
            <text:p>8.242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GROUP SERVICE S.C.P.A.</text:p>
          </table:table-cell>
          <table:table-cell office:value-type="float" office:value="1439" table:style-name="ce11">
            <text:p>143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8253.57" table:style-name="ce12">
            <text:p>8.253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5.79" table:style-name="ce12">
            <text:p>5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12">
            <text:p>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2200000000000002" table:style-name="ce12">
            <text:p>2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29" table:style-name="ce12">
            <text:p>3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12">
            <text:p>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22" table:style-name="ce12">
            <text:p>0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39" table:style-name="ce12">
            <text:p>3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47" table:style-name="ce12">
            <text:p>4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12">
            <text:p>1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12" table:style-name="ce12">
            <text:p>0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2" table:style-name="ce12">
            <text:p>0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84" table:style-name="ce12">
            <text:p>1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12">
            <text:p>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12">
            <text:p>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03" table:style-name="ce12">
            <text:p>0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08" table:style-name="ce12">
            <text:p>1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12">
            <text:p>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5.45" table:style-name="ce12">
            <text:p>25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7.25" table:style-name="ce12">
            <text:p>17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1.37" table:style-name="ce12">
            <text:p>11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79.44" table:style-name="ce12">
            <text:p>79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4" table:style-name="ce11">
            <text:p>3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2.86" table:style-name="ce12">
            <text:p>12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2" table:style-name="ce11">
            <text:p>110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53" table:style-name="ce12">
            <text:p>5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6999999999999995" table:style-name="ce12">
            <text:p>0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95" table:style-name="ce12">
            <text:p>1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7" table:style-name="ce12">
            <text:p>4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12">
            <text:p>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12">
            <text:p>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.42" table:style-name="ce12">
            <text:p>3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GINESTRA SOC.COOP.SOCIALE ONLUS</text:p>
          </table:table-cell>
          <table:table-cell office:value-type="float" office:value="781" table:style-name="ce11">
            <text:p>781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873.52" table:style-name="ce12">
            <text:p>873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12">
            <text:p>1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2" table:style-name="ce12">
            <text:p>0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97" table:style-name="ce12">
            <text:p>4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8.4600000000000009" table:style-name="ce12">
            <text:p>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3" table:style-name="ce12">
            <text:p>3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72" table:style-name="ce12">
            <text:p>1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9.9700000000000006" table:style-name="ce12">
            <text:p>9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0.9" table:style-name="ce12">
            <text:p>10,9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INTESA SANPAOLO SPA</text:p>
          </table:table-cell>
          <table:table-cell office:value-type="float" office:value="217" table:style-name="ce11">
            <text:p>21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12">
            <text:p>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7" table:style-name="ce11">
            <text:p>21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28" table:style-name="ce12">
            <text:p>2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7" table:style-name="ce11">
            <text:p>21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7" table:style-name="ce12">
            <text:p>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1388" table:style-name="ce11">
            <text:p>1388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1.44" table:style-name="ce12">
            <text:p>1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1388" table:style-name="ce11">
            <text:p>1388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1.46" table:style-name="ce12">
            <text:p>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3" table:style-name="ce12">
            <text:p>4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14000000000000001" table:style-name="ce12">
            <text:p>0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46" table:style-name="ce12">
            <text:p>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2" table:style-name="ce12">
            <text:p>1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2" table:style-name="ce12">
            <text:p>0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7" table:style-name="ce12">
            <text:p>0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2200000000000002" table:style-name="ce12">
            <text:p>2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51" table:style-name="ce12">
            <text:p>4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97" table:style-name="ce12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98" table:style-name="ce12">
            <text:p>2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8.9700000000000006" table:style-name="ce12">
            <text:p>8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7" table:style-name="ce12">
            <text:p>2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78" table:style-name="ce12">
            <text:p>2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6.26" table:style-name="ce12">
            <text:p>6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5.23" table:style-name="ce12">
            <text:p>15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9000000000000004" table:style-name="ce12">
            <text:p>4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12">
            <text:p>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5.5" table:style-name="ce12">
            <text:p>5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6.41" table:style-name="ce12">
            <text:p>6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12">
            <text:p>1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9" table:style-name="ce12">
            <text:p>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44" table:style-name="ce12">
            <text:p>3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2699999999999996" table:style-name="ce12">
            <text:p>4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12">
            <text:p>1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56000000000000005" table:style-name="ce12">
            <text:p>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16" table:style-name="ce12">
            <text:p>2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5" table:style-name="ce11">
            <text:p>80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12">
            <text:p>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5" table:style-name="ce11">
            <text:p>80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10.5" table:style-name="ce12">
            <text:p>1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5" table:style-name="ce11">
            <text:p>80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12">
            <text:p>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5" table:style-name="ce11">
            <text:p>80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35" table:style-name="ce12">
            <text:p>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5" table:style-name="ce11">
            <text:p>80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10.5" table:style-name="ce12">
            <text:p>1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PER BANCA</text:p>
          </table:table-cell>
          <table:table-cell office:value-type="float" office:value="807" table:style-name="ce11">
            <text:p>807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5.64" table:style-name="ce12">
            <text:p>5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PER BANCA</text:p>
          </table:table-cell>
          <table:table-cell office:value-type="float" office:value="849" table:style-name="ce11">
            <text:p>849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5.64" table:style-name="ce12">
            <text:p>5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864" table:style-name="ce11">
            <text:p>86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1098.6600000000001" table:style-name="ce12">
            <text:p>1.098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4" table:style-name="ce11">
            <text:p>14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servizi</text:p>
          </table:table-cell>
          <table:table-cell office:value-type="float" office:value="2117.31" table:style-name="ce12">
            <text:p>2.117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5.1100000000000003" table:style-name="ce12">
            <text:p>5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4" table:style-name="ce12">
            <text:p>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42" table:style-name="ce12">
            <text:p>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66" table:style-name="ce12">
            <text:p>0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17" table:style-name="ce12">
            <text:p>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12">
            <text:p>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12">
            <text:p>0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73" table:style-name="ce12">
            <text:p>2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65" table:style-name="ce12">
            <text:p>3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405" table:style-name="ce11">
            <text:p>1405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116.6" table:style-name="ce12">
            <text:p>116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12">
            <text:p>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25" table:style-name="ce12">
            <text:p>3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12">
            <text:p>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8" table:style-name="ce12">
            <text:p>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27" table:style-name="ce12">
            <text:p>3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.3" table:style-name="ce12">
            <text:p>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2999999999999998" table:style-name="ce12">
            <text:p>2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71" table:style-name="ce12">
            <text:p>0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99" table:style-name="ce12">
            <text:p>0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82" table:style-name="ce12">
            <text:p>2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12">
            <text:p>1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6" table:style-name="ce12">
            <text:p>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84" table:style-name="ce12">
            <text:p>2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17" table:style-name="ce12">
            <text:p>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34" table:style-name="ce12">
            <text:p>0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38" table:style-name="ce12">
            <text:p>2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63" table:style-name="ce12">
            <text:p>3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IN SERVICE SPA</text:p>
          </table:table-cell>
          <table:table-cell office:value-type="float" office:value="170" table:style-name="ce11">
            <text:p>17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775.9" table:style-name="ce12">
            <text:p>775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WBIRD ITALIA SRL</text:p>
          </table:table-cell>
          <table:table-cell office:value-type="float" office:value="171" table:style-name="ce11">
            <text:p>17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11" table:style-name="ce12">
            <text:p>1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.VIG.NOTTURNA GALLARATE SPA</text:p>
          </table:table-cell>
          <table:table-cell office:value-type="float" office:value="172" table:style-name="ce11">
            <text:p>17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87.84" table:style-name="ce12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174" table:style-name="ce11">
            <text:p>17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31.68" table:style-name="ce12">
            <text:p>3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174" table:style-name="ce11">
            <text:p>17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144" table:style-name="ce12">
            <text:p>1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APAY S.R.L.</text:p>
          </table:table-cell>
          <table:table-cell office:value-type="float" office:value="176" table:style-name="ce11">
            <text:p>17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23.13" table:style-name="ce12">
            <text:p>23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12">
            <text:p>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39" table:style-name="ce12">
            <text:p>0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38" table:style-name="ce12">
            <text:p>1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76" table:style-name="ce12">
            <text:p>2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12">
            <text:p>1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35" table:style-name="ce12">
            <text:p>0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88" table:style-name="ce12">
            <text:p>0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12" table:style-name="ce12">
            <text:p>3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12">
            <text:p>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32" table:style-name="ce12">
            <text:p>0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2799999999999998" table:style-name="ce12">
            <text:p>2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68" table:style-name="ce12">
            <text:p>2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12">
            <text:p>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49" table:style-name="ce12">
            <text:p>1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21" table:style-name="ce12">
            <text:p>3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.26" table:style-name="ce12">
            <text:p>6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12">
            <text:p>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5" table:style-name="ce12">
            <text:p>0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42" table:style-name="ce12">
            <text:p>1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.87" table:style-name="ce12">
            <text:p>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" table:style-name="ce12">
            <text:p>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55000000000000004" table:style-name="ce12">
            <text:p>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81" table:style-name="ce12">
            <text:p>1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5.09" table:style-name="ce12">
            <text:p>5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1" table:style-name="ce12">
            <text:p>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28999999999999998" table:style-name="ce12">
            <text:p>0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3" table:style-name="ce11">
            <text:p>69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7" table:style-name="ce12">
            <text:p>0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83" table:style-name="ce12">
            <text:p>0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6" table:style-name="ce12">
            <text:p>1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1900000000000004" table:style-name="ce12">
            <text:p>4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12">
            <text:p>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53" table:style-name="ce12">
            <text:p>0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5099999999999998" table:style-name="ce12">
            <text:p>2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67" table:style-name="ce12">
            <text:p>4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1000000000000001" table:style-name="ce12">
            <text:p>1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96" table:style-name="ce12">
            <text:p>1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.41" table:style-name="ce12">
            <text:p>2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.78" table:style-name="ce12">
            <text:p>4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0.34" table:style-name="ce12">
            <text:p>0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.34" table:style-name="ce12">
            <text:p>1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33" table:style-name="ce11">
            <text:p>3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3.94" table:style-name="ce12">
            <text:p>3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389" table:style-name="ce11">
            <text:p>1389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10.5" table:style-name="ce12">
            <text:p>1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389" table:style-name="ce11">
            <text:p>1389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42" table:style-name="ce12">
            <text:p>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ZZATI INDUSTRIA GRAFICA SRL SB</text:p>
          </table:table-cell>
          <table:table-cell office:value-type="float" office:value="225" table:style-name="ce11">
            <text:p>22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43.56" table:style-name="ce12">
            <text:p>43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UPPO SE.CO.GES. S.R.L.</text:p>
          </table:table-cell>
          <table:table-cell office:value-type="float" office:value="232" table:style-name="ce11">
            <text:p>23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22" table:style-name="ce12">
            <text:p>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 VETRO DI ADAMO GIOVANNI</text:p>
          </table:table-cell>
          <table:table-cell office:value-type="float" office:value="235" table:style-name="ce11">
            <text:p>23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88" table:style-name="ce12">
            <text:p>8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3" table:style-name="ce12">
            <text:p>0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35" table:style-name="ce12">
            <text:p>2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.05" table:style-name="ce12">
            <text:p>4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12">
            <text:p>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86" table:style-name="ce12">
            <text:p>0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19" table:style-name="ce12">
            <text:p>3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.9400000000000004" table:style-name="ce12">
            <text:p>4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12">
            <text:p>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85" table:style-name="ce12">
            <text:p>1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82" table:style-name="ce12">
            <text:p>1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44" table:style-name="ce12">
            <text:p>3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12">
            <text:p>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7" table:style-name="ce12">
            <text:p>0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62" table:style-name="ce12">
            <text:p>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24" table:style-name="ce12">
            <text:p>3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2" table:style-name="ce12">
            <text:p>1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1299999999999999" table:style-name="ce12">
            <text:p>1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.74" table:style-name="ce12">
            <text:p>4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9.02" table:style-name="ce12">
            <text:p>9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9" table:style-name="ce12">
            <text:p>2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46" table:style-name="ce12">
            <text:p>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7.61" table:style-name="ce12">
            <text:p>7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0.56" table:style-name="ce12">
            <text:p>1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696" table:style-name="ce11">
            <text:p>696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26.4" table:style-name="ce12">
            <text:p>26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695" table:style-name="ce11">
            <text:p>695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120" table:style-name="ce12">
            <text:p>1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GELO BORGHI DI TOSI PASQUALE &amp; C. SAS</text:p>
          </table:table-cell>
          <table:table-cell office:value-type="float" office:value="141" table:style-name="ce11">
            <text:p>141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347" table:style-name="ce12">
            <text:p>34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ITALIANA DISLESSIA AID APS</text:p>
          </table:table-cell>
          <table:table-cell office:value-type="float" office:value="142" table:style-name="ce11">
            <text:p>14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1050" table:style-name="ce12">
            <text:p>1.0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ITALIANA DISLESSIA AID APS</text:p>
          </table:table-cell>
          <table:table-cell office:value-type="float" office:value="142" table:style-name="ce11">
            <text:p>14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525" table:style-name="ce12">
            <text:p>5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AFICA EXPRESS S.N.C. DI CREMA C. E M.</text:p>
          </table:table-cell>
          <table:table-cell office:value-type="float" office:value="149" table:style-name="ce11">
            <text:p>14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858.88" table:style-name="ce12">
            <text:p>858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GROUP SERVICE S.C.P.A.</text:p>
          </table:table-cell>
          <table:table-cell office:value-type="float" office:value="153" table:style-name="ce11">
            <text:p>153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2052.59" table:style-name="ce12">
            <text:p>2.052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NIEURO S.P.A.</text:p>
          </table:table-cell>
          <table:table-cell office:value-type="float" office:value="155" table:style-name="ce11">
            <text:p>155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902.8" table:style-name="ce12">
            <text:p>90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2999999999999998" table:style-name="ce12">
            <text:p>2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24" table:style-name="ce12">
            <text:p>0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15" table:style-name="ce12">
            <text:p>0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19" table:style-name="ce12">
            <text:p>1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12">
            <text:p>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3" table:style-name="ce12">
            <text:p>0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21" table:style-name="ce12">
            <text:p>1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.66" table:style-name="ce12">
            <text:p>3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12">
            <text:p>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89" table:style-name="ce12">
            <text:p>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52" table:style-name="ce12">
            <text:p>2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7.44" table:style-name="ce12">
            <text:p>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9" table:style-name="ce12">
            <text:p>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IN SERVICE SPA</text:p>
          </table:table-cell>
          <table:table-cell office:value-type="float" office:value="144" table:style-name="ce11">
            <text:p>144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718.28" table:style-name="ce12">
            <text:p>718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GINESTRA SOC.COOP.SOCIALE ONLUS</text:p>
          </table:table-cell>
          <table:table-cell office:value-type="float" office:value="1313" table:style-name="ce11">
            <text:p>1313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servizi</text:p>
          </table:table-cell>
          <table:table-cell office:value-type="float" office:value="1122.4000000000001" table:style-name="ce12">
            <text:p>1.12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GINESTRA SOC.COOP.SOCIALE ONLUS</text:p>
          </table:table-cell>
          <table:table-cell office:value-type="float" office:value="1314" table:style-name="ce11">
            <text:p>1314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servizi</text:p>
          </table:table-cell>
          <table:table-cell office:value-type="float" office:value="244" table:style-name="ce12">
            <text:p>2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YO SPA</text:p>
          </table:table-cell>
          <table:table-cell office:value-type="float" office:value="1319" table:style-name="ce11">
            <text:p>131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servizi</text:p>
          </table:table-cell>
          <table:table-cell office:value-type="float" office:value="3120" table:style-name="ce12">
            <text:p>3.1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42" table:style-name="ce12">
            <text:p>2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8.2899999999999991" table:style-name="ce12">
            <text:p>8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0.46" table:style-name="ce12">
            <text:p>2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" table:style-name="ce12">
            <text:p>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83" table:style-name="ce12">
            <text:p>0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5.0199999999999996" table:style-name="ce12">
            <text:p>5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9.23" table:style-name="ce12">
            <text:p>9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5" table:style-name="ce12">
            <text:p>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1499999999999999" table:style-name="ce12">
            <text:p>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9" table:style-name="ce12">
            <text:p>2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.12" table:style-name="ce12">
            <text:p>6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6" table:style-name="ce12">
            <text:p>2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17" table:style-name="ce12">
            <text:p>0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.26" table:style-name="ce12">
            <text:p>3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" table:style-name="ce12">
            <text:p>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6999999999999995" table:style-name="ce12">
            <text:p>0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7" table:style-name="ce12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39" table:style-name="ce12">
            <text:p>2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15" table:style-name="ce12">
            <text:p>2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19" table:style-name="ce12">
            <text:p>2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95" table:style-name="ce12">
            <text:p>5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75" table:style-name="ce12">
            <text:p>2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12">
            <text:p>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66" table:style-name="ce12">
            <text:p>0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3199999999999998" table:style-name="ce12">
            <text:p>2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4.49" table:style-name="ce12">
            <text:p>4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4" table:style-name="ce12">
            <text:p>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13" table:style-name="ce12">
            <text:p>0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1200000000000001" table:style-name="ce12">
            <text:p>1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74" table:style-name="ce12">
            <text:p>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4" table:style-name="ce12">
            <text:p>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06" table:style-name="ce12">
            <text:p>0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0.3" table:style-name="ce12">
            <text:p>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.02" table:style-name="ce12">
            <text:p>1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5.270000000000003" table:style-name="ce12">
            <text:p>35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0.67" table:style-name="ce12">
            <text:p>10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0.420000000000002" table:style-name="ce12">
            <text:p>2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8" table:style-name="ce12">
            <text:p>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28999999999999998" table:style-name="ce12">
            <text:p>0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55" table:style-name="ce12">
            <text:p>1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68" table:style-name="ce12">
            <text:p>5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5" table:style-name="ce12">
            <text:p>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69" table:style-name="ce12">
            <text:p>0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48" table:style-name="ce12">
            <text:p>2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39" table:style-name="ce12">
            <text:p>5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12">
            <text:p>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28000000000000003" table:style-name="ce12">
            <text:p>0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1499999999999999" table:style-name="ce12">
            <text:p>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68" table:style-name="ce12">
            <text:p>2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7" table:style-name="ce12">
            <text:p>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69" table:style-name="ce12">
            <text:p>0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33" table:style-name="ce12">
            <text:p>1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85" table:style-name="ce12">
            <text:p>5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" table:style-name="ce12">
            <text:p>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12">
            <text:p>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46" table:style-name="ce12">
            <text:p>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14" table:style-name="ce12">
            <text:p>2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8" table:style-name="ce12">
            <text:p>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03" table:style-name="ce12">
            <text:p>0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6" table:style-name="ce12">
            <text:p>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7999999999999996" table:style-name="ce12">
            <text:p>0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1" table:style-name="ce12">
            <text:p>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9.25" table:style-name="ce12">
            <text:p>19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2.77" table:style-name="ce12">
            <text:p>22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9.88" table:style-name="ce12">
            <text:p>6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692" table:style-name="ce11">
            <text:p>69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.96" table:style-name="ce12">
            <text:p>2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745" table:style-name="ce11">
            <text:p>74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servizi</text:p>
          </table:table-cell>
          <table:table-cell office:value-type="float" office:value="22109.17" table:style-name="ce12">
            <text:p>22.109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4.799999999999997" table:style-name="ce12">
            <text:p>3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82.68" table:style-name="ce12">
            <text:p>82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4" table:style-name="ce11">
            <text:p>111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11" table:style-name="ce12">
            <text:p>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96" table:style-name="ce11">
            <text:p>119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9790" table:style-name="ce12">
            <text:p>9.7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95" table:style-name="ce11">
            <text:p>119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44500" table:style-name="ce12">
            <text:p>44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T GROUP S.R.L.</text:p>
          </table:table-cell>
          <table:table-cell office:value-type="float" office:value="1001" table:style-name="ce11">
            <text:p>100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servizi</text:p>
          </table:table-cell>
          <table:table-cell office:value-type="float" office:value="66490" table:style-name="ce12">
            <text:p>66.4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282" table:style-name="ce11">
            <text:p>28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6.07" table:style-name="ce12">
            <text:p>6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282" table:style-name="ce11">
            <text:p>28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15.09" table:style-name="ce12">
            <text:p>15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FOCAMERE S.C.P.A.</text:p>
          </table:table-cell>
          <table:table-cell office:value-type="float" office:value="298" table:style-name="ce11">
            <text:p>298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344.83" table:style-name="ce12">
            <text:p>344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GROUP SERVICE S.C.P.A.</text:p>
          </table:table-cell>
          <table:table-cell office:value-type="float" office:value="303" table:style-name="ce11">
            <text:p>303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1655.05" table:style-name="ce12">
            <text:p>1.655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GROUP SERVICE S.C.P.A.</text:p>
          </table:table-cell>
          <table:table-cell office:value-type="float" office:value="303" table:style-name="ce11">
            <text:p>303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3585.95" table:style-name="ce12">
            <text:p>3.585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PAY S.P.A. PATRIMONIO DESTINATO IME</text:p>
          </table:table-cell>
          <table:table-cell office:value-type="float" office:value="580" table:style-name="ce11">
            <text:p>580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651.48" table:style-name="ce12">
            <text:p>651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ESPI <text:s/>FEDERICA</text:p>
          </table:table-cell>
          <table:table-cell office:value-type="float" office:value="460" table:style-name="ce11">
            <text:p>46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520" table:style-name="ce12">
            <text:p>5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LOMBO <text:s/>MARTINA</text:p>
          </table:table-cell>
          <table:table-cell office:value-type="float" office:value="461" table:style-name="ce11">
            <text:p>46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40" table:style-name="ce12">
            <text:p>1.0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842" table:style-name="ce11">
            <text:p>842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Altri servizi</text:p>
          </table:table-cell>
          <table:table-cell office:value-type="float" office:value="11.4" table:style-name="ce12">
            <text:p>11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842" table:style-name="ce11">
            <text:p>842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Altri servizi</text:p>
          </table:table-cell>
          <table:table-cell office:value-type="float" office:value="35.270000000000003" table:style-name="ce12">
            <text:p>35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SORZIO PARCO LOMBARDO DELLA VALLE DEL</text:p>
          </table:table-cell>
          <table:table-cell office:value-type="float" office:value="858" table:style-name="ce11">
            <text:p>858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3588" table:style-name="ce12">
            <text:p>3.58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3" table:style-name="ce11">
            <text:p>113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servizi</text:p>
          </table:table-cell>
          <table:table-cell office:value-type="float" office:value="36135.94" table:style-name="ce12">
            <text:p>36.135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YCICERO S.R.L.</text:p>
          </table:table-cell>
          <table:table-cell office:value-type="float" office:value="933" table:style-name="ce11">
            <text:p>933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Altri servizi</text:p>
          </table:table-cell>
          <table:table-cell office:value-type="float" office:value="52.8" table:style-name="ce12">
            <text:p>5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YCICERO S.R.L.</text:p>
          </table:table-cell>
          <table:table-cell office:value-type="float" office:value="932" table:style-name="ce11">
            <text:p>932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Altri servizi</text:p>
          </table:table-cell>
          <table:table-cell office:value-type="float" office:value="240" table:style-name="ce12">
            <text:p>2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UTEL-ASS.NAZ.UFF.TRIB.ENTI LOCALI</text:p>
          </table:table-cell>
          <table:table-cell office:value-type="float" office:value="135" table:style-name="ce11">
            <text:p>135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1700" table:style-name="ce12">
            <text:p>1.7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YCICERO S.R.L.</text:p>
          </table:table-cell>
          <table:table-cell office:value-type="float" office:value="350" table:style-name="ce11">
            <text:p>35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52.8" table:style-name="ce12">
            <text:p>5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YCICERO S.R.L.</text:p>
          </table:table-cell>
          <table:table-cell office:value-type="float" office:value="349" table:style-name="ce11">
            <text:p>349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240" table:style-name="ce12">
            <text:p>2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AFICA EXPRESS S.N.C. DI CREMA C. E M.</text:p>
          </table:table-cell>
          <table:table-cell office:value-type="float" office:value="613" table:style-name="ce11">
            <text:p>613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servizi</text:p>
          </table:table-cell>
          <table:table-cell office:value-type="float" office:value="682.96" table:style-name="ce12">
            <text:p>682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IN SERVICE SPA</text:p>
          </table:table-cell>
          <table:table-cell office:value-type="float" office:value="825" table:style-name="ce11">
            <text:p>825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servizi</text:p>
          </table:table-cell>
          <table:table-cell office:value-type="float" office:value="781.15" table:style-name="ce12">
            <text:p>78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WBIRD ITALIA SRL</text:p>
          </table:table-cell>
          <table:table-cell office:value-type="float" office:value="826" table:style-name="ce11">
            <text:p>826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servizi</text:p>
          </table:table-cell>
          <table:table-cell office:value-type="float" office:value="9.93" table:style-name="ce12">
            <text:p>9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.VIG.NOTTURNA GALLARATE SPA</text:p>
          </table:table-cell>
          <table:table-cell office:value-type="float" office:value="827" table:style-name="ce11">
            <text:p>827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servizi</text:p>
          </table:table-cell>
          <table:table-cell office:value-type="float" office:value="87.84" table:style-name="ce12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942" table:style-name="ce11">
            <text:p>942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Altri servizi</text:p>
          </table:table-cell>
          <table:table-cell office:value-type="float" office:value="896.7" table:style-name="ce12">
            <text:p>896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8" table:style-name="ce11">
            <text:p>63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98" table:style-name="ce12">
            <text:p>19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9" table:style-name="ce11">
            <text:p>63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0" table:style-name="ce11">
            <text:p>64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3.49" table:style-name="ce12">
            <text:p>23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1" table:style-name="ce11">
            <text:p>64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0.55" table:style-name="ce12">
            <text:p>6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93" table:style-name="ce12">
            <text:p>2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9.25" table:style-name="ce12">
            <text:p>9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1" table:style-name="ce12">
            <text:p>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67" table:style-name="ce12">
            <text:p>2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7" table:style-name="ce12">
            <text:p>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1.32" table:style-name="ce12">
            <text:p>21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7" table:style-name="ce12">
            <text:p>4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61" table:style-name="ce12">
            <text:p>1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5199999999999996" table:style-name="ce12">
            <text:p>4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7.62" table:style-name="ce12">
            <text:p>7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9" table:style-name="ce12">
            <text:p>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87" table:style-name="ce12">
            <text:p>0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.14" table:style-name="ce12">
            <text:p>3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6.64" table:style-name="ce12">
            <text:p>6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5000000000000004" table:style-name="ce12">
            <text:p>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2699999999999996" table:style-name="ce12">
            <text:p>4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5" table:style-name="ce12">
            <text:p>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2000000000000002" table:style-name="ce12">
            <text:p>2,2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CONOMO COMUNALE</text:p>
          </table:table-cell>
          <table:table-cell office:value-type="float" office:value="642" table:style-name="ce11">
            <text:p>64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10" table:style-name="ce12">
            <text:p>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3" table:style-name="ce11">
            <text:p>64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625.20000000000005" table:style-name="ce12">
            <text:p>625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4" table:style-name="ce11">
            <text:p>64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35" table:style-name="ce12">
            <text:p>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39" table:style-name="ce12">
            <text:p>0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87" table:style-name="ce12">
            <text:p>1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2.67" table:style-name="ce12">
            <text:p>2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" table:style-name="ce12">
            <text:p>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89" table:style-name="ce12">
            <text:p>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3.09" table:style-name="ce12">
            <text:p>3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5.58" table:style-name="ce12">
            <text:p>5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7" table:style-name="ce12">
            <text:p>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57999999999999996" table:style-name="ce12">
            <text:p>0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87" table:style-name="ce12">
            <text:p>1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4.79" table:style-name="ce12">
            <text:p>4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.3" table:style-name="ce12">
            <text:p>1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63" table:style-name="ce12">
            <text:p>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13" table:style-name="ce11">
            <text:p>111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0.84" table:style-name="ce12">
            <text:p>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NON ITALIA SPA</text:p>
          </table:table-cell>
          <table:table-cell office:value-type="float" office:value="381" table:style-name="ce11">
            <text:p>381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Utilizzo di beni di terzi</text:p>
          </table:table-cell>
          <table:table-cell office:value-type="float" office:value="158.41" table:style-name="ce12">
            <text:p>158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YOCERA DOCUMENT SOLUTIONS ITALIA SPA</text:p>
          </table:table-cell>
          <table:table-cell office:value-type="float" office:value="801" table:style-name="ce11">
            <text:p>801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Utilizzo di beni di terzi</text:p>
          </table:table-cell>
          <table:table-cell office:value-type="float" office:value="691.94" table:style-name="ce12">
            <text:p>691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LIVETTI S.P.A.</text:p>
          </table:table-cell>
          <table:table-cell office:value-type="float" office:value="30" table:style-name="ce11">
            <text:p>30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ilizzo di beni di terzi</text:p>
          </table:table-cell>
          <table:table-cell office:value-type="float" office:value="922.06" table:style-name="ce12">
            <text:p>922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YOCERA DOCUMENT SOLUTIONS ITALIA SP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Utilizzo di beni di terzi</text:p>
          </table:table-cell>
          <table:table-cell office:value-type="float" office:value="5740" table:style-name="ce12">
            <text:p>5.7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1610" table:style-name="ce11">
            <text:p>161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8.8" table:style-name="ce12">
            <text:p>48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997" table:style-name="ce11">
            <text:p>99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14.26" table:style-name="ce12">
            <text:p>414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TI GIORGIO - ELETTRAUTO</text:p>
          </table:table-cell>
          <table:table-cell office:value-type="float" office:value="998" table:style-name="ce11">
            <text:p>99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63.63999999999999" table:style-name="ce12">
            <text:p>163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TI GIORGIO - ELETTRAUTO</text:p>
          </table:table-cell>
          <table:table-cell office:value-type="float" office:value="999" table:style-name="ce11">
            <text:p>99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4.680000000000007" table:style-name="ce12">
            <text:p>64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.GOM.MA - S.R.L.</text:p>
          </table:table-cell>
          <table:table-cell office:value-type="float" office:value="17" table:style-name="ce11">
            <text:p>17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71" table:style-name="ce12">
            <text:p>27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19" table:style-name="ce11">
            <text:p>19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30.55" table:style-name="ce12">
            <text:p>33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19" table:style-name="ce11">
            <text:p>19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96.77" table:style-name="ce12">
            <text:p>396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.GOM.MA - S.R.L.</text:p>
          </table:table-cell>
          <table:table-cell office:value-type="float" office:value="816" table:style-name="ce11">
            <text:p>816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10.47" table:style-name="ce12">
            <text:p>410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LEPASS SPA</text:p>
          </table:table-cell>
          <table:table-cell office:value-type="float" office:value="601" table:style-name="ce11">
            <text:p>601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.65" table:style-name="ce12">
            <text:p>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STRADE PER L'ITALIA SPA</text:p>
          </table:table-cell>
          <table:table-cell office:value-type="float" office:value="602" table:style-name="ce11">
            <text:p>602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.49" table:style-name="ce12">
            <text:p>6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FB DI GARAVAGLIA VIMERCATI E VIRGILIO S</text:p>
          </table:table-cell>
          <table:table-cell office:value-type="float" office:value="852" table:style-name="ce11">
            <text:p>852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.27" table:style-name="ce12">
            <text:p>12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LOMBARDIA-TESORERIA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8.86" table:style-name="ce12">
            <text:p>68,8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REGIONE LOMBARDIA-TESORERIA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6.69" table:style-name="ce12">
            <text:p>46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LOMBARDIA-TESORERIA</text:p>
          </table:table-cell>
          <table:table-cell office:value-type="float" office:value="36" table:style-name="ce11">
            <text:p>36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1.83" table:style-name="ce12">
            <text:p>21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3" table:style-name="ce11">
            <text:p>63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0.21" table:style-name="ce12">
            <text:p>60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REX SRL</text:p>
          </table:table-cell>
          <table:table-cell office:value-type="float" office:value="988" table:style-name="ce11">
            <text:p>98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2.84" table:style-name="ce12">
            <text:p>52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LEPASS SPA</text:p>
          </table:table-cell>
          <table:table-cell office:value-type="float" office:value="989" table:style-name="ce11">
            <text:p>98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.65" table:style-name="ce12">
            <text:p>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STRADE PER L'ITALIA SPA</text:p>
          </table:table-cell>
          <table:table-cell office:value-type="float" office:value="990" table:style-name="ce11">
            <text:p>99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.66" table:style-name="ce12">
            <text:p>14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4" table:style-name="ce11">
            <text:p>63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.5" table:style-name="ce12">
            <text:p>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5" table:style-name="ce11">
            <text:p>63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9.51" table:style-name="ce12">
            <text:p>29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0" table:style-name="ce11">
            <text:p>67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4.65" table:style-name="ce12">
            <text:p>3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FB DI GARAVAGLIA VIMERCATI E VIRGILIO S</text:p>
          </table:table-cell>
          <table:table-cell office:value-type="float" office:value="227" table:style-name="ce11">
            <text:p>22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9.08" table:style-name="ce12">
            <text:p>49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LEPASS SPA</text:p>
          </table:table-cell>
          <table:table-cell office:value-type="float" office:value="229" table:style-name="ce11">
            <text:p>22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.65" table:style-name="ce12">
            <text:p>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STRADE PER L'ITALIA SPA</text:p>
          </table:table-cell>
          <table:table-cell office:value-type="float" office:value="230" table:style-name="ce11">
            <text:p>23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.25" table:style-name="ce12">
            <text:p>13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1" table:style-name="ce11">
            <text:p>107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6.73" table:style-name="ce12">
            <text:p>66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2" table:style-name="ce11">
            <text:p>107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40.16" table:style-name="ce12">
            <text:p>24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3" table:style-name="ce11">
            <text:p>107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2.99" table:style-name="ce12">
            <text:p>22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4" table:style-name="ce11">
            <text:p>107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6.63" table:style-name="ce12">
            <text:p>66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1" table:style-name="ce11">
            <text:p>63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.5" table:style-name="ce12">
            <text:p>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2" table:style-name="ce11">
            <text:p>63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66.92" table:style-name="ce12">
            <text:p>266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LOMBARDIA-TESORERIA</text:p>
          </table:table-cell>
          <table:table-cell office:value-type="float" office:value="1005" table:style-name="ce11">
            <text:p>100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7.55" table:style-name="ce12">
            <text:p>47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.GOM.MA - S.R.L.</text:p>
          </table:table-cell>
          <table:table-cell office:value-type="float" office:value="16" table:style-name="ce11">
            <text:p>16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81.75" table:style-name="ce12">
            <text:p>281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18" table:style-name="ce11">
            <text:p>18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16.73" table:style-name="ce12">
            <text:p>416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.GOM.MA - S.R.L.</text:p>
          </table:table-cell>
          <table:table-cell office:value-type="float" office:value="815" table:style-name="ce11">
            <text:p>815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9.540000000000006" table:style-name="ce12">
            <text:p>69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LOMBARDIA-TESORERIA</text:p>
          </table:table-cell>
          <table:table-cell office:value-type="float" office:value="35" table:style-name="ce11">
            <text:p>35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7.23" table:style-name="ce12">
            <text:p>117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2R CAR SERVICE DI RICHICHI ROBERTO</text:p>
          </table:table-cell>
          <table:table-cell office:value-type="float" office:value="623" table:style-name="ce11">
            <text:p>62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62.7" table:style-name="ce12">
            <text:p>762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.GOM.MA - S.R.L.</text:p>
          </table:table-cell>
          <table:table-cell office:value-type="float" office:value="915" table:style-name="ce11">
            <text:p>91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0" table:style-name="ce12">
            <text:p>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LOMBARDIA-TESORERIA</text:p>
          </table:table-cell>
          <table:table-cell office:value-type="float" office:value="769" table:style-name="ce11">
            <text:p>769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7.55" table:style-name="ce12">
            <text:p>47,5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EAM SERVICE SOCIETA' CONSORTILE A.R.L.</text:p>
          </table:table-cell>
          <table:table-cell office:value-type="float" office:value="1633" table:style-name="ce11">
            <text:p>1633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.56" table:style-name="ce12">
            <text:p>5,5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EAM SERVICE SOCIETA' CONSORTILE A.R.L.</text:p>
          </table:table-cell>
          <table:table-cell office:value-type="float" office:value="1633" table:style-name="ce11">
            <text:p>1633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5.59" table:style-name="ce12">
            <text:p>75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A SYSTEM S.R.L. CON SOCIO UNICO</text:p>
          </table:table-cell>
          <table:table-cell office:value-type="float" office:value="589" table:style-name="ce11">
            <text:p>589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342" table:style-name="ce12">
            <text:p>1.3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540" table:style-name="ce11">
            <text:p>540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002.22" table:style-name="ce12">
            <text:p>2.002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689" table:style-name="ce11">
            <text:p>68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84.45" table:style-name="ce12">
            <text:p>384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1356" table:style-name="ce11">
            <text:p>1356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912.72" table:style-name="ce12">
            <text:p>1.912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EDES ITALIA S.P.A.</text:p>
          </table:table-cell>
          <table:table-cell office:value-type="float" office:value="1359" table:style-name="ce11">
            <text:p>1359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96.99" table:style-name="ce12">
            <text:p>79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EDES ITALIA S.P.A.</text:p>
          </table:table-cell>
          <table:table-cell office:value-type="float" office:value="15" table:style-name="ce11">
            <text:p>15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96.99" table:style-name="ce12">
            <text:p>79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IVRI SPA</text:p>
          </table:table-cell>
          <table:table-cell office:value-type="float" office:value="152" table:style-name="ce11">
            <text:p>15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72.3800000000001" table:style-name="ce12">
            <text:p>1.172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RPO DI VIG.CITTA' DI VARESE E PROV.</text:p>
          </table:table-cell>
          <table:table-cell office:value-type="float" office:value="1210" table:style-name="ce11">
            <text:p>1210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124.3" table:style-name="ce12">
            <text:p>4.124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RPO DI VIG.CITTA' DI VARESE E PROV.</text:p>
          </table:table-cell>
          <table:table-cell office:value-type="float" office:value="1430" table:style-name="ce11">
            <text:p>143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912.49" table:style-name="ce12">
            <text:p>3.912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499" table:style-name="ce11">
            <text:p>49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8117" table:style-name="ce12">
            <text:p>18.11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1002" table:style-name="ce11">
            <text:p>100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978" table:style-name="ce12">
            <text:p>5.97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EL S.A.S. DI MARCO FILIPPINI &amp; C.</text:p>
          </table:table-cell>
          <table:table-cell office:value-type="float" office:value="1618" table:style-name="ce11">
            <text:p>161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21350" table:style-name="ce12">
            <text:p>21.3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1674" table:style-name="ce11">
            <text:p>1674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servizi</text:p>
          </table:table-cell>
          <table:table-cell office:value-type="float" office:value="37908.449999999997" table:style-name="ce12">
            <text:p>37.90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699" table:style-name="ce11">
            <text:p>169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servizi</text:p>
          </table:table-cell>
          <table:table-cell office:value-type="float" office:value="528.28" table:style-name="ce12">
            <text:p>528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695" table:style-name="ce11">
            <text:p>169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servizi</text:p>
          </table:table-cell>
          <table:table-cell office:value-type="float" office:value="3.5" table:style-name="ce12">
            <text:p>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996" table:style-name="ce11">
            <text:p>99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servizi</text:p>
          </table:table-cell>
          <table:table-cell office:value-type="float" office:value="155.55000000000001" table:style-name="ce12">
            <text:p>155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PKAPPA S.L.R.</text:p>
          </table:table-cell>
          <table:table-cell office:value-type="float" office:value="1000" table:style-name="ce11">
            <text:p>100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servizi</text:p>
          </table:table-cell>
          <table:table-cell office:value-type="float" office:value="5751.98" table:style-name="ce12">
            <text:p>5.751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4" table:style-name="ce11">
            <text:p>157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12">
            <text:p>1.53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4" table:style-name="ce11">
            <text:p>157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533.2" table:style-name="ce12">
            <text:p>3.53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4" table:style-name="ce11">
            <text:p>157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28199.7" table:style-name="ce12">
            <text:p>28.199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12">
            <text:p>1.53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33.2" table:style-name="ce12">
            <text:p>3.53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8" table:style-name="ce11">
            <text:p>32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8605.29" table:style-name="ce12">
            <text:p>28.605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3" table:style-name="ce11">
            <text:p>88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538.46" table:style-name="ce12">
            <text:p>1.53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3" table:style-name="ce11">
            <text:p>88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33.2" table:style-name="ce12">
            <text:p>3.53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3" table:style-name="ce11">
            <text:p>88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8375.86" table:style-name="ce12">
            <text:p>28.375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442" table:style-name="ce11">
            <text:p>442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102" table:style-name="ce12">
            <text:p>1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69" table:style-name="ce11">
            <text:p>1169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575" table:style-name="ce12">
            <text:p>57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66" table:style-name="ce11">
            <text:p>1166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410" table:style-name="ce12">
            <text:p>4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67" table:style-name="ce11">
            <text:p>116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5" table:style-name="ce12">
            <text:p>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68" table:style-name="ce11">
            <text:p>116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35" table:style-name="ce12">
            <text:p>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UBLIKA SRL</text:p>
          </table:table-cell>
          <table:table-cell office:value-type="float" office:value="1004" table:style-name="ce11">
            <text:p>100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620" table:style-name="ce12">
            <text:p>6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OLE 24 ORE SPA</text:p>
          </table:table-cell>
          <table:table-cell office:value-type="float" office:value="749" table:style-name="ce11">
            <text:p>749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061.2800000000002" table:style-name="ce12">
            <text:p>2.061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WOLTERS KLUWER ITALIA SRL</text:p>
          </table:table-cell>
          <table:table-cell office:value-type="float" office:value="157" table:style-name="ce11">
            <text:p>15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859" table:style-name="ce12">
            <text:p>85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316" table:style-name="ce11">
            <text:p>1316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719.8" table:style-name="ce12">
            <text:p>71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866" table:style-name="ce11">
            <text:p>866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244.4000000000001" table:style-name="ce12">
            <text:p>1.244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828" table:style-name="ce11">
            <text:p>828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beni di consumo</text:p>
          </table:table-cell>
          <table:table-cell office:value-type="float" office:value="1174.3399999999999" table:style-name="ce12">
            <text:p>1.174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41" table:style-name="ce11">
            <text:p>41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beni di consumo</text:p>
          </table:table-cell>
          <table:table-cell office:value-type="float" office:value="825.67" table:style-name="ce12">
            <text:p>825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1435" table:style-name="ce11">
            <text:p>143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beni di consumo</text:p>
          </table:table-cell>
          <table:table-cell office:value-type="float" office:value="818.77" table:style-name="ce12">
            <text:p>818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782" table:style-name="ce11">
            <text:p>782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beni di consumo</text:p>
          </table:table-cell>
          <table:table-cell office:value-type="float" office:value="586.77" table:style-name="ce12">
            <text:p>586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829" table:style-name="ce11">
            <text:p>829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beni di consumo</text:p>
          </table:table-cell>
          <table:table-cell office:value-type="float" office:value="940.94" table:style-name="ce12">
            <text:p>940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830" table:style-name="ce11">
            <text:p>830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beni di consumo</text:p>
          </table:table-cell>
          <table:table-cell office:value-type="float" office:value="198.5" table:style-name="ce12">
            <text:p>19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42" table:style-name="ce11">
            <text:p>42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beni di consumo</text:p>
          </table:table-cell>
          <table:table-cell office:value-type="float" office:value="1652.2" table:style-name="ce12">
            <text:p>1.652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8" table:style-name="ce11">
            <text:p>66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20" table:style-name="ce12">
            <text:p>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9" table:style-name="ce11">
            <text:p>66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17.88" table:style-name="ce12">
            <text:p>17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ORDITALIA OIL COMPANY S.N.C.</text:p>
          </table:table-cell>
          <table:table-cell office:value-type="float" office:value="1398" table:style-name="ce11">
            <text:p>1398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beni di consumo</text:p>
          </table:table-cell>
          <table:table-cell office:value-type="float" office:value="18.03" table:style-name="ce12">
            <text:p>18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1436" table:style-name="ce11">
            <text:p>143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beni di consumo</text:p>
          </table:table-cell>
          <table:table-cell office:value-type="float" office:value="1868.56" table:style-name="ce12">
            <text:p>1.868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TALIANA PETROLI S.P.A.</text:p>
          </table:table-cell>
          <table:table-cell office:value-type="float" office:value="783" table:style-name="ce11">
            <text:p>783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beni di consumo</text:p>
          </table:table-cell>
          <table:table-cell office:value-type="float" office:value="1722.09" table:style-name="ce12">
            <text:p>1.722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700" table:style-name="ce11">
            <text:p>170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beni di consumo</text:p>
          </table:table-cell>
          <table:table-cell office:value-type="float" office:value="82.95" table:style-name="ce12">
            <text:p>82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700" table:style-name="ce11">
            <text:p>170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beni di consumo</text:p>
          </table:table-cell>
          <table:table-cell office:value-type="float" office:value="104.43" table:style-name="ce12">
            <text:p>104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700" table:style-name="ce11">
            <text:p>170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beni di consumo</text:p>
          </table:table-cell>
          <table:table-cell office:value-type="float" office:value="118.99" table:style-name="ce12">
            <text:p>118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995" table:style-name="ce11">
            <text:p>99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beni di consumo</text:p>
          </table:table-cell>
          <table:table-cell office:value-type="float" office:value="215.66" table:style-name="ce12">
            <text:p>215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545" table:style-name="ce11">
            <text:p>54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beni di consumo</text:p>
          </table:table-cell>
          <table:table-cell office:value-type="float" office:value="113.81" table:style-name="ce12">
            <text:p>113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545" table:style-name="ce11">
            <text:p>54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beni di consumo</text:p>
          </table:table-cell>
          <table:table-cell office:value-type="float" office:value="166.98" table:style-name="ce12">
            <text:p>166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545" table:style-name="ce11">
            <text:p>54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beni di consumo</text:p>
          </table:table-cell>
          <table:table-cell office:value-type="float" office:value="224.48" table:style-name="ce12">
            <text:p>224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545" table:style-name="ce11">
            <text:p>54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beni di consumo</text:p>
          </table:table-cell>
          <table:table-cell office:value-type="float" office:value="563.08000000000004" table:style-name="ce12">
            <text:p>56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608" table:style-name="ce11">
            <text:p>608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beni di consumo</text:p>
          </table:table-cell>
          <table:table-cell office:value-type="float" office:value="108.17" table:style-name="ce12">
            <text:p>108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608" table:style-name="ce11">
            <text:p>608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beni di consumo</text:p>
          </table:table-cell>
          <table:table-cell office:value-type="float" office:value="129.76" table:style-name="ce12">
            <text:p>129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608" table:style-name="ce11">
            <text:p>608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beni di consumo</text:p>
          </table:table-cell>
          <table:table-cell office:value-type="float" office:value="201.63" table:style-name="ce12">
            <text:p>201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ALSECCHI CANCELLERIA SRL</text:p>
          </table:table-cell>
          <table:table-cell office:value-type="float" office:value="979" table:style-name="ce11">
            <text:p>979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beni di consumo</text:p>
          </table:table-cell>
          <table:table-cell office:value-type="float" office:value="3535.93" table:style-name="ce12">
            <text:p>3.535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38" table:style-name="ce11">
            <text:p>3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beni di consumo</text:p>
          </table:table-cell>
          <table:table-cell office:value-type="float" office:value="173.85" table:style-name="ce12">
            <text:p>173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432" table:style-name="ce11">
            <text:p>43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beni di consumo</text:p>
          </table:table-cell>
          <table:table-cell office:value-type="float" office:value="159.26" table:style-name="ce12">
            <text:p>159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47" table:style-name="ce11">
            <text:p>14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beni di consumo</text:p>
          </table:table-cell>
          <table:table-cell office:value-type="float" office:value="111.23" table:style-name="ce12">
            <text:p>111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47" table:style-name="ce11">
            <text:p>14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beni di consumo</text:p>
          </table:table-cell>
          <table:table-cell office:value-type="float" office:value="244.68" table:style-name="ce12">
            <text:p>244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47" table:style-name="ce11">
            <text:p>14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beni di consumo</text:p>
          </table:table-cell>
          <table:table-cell office:value-type="float" office:value="264.91000000000003" table:style-name="ce12">
            <text:p>264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1209" table:style-name="ce11">
            <text:p>120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beni di consumo</text:p>
          </table:table-cell>
          <table:table-cell office:value-type="float" office:value="915.61" table:style-name="ce12">
            <text:p>915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867" table:style-name="ce11">
            <text:p>86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107.75" table:style-name="ce12">
            <text:p>107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867" table:style-name="ce11">
            <text:p>86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171.15" table:style-name="ce12">
            <text:p>17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867" table:style-name="ce11">
            <text:p>86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247.76" table:style-name="ce12">
            <text:p>247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867" table:style-name="ce11">
            <text:p>86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458.24" table:style-name="ce12">
            <text:p>458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0" table:style-name="ce11">
            <text:p>10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97.87" table:style-name="ce12">
            <text:p>97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0" table:style-name="ce11">
            <text:p>10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134.13999999999999" table:style-name="ce12">
            <text:p>134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0" table:style-name="ce11">
            <text:p>10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204.69" table:style-name="ce12">
            <text:p>204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0" table:style-name="ce11">
            <text:p>10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214.43" table:style-name="ce12">
            <text:p>214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BIAN S.P.A.</text:p>
          </table:table-cell>
          <table:table-cell office:value-type="float" office:value="1406" table:style-name="ce11">
            <text:p>1406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beni di consumo</text:p>
          </table:table-cell>
          <table:table-cell office:value-type="float" office:value="120.93" table:style-name="ce12">
            <text:p>120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0" table:style-name="ce11">
            <text:p>110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23.99" table:style-name="ce12">
            <text:p>23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TI GRAFICHE CRENNESI S.R.L.</text:p>
          </table:table-cell>
          <table:table-cell office:value-type="float" office:value="780" table:style-name="ce11">
            <text:p>780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beni di consumo</text:p>
          </table:table-cell>
          <table:table-cell office:value-type="float" office:value="957.7" table:style-name="ce12">
            <text:p>95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LEGALE TRIBUTARIO GIOLA ASCIONE &amp;</text:p>
          </table:table-cell>
          <table:table-cell office:value-type="float" office:value="304" table:style-name="ce11">
            <text:p>304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4339.93" table:style-name="ce12">
            <text:p>4.339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OMBARDI <text:s/>MARCO MARIA -REVISORE</text:p>
          </table:table-cell>
          <table:table-cell office:value-type="float" office:value="238" table:style-name="ce11">
            <text:p>23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3465.58" table:style-name="ce12">
            <text:p>3.465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SSANI <text:s/>RICCARDO- REVISORE</text:p>
          </table:table-cell>
          <table:table-cell office:value-type="float" office:value="237" table:style-name="ce11">
            <text:p>23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Organi e incarichi istituzionali dell'amministrazione</text:p>
          </table:table-cell>
          <table:table-cell office:value-type="float" office:value="6138.45" table:style-name="ce12">
            <text:p>6.13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NON ITALIA SPA</text:p>
          </table:table-cell>
          <table:table-cell office:value-type="float" office:value="380" table:style-name="ce11">
            <text:p>38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Utilizzo di beni di terzi</text:p>
          </table:table-cell>
          <table:table-cell office:value-type="float" office:value="79.2" table:style-name="ce12">
            <text:p>7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1" table:style-name="ce11">
            <text:p>158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1" table:style-name="ce11">
            <text:p>108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863.5" table:style-name="ce12">
            <text:p>86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2" table:style-name="ce11">
            <text:p>332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2" table:style-name="ce11">
            <text:p>332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9192.61" table:style-name="ce12">
            <text:p>19.192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0" table:style-name="ce11">
            <text:p>89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0" table:style-name="ce11">
            <text:p>89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9192.59" table:style-name="ce12">
            <text:p>19.192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7" table:style-name="ce11">
            <text:p>65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4" table:style-name="ce11">
            <text:p>108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50" table:style-name="ce12">
            <text:p>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5" table:style-name="ce11">
            <text:p>1085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50" table:style-name="ce12">
            <text:p>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6" table:style-name="ce11">
            <text:p>1086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50" table:style-name="ce12">
            <text:p>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7" table:style-name="ce11">
            <text:p>1087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Imposte, tasse e proventi assimilati a carico dell'ente n.a.c.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840" table:style-name="ce11">
            <text:p>840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Altri beni di consumo</text:p>
          </table:table-cell>
          <table:table-cell office:value-type="float" office:value="768.6" table:style-name="ce12">
            <text:p>768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SPITAL FORNITURE SRL</text:p>
          </table:table-cell>
          <table:table-cell office:value-type="float" office:value="57" table:style-name="ce11">
            <text:p>5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beni di consumo</text:p>
          </table:table-cell>
          <table:table-cell office:value-type="float" office:value="34.21" table:style-name="ce12">
            <text:p>34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29" table:style-name="ce11">
            <text:p>62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12.29" table:style-name="ce12">
            <text:p>12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VASECCO DEI LAGHI DI DAVI GIANCARLO</text:p>
          </table:table-cell>
          <table:table-cell office:value-type="float" office:value="233" table:style-name="ce11">
            <text:p>23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beni di consumo</text:p>
          </table:table-cell>
          <table:table-cell office:value-type="float" office:value="2.71" table:style-name="ce12">
            <text:p>2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GNOLA CARRELLI TRADING S.R.L.</text:p>
          </table:table-cell>
          <table:table-cell office:value-type="float" office:value="1355" table:style-name="ce11">
            <text:p>1355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beni di consumo</text:p>
          </table:table-cell>
          <table:table-cell office:value-type="float" office:value="1741.06" table:style-name="ce12">
            <text:p>1.74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6" table:style-name="ce11">
            <text:p>1096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150" table:style-name="ce12">
            <text:p>1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296" table:style-name="ce11">
            <text:p>296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ggi di riscossione</text:p>
          </table:table-cell>
          <table:table-cell office:value-type="float" office:value="10453.9" table:style-name="ce12">
            <text:p>10.45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297" table:style-name="ce11">
            <text:p>297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ggi di riscossione</text:p>
          </table:table-cell>
          <table:table-cell office:value-type="float" office:value="29350.799999999999" table:style-name="ce12">
            <text:p>29.35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64" table:style-name="ce11">
            <text:p>464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ggi di riscossione</text:p>
          </table:table-cell>
          <table:table-cell office:value-type="float" office:value="18824.599999999999" table:style-name="ce12">
            <text:p>18.824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822" table:style-name="ce11">
            <text:p>822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ggi di riscossione</text:p>
          </table:table-cell>
          <table:table-cell office:value-type="float" office:value="10118.31" table:style-name="ce12">
            <text:p>10.118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9" table:style-name="ce11">
            <text:p>4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ggi di riscossione</text:p>
          </table:table-cell>
          <table:table-cell office:value-type="float" office:value="9657.4500000000007" table:style-name="ce12">
            <text:p>9.657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914" table:style-name="ce11">
            <text:p>91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ggi di riscossione</text:p>
          </table:table-cell>
          <table:table-cell office:value-type="float" office:value="30442.83" table:style-name="ce12">
            <text:p>30.442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370" table:style-name="ce11">
            <text:p>137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ggi di riscossione</text:p>
          </table:table-cell>
          <table:table-cell office:value-type="float" office:value="10830.93" table:style-name="ce12">
            <text:p>10.830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381" table:style-name="ce11">
            <text:p>1381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ggi di riscossione</text:p>
          </table:table-cell>
          <table:table-cell office:value-type="float" office:value="11183.34" table:style-name="ce12">
            <text:p>11.183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1" table:style-name="ce11">
            <text:p>11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ggi di riscossione</text:p>
          </table:table-cell>
          <table:table-cell office:value-type="float" office:value="29428.63" table:style-name="ce12">
            <text:p>29.428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818" table:style-name="ce11">
            <text:p>818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ggi di riscossione</text:p>
          </table:table-cell>
          <table:table-cell office:value-type="float" office:value="11183.34" table:style-name="ce12">
            <text:p>11.183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09" table:style-name="ce11">
            <text:p>50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0.49" table:style-name="ce12">
            <text:p>0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09" table:style-name="ce11">
            <text:p>50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68.83" table:style-name="ce12">
            <text:p>468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09" table:style-name="ce11">
            <text:p>50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22.1600000000001" table:style-name="ce12">
            <text:p>1.122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09" table:style-name="ce11">
            <text:p>50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426.95" table:style-name="ce12">
            <text:p>1.426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88" table:style-name="ce11">
            <text:p>588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018.21" table:style-name="ce12">
            <text:p>4.018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C ENERGY GTS S.R.L.</text:p>
          </table:table-cell>
          <table:table-cell office:value-type="float" office:value="931" table:style-name="ce11">
            <text:p>931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663.1499999999996" table:style-name="ce12">
            <text:p>4.663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539" table:style-name="ce11">
            <text:p>539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63" table:style-name="ce12">
            <text:p>6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50" table:style-name="ce11">
            <text:p>150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3.5" table:style-name="ce12">
            <text:p>7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59" table:style-name="ce11">
            <text:p>15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.09" table:style-name="ce12">
            <text:p>5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E ITALIANE S.P.A.</text:p>
          </table:table-cell>
          <table:table-cell office:value-type="float" office:value="159" table:style-name="ce11">
            <text:p>15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0355.85" table:style-name="ce12">
            <text:p>10.355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295" table:style-name="ce11">
            <text:p>295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29.44" table:style-name="ce12">
            <text:p>729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VANCED SYSTEMS S.P.A.</text:p>
          </table:table-cell>
          <table:table-cell office:value-type="float" office:value="577" table:style-name="ce11">
            <text:p>577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3007.71" table:style-name="ce12">
            <text:p>23.007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VANCED SYSTEMS S.P.A.</text:p>
          </table:table-cell>
          <table:table-cell office:value-type="float" office:value="824" table:style-name="ce11">
            <text:p>824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2505" table:style-name="ce12">
            <text:p>12.5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VANCED SYSTEMS S.P.A.</text:p>
          </table:table-cell>
          <table:table-cell office:value-type="float" office:value="847" table:style-name="ce11">
            <text:p>847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400" table:style-name="ce12">
            <text:p>1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SALFA SPORT S.P.A.</text:p>
          </table:table-cell>
          <table:table-cell office:value-type="float" office:value="862" table:style-name="ce11">
            <text:p>862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4779.49" table:style-name="ce12">
            <text:p>4.779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27" table:style-name="ce12">
            <text:p>22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438" table:style-name="ce12">
            <text:p>43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32" table:style-name="ce12">
            <text:p>3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83" table:style-name="ce12">
            <text:p>8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52" table:style-name="ce12">
            <text:p>5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51" table:style-name="ce12">
            <text:p>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117" table:style-name="ce12">
            <text:p>11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36" table:style-name="ce12">
            <text:p>23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1" table:style-name="ce12">
            <text:p>2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75" table:style-name="ce12">
            <text:p>27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9" table:style-name="ce11">
            <text:p>64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128" table:style-name="ce12">
            <text:p>12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0" table:style-name="ce11">
            <text:p>65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50" table:style-name="ce12">
            <text:p>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1" table:style-name="ce11">
            <text:p>65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792" table:style-name="ce12">
            <text:p>79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GRILL ITALIA SPA</text:p>
          </table:table-cell>
          <table:table-cell office:value-type="float" office:value="863" table:style-name="ce11">
            <text:p>86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Rimborsi di imposte e tasse di natura corrente</text:p>
          </table:table-cell>
          <table:table-cell office:value-type="float" office:value="2032.28" table:style-name="ce12">
            <text:p>2.032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1" table:style-name="ce11">
            <text:p>158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9192.61" table:style-name="ce12">
            <text:p>19.192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6" table:style-name="ce11">
            <text:p>160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56.35" table:style-name="ce12">
            <text:p>156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5" table:style-name="ce11">
            <text:p>160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56.17" table:style-name="ce12">
            <text:p>25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5" table:style-name="ce11">
            <text:p>160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517.01" table:style-name="ce12">
            <text:p>517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5" table:style-name="ce11">
            <text:p>160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51.53" table:style-name="ce12">
            <text:p>251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40.67" table:style-name="ce12">
            <text:p>240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68.86" table:style-name="ce12">
            <text:p>468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544.94000000000005" table:style-name="ce12">
            <text:p>544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7.62" table:style-name="ce12">
            <text:p>117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3.75" table:style-name="ce12">
            <text:p>43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87.7" table:style-name="ce12">
            <text:p>8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23.67" table:style-name="ce12">
            <text:p>123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66.11" table:style-name="ce12">
            <text:p>166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2.55" table:style-name="ce12">
            <text:p>22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45.6" table:style-name="ce12">
            <text:p>245,6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40.67" table:style-name="ce12">
            <text:p>240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32.93" table:style-name="ce12">
            <text:p>232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171.67" table:style-name="ce12">
            <text:p>4.171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89.91000000000003" table:style-name="ce12">
            <text:p>289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3.75" table:style-name="ce12">
            <text:p>43,7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60.48" table:style-name="ce12">
            <text:p>6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347.91" table:style-name="ce12">
            <text:p>347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58.33" table:style-name="ce12">
            <text:p>58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36.8900000000001" table:style-name="ce12">
            <text:p>1.136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280.63" table:style-name="ce12">
            <text:p>2.28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32.93" table:style-name="ce12">
            <text:p>232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09.2" table:style-name="ce12">
            <text:p>40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322.55" table:style-name="ce12">
            <text:p>322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33.12" table:style-name="ce12">
            <text:p>133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6.3" table:style-name="ce12">
            <text:p>4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56.35" table:style-name="ce12">
            <text:p>156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5334.05" table:style-name="ce12">
            <text:p>5.334,0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3.75" table:style-name="ce12">
            <text:p>43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33.12" table:style-name="ce12">
            <text:p>133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84.82" table:style-name="ce12">
            <text:p>84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47.94999999999999" table:style-name="ce12">
            <text:p>147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71.72" table:style-name="ce12">
            <text:p>1.071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3.75" table:style-name="ce12">
            <text:p>43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746.71" table:style-name="ce12">
            <text:p>1.746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6.3" table:style-name="ce12">
            <text:p>4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906.63" table:style-name="ce12">
            <text:p>1.906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3578.17" table:style-name="ce12">
            <text:p>3.578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936.3" table:style-name="ce12">
            <text:p>93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22.08" table:style-name="ce12">
            <text:p>222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0.65" table:style-name="ce12">
            <text:p>110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2.55" table:style-name="ce12">
            <text:p>22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60.6" table:style-name="ce12">
            <text:p>6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7.62" table:style-name="ce12">
            <text:p>117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52.31" table:style-name="ce12">
            <text:p>152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048.0700000000002" table:style-name="ce12">
            <text:p>2.04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7.170000000000002" table:style-name="ce12">
            <text:p>17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81.680000000000007" table:style-name="ce12">
            <text:p>81,6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5.1" table:style-name="ce12">
            <text:p>25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2636.17" table:style-name="ce12">
            <text:p>12.63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90.53" table:style-name="ce12">
            <text:p>1.190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7.18" table:style-name="ce12">
            <text:p>107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7" table:style-name="ce11">
            <text:p>16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56.35" table:style-name="ce12">
            <text:p>156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40.67" table:style-name="ce12">
            <text:p>240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7.7" table:style-name="ce12">
            <text:p>4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51.9" table:style-name="ce12">
            <text:p>15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93.16" table:style-name="ce12">
            <text:p>93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256.17" table:style-name="ce12">
            <text:p>25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33.12" table:style-name="ce12">
            <text:p>133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0.9" table:style-name="ce12">
            <text:p>10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39.61000000000001" table:style-name="ce12">
            <text:p>139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17.62" table:style-name="ce12">
            <text:p>117,6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652.74" table:style-name="ce12">
            <text:p>652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109.88" table:style-name="ce12">
            <text:p>10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1608" table:style-name="ce11">
            <text:p>16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Utenze e canoni</text:p>
          </table:table-cell>
          <table:table-cell office:value-type="float" office:value="43.75" table:style-name="ce12">
            <text:p>43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682.74" table:style-name="ce12">
            <text:p>682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1015.1" table:style-name="ce12">
            <text:p>1.015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161.55000000000001" table:style-name="ce12">
            <text:p>161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1296.57" table:style-name="ce12">
            <text:p>1.296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60.6" table:style-name="ce12">
            <text:p>6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1875.74" table:style-name="ce12">
            <text:p>1.875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1906.63" table:style-name="ce12">
            <text:p>1.906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8" table:style-name="ce11">
            <text:p>38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624.34" table:style-name="ce12">
            <text:p>624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FA S.R.L.</text:p>
          </table:table-cell>
          <table:table-cell office:value-type="float" office:value="387" table:style-name="ce11">
            <text:p>38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682.55" table:style-name="ce12">
            <text:p>682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9.73" table:style-name="ce12">
            <text:p>49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6.869999999999997" table:style-name="ce12">
            <text:p>36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92" table:style-name="ce12">
            <text:p>13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2.31" table:style-name="ce12">
            <text:p>82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74" table:style-name="ce12">
            <text:p>2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8.200000000000003" table:style-name="ce12">
            <text:p>38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.86" table:style-name="ce12">
            <text:p>3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5.83000000000001" table:style-name="ce12">
            <text:p>13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52" table:style-name="ce12">
            <text:p>21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3.32" table:style-name="ce12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46.58" table:style-name="ce12">
            <text:p>1.246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6.100000000000001" table:style-name="ce12">
            <text:p>16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6.8" table:style-name="ce12">
            <text:p>16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87.78" table:style-name="ce12">
            <text:p>687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6.59" table:style-name="ce12">
            <text:p>16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98.51" table:style-name="ce12">
            <text:p>298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8.61" table:style-name="ce12">
            <text:p>18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4.12" table:style-name="ce12">
            <text:p>64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8.15" table:style-name="ce12">
            <text:p>58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1.38" table:style-name="ce12">
            <text:p>131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.31" table:style-name="ce12">
            <text:p>10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5.15" table:style-name="ce12">
            <text:p>45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2.24" table:style-name="ce12">
            <text:p>22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9.29" table:style-name="ce12">
            <text:p>19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3.08000000000001" table:style-name="ce12">
            <text:p>13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0.590000000000003" table:style-name="ce12">
            <text:p>40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5.87" table:style-name="ce12">
            <text:p>215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8" table:style-name="ce11">
            <text:p>170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87.59" table:style-name="ce12">
            <text:p>487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1.6" table:style-name="ce12">
            <text:p>101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128.34" table:style-name="ce12">
            <text:p>3.128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84.76" table:style-name="ce12">
            <text:p>384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2.42" table:style-name="ce12">
            <text:p>102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5.26" table:style-name="ce12">
            <text:p>15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91.30999999999995" table:style-name="ce12">
            <text:p>591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79.21" table:style-name="ce12">
            <text:p>579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2.83" table:style-name="ce12">
            <text:p>22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9" table:style-name="ce11">
            <text:p>170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.37" table:style-name="ce12">
            <text:p>5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8.07" table:style-name="ce12">
            <text:p>2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8.45" table:style-name="ce12">
            <text:p>1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.48" table:style-name="ce12">
            <text:p>1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6.47" table:style-name="ce12">
            <text:p>106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9.77" table:style-name="ce12">
            <text:p>89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5.73" table:style-name="ce12">
            <text:p>85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1" table:style-name="ce11">
            <text:p>171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68.6" table:style-name="ce12">
            <text:p>368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4.44" table:style-name="ce12">
            <text:p>64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0.44" table:style-name="ce12">
            <text:p>40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9.34" table:style-name="ce12">
            <text:p>129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74" table:style-name="ce12">
            <text:p>2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79" table:style-name="ce12">
            <text:p>21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0.65" table:style-name="ce12">
            <text:p>120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3.84" table:style-name="ce12">
            <text:p>173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0.549999999999997" table:style-name="ce12">
            <text:p>4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8.34" table:style-name="ce12">
            <text:p>18,34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974.11" table:style-name="ce12">
            <text:p>974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68" table:style-name="ce12">
            <text:p>13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1.75" table:style-name="ce12">
            <text:p>111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94.55" table:style-name="ce12">
            <text:p>9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7.709999999999994" table:style-name="ce12">
            <text:p>67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1.61" table:style-name="ce12">
            <text:p>51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92" table:style-name="ce12">
            <text:p>13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2.97" table:style-name="ce12">
            <text:p>62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.91" table:style-name="ce12">
            <text:p>1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5.049999999999997" table:style-name="ce12">
            <text:p>35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859.63" table:style-name="ce12">
            <text:p>4.859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9" table:style-name="ce11">
            <text:p>170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1.33" table:style-name="ce12">
            <text:p>101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5" table:style-name="ce11">
            <text:p>170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9.87" table:style-name="ce12">
            <text:p>49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09" table:style-name="ce12">
            <text:p>17,0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8.75" table:style-name="ce12">
            <text:p>38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2.97" table:style-name="ce12">
            <text:p>72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558.34" table:style-name="ce12">
            <text:p>1.558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09" table:style-name="ce12">
            <text:p>17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4.29" table:style-name="ce12">
            <text:p>34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09" table:style-name="ce12">
            <text:p>17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" table:style-name="ce12">
            <text:p>1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0.520000000000003" table:style-name="ce12">
            <text:p>40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.14" table:style-name="ce12">
            <text:p>2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7" table:style-name="ce11">
            <text:p>1697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4.8099999999999996" table:style-name="ce12">
            <text:p>4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3.64" table:style-name="ce12">
            <text:p>33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9.67" table:style-name="ce12">
            <text:p>29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8.34" table:style-name="ce12">
            <text:p>18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0.42" table:style-name="ce12">
            <text:p>5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56.68" table:style-name="ce12">
            <text:p>656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30.14" table:style-name="ce12">
            <text:p>330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2.33" table:style-name="ce12">
            <text:p>72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35.33" table:style-name="ce12">
            <text:p>835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74" table:style-name="ce12">
            <text:p>2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4.59" table:style-name="ce12">
            <text:p>114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2.89" table:style-name="ce12">
            <text:p>22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18" table:style-name="ce12">
            <text:p>17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43.73" table:style-name="ce12">
            <text:p>1.743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7.06" table:style-name="ce12">
            <text:p>27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59.13" table:style-name="ce12">
            <text:p>359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2.68" table:style-name="ce12">
            <text:p>22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0.92" table:style-name="ce12">
            <text:p>80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9.32" table:style-name="ce12">
            <text:p>19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0" table:style-name="ce11">
            <text:p>171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96.17" table:style-name="ce12">
            <text:p>2.59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81.22" table:style-name="ce12">
            <text:p>581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8" table:style-name="ce11">
            <text:p>170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71.14" table:style-name="ce12">
            <text:p>571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84.97" table:style-name="ce12">
            <text:p>484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6.19" table:style-name="ce12">
            <text:p>66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6.51" table:style-name="ce12">
            <text:p>36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0.65" table:style-name="ce12">
            <text:p>40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40.25" table:style-name="ce12">
            <text:p>840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48.49" table:style-name="ce12">
            <text:p>248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.0299999999999994" table:style-name="ce12">
            <text:p>8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3.07" table:style-name="ce12">
            <text:p>173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1" table:style-name="ce11">
            <text:p>171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76.2" table:style-name="ce12">
            <text:p>676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551.46" table:style-name="ce12">
            <text:p>1.55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23.44000000000005" table:style-name="ce12">
            <text:p>623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.09" table:style-name="ce12">
            <text:p>7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93.47" table:style-name="ce12">
            <text:p>493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9" table:style-name="ce11">
            <text:p>170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36.98" table:style-name="ce12">
            <text:p>436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4.84" table:style-name="ce12">
            <text:p>14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9.95" table:style-name="ce12">
            <text:p>59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404.86" table:style-name="ce12">
            <text:p>3.404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6.59" table:style-name="ce12">
            <text:p>46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2.32" table:style-name="ce12">
            <text:p>32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97.33" table:style-name="ce12">
            <text:p>397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6.38" table:style-name="ce12">
            <text:p>7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14.18" table:style-name="ce12">
            <text:p>414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9.869999999999997" table:style-name="ce12">
            <text:p>39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07.0700000000002" table:style-name="ce12">
            <text:p>2.107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9.23" table:style-name="ce12">
            <text:p>259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9.19" table:style-name="ce12">
            <text:p>29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0" table:style-name="ce11">
            <text:p>171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34.61" table:style-name="ce12">
            <text:p>43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46" table:style-name="ce12">
            <text:p>13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3.14" table:style-name="ce12">
            <text:p>33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11" table:style-name="ce12">
            <text:p>21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.75" table:style-name="ce12">
            <text:p>2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.76" table:style-name="ce12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59" table:style-name="ce12">
            <text:p>20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1.57" table:style-name="ce12">
            <text:p>31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52.17" table:style-name="ce12">
            <text:p>352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9.95" table:style-name="ce12">
            <text:p>49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6" table:style-name="ce11">
            <text:p>170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5.06" table:style-name="ce12">
            <text:p>65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70.84" table:style-name="ce12">
            <text:p>57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41" table:style-name="ce12">
            <text:p>17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.81" table:style-name="ce12">
            <text:p>11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1.62" table:style-name="ce12">
            <text:p>5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4.77" table:style-name="ce12">
            <text:p>24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4.94" table:style-name="ce12">
            <text:p>44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.41" table:style-name="ce12">
            <text:p>17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721.04" table:style-name="ce12">
            <text:p>2.721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0.22" table:style-name="ce12">
            <text:p>0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6.239999999999998" table:style-name="ce12">
            <text:p>16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796.9" table:style-name="ce12">
            <text:p>1.796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33.17999999999995" table:style-name="ce12">
            <text:p>633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4.81" table:style-name="ce12">
            <text:p>14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4.87" table:style-name="ce12">
            <text:p>6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6" table:style-name="ce12">
            <text:p>6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9.35" table:style-name="ce12">
            <text:p>59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838.1" table:style-name="ce12">
            <text:p>838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7.47" table:style-name="ce12">
            <text:p>37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6.36" table:style-name="ce12">
            <text:p>26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4.71" table:style-name="ce12">
            <text:p>24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3.89" table:style-name="ce12">
            <text:p>23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8.49" table:style-name="ce12">
            <text:p>28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9.28" table:style-name="ce12">
            <text:p>129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6.68" table:style-name="ce12">
            <text:p>16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0.31" table:style-name="ce12">
            <text:p>10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0.16" table:style-name="ce12">
            <text:p>3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34.83" table:style-name="ce12">
            <text:p>334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9.97" table:style-name="ce12">
            <text:p>19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5.72" table:style-name="ce12">
            <text:p>125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893.73" table:style-name="ce12">
            <text:p>2.893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66.47" table:style-name="ce12">
            <text:p>766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99.09" table:style-name="ce12">
            <text:p>99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0.63" table:style-name="ce12">
            <text:p>3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349.12" table:style-name="ce12">
            <text:p>2.349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4.33" table:style-name="ce12">
            <text:p>3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73.87" table:style-name="ce12">
            <text:p>73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14.24" table:style-name="ce12">
            <text:p>114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2.1" table:style-name="ce12">
            <text:p>6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1.64" table:style-name="ce12">
            <text:p>41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084.0500000000002" table:style-name="ce12">
            <text:p>2.084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273.8800000000001" table:style-name="ce12">
            <text:p>1.273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83.69" table:style-name="ce12">
            <text:p>383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5.47" table:style-name="ce12">
            <text:p>25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5.16" table:style-name="ce12">
            <text:p>65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5.39" table:style-name="ce12">
            <text:p>15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6.79" table:style-name="ce12">
            <text:p>26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1.74" table:style-name="ce12">
            <text:p>2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9034.15" table:style-name="ce12">
            <text:p>9.034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6.09" table:style-name="ce12">
            <text:p>6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97.35" table:style-name="ce12">
            <text:p>397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34.64" table:style-name="ce12">
            <text:p>3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07" table:style-name="ce11">
            <text:p>170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522.05999999999995" table:style-name="ce12">
            <text:p>522,0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61.04" table:style-name="ce12">
            <text:p>161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39.59" table:style-name="ce12">
            <text:p>139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18.62" table:style-name="ce12">
            <text:p>118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27.51" table:style-name="ce12">
            <text:p>127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61.04" table:style-name="ce12">
            <text:p>161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16.5" table:style-name="ce12">
            <text:p>116,5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39.59" table:style-name="ce12">
            <text:p>139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98.53" table:style-name="ce12">
            <text:p>98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139.59" table:style-name="ce12">
            <text:p>139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31.62" table:style-name="ce12">
            <text:p>3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690" table:style-name="ce11">
            <text:p>169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Utenze e canoni</text:p>
          </table:table-cell>
          <table:table-cell office:value-type="float" office:value="21.56" table:style-name="ce12">
            <text:p>21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2" table:style-name="ce11">
            <text:p>171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416.51" table:style-name="ce12">
            <text:p>416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712" table:style-name="ce11">
            <text:p>171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Utenze e canoni</text:p>
          </table:table-cell>
          <table:table-cell office:value-type="float" office:value="292.76" table:style-name="ce12">
            <text:p>292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8.56" table:style-name="ce12">
            <text:p>8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4.8099999999999996" table:style-name="ce12">
            <text:p>4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19.41" table:style-name="ce12">
            <text:p>19,4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46.18" table:style-name="ce12">
            <text:p>46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23.91" table:style-name="ce12">
            <text:p>23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24" table:style-name="ce11">
            <text:p>112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28.43" table:style-name="ce12">
            <text:p>28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0.14" table:style-name="ce12">
            <text:p>70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9.09" table:style-name="ce12">
            <text:p>99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52.66" table:style-name="ce12">
            <text:p>452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3.45" table:style-name="ce12">
            <text:p>83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981.06" table:style-name="ce12">
            <text:p>1.98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6" table:style-name="ce11">
            <text:p>1186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2.22" table:style-name="ce12">
            <text:p>402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39.02" table:style-name="ce12">
            <text:p>1.339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91.4699999999998" table:style-name="ce12">
            <text:p>2.191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7" table:style-name="ce11">
            <text:p>118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02.61" table:style-name="ce12">
            <text:p>102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6" table:style-name="ce11">
            <text:p>1186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25.62" table:style-name="ce12">
            <text:p>625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64.44" table:style-name="ce12">
            <text:p>864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87" table:style-name="ce12">
            <text:p>9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7.67" table:style-name="ce12">
            <text:p>77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95.08" table:style-name="ce12">
            <text:p>195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2.45" table:style-name="ce12">
            <text:p>122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16" table:style-name="ce12">
            <text:p>12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38" table:style-name="ce12">
            <text:p>120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4.92" table:style-name="ce12">
            <text:p>84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4.53" table:style-name="ce12">
            <text:p>24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2.46" table:style-name="ce12">
            <text:p>32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9.81" table:style-name="ce12">
            <text:p>69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38" table:style-name="ce12">
            <text:p>120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0.4" table:style-name="ce12">
            <text:p>5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2.979999999999997" table:style-name="ce12">
            <text:p>32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05.63" table:style-name="ce12">
            <text:p>105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0.35" table:style-name="ce12">
            <text:p>60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8.55" table:style-name="ce12">
            <text:p>9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6" table:style-name="ce11">
            <text:p>10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71.8" table:style-name="ce12">
            <text:p>77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6.28" table:style-name="ce12">
            <text:p>3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60.84" table:style-name="ce12">
            <text:p>46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35.32" table:style-name="ce12">
            <text:p>135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05" table:style-name="ce12">
            <text:p>11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4.87" table:style-name="ce12">
            <text:p>7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8.67" table:style-name="ce12">
            <text:p>68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8.38" table:style-name="ce12">
            <text:p>58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79.14" table:style-name="ce12">
            <text:p>179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2.25" table:style-name="ce12">
            <text:p>52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66.04" table:style-name="ce12">
            <text:p>366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0.33" table:style-name="ce12">
            <text:p>0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16" table:style-name="ce12">
            <text:p>12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7" table:style-name="ce11">
            <text:p>10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2.87" table:style-name="ce12">
            <text:p>92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2.08" table:style-name="ce12">
            <text:p>52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6.93" table:style-name="ce12">
            <text:p>96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7.17" table:style-name="ce12">
            <text:p>27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16" table:style-name="ce12">
            <text:p>12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2.28" table:style-name="ce12">
            <text:p>22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9.57" table:style-name="ce12">
            <text:p>49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3.41999999999999" table:style-name="ce12">
            <text:p>143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7.100000000000001" table:style-name="ce12">
            <text:p>17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84.62" table:style-name="ce12">
            <text:p>384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34.8" table:style-name="ce12">
            <text:p>23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8.27000000000001" table:style-name="ce12">
            <text:p>148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6.43" table:style-name="ce12">
            <text:p>56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.6" table:style-name="ce12">
            <text:p>1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1.52" table:style-name="ce12">
            <text:p>31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2.79" table:style-name="ce12">
            <text:p>22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16.34" table:style-name="ce12">
            <text:p>216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6.28" table:style-name="ce12">
            <text:p>2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4.32" table:style-name="ce12">
            <text:p>34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36.71" table:style-name="ce12">
            <text:p>736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6.77" table:style-name="ce12">
            <text:p>86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.49" table:style-name="ce12">
            <text:p>5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09.96" table:style-name="ce12">
            <text:p>509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28.02" table:style-name="ce12">
            <text:p>628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386" table:style-name="ce11">
            <text:p>38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4.28" table:style-name="ce12">
            <text:p>4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2" table:style-name="ce11">
            <text:p>2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86.02" table:style-name="ce12">
            <text:p>86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2" table:style-name="ce11">
            <text:p>2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38.549999999999997" table:style-name="ce12">
            <text:p>3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2" table:style-name="ce11">
            <text:p>2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26.25" table:style-name="ce12">
            <text:p>26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2" table:style-name="ce11">
            <text:p>2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95.81" table:style-name="ce12">
            <text:p>95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9.57" table:style-name="ce12">
            <text:p>19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78.45" table:style-name="ce12">
            <text:p>47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.53" table:style-name="ce12">
            <text:p>14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4.95" table:style-name="ce12">
            <text:p>24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0.41" table:style-name="ce12">
            <text:p>90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9.92" table:style-name="ce12">
            <text:p>49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1.35" table:style-name="ce12">
            <text:p>51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81.01" table:style-name="ce12">
            <text:p>381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7.17" table:style-name="ce12">
            <text:p>27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.58" table:style-name="ce12">
            <text:p>4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9.71" table:style-name="ce12">
            <text:p>119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11.15" table:style-name="ce12">
            <text:p>81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91.52" table:style-name="ce12">
            <text:p>591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61.49" table:style-name="ce12">
            <text:p>161,4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7.369999999999997" table:style-name="ce12">
            <text:p>37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3" table:style-name="ce11">
            <text:p>10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.79" table:style-name="ce12">
            <text:p>15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9.39" table:style-name="ce12">
            <text:p>19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4.68" table:style-name="ce12">
            <text:p>94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790.55" table:style-name="ce12">
            <text:p>2.79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7" table:style-name="ce11">
            <text:p>10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.78" table:style-name="ce12">
            <text:p>4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28.37" table:style-name="ce12">
            <text:p>928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44.55" table:style-name="ce12">
            <text:p>1.54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9" table:style-name="ce11">
            <text:p>10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72" table:style-name="ce12">
            <text:p>57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580.8000000000002" table:style-name="ce12">
            <text:p>2.58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73.84" table:style-name="ce12">
            <text:p>373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54.17" table:style-name="ce12">
            <text:p>1.454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5.76" table:style-name="ce12">
            <text:p>15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25.77" table:style-name="ce12">
            <text:p>125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8.04" table:style-name="ce12">
            <text:p>58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4.22" table:style-name="ce12">
            <text:p>24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06.47" table:style-name="ce12">
            <text:p>106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0.37" table:style-name="ce12">
            <text:p>90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3.369999999999997" table:style-name="ce12">
            <text:p>33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1.62" table:style-name="ce12">
            <text:p>11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53.13" table:style-name="ce12">
            <text:p>153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566.89" table:style-name="ce12">
            <text:p>3.566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5.33" table:style-name="ce12">
            <text:p>55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4.44" table:style-name="ce12">
            <text:p>64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5.59" table:style-name="ce12">
            <text:p>15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2.72" table:style-name="ce12">
            <text:p>22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4.03" table:style-name="ce12">
            <text:p>24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2" table:style-name="ce11">
            <text:p>2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4.28" table:style-name="ce12">
            <text:p>4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398.75" table:style-name="ce12">
            <text:p>3.398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576.1" table:style-name="ce12">
            <text:p>3.576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51.82" table:style-name="ce12">
            <text:p>851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889.35" table:style-name="ce12">
            <text:p>3.889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0.76" table:style-name="ce12">
            <text:p>40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306.03" table:style-name="ce12">
            <text:p>3.306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66.62" table:style-name="ce12">
            <text:p>766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285.04" table:style-name="ce12">
            <text:p>2.285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17.16" table:style-name="ce12">
            <text:p>517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8.38" table:style-name="ce12">
            <text:p>58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16" table:style-name="ce12">
            <text:p>12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0.24" table:style-name="ce12">
            <text:p>40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50.54" table:style-name="ce12">
            <text:p>750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9.149999999999999" table:style-name="ce12">
            <text:p>19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3.02" table:style-name="ce12">
            <text:p>53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56.19" table:style-name="ce12">
            <text:p>456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61.1500000000001" table:style-name="ce12">
            <text:p>1.16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1.67" table:style-name="ce12">
            <text:p>21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0.260000000000002" table:style-name="ce12">
            <text:p>20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08.3" table:style-name="ce12">
            <text:p>108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8" table:style-name="ce11">
            <text:p>10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80.7" table:style-name="ce12">
            <text:p>68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52.13" table:style-name="ce12">
            <text:p>252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32.92" table:style-name="ce12">
            <text:p>1.132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3.180000000000007" table:style-name="ce12">
            <text:p>73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7.17" table:style-name="ce12">
            <text:p>27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16" table:style-name="ce12">
            <text:p>120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1.74" table:style-name="ce12">
            <text:p>11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5.56" table:style-name="ce12">
            <text:p>25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39.88999999999999" table:style-name="ce12">
            <text:p>139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8.83" table:style-name="ce12">
            <text:p>28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.95" table:style-name="ce12">
            <text:p>14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52" table:style-name="ce12">
            <text:p>65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1.89" table:style-name="ce12">
            <text:p>51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3.48" table:style-name="ce12">
            <text:p>53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2.25" table:style-name="ce12">
            <text:p>52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3.62" table:style-name="ce12">
            <text:p>23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9.91" table:style-name="ce12">
            <text:p>49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6" table:style-name="ce11">
            <text:p>10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087.43" table:style-name="ce12">
            <text:p>3.087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4.32" table:style-name="ce12">
            <text:p>34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4.61000000000001" table:style-name="ce12">
            <text:p>15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97.09" table:style-name="ce12">
            <text:p>197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8.52" table:style-name="ce12">
            <text:p>28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0.84" table:style-name="ce12">
            <text:p>5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20.38" table:style-name="ce12">
            <text:p>120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6.27" table:style-name="ce12">
            <text:p>16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9.84" table:style-name="ce12">
            <text:p>59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.95" table:style-name="ce12">
            <text:p>14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.95" table:style-name="ce12">
            <text:p>15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61.95" table:style-name="ce12">
            <text:p>761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51.59" table:style-name="ce12">
            <text:p>251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9.08" table:style-name="ce12">
            <text:p>189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7.67" table:style-name="ce12">
            <text:p>117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4" table:style-name="ce11">
            <text:p>10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2.03" table:style-name="ce12">
            <text:p>72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263" table:style-name="ce11">
            <text:p>26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3839.73" table:style-name="ce12">
            <text:p>3.839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54" table:style-name="ce12">
            <text:p>18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.25" table:style-name="ce12">
            <text:p>9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02.95999999999998" table:style-name="ce12">
            <text:p>302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4.53" table:style-name="ce12">
            <text:p>34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2.76" table:style-name="ce12">
            <text:p>42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6.85" table:style-name="ce12">
            <text:p>26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4.95" table:style-name="ce12">
            <text:p>14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35.47" table:style-name="ce12">
            <text:p>135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11.61" table:style-name="ce12">
            <text:p>211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0.81" table:style-name="ce12">
            <text:p>20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6.85" table:style-name="ce12">
            <text:p>26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0.71" table:style-name="ce12">
            <text:p>10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.25" table:style-name="ce12">
            <text:p>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9.84" table:style-name="ce12">
            <text:p>59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2.11" table:style-name="ce12">
            <text:p>4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6.299999999999997" table:style-name="ce12">
            <text:p>3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2.86" table:style-name="ce12">
            <text:p>72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4.099999999999994" table:style-name="ce12">
            <text:p>74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5.66" table:style-name="ce12">
            <text:p>85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8.24" table:style-name="ce12">
            <text:p>48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3.8" table:style-name="ce12">
            <text:p>53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5.319999999999993" table:style-name="ce12">
            <text:p>65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2.24" table:style-name="ce12">
            <text:p>22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98.55" table:style-name="ce12">
            <text:p>9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3.540000000000006" table:style-name="ce12">
            <text:p>73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02.02" table:style-name="ce12">
            <text:p>802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8" table:style-name="ce11">
            <text:p>10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23.99" table:style-name="ce12">
            <text:p>623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03.56" table:style-name="ce12">
            <text:p>203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.03" table:style-name="ce12">
            <text:p>15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7" table:style-name="ce11">
            <text:p>10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57.48" table:style-name="ce12">
            <text:p>557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80.3" table:style-name="ce12">
            <text:p>48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6.12" table:style-name="ce12">
            <text:p>6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3.68" table:style-name="ce12">
            <text:p>43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6.48" table:style-name="ce12">
            <text:p>16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1.01" table:style-name="ce12">
            <text:p>21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5.85" table:style-name="ce12">
            <text:p>25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0.81" table:style-name="ce12">
            <text:p>40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0.17" table:style-name="ce12">
            <text:p>0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9" table:style-name="ce11">
            <text:p>10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21.95" table:style-name="ce12">
            <text:p>821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864.82" table:style-name="ce12">
            <text:p>2.864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802.64" table:style-name="ce12">
            <text:p>3.802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702.27" table:style-name="ce12">
            <text:p>1.702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0.83" table:style-name="ce12">
            <text:p>0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064.9" table:style-name="ce12">
            <text:p>2.064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857.06" table:style-name="ce12">
            <text:p>857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.06" table:style-name="ce12">
            <text:p>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54.49" table:style-name="ce12">
            <text:p>154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2016.59" table:style-name="ce12">
            <text:p>2.016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7083.69" table:style-name="ce12">
            <text:p>7.083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19.37" table:style-name="ce12">
            <text:p>519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13935.44" table:style-name="ce12">
            <text:p>13.935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97.32" table:style-name="ce12">
            <text:p>497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05" table:style-name="ce11">
            <text:p>10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30.26" table:style-name="ce12">
            <text:p>30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.53" table:style-name="ce12">
            <text:p>40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34" table:style-name="ce12">
            <text:p>21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5.55" table:style-name="ce12">
            <text:p>45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0.28" table:style-name="ce12">
            <text:p>30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3.94" table:style-name="ce12">
            <text:p>43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58.11" table:style-name="ce12">
            <text:p>758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57.38" table:style-name="ce12">
            <text:p>957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1.03" table:style-name="ce12">
            <text:p>41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147.91" table:style-name="ce12">
            <text:p>6.147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9.28" table:style-name="ce12">
            <text:p>19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1.93" table:style-name="ce12">
            <text:p>4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5.930000000000007" table:style-name="ce12">
            <text:p>75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00.93" table:style-name="ce12">
            <text:p>700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44.5" table:style-name="ce12">
            <text:p>14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1.41" table:style-name="ce12">
            <text:p>51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12.21" table:style-name="ce12">
            <text:p>912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07.46" table:style-name="ce12">
            <text:p>2.007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7.309999999999999" table:style-name="ce12">
            <text:p>17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94" table:style-name="ce12">
            <text:p>20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16.91" table:style-name="ce12">
            <text:p>416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5.83" table:style-name="ce12">
            <text:p>2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57.48" table:style-name="ce12">
            <text:p>257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7.5" table:style-name="ce12">
            <text:p>2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7.599999999999994" table:style-name="ce12">
            <text:p>6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7.01" table:style-name="ce12">
            <text:p>57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7.51" table:style-name="ce12">
            <text:p>57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5.31" table:style-name="ce12">
            <text:p>15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935" table:style-name="ce11">
            <text:p>935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Utenze e canoni</text:p>
          </table:table-cell>
          <table:table-cell office:value-type="float" office:value="2.36" table:style-name="ce12">
            <text:p>2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7" table:style-name="ce12">
            <text:p>2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27.62" table:style-name="ce12">
            <text:p>627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6.28" table:style-name="ce12">
            <text:p>9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7.77" table:style-name="ce12">
            <text:p>27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496.28" table:style-name="ce12">
            <text:p>3.49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8.55" table:style-name="ce12">
            <text:p>5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59" table:style-name="ce12">
            <text:p>21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8.5" table:style-name="ce12">
            <text:p>9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80.71" table:style-name="ce12">
            <text:p>380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79.74" table:style-name="ce12">
            <text:p>379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5.32" table:style-name="ce12">
            <text:p>25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9.84" table:style-name="ce12">
            <text:p>29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0.63" table:style-name="ce12">
            <text:p>11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260.83" table:style-name="ce12">
            <text:p>260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35.979999999999997" table:style-name="ce12">
            <text:p>35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4.38" table:style-name="ce12">
            <text:p>4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80.42" table:style-name="ce12">
            <text:p>8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18.100000000000001" table:style-name="ce12">
            <text:p>18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92.77" table:style-name="ce12">
            <text:p>92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67.209999999999994" table:style-name="ce12">
            <text:p>67,2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80.42" table:style-name="ce12">
            <text:p>8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92.77" table:style-name="ce12">
            <text:p>92,7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80.42" table:style-name="ce12">
            <text:p>8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68.22" table:style-name="ce12">
            <text:p>68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73.680000000000007" table:style-name="ce12">
            <text:p>73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92.77" table:style-name="ce12">
            <text:p>92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606" table:style-name="ce11">
            <text:p>60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Utenze e canoni</text:p>
          </table:table-cell>
          <table:table-cell office:value-type="float" office:value="19.84" table:style-name="ce12">
            <text:p>19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V.ELETTRICO NAZIONALE GRUPPO IVA ENEL</text:p>
          </table:table-cell>
          <table:table-cell office:value-type="float" office:value="1132" table:style-name="ce11">
            <text:p>113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41.98" table:style-name="ce12">
            <text:p>41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4" table:style-name="ce11">
            <text:p>118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.76" table:style-name="ce12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.3000000000000007" table:style-name="ce12">
            <text:p>8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2.549999999999997" table:style-name="ce12">
            <text:p>32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190000000000001" table:style-name="ce12">
            <text:p>20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3.8" table:style-name="ce12">
            <text:p>23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1.95" table:style-name="ce12">
            <text:p>31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5.9" table:style-name="ce12">
            <text:p>45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647.85" table:style-name="ce12">
            <text:p>1.647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5.6" table:style-name="ce12">
            <text:p>5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4.71" table:style-name="ce12">
            <text:p>14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2.619999999999997" table:style-name="ce12">
            <text:p>32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0.7" table:style-name="ce12">
            <text:p>1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74.74" table:style-name="ce12">
            <text:p>174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09" table:style-name="ce12">
            <text:p>60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9.24" table:style-name="ce12">
            <text:p>139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.99" table:style-name="ce12">
            <text:p>11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30.85" table:style-name="ce12">
            <text:p>630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62.46" table:style-name="ce12">
            <text:p>162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84.98" table:style-name="ce12">
            <text:p>884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6.28" table:style-name="ce12">
            <text:p>2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.48" table:style-name="ce12">
            <text:p>11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36.69000000000005" table:style-name="ce12">
            <text:p>636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153.49" table:style-name="ce12">
            <text:p>3.153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90" table:style-name="ce11">
            <text:p>119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60" table:style-name="ce12">
            <text:p>5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8.45" table:style-name="ce12">
            <text:p>2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4.55" table:style-name="ce12">
            <text:p>1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3" table:style-name="ce11">
            <text:p>1183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310.41" table:style-name="ce12">
            <text:p>3.310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93.85000000000002" table:style-name="ce12">
            <text:p>293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.53" table:style-name="ce12">
            <text:p>40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8.86" table:style-name="ce12">
            <text:p>38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2" table:style-name="ce11">
            <text:p>1182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93.04999999999995" table:style-name="ce12">
            <text:p>593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.78" table:style-name="ce12">
            <text:p>40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9.6" table:style-name="ce12">
            <text:p>11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59.13" table:style-name="ce12">
            <text:p>459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8.07" table:style-name="ce12">
            <text:p>4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6.33" table:style-name="ce12">
            <text:p>26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4.26" table:style-name="ce12">
            <text:p>44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92.24" table:style-name="ce12">
            <text:p>192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.21" table:style-name="ce12">
            <text:p>3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03.56" table:style-name="ce12">
            <text:p>903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9.78" table:style-name="ce12">
            <text:p>29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01" table:style-name="ce12">
            <text:p>21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2" table:style-name="ce12">
            <text:p>6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9.4" table:style-name="ce12">
            <text:p>29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074.64" table:style-name="ce12">
            <text:p>3.07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89.42" table:style-name="ce12">
            <text:p>389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29.23" table:style-name="ce12">
            <text:p>629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3.7" table:style-name="ce12">
            <text:p>43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0.95" table:style-name="ce12">
            <text:p>80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1.93" table:style-name="ce12">
            <text:p>4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.6100000000000003" table:style-name="ce12">
            <text:p>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6.59" table:style-name="ce12">
            <text:p>46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7.059999999999999" table:style-name="ce12">
            <text:p>17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10.99" table:style-name="ce12">
            <text:p>710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07.37" table:style-name="ce12">
            <text:p>507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6.88" table:style-name="ce12">
            <text:p>16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.549999999999997" table:style-name="ce12">
            <text:p>4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17.68" table:style-name="ce12">
            <text:p>317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69" table:style-name="ce12">
            <text:p>13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7.01" table:style-name="ce12">
            <text:p>57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28.51" table:style-name="ce12">
            <text:p>128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0.78" table:style-name="ce12">
            <text:p>40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7.19" table:style-name="ce12">
            <text:p>77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64" table:style-name="ce12">
            <text:p>13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9.39" table:style-name="ce12">
            <text:p>29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2.31" table:style-name="ce12">
            <text:p>82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73" table:style-name="ce12">
            <text:p>21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8.17" table:style-name="ce12">
            <text:p>68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7.35" table:style-name="ce12">
            <text:p>87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4.75" table:style-name="ce12">
            <text:p>4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9" table:style-name="ce12">
            <text:p>2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0.77" table:style-name="ce12">
            <text:p>0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0.84" table:style-name="ce12">
            <text:p>21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83.02" table:style-name="ce12">
            <text:p>383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6.6" table:style-name="ce12">
            <text:p>26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0.48" table:style-name="ce12">
            <text:p>1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3" table:style-name="ce11">
            <text:p>1183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44.25" table:style-name="ce12">
            <text:p>64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0.900000000000006" table:style-name="ce12">
            <text:p>80,9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65" table:style-name="ce12">
            <text:p>9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87" table:style-name="ce12">
            <text:p>9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32" table:style-name="ce12">
            <text:p>1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65" table:style-name="ce12">
            <text:p>9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0.900000000000006" table:style-name="ce12">
            <text:p>8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450.2199999999998" table:style-name="ce12">
            <text:p>2.450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462.11" table:style-name="ce12">
            <text:p>2.46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7" table:style-name="ce11">
            <text:p>118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.37" table:style-name="ce12">
            <text:p>5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67.12" table:style-name="ce12">
            <text:p>167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.97" table:style-name="ce12">
            <text:p>5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87" table:style-name="ce12">
            <text:p>9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480.59" table:style-name="ce12">
            <text:p>1.480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3.05" table:style-name="ce12">
            <text:p>113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65" table:style-name="ce12">
            <text:p>9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5.66" table:style-name="ce12">
            <text:p>55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73.81" table:style-name="ce12">
            <text:p>173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41.68" table:style-name="ce12">
            <text:p>14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65" table:style-name="ce12">
            <text:p>9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4.4" table:style-name="ce12">
            <text:p>94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.03" table:style-name="ce12">
            <text:p>13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859.27" table:style-name="ce12">
            <text:p>1.859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834.68" table:style-name="ce12">
            <text:p>1.834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746.02" table:style-name="ce12">
            <text:p>746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99.12" table:style-name="ce12">
            <text:p>899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731.36" table:style-name="ce12">
            <text:p>2.731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592.6" table:style-name="ce12">
            <text:p>11.592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0" table:style-name="ce11">
            <text:p>118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8" table:style-name="ce12">
            <text:p>2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9.18" table:style-name="ce12">
            <text:p>49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3.26" table:style-name="ce12">
            <text:p>43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85.75" table:style-name="ce12">
            <text:p>85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8.05" table:style-name="ce12">
            <text:p>98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9.68" table:style-name="ce12">
            <text:p>19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7.479999999999997" table:style-name="ce12">
            <text:p>37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90" table:style-name="ce11">
            <text:p>119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13.66" table:style-name="ce12">
            <text:p>613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39.64" table:style-name="ce12">
            <text:p>439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0.89" table:style-name="ce12">
            <text:p>2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9.95" table:style-name="ce12">
            <text:p>19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.59" table:style-name="ce12">
            <text:p>21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91.57" table:style-name="ce12">
            <text:p>91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41.94" table:style-name="ce12">
            <text:p>41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33.71" table:style-name="ce12">
            <text:p>133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34.24" table:style-name="ce12">
            <text:p>234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1" table:style-name="ce11">
            <text:p>118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99.61" table:style-name="ce12">
            <text:p>399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172.98" table:style-name="ce12">
            <text:p>1.172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5" table:style-name="ce11">
            <text:p>118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.42" table:style-name="ce12">
            <text:p>6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9" table:style-name="ce11">
            <text:p>1189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10642.7" table:style-name="ce12">
            <text:p>10.642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8" table:style-name="ce11">
            <text:p>118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19.45" table:style-name="ce12">
            <text:p>319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88" table:style-name="ce11">
            <text:p>118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85.35" table:style-name="ce12">
            <text:p>385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08.23" table:style-name="ce12">
            <text:p>708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386.16" table:style-name="ce12">
            <text:p>3.386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0.81" table:style-name="ce12">
            <text:p>40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655.61" table:style-name="ce12">
            <text:p>2.655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90.72" table:style-name="ce12">
            <text:p>90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90.46" table:style-name="ce12">
            <text:p>59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3.13" table:style-name="ce12">
            <text:p>83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3.20999999999998" table:style-name="ce12">
            <text:p>293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41" table:style-name="ce12">
            <text:p>13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96.02" table:style-name="ce12">
            <text:p>496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7.02" table:style-name="ce12">
            <text:p>87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9.87" table:style-name="ce12">
            <text:p>79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4.56" table:style-name="ce12">
            <text:p>24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7.22" table:style-name="ce12">
            <text:p>37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9.85" table:style-name="ce12">
            <text:p>39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04.97" table:style-name="ce12">
            <text:p>404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7.71" table:style-name="ce12">
            <text:p>47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.29" table:style-name="ce12">
            <text:p>58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1.17" table:style-name="ce12">
            <text:p>21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.88" table:style-name="ce12">
            <text:p>58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2" table:style-name="ce11">
            <text:p>772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33.62" table:style-name="ce12">
            <text:p>533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663.94" table:style-name="ce12">
            <text:p>663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6.43" table:style-name="ce12">
            <text:p>56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26.28" table:style-name="ce12">
            <text:p>82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57" table:style-name="ce12">
            <text:p>18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9.33" table:style-name="ce12">
            <text:p>59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0" table:style-name="ce11">
            <text:p>770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05.39" table:style-name="ce12">
            <text:p>505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8.09" table:style-name="ce12">
            <text:p>48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731.68" table:style-name="ce12">
            <text:p>1.73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84.21" table:style-name="ce12">
            <text:p>1.384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07" table:style-name="ce12">
            <text:p>13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54.03" table:style-name="ce12">
            <text:p>354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937.48" table:style-name="ce12">
            <text:p>937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7.33" table:style-name="ce12">
            <text:p>27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.19" table:style-name="ce12">
            <text:p>15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.26" table:style-name="ce12">
            <text:p>12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.95" table:style-name="ce12">
            <text:p>15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4.3" table:style-name="ce12">
            <text:p>414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0.149999999999999" table:style-name="ce12">
            <text:p>20,1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7.88" table:style-name="ce12">
            <text:p>27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6.1" table:style-name="ce12">
            <text:p>126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.71" table:style-name="ce12">
            <text:p>4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.94" table:style-name="ce12">
            <text:p>41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60.38" table:style-name="ce12">
            <text:p>60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7.11" table:style-name="ce12">
            <text:p>37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1.17" table:style-name="ce12">
            <text:p>21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15.37" table:style-name="ce12">
            <text:p>215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7.93" table:style-name="ce12">
            <text:p>17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70.28" table:style-name="ce12">
            <text:p>170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85" table:style-name="ce12">
            <text:p>13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09" table:style-name="ce12">
            <text:p>19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8.569999999999993" table:style-name="ce12">
            <text:p>78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1" table:style-name="ce11">
            <text:p>771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41.24" table:style-name="ce12">
            <text:p>341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4.64" table:style-name="ce12">
            <text:p>2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27.06" table:style-name="ce12">
            <text:p>827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6" table:style-name="ce12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320.42" table:style-name="ce12">
            <text:p>2.32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6.86" table:style-name="ce12">
            <text:p>56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7.01" table:style-name="ce12">
            <text:p>47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1.72" table:style-name="ce12">
            <text:p>21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34.27" table:style-name="ce12">
            <text:p>734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66.27" table:style-name="ce12">
            <text:p>66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1" table:style-name="ce11">
            <text:p>771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82.51" table:style-name="ce12">
            <text:p>282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75" table:style-name="ce12">
            <text:p>19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04.87" table:style-name="ce12">
            <text:p>204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86.68" table:style-name="ce12">
            <text:p>386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2.47" table:style-name="ce12">
            <text:p>22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0.13999999999999" table:style-name="ce12">
            <text:p>130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0.31" table:style-name="ce12">
            <text:p>80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1.21" table:style-name="ce12">
            <text:p>31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9.44" table:style-name="ce12">
            <text:p>299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98.01" table:style-name="ce12">
            <text:p>398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2.72" table:style-name="ce12">
            <text:p>42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77.36" table:style-name="ce12">
            <text:p>1.977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.45" table:style-name="ce12">
            <text:p>15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57.74" table:style-name="ce12">
            <text:p>457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4.82" table:style-name="ce12">
            <text:p>44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14.94" table:style-name="ce12">
            <text:p>1.914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2.29" table:style-name="ce12">
            <text:p>152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6.16" table:style-name="ce12">
            <text:p>26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8" table:style-name="ce12">
            <text:p>1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9.77" table:style-name="ce12">
            <text:p>419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8.9" table:style-name="ce12">
            <text:p>28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8.4" table:style-name="ce12">
            <text:p>28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9.45" table:style-name="ce12">
            <text:p>89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3" table:style-name="ce11">
            <text:p>77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567.93" table:style-name="ce12">
            <text:p>3.567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.65" table:style-name="ce12">
            <text:p>4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605.89" table:style-name="ce12">
            <text:p>605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6.68" table:style-name="ce12">
            <text:p>46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3.17" table:style-name="ce12">
            <text:p>3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06.13" table:style-name="ce12">
            <text:p>306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0.09" table:style-name="ce12">
            <text:p>70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3.41" table:style-name="ce12">
            <text:p>23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17.92" table:style-name="ce12">
            <text:p>5.817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98.11" table:style-name="ce12">
            <text:p>98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16" table:style-name="ce12">
            <text:p>29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.39" table:style-name="ce12">
            <text:p>41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.94" table:style-name="ce12">
            <text:p>41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.51" table:style-name="ce12">
            <text:p>3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.8" table:style-name="ce12">
            <text:p>58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3.52" table:style-name="ce12">
            <text:p>43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03.94" table:style-name="ce12">
            <text:p>103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4.53" table:style-name="ce12">
            <text:p>34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70.33" table:style-name="ce12">
            <text:p>370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.7" table:style-name="ce12">
            <text:p>15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72.11" table:style-name="ce12">
            <text:p>17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03.24" table:style-name="ce12">
            <text:p>103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54.79" table:style-name="ce12">
            <text:p>854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41.65" table:style-name="ce12">
            <text:p>14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3" table:style-name="ce11">
            <text:p>77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00.72" table:style-name="ce12">
            <text:p>700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0.45" table:style-name="ce12">
            <text:p>30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375.6799999999998" table:style-name="ce12">
            <text:p>2.375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2" table:style-name="ce11">
            <text:p>772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.78" table:style-name="ce12">
            <text:p>4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6" table:style-name="ce11">
            <text:p>77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6.69000000000005" table:style-name="ce12">
            <text:p>586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7.51" table:style-name="ce12">
            <text:p>27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4.05" table:style-name="ce12">
            <text:p>194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49" table:style-name="ce12">
            <text:p>11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7.89" table:style-name="ce12">
            <text:p>127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0" table:style-name="ce11">
            <text:p>770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64.82" table:style-name="ce12">
            <text:p>464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6" table:style-name="ce12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5.17" table:style-name="ce12">
            <text:p>25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1.42" table:style-name="ce12">
            <text:p>111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7" table:style-name="ce12">
            <text:p>18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105.16" table:style-name="ce12">
            <text:p>2.105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4.51" table:style-name="ce12">
            <text:p>14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9.04" table:style-name="ce12">
            <text:p>589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2.159999999999997" table:style-name="ce12">
            <text:p>32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844.84" table:style-name="ce12">
            <text:p>2.844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2.11" table:style-name="ce12">
            <text:p>2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3.13" table:style-name="ce12">
            <text:p>43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.53" table:style-name="ce12">
            <text:p>12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3.9" table:style-name="ce12">
            <text:p>4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2.19" table:style-name="ce12">
            <text:p>22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9.68" table:style-name="ce12">
            <text:p>59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1.239999999999995" table:style-name="ce12">
            <text:p>81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81" table:style-name="ce12">
            <text:p>13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0.22" table:style-name="ce12">
            <text:p>20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067.78" table:style-name="ce12">
            <text:p>1.067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96" table:style-name="ce12">
            <text:p>13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0.68" table:style-name="ce12">
            <text:p>3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52.63" table:style-name="ce12">
            <text:p>15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8.350000000000001" table:style-name="ce12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8.67" table:style-name="ce12">
            <text:p>88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2" table:style-name="ce12">
            <text:p>11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6.65" table:style-name="ce12">
            <text:p>36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0.52" table:style-name="ce12">
            <text:p>0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4" table:style-name="ce12">
            <text:p>5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0.9" table:style-name="ce12">
            <text:p>2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9.88" table:style-name="ce12">
            <text:p>41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.75" table:style-name="ce12">
            <text:p>8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.06" table:style-name="ce12">
            <text:p>58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32.74" table:style-name="ce12">
            <text:p>1.232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2.63" table:style-name="ce12">
            <text:p>4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2.5" table:style-name="ce12">
            <text:p>2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43" table:style-name="ce12">
            <text:p>24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9.25" table:style-name="ce12">
            <text:p>9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72.36" table:style-name="ce12">
            <text:p>872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.71" table:style-name="ce12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79" table:style-name="ce12">
            <text:p>2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2.23" table:style-name="ce12">
            <text:p>22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1.28" table:style-name="ce12">
            <text:p>81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11.79" table:style-name="ce12">
            <text:p>111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5.760000000000005" table:style-name="ce12">
            <text:p>75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81.239999999999995" table:style-name="ce12">
            <text:p>81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0.7" table:style-name="ce12">
            <text:p>2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0" table:style-name="ce11">
            <text:p>11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454.31" table:style-name="ce12">
            <text:p>454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110" table:style-name="ce11">
            <text:p>11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Utenze e canoni</text:p>
          </table:table-cell>
          <table:table-cell office:value-type="float" office:value="506.28" table:style-name="ce12">
            <text:p>50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23.52" table:style-name="ce12">
            <text:p>23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50.31" table:style-name="ce12">
            <text:p>50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33.94" table:style-name="ce12">
            <text:p>33,94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111" table:style-name="ce11">
            <text:p>11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29.06" table:style-name="ce12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V.ELETTRICO NAZIONALE GRUPPO IVA ENEL</text:p>
          </table:table-cell>
          <table:table-cell office:value-type="float" office:value="112" table:style-name="ce11">
            <text:p>112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41.82" table:style-name="ce12">
            <text:p>41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5.16" table:style-name="ce12">
            <text:p>55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2.72" table:style-name="ce12">
            <text:p>42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6.4" table:style-name="ce12">
            <text:p>26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91" table:style-name="ce12">
            <text:p>19,9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79" table:style-name="ce12">
            <text:p>2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72.03" table:style-name="ce12">
            <text:p>72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613.05" table:style-name="ce12">
            <text:p>1.613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29.80000000000001" table:style-name="ce12">
            <text:p>12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79" table:style-name="ce12">
            <text:p>2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77.86" table:style-name="ce12">
            <text:p>177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2" table:style-name="ce11">
            <text:p>772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91.22" table:style-name="ce12">
            <text:p>91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09.92" table:style-name="ce12">
            <text:p>109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9.799999999999997" table:style-name="ce12">
            <text:p>3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91" table:style-name="ce12">
            <text:p>19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8.04" table:style-name="ce12">
            <text:p>58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9.91" table:style-name="ce12">
            <text:p>19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3.07" table:style-name="ce12">
            <text:p>13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4" table:style-name="ce11">
            <text:p>77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79" table:style-name="ce12">
            <text:p>2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5" table:style-name="ce11">
            <text:p>77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4.51" table:style-name="ce12">
            <text:p>34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7" table:style-name="ce11">
            <text:p>777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554" table:style-name="ce12">
            <text:p>55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L ENERGIA SPA</text:p>
          </table:table-cell>
          <table:table-cell office:value-type="float" office:value="777" table:style-name="ce11">
            <text:p>777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55.71" table:style-name="ce12">
            <text:p>355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9.01" table:style-name="ce12">
            <text:p>29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25.57" table:style-name="ce12">
            <text:p>25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36.61" table:style-name="ce12">
            <text:p>36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7.42" table:style-name="ce12">
            <text:p>47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2A ENERGIA SPA</text:p>
          </table:table-cell>
          <table:table-cell office:value-type="float" office:value="778" table:style-name="ce11">
            <text:p>77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V.ELETTRICO NAZIONALE GRUPPO IVA ENEL</text:p>
          </table:table-cell>
          <table:table-cell office:value-type="float" office:value="779" table:style-name="ce11">
            <text:p>779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168.16" table:style-name="ce12">
            <text:p>168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V.ELETTRICO NAZIONALE GRUPPO IVA ENEL</text:p>
          </table:table-cell>
          <table:table-cell office:value-type="float" office:value="779" table:style-name="ce11">
            <text:p>779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Utenze e canoni</text:p>
          </table:table-cell>
          <table:table-cell office:value-type="float" office:value="41.9" table:style-name="ce12">
            <text:p>4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12.84" table:style-name="ce12">
            <text:p>12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28.28" table:style-name="ce12">
            <text:p>28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419.93" table:style-name="ce12">
            <text:p>419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533.15" table:style-name="ce12">
            <text:p>533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250.05" table:style-name="ce12">
            <text:p>250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1623.14" table:style-name="ce12">
            <text:p>1.623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290.97000000000003" table:style-name="ce12">
            <text:p>290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657.13" table:style-name="ce12">
            <text:p>657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12.84" table:style-name="ce12">
            <text:p>12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49.65" table:style-name="ce12">
            <text:p>49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25.03" table:style-name="ce12">
            <text:p>25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626" table:style-name="ce11">
            <text:p>626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Utenze e canoni</text:p>
          </table:table-cell>
          <table:table-cell office:value-type="float" office:value="12.84" table:style-name="ce12">
            <text:p>12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RAM SPA</text:p>
          </table:table-cell>
          <table:table-cell office:value-type="float" office:value="835" table:style-name="ce11">
            <text:p>835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Utenze e canoni</text:p>
          </table:table-cell>
          <table:table-cell office:value-type="float" office:value="82414.55" table:style-name="ce12">
            <text:p>82.41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12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371.81" table:style-name="ce12">
            <text:p>371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78.31" table:style-name="ce12">
            <text:p>78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51.83" table:style-name="ce12">
            <text:p>51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705.26" table:style-name="ce12">
            <text:p>1.705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12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266.24" table:style-name="ce12">
            <text:p>266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294.25" table:style-name="ce12">
            <text:p>29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2.37" table:style-name="ce12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456.66" table:style-name="ce12">
            <text:p>45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21.35" table:style-name="ce12">
            <text:p>21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221" table:style-name="ce11">
            <text:p>22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22.19" table:style-name="ce12">
            <text:p>22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577.21" table:style-name="ce12">
            <text:p>577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5.15" table:style-name="ce12">
            <text:p>15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35.18" table:style-name="ce12">
            <text:p>35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26.34" table:style-name="ce12">
            <text:p>26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727.53" table:style-name="ce12">
            <text:p>727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5.15" table:style-name="ce12">
            <text:p>15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385.25" table:style-name="ce12">
            <text:p>1.38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635.41999999999996" table:style-name="ce12">
            <text:p>635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32.32" table:style-name="ce12">
            <text:p>32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28.03" table:style-name="ce12">
            <text:p>28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2095.63" table:style-name="ce12">
            <text:p>2.095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MERCIALE GAS E LUCE SRL</text:p>
          </table:table-cell>
          <table:table-cell office:value-type="float" office:value="1329" table:style-name="ce11">
            <text:p>132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99.75" table:style-name="ce12">
            <text:p>199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 GIORGIO MARTIRE - CEDRATE</text:p>
          </table:table-cell>
          <table:table-cell office:value-type="float" office:value="595" table:style-name="ce11">
            <text:p>595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Utilizzo di beni di terzi</text:p>
          </table:table-cell>
          <table:table-cell office:value-type="float" office:value="10440" table:style-name="ce12">
            <text:p>10.4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 GIORGIO MARTIRE - CEDRATE</text:p>
          </table:table-cell>
          <table:table-cell office:value-type="float" office:value="596" table:style-name="ce11">
            <text:p>596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Utilizzo di beni di terzi</text:p>
          </table:table-cell>
          <table:table-cell office:value-type="float" office:value="1440" table:style-name="ce12">
            <text:p>1.4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TUARIO MADONNA IN CAMPAGNA</text:p>
          </table:table-cell>
          <table:table-cell office:value-type="float" office:value="169" table:style-name="ce11">
            <text:p>16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Utilizzo di beni di terzi</text:p>
          </table:table-cell>
          <table:table-cell office:value-type="float" office:value="4080" table:style-name="ce12">
            <text:p>4.0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787" table:style-name="ce11">
            <text:p>787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Utilizzo di beni di terzi</text:p>
          </table:table-cell>
          <table:table-cell office:value-type="float" office:value="119588.93" table:style-name="ce12">
            <text:p>119.588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MINIO GIARDINI</text:p>
          </table:table-cell>
          <table:table-cell office:value-type="float" office:value="1628" table:style-name="ce11">
            <text:p>1628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220.84" table:style-name="ce12">
            <text:p>3.220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1675" table:style-name="ce11">
            <text:p>1675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7436.21" table:style-name="ce12">
            <text:p>37.436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MINIO CONDOMINIO GALLARATE</text:p>
          </table:table-cell>
          <table:table-cell office:value-type="float" office:value="616" table:style-name="ce11">
            <text:p>616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8476.17" table:style-name="ce12">
            <text:p>8.47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.CENTRO COMM.LE MADONNA IN CAMPAGNA</text:p>
          </table:table-cell>
          <table:table-cell office:value-type="float" office:value="1133" table:style-name="ce11">
            <text:p>113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7.13999999999999" table:style-name="ce12">
            <text:p>137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.CENTRO COMM.LE MADONNA IN CAMPAGNA</text:p>
          </table:table-cell>
          <table:table-cell office:value-type="float" office:value="1133" table:style-name="ce11">
            <text:p>113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25.61" table:style-name="ce12">
            <text:p>225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3" table:style-name="ce11">
            <text:p>67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60" table:style-name="ce12">
            <text:p>2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MINIO LEON D'ORO</text:p>
          </table:table-cell>
          <table:table-cell office:value-type="float" office:value="1327" table:style-name="ce11">
            <text:p>1327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57.86" table:style-name="ce12">
            <text:p>457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MINIO GIARDINI</text:p>
          </table:table-cell>
          <table:table-cell office:value-type="float" office:value="1373" table:style-name="ce11">
            <text:p>1373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0.4" table:style-name="ce12">
            <text:p>6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MINIO GIARDINI</text:p>
          </table:table-cell>
          <table:table-cell office:value-type="float" office:value="1373" table:style-name="ce11">
            <text:p>1373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62.83000000000004" table:style-name="ce12">
            <text:p>562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L S.R.L.</text:p>
          </table:table-cell>
          <table:table-cell office:value-type="float" office:value="1672" table:style-name="ce11">
            <text:p>1672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6100" table:style-name="ce12">
            <text:p>6.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NITED CONSULTING S.R.L.</text:p>
          </table:table-cell>
          <table:table-cell office:value-type="float" office:value="1351" table:style-name="ce11">
            <text:p>1351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53576.35" table:style-name="ce12">
            <text:p>53.576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TUARIO MADONNA IN CAMPAGNA</text:p>
          </table:table-cell>
          <table:table-cell office:value-type="float" office:value="1611" table:style-name="ce11">
            <text:p>161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. PAOLO APOSTOLO</text:p>
          </table:table-cell>
          <table:table-cell office:value-type="float" office:value="551" table:style-name="ce11">
            <text:p>551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ESA CRISTIANA EVANGELICA DELLE ASSEMB</text:p>
          </table:table-cell>
          <table:table-cell office:value-type="float" office:value="550" table:style-name="ce11">
            <text:p>550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 ZENONE</text:p>
          </table:table-cell>
          <table:table-cell office:value-type="float" office:value="993" table:style-name="ce11">
            <text:p>99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GESU' DIVIN LAVORATORE (MORIG</text:p>
          </table:table-cell>
          <table:table-cell office:value-type="float" office:value="1205" table:style-name="ce11">
            <text:p>1205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S.NAZARO E CELSO</text:p>
          </table:table-cell>
          <table:table-cell office:value-type="float" office:value="175" table:style-name="ce11">
            <text:p>17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4166.66" table:style-name="ce12">
            <text:p>4.166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XPLAN CONSULTING SRL</text:p>
          </table:table-cell>
          <table:table-cell office:value-type="float" office:value="751" table:style-name="ce11">
            <text:p>751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beni di consumo</text:p>
          </table:table-cell>
          <table:table-cell office:value-type="float" office:value="3220.8" table:style-name="ce12">
            <text:p>3.22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RICOLTURA PASQUALE GERVASINI SRL</text:p>
          </table:table-cell>
          <table:table-cell office:value-type="float" office:value="919" table:style-name="ce11">
            <text:p>919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390.68" table:style-name="ce12">
            <text:p>4.39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8" table:style-name="ce11">
            <text:p>65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30.9" table:style-name="ce12">
            <text:p>3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5" table:style-name="ce11">
            <text:p>158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5" table:style-name="ce11">
            <text:p>158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505.06" table:style-name="ce12">
            <text:p>3.505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5" table:style-name="ce11">
            <text:p>158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45084.959999999999" table:style-name="ce12">
            <text:p>45.084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9" table:style-name="ce11">
            <text:p>339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9" table:style-name="ce11">
            <text:p>339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05.06" table:style-name="ce12">
            <text:p>3.505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9" table:style-name="ce11">
            <text:p>339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43959.86" table:style-name="ce12">
            <text:p>43.959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4" table:style-name="ce11">
            <text:p>89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4" table:style-name="ce11">
            <text:p>89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05.06" table:style-name="ce12">
            <text:p>3.505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4" table:style-name="ce11">
            <text:p>89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42747.51" table:style-name="ce12">
            <text:p>42.747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ZZI <text:s/>CARLO E FIGLIO DI FERRAZZI AND</text:p>
          </table:table-cell>
          <table:table-cell office:value-type="float" office:value="162" table:style-name="ce11">
            <text:p>16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96.79" table:style-name="ce12">
            <text:p>696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SERVICE DI VARINI MAURIZIO</text:p>
          </table:table-cell>
          <table:table-cell office:value-type="float" office:value="491" table:style-name="ce11">
            <text:p>49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024.45" table:style-name="ce12">
            <text:p>1.024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SERVICE DI VARINI MAURIZIO</text:p>
          </table:table-cell>
          <table:table-cell office:value-type="float" office:value="492" table:style-name="ce11">
            <text:p>492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147.41" table:style-name="ce12">
            <text:p>2.147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FINS MODULO UNO SRL</text:p>
          </table:table-cell>
          <table:table-cell office:value-type="float" office:value="531" table:style-name="ce11">
            <text:p>531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44" table:style-name="ce12">
            <text:p>2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RAM SPA</text:p>
          </table:table-cell>
          <table:table-cell office:value-type="float" office:value="927" table:style-name="ce11">
            <text:p>92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8351.74" table:style-name="ce12">
            <text:p>8.351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6" table:style-name="ce11">
            <text:p>65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80" table:style-name="ce12">
            <text:p>2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DAL SRL</text:p>
          </table:table-cell>
          <table:table-cell office:value-type="float" office:value="164" table:style-name="ce11">
            <text:p>164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047.96" table:style-name="ce12">
            <text:p>4.047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FFONI SRL</text:p>
          </table:table-cell>
          <table:table-cell office:value-type="float" office:value="165" table:style-name="ce11">
            <text:p>165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23.61" table:style-name="ce12">
            <text:p>123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DAL SRL</text:p>
          </table:table-cell>
          <table:table-cell office:value-type="float" office:value="810" table:style-name="ce11">
            <text:p>810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027.64" table:style-name="ce12">
            <text:p>2.027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2" table:style-name="ce11">
            <text:p>67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0.98" table:style-name="ce12">
            <text:p>10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SSI &amp; PURICELLI SRL</text:p>
          </table:table-cell>
          <table:table-cell office:value-type="float" office:value="222" table:style-name="ce11">
            <text:p>22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1.6" table:style-name="ce12">
            <text:p>61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SERVICE DI VARINI MAURIZIO</text:p>
          </table:table-cell>
          <table:table-cell office:value-type="float" office:value="1328" table:style-name="ce11">
            <text:p>1328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98.19" table:style-name="ce12">
            <text:p>698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NOCCHI IDROTERMOSANITARI SRL</text:p>
          </table:table-cell>
          <table:table-cell office:value-type="float" office:value="1326" table:style-name="ce11">
            <text:p>1326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61.7" table:style-name="ce12">
            <text:p>1.16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RAM SPA</text:p>
          </table:table-cell>
          <table:table-cell office:value-type="float" office:value="928" table:style-name="ce11">
            <text:p>928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006.16" table:style-name="ce12">
            <text:p>9.006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ZZI <text:s/>CARLO E FIGLIO DI FERRAZZI AND</text:p>
          </table:table-cell>
          <table:table-cell office:value-type="float" office:value="1399" table:style-name="ce11">
            <text:p>1399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373.4" table:style-name="ce12">
            <text:p>3.373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C SERVICE S.C.A R.L.</text:p>
          </table:table-cell>
          <table:table-cell office:value-type="float" office:value="1400" table:style-name="ce11">
            <text:p>140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2.8" table:style-name="ce12">
            <text:p>11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C SERVICE S.C.A R.L.</text:p>
          </table:table-cell>
          <table:table-cell office:value-type="float" office:value="1401" table:style-name="ce11">
            <text:p>1401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23.28" table:style-name="ce12">
            <text:p>423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C SERVICE S.C.A R.L.</text:p>
          </table:table-cell>
          <table:table-cell office:value-type="float" office:value="1402" table:style-name="ce11">
            <text:p>140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00.21" table:style-name="ce12">
            <text:p>1.100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C SERVICE S.C.A R.L.</text:p>
          </table:table-cell>
          <table:table-cell office:value-type="float" office:value="1403" table:style-name="ce11">
            <text:p>1403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2.8" table:style-name="ce12">
            <text:p>11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C SERVICE S.C.A R.L.</text:p>
          </table:table-cell>
          <table:table-cell office:value-type="float" office:value="1404" table:style-name="ce11">
            <text:p>1404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523.49" table:style-name="ce12">
            <text:p>1.523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NOCCHI IDROTERMOSANITARI SRL</text:p>
          </table:table-cell>
          <table:table-cell office:value-type="float" office:value="836" table:style-name="ce11">
            <text:p>836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01.64" table:style-name="ce12">
            <text:p>901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NOCCHI IDROTERMOSANITARI SRL</text:p>
          </table:table-cell>
          <table:table-cell office:value-type="float" office:value="837" table:style-name="ce11">
            <text:p>837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794.48" table:style-name="ce12">
            <text:p>2.794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SERVICE DI VARINI MAURIZIO</text:p>
          </table:table-cell>
          <table:table-cell office:value-type="float" office:value="625" table:style-name="ce11">
            <text:p>625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45.48" table:style-name="ce12">
            <text:p>545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A SYSTEM S.R.L. CON SOCIO UNICO</text:p>
          </table:table-cell>
          <table:table-cell office:value-type="float" office:value="502" table:style-name="ce11">
            <text:p>502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793" table:style-name="ce12">
            <text:p>79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D GROUP SRL</text:p>
          </table:table-cell>
          <table:table-cell office:value-type="float" office:value="177" table:style-name="ce11">
            <text:p>17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6052.66" table:style-name="ce12">
            <text:p>6.052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VERIO <text:s/>DAVIDE MARIA-ARCHITETTO</text:p>
          </table:table-cell>
          <table:table-cell office:value-type="float" office:value="1064" table:style-name="ce11">
            <text:p>106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3634.89" table:style-name="ce12">
            <text:p>3.634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DDA ING.ENZO</text:p>
          </table:table-cell>
          <table:table-cell office:value-type="float" office:value="603" table:style-name="ce11">
            <text:p>60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6280.56" table:style-name="ce12">
            <text:p>6.28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+BM-ARCHITETTI ASSOCIATI</text:p>
          </table:table-cell>
          <table:table-cell office:value-type="float" office:value="548" table:style-name="ce11">
            <text:p>548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62710.44" table:style-name="ce12">
            <text:p>62.710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+BM-ARCHITETTI ASSOCIATI</text:p>
          </table:table-cell>
          <table:table-cell office:value-type="float" office:value="549" table:style-name="ce11">
            <text:p>549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6280.56" table:style-name="ce12">
            <text:p>6.28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ETI <text:s/>ING. RICCARDO</text:p>
          </table:table-cell>
          <table:table-cell office:value-type="float" office:value="219" table:style-name="ce11">
            <text:p>21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34257.599999999999" table:style-name="ce12">
            <text:p>34.25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AGEB SRLS</text:p>
          </table:table-cell>
          <table:table-cell office:value-type="float" office:value="220" table:style-name="ce11">
            <text:p>22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Incarichi professionali per la realizzazione di investimenti</text:p>
          </table:table-cell>
          <table:table-cell office:value-type="float" office:value="35125.53" table:style-name="ce12">
            <text:p>35.12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.MA. DI SISTI GIUSEPPE</text:p>
          </table:table-cell>
          <table:table-cell office:value-type="float" office:value="163" table:style-name="ce11">
            <text:p>163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952" table:style-name="ce12">
            <text:p>1.95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RMOTECNICA SEBINA S.R.L.</text:p>
          </table:table-cell>
          <table:table-cell office:value-type="float" office:value="166" table:style-name="ce11">
            <text:p>166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773.74" table:style-name="ce12">
            <text:p>773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IDI S.R.L.</text:p>
          </table:table-cell>
          <table:table-cell office:value-type="float" office:value="167" table:style-name="ce11">
            <text:p>16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59" table:style-name="ce12">
            <text:p>1.15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IDI S.R.L.</text:p>
          </table:table-cell>
          <table:table-cell office:value-type="float" office:value="168" table:style-name="ce11">
            <text:p>168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6039" table:style-name="ce12">
            <text:p>6.03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IL <text:s/>RI.SANA <text:s/>SRL</text:p>
          </table:table-cell>
          <table:table-cell office:value-type="float" office:value="1065" table:style-name="ce11">
            <text:p>1065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9108.560000000001" table:style-name="ce12">
            <text:p>19.108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ZZI <text:s/>CARLO E FIGLIO DI FERRAZZI AND</text:p>
          </table:table-cell>
          <table:table-cell office:value-type="float" office:value="277" table:style-name="ce11">
            <text:p>27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32.16999999999999" table:style-name="ce12">
            <text:p>132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6" table:style-name="ce11">
            <text:p>33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853.74" table:style-name="ce12">
            <text:p>853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7" table:style-name="ce11">
            <text:p>33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40.77" table:style-name="ce12">
            <text:p>240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8" table:style-name="ce11">
            <text:p>33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625.45" table:style-name="ce12">
            <text:p>1.625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ZZI <text:s/>CARLO E FIGLIO DI FERRAZZI AND</text:p>
          </table:table-cell>
          <table:table-cell office:value-type="float" office:value="754" table:style-name="ce11">
            <text:p>75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023.18" table:style-name="ce12">
            <text:p>1.023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GIN SPURGHI S.A.S. DI BUGIN VITTORIO &amp;</text:p>
          </table:table-cell>
          <table:table-cell office:value-type="float" office:value="811" table:style-name="ce11">
            <text:p>811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5" table:style-name="ce12">
            <text:p>3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NOCCHI IDROTERMOSANITARI SRL</text:p>
          </table:table-cell>
          <table:table-cell office:value-type="float" office:value="278" table:style-name="ce11">
            <text:p>27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541.4699999999998" table:style-name="ce12">
            <text:p>2.541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DIA ELETTRICA SNC DI PROSERPIO M.&amp; C.</text:p>
          </table:table-cell>
          <table:table-cell office:value-type="float" office:value="918" table:style-name="ce11">
            <text:p>918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6966.7" table:style-name="ce12">
            <text:p>16.966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ECCHI COLORI S.R.L.</text:p>
          </table:table-cell>
          <table:table-cell office:value-type="float" office:value="599" table:style-name="ce11">
            <text:p>599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Altri beni di consumo</text:p>
          </table:table-cell>
          <table:table-cell office:value-type="float" office:value="6.8" table:style-name="ce12">
            <text:p>6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9" table:style-name="ce11">
            <text:p>659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420" table:style-name="ce12">
            <text:p>4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9" table:style-name="ce11">
            <text:p>110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2.4" table:style-name="ce12">
            <text:p>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MI SAS DI DAVIDE CIONI E C.</text:p>
          </table:table-cell>
          <table:table-cell office:value-type="float" office:value="228" table:style-name="ce11">
            <text:p>22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beni di consumo</text:p>
          </table:table-cell>
          <table:table-cell office:value-type="float" office:value="92.4" table:style-name="ce12">
            <text:p>9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USCA-ASS.NAZ.UFF.STATO CIVILE/ANAGRAFE</text:p>
          </table:table-cell>
          <table:table-cell office:value-type="float" office:value="1206" table:style-name="ce11">
            <text:p>1206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beni di consumo</text:p>
          </table:table-cell>
          <table:table-cell office:value-type="float" office:value="750" table:style-name="ce12">
            <text:p>7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354" table:style-name="ce11">
            <text:p>1354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beni di consumo</text:p>
          </table:table-cell>
          <table:table-cell office:value-type="float" office:value="1189.5" table:style-name="ce12">
            <text:p>1.18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LCETTA DANIELE</text:p>
          </table:table-cell>
          <table:table-cell office:value-type="float" office:value="1394" table:style-name="ce11">
            <text:p>1394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beni di consumo</text:p>
          </table:table-cell>
          <table:table-cell office:value-type="float" office:value="32.479999999999997" table:style-name="ce12">
            <text:p>32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7" table:style-name="ce11">
            <text:p>158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7" table:style-name="ce11">
            <text:p>158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7" table:style-name="ce11">
            <text:p>158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4854.99" table:style-name="ce12">
            <text:p>34.854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4" table:style-name="ce11">
            <text:p>34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4" table:style-name="ce11">
            <text:p>34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4" table:style-name="ce11">
            <text:p>34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7600.63" table:style-name="ce12">
            <text:p>27.60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6" table:style-name="ce11">
            <text:p>896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6" table:style-name="ce11">
            <text:p>896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6" table:style-name="ce11">
            <text:p>896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9592.400000000001" table:style-name="ce12">
            <text:p>29.59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4" table:style-name="ce11">
            <text:p>67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6.5" table:style-name="ce12">
            <text:p>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52.19999999999999" table:style-name="ce12">
            <text:p>152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12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27.84" table:style-name="ce12">
            <text:p>227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28" table:style-name="ce11">
            <text:p>128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26222.81" table:style-name="ce12">
            <text:p>26.222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29" table:style-name="ce11">
            <text:p>129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10770.78" table:style-name="ce12">
            <text:p>10.770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30" table:style-name="ce11">
            <text:p>130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541.67999999999995" table:style-name="ce12">
            <text:p>54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31" table:style-name="ce11">
            <text:p>13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Utenze e canoni</text:p>
          </table:table-cell>
          <table:table-cell office:value-type="float" office:value="2149.64" table:style-name="ce12">
            <text:p>2.149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6" table:style-name="ce11">
            <text:p>926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UTER TIME S.R.L.</text:p>
          </table:table-cell>
          <table:table-cell office:value-type="float" office:value="851" table:style-name="ce11">
            <text:p>85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194.04" table:style-name="ce12">
            <text:p>194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2YOU SRL</text:p>
          </table:table-cell>
          <table:table-cell office:value-type="float" office:value="856" table:style-name="ce11">
            <text:p>856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33" table:style-name="ce12">
            <text:p>3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500" table:style-name="ce11">
            <text:p>50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beni di consumo</text:p>
          </table:table-cell>
          <table:table-cell office:value-type="float" office:value="6030.46" table:style-name="ce12">
            <text:p>6.03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8" table:style-name="ce11">
            <text:p>8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942.08" table:style-name="ce12">
            <text:p>942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UTER TIME S.R.L.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Altri beni di consumo</text:p>
          </table:table-cell>
          <table:table-cell office:value-type="float" office:value="73.2" table:style-name="ce12">
            <text:p>7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8" table:style-name="ce11">
            <text:p>1088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882" table:style-name="ce12">
            <text:p>88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9" table:style-name="ce11">
            <text:p>108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150" table:style-name="ce12">
            <text:p>1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1427" table:style-name="ce11">
            <text:p>142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beni di consumo</text:p>
          </table:table-cell>
          <table:table-cell office:value-type="float" office:value="1070.92" table:style-name="ce12">
            <text:p>1.070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DIAMARKET SPA</text:p>
          </table:table-cell>
          <table:table-cell office:value-type="float" office:value="1438" table:style-name="ce11">
            <text:p>143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beni di consumo</text:p>
          </table:table-cell>
          <table:table-cell office:value-type="float" office:value="3276.31" table:style-name="ce12">
            <text:p>3.276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10" table:style-name="ce11">
            <text:p>111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299.97000000000003" table:style-name="ce12">
            <text:p>299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DONE <text:s/>ROSA MARIA</text:p>
          </table:table-cell>
          <table:table-cell office:value-type="float" office:value="348" table:style-name="ce11">
            <text:p>34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Altre spese per il personale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90" table:style-name="ce11">
            <text:p>159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056.8599999999997" table:style-name="ce12">
            <text:p>5.056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5" table:style-name="ce11">
            <text:p>345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056.8599999999997" table:style-name="ce12">
            <text:p>5.056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8" table:style-name="ce11">
            <text:p>898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056.87" table:style-name="ce12">
            <text:p>5.056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12">
            <text:p>141,91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12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22.42" table:style-name="ce12">
            <text:p>1.422,4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12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12">
            <text:p>141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242.63" table:style-name="ce12">
            <text:p>24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2" table:style-name="ce11">
            <text:p>32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12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65.58" table:style-name="ce12">
            <text:p>165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63.47999999999999" table:style-name="ce12">
            <text:p>163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491.44" table:style-name="ce12">
            <text:p>491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12">
            <text:p>60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12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4.47" table:style-name="ce12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510" table:style-name="ce11">
            <text:p>51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Utenze e canoni</text:p>
          </table:table-cell>
          <table:table-cell office:value-type="float" office:value="292.8" table:style-name="ce12">
            <text:p>29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25" table:style-name="ce11">
            <text:p>25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37.92" table:style-name="ce12">
            <text:p>37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26" table:style-name="ce11">
            <text:p>26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124.34" table:style-name="ce12">
            <text:p>124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438" table:style-name="ce11">
            <text:p>43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829.6" table:style-name="ce12">
            <text:p>8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438" table:style-name="ce11">
            <text:p>43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Utenze e canoni</text:p>
          </table:table-cell>
          <table:table-cell office:value-type="float" office:value="3387.54" table:style-name="ce12">
            <text:p>3.387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794" table:style-name="ce11">
            <text:p>794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Utenze e canoni</text:p>
          </table:table-cell>
          <table:table-cell office:value-type="float" office:value="1389.53" table:style-name="ce12">
            <text:p>1.389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795" table:style-name="ce11">
            <text:p>795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Utenze e canoni</text:p>
          </table:table-cell>
          <table:table-cell office:value-type="float" office:value="433.69" table:style-name="ce12">
            <text:p>433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239" table:style-name="ce11">
            <text:p>23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425.29" table:style-name="ce12">
            <text:p>1.425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239" table:style-name="ce11">
            <text:p>23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1823.22" table:style-name="ce12">
            <text:p>1.823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240" table:style-name="ce11">
            <text:p>24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Utenze e canoni</text:p>
          </table:table-cell>
          <table:table-cell office:value-type="float" office:value="397.93" table:style-name="ce12">
            <text:p>397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3.24" table:style-name="ce12">
            <text:p>93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9.8" table:style-name="ce12">
            <text:p>9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0.3" table:style-name="ce12">
            <text:p>12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5.010000000000005" table:style-name="ce12">
            <text:p>65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9.8" table:style-name="ce12">
            <text:p>9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80.17" table:style-name="ce12">
            <text:p>80,1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1" table:style-name="ce11">
            <text:p>92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9.8" table:style-name="ce12">
            <text:p>9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17.69" table:style-name="ce12">
            <text:p>317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2.01" table:style-name="ce12">
            <text:p>62,0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562" table:style-name="ce11">
            <text:p>562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Utenze e canoni</text:p>
          </table:table-cell>
          <table:table-cell office:value-type="float" office:value="625.97" table:style-name="ce12">
            <text:p>625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12">
            <text:p>168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8.42" table:style-name="ce12">
            <text:p>78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1.87" table:style-name="ce12">
            <text:p>71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86.07" table:style-name="ce12">
            <text:p>186,0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4.47" table:style-name="ce12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3.04000000000002" table:style-name="ce12">
            <text:p>283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56.2" table:style-name="ce12">
            <text:p>256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3.67" table:style-name="ce12">
            <text:p>63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45.79" table:style-name="ce12">
            <text:p>145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2.11" table:style-name="ce12">
            <text:p>6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12">
            <text:p>60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52.57" table:style-name="ce12">
            <text:p>152,57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6" table:style-name="ce11">
            <text:p>926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12">
            <text:p>225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3.2" table:style-name="ce12">
            <text:p>7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9.03" table:style-name="ce12">
            <text:p>69,03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32.61" table:style-name="ce12">
            <text:p>232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85.4" table:style-name="ce12">
            <text:p>85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12">
            <text:p>168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4.8600000000000003" table:style-name="ce12">
            <text:p>4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4.47" table:style-name="ce12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03.9" table:style-name="ce12">
            <text:p>603,9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INTRED SPA</text:p>
          </table:table-cell>
          <table:table-cell office:value-type="float" office:value="541" table:style-name="ce11">
            <text:p>541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12">
            <text:p>36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544" table:style-name="ce11">
            <text:p>544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162.26" table:style-name="ce12">
            <text:p>162,26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9.59" table:style-name="ce12">
            <text:p>79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09.8" table:style-name="ce12">
            <text:p>10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.01" table:style-name="ce12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6" table:style-name="ce11">
            <text:p>926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12">
            <text:p>225,36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608.22" table:style-name="ce12">
            <text:p>6.608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9.52" table:style-name="ce12">
            <text:p>69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13.85" table:style-name="ce12">
            <text:p>113,8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3" table:style-name="ce11">
            <text:p>92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12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12">
            <text:p>141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191" table:style-name="ce11">
            <text:p>119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541.67999999999995" table:style-name="ce12">
            <text:p>54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192" table:style-name="ce11">
            <text:p>1192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872.17" table:style-name="ce12">
            <text:p>2.872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99" table:style-name="ce11">
            <text:p>1199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625.97" table:style-name="ce12">
            <text:p>625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97" table:style-name="ce11">
            <text:p>119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844.57" table:style-name="ce12">
            <text:p>2.844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98" table:style-name="ce11">
            <text:p>119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314.68" table:style-name="ce12">
            <text:p>314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193" table:style-name="ce11">
            <text:p>1193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149.64" table:style-name="ce12">
            <text:p>2.149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194" table:style-name="ce11">
            <text:p>119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Utenze e canoni</text:p>
          </table:table-cell>
          <table:table-cell office:value-type="float" office:value="22776.57" table:style-name="ce12">
            <text:p>22.776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RNET ONE SRL</text:p>
          </table:table-cell>
          <table:table-cell office:value-type="float" office:value="1312" table:style-name="ce11">
            <text:p>1312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823.22" table:style-name="ce12">
            <text:p>1.823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1321" table:style-name="ce11">
            <text:p>1321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829.6" table:style-name="ce12">
            <text:p>8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1322" table:style-name="ce11">
            <text:p>1322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292.8" table:style-name="ce12">
            <text:p>29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1322" table:style-name="ce11">
            <text:p>1322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3387.54" table:style-name="ce12">
            <text:p>3.387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31" table:style-name="ce11">
            <text:p>31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Utenze e canoni</text:p>
          </table:table-cell>
          <table:table-cell office:value-type="float" office:value="3162.13" table:style-name="ce12">
            <text:p>3.162,13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INTRED SPA</text:p>
          </table:table-cell>
          <table:table-cell office:value-type="float" office:value="13" table:style-name="ce11">
            <text:p>13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12">
            <text:p>36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7" table:style-name="ce11">
            <text:p>1107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190.57" table:style-name="ce12">
            <text:p>190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8" table:style-name="ce11">
            <text:p>1108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Utenze e canoni</text:p>
          </table:table-cell>
          <table:table-cell office:value-type="float" office:value="44.99" table:style-name="ce12">
            <text:p>44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.17" table:style-name="ce12">
            <text:p>61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25.36" table:style-name="ce12">
            <text:p>225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6.5999999999999" table:style-name="ce12">
            <text:p>1.266,6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number-rows-repeated="7"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78.16000000000003" table:style-name="ce12">
            <text:p>278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17.16" table:style-name="ce12">
            <text:p>217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10.56" table:style-name="ce12">
            <text:p>11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3" table:style-name="ce12">
            <text:p>126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11.09" table:style-name="ce12">
            <text:p>111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03.9" table:style-name="ce12">
            <text:p>10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1" table:style-name="ce12">
            <text:p>97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.15" table:style-name="ce12">
            <text:p>6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3.2" table:style-name="ce12">
            <text:p>7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26.05" table:style-name="ce12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4" table:style-name="ce11">
            <text:p>92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51.78" table:style-name="ce12">
            <text:p>251,78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32" table:style-name="ce12">
            <text:p>73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84.33" table:style-name="ce12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77.78" table:style-name="ce12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56.79000000000002" table:style-name="ce12">
            <text:p>256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937" table:style-name="ce11">
            <text:p>937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Utenze e canoni</text:p>
          </table:table-cell>
          <table:table-cell office:value-type="float" office:value="162.26" table:style-name="ce12">
            <text:p>162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938" table:style-name="ce11">
            <text:p>938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Utenze e canoni</text:p>
          </table:table-cell>
          <table:table-cell office:value-type="float" office:value="244" table:style-name="ce12">
            <text:p>2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RED SPA</text:p>
          </table:table-cell>
          <table:table-cell office:value-type="float" office:value="939" table:style-name="ce11">
            <text:p>939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Utenze e canoni</text:p>
          </table:table-cell>
          <table:table-cell office:value-type="float" office:value="122" table:style-name="ce12">
            <text:p>122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INTRED SPA</text:p>
          </table:table-cell>
          <table:table-cell office:value-type="float" office:value="939" table:style-name="ce11">
            <text:p>939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Utenze e canoni</text:p>
          </table:table-cell>
          <table:table-cell office:value-type="float" office:value="366" table:style-name="ce12">
            <text:p>36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97.6" table:style-name="ce12">
            <text:p>9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3.239999999999995" table:style-name="ce12">
            <text:p>73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732" table:style-name="ce12">
            <text:p>732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68.36" table:style-name="ce12">
            <text:p>168,3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01.06" table:style-name="ce12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307.44" table:style-name="ce12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101.06" table:style-name="ce12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299.29000000000002" table:style-name="ce12">
            <text:p>299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925" table:style-name="ce11">
            <text:p>92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Utenze e canoni</text:p>
          </table:table-cell>
          <table:table-cell office:value-type="float" office:value="61" table:style-name="ce12">
            <text:p>61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42.91" table:style-name="ce12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41.91" table:style-name="ce12">
            <text:p>141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242.63" table:style-name="ce12">
            <text:p>24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179" table:style-name="ce11">
            <text:p>117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Utenze e canoni</text:p>
          </table:table-cell>
          <table:table-cell office:value-type="float" office:value="1422.42" table:style-name="ce12">
            <text:p>1.422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1673" table:style-name="ce11">
            <text:p>1673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05" table:style-name="ce12">
            <text:p>3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E INFORMATICA SRL</text:p>
          </table:table-cell>
          <table:table-cell office:value-type="float" office:value="236" table:style-name="ce11">
            <text:p>23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0470.18" table:style-name="ce12">
            <text:p>50.470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M S.P.A.</text:p>
          </table:table-cell>
          <table:table-cell office:value-type="float" office:value="161" table:style-name="ce11">
            <text:p>161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81333.98" table:style-name="ce12">
            <text:p>81.333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317" table:style-name="ce11">
            <text:p>1317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911.519999999997" table:style-name="ce12">
            <text:p>34.911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M SRL</text:p>
          </table:table-cell>
          <table:table-cell office:value-type="float" office:value="513" table:style-name="ce11">
            <text:p>513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294" table:style-name="ce12">
            <text:p>3.29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A SOFTWARE S.R.L.</text:p>
          </table:table-cell>
          <table:table-cell office:value-type="float" office:value="974" table:style-name="ce11">
            <text:p>974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096.78" table:style-name="ce12">
            <text:p>1.096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PYFIN SRL</text:p>
          </table:table-cell>
          <table:table-cell office:value-type="float" office:value="975" table:style-name="ce11">
            <text:p>975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878.4" table:style-name="ce12">
            <text:p>878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APHILAND ITALIA S.R.L.</text:p>
          </table:table-cell>
          <table:table-cell office:value-type="float" office:value="976" table:style-name="ce11">
            <text:p>976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755.16" table:style-name="ce12">
            <text:p>3.755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VECO SRL</text:p>
          </table:table-cell>
          <table:table-cell office:value-type="float" office:value="27" table:style-name="ce11">
            <text:p>27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998.55" table:style-name="ce12">
            <text:p>3.99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XIDERA S.R.L.</text:p>
          </table:table-cell>
          <table:table-cell office:value-type="float" office:value="579" table:style-name="ce11">
            <text:p>579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658.78" table:style-name="ce12">
            <text:p>3.658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ONE EMILIA ROMAGNA</text:p>
          </table:table-cell>
          <table:table-cell office:value-type="float" office:value="581" table:style-name="ce11">
            <text:p>581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746" table:style-name="ce11">
            <text:p>74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6763.480000000003" table:style-name="ce12">
            <text:p>36.763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.EL.CO. S.R.L.</text:p>
          </table:table-cell>
          <table:table-cell office:value-type="float" office:value="437" table:style-name="ce11">
            <text:p>43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655.629999999997" table:style-name="ce12">
            <text:p>34.655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ISMA TECH S.R.L.</text:p>
          </table:table-cell>
          <table:table-cell office:value-type="float" office:value="797" table:style-name="ce11">
            <text:p>797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16" table:style-name="ce12">
            <text:p>3.41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MI SAS DI DAVIDE CIONI E C.</text:p>
          </table:table-cell>
          <table:table-cell office:value-type="float" office:value="841" table:style-name="ce11">
            <text:p>841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318" table:style-name="ce12">
            <text:p>2.31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KT SRL</text:p>
          </table:table-cell>
          <table:table-cell office:value-type="float" office:value="598" table:style-name="ce11">
            <text:p>598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2.340000000000003" table:style-name="ce12">
            <text:p>32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UPPO SE.CO.GES. S.R.L.</text:p>
          </table:table-cell>
          <table:table-cell office:value-type="float" office:value="854" table:style-name="ce11">
            <text:p>85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4.84" table:style-name="ce12">
            <text:p>114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YNO <text:s/>VIDEOCONFERENZE SRL</text:p>
          </table:table-cell>
          <table:table-cell office:value-type="float" office:value="542" table:style-name="ce11">
            <text:p>542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446.8999999999996" table:style-name="ce12">
            <text:p>4.446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543" table:style-name="ce11">
            <text:p>543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246" table:style-name="ce12">
            <text:p>5.24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ISMA TECH S.R.L.</text:p>
          </table:table-cell>
          <table:table-cell office:value-type="float" office:value="977" table:style-name="ce11">
            <text:p>977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071.5" table:style-name="ce12">
            <text:p>11.07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1" table:style-name="ce11">
            <text:p>66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47" table:style-name="ce12">
            <text:p>14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T GROUP S.R.L.</text:p>
          </table:table-cell>
          <table:table-cell office:value-type="float" office:value="431" table:style-name="ce11">
            <text:p>43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026" table:style-name="ce12">
            <text:p>4.02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746" table:style-name="ce11">
            <text:p>74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4491.839999999997" table:style-name="ce12">
            <text:p>34.491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GISTER SPA</text:p>
          </table:table-cell>
          <table:table-cell office:value-type="float" office:value="231" table:style-name="ce11">
            <text:p>23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3.71" table:style-name="ce12">
            <text:p>13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691" table:style-name="ce11">
            <text:p>691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7690.68" table:style-name="ce12">
            <text:p>37.69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UPPO SE.CO.GES. S.R.L.</text:p>
          </table:table-cell>
          <table:table-cell office:value-type="float" office:value="694" table:style-name="ce11">
            <text:p>69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7953.18" table:style-name="ce12">
            <text:p>7.953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MP GROUP IT <text:s/>SPA</text:p>
          </table:table-cell>
          <table:table-cell office:value-type="float" office:value="154" table:style-name="ce11">
            <text:p>154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193.56" table:style-name="ce12">
            <text:p>1.193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145" table:style-name="ce11">
            <text:p>145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257" table:style-name="ce12">
            <text:p>2.25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315" table:style-name="ce11">
            <text:p>1315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9905.18" table:style-name="ce12">
            <text:p>9.905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73" table:style-name="ce11">
            <text:p>17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0130" table:style-name="ce12">
            <text:p>20.13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VANCED SYSTEMS S.P.A.</text:p>
          </table:table-cell>
          <table:table-cell office:value-type="float" office:value="1208" table:style-name="ce11">
            <text:p>1208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0004" table:style-name="ce12">
            <text:p>10.0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SSO EUGENIO S.R.L.</text:p>
          </table:table-cell>
          <table:table-cell office:value-type="float" office:value="1353" table:style-name="ce11">
            <text:p>135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683.2" table:style-name="ce12">
            <text:p>68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UTER TIME S.R.L.</text:p>
          </table:table-cell>
          <table:table-cell office:value-type="float" office:value="28" table:style-name="ce11">
            <text:p>28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8113" table:style-name="ce12">
            <text:p>8.11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ICEST SRL</text:p>
          </table:table-cell>
          <table:table-cell office:value-type="float" office:value="29" table:style-name="ce11">
            <text:p>29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42090" table:style-name="ce12">
            <text:p>42.0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0" table:style-name="ce11">
            <text:p>109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22" table:style-name="ce12">
            <text:p>5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UTER TIME S.R.L.</text:p>
          </table:table-cell>
          <table:table-cell office:value-type="float" office:value="1429" table:style-name="ce11">
            <text:p>142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233" table:style-name="ce12">
            <text:p>3.23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 DI TURRI GUGLIELMO E C. S.N.C.</text:p>
          </table:table-cell>
          <table:table-cell office:value-type="float" office:value="1431" table:style-name="ce11">
            <text:p>143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7881.2" table:style-name="ce12">
            <text:p>7.881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ILUP S.P.A.</text:p>
          </table:table-cell>
          <table:table-cell office:value-type="float" office:value="1437" table:style-name="ce11">
            <text:p>143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3512.38" table:style-name="ce12">
            <text:p>3.512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11" table:style-name="ce11">
            <text:p>111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102.4" table:style-name="ce12">
            <text:p>10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12" table:style-name="ce11">
            <text:p>111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6.73" table:style-name="ce12">
            <text:p>56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ODAFONE ITALIA S.P.A.</text:p>
          </table:table-cell>
          <table:table-cell office:value-type="float" office:value="1440" table:style-name="ce11">
            <text:p>144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54894.86" table:style-name="ce12">
            <text:p>54.894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0" table:style-name="ce11">
            <text:p>66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62.3" table:style-name="ce12">
            <text:p>62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1673" table:style-name="ce11">
            <text:p>1673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Servizi informatici e di telecomunicazioni</text:p>
          </table:table-cell>
          <table:table-cell office:value-type="float" office:value="2928" table:style-name="ce12">
            <text:p>2.92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Y RISTOSERVICE S.P.A.</text:p>
          </table:table-cell>
          <table:table-cell office:value-type="float" office:value="501" table:style-name="ce11">
            <text:p>50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Servizi di ristorazione</text:p>
          </table:table-cell>
          <table:table-cell office:value-type="float" office:value="5695.78" table:style-name="ce12">
            <text:p>5.695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Y RISTOSERVICE S.P.A.</text:p>
          </table:table-cell>
          <table:table-cell office:value-type="float" office:value="158" table:style-name="ce11">
            <text:p>158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di ristorazione</text:p>
          </table:table-cell>
          <table:table-cell office:value-type="float" office:value="7191.45" table:style-name="ce12">
            <text:p>7.191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Y RISTOSERVICE S.P.A.</text:p>
          </table:table-cell>
          <table:table-cell office:value-type="float" office:value="1432" table:style-name="ce11">
            <text:p>143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Servizi di ristorazione</text:p>
          </table:table-cell>
          <table:table-cell office:value-type="float" office:value="7770.62" table:style-name="ce12">
            <text:p>7.770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Y RISTOSERVICE S.P.A.</text:p>
          </table:table-cell>
          <table:table-cell office:value-type="float" office:value="846" table:style-name="ce11">
            <text:p>846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Servizi di ristorazione</text:p>
          </table:table-cell>
          <table:table-cell office:value-type="float" office:value="7512.65" table:style-name="ce12">
            <text:p>7.512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1207" table:style-name="ce11">
            <text:p>1207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Consulenze</text:p>
          </table:table-cell>
          <table:table-cell office:value-type="float" office:value="5083.34" table:style-name="ce12">
            <text:p>5.083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S AUTOMATED DATA SYSTEMS S.P.A.</text:p>
          </table:table-cell>
          <table:table-cell office:value-type="float" office:value="7" table:style-name="ce11">
            <text:p>7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Consulenze</text:p>
          </table:table-cell>
          <table:table-cell office:value-type="float" office:value="5083.3" table:style-name="ce12">
            <text:p>5.083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IOVANNETTI PROF. RICCARDO</text:p>
          </table:table-cell>
          <table:table-cell office:value-type="float" office:value="901" table:style-name="ce11">
            <text:p>90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4900" table:style-name="ce12">
            <text:p>4.9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SOFIS DI MICHELE MAJETTA</text:p>
          </table:table-cell>
          <table:table-cell office:value-type="float" office:value="614" table:style-name="ce11">
            <text:p>614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240" table:style-name="ce12">
            <text:p>2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66" table:style-name="ce11">
            <text:p>1066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04" table:style-name="ce12">
            <text:p>1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FLESSI S.R.L.</text:p>
          </table:table-cell>
          <table:table-cell office:value-type="float" office:value="1396" table:style-name="ce11">
            <text:p>1396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32.46" table:style-name="ce12">
            <text:p>32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27" table:style-name="ce11">
            <text:p>62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10" table:style-name="ce12">
            <text:p>1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28" table:style-name="ce11">
            <text:p>62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22" table:style-name="ce12">
            <text:p>1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REPA S.R.L</text:p>
          </table:table-cell>
          <table:table-cell office:value-type="float" office:value="503" table:style-name="ce11">
            <text:p>503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500" table:style-name="ce12">
            <text:p>1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9" table:style-name="ce11">
            <text:p>1599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40.42" table:style-name="ce12">
            <text:p>3.740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9" table:style-name="ce11">
            <text:p>1599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8154.29" table:style-name="ce12">
            <text:p>38.154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4" table:style-name="ce11">
            <text:p>374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5" table:style-name="ce12">
            <text:p>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4" table:style-name="ce11">
            <text:p>374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293.31" table:style-name="ce12">
            <text:p>293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4" table:style-name="ce11">
            <text:p>374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58.19" table:style-name="ce12">
            <text:p>3.758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4" table:style-name="ce11">
            <text:p>374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591.620000000003" table:style-name="ce12">
            <text:p>37.59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5" table:style-name="ce11">
            <text:p>375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00.44" table:style-name="ce12">
            <text:p>400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8" table:style-name="ce11">
            <text:p>90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13.02999999999997" table:style-name="ce12">
            <text:p>313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8" table:style-name="ce11">
            <text:p>90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16.5" table:style-name="ce12">
            <text:p>41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154.06" table:style-name="ce12">
            <text:p>154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7.45" table:style-name="ce12">
            <text:p>377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4272.13" table:style-name="ce12">
            <text:p>84.272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311.7199999999993" table:style-name="ce12">
            <text:p>8.311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85" table:style-name="ce12">
            <text:p>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703.96" table:style-name="ce12">
            <text:p>703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" table:style-name="ce11">
            <text:p>3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205.34" table:style-name="ce12">
            <text:p>3.205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8" table:style-name="ce11">
            <text:p>90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758.19" table:style-name="ce12">
            <text:p>3.758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8" table:style-name="ce11">
            <text:p>90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35862.410000000003" table:style-name="ce12">
            <text:p>35.862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9" table:style-name="ce11">
            <text:p>909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400.44" table:style-name="ce12">
            <text:p>400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TRA S.R.L</text:p>
          </table:table-cell>
          <table:table-cell office:value-type="float" office:value="1397" table:style-name="ce11">
            <text:p>1397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beni di consumo</text:p>
          </table:table-cell>
          <table:table-cell office:value-type="float" office:value="110.91" table:style-name="ce12">
            <text:p>110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TRA S.R.L</text:p>
          </table:table-cell>
          <table:table-cell office:value-type="float" office:value="857" table:style-name="ce11">
            <text:p>85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beni di consumo</text:p>
          </table:table-cell>
          <table:table-cell office:value-type="float" office:value="15.55" table:style-name="ce12">
            <text:p>15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67" table:style-name="ce11">
            <text:p>1067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70.7" table:style-name="ce12">
            <text:p>7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8" table:style-name="ce11">
            <text:p>156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388.29" table:style-name="ce12">
            <text:p>5.388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0" table:style-name="ce11">
            <text:p>320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801.61" table:style-name="ce12">
            <text:p>2.801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7" table:style-name="ce11">
            <text:p>877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900.17" table:style-name="ce12">
            <text:p>5.900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6" table:style-name="ce11">
            <text:p>156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7894.64" table:style-name="ce12">
            <text:p>7.89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8" table:style-name="ce11">
            <text:p>318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1746.17" table:style-name="ce12">
            <text:p>11.746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5" table:style-name="ce11">
            <text:p>875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949.38" table:style-name="ce12">
            <text:p>949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9" table:style-name="ce11">
            <text:p>156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3233.14" table:style-name="ce12">
            <text:p>53.233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3" table:style-name="ce11">
            <text:p>32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3627.31" table:style-name="ce12">
            <text:p>53.627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1" table:style-name="ce11">
            <text:p>32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4704" table:style-name="ce12">
            <text:p>4.7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2" table:style-name="ce11">
            <text:p>322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655.8" table:style-name="ce12">
            <text:p>1.655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8" table:style-name="ce11">
            <text:p>878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3745.13" table:style-name="ce12">
            <text:p>53.745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0" table:style-name="ce11">
            <text:p>157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12">
            <text:p>19.412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4" table:style-name="ce11">
            <text:p>32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12">
            <text:p>19.412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9" table:style-name="ce11">
            <text:p>87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9412.79" table:style-name="ce12">
            <text:p>19.412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1" table:style-name="ce11">
            <text:p>157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4524.55" table:style-name="ce12">
            <text:p>4.52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5" table:style-name="ce11">
            <text:p>325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4524.55" table:style-name="ce12">
            <text:p>4.52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0" table:style-name="ce11">
            <text:p>88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4524.55" table:style-name="ce12">
            <text:p>4.52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7" table:style-name="ce11">
            <text:p>156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e spese per il personale</text:p>
          </table:table-cell>
          <table:table-cell office:value-type="float" office:value="74.28" table:style-name="ce12">
            <text:p>74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9" table:style-name="ce11">
            <text:p>319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Altre spese per il personale</text:p>
          </table:table-cell>
          <table:table-cell office:value-type="float" office:value="24" table:style-name="ce12">
            <text:p>2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6" table:style-name="ce11">
            <text:p>876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Altre spese per il personale</text:p>
          </table:table-cell>
          <table:table-cell office:value-type="float" office:value="45.7" table:style-name="ce12">
            <text:p>45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473.17" table:style-name="ce12">
            <text:p>10.47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8009.439999999999" table:style-name="ce12">
            <text:p>18.009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23538.07" table:style-name="ce12">
            <text:p>123.53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.38" table:style-name="ce12">
            <text:p>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7.86" table:style-name="ce12">
            <text:p>57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8.62" table:style-name="ce12">
            <text:p>108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44.38" table:style-name="ce12">
            <text:p>144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8" table:style-name="ce11">
            <text:p>1598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5.99" table:style-name="ce12">
            <text:p>1.535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1657" table:style-name="ce11">
            <text:p>1657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1657" table:style-name="ce11">
            <text:p>1657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78.78" table:style-name="ce12">
            <text:p>578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479" table:style-name="ce11">
            <text:p>47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479" table:style-name="ce11">
            <text:p>47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2.64" table:style-name="ce12">
            <text:p>602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.39" table:style-name="ce12">
            <text:p>6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0.29" table:style-name="ce12">
            <text:p>60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9.08" table:style-name="ce12">
            <text:p>109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24.92" table:style-name="ce12">
            <text:p>124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5.96" table:style-name="ce12">
            <text:p>1.535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522.96" table:style-name="ce12">
            <text:p>10.522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7506.509999999998" table:style-name="ce12">
            <text:p>17.506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3" table:style-name="ce11">
            <text:p>373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9558.84" table:style-name="ce12">
            <text:p>119.558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4.28" table:style-name="ce12">
            <text:p>14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33.09" table:style-name="ce12">
            <text:p>133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15.22" table:style-name="ce12">
            <text:p>215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95.77999999999997" table:style-name="ce12">
            <text:p>295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3358.16" table:style-name="ce12">
            <text:p>3.358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3298.54" table:style-name="ce12">
            <text:p>23.298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42020.6" table:style-name="ce12">
            <text:p>42.02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" table:style-name="ce11">
            <text:p>1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69605.90999999997" table:style-name="ce12">
            <text:p>269.605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.38" table:style-name="ce12">
            <text:p>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.56" table:style-name="ce12">
            <text:p>63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4.36" table:style-name="ce12">
            <text:p>104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8.64" table:style-name="ce12">
            <text:p>108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02" table:style-name="ce12">
            <text:p>1.1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535.96" table:style-name="ce12">
            <text:p>1.535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0522.95" table:style-name="ce12">
            <text:p>10.522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7342.11" table:style-name="ce12">
            <text:p>17.342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07" table:style-name="ce11">
            <text:p>90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114903.85" table:style-name="ce12">
            <text:p>114.903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958" table:style-name="ce11">
            <text:p>958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958" table:style-name="ce11">
            <text:p>958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635.79" table:style-name="ce12">
            <text:p>635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AIL-ISTIT.NAZ.ASSIC.INFORT.SUL LAVORO</text:p>
          </table:table-cell>
          <table:table-cell office:value-type="float" office:value="755" table:style-name="ce11">
            <text:p>755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51844.17" table:style-name="ce12">
            <text:p>51.844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599" table:style-name="ce11">
            <text:p>1599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Imposta regionale sulle attivita' produttive (IRAP)</text:p>
          </table:table-cell>
          <table:table-cell office:value-type="float" office:value="785.49" table:style-name="ce12">
            <text:p>785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1" table:style-name="ce11">
            <text:p>87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30" table:style-name="ce12">
            <text:p>13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1" table:style-name="ce11">
            <text:p>87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6" table:style-name="ce12">
            <text:p>2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0" table:style-name="ce11">
            <text:p>87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6" table:style-name="ce12">
            <text:p>2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8" table:style-name="ce11">
            <text:p>158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394.77" table:style-name="ce12">
            <text:p>1.394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7" table:style-name="ce11">
            <text:p>897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934.88" table:style-name="ce12">
            <text:p>934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3" table:style-name="ce11">
            <text:p>156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9989.27" table:style-name="ce12">
            <text:p>9.989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5" table:style-name="ce11">
            <text:p>315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9989.27" table:style-name="ce12">
            <text:p>9.989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2" table:style-name="ce11">
            <text:p>872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9989.24" table:style-name="ce12">
            <text:p>9.989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LIANZ SPA - FONDO PENSIONE APERTO INSI</text:p>
          </table:table-cell>
          <table:table-cell office:value-type="float" office:value="676" table:style-name="ce11">
            <text:p>67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47093.72" table:style-name="ce12">
            <text:p>47.093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677" table:style-name="ce11">
            <text:p>67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Contributi sociali effettivi a carico dell'ente</text:p>
          </table:table-cell>
          <table:table-cell office:value-type="float" office:value="27905.9" table:style-name="ce12">
            <text:p>27.905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2" table:style-name="ce11">
            <text:p>156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395.74" table:style-name="ce12">
            <text:p>3.395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2" table:style-name="ce11">
            <text:p>156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75430.59" table:style-name="ce12">
            <text:p>75.430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0" table:style-name="ce11">
            <text:p>156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755.1" table:style-name="ce12">
            <text:p>755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0" table:style-name="ce11">
            <text:p>156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184.93" table:style-name="ce12">
            <text:p>3.184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1" table:style-name="ce11">
            <text:p>156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6295.21" table:style-name="ce12">
            <text:p>6.295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4" table:style-name="ce11">
            <text:p>31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395.74" table:style-name="ce12">
            <text:p>3.395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4" table:style-name="ce11">
            <text:p>31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75434.45" table:style-name="ce12">
            <text:p>75.434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3" table:style-name="ce11">
            <text:p>31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104.26" table:style-name="ce12">
            <text:p>1.104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3" table:style-name="ce11">
            <text:p>31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206.1899999999996" table:style-name="ce12">
            <text:p>5.206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69" table:style-name="ce11">
            <text:p>86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395.75" table:style-name="ce12">
            <text:p>3.395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69" table:style-name="ce11">
            <text:p>86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75430.28" table:style-name="ce12">
            <text:p>75.430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1620" table:style-name="ce11">
            <text:p>16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94.25" table:style-name="ce12">
            <text:p>9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1620" table:style-name="ce11">
            <text:p>16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12.07" table:style-name="ce12">
            <text:p>112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1620" table:style-name="ce11">
            <text:p>16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80.6" table:style-name="ce12">
            <text:p>18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1620" table:style-name="ce11">
            <text:p>16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219.64" table:style-name="ce12">
            <text:p>219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617" table:style-name="ce11">
            <text:p>161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151.68" table:style-name="ce12">
            <text:p>1.15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617" table:style-name="ce11">
            <text:p>161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2221.62" table:style-name="ce12">
            <text:p>2.22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1617" table:style-name="ce11">
            <text:p>161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3323.28" table:style-name="ce12">
            <text:p>3.323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299" table:style-name="ce11">
            <text:p>299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1083.3599999999999" table:style-name="ce12">
            <text:p>1.083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299" table:style-name="ce11">
            <text:p>299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2221.62" table:style-name="ce12">
            <text:p>2.22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299" table:style-name="ce11">
            <text:p>299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3030.48" table:style-name="ce12">
            <text:p>3.03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300" table:style-name="ce11">
            <text:p>300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6222" table:style-name="ce12">
            <text:p>6.2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300" table:style-name="ce11">
            <text:p>300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8540" table:style-name="ce12">
            <text:p>8.5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INFRASTR. E TRASPORTI-MOTORIZ.</text:p>
          </table:table-cell>
          <table:table-cell office:value-type="float" office:value="301" table:style-name="ce11">
            <text:p>301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1333.73" table:style-name="ce12">
            <text:p>1.333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INFRASTR. E TRASPORTI-MOTORIZ.</text:p>
          </table:table-cell>
          <table:table-cell office:value-type="float" office:value="573" table:style-name="ce11">
            <text:p>57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4371.62" table:style-name="ce12">
            <text:p>4.37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.C.I.-AUTOMOBILE CLUB D'ITALIA</text:p>
          </table:table-cell>
          <table:table-cell office:value-type="float" office:value="566" table:style-name="ce11">
            <text:p>566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90.4" table:style-name="ce12">
            <text:p>9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570" table:style-name="ce11">
            <text:p>570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30.74" table:style-name="ce12">
            <text:p>30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570" table:style-name="ce11">
            <text:p>570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87.86" table:style-name="ce12">
            <text:p>87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903" table:style-name="ce11">
            <text:p>90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18.12" table:style-name="ce12">
            <text:p>18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903" table:style-name="ce11">
            <text:p>90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40.299999999999997" table:style-name="ce12">
            <text:p>40,3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MO NIVI CREDIT S.R.L. DIVISION</text:p>
          </table:table-cell>
          <table:table-cell office:value-type="float" office:value="903" table:style-name="ce11">
            <text:p>90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63.5" table:style-name="ce12">
            <text:p>6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903" table:style-name="ce11">
            <text:p>90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90.3" table:style-name="ce12">
            <text:p>9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903" table:style-name="ce11">
            <text:p>903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108.25" table:style-name="ce12">
            <text:p>108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904" table:style-name="ce11">
            <text:p>90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292.8" table:style-name="ce12">
            <text:p>29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904" table:style-name="ce11">
            <text:p>904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1195.5999999999999" table:style-name="ce12">
            <text:p>1.19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905" table:style-name="ce11">
            <text:p>90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746.64" table:style-name="ce12">
            <text:p>746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905" table:style-name="ce11">
            <text:p>90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1805.6" table:style-name="ce12">
            <text:p>1.80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906" table:style-name="ce11">
            <text:p>906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servizi</text:p>
          </table:table-cell>
          <table:table-cell office:value-type="float" office:value="2221.62" table:style-name="ce12">
            <text:p>2.22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8.12" table:style-name="ce12">
            <text:p>18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0.299999999999997" table:style-name="ce12">
            <text:p>4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60.76" table:style-name="ce12">
            <text:p>60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87.86" table:style-name="ce12">
            <text:p>87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21.51" table:style-name="ce12">
            <text:p>121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MO NIVI CREDIT S.R.L. DIVISION</text:p>
          </table:table-cell>
          <table:table-cell office:value-type="float" office:value="48" table:style-name="ce11">
            <text:p>48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80.6" table:style-name="ce12">
            <text:p>180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.C.I.-AUTOMOBILE CLUB D'ITALIA</text:p>
          </table:table-cell>
          <table:table-cell office:value-type="float" office:value="39" table:style-name="ce11">
            <text:p>39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1.83" table:style-name="ce12">
            <text:p>21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43" table:style-name="ce11">
            <text:p>4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1361.52" table:style-name="ce12">
            <text:p>1.361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43" table:style-name="ce11">
            <text:p>4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2221.62" table:style-name="ce12">
            <text:p>2.22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GIOLI S.P.A.</text:p>
          </table:table-cell>
          <table:table-cell office:value-type="float" office:value="43" table:style-name="ce11">
            <text:p>4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servizi</text:p>
          </table:table-cell>
          <table:table-cell office:value-type="float" office:value="4572.5600000000004" table:style-name="ce12">
            <text:p>4.572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3" table:style-name="ce11">
            <text:p>110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60" table:style-name="ce12">
            <text:p>2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OFFICINA IMPERO DI EREDI CARBONE G.SN</text:p>
          </table:table-cell>
          <table:table-cell office:value-type="float" office:value="567" table:style-name="ce11">
            <text:p>567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90" table:style-name="ce12">
            <text:p>390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UTOFFICINA IMPERO DI EREDI CARBONE G.SN</text:p>
          </table:table-cell>
          <table:table-cell office:value-type="float" office:value="568" table:style-name="ce11">
            <text:p>568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0" table:style-name="ce12">
            <text:p>1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RON S.R.L.</text:p>
          </table:table-cell>
          <table:table-cell office:value-type="float" office:value="40" table:style-name="ce11">
            <text:p>40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56.47" table:style-name="ce12">
            <text:p>356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WBIRD ITALIA SRL</text:p>
          </table:table-cell>
          <table:table-cell office:value-type="float" office:value="578" table:style-name="ce11">
            <text:p>578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903.2" table:style-name="ce12">
            <text:p>1.90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546" table:style-name="ce11">
            <text:p>546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447.57" table:style-name="ce12">
            <text:p>3.447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547" table:style-name="ce11">
            <text:p>547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258.05" table:style-name="ce12">
            <text:p>7.258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944" table:style-name="ce11">
            <text:p>94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697.59" table:style-name="ce12">
            <text:p>4.697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LOWBIRD ITALIA SRL</text:p>
          </table:table-cell>
          <table:table-cell office:value-type="float" office:value="148" table:style-name="ce11">
            <text:p>148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570.96" table:style-name="ce12">
            <text:p>570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RADE TRAFFICO SICUREZZA S.R.L.</text:p>
          </table:table-cell>
          <table:table-cell office:value-type="float" office:value="1323" table:style-name="ce11">
            <text:p>1323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001.6" table:style-name="ce12">
            <text:p>4.001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380" table:style-name="ce11">
            <text:p>138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302.12" table:style-name="ce12">
            <text:p>4.302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380" table:style-name="ce11">
            <text:p>138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1774.22" table:style-name="ce12">
            <text:p>11.774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2" table:style-name="ce11">
            <text:p>12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536.01" table:style-name="ce12">
            <text:p>3.536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2" table:style-name="ce11">
            <text:p>12</text:p>
          </table:table-cell>
          <table:table-cell office:value-type="string" table:style-name="ce11">
            <text:p>03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444.24" table:style-name="ce12">
            <text:p>7.444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817" table:style-name="ce11">
            <text:p>817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9773.07" table:style-name="ce12">
            <text:p>9.773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817" table:style-name="ce11">
            <text:p>817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570.93" table:style-name="ce12">
            <text:p>3.570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RO A SEGNO NAZIONALE GALLARATE ASD</text:p>
          </table:table-cell>
          <table:table-cell office:value-type="float" office:value="45" table:style-name="ce11">
            <text:p>45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6086" table:style-name="ce12">
            <text:p>6.08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TRA S.R.L</text:p>
          </table:table-cell>
          <table:table-cell office:value-type="float" office:value="37" table:style-name="ce11">
            <text:p>37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beni di consumo</text:p>
          </table:table-cell>
          <table:table-cell office:value-type="float" office:value="821.06" table:style-name="ce12">
            <text:p>821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FERRAMENTA DI MINOLI ALESSANDRA &amp;</text:p>
          </table:table-cell>
          <table:table-cell office:value-type="float" office:value="44" table:style-name="ce11">
            <text:p>4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beni di consumo</text:p>
          </table:table-cell>
          <table:table-cell office:value-type="float" office:value="534.30999999999995" table:style-name="ce12">
            <text:p>534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MERA DI COMMERCIO INDUS. ART.E AGRICOL</text:p>
          </table:table-cell>
          <table:table-cell office:value-type="float" office:value="51" table:style-name="ce11">
            <text:p>51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beni di consumo</text:p>
          </table:table-cell>
          <table:table-cell office:value-type="float" office:value="7.7" table:style-name="ce12">
            <text:p>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TRAFF S.R.L.</text:p>
          </table:table-cell>
          <table:table-cell office:value-type="float" office:value="569" table:style-name="ce11">
            <text:p>569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7289.5" table:style-name="ce12">
            <text:p>7.28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ET SOLUTIONS SRL</text:p>
          </table:table-cell>
          <table:table-cell office:value-type="float" office:value="571" table:style-name="ce11">
            <text:p>571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9150" table:style-name="ce12">
            <text:p>9.1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4" table:style-name="ce11">
            <text:p>109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rmi e materiale per usi militari, ordine pubblico, sicurezza</text:p>
          </table:table-cell>
          <table:table-cell office:value-type="float" office:value="94.89" table:style-name="ce12">
            <text:p>94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GAF EDIZIONI S.R.L.</text:p>
          </table:table-cell>
          <table:table-cell office:value-type="float" office:value="902" table:style-name="ce11">
            <text:p>902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653.99" table:style-name="ce12">
            <text:p>1.653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UPUNTOZERO S.R.L.</text:p>
          </table:table-cell>
          <table:table-cell office:value-type="float" office:value="1171" table:style-name="ce11">
            <text:p>117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cquisto di servizi per formazione e addestramento del personale dell'ent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SCUOLE MATERNE</text:p>
          </table:table-cell>
          <table:table-cell office:value-type="float" office:value="943" table:style-name="ce11">
            <text:p>94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Trasferimenti correnti a organismi interni e/o unita' locali della amministrazione</text:p>
          </table:table-cell>
          <table:table-cell office:value-type="float" office:value="705000" table:style-name="ce12">
            <text:p>705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PERASTUDIO MAGNI PACI ARCHITETTI</text:p>
          </table:table-cell>
          <table:table-cell office:value-type="float" office:value="1629" table:style-name="ce11">
            <text:p>1629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Beni immobili</text:p>
          </table:table-cell>
          <table:table-cell office:value-type="float" office:value="62080.69" table:style-name="ce12">
            <text:p>62.080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LACRIDA AMBIENTE VIABILITA' COSTRUZION</text:p>
          </table:table-cell>
          <table:table-cell office:value-type="float" office:value="561" table:style-name="ce11">
            <text:p>561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Beni immobili</text:p>
          </table:table-cell>
          <table:table-cell office:value-type="float" office:value="28754.77" table:style-name="ce12">
            <text:p>28.754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LACRIDA AMBIENTE VIABILITA' COSTRUZION</text:p>
          </table:table-cell>
          <table:table-cell office:value-type="float" office:value="560" table:style-name="ce11">
            <text:p>560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Beni immobili</text:p>
          </table:table-cell>
          <table:table-cell office:value-type="float" office:value="18067.5" table:style-name="ce12">
            <text:p>18.06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6" table:style-name="ce11">
            <text:p>158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Beni immobili</text:p>
          </table:table-cell>
          <table:table-cell office:value-type="float" office:value="214.13" table:style-name="ce12">
            <text:p>214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0" table:style-name="ce11">
            <text:p>340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Beni immobili</text:p>
          </table:table-cell>
          <table:table-cell office:value-type="float" office:value="408.83" table:style-name="ce12">
            <text:p>408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1" table:style-name="ce11">
            <text:p>34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Beni immobili</text:p>
          </table:table-cell>
          <table:table-cell office:value-type="float" office:value="408.83" table:style-name="ce12">
            <text:p>408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2" table:style-name="ce11">
            <text:p>342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Beni immobili</text:p>
          </table:table-cell>
          <table:table-cell office:value-type="float" office:value="408.35" table:style-name="ce12">
            <text:p>40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43" table:style-name="ce11">
            <text:p>34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Beni immobili</text:p>
          </table:table-cell>
          <table:table-cell office:value-type="float" office:value="404.73" table:style-name="ce12">
            <text:p>404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NA SAS-LAVORI EDILI DI RANA FABIO &amp; C.</text:p>
          </table:table-cell>
          <table:table-cell office:value-type="float" office:value="1307" table:style-name="ce11">
            <text:p>1307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Beni immobili</text:p>
          </table:table-cell>
          <table:table-cell office:value-type="float" office:value="1699.46" table:style-name="ce12">
            <text:p>1.699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ECCHI COLORI S.R.L.</text:p>
          </table:table-cell>
          <table:table-cell office:value-type="float" office:value="1325" table:style-name="ce11">
            <text:p>1325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Beni immobili</text:p>
          </table:table-cell>
          <table:table-cell office:value-type="float" office:value="281.7" table:style-name="ce12">
            <text:p>28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QUADRIFOGLIO S.R.L.</text:p>
          </table:table-cell>
          <table:table-cell office:value-type="float" office:value="1375" table:style-name="ce11">
            <text:p>1375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Beni immobili</text:p>
          </table:table-cell>
          <table:table-cell office:value-type="float" office:value="6238.02" table:style-name="ce12">
            <text:p>6.238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QUADRIFOGLIO S.R.L.</text:p>
          </table:table-cell>
          <table:table-cell office:value-type="float" office:value="1376" table:style-name="ce11">
            <text:p>1376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Beni immobili</text:p>
          </table:table-cell>
          <table:table-cell office:value-type="float" office:value="31481.85" table:style-name="ce12">
            <text:p>31.481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QUADRIFOGLIO S.R.L.</text:p>
          </table:table-cell>
          <table:table-cell office:value-type="float" office:value="1377" table:style-name="ce11">
            <text:p>1377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Beni immobili</text:p>
          </table:table-cell>
          <table:table-cell office:value-type="float" office:value="10776.5" table:style-name="ce12">
            <text:p>10.77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ILOMBARDA DUE SRL</text:p>
          </table:table-cell>
          <table:table-cell office:value-type="float" office:value="559" table:style-name="ce11">
            <text:p>559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Beni immobili</text:p>
          </table:table-cell>
          <table:table-cell office:value-type="float" office:value="11004.41" table:style-name="ce12">
            <text:p>11.004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ALOGICA COOPERATIVA SOCIALE</text:p>
          </table:table-cell>
          <table:table-cell office:value-type="float" office:value="1056" table:style-name="ce11">
            <text:p>105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7518.07" table:style-name="ce12">
            <text:p>7.51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1" table:style-name="ce11">
            <text:p>88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1" table:style-name="ce11">
            <text:p>88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6531.94" table:style-name="ce12">
            <text:p>6.531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6" table:style-name="ce11">
            <text:p>32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6531.93" table:style-name="ce12">
            <text:p>6.53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6" table:style-name="ce11">
            <text:p>32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2" table:style-name="ce11">
            <text:p>157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6531.93" table:style-name="ce12">
            <text:p>6.53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2" table:style-name="ce11">
            <text:p>157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88.46" table:style-name="ce12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BELLI <text:s/>ALESSANDRA-CONSULENTE ALIMENTA</text:p>
          </table:table-cell>
          <table:table-cell office:value-type="float" office:value="1340" table:style-name="ce11">
            <text:p>1340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72" table:style-name="ce12">
            <text:p>1.87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BELLI <text:s/>ALESSANDRA-CONSULENTE ALIMENTA</text:p>
          </table:table-cell>
          <table:table-cell office:value-type="float" office:value="1175" table:style-name="ce11">
            <text:p>1175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72" table:style-name="ce12">
            <text:p>1.87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291" table:style-name="ce11">
            <text:p>291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5427.24" table:style-name="ce12">
            <text:p>5.427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292" table:style-name="ce11">
            <text:p>292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95133.19" table:style-name="ce12">
            <text:p>195.133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291" table:style-name="ce11">
            <text:p>291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3876.6" table:style-name="ce12">
            <text:p>3.876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BELLI <text:s/>ALESSANDRA-CONSULENTE ALIMENTA</text:p>
          </table:table-cell>
          <table:table-cell office:value-type="float" office:value="305" table:style-name="ce11">
            <text:p>305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4305.6000000000004" table:style-name="ce12">
            <text:p>4.30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838" table:style-name="ce11">
            <text:p>838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5685.68" table:style-name="ce12">
            <text:p>5.685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843" table:style-name="ce11">
            <text:p>843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48005.91" table:style-name="ce12">
            <text:p>48.005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844" table:style-name="ce11">
            <text:p>844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53246.34" table:style-name="ce12">
            <text:p>153.246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1172" table:style-name="ce11">
            <text:p>1172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72332.21000000002" table:style-name="ce12">
            <text:p>272.332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1173" table:style-name="ce11">
            <text:p>1173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5427.24" table:style-name="ce12">
            <text:p>5.427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1382" table:style-name="ce11">
            <text:p>138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67411.45" table:style-name="ce12">
            <text:p>67.411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'UFFICERIA</text:p>
          </table:table-cell>
          <table:table-cell office:value-type="float" office:value="572" table:style-name="ce11">
            <text:p>572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.83" table:style-name="ce12">
            <text:p>44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A E PENNA <text:s/>DI PAVAN MARCO</text:p>
          </table:table-cell>
          <table:table-cell office:value-type="float" office:value="290" table:style-name="ce11">
            <text:p>290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7.36" table:style-name="ce12">
            <text:p>77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SQUINI <text:s/>FRANCESCA</text:p>
          </table:table-cell>
          <table:table-cell office:value-type="float" office:value="802" table:style-name="ce11">
            <text:p>802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7" table:style-name="ce12">
            <text:p>8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OLERIA PAOLINI SILVANA</text:p>
          </table:table-cell>
          <table:table-cell office:value-type="float" office:value="800" table:style-name="ce11">
            <text:p>800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3.69" table:style-name="ce12">
            <text:p>53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AGLIABUE <text:s/>ALESSANDRO ANTONIO</text:p>
          </table:table-cell>
          <table:table-cell office:value-type="float" office:value="552" table:style-name="ce11">
            <text:p>552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6.61" table:style-name="ce12">
            <text:p>66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EDIS SRL</text:p>
          </table:table-cell>
          <table:table-cell office:value-type="float" office:value="941" table:style-name="ce11">
            <text:p>94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.83" table:style-name="ce12">
            <text:p>44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POZZI- MOBILI UFF.</text:p>
          </table:table-cell>
          <table:table-cell office:value-type="float" office:value="289" table:style-name="ce11">
            <text:p>289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6.99" table:style-name="ce12">
            <text:p>8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MIO NAZIONALE ARTI VISIVE</text:p>
          </table:table-cell>
          <table:table-cell office:value-type="float" office:value="508" table:style-name="ce11">
            <text:p>50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9029.439999999999" table:style-name="ce12">
            <text:p>19.029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2" table:style-name="ce11">
            <text:p>882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6346.04" table:style-name="ce12">
            <text:p>26.346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433" table:style-name="ce11">
            <text:p>43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0610" table:style-name="ce12">
            <text:p>10.6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MUSICALE W.A.MOZART</text:p>
          </table:table-cell>
          <table:table-cell office:value-type="float" office:value="143" table:style-name="ce11">
            <text:p>143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2151" table:style-name="ce12">
            <text:p>2.1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1310" table:style-name="ce11">
            <text:p>1310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3915" table:style-name="ce12">
            <text:p>3.91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1311" table:style-name="ce11">
            <text:p>1311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76.15" table:style-name="ce12">
            <text:p>176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RAMA DI POMM</text:p>
          </table:table-cell>
          <table:table-cell office:value-type="float" office:value="982" table:style-name="ce11">
            <text:p>982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LARIDO SRL</text:p>
          </table:table-cell>
          <table:table-cell office:value-type="float" office:value="522" table:style-name="ce11">
            <text:p>522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servizi</text:p>
          </table:table-cell>
          <table:table-cell office:value-type="float" office:value="19619.349999999999" table:style-name="ce12">
            <text:p>19.619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LARIDO SRL</text:p>
          </table:table-cell>
          <table:table-cell office:value-type="float" office:value="523" table:style-name="ce11">
            <text:p>523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servizi</text:p>
          </table:table-cell>
          <table:table-cell office:value-type="float" office:value="15699.65" table:style-name="ce12">
            <text:p>15.699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1612" table:style-name="ce11">
            <text:p>161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3000" table:style-name="ce12">
            <text:p>13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SR RETE DI IMPRESE E SCUOLE</text:p>
          </table:table-cell>
          <table:table-cell office:value-type="float" office:value="1615" table:style-name="ce11">
            <text:p>161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740" table:style-name="ce12">
            <text:p>1.7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CILAB SRL</text:p>
          </table:table-cell>
          <table:table-cell office:value-type="float" office:value="1157" table:style-name="ce11">
            <text:p>1157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Trasferimenti correnti a organismi interni e/o unita' locali della amministrazione</text:p>
          </table:table-cell>
          <table:table-cell office:value-type="float" office:value="4800" table:style-name="ce12">
            <text:p>4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462" table:style-name="ce11">
            <text:p>46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Trasferimenti correnti a organismi interni e/o unita' locali della amministrazione</text:p>
          </table:table-cell>
          <table:table-cell office:value-type="float" office:value="360000" table:style-name="ce12">
            <text:p>360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30" table:style-name="ce11">
            <text:p>63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16.5" table:style-name="ce12">
            <text:p>21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5" table:style-name="ce11">
            <text:p>66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0" table:style-name="ce12">
            <text:p>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6" table:style-name="ce11">
            <text:p>66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9" table:style-name="ce12">
            <text:p>1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7" table:style-name="ce11">
            <text:p>66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60" table:style-name="ce12">
            <text:p>1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75" table:style-name="ce11">
            <text:p>67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879" table:style-name="ce12">
            <text:p>87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9" table:style-name="ce11">
            <text:p>109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8" table:style-name="ce12">
            <text:p>2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1614" table:style-name="ce11">
            <text:p>161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3687.5" table:style-name="ce12">
            <text:p>3.68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294" table:style-name="ce11">
            <text:p>294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4364.67" table:style-name="ce12">
            <text:p>4.364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985" table:style-name="ce11">
            <text:p>985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2022.59" table:style-name="ce12">
            <text:p>2.022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GALLERIA ARTE MODERNA E CONT.</text:p>
          </table:table-cell>
          <table:table-cell office:value-type="float" office:value="986" table:style-name="ce11">
            <text:p>986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Prestazioni professionali e specialistiche</text:p>
          </table:table-cell>
          <table:table-cell office:value-type="float" office:value="1719.55" table:style-name="ce12">
            <text:p>1.719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OLE 24 ORE SPA</text:p>
          </table:table-cell>
          <table:table-cell office:value-type="float" office:value="506" table:style-name="ce11">
            <text:p>506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489" table:style-name="ce12">
            <text:p>48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V SPA HOLDING</text:p>
          </table:table-cell>
          <table:table-cell office:value-type="float" office:value="307" table:style-name="ce11">
            <text:p>307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395" table:style-name="ce12">
            <text:p>39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IODICI SAN PAOLO S.R.L.</text:p>
          </table:table-cell>
          <table:table-cell office:value-type="float" office:value="798" table:style-name="ce11">
            <text:p>798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12.22" table:style-name="ce12">
            <text:p>12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DEA S.R.L.</text:p>
          </table:table-cell>
          <table:table-cell office:value-type="float" office:value="936" table:style-name="ce11">
            <text:p>936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930.4" table:style-name="ce12">
            <text:p>93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OSCO VERDE S.N.C.</text:p>
          </table:table-cell>
          <table:table-cell office:value-type="float" office:value="146" table:style-name="ce11">
            <text:p>146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57.10000000000002" table:style-name="ce12">
            <text:p>257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OSCO VERDE S.N.C.</text:p>
          </table:table-cell>
          <table:table-cell office:value-type="float" office:value="1211" table:style-name="ce11">
            <text:p>1211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Giornali, riviste e pubblicazioni</text:p>
          </table:table-cell>
          <table:table-cell office:value-type="float" office:value="237.3" table:style-name="ce12">
            <text:p>237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1" table:style-name="ce11">
            <text:p>110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OSCO VERDE S.N.C.</text:p>
          </table:table-cell>
          <table:table-cell office:value-type="float" office:value="796" table:style-name="ce11">
            <text:p>79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beni di consumo</text:p>
          </table:table-cell>
          <table:table-cell office:value-type="float" office:value="256.5" table:style-name="ce12">
            <text:p>25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IODICI SAN PAOLO S.R.L.</text:p>
          </table:table-cell>
          <table:table-cell office:value-type="float" office:value="799" table:style-name="ce11">
            <text:p>799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Altri beni di consumo</text:p>
          </table:table-cell>
          <table:table-cell office:value-type="float" office:value="80.680000000000007" table:style-name="ce12">
            <text:p>8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4" table:style-name="ce11">
            <text:p>66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10" table:style-name="ce12">
            <text:p>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TTI &amp; VANONI SRL</text:p>
          </table:table-cell>
          <table:table-cell office:value-type="float" office:value="1395" table:style-name="ce11">
            <text:p>1395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beni di consumo</text:p>
          </table:table-cell>
          <table:table-cell office:value-type="float" office:value="14.39" table:style-name="ce12">
            <text:p>14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7" table:style-name="ce11">
            <text:p>1097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5.04" table:style-name="ce12">
            <text:p>5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8" table:style-name="ce11">
            <text:p>1098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7.6" table:style-name="ce12">
            <text:p>7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3" table:style-name="ce11">
            <text:p>157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325.42" table:style-name="ce12">
            <text:p>3.325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3" table:style-name="ce11">
            <text:p>157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26266.37" table:style-name="ce12">
            <text:p>26.266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7" table:style-name="ce11">
            <text:p>32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34.54" table:style-name="ce12">
            <text:p>3.534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7" table:style-name="ce11">
            <text:p>327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6348.12" table:style-name="ce12">
            <text:p>26.348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2" table:style-name="ce11">
            <text:p>882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34.54" table:style-name="ce12">
            <text:p>3.534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NTRO CULTURALE SAN TOMMASO MORO</text:p>
          </table:table-cell>
          <table:table-cell office:value-type="float" office:value="524" table:style-name="ce11">
            <text:p>524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D ATLETICA GALLARATESE</text:p>
          </table:table-cell>
          <table:table-cell office:value-type="float" office:value="136" table:style-name="ce11">
            <text:p>136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408.71" table:style-name="ce12">
            <text:p>408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ITATO GALLA RUN TEN 2023</text:p>
          </table:table-cell>
          <table:table-cell office:value-type="float" office:value="55" table:style-name="ce11">
            <text:p>5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RATORIO FOOTBALL CLUB ARNATE-APD</text:p>
          </table:table-cell>
          <table:table-cell office:value-type="float" office:value="984" table:style-name="ce11">
            <text:p>984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7728.19" table:style-name="ce12">
            <text:p>7.728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.S.C.D. TORINO CLUB <text:s/>MARCO PAROLO</text:p>
          </table:table-cell>
          <table:table-cell office:value-type="float" office:value="981" table:style-name="ce11">
            <text:p>981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5999.77" table:style-name="ce12">
            <text:p>15.999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4" table:style-name="ce11">
            <text:p>884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283.08" table:style-name="ce12">
            <text:p>1.28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PORTISSIMO SRL</text:p>
          </table:table-cell>
          <table:table-cell office:value-type="float" office:value="151" table:style-name="ce11">
            <text:p>151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669.34" table:style-name="ce12">
            <text:p>5.669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6" table:style-name="ce11">
            <text:p>157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171.7" table:style-name="ce12">
            <text:p>3.17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29" table:style-name="ce11">
            <text:p>329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495.3000000000002" table:style-name="ce12">
            <text:p>2.495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DRATESE CALCIO 1985 SSD ARL</text:p>
          </table:table-cell>
          <table:table-cell office:value-type="float" office:value="983" table:style-name="ce11">
            <text:p>983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Trasferimenti correnti a Istituzioni Sociali Private<text:s/></text:p>
          </table:table-cell>
          <table:table-cell office:value-type="float" office:value="19366.57" table:style-name="ce12">
            <text:p>19.366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5" table:style-name="ce11">
            <text:p>1575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Beni immobili</text:p>
          </table:table-cell>
          <table:table-cell office:value-type="float" office:value="937.72" table:style-name="ce12">
            <text:p>937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ONE <text:s/>DANIELA</text:p>
          </table:table-cell>
          <table:table-cell office:value-type="float" office:value="1305" table:style-name="ce11">
            <text:p>1305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Contributi agli investimenti a Istituzioni Sociali Private<text:s/></text:p>
          </table:table-cell>
          <table:table-cell office:value-type="float" office:value="21043.89" table:style-name="ce12">
            <text:p>21.043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9" table:style-name="ce11">
            <text:p>107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11.76" table:style-name="ce12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0" table:style-name="ce11">
            <text:p>108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6.38" table:style-name="ce12">
            <text:p>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0" table:style-name="ce11">
            <text:p>158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0" table:style-name="ce11">
            <text:p>158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9" table:style-name="ce11">
            <text:p>88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1" table:style-name="ce11">
            <text:p>33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823.08" table:style-name="ce12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1" table:style-name="ce11">
            <text:p>33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1" table:style-name="ce11">
            <text:p>33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9547.88" table:style-name="ce12">
            <text:p>29.547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9" table:style-name="ce11">
            <text:p>88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523.38" table:style-name="ce12">
            <text:p>3.5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9" table:style-name="ce11">
            <text:p>88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7671.15" table:style-name="ce12">
            <text:p>27.671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0" table:style-name="ce11">
            <text:p>1580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27787.75" table:style-name="ce12">
            <text:p>27.787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-ASS.MAZZUCCHELLI POZZI MAZZUCCHELLI</text:p>
          </table:table-cell>
          <table:table-cell office:value-type="float" office:value="1372" table:style-name="ce11">
            <text:p>137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Beni immobili</text:p>
          </table:table-cell>
          <table:table-cell office:value-type="float" office:value="21886.799999999999" table:style-name="ce12">
            <text:p>21.886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SIEME A VOI SOCIETA' COOP SOCIALE ONLU</text:p>
          </table:table-cell>
          <table:table-cell office:value-type="float" office:value="1057" table:style-name="ce11">
            <text:p>105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Beni immobili</text:p>
          </table:table-cell>
          <table:table-cell office:value-type="float" office:value="2500" table:style-name="ce12">
            <text:p>2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SCAZZINI ROBERTO-ARCHITETTO</text:p>
          </table:table-cell>
          <table:table-cell office:value-type="float" office:value="584" table:style-name="ce11">
            <text:p>58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49483.199999999997" table:style-name="ce12">
            <text:p>49.48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NZERI <text:s/>EMILIO-INGEGNERE</text:p>
          </table:table-cell>
          <table:table-cell office:value-type="float" office:value="622" table:style-name="ce11">
            <text:p>622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Beni immobili</text:p>
          </table:table-cell>
          <table:table-cell office:value-type="float" office:value="62805.599999999999" table:style-name="ce12">
            <text:p>62.805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4E SRL</text:p>
          </table:table-cell>
          <table:table-cell office:value-type="float" office:value="812" table:style-name="ce11">
            <text:p>812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Beni immobili</text:p>
          </table:table-cell>
          <table:table-cell office:value-type="float" office:value="1220" table:style-name="ce12">
            <text:p>1.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RRE.VI.A. RICERCA VIAB. AMBIENTE SRL</text:p>
          </table:table-cell>
          <table:table-cell office:value-type="float" office:value="1061" table:style-name="ce11">
            <text:p>106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Beni immobili</text:p>
          </table:table-cell>
          <table:table-cell office:value-type="float" office:value="69530.240000000005" table:style-name="ce12">
            <text:p>69.530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605" table:style-name="ce11">
            <text:p>605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408976.82" table:style-name="ce12">
            <text:p>408.976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1308" table:style-name="ce11">
            <text:p>1308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30" table:style-name="ce12">
            <text:p>1.83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604" table:style-name="ce11">
            <text:p>60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23298.45" table:style-name="ce12">
            <text:p>223.29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753" table:style-name="ce11">
            <text:p>75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632275.27" table:style-name="ce12">
            <text:p>632.275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1630" table:style-name="ce11">
            <text:p>1630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632275.27" table:style-name="ce12">
            <text:p>632.275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NSIERO METICCIO ODV - ETS</text:p>
          </table:table-cell>
          <table:table-cell office:value-type="float" office:value="793" table:style-name="ce11">
            <text:p>793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960.3" table:style-name="ce12">
            <text:p>96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TTALAND-PARCO FELINO DI GALLARATE</text:p>
          </table:table-cell>
          <table:table-cell office:value-type="float" office:value="463" table:style-name="ce11">
            <text:p>46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Trasferimenti correnti a altre imprese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ILVILLE S.R.L.</text:p>
          </table:table-cell>
          <table:table-cell office:value-type="float" office:value="1669" table:style-name="ce11">
            <text:p>1669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servizi</text:p>
          </table:table-cell>
          <table:table-cell office:value-type="float" office:value="112201.36" table:style-name="ce12">
            <text:p>112.201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ILVILLE S.R.L.</text:p>
          </table:table-cell>
          <table:table-cell office:value-type="float" office:value="1670" table:style-name="ce11">
            <text:p>1670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servizi</text:p>
          </table:table-cell>
          <table:table-cell office:value-type="float" office:value="48911.08" table:style-name="ce12">
            <text:p>48.911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OPPIA W S.R.L.</text:p>
          </table:table-cell>
          <table:table-cell office:value-type="float" office:value="1062" table:style-name="ce11">
            <text:p>106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12304.7" table:style-name="ce12">
            <text:p>12.304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AC-AUTORITA' NAZIONALE ANTICORRUZIONE</text:p>
          </table:table-cell>
          <table:table-cell office:value-type="float" office:value="1170" table:style-name="ce11">
            <text:p>1170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servizi</text:p>
          </table:table-cell>
          <table:table-cell office:value-type="float" office:value="35" table:style-name="ce12">
            <text:p>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ILVILLE S.R.L.</text:p>
          </table:table-cell>
          <table:table-cell office:value-type="float" office:value="383" table:style-name="ce11">
            <text:p>38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49342.87" table:style-name="ce12">
            <text:p>49.342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ILVILLE S.R.L.</text:p>
          </table:table-cell>
          <table:table-cell office:value-type="float" office:value="385" table:style-name="ce11">
            <text:p>38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58805.3" table:style-name="ce12">
            <text:p>58.805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ILVILLE S.R.L.</text:p>
          </table:table-cell>
          <table:table-cell office:value-type="float" office:value="384" table:style-name="ce11">
            <text:p>38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33044.5" table:style-name="ce12">
            <text:p>133.04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SORZIO PARCO LOMBARDO DELLA VALLE DEL</text:p>
          </table:table-cell>
          <table:table-cell office:value-type="float" office:value="859" table:style-name="ce11">
            <text:p>859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97729.2" table:style-name="ce12">
            <text:p>97.72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SORZIO PARCO LOMBARDO DELLA VALLE DEL</text:p>
          </table:table-cell>
          <table:table-cell office:value-type="float" office:value="860" table:style-name="ce11">
            <text:p>860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Trasferimenti correnti a Amministrazioni Locali</text:p>
          </table:table-cell>
          <table:table-cell office:value-type="float" office:value="7270.8" table:style-name="ce12">
            <text:p>7.270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NA SAS-LAVORI EDILI DI RANA FABIO &amp; C.</text:p>
          </table:table-cell>
          <table:table-cell office:value-type="float" office:value="1306" table:style-name="ce11">
            <text:p>1306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Beni immobili</text:p>
          </table:table-cell>
          <table:table-cell office:value-type="float" office:value="22570" table:style-name="ce12">
            <text:p>22.5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CHINI PIANTE SRL-SOC.CON SOCIO UNICO</text:p>
          </table:table-cell>
          <table:table-cell office:value-type="float" office:value="916" table:style-name="ce11">
            <text:p>916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Beni immobili</text:p>
          </table:table-cell>
          <table:table-cell office:value-type="float" office:value="5944.09" table:style-name="ce12">
            <text:p>5.944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CHINI PIANTE SRL-SOC.CON SOCIO UNICO</text:p>
          </table:table-cell>
          <table:table-cell office:value-type="float" office:value="917" table:style-name="ce11">
            <text:p>917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Beni immobili</text:p>
          </table:table-cell>
          <table:table-cell office:value-type="float" office:value="0.01" table:style-name="ce12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9" table:style-name="ce11">
            <text:p>1589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Beni immobili</text:p>
          </table:table-cell>
          <table:table-cell office:value-type="float" office:value="798.63" table:style-name="ce12">
            <text:p>798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NSIERO METICCIO ODV - ETS</text:p>
          </table:table-cell>
          <table:table-cell office:value-type="float" office:value="793" table:style-name="ce11">
            <text:p>793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servizi</text:p>
          </table:table-cell>
          <table:table-cell office:value-type="float" office:value="1451.34" table:style-name="ce12">
            <text:p>1.451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54" table:style-name="ce11">
            <text:p>54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00" table:style-name="ce12">
            <text:p>120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53" table:style-name="ce11">
            <text:p>53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00" table:style-name="ce12">
            <text:p>120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5" table:style-name="ce11">
            <text:p>895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Beni immobili</text:p>
          </table:table-cell>
          <table:table-cell office:value-type="float" office:value="6410.69" table:style-name="ce12">
            <text:p>6.410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UE T GESTIONI E COSTRUZIONI SRL</text:p>
          </table:table-cell>
          <table:table-cell office:value-type="float" office:value="594" table:style-name="ce11">
            <text:p>59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10063.01" table:style-name="ce12">
            <text:p>10.063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UE T GESTIONI E COSTRUZIONI SRL</text:p>
          </table:table-cell>
          <table:table-cell office:value-type="float" office:value="597" table:style-name="ce11">
            <text:p>597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42208.34" table:style-name="ce12">
            <text:p>42.208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ESPI &amp; VISCONTI LABOR. D'ING.E ARCH.</text:p>
          </table:table-cell>
          <table:table-cell office:value-type="float" office:value="803" table:style-name="ce11">
            <text:p>803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Beni immobili</text:p>
          </table:table-cell>
          <table:table-cell office:value-type="float" office:value="17435.36" table:style-name="ce12">
            <text:p>17.435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-DISTRIBUZIONE SPA</text:p>
          </table:table-cell>
          <table:table-cell office:value-type="float" office:value="920" table:style-name="ce11">
            <text:p>92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Beni immobili</text:p>
          </table:table-cell>
          <table:table-cell office:value-type="float" office:value="18634.54" table:style-name="ce12">
            <text:p>18.634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ORD MILANO CONSULT S.R.L.</text:p>
          </table:table-cell>
          <table:table-cell office:value-type="float" office:value="267" table:style-name="ce11">
            <text:p>26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Beni immobili</text:p>
          </table:table-cell>
          <table:table-cell office:value-type="float" office:value="50022.85" table:style-name="ce12">
            <text:p>50.022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OCCI STRADE SRL</text:p>
          </table:table-cell>
          <table:table-cell office:value-type="float" office:value="592" table:style-name="ce11">
            <text:p>592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403527.79" table:style-name="ce12">
            <text:p>403.527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N ING S.R.L.</text:p>
          </table:table-cell>
          <table:table-cell office:value-type="float" office:value="809" table:style-name="ce11">
            <text:p>809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Beni immobili</text:p>
          </table:table-cell>
          <table:table-cell office:value-type="float" office:value="157003.82999999999" table:style-name="ce12">
            <text:p>157.003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OCCI STRADE SRL</text:p>
          </table:table-cell>
          <table:table-cell office:value-type="float" office:value="585" table:style-name="ce11">
            <text:p>585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3553.87" table:style-name="ce12">
            <text:p>3.553,8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LIGARA <text:s/>ING. STEFANO</text:p>
          </table:table-cell>
          <table:table-cell office:value-type="float" office:value="241" table:style-name="ce11">
            <text:p>24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Beni immobili</text:p>
          </table:table-cell>
          <table:table-cell office:value-type="float" office:value="7612.8" table:style-name="ce12">
            <text:p>7.61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1591" table:style-name="ce11">
            <text:p>1591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servizi</text:p>
          </table:table-cell>
          <table:table-cell office:value-type="float" office:value="4170" table:style-name="ce12">
            <text:p>4.1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346" table:style-name="ce11">
            <text:p>34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Altri servizi</text:p>
          </table:table-cell>
          <table:table-cell office:value-type="float" office:value="3180" table:style-name="ce12">
            <text:p>3.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VERSI</text:p>
          </table:table-cell>
          <table:table-cell office:value-type="float" office:value="899" table:style-name="ce11">
            <text:p>899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Altri servizi</text:p>
          </table:table-cell>
          <table:table-cell office:value-type="float" office:value="3682.5" table:style-name="ce12">
            <text:p>3.68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7" table:style-name="ce11">
            <text:p>647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5.71" table:style-name="ce12">
            <text:p>5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EMME LINEA AMBIENTE SRL</text:p>
          </table:table-cell>
          <table:table-cell office:value-type="float" office:value="1318" table:style-name="ce11">
            <text:p>1318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41796.6" table:style-name="ce12">
            <text:p>41.796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8" table:style-name="ce11">
            <text:p>157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1146.52" table:style-name="ce12">
            <text:p>11.146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0" table:style-name="ce11">
            <text:p>330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1660.69" table:style-name="ce12">
            <text:p>11.660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85" table:style-name="ce11">
            <text:p>885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1208.7" table:style-name="ce12">
            <text:p>11.208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4" table:style-name="ce11">
            <text:p>1104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beni di consumo</text:p>
          </table:table-cell>
          <table:table-cell office:value-type="float" office:value="86" table:style-name="ce12">
            <text:p>8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FEIN SPA</text:p>
          </table:table-cell>
          <table:table-cell office:value-type="float" office:value="532" table:style-name="ce11">
            <text:p>532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224.58" table:style-name="ce12">
            <text:p>224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3" table:style-name="ce11">
            <text:p>533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658.46" table:style-name="ce12">
            <text:p>65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4" table:style-name="ce11">
            <text:p>534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3605.12" table:style-name="ce12">
            <text:p>3.605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5" table:style-name="ce11">
            <text:p>53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17380.060000000001" table:style-name="ce12">
            <text:p>17.380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6" table:style-name="ce11">
            <text:p>536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18895.13" table:style-name="ce12">
            <text:p>18.895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7" table:style-name="ce11">
            <text:p>537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112107.98" table:style-name="ce12">
            <text:p>112.107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538" table:style-name="ce11">
            <text:p>538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70763.83" table:style-name="ce12">
            <text:p>70.763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FEIN SPA</text:p>
          </table:table-cell>
          <table:table-cell office:value-type="float" office:value="520" table:style-name="ce11">
            <text:p>520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Utenze e canoni</text:p>
          </table:table-cell>
          <table:table-cell office:value-type="float" office:value="11543.65" table:style-name="ce12">
            <text:p>11.543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OTEAM SANIFICAZIONI AMBIENTALI SRL</text:p>
          </table:table-cell>
          <table:table-cell office:value-type="float" office:value="382" table:style-name="ce11">
            <text:p>38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6079.94" table:style-name="ce12">
            <text:p>16.079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280" table:style-name="ce11">
            <text:p>280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217.59" table:style-name="ce12">
            <text:p>2.217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281" table:style-name="ce11">
            <text:p>281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079.9499999999998" table:style-name="ce12">
            <text:p>2.079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UDIO ASSOCIATO ARCHITETTURA BESCHIN E<text:s/></text:p>
          </table:table-cell>
          <table:table-cell office:value-type="float" office:value="752" table:style-name="ce11">
            <text:p>752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45.12" table:style-name="ce12">
            <text:p>3.045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ETTROMECCANICA COZZI GIOVANNI SAS</text:p>
          </table:table-cell>
          <table:table-cell office:value-type="float" office:value="276" table:style-name="ce11">
            <text:p>27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374.92" table:style-name="ce12">
            <text:p>4.374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GARELLA LUIGI DI SGARELLA SIMONE E C. S</text:p>
          </table:table-cell>
          <table:table-cell office:value-type="float" office:value="600" table:style-name="ce11">
            <text:p>600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4" table:style-name="ce12">
            <text:p>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DIL SRL</text:p>
          </table:table-cell>
          <table:table-cell office:value-type="float" office:value="850" table:style-name="ce11">
            <text:p>850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1.37" table:style-name="ce12">
            <text:p>51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DIL SRL</text:p>
          </table:table-cell>
          <table:table-cell office:value-type="float" office:value="138" table:style-name="ce11">
            <text:p>138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460.56" table:style-name="ce12">
            <text:p>2.460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-BIT</text:p>
          </table:table-cell>
          <table:table-cell office:value-type="float" office:value="137" table:style-name="ce11">
            <text:p>137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63.97" table:style-name="ce12">
            <text:p>163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AR.COS. SRL</text:p>
          </table:table-cell>
          <table:table-cell office:value-type="float" office:value="519" table:style-name="ce11">
            <text:p>519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592.03" table:style-name="ce12">
            <text:p>3.592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AR.COS. SRL</text:p>
          </table:table-cell>
          <table:table-cell office:value-type="float" office:value="519" table:style-name="ce11">
            <text:p>519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4202.01" table:style-name="ce12">
            <text:p>24.202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-BIT</text:p>
          </table:table-cell>
          <table:table-cell office:value-type="float" office:value="808" table:style-name="ce11">
            <text:p>808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0.77" table:style-name="ce12">
            <text:p>90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5" table:style-name="ce11">
            <text:p>64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53.4" table:style-name="ce12">
            <text:p>53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DIL SRL</text:p>
          </table:table-cell>
          <table:table-cell office:value-type="float" office:value="833" table:style-name="ce11">
            <text:p>833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1.51" table:style-name="ce12">
            <text:p>141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DIL SRL</text:p>
          </table:table-cell>
          <table:table-cell office:value-type="float" office:value="834" table:style-name="ce11">
            <text:p>834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95.99" table:style-name="ce12">
            <text:p>995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.LLI RE <text:s/>DI RE MARIO &amp; CARLO SAS</text:p>
          </table:table-cell>
          <table:table-cell office:value-type="float" office:value="991" table:style-name="ce11">
            <text:p>99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09" table:style-name="ce12">
            <text:p>20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46" table:style-name="ce11">
            <text:p>646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-BIT</text:p>
          </table:table-cell>
          <table:table-cell office:value-type="float" office:value="1200" table:style-name="ce11">
            <text:p>120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06.99" table:style-name="ce12">
            <text:p>40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GELO BORGHI DI TOSI PASQUALE &amp; C. SAS</text:p>
          </table:table-cell>
          <table:table-cell office:value-type="float" office:value="226" table:style-name="ce11">
            <text:p>22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.75" table:style-name="ce12">
            <text:p>11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.LLI RE <text:s/>DI RE MARIO &amp; CARLO SAS</text:p>
          </table:table-cell>
          <table:table-cell office:value-type="float" office:value="218" table:style-name="ce11">
            <text:p>21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4183.16" table:style-name="ce12">
            <text:p>14.183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SSI &amp; PURICELLI SRL</text:p>
          </table:table-cell>
          <table:table-cell office:value-type="float" office:value="804" table:style-name="ce11">
            <text:p>804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004.67" table:style-name="ce12">
            <text:p>1.004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DIL SRL</text:p>
          </table:table-cell>
          <table:table-cell office:value-type="float" office:value="1374" table:style-name="ce11">
            <text:p>1374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3013.35" table:style-name="ce12">
            <text:p>3.013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7" table:style-name="ce11">
            <text:p>1077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233.5" table:style-name="ce12">
            <text:p>23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8" table:style-name="ce11">
            <text:p>1078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950" table:style-name="ce12">
            <text:p>9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279" table:style-name="ce11">
            <text:p>279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4213.34" table:style-name="ce12">
            <text:p>4.213,3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LANTIC 1 S.R.L</text:p>
          </table:table-cell>
          <table:table-cell office:value-type="float" office:value="624" table:style-name="ce11">
            <text:p>624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Manutenzione ordinaria e riparazioni</text:p>
          </table:table-cell>
          <table:table-cell office:value-type="float" office:value="1161.2" table:style-name="ce12">
            <text:p>1.161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OCCI STRADE SRL</text:p>
          </table:table-cell>
          <table:table-cell office:value-type="float" office:value="590" table:style-name="ce11">
            <text:p>590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26567.37" table:style-name="ce12">
            <text:p>26.567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TOCCI STRADE SRL</text:p>
          </table:table-cell>
          <table:table-cell office:value-type="float" office:value="591" table:style-name="ce11">
            <text:p>591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Beni immobili</text:p>
          </table:table-cell>
          <table:table-cell office:value-type="float" office:value="48652.38" table:style-name="ce12">
            <text:p>48.652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994" table:style-name="ce11">
            <text:p>99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03.8" table:style-name="ce12">
            <text:p>203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GNONI ENRICO SRL</text:p>
          </table:table-cell>
          <table:table-cell office:value-type="float" office:value="940" table:style-name="ce11">
            <text:p>940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7130.9" table:style-name="ce12">
            <text:p>7.130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2" table:style-name="ce11">
            <text:p>65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85" table:style-name="ce12">
            <text:p>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743" table:style-name="ce11">
            <text:p>74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49.4" table:style-name="ce12">
            <text:p>149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743" table:style-name="ce11">
            <text:p>74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304.5" table:style-name="ce12">
            <text:p>30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234" table:style-name="ce11">
            <text:p>23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2.6" table:style-name="ce12">
            <text:p>12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SC SPA</text:p>
          </table:table-cell>
          <table:table-cell office:value-type="float" office:value="1360" table:style-name="ce11">
            <text:p>1360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90.3" table:style-name="ce12">
            <text:p>9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LC S.P.A.</text:p>
          </table:table-cell>
          <table:table-cell office:value-type="float" office:value="987" table:style-name="ce11">
            <text:p>987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133.97999999999999" table:style-name="ce12">
            <text:p>133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LC S.P.A.</text:p>
          </table:table-cell>
          <table:table-cell office:value-type="float" office:value="987" table:style-name="ce11">
            <text:p>987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87.10000000000002" table:style-name="ce12">
            <text:p>287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LC S.P.A.</text:p>
          </table:table-cell>
          <table:table-cell office:value-type="float" office:value="987" table:style-name="ce11">
            <text:p>987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478.5" table:style-name="ce12">
            <text:p>47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LC S.P.A.</text:p>
          </table:table-cell>
          <table:table-cell office:value-type="float" office:value="987" table:style-name="ce11">
            <text:p>987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803.88" table:style-name="ce12">
            <text:p>803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5" table:style-name="ce11">
            <text:p>1105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5" table:style-name="ce12">
            <text:p>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106" table:style-name="ce11">
            <text:p>1106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Servizi ausiliari per il funzionamento dell'ente</text:p>
          </table:table-cell>
          <table:table-cell office:value-type="float" office:value="28" table:style-name="ce12">
            <text:p>2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40" table:style-name="ce11">
            <text:p>1640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38541.18" table:style-name="ce12">
            <text:p>138.541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40" table:style-name="ce11">
            <text:p>1640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36392.980000000003" table:style-name="ce12">
            <text:p>36.392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293" table:style-name="ce11">
            <text:p>293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2941.51" table:style-name="ce12">
            <text:p>12.941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293" table:style-name="ce11">
            <text:p>293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8812.099999999999" table:style-name="ce12">
            <text:p>18.81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839" table:style-name="ce11">
            <text:p>839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9468.689999999999" table:style-name="ce12">
            <text:p>19.468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845" table:style-name="ce11">
            <text:p>845</text:p>
          </table:table-cell>
          <table:table-cell office:value-type="string" table:style-name="ce11">
            <text:p>20/02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45793.17" table:style-name="ce12">
            <text:p>45.79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RISTORAZIONE SRL</text:p>
          </table:table-cell>
          <table:table-cell office:value-type="float" office:value="1174" table:style-name="ce11">
            <text:p>1174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9543.009999999998" table:style-name="ce12">
            <text:p>19.543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1" table:style-name="ce11">
            <text:p>1671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servizi</text:p>
          </table:table-cell>
          <table:table-cell office:value-type="float" office:value="262276.49" table:style-name="ce12">
            <text:p>262.276,4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3" table:style-name="ce11">
            <text:p>158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41199.980000000003" table:style-name="ce12">
            <text:p>41.199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4" table:style-name="ce11">
            <text:p>334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31906.1" table:style-name="ce12">
            <text:p>31.906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2" table:style-name="ce11">
            <text:p>892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31906.12" table:style-name="ce12">
            <text:p>31.906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1692" table:style-name="ce11">
            <text:p>1692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beni di consumo</text:p>
          </table:table-cell>
          <table:table-cell office:value-type="float" office:value="375.27" table:style-name="ce12">
            <text:p>375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690" table:style-name="ce11">
            <text:p>690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beni di consumo</text:p>
          </table:table-cell>
          <table:table-cell office:value-type="float" office:value="57.26" table:style-name="ce12">
            <text:p>57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156" table:style-name="ce11">
            <text:p>156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beni di consumo</text:p>
          </table:table-cell>
          <table:table-cell office:value-type="float" office:value="1415.48" table:style-name="ce12">
            <text:p>1.415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RCOL SPA</text:p>
          </table:table-cell>
          <table:table-cell office:value-type="float" office:value="1357" table:style-name="ce11">
            <text:p>135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beni di consumo</text:p>
          </table:table-cell>
          <table:table-cell office:value-type="float" office:value="1995.4" table:style-name="ce12">
            <text:p>1.995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1623" table:style-name="ce11">
            <text:p>162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17.3" table:style-name="ce12">
            <text:p>1.917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CCOLO PRINCIPE-COOP.SOCIALE ONLUS</text:p>
          </table:table-cell>
          <table:table-cell office:value-type="float" office:value="65" table:style-name="ce11">
            <text:p>65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4" table:style-name="ce12">
            <text:p>29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CCOLO PRINCIPE-COOP.SOCIALE ONLUS</text:p>
          </table:table-cell>
          <table:table-cell office:value-type="float" office:value="65" table:style-name="ce11">
            <text:p>65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49.88" table:style-name="ce12">
            <text:p>2.149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POLLICINO ONLUS-SOC.COOP.SOC.</text:p>
          </table:table-cell>
          <table:table-cell office:value-type="float" office:value="66" table:style-name="ce11">
            <text:p>66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985" table:style-name="ce12">
            <text:p>5.9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505" table:style-name="ce11">
            <text:p>50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.5" table:style-name="ce12">
            <text:p>20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505" table:style-name="ce11">
            <text:p>50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20.5" table:style-name="ce12">
            <text:p>72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ZIENDA SOCIALE DEL LEGNANESE</text:p>
          </table:table-cell>
          <table:table-cell office:value-type="float" office:value="1030" table:style-name="ce11">
            <text:p>103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" table:style-name="ce12">
            <text:p>2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1036" table:style-name="ce11">
            <text:p>103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0.400000000000006" table:style-name="ce12">
            <text:p>70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1037" table:style-name="ce11">
            <text:p>103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85.75" table:style-name="ce12">
            <text:p>685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AS VOLONTARIATO LOMBARDIA</text:p>
          </table:table-cell>
          <table:table-cell office:value-type="float" office:value="245" table:style-name="ce11">
            <text:p>24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5" table:style-name="ce12">
            <text:p>1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AS VOLONTARIATO LOMBARDIA</text:p>
          </table:table-cell>
          <table:table-cell office:value-type="float" office:value="245" table:style-name="ce11">
            <text:p>24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0" table:style-name="ce12">
            <text:p>5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CASA DAVANTI AL SOLE COOP.SOCIALE ARL</text:p>
          </table:table-cell>
          <table:table-cell office:value-type="float" office:value="258" table:style-name="ce11">
            <text:p>25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.35" table:style-name="ce12">
            <text:p>28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ATURART COOPERATIVA SOCIALE A R.L.</text:p>
          </table:table-cell>
          <table:table-cell office:value-type="float" office:value="266" table:style-name="ce11">
            <text:p>26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01.45" table:style-name="ce12">
            <text:p>20.001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201" table:style-name="ce11">
            <text:p>20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5" table:style-name="ce12">
            <text:p>19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201" table:style-name="ce11">
            <text:p>20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17" table:style-name="ce12">
            <text:p>81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206" table:style-name="ce11">
            <text:p>20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37.7" table:style-name="ce12">
            <text:p>1.33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206" table:style-name="ce11">
            <text:p>20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17.3" table:style-name="ce12">
            <text:p>1.917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1176" table:style-name="ce11">
            <text:p>1176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4.75" table:style-name="ce12">
            <text:p>20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CCOLO PRINCIPE-COOP.SOCIALE ONLUS</text:p>
          </table:table-cell>
          <table:table-cell office:value-type="float" office:value="363" table:style-name="ce11">
            <text:p>363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3" table:style-name="ce12">
            <text:p>27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CCOLO PRINCIPE-COOP.SOCIALE ONLUS</text:p>
          </table:table-cell>
          <table:table-cell office:value-type="float" office:value="363" table:style-name="ce11">
            <text:p>363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42.75" table:style-name="ce12">
            <text:p>1.842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POLLICINO ONLUS-SOC.COOP.SOC.</text:p>
          </table:table-cell>
          <table:table-cell office:value-type="float" office:value="364" table:style-name="ce11">
            <text:p>364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50" table:style-name="ce12">
            <text:p>2.8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366" table:style-name="ce11">
            <text:p>366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.090000000000003" table:style-name="ce12">
            <text:p>38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1162" table:style-name="ce11">
            <text:p>1162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3.5" table:style-name="ce12">
            <text:p>18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1162" table:style-name="ce11">
            <text:p>1162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23.26" table:style-name="ce12">
            <text:p>1.223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FERNO</text:p>
          </table:table-cell>
          <table:table-cell office:value-type="float" office:value="1163" table:style-name="ce11">
            <text:p>116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16.11" table:style-name="ce12">
            <text:p>716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257" table:style-name="ce11">
            <text:p>25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37.7" table:style-name="ce12">
            <text:p>1.337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257" table:style-name="ce11">
            <text:p>25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17.3" table:style-name="ce12">
            <text:p>1.917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72" table:style-name="ce11">
            <text:p>27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484.57" table:style-name="ce12">
            <text:p>3.484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SOCIALE LA ZATTERA-ONLUS</text:p>
          </table:table-cell>
          <table:table-cell office:value-type="float" office:value="185" table:style-name="ce11">
            <text:p>18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5" table:style-name="ce12">
            <text:p>7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1334" table:style-name="ce11">
            <text:p>1334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56" table:style-name="ce12">
            <text:p>1.65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CCOLO PRINCIPE-COOP.SOCIALE ONLUS</text:p>
          </table:table-cell>
          <table:table-cell office:value-type="float" office:value="1350" table:style-name="ce11">
            <text:p>1350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30.88" table:style-name="ce12">
            <text:p>1.330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IN SCSRL</text:p>
          </table:table-cell>
          <table:table-cell office:value-type="float" office:value="495" table:style-name="ce11">
            <text:p>49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40" table:style-name="ce12">
            <text:p>8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496" table:style-name="ce11">
            <text:p>496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4.6" table:style-name="ce12">
            <text:p>644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EXODUS ONLUS</text:p>
          </table:table-cell>
          <table:table-cell office:value-type="float" office:value="619" table:style-name="ce11">
            <text:p>619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790" table:style-name="ce12">
            <text:p>46.7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7" table:style-name="ce11">
            <text:p>1677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702" table:style-name="ce12">
            <text:p>8.702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SSOCIAZIONE BETANIA O.D.V.</text:p>
          </table:table-cell>
          <table:table-cell office:value-type="float" office:value="1681" table:style-name="ce11">
            <text:p>1681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55" table:style-name="ce12">
            <text:p>2.75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TUGA 3 SRL</text:p>
          </table:table-cell>
          <table:table-cell office:value-type="float" office:value="1685" table:style-name="ce11">
            <text:p>1685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4" table:style-name="ce12">
            <text:p>2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1684" table:style-name="ce11">
            <text:p>1684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76.5" table:style-name="ce12">
            <text:p>5.17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TUGA 3 SRL</text:p>
          </table:table-cell>
          <table:table-cell office:value-type="float" office:value="1685" table:style-name="ce11">
            <text:p>1685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5" table:style-name="ce12">
            <text:p>3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BBIO SOLIDALE ODV</text:p>
          </table:table-cell>
          <table:table-cell office:value-type="float" office:value="1625" table:style-name="ce11">
            <text:p>162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00" table:style-name="ce12">
            <text:p>3.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BETANIA O.D.V.</text:p>
          </table:table-cell>
          <table:table-cell office:value-type="float" office:value="1693" table:style-name="ce11">
            <text:p>1693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55" table:style-name="ce12">
            <text:p>2.75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ITA' EDUCATIVA A. MERLARA</text:p>
          </table:table-cell>
          <table:table-cell office:value-type="float" office:value="1694" table:style-name="ce11">
            <text:p>1694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12">
            <text:p>2.0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EXODUS ONLUS</text:p>
          </table:table-cell>
          <table:table-cell office:value-type="float" office:value="504" table:style-name="ce11">
            <text:p>504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92.5" table:style-name="ce12">
            <text:p>2.0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1032" table:style-name="ce11">
            <text:p>103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3.81" table:style-name="ce12">
            <text:p>83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BBIO SOLIDALE ODV</text:p>
          </table:table-cell>
          <table:table-cell office:value-type="float" office:value="1034" table:style-name="ce11">
            <text:p>103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860" table:style-name="ce12">
            <text:p>5.8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BBIO SOLIDALE ODV</text:p>
          </table:table-cell>
          <table:table-cell office:value-type="float" office:value="1035" table:style-name="ce11">
            <text:p>103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20" table:style-name="ce12">
            <text:p>1.1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SICHEM ONLUS</text:p>
          </table:table-cell>
          <table:table-cell office:value-type="float" office:value="247" table:style-name="ce11">
            <text:p>24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5" table:style-name="ce12">
            <text:p>65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SICHEM ONLUS</text:p>
          </table:table-cell>
          <table:table-cell office:value-type="float" office:value="247" table:style-name="ce11">
            <text:p>24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99" table:style-name="ce12">
            <text:p>69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TAU ONLUS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20" table:style-name="ce12">
            <text:p>5.5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TAU ONLUS</text:p>
          </table:table-cell>
          <table:table-cell office:value-type="float" office:value="248" table:style-name="ce11">
            <text:p>24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60" table:style-name="ce12">
            <text:p>7.3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IBERAZIONE E SPERANZA SOC.COOP.SOC.</text:p>
          </table:table-cell>
          <table:table-cell office:value-type="float" office:value="260" table:style-name="ce11">
            <text:p>26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61.5" table:style-name="ce12">
            <text:p>66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CLESSIDRA COOP.SOCIALE</text:p>
          </table:table-cell>
          <table:table-cell office:value-type="float" office:value="361" table:style-name="ce11">
            <text:p>361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705.3" table:style-name="ce12">
            <text:p>6.705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GIROTONDO PICCOLA SOCIETA'COOPERATIVA</text:p>
          </table:table-cell>
          <table:table-cell office:value-type="float" office:value="202" table:style-name="ce11">
            <text:p>20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87.32" table:style-name="ce12">
            <text:p>3.087,32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IL GIROTONDO PICCOLA SOCIETA'COOPERATIVA</text:p>
          </table:table-cell>
          <table:table-cell office:value-type="float" office:value="202" table:style-name="ce11">
            <text:p>20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50.3100000000004" table:style-name="ce12">
            <text:p>4.350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204" table:style-name="ce11">
            <text:p>20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34" table:style-name="ce12">
            <text:p>5.73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VER LAND SOCIETA' COOPERATIVA SOCIALE</text:p>
          </table:table-cell>
          <table:table-cell office:value-type="float" office:value="210" table:style-name="ce11">
            <text:p>21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802.95" table:style-name="ce12">
            <text:p>6.802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. CASA LUI.SA ONLUS-IL MARSUPIO</text:p>
          </table:table-cell>
          <table:table-cell office:value-type="float" office:value="515" table:style-name="ce11">
            <text:p>515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42" table:style-name="ce12">
            <text:p>4.3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TUGA 3 SRL</text:p>
          </table:table-cell>
          <table:table-cell office:value-type="float" office:value="516" table:style-name="ce11">
            <text:p>516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2" table:style-name="ce12">
            <text:p>1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972" table:style-name="ce11">
            <text:p>972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899.25" table:style-name="ce12">
            <text:p>12.899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973" table:style-name="ce11">
            <text:p>973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492.75" table:style-name="ce12">
            <text:p>15.492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367" table:style-name="ce11">
            <text:p>367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24.42" table:style-name="ce12">
            <text:p>824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. CASA LUI.SA ONLUS-IL MARSUPIO</text:p>
          </table:table-cell>
          <table:table-cell office:value-type="float" office:value="1143" table:style-name="ce11">
            <text:p>114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42" table:style-name="ce12">
            <text:p>4.3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1148" table:style-name="ce11">
            <text:p>1148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33.5" table:style-name="ce12">
            <text:p>5.53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1148" table:style-name="ce11">
            <text:p>1148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84.5" table:style-name="ce12">
            <text:p>6.18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BANDA COOP.SOCIALE ARL ONLUS</text:p>
          </table:table-cell>
          <table:table-cell office:value-type="float" office:value="1149" table:style-name="ce11">
            <text:p>1149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54.5" table:style-name="ce12">
            <text:p>1.75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1154" table:style-name="ce11">
            <text:p>115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12.5" table:style-name="ce12">
            <text:p>1.31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1154" table:style-name="ce11">
            <text:p>115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4.75" table:style-name="ce12">
            <text:p>1.46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VER LAND SOCIETA' COOPERATIVA SOCIALE</text:p>
          </table:table-cell>
          <table:table-cell office:value-type="float" office:value="1177" table:style-name="ce11">
            <text:p>117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668.55" table:style-name="ce12">
            <text:p>6.668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VER LAND SOCIETA' COOPERATIVA SOCIALE</text:p>
          </table:table-cell>
          <table:table-cell office:value-type="float" office:value="1177" table:style-name="ce11">
            <text:p>1177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128.45" table:style-name="ce12">
            <text:p>7.12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1178" table:style-name="ce11">
            <text:p>117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16.25" table:style-name="ce12">
            <text:p>2.816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OBAB COOP.SOCIALE</text:p>
          </table:table-cell>
          <table:table-cell office:value-type="float" office:value="351" table:style-name="ce11">
            <text:p>351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80.55" table:style-name="ce12">
            <text:p>1.280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ITA' EDUCATIVA A. MERLARA</text:p>
          </table:table-cell>
          <table:table-cell office:value-type="float" office:value="353" table:style-name="ce11">
            <text:p>353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12">
            <text:p>2.0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370" table:style-name="ce11">
            <text:p>37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12">
            <text:p>1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ANIMAZIONE VALDOCCO S.C.S.</text:p>
          </table:table-cell>
          <table:table-cell office:value-type="float" office:value="1159" table:style-name="ce11">
            <text:p>1159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0.74" table:style-name="ce12">
            <text:p>470,74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SSOCIAZIONE SICHEM ONLUS</text:p>
          </table:table-cell>
          <table:table-cell office:value-type="float" office:value="1161" table:style-name="ce11">
            <text:p>1161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 SOCIALE SILVABELLA</text:p>
          </table:table-cell>
          <table:table-cell office:value-type="float" office:value="186" table:style-name="ce11">
            <text:p>18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654" table:style-name="ce12">
            <text:p>3.654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COOP. SOCIALE SILVABELLA</text:p>
          </table:table-cell>
          <table:table-cell office:value-type="float" office:value="186" table:style-name="ce11">
            <text:p>18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80" table:style-name="ce12">
            <text:p>3.7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 SOCIALE SILVABELLA</text:p>
          </table:table-cell>
          <table:table-cell office:value-type="float" office:value="186" table:style-name="ce11">
            <text:p>18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06" table:style-name="ce12">
            <text:p>3.90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ANIMAZIONE VALDOCCO S.C.S.</text:p>
          </table:table-cell>
          <table:table-cell office:value-type="float" office:value="188" table:style-name="ce11">
            <text:p>18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29.89" table:style-name="ce12">
            <text:p>1.529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I SAN GIUSEPPE SANT'ANDREA</text:p>
          </table:table-cell>
          <table:table-cell office:value-type="float" office:value="1330" table:style-name="ce11">
            <text:p>1330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9" table:style-name="ce12">
            <text:p>409,0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ASSOCIAZIONE BETANIA O.D.V.</text:p>
          </table:table-cell>
          <table:table-cell office:value-type="float" office:value="1331" table:style-name="ce11">
            <text:p>1331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45" table:style-name="ce12">
            <text:p>2.94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EXODUS ONLUS</text:p>
          </table:table-cell>
          <table:table-cell office:value-type="float" office:value="191" table:style-name="ce11">
            <text:p>19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" table:style-name="ce12">
            <text:p>135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FONDAZIONE EXODUS ONLUS</text:p>
          </table:table-cell>
          <table:table-cell office:value-type="float" office:value="191" table:style-name="ce11">
            <text:p>19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25" table:style-name="ce12">
            <text:p>2.0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EXODUS ONLUS</text:p>
          </table:table-cell>
          <table:table-cell office:value-type="float" office:value="191" table:style-name="ce11">
            <text:p>19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92.5" table:style-name="ce12">
            <text:p>2.0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FELICITA MORANDI</text:p>
          </table:table-cell>
          <table:table-cell office:value-type="float" office:value="192" table:style-name="ce11">
            <text:p>19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20" table:style-name="ce12">
            <text:p>5.5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LUIGI SOCIETA' COOPERATIVA SOCIALE</text:p>
          </table:table-cell>
          <table:table-cell office:value-type="float" office:value="212" table:style-name="ce11">
            <text:p>21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IL GIROTONDO PICCOLA SOCIETA'COOPERATIVA</text:p>
          </table:table-cell>
          <table:table-cell office:value-type="float" office:value="1339" table:style-name="ce11">
            <text:p>1339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851.5" table:style-name="ce12">
            <text:p>8.85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CLESSIDRA COOP.SOCIALE</text:p>
          </table:table-cell>
          <table:table-cell office:value-type="float" office:value="1346" table:style-name="ce11">
            <text:p>1346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230" table:style-name="ce12">
            <text:p>13.23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1347" table:style-name="ce11">
            <text:p>134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85.5" table:style-name="ce12">
            <text:p>5.785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GIROTONDO PICCOLA SOCIETA'COOPERATIVA</text:p>
          </table:table-cell>
          <table:table-cell office:value-type="float" office:value="1348" table:style-name="ce11">
            <text:p>134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851.5" table:style-name="ce12">
            <text:p>8.851,50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10">
            <text:p>ASSOCIAZIONE BETANIA O.D.V.</text:p>
          </table:table-cell>
          <table:table-cell office:value-type="float" office:value="494" table:style-name="ce11">
            <text:p>494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40" table:style-name="ce12">
            <text:p>14.0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 SOCIALE SILVABELLA</text:p>
          </table:table-cell>
          <table:table-cell office:value-type="float" office:value="498" table:style-name="ce11">
            <text:p>49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06" table:style-name="ce12">
            <text:p>3.90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ANIMAZIONE VALDOCCO S.C.S.</text:p>
          </table:table-cell>
          <table:table-cell office:value-type="float" office:value="618" table:style-name="ce11">
            <text:p>618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88.73" table:style-name="ce12">
            <text:p>1.588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385" table:style-name="ce11">
            <text:p>1385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0" table:style-name="ce12">
            <text:p>2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386" table:style-name="ce11">
            <text:p>1386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7" table:style-name="ce12">
            <text:p>25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LUIGI SOCIETA' COOPERATIVA SOCIALE</text:p>
          </table:table-cell>
          <table:table-cell office:value-type="float" office:value="1367" table:style-name="ce11">
            <text:p>1367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860" table:style-name="ce12">
            <text:p>13.8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NTRO DI TERAPIA DELL'ADOLESCENZA-ONLUS</text:p>
          </table:table-cell>
          <table:table-cell office:value-type="float" office:value="1702" table:style-name="ce11">
            <text:p>170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82" table:style-name="ce12">
            <text:p>88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1703" table:style-name="ce11">
            <text:p>170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8.5" table:style-name="ce12">
            <text:p>18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1703" table:style-name="ce11">
            <text:p>170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65.5" table:style-name="ce12">
            <text:p>765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1146" table:style-name="ce11">
            <text:p>1146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36.5" table:style-name="ce12">
            <text:p>836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AMO <text:s/>PAOLO</text:p>
          </table:table-cell>
          <table:table-cell office:value-type="float" office:value="1006" table:style-name="ce11">
            <text:p>100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NELLI <text:s/>DARIO</text:p>
          </table:table-cell>
          <table:table-cell office:value-type="float" office:value="1009" table:style-name="ce11">
            <text:p>100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TARINI <text:s/>ANGELA</text:p>
          </table:table-cell>
          <table:table-cell office:value-type="float" office:value="1010" table:style-name="ce11">
            <text:p>101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ISHAJ <text:s/>VALENTIN</text:p>
          </table:table-cell>
          <table:table-cell office:value-type="float" office:value="1012" table:style-name="ce11">
            <text:p>101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LLA <text:s/>JULY ROSSANA</text:p>
          </table:table-cell>
          <table:table-cell office:value-type="float" office:value="1017" table:style-name="ce11">
            <text:p>101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CCHELLI <text:s/>FABIO</text:p>
          </table:table-cell>
          <table:table-cell office:value-type="float" office:value="1014" table:style-name="ce11">
            <text:p>101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'ESPOSITO <text:s/>DANIELA</text:p>
          </table:table-cell>
          <table:table-cell office:value-type="float" office:value="1011" table:style-name="ce11">
            <text:p>101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L'ALBERO DELLA VITA ETS</text:p>
          </table:table-cell>
          <table:table-cell office:value-type="float" office:value="1146" table:style-name="ce11">
            <text:p>1146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.5" table:style-name="ce12">
            <text:p>20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NDICI <text:s/>ANDREA</text:p>
          </table:table-cell>
          <table:table-cell office:value-type="float" office:value="99" table:style-name="ce11">
            <text:p>9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RRENGHI <text:s/>CLAUDIA MARIA</text:p>
          </table:table-cell>
          <table:table-cell office:value-type="float" office:value="96" table:style-name="ce11">
            <text:p>9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RRESI <text:s/>EMILIO</text:p>
          </table:table-cell>
          <table:table-cell office:value-type="float" office:value="97" table:style-name="ce11">
            <text:p>9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TTI <text:s/>CORRADO</text:p>
          </table:table-cell>
          <table:table-cell office:value-type="float" office:value="102" table:style-name="ce11">
            <text:p>102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ONDINI <text:s/>ELIOS</text:p>
          </table:table-cell>
          <table:table-cell office:value-type="float" office:value="90" table:style-name="ce11">
            <text:p>9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UDIERI <text:s/>PAOLO</text:p>
          </table:table-cell>
          <table:table-cell office:value-type="float" office:value="93" table:style-name="ce11">
            <text:p>9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GANTI <text:s/>MATTEO</text:p>
          </table:table-cell>
          <table:table-cell office:value-type="float" office:value="92" table:style-name="ce11">
            <text:p>92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ARI <text:s/>ALBERTO</text:p>
          </table:table-cell>
          <table:table-cell office:value-type="float" office:value="1016" table:style-name="ce11">
            <text:p>101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POLLICINO ONLUS-SOC.COOP.SOC.</text:p>
          </table:table-cell>
          <table:table-cell office:value-type="float" office:value="1687" table:style-name="ce11">
            <text:p>1687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970" table:style-name="ce12">
            <text:p>11.9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ONGIU <text:s/>MARTINA</text:p>
          </table:table-cell>
          <table:table-cell office:value-type="float" office:value="1015" table:style-name="ce11">
            <text:p>101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LLOMO <text:s/>GIORGIO</text:p>
          </table:table-cell>
          <table:table-cell office:value-type="float" office:value="1007" table:style-name="ce11">
            <text:p>100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ATI <text:s/>PATRIZIA</text:p>
          </table:table-cell>
          <table:table-cell office:value-type="float" office:value="1008" table:style-name="ce11">
            <text:p>100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" table:style-name="ce12">
            <text:p>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MPERTI <text:s/>LUCA</text:p>
          </table:table-cell>
          <table:table-cell office:value-type="float" office:value="1013" table:style-name="ce11">
            <text:p>101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40" table:style-name="ce12">
            <text:p>2.0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FFARETTI <text:s/>ELISABETTA</text:p>
          </table:table-cell>
          <table:table-cell office:value-type="float" office:value="1019" table:style-name="ce11">
            <text:p>101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2.5" table:style-name="ce12">
            <text:p>24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DRAN <text:s/>MARCELLO GIORGIO</text:p>
          </table:table-cell>
          <table:table-cell office:value-type="float" office:value="1023" table:style-name="ce11">
            <text:p>102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SATO <text:s/>MARCO</text:p>
          </table:table-cell>
          <table:table-cell office:value-type="float" office:value="1026" table:style-name="ce11">
            <text:p>102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NDICI <text:s/>ANDREA</text:p>
          </table:table-cell>
          <table:table-cell office:value-type="float" office:value="1027" table:style-name="ce11">
            <text:p>102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RRENGHI <text:s/>CLAUDIA MARIA</text:p>
          </table:table-cell>
          <table:table-cell office:value-type="float" office:value="1024" table:style-name="ce11">
            <text:p>102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RRESI <text:s/>EMILIO</text:p>
          </table:table-cell>
          <table:table-cell office:value-type="float" office:value="1025" table:style-name="ce11">
            <text:p>102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00" table:style-name="ce12">
            <text:p>1.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TTI <text:s/>CORRADO</text:p>
          </table:table-cell>
          <table:table-cell office:value-type="float" office:value="1028" table:style-name="ce11">
            <text:p>102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ONDINI <text:s/>ELIOS</text:p>
          </table:table-cell>
          <table:table-cell office:value-type="float" office:value="1018" table:style-name="ce11">
            <text:p>101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UDIERI <text:s/>PAOLO</text:p>
          </table:table-cell>
          <table:table-cell office:value-type="float" office:value="1022" table:style-name="ce11">
            <text:p>102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GANTI <text:s/>MATTEO</text:p>
          </table:table-cell>
          <table:table-cell office:value-type="float" office:value="1020" table:style-name="ce11">
            <text:p>102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BUSTELLI <text:s/>DANIELE</text:p>
          </table:table-cell>
          <table:table-cell office:value-type="float" office:value="1021" table:style-name="ce11">
            <text:p>102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" table:style-name="ce12">
            <text:p>24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TTI <text:s/>CORRADO</text:p>
          </table:table-cell>
          <table:table-cell office:value-type="float" office:value="721" table:style-name="ce11">
            <text:p>72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ONDINI <text:s/>ELIOS</text:p>
          </table:table-cell>
          <table:table-cell office:value-type="float" office:value="711" table:style-name="ce11">
            <text:p>71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UDIERI <text:s/>PAOLO</text:p>
          </table:table-cell>
          <table:table-cell office:value-type="float" office:value="714" table:style-name="ce11">
            <text:p>71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GANTI <text:s/>MATTEO</text:p>
          </table:table-cell>
          <table:table-cell office:value-type="float" office:value="713" table:style-name="ce11">
            <text:p>713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AMO <text:s/>PAOLO</text:p>
          </table:table-cell>
          <table:table-cell office:value-type="float" office:value="722" table:style-name="ce11">
            <text:p>72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NELLI <text:s/>DARIO</text:p>
          </table:table-cell>
          <table:table-cell office:value-type="float" office:value="724" table:style-name="ce11">
            <text:p>72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TARINI <text:s/>ANGELA</text:p>
          </table:table-cell>
          <table:table-cell office:value-type="float" office:value="725" table:style-name="ce11">
            <text:p>725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ISHAJ <text:s/>VALENTIN</text:p>
          </table:table-cell>
          <table:table-cell office:value-type="float" office:value="727" table:style-name="ce11">
            <text:p>727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LLA <text:s/>JULY ROSSANA</text:p>
          </table:table-cell>
          <table:table-cell office:value-type="float" office:value="731" table:style-name="ce11">
            <text:p>73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CCHELLI <text:s/>FABIO</text:p>
          </table:table-cell>
          <table:table-cell office:value-type="float" office:value="728" table:style-name="ce11">
            <text:p>728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'ESPOSITO <text:s/>DANIELA</text:p>
          </table:table-cell>
          <table:table-cell office:value-type="float" office:value="726" table:style-name="ce11">
            <text:p>726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ARI <text:s/>ALBERTO</text:p>
          </table:table-cell>
          <table:table-cell office:value-type="float" office:value="730" table:style-name="ce11">
            <text:p>73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ONGIU <text:s/>MARTINA</text:p>
          </table:table-cell>
          <table:table-cell office:value-type="float" office:value="729" table:style-name="ce11">
            <text:p>729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LLOMO <text:s/>GIORGIO</text:p>
          </table:table-cell>
          <table:table-cell office:value-type="float" office:value="723" table:style-name="ce11">
            <text:p>723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NTRO DI TERAPIA DELL'ADOLESCENZA-ONLUS</text:p>
          </table:table-cell>
          <table:table-cell office:value-type="float" office:value="701" table:style-name="ce11">
            <text:p>70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57.4" table:style-name="ce12">
            <text:p>3.557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BOLI <text:s/>GIGLIOLA</text:p>
          </table:table-cell>
          <table:table-cell office:value-type="float" office:value="720" table:style-name="ce11">
            <text:p>72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FFARETTI <text:s/>ELISABETTA</text:p>
          </table:table-cell>
          <table:table-cell office:value-type="float" office:value="712" table:style-name="ce11">
            <text:p>71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2.5" table:style-name="ce12">
            <text:p>24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DRAN <text:s/>MARCELLO GIORGIO</text:p>
          </table:table-cell>
          <table:table-cell office:value-type="float" office:value="715" table:style-name="ce11">
            <text:p>715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SATO <text:s/>MARCO</text:p>
          </table:table-cell>
          <table:table-cell office:value-type="float" office:value="718" table:style-name="ce11">
            <text:p>718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NDICI <text:s/>ANDREA</text:p>
          </table:table-cell>
          <table:table-cell office:value-type="float" office:value="719" table:style-name="ce11">
            <text:p>719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RRENGHI <text:s/>CLAUDIA MARIA</text:p>
          </table:table-cell>
          <table:table-cell office:value-type="float" office:value="716" table:style-name="ce11">
            <text:p>716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RRESI <text:s/>EMILIO</text:p>
          </table:table-cell>
          <table:table-cell office:value-type="float" office:value="717" table:style-name="ce11">
            <text:p>717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AMO <text:s/>PAOLO</text:p>
          </table:table-cell>
          <table:table-cell office:value-type="float" office:value="75" table:style-name="ce11">
            <text:p>7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5" table:style-name="ce12">
            <text:p>1.00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NELLI <text:s/>DARIO</text:p>
          </table:table-cell>
          <table:table-cell office:value-type="float" office:value="78" table:style-name="ce11">
            <text:p>7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2" table:style-name="ce12">
            <text:p>29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TARINI <text:s/>ANGELA</text:p>
          </table:table-cell>
          <table:table-cell office:value-type="float" office:value="80" table:style-name="ce11">
            <text:p>8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TTA <text:s/>DARIA</text:p>
          </table:table-cell>
          <table:table-cell office:value-type="float" office:value="82" table:style-name="ce11">
            <text:p>82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98" table:style-name="ce12">
            <text:p>79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CCHELLI <text:s/>FABIO</text:p>
          </table:table-cell>
          <table:table-cell office:value-type="float" office:value="85" table:style-name="ce11">
            <text:p>8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26" table:style-name="ce12">
            <text:p>1.02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DAMO <text:s/>PAOLO</text:p>
          </table:table-cell>
          <table:table-cell office:value-type="float" office:value="76" table:style-name="ce11">
            <text:p>7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NELLI <text:s/>DARIO</text:p>
          </table:table-cell>
          <table:table-cell office:value-type="float" office:value="79" table:style-name="ce11">
            <text:p>7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TARINI <text:s/>ANGELA</text:p>
          </table:table-cell>
          <table:table-cell office:value-type="float" office:value="81" table:style-name="ce11">
            <text:p>81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ISHAJ <text:s/>VALENTIN</text:p>
          </table:table-cell>
          <table:table-cell office:value-type="float" office:value="84" table:style-name="ce11">
            <text:p>8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LLA <text:s/>JULY ROSSANA</text:p>
          </table:table-cell>
          <table:table-cell office:value-type="float" office:value="89" table:style-name="ce11">
            <text:p>89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CCHELLI <text:s/>FABIO</text:p>
          </table:table-cell>
          <table:table-cell office:value-type="float" office:value="86" table:style-name="ce11">
            <text:p>8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'ESPOSITO <text:s/>DANIELA</text:p>
          </table:table-cell>
          <table:table-cell office:value-type="float" office:value="83" table:style-name="ce11">
            <text:p>8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ARI <text:s/>ALBERTO</text:p>
          </table:table-cell>
          <table:table-cell office:value-type="float" office:value="88" table:style-name="ce11">
            <text:p>8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ONGIU <text:s/>MARTINA</text:p>
          </table:table-cell>
          <table:table-cell office:value-type="float" office:value="87" table:style-name="ce11">
            <text:p>8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LLOMO <text:s/>GIORGIO</text:p>
          </table:table-cell>
          <table:table-cell office:value-type="float" office:value="77" table:style-name="ce11">
            <text:p>77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DRAN <text:s/>MARCELLO GIORGIO</text:p>
          </table:table-cell>
          <table:table-cell office:value-type="float" office:value="94" table:style-name="ce11">
            <text:p>9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TTI <text:s/>CORRADO</text:p>
          </table:table-cell>
          <table:table-cell office:value-type="float" office:value="101" table:style-name="ce11">
            <text:p>101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3" table:style-name="ce12">
            <text:p>9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BOLI <text:s/>GIGLIOLA</text:p>
          </table:table-cell>
          <table:table-cell office:value-type="float" office:value="100" table:style-name="ce11">
            <text:p>10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FFARETTI <text:s/>ELISABETTA</text:p>
          </table:table-cell>
          <table:table-cell office:value-type="float" office:value="91" table:style-name="ce11">
            <text:p>91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2.5" table:style-name="ce12">
            <text:p>24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DRAN <text:s/>MARCELLO GIORGIO</text:p>
          </table:table-cell>
          <table:table-cell office:value-type="float" office:value="95" table:style-name="ce11">
            <text:p>95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SATO <text:s/>MARCO</text:p>
          </table:table-cell>
          <table:table-cell office:value-type="float" office:value="98" table:style-name="ce11">
            <text:p>98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" table:style-name="ce12">
            <text:p>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GRANO ONLUS SOC. COOP. SOCIALE AR</text:p>
          </table:table-cell>
          <table:table-cell office:value-type="float" office:value="255" table:style-name="ce11">
            <text:p>25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3.5" table:style-name="ce12">
            <text:p>7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GRANO ONLUS SOC. COOP. SOCIALE AR</text:p>
          </table:table-cell>
          <table:table-cell office:value-type="float" office:value="702" table:style-name="ce11">
            <text:p>70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0.5" table:style-name="ce12">
            <text:p>22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GRANO ONLUS SOC. COOP. SOCIALE AR</text:p>
          </table:table-cell>
          <table:table-cell office:value-type="float" office:value="702" table:style-name="ce11">
            <text:p>70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00" table:style-name="ce12">
            <text:p>700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AIBC SOCIETA' COOPERATIVA SOCIALE</text:p>
          </table:table-cell>
          <table:table-cell office:value-type="float" office:value="179" table:style-name="ce11">
            <text:p>17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1.5" table:style-name="ce12">
            <text:p>24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TUGA 3 SRL</text:p>
          </table:table-cell>
          <table:table-cell office:value-type="float" office:value="516" table:style-name="ce11">
            <text:p>516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3.5" table:style-name="ce12">
            <text:p>21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RIS ACCOGLIENZA COOP SOCIALE ONLUS</text:p>
          </table:table-cell>
          <table:table-cell office:value-type="float" office:value="64" table:style-name="ce11">
            <text:p>64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72.43" table:style-name="ce12">
            <text:p>6.572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68" table:style-name="ce11">
            <text:p>68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45" table:style-name="ce12">
            <text:p>94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68" table:style-name="ce11">
            <text:p>68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5" table:style-name="ce12">
            <text:p>1.15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308" table:style-name="ce11">
            <text:p>308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1.14" table:style-name="ce12">
            <text:p>801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308" table:style-name="ce11">
            <text:p>308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9.27" table:style-name="ce12">
            <text:p>1.359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RIS ACCOGLIENZA COOP SOCIALE ONLUS</text:p>
          </table:table-cell>
          <table:table-cell office:value-type="float" office:value="359" table:style-name="ce11">
            <text:p>359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572.43" table:style-name="ce12">
            <text:p>6.572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203" table:style-name="ce11">
            <text:p>20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49" table:style-name="ce12">
            <text:p>1.64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ARI DOMANI SOC. COOP. SOCIALE ONLUS</text:p>
          </table:table-cell>
          <table:table-cell office:value-type="float" office:value="207" table:style-name="ce11">
            <text:p>20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44.54" table:style-name="ce12">
            <text:p>944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7" table:style-name="ce11">
            <text:p>607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61.17" table:style-name="ce12">
            <text:p>1.261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7" table:style-name="ce11">
            <text:p>607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58.1999999999998" table:style-name="ce12">
            <text:p>2.258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7" table:style-name="ce11">
            <text:p>607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63.4" table:style-name="ce12">
            <text:p>2.663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7" table:style-name="ce11">
            <text:p>607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74.85" table:style-name="ce12">
            <text:p>2.674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7" table:style-name="ce11">
            <text:p>607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04.07" table:style-name="ce12">
            <text:p>2.704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11" table:style-name="ce11">
            <text:p>611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98.94" table:style-name="ce12">
            <text:p>1.298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11" table:style-name="ce11">
            <text:p>611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68.94" table:style-name="ce12">
            <text:p>1.368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12" table:style-name="ce11">
            <text:p>612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23.38" table:style-name="ce12">
            <text:p>4.6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FOL <text:s/>ARL</text:p>
          </table:table-cell>
          <table:table-cell office:value-type="float" office:value="1144" table:style-name="ce11">
            <text:p>114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2.5" table:style-name="ce12">
            <text:p>8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147" table:style-name="ce11">
            <text:p>1147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82" table:style-name="ce12">
            <text:p>1.68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ARI DOMANI SOC. COOP. SOCIALE ONLUS</text:p>
          </table:table-cell>
          <table:table-cell office:value-type="float" office:value="1151" table:style-name="ce11">
            <text:p>1151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19.11" table:style-name="ce12">
            <text:p>1.919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156" table:style-name="ce11">
            <text:p>1156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44.5" table:style-name="ce12">
            <text:p>1.14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98 SOCIETA' COOP.SOCIALE</text:p>
          </table:table-cell>
          <table:table-cell office:value-type="float" office:value="362" table:style-name="ce11">
            <text:p>36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66.12" table:style-name="ce12">
            <text:p>966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98 SOCIETA' COOP.SOCIALE</text:p>
          </table:table-cell>
          <table:table-cell office:value-type="float" office:value="362" table:style-name="ce11">
            <text:p>36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51.0899999999999" table:style-name="ce12">
            <text:p>1.151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369" table:style-name="ce11">
            <text:p>369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45" table:style-name="ce12">
            <text:p>94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369" table:style-name="ce11">
            <text:p>369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23.5" table:style-name="ce12">
            <text:p>1.12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PEROGRANO SERVIZI ONLUS COOP.SOC.</text:p>
          </table:table-cell>
          <table:table-cell office:value-type="float" office:value="256" table:style-name="ce11">
            <text:p>25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16.13" table:style-name="ce12">
            <text:p>5.716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74" table:style-name="ce11">
            <text:p>27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184.4399999999996" table:style-name="ce12">
            <text:p>4.184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74" table:style-name="ce11">
            <text:p>27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324.33" table:style-name="ce12">
            <text:p>5.324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74" table:style-name="ce11">
            <text:p>27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54.18" table:style-name="ce12">
            <text:p>1.454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182" table:style-name="ce11">
            <text:p>18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93.14" table:style-name="ce12">
            <text:p>793,1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182" table:style-name="ce11">
            <text:p>18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63.27" table:style-name="ce12">
            <text:p>1.363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FOL <text:s/>ARL</text:p>
          </table:table-cell>
          <table:table-cell office:value-type="float" office:value="184" table:style-name="ce11">
            <text:p>18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2.5" table:style-name="ce12">
            <text:p>8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LS COOPERATIVA SOCIALE</text:p>
          </table:table-cell>
          <table:table-cell office:value-type="float" office:value="189" table:style-name="ce11">
            <text:p>18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57" table:style-name="ce12">
            <text:p>2.45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FOL <text:s/>ARL</text:p>
          </table:table-cell>
          <table:table-cell office:value-type="float" office:value="1332" table:style-name="ce11">
            <text:p>133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92.5" table:style-name="ce12">
            <text:p>89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14" table:style-name="ce11">
            <text:p>21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26.88" table:style-name="ce12">
            <text:p>826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14" table:style-name="ce11">
            <text:p>21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60.04" table:style-name="ce12">
            <text:p>1.560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14" table:style-name="ce11">
            <text:p>21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954.9799999999996" table:style-name="ce12">
            <text:p>4.954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344" table:style-name="ce11">
            <text:p>1344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00" table:style-name="ce12">
            <text:p>1.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SOCIALE LA ZATTERA-ONLUS</text:p>
          </table:table-cell>
          <table:table-cell office:value-type="float" office:value="1361" table:style-name="ce11">
            <text:p>1361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54" table:style-name="ce12">
            <text:p>1.55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78" table:style-name="ce11">
            <text:p>1378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62" table:style-name="ce12">
            <text:p>862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IL PEROGRANO SERVIZI ONLUS COOP.SOC.</text:p>
          </table:table-cell>
          <table:table-cell office:value-type="float" office:value="1364" table:style-name="ce11">
            <text:p>1364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94.94" table:style-name="ce12">
            <text:p>6.094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98 SOCIETA' COOP.SOCIALE</text:p>
          </table:table-cell>
          <table:table-cell office:value-type="float" office:value="1366" table:style-name="ce11">
            <text:p>1366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75.61" table:style-name="ce12">
            <text:p>1.675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98 SOCIETA' COOP.SOCIALE</text:p>
          </table:table-cell>
          <table:table-cell office:value-type="float" office:value="1366" table:style-name="ce11">
            <text:p>1366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46.72" table:style-name="ce12">
            <text:p>1.846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369" table:style-name="ce11">
            <text:p>1369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05.25" table:style-name="ce12">
            <text:p>1.10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92" table:style-name="ce11">
            <text:p>139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7.24" table:style-name="ce12">
            <text:p>1.007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92" table:style-name="ce11">
            <text:p>139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32.54" table:style-name="ce12">
            <text:p>1.032,54</text:p>
          </table:table-cell>
          <table:table-cell table:number-columns-repeated="16379"/>
        </table:table-row>
        <table:table-row table:number-rows-repeated="5" table:style-name="ro2">
          <table:table-cell office:value-type="string" table:style-name="ce10">
            <text:p>ANTEO COOPERATIVA SOCIALE ONLUS</text:p>
          </table:table-cell>
          <table:table-cell office:value-type="float" office:value="1392" table:style-name="ce11">
            <text:p>139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00.01" table:style-name="ce12">
            <text:p>1.10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92" table:style-name="ce11">
            <text:p>1392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19.7" table:style-name="ce12">
            <text:p>3.719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10" table:style-name="ce11">
            <text:p>610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98.94" table:style-name="ce12">
            <text:p>1.298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10" table:style-name="ce11">
            <text:p>610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68.94" table:style-name="ce12">
            <text:p>1.368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9" table:style-name="ce11">
            <text:p>609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23.38" table:style-name="ce12">
            <text:p>4.623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.T.G. ARTIGIANI TAXISTI GALLARATESI IN<text:s/></text:p>
          </table:table-cell>
          <table:table-cell office:value-type="float" office:value="493" table:style-name="ce11">
            <text:p>493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2" table:style-name="ce12">
            <text:p>1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SER INSIEME DI GALLARATE ONLUS</text:p>
          </table:table-cell>
          <table:table-cell office:value-type="float" office:value="1029" table:style-name="ce11">
            <text:p>102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50" table:style-name="ce12">
            <text:p>6.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UTERI <text:s/>ROSSANA</text:p>
          </table:table-cell>
          <table:table-cell office:value-type="float" office:value="1053" table:style-name="ce11">
            <text:p>105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12">
            <text:p>1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GALLINELLA <text:s/>EMANUELE</text:p>
          </table:table-cell>
          <table:table-cell office:value-type="float" office:value="1054" table:style-name="ce11">
            <text:p>105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10" table:style-name="ce12">
            <text:p>2.3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AS VOLONTARIATO LOMBARDIA</text:p>
          </table:table-cell>
          <table:table-cell office:value-type="float" office:value="929" table:style-name="ce11">
            <text:p>929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5" table:style-name="ce12">
            <text:p>14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AS VOLONTARIATO LOMBARDIA</text:p>
          </table:table-cell>
          <table:table-cell office:value-type="float" office:value="929" table:style-name="ce11">
            <text:p>929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0" table:style-name="ce12">
            <text:p>4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.T.G. ARTIGIANI TAXISTI GALLARATESI IN<text:s/></text:p>
          </table:table-cell>
          <table:table-cell office:value-type="float" office:value="180" table:style-name="ce11">
            <text:p>18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2" table:style-name="ce12">
            <text:p>1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683" table:style-name="ce11">
            <text:p>1683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65.76" table:style-name="ce12">
            <text:p>1.965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683" table:style-name="ce11">
            <text:p>1683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15.35" table:style-name="ce12">
            <text:p>3.515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MBRANDT COOPERATIVA SOCIALE</text:p>
          </table:table-cell>
          <table:table-cell office:value-type="float" office:value="1688" table:style-name="ce11">
            <text:p>1688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39.56" table:style-name="ce12">
            <text:p>3.539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ISTITUTO SACRA FAMIGLIA ONLUS</text:p>
          </table:table-cell>
          <table:table-cell office:value-type="float" office:value="1145" table:style-name="ce11">
            <text:p>114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54.6099999999997" table:style-name="ce12">
            <text:p>4.65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ZACCHEO</text:p>
          </table:table-cell>
          <table:table-cell office:value-type="float" office:value="1055" table:style-name="ce11">
            <text:p>105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62" table:style-name="ce12">
            <text:p>1.86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155" table:style-name="ce11">
            <text:p>115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04" table:style-name="ce12">
            <text:p>2.6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155" table:style-name="ce11">
            <text:p>115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88.2" table:style-name="ce12">
            <text:p>3.288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155" table:style-name="ce11">
            <text:p>115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94.25" table:style-name="ce12">
            <text:p>4.09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SOCIALE SAN GIUSEPPE R.L. ONLUS</text:p>
          </table:table-cell>
          <table:table-cell office:value-type="float" office:value="1333" table:style-name="ce11">
            <text:p>133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10.72" table:style-name="ce12">
            <text:p>8.010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1338" table:style-name="ce11">
            <text:p>133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851.38" table:style-name="ce12">
            <text:p>19.851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ZACCHEO</text:p>
          </table:table-cell>
          <table:table-cell office:value-type="float" office:value="1349" table:style-name="ce11">
            <text:p>1349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42" table:style-name="ce12">
            <text:p>1.7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62" table:style-name="ce11">
            <text:p>136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88.18" table:style-name="ce12">
            <text:p>1.488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62" table:style-name="ce11">
            <text:p>136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65.76" table:style-name="ce12">
            <text:p>1.965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62" table:style-name="ce11">
            <text:p>136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81.9299999999998" table:style-name="ce12">
            <text:p>2.38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62" table:style-name="ce11">
            <text:p>1362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15.35" table:style-name="ce12">
            <text:p>3.515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368" table:style-name="ce11">
            <text:p>1368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98" table:style-name="ce12">
            <text:p>1.39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368" table:style-name="ce11">
            <text:p>1368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5.75" table:style-name="ce12">
            <text:p>1.405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1368" table:style-name="ce11">
            <text:p>1368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59.94" table:style-name="ce12">
            <text:p>2.059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91" table:style-name="ce11">
            <text:p>1391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35.6500000000001" table:style-name="ce12">
            <text:p>1.135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93" table:style-name="ce11">
            <text:p>1393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88.18" table:style-name="ce12">
            <text:p>1.488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1393" table:style-name="ce11">
            <text:p>1393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81.9299999999998" table:style-name="ce12">
            <text:p>2.38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EGANTIN <text:s/>VALENTINA</text:p>
          </table:table-cell>
          <table:table-cell office:value-type="float" office:value="1558" table:style-name="ce11">
            <text:p>155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60" table:style-name="ce12">
            <text:p>36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L'AVERSANO <text:s/>NICO</text:p>
          </table:table-cell>
          <table:table-cell office:value-type="float" office:value="1038" table:style-name="ce11">
            <text:p>103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INA <text:s/>ANTONIO GIUSEPPE</text:p>
          </table:table-cell>
          <table:table-cell office:value-type="float" office:value="1042" table:style-name="ce11">
            <text:p>104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ENI <text:s/>SERGIO</text:p>
          </table:table-cell>
          <table:table-cell office:value-type="float" office:value="1046" table:style-name="ce11">
            <text:p>1046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NUCCI <text:s/>MARIA</text:p>
          </table:table-cell>
          <table:table-cell office:value-type="float" office:value="1043" table:style-name="ce11">
            <text:p>104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HEZZI <text:s/>ALBERTO</text:p>
          </table:table-cell>
          <table:table-cell office:value-type="float" office:value="1040" table:style-name="ce11">
            <text:p>104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GRO' <text:s/>MARIO SIMONE</text:p>
          </table:table-cell>
          <table:table-cell office:value-type="float" office:value="1044" table:style-name="ce11">
            <text:p>1044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A <text:s/>PIETRO</text:p>
          </table:table-cell>
          <table:table-cell office:value-type="float" office:value="1045" table:style-name="ce11">
            <text:p>1045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SSAIN <text:s/>MOSHARRAS</text:p>
          </table:table-cell>
          <table:table-cell office:value-type="float" office:value="1041" table:style-name="ce11">
            <text:p>104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BBRI <text:s/>FRANCESCO</text:p>
          </table:table-cell>
          <table:table-cell office:value-type="float" office:value="1039" table:style-name="ce11">
            <text:p>103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EGANTIN <text:s/>VALENTINA</text:p>
          </table:table-cell>
          <table:table-cell office:value-type="float" office:value="311" table:style-name="ce11">
            <text:p>311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0" table:style-name="ce12">
            <text:p>2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L'AVERSANO <text:s/>NICO</text:p>
          </table:table-cell>
          <table:table-cell office:value-type="float" office:value="116" table:style-name="ce11">
            <text:p>116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INA <text:s/>ANTONIO GIUSEPPE</text:p>
          </table:table-cell>
          <table:table-cell office:value-type="float" office:value="122" table:style-name="ce11">
            <text:p>122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ZZELLA <text:s text:c="2"/>CAROLINA</text:p>
          </table:table-cell>
          <table:table-cell office:value-type="float" office:value="123" table:style-name="ce11">
            <text:p>123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ENI <text:s/>SERGIO</text:p>
          </table:table-cell>
          <table:table-cell office:value-type="float" office:value="127" table:style-name="ce11">
            <text:p>127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RAZZITTA <text:s/>SARA</text:p>
          </table:table-cell>
          <table:table-cell office:value-type="float" office:value="119" table:style-name="ce11">
            <text:p>119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" table:style-name="ce12">
            <text:p>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NUCCI <text:s/>MARIA</text:p>
          </table:table-cell>
          <table:table-cell office:value-type="float" office:value="124" table:style-name="ce11">
            <text:p>124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HEZZI <text:s/>ALBERTO</text:p>
          </table:table-cell>
          <table:table-cell office:value-type="float" office:value="120" table:style-name="ce11">
            <text:p>120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RBIERI <text:s/>GAIA</text:p>
          </table:table-cell>
          <table:table-cell office:value-type="float" office:value="115" table:style-name="ce11">
            <text:p>115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0" table:style-name="ce12">
            <text:p>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GRO' <text:s/>MARIO SIMONE</text:p>
          </table:table-cell>
          <table:table-cell office:value-type="float" office:value="125" table:style-name="ce11">
            <text:p>125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A <text:s/>PIETRO</text:p>
          </table:table-cell>
          <table:table-cell office:value-type="float" office:value="126" table:style-name="ce11">
            <text:p>126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SSAIN <text:s/>MOSHARRAS</text:p>
          </table:table-cell>
          <table:table-cell office:value-type="float" office:value="121" table:style-name="ce11">
            <text:p>12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INTO <text:s/>ELISA</text:p>
          </table:table-cell>
          <table:table-cell office:value-type="float" office:value="117" table:style-name="ce11">
            <text:p>117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BBRI <text:s/>FRANCESCO</text:p>
          </table:table-cell>
          <table:table-cell office:value-type="float" office:value="118" table:style-name="ce11">
            <text:p>118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L'AVERSANO <text:s/>NICO</text:p>
          </table:table-cell>
          <table:table-cell office:value-type="float" office:value="1134" table:style-name="ce11">
            <text:p>113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INA <text:s/>ANTONIO GIUSEPPE</text:p>
          </table:table-cell>
          <table:table-cell office:value-type="float" office:value="1138" table:style-name="ce11">
            <text:p>113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ENI <text:s/>SERGIO</text:p>
          </table:table-cell>
          <table:table-cell office:value-type="float" office:value="1142" table:style-name="ce11">
            <text:p>1142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NUCCI <text:s/>MARIA</text:p>
          </table:table-cell>
          <table:table-cell office:value-type="float" office:value="1139" table:style-name="ce11">
            <text:p>1139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HEZZI <text:s/>ALBERTO</text:p>
          </table:table-cell>
          <table:table-cell office:value-type="float" office:value="1136" table:style-name="ce11">
            <text:p>1136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GRO' <text:s/>MARIO SIMONE</text:p>
          </table:table-cell>
          <table:table-cell office:value-type="float" office:value="1140" table:style-name="ce11">
            <text:p>1140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A <text:s/>PIETRO</text:p>
          </table:table-cell>
          <table:table-cell office:value-type="float" office:value="1141" table:style-name="ce11">
            <text:p>1141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SSAIN <text:s/>MOSHARRAS</text:p>
          </table:table-cell>
          <table:table-cell office:value-type="float" office:value="1137" table:style-name="ce11">
            <text:p>1137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BBRI <text:s/>FRANCESCO</text:p>
          </table:table-cell>
          <table:table-cell office:value-type="float" office:value="1135" table:style-name="ce11">
            <text:p>113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1689" table:style-name="ce11">
            <text:p>1689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821.41" table:style-name="ce12">
            <text:p>48.821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ISTITUTO SACRA FAMIGLIA ONLUS</text:p>
          </table:table-cell>
          <table:table-cell office:value-type="float" office:value="354" table:style-name="ce11">
            <text:p>354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54.6099999999997" table:style-name="ce12">
            <text:p>4.65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518" table:style-name="ce11">
            <text:p>518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917.440000000002" table:style-name="ce12">
            <text:p>37.917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1153" table:style-name="ce11">
            <text:p>115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475.38" table:style-name="ce12">
            <text:p>46.475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MBRANDT COOPERATIVA SOCIALE</text:p>
          </table:table-cell>
          <table:table-cell office:value-type="float" office:value="269" table:style-name="ce11">
            <text:p>26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29.1" table:style-name="ce12">
            <text:p>2.029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215" table:style-name="ce11">
            <text:p>21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3290.89" table:style-name="ce12">
            <text:p>53.290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ISTITUTO SACRA FAMIGLIA ONLUS</text:p>
          </table:table-cell>
          <table:table-cell office:value-type="float" office:value="71" table:style-name="ce11">
            <text:p>7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654.6099999999997" table:style-name="ce12">
            <text:p>4.654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LS COOPERATIVA SOCIALE</text:p>
          </table:table-cell>
          <table:table-cell office:value-type="float" office:value="1621" table:style-name="ce11">
            <text:p>162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09" table:style-name="ce12">
            <text:p>2.70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1626" table:style-name="ce11">
            <text:p>162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00.08" table:style-name="ce12">
            <text:p>13.500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ERATIVA SOCIALE LA ZATTERA-ONLUS</text:p>
          </table:table-cell>
          <table:table-cell office:value-type="float" office:value="61" table:style-name="ce11">
            <text:p>61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87.5" table:style-name="ce12">
            <text:p>78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680" table:style-name="ce11">
            <text:p>1680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76.36" table:style-name="ce12">
            <text:p>5.676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ZZOTTO <text:s/>SILVIA</text:p>
          </table:table-cell>
          <table:table-cell office:value-type="float" office:value="1609" table:style-name="ce11">
            <text:p>160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45" table:style-name="ce12">
            <text:p>64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ANZANI <text:s/>SIMONA</text:p>
          </table:table-cell>
          <table:table-cell office:value-type="float" office:value="1676" table:style-name="ce11">
            <text:p>1676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23.32000000000005" table:style-name="ce12">
            <text:p>52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CCO <text:s/>ALDO</text:p>
          </table:table-cell>
          <table:table-cell office:value-type="float" office:value="1596" table:style-name="ce11">
            <text:p>159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LLERIO <text:s/>GIOVANNA</text:p>
          </table:table-cell>
          <table:table-cell office:value-type="float" office:value="1597" table:style-name="ce11">
            <text:p>159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RIS ACCOGLIENZA COOP SOCIALE ONLUS</text:p>
          </table:table-cell>
          <table:table-cell office:value-type="float" office:value="1130" table:style-name="ce11">
            <text:p>1130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00" table:style-name="ce12">
            <text:p>1.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129" table:style-name="ce11">
            <text:p>1129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38" table:style-name="ce12">
            <text:p>1.63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1126" table:style-name="ce11">
            <text:p>1126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RIS ACCOGLIENZA COOP SOCIALE ONLUS</text:p>
          </table:table-cell>
          <table:table-cell office:value-type="float" office:value="1131" table:style-name="ce11">
            <text:p>1131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00" table:style-name="ce12">
            <text:p>1.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1127" table:style-name="ce11">
            <text:p>1127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PEROGRANO SERVIZI ONLUS COOP.SOC.</text:p>
          </table:table-cell>
          <table:table-cell office:value-type="float" office:value="1128" table:style-name="ce11">
            <text:p>1128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9.5999999999999" table:style-name="ce12">
            <text:p>1.20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PONE <text:s/>DEBORA</text:p>
          </table:table-cell>
          <table:table-cell office:value-type="float" office:value="971" table:style-name="ce11">
            <text:p>971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5.3" table:style-name="ce12">
            <text:p>335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BERGONI <text:s text:c="2"/>DEBORAH</text:p>
          </table:table-cell>
          <table:table-cell office:value-type="float" office:value="970" table:style-name="ce11">
            <text:p>97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978" table:style-name="ce11">
            <text:p>978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381.759999999998" table:style-name="ce12">
            <text:p>31.38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TTO <text:s/>FRANCESCA</text:p>
          </table:table-cell>
          <table:table-cell office:value-type="float" office:value="283" table:style-name="ce11">
            <text:p>283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12">
            <text:p>1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ZZOLINI <text:s/>ADELE</text:p>
          </table:table-cell>
          <table:table-cell office:value-type="float" office:value="284" table:style-name="ce11">
            <text:p>284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12">
            <text:p>1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LLANI <text:s/>NELLA</text:p>
          </table:table-cell>
          <table:table-cell office:value-type="float" office:value="736" table:style-name="ce11">
            <text:p>736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12">
            <text:p>1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BAYE <text:s/>ABLAYE</text:p>
          </table:table-cell>
          <table:table-cell office:value-type="float" office:value="574" table:style-name="ce11">
            <text:p>57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" table:style-name="ce12">
            <text:p>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GIO <text:s/>MARIA</text:p>
          </table:table-cell>
          <table:table-cell office:value-type="float" office:value="576" table:style-name="ce11">
            <text:p>576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0" table:style-name="ce12">
            <text:p>1.8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NEGHESSO <text:s/>GIORGIA</text:p>
          </table:table-cell>
          <table:table-cell office:value-type="float" office:value="575" table:style-name="ce11">
            <text:p>575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12">
            <text:p>2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OCCO <text:s/>RENATA</text:p>
          </table:table-cell>
          <table:table-cell office:value-type="float" office:value="698" table:style-name="ce11">
            <text:p>698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43" table:style-name="ce12">
            <text:p>1.64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620" table:style-name="ce11">
            <text:p>620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597.99" table:style-name="ce12">
            <text:p>4.597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NUNZIATA <text:s/>ASSUNTA</text:p>
          </table:table-cell>
          <table:table-cell office:value-type="float" office:value="556" table:style-name="ce11">
            <text:p>556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NAVESI <text:s/>EMILIA GIOVANNA</text:p>
          </table:table-cell>
          <table:table-cell office:value-type="float" office:value="557" table:style-name="ce11">
            <text:p>557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0" table:style-name="ce12">
            <text:p>1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LEAZZO <text:s/>CECILIA</text:p>
          </table:table-cell>
          <table:table-cell office:value-type="float" office:value="558" table:style-name="ce11">
            <text:p>558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12">
            <text:p>2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439" table:style-name="ce11">
            <text:p>43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3.83" table:style-name="ce12">
            <text:p>13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439" table:style-name="ce11">
            <text:p>43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476.3" table:style-name="ce12">
            <text:p>476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TRONATO ACLI</text:p>
          </table:table-cell>
          <table:table-cell office:value-type="float" office:value="565" table:style-name="ce11">
            <text:p>565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servizi</text:p>
          </table:table-cell>
          <table:table-cell office:value-type="float" office:value="4500" table:style-name="ce12">
            <text:p>4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32" table:style-name="ce11">
            <text:p>73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2709.72" table:style-name="ce12">
            <text:p>2.709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33" table:style-name="ce11">
            <text:p>733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12000.12" table:style-name="ce12">
            <text:p>12.000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34" table:style-name="ce11">
            <text:p>73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8.3000000000000007" table:style-name="ce12">
            <text:p>8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34" table:style-name="ce11">
            <text:p>73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217.43" table:style-name="ce12">
            <text:p>217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511" table:style-name="ce11">
            <text:p>51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servizi</text:p>
          </table:table-cell>
          <table:table-cell office:value-type="float" office:value="20232.150000000001" table:style-name="ce12">
            <text:p>20.232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285" table:style-name="ce11">
            <text:p>285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21965.88" table:style-name="ce12">
            <text:p>21.965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YGEA S.R.L.</text:p>
          </table:table-cell>
          <table:table-cell office:value-type="float" office:value="306" table:style-name="ce11">
            <text:p>306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485" table:style-name="ce12">
            <text:p>4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YGEA S.R.L.</text:p>
          </table:table-cell>
          <table:table-cell office:value-type="float" office:value="1358" table:style-name="ce11">
            <text:p>1358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servizi</text:p>
          </table:table-cell>
          <table:table-cell office:value-type="float" office:value="623" table:style-name="ce12">
            <text:p>62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1383" table:style-name="ce11">
            <text:p>1383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34538.07" table:style-name="ce12">
            <text:p>34.538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YGEA S.R.L.</text:p>
          </table:table-cell>
          <table:table-cell office:value-type="float" office:value="819" table:style-name="ce11">
            <text:p>819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500" table:style-name="ce12">
            <text:p>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YGEA S.R.L.</text:p>
          </table:table-cell>
          <table:table-cell office:value-type="float" office:value="820" table:style-name="ce11">
            <text:p>82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123" table:style-name="ce12">
            <text:p>12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286" table:style-name="ce11">
            <text:p>286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4677.38" table:style-name="ce12">
            <text:p>4.677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287" table:style-name="ce11">
            <text:p>287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87877.57" table:style-name="ce12">
            <text:p>87.877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CHIMIA SOCIETA' COOPERATIVA SOCIALE</text:p>
          </table:table-cell>
          <table:table-cell office:value-type="float" office:value="288" table:style-name="ce11">
            <text:p>288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632.63" table:style-name="ce12">
            <text:p>63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CHIMIA SOCIETA' COOPERATIVA SOCIALE</text:p>
          </table:table-cell>
          <table:table-cell office:value-type="float" office:value="831" table:style-name="ce11">
            <text:p>831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servizi</text:p>
          </table:table-cell>
          <table:table-cell office:value-type="float" office:value="202.43" table:style-name="ce12">
            <text:p>202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CHIMIA SOCIETA' COOPERATIVA SOCIALE</text:p>
          </table:table-cell>
          <table:table-cell office:value-type="float" office:value="832" table:style-name="ce11">
            <text:p>832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servizi</text:p>
          </table:table-cell>
          <table:table-cell office:value-type="float" office:value="683.25" table:style-name="ce12">
            <text:p>683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CHIMIA SOCIETA' COOPERATIVA SOCIALE</text:p>
          </table:table-cell>
          <table:table-cell office:value-type="float" office:value="1352" table:style-name="ce11">
            <text:p>135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servizi</text:p>
          </table:table-cell>
          <table:table-cell office:value-type="float" office:value="657.93" table:style-name="ce12">
            <text:p>657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1384" table:style-name="ce11">
            <text:p>1384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servizi</text:p>
          </table:table-cell>
          <table:table-cell office:value-type="float" office:value="45810.06" table:style-name="ce12">
            <text:p>45.810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980" table:style-name="ce11">
            <text:p>980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servizi</text:p>
          </table:table-cell>
          <table:table-cell office:value-type="float" office:value="27386.78" table:style-name="ce12">
            <text:p>27.386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CCENTO SOCIETA' COOPERATIVA SOCIALE</text:p>
          </table:table-cell>
          <table:table-cell office:value-type="float" office:value="980" table:style-name="ce11">
            <text:p>980</text:p>
          </table:table-cell>
          <table:table-cell office:value-type="string" table:style-name="ce11">
            <text:p>29/02/2024</text:p>
          </table:table-cell>
          <table:table-cell office:value-type="string" table:style-name="ce10">
            <text:p>Altri servizi</text:p>
          </table:table-cell>
          <table:table-cell office:value-type="float" office:value="105258.05" table:style-name="ce12">
            <text:p>105.258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8" table:style-name="ce11">
            <text:p>1678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62" table:style-name="ce11">
            <text:p>6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06.99" table:style-name="ce12">
            <text:p>4.00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8" table:style-name="ce11">
            <text:p>1678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2780" table:style-name="ce12">
            <text:p>12.7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5" table:style-name="ce11">
            <text:p>1635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6" table:style-name="ce11">
            <text:p>1636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500" table:style-name="ce12">
            <text:p>2.500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3SG-AZIENDA SPECIALE SERV.SOCIO SANITARI</text:p>
          </table:table-cell>
          <table:table-cell office:value-type="float" office:value="1635" table:style-name="ce11">
            <text:p>1635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5" table:style-name="ce11">
            <text:p>1635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0247.9" table:style-name="ce12">
            <text:p>10.247,9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3SG-AZIENDA SPECIALE SERV.SOCIO SANITARI</text:p>
          </table:table-cell>
          <table:table-cell office:value-type="float" office:value="1641" table:style-name="ce11">
            <text:p>1641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2" table:style-name="ce12">
            <text:p>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368" table:style-name="ce11">
            <text:p>368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6690" table:style-name="ce12">
            <text:p>6.69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368" table:style-name="ce11">
            <text:p>368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17162" table:style-name="ce12">
            <text:p>17.16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69" table:style-name="ce11">
            <text:p>69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7.12" table:style-name="ce12">
            <text:p>47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CENTRO DI ACCOGLIENZA PER ANZ</text:p>
          </table:table-cell>
          <table:table-cell office:value-type="float" office:value="1031" table:style-name="ce11">
            <text:p>103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35.96" table:style-name="ce12">
            <text:p>635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CENTRO DI ACCOGLIENZA PER ANZ</text:p>
          </table:table-cell>
          <table:table-cell office:value-type="float" office:value="1031" table:style-name="ce11">
            <text:p>103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08.46" table:style-name="ce12">
            <text:p>708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 FRANCESCO <text:s/>DOMENICA</text:p>
          </table:table-cell>
          <table:table-cell office:value-type="float" office:value="1048" table:style-name="ce11">
            <text:p>1048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79.52" table:style-name="ce12">
            <text:p>2.179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ECORO <text:s/>MARIA</text:p>
          </table:table-cell>
          <table:table-cell office:value-type="float" office:value="1049" table:style-name="ce11">
            <text:p>1049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79.58" table:style-name="ce12">
            <text:p>1.979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INER UNO SRL</text:p>
          </table:table-cell>
          <table:table-cell office:value-type="float" office:value="264" table:style-name="ce11">
            <text:p>26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78.47" table:style-name="ce12">
            <text:p>1.278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VITA SOCIETA' COOP.SOCIALE ONLUS</text:p>
          </table:table-cell>
          <table:table-cell office:value-type="float" office:value="1150" table:style-name="ce11">
            <text:p>1150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57.38" table:style-name="ce12">
            <text:p>1.357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GIACOMO S.R.L.</text:p>
          </table:table-cell>
          <table:table-cell office:value-type="float" office:value="1152" table:style-name="ce11">
            <text:p>1152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2" table:style-name="ce12">
            <text:p>1.3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E.MAR. COOP. SOCIALE O.N.L.U.S.</text:p>
          </table:table-cell>
          <table:table-cell office:value-type="float" office:value="1158" table:style-name="ce11">
            <text:p>1158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200" table:style-name="ce12">
            <text:p>5.200,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EURO ASSISTANCE S.C.S.</text:p>
          </table:table-cell>
          <table:table-cell office:value-type="float" office:value="1160" table:style-name="ce11">
            <text:p>1160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0" table:style-name="ce12">
            <text:p>1.3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DON CARLO GNOCCHI ONLUS</text:p>
          </table:table-cell>
          <table:table-cell office:value-type="float" office:value="193" table:style-name="ce11">
            <text:p>19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82" table:style-name="ce12">
            <text:p>1.88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.ISTITUTO MADONNA DELLA CROCE ONLU</text:p>
          </table:table-cell>
          <table:table-cell office:value-type="float" office:value="195" table:style-name="ce11">
            <text:p>19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49.02" table:style-name="ce12">
            <text:p>549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CENTRO DI ACCOGLIENZA PER ANZ</text:p>
          </table:table-cell>
          <table:table-cell office:value-type="float" office:value="197" table:style-name="ce11">
            <text:p>19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8.45" table:style-name="ce12">
            <text:p>228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.ISTITUTO MADONNA DELLA CROCE ONLU</text:p>
          </table:table-cell>
          <table:table-cell office:value-type="float" office:value="1335" table:style-name="ce11">
            <text:p>1335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7.3900000000001" table:style-name="ce12">
            <text:p>1.237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.ISTITUTO MADONNA DELLA CROCE ONLU</text:p>
          </table:table-cell>
          <table:table-cell office:value-type="float" office:value="1336" table:style-name="ce11">
            <text:p>1336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21.19" table:style-name="ce12">
            <text:p>1.321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VITA SOCIETA' COOP.SOCIALE ONLUS</text:p>
          </table:table-cell>
          <table:table-cell office:value-type="float" office:value="1337" table:style-name="ce11">
            <text:p>1337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6.07" table:style-name="ce12">
            <text:p>1.236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 FRANCESCO <text:s/>DOMENICA</text:p>
          </table:table-cell>
          <table:table-cell office:value-type="float" office:value="1341" table:style-name="ce11">
            <text:p>1341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89.76" table:style-name="ce12">
            <text:p>1.089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1345" table:style-name="ce11">
            <text:p>1345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347.33" table:style-name="ce12">
            <text:p>9.347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387" table:style-name="ce11">
            <text:p>1387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12.3" table:style-name="ce12">
            <text:p>1.312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ECORO <text:s/>MARIA</text:p>
          </table:table-cell>
          <table:table-cell office:value-type="float" office:value="1365" table:style-name="ce11">
            <text:p>1365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89.79" table:style-name="ce12">
            <text:p>98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GIACOMO S.R.L.</text:p>
          </table:table-cell>
          <table:table-cell office:value-type="float" office:value="1627" table:style-name="ce11">
            <text:p>162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2" table:style-name="ce12">
            <text:p>1.3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DON CARLO GNOCCHI ONLUS</text:p>
          </table:table-cell>
          <table:table-cell office:value-type="float" office:value="1682" table:style-name="ce11">
            <text:p>1682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00" table:style-name="ce12">
            <text:p>2.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INER UNO SRL</text:p>
          </table:table-cell>
          <table:table-cell office:value-type="float" office:value="1686" table:style-name="ce11">
            <text:p>1686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92.16" table:style-name="ce12">
            <text:p>4.892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CENTRO DI ACCOGLIENZA PER ANZ</text:p>
          </table:table-cell>
          <table:table-cell office:value-type="float" office:value="1622" table:style-name="ce11">
            <text:p>162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13.46" table:style-name="ce12">
            <text:p>713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S SOC.COOPERATIVA SOCIALE</text:p>
          </table:table-cell>
          <table:table-cell office:value-type="float" office:value="1624" table:style-name="ce11">
            <text:p>162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49.39" table:style-name="ce12">
            <text:p>2.249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ENI ORIZZONTI 1 SRL</text:p>
          </table:table-cell>
          <table:table-cell office:value-type="float" office:value="1704" table:style-name="ce11">
            <text:p>170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59.1999999999998" table:style-name="ce12">
            <text:p>2.55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62" table:style-name="ce11">
            <text:p>6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31.62" table:style-name="ce12">
            <text:p>831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8" table:style-name="ce11">
            <text:p>1678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Contratti di servizio pubblico</text:p>
          </table:table-cell>
          <table:table-cell office:value-type="float" office:value="37622" table:style-name="ce12">
            <text:p>37.62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440" table:style-name="ce11">
            <text:p>44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15.29" table:style-name="ce12">
            <text:p>115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35" table:style-name="ce11">
            <text:p>735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servizi</text:p>
          </table:table-cell>
          <table:table-cell office:value-type="float" office:value="86.47" table:style-name="ce12">
            <text:p>86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621" table:style-name="ce11">
            <text:p>621</text:p>
          </table:table-cell>
          <table:table-cell office:value-type="string" table:style-name="ce11">
            <text:p>05/02/2024</text:p>
          </table:table-cell>
          <table:table-cell office:value-type="string" table:style-name="ce10">
            <text:p>Altri servizi</text:p>
          </table:table-cell>
          <table:table-cell office:value-type="float" office:value="36238.559999999998" table:style-name="ce12">
            <text:p>36.238,5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9" table:style-name="ce11">
            <text:p>1639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00" table:style-name="ce12">
            <text:p>8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1593" table:style-name="ce11">
            <text:p>159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2" table:style-name="ce12">
            <text:p>2.0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98 SOCIETA' COOP.SOCIALE</text:p>
          </table:table-cell>
          <table:table-cell office:value-type="float" office:value="1595" table:style-name="ce11">
            <text:p>159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78" table:style-name="ce12">
            <text:p>2.47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594" table:style-name="ce11">
            <text:p>159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39" table:style-name="ce12">
            <text:p>2.23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594" table:style-name="ce11">
            <text:p>159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58.5" table:style-name="ce12">
            <text:p>1.55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594" table:style-name="ce11">
            <text:p>159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7" table:style-name="ce12">
            <text:p>1.30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ME ONLUS-SOCIETA' COOP.SOCIALE</text:p>
          </table:table-cell>
          <table:table-cell office:value-type="float" office:value="1594" table:style-name="ce11">
            <text:p>159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12">
            <text:p>1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59" table:style-name="ce11">
            <text:p>5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75" table:style-name="ce12">
            <text:p>3.97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60" table:style-name="ce11">
            <text:p>60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76.36" table:style-name="ce12">
            <text:p>5.676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1033" table:style-name="ce11">
            <text:p>1033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56.94" table:style-name="ce12">
            <text:p>1.556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-ONLUS CENTRO LARIO E VALLI-MENAGG</text:p>
          </table:table-cell>
          <table:table-cell office:value-type="float" office:value="309" table:style-name="ce11">
            <text:p>309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00" table:style-name="ce12">
            <text:p>2.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'ANACONDA COOPERATIVA SOCIALE A.R.L.</text:p>
          </table:table-cell>
          <table:table-cell office:value-type="float" office:value="259" table:style-name="ce11">
            <text:p>25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483.08" table:style-name="ce12">
            <text:p>8.48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789" table:style-name="ce11">
            <text:p>789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71.5" table:style-name="ce12">
            <text:p>871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NTRO SERVIZI GROUP S.R.L.</text:p>
          </table:table-cell>
          <table:table-cell office:value-type="float" office:value="821" table:style-name="ce11">
            <text:p>821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62" table:style-name="ce12">
            <text:p>1.06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243" table:style-name="ce11">
            <text:p>24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212.1000000000004" table:style-name="ce12">
            <text:p>5.212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-ONLUS CENTRO LARIO E VALLI-MENAGG</text:p>
          </table:table-cell>
          <table:table-cell office:value-type="float" office:value="246" table:style-name="ce11">
            <text:p>24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20" table:style-name="ce12">
            <text:p>3.1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SOCIALE SAN GIUSEPPE R.L. ONLUS</text:p>
          </table:table-cell>
          <table:table-cell office:value-type="float" office:value="250" table:style-name="ce11">
            <text:p>25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03.64" table:style-name="ce12">
            <text:p>3.803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BRINI <text:s/>RENZO</text:p>
          </table:table-cell>
          <table:table-cell office:value-type="float" office:value="262" table:style-name="ce11">
            <text:p>26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0" table:style-name="ce12">
            <text:p>1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TRONATO ACLI</text:p>
          </table:table-cell>
          <table:table-cell office:value-type="float" office:value="564" table:style-name="ce11">
            <text:p>564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ATICA SOCIETA' COOPERATIVA SOCIALE ONL</text:p>
          </table:table-cell>
          <table:table-cell office:value-type="float" office:value="861" table:style-name="ce11">
            <text:p>861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85.73" table:style-name="ce12">
            <text:p>2.985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25" table:style-name="ce11">
            <text:p>525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502" table:style-name="ce12">
            <text:p>62.5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26" table:style-name="ce11">
            <text:p>526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215.200000000001" table:style-name="ce12">
            <text:p>30.215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27" table:style-name="ce11">
            <text:p>527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949.37" table:style-name="ce12">
            <text:p>12.949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28" table:style-name="ce11">
            <text:p>528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265.830000000002" table:style-name="ce12">
            <text:p>17.26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29" table:style-name="ce11">
            <text:p>529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588.639999999999" table:style-name="ce12">
            <text:p>62.588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310" table:style-name="ce11">
            <text:p>31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107.5" table:style-name="ce12">
            <text:p>4.10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310" table:style-name="ce11">
            <text:p>31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293.22" table:style-name="ce12">
            <text:p>4.293,2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355" table:style-name="ce11">
            <text:p>355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73.16" table:style-name="ce12">
            <text:p>1.373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355" table:style-name="ce11">
            <text:p>355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84.1" table:style-name="ce12">
            <text:p>1.784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355" table:style-name="ce11">
            <text:p>355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66.9" table:style-name="ce12">
            <text:p>2.266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355" table:style-name="ce11">
            <text:p>355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463.7" table:style-name="ce12">
            <text:p>3.463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ENERAZIONI FA SOCIETA' COOPERATIVA SOCI</text:p>
          </table:table-cell>
          <table:table-cell office:value-type="float" office:value="358" table:style-name="ce11">
            <text:p>358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64.75" table:style-name="ce12">
            <text:p>1.46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360" table:style-name="ce11">
            <text:p>36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84.5" table:style-name="ce12">
            <text:p>6.18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SENTIERO SOCIETA' COOP. SOCIALE</text:p>
          </table:table-cell>
          <table:table-cell office:value-type="float" office:value="205" table:style-name="ce11">
            <text:p>20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622.5" table:style-name="ce12">
            <text:p>11.622,5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LA BANDA COOP.SOCIALE ARL ONLUS</text:p>
          </table:table-cell>
          <table:table-cell office:value-type="float" office:value="209" table:style-name="ce11">
            <text:p>20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54.5" table:style-name="ce12">
            <text:p>1.754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514" table:style-name="ce11">
            <text:p>514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23.9" table:style-name="ce12">
            <text:p>1.023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ELLI <text:s/>FULVIO</text:p>
          </table:table-cell>
          <table:table-cell office:value-type="float" office:value="697" table:style-name="ce11">
            <text:p>697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12">
            <text:p>2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DOVATI <text:s/>BASILIA</text:p>
          </table:table-cell>
          <table:table-cell office:value-type="float" office:value="700" table:style-name="ce11">
            <text:p>70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00" table:style-name="ce12">
            <text:p>2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TOCCO <text:s/>RENATA</text:p>
          </table:table-cell>
          <table:table-cell office:value-type="float" office:value="699" table:style-name="ce11">
            <text:p>699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7" table:style-name="ce12">
            <text:p>75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03" table:style-name="ce11">
            <text:p>703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50.63" table:style-name="ce12">
            <text:p>3.050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704" table:style-name="ce11">
            <text:p>704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020.080000000002" table:style-name="ce12">
            <text:p>31.020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705" table:style-name="ce11">
            <text:p>705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4801.73" table:style-name="ce12">
            <text:p>74.801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VARIA CON PREMEZZO</text:p>
          </table:table-cell>
          <table:table-cell office:value-type="float" office:value="706" table:style-name="ce11">
            <text:p>706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175.05" table:style-name="ce12">
            <text:p>17.175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JERAGO CON ORAGO</text:p>
          </table:table-cell>
          <table:table-cell office:value-type="float" office:value="707" table:style-name="ce11">
            <text:p>707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309.18" table:style-name="ce12">
            <text:p>6.309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708" table:style-name="ce11">
            <text:p>708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952.16" table:style-name="ce12">
            <text:p>5.952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SAMARATE</text:p>
          </table:table-cell>
          <table:table-cell office:value-type="float" office:value="709" table:style-name="ce11">
            <text:p>709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493.760000000002" table:style-name="ce12">
            <text:p>51.493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SOLBIATE ARNO</text:p>
          </table:table-cell>
          <table:table-cell office:value-type="float" office:value="710" table:style-name="ce11">
            <text:p>71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44.06" table:style-name="ce12">
            <text:p>6.044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03" table:style-name="ce11">
            <text:p>703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58.73" table:style-name="ce12">
            <text:p>3.058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SOLBIATE ARNO</text:p>
          </table:table-cell>
          <table:table-cell office:value-type="float" office:value="710" table:style-name="ce11">
            <text:p>71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58.73" table:style-name="ce12">
            <text:p>3.058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59" table:style-name="ce11">
            <text:p>5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20" table:style-name="ce12">
            <text:p>2.5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59" table:style-name="ce11">
            <text:p>59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719.07" table:style-name="ce12">
            <text:p>3.719,0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OBAB COOP.SOCIALE</text:p>
          </table:table-cell>
          <table:table-cell office:value-type="float" office:value="352" table:style-name="ce11">
            <text:p>35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877.45" table:style-name="ce12">
            <text:p>2.877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OBAB COOP.SOCIALE</text:p>
          </table:table-cell>
          <table:table-cell office:value-type="float" office:value="352" table:style-name="ce11">
            <text:p>35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568" table:style-name="ce12">
            <text:p>8.56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372" table:style-name="ce11">
            <text:p>372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3.06" table:style-name="ce12">
            <text:p>443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56" table:style-name="ce11">
            <text:p>75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49.37" table:style-name="ce12">
            <text:p>2.949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760" table:style-name="ce11">
            <text:p>760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426.6400000000003" table:style-name="ce12">
            <text:p>4.426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764" table:style-name="ce11">
            <text:p>76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77.9299999999998" table:style-name="ce12">
            <text:p>2.477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57" table:style-name="ce11">
            <text:p>757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64.02" table:style-name="ce12">
            <text:p>1.264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761" table:style-name="ce11">
            <text:p>761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97.13" table:style-name="ce12">
            <text:p>1.897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765" table:style-name="ce11">
            <text:p>765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61.97" table:style-name="ce12">
            <text:p>1.061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58" table:style-name="ce11">
            <text:p>758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85.36" table:style-name="ce12">
            <text:p>1.685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762" table:style-name="ce11">
            <text:p>762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29.5100000000002" table:style-name="ce12">
            <text:p>2.529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766" table:style-name="ce11">
            <text:p>766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15.96" table:style-name="ce12">
            <text:p>1.415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759" table:style-name="ce11">
            <text:p>759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109.41" table:style-name="ce12">
            <text:p>6.109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763" table:style-name="ce11">
            <text:p>763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169.4599999999991" table:style-name="ce12">
            <text:p>9.169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767" table:style-name="ce11">
            <text:p>767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132.8599999999997" table:style-name="ce12">
            <text:p>5.132,8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ZACCHEO</text:p>
          </table:table-cell>
          <table:table-cell office:value-type="float" office:value="252" table:style-name="ce11">
            <text:p>25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09" table:style-name="ce12">
            <text:p>1.609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ENERAZIONI FA SOCIETA' COOPERATIVA SOCI</text:p>
          </table:table-cell>
          <table:table-cell office:value-type="float" office:value="253" table:style-name="ce11">
            <text:p>25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17.5" table:style-name="ce12">
            <text:p>1.41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MBRANDT COOPERATIVA SOCIALE</text:p>
          </table:table-cell>
          <table:table-cell office:value-type="float" office:value="270" table:style-name="ce11">
            <text:p>27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10.46" table:style-name="ce12">
            <text:p>1.51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SULLE TUE TRACCE</text:p>
          </table:table-cell>
          <table:table-cell office:value-type="float" office:value="737" table:style-name="ce11">
            <text:p>737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70" table:style-name="ce12">
            <text:p>5.6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 GIOVANNI BATTISTA</text:p>
          </table:table-cell>
          <table:table-cell office:value-type="float" office:value="739" table:style-name="ce11">
            <text:p>739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0" table:style-name="ce12">
            <text:p>21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ROCCHIA SANTUARIO MADONNA IN CAMPAGNA</text:p>
          </table:table-cell>
          <table:table-cell office:value-type="float" office:value="740" table:style-name="ce11">
            <text:p>740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80.5" table:style-name="ce12">
            <text:p>1.48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742" table:style-name="ce11">
            <text:p>74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50.91" table:style-name="ce12">
            <text:p>850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742" table:style-name="ce11">
            <text:p>74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558.85" table:style-name="ce12">
            <text:p>7.558,8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742" table:style-name="ce11">
            <text:p>742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75.92" table:style-name="ce12">
            <text:p>875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41" table:style-name="ce11">
            <text:p>74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23.2" table:style-name="ce12">
            <text:p>1.12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RIS ACCOGLIENZA COOP SOCIALE ONLUS</text:p>
          </table:table-cell>
          <table:table-cell office:value-type="float" office:value="738" table:style-name="ce11">
            <text:p>738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761.9" table:style-name="ce12">
            <text:p>6.761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IDARIETA' E SERVIZI COOP.SOCIALE</text:p>
          </table:table-cell>
          <table:table-cell office:value-type="float" office:value="741" table:style-name="ce11">
            <text:p>741</text:p>
          </table:table-cell>
          <table:table-cell office:value-type="string" table:style-name="ce11">
            <text:p>07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73.24" table:style-name="ce12">
            <text:p>973,2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81" table:style-name="ce11">
            <text:p>18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29.9000000000001" table:style-name="ce12">
            <text:p>1.029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OP. LOTTA CONTRO L'EMARGINAZIONE-ONLUS</text:p>
          </table:table-cell>
          <table:table-cell office:value-type="float" office:value="183" table:style-name="ce11">
            <text:p>18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40.0100000000002" table:style-name="ce12">
            <text:p>2.140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73.16" table:style-name="ce12">
            <text:p>1.373,1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28.91" table:style-name="ce12">
            <text:p>1.928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66.91" table:style-name="ce12">
            <text:p>2.266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RENATO PIATTI ONLUS</text:p>
          </table:table-cell>
          <table:table-cell office:value-type="float" office:value="200" table:style-name="ce11">
            <text:p>20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463.67" table:style-name="ce12">
            <text:p>3.463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LUIGI SOCIETA' COOPERATIVA SOCIALE</text:p>
          </table:table-cell>
          <table:table-cell office:value-type="float" office:value="213" table:style-name="ce11">
            <text:p>21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480.5" table:style-name="ce12">
            <text:p>3.48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LUIGI SOCIETA' COOPERATIVA SOCIALE</text:p>
          </table:table-cell>
          <table:table-cell office:value-type="float" office:value="213" table:style-name="ce11">
            <text:p>213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80.5" table:style-name="ce12">
            <text:p>3.58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JA <text:s/>ZIA UR REHMAN</text:p>
          </table:table-cell>
          <table:table-cell office:value-type="float" office:value="1541" table:style-name="ce11">
            <text:p>154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8.84" table:style-name="ce12">
            <text:p>58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RR <text:s/>SADIO</text:p>
          </table:table-cell>
          <table:table-cell office:value-type="float" office:value="1542" table:style-name="ce11">
            <text:p>154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.25" table:style-name="ce12">
            <text:p>5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THTHAMIGE DON <text:s/>RUVINA DILHANI</text:p>
          </table:table-cell>
          <table:table-cell office:value-type="float" office:value="1543" table:style-name="ce11">
            <text:p>154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VELLON FLORES <text:s/>IBELSI MELANI</text:p>
          </table:table-cell>
          <table:table-cell office:value-type="float" office:value="1544" table:style-name="ce11">
            <text:p>154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HAKHNEVAZ <text:s/>OXANA</text:p>
          </table:table-cell>
          <table:table-cell office:value-type="float" office:value="1545" table:style-name="ce11">
            <text:p>154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4" table:style-name="ce12">
            <text:p>57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LVA DE OLIVEIRA <text:s text:c="2"/>ANA VIRGINIA</text:p>
          </table:table-cell>
          <table:table-cell office:value-type="float" office:value="1546" table:style-name="ce11">
            <text:p>154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4.36" table:style-name="ce12">
            <text:p>334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LDAVINI <text:s/>ALESSANDRA</text:p>
          </table:table-cell>
          <table:table-cell office:value-type="float" office:value="1547" table:style-name="ce11">
            <text:p>154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UMIR <text:s/>ABDELKADER</text:p>
          </table:table-cell>
          <table:table-cell office:value-type="float" office:value="1548" table:style-name="ce11">
            <text:p>154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.93" table:style-name="ce12">
            <text:p>11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FAJ <text:s/>VIOLETA</text:p>
          </table:table-cell>
          <table:table-cell office:value-type="float" office:value="1549" table:style-name="ce11">
            <text:p>154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A <text:s/>ELISEA</text:p>
          </table:table-cell>
          <table:table-cell office:value-type="float" office:value="1550" table:style-name="ce11">
            <text:p>155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3.37" table:style-name="ce12">
            <text:p>193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AAOUIRA <text:s/>ABDELMAJID</text:p>
          </table:table-cell>
          <table:table-cell office:value-type="float" office:value="1551" table:style-name="ce11">
            <text:p>155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4.8" table:style-name="ce12">
            <text:p>11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IOUTIOU <text:s/>LOUBNA</text:p>
          </table:table-cell>
          <table:table-cell office:value-type="float" office:value="1552" table:style-name="ce11">
            <text:p>155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9.38" table:style-name="ce12">
            <text:p>179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UKSANI <text:s/>LIZA</text:p>
          </table:table-cell>
          <table:table-cell office:value-type="float" office:value="1553" table:style-name="ce11">
            <text:p>155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WICKRAMA ARACHCHI <text:s/>SAMANCHANDANA</text:p>
          </table:table-cell>
          <table:table-cell office:value-type="float" office:value="1554" table:style-name="ce11">
            <text:p>155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0.23" table:style-name="ce12">
            <text:p>50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XHAJAJ <text:s/>YLLI</text:p>
          </table:table-cell>
          <table:table-cell office:value-type="float" office:value="1555" table:style-name="ce11">
            <text:p>155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YOUSAF <text:s/>SALMAN</text:p>
          </table:table-cell>
          <table:table-cell office:value-type="float" office:value="1556" table:style-name="ce11">
            <text:p>155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8.84" table:style-name="ce12">
            <text:p>58,8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MORA <text:s/>ALLAN</text:p>
          </table:table-cell>
          <table:table-cell office:value-type="float" office:value="1557" table:style-name="ce11">
            <text:p>155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9.2" table:style-name="ce12">
            <text:p>29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TEY <text:s/>ELIZABETH</text:p>
          </table:table-cell>
          <table:table-cell office:value-type="float" office:value="1537" table:style-name="ce11">
            <text:p>153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1.71" table:style-name="ce12">
            <text:p>221,7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REZ <text:s/>HEIDY VANESA</text:p>
          </table:table-cell>
          <table:table-cell office:value-type="float" office:value="1538" table:style-name="ce11">
            <text:p>153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6.55" table:style-name="ce12">
            <text:p>186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NCE SARMIENTO <text:s/>DIEGO ALEXANDER</text:p>
          </table:table-cell>
          <table:table-cell office:value-type="float" office:value="1539" table:style-name="ce11">
            <text:p>153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4.63" table:style-name="ce12">
            <text:p>394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CHDI <text:s/>NABILA</text:p>
          </table:table-cell>
          <table:table-cell office:value-type="float" office:value="1540" table:style-name="ce11">
            <text:p>154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63" table:style-name="ce11">
            <text:p>63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37.53" table:style-name="ce12">
            <text:p>1.637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67" table:style-name="ce11">
            <text:p>6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74.72" table:style-name="ce12">
            <text:p>2.974,7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67" table:style-name="ce11">
            <text:p>67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07.5" table:style-name="ce12">
            <text:p>3.007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70" table:style-name="ce11">
            <text:p>70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621.31" table:style-name="ce12">
            <text:p>13.621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JAOUI <text:s/>FAOUZI</text:p>
          </table:table-cell>
          <table:table-cell office:value-type="float" office:value="1047" table:style-name="ce11">
            <text:p>1047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TTO <text:s/>FRANCESCA</text:p>
          </table:table-cell>
          <table:table-cell office:value-type="float" office:value="1050" table:style-name="ce11">
            <text:p>1050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INNARI <text:s/>MICHELANGELO</text:p>
          </table:table-cell>
          <table:table-cell office:value-type="float" office:value="1052" table:style-name="ce11">
            <text:p>105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00" table:style-name="ce12">
            <text:p>6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LMA <text:s/>LUCIANA</text:p>
          </table:table-cell>
          <table:table-cell office:value-type="float" office:value="1051" table:style-name="ce11">
            <text:p>1051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INER UNO SRL</text:p>
          </table:table-cell>
          <table:table-cell office:value-type="float" office:value="265" table:style-name="ce11">
            <text:p>26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557.99" table:style-name="ce12">
            <text:p>4.557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ORA' 97-SOC.COOP.SOCIALE ONLUS</text:p>
          </table:table-cell>
          <table:table-cell office:value-type="float" office:value="242" table:style-name="ce11">
            <text:p>242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71.2800000000002" table:style-name="ce12">
            <text:p>2.071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E.MAR. COOP. SOCIALE O.N.L.U.S.</text:p>
          </table:table-cell>
          <table:table-cell office:value-type="float" office:value="244" table:style-name="ce11">
            <text:p>24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82.5" table:style-name="ce12">
            <text:p>2.78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SORZIO ZENIT SOCIALE SOCIETA' COOPERA</text:p>
          </table:table-cell>
          <table:table-cell office:value-type="float" office:value="249" table:style-name="ce11">
            <text:p>24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60.08" table:style-name="ce12">
            <text:p>1.360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 VITA SOCIETA' COOP.SOCIALE ONLUS</text:p>
          </table:table-cell>
          <table:table-cell office:value-type="float" office:value="261" table:style-name="ce11">
            <text:p>26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46.54" table:style-name="ce12">
            <text:p>1.346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IECORO <text:s/>MARIA</text:p>
          </table:table-cell>
          <table:table-cell office:value-type="float" office:value="268" table:style-name="ce11">
            <text:p>26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911.67" table:style-name="ce12">
            <text:p>911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 GIACOMO S.R.L.</text:p>
          </table:table-cell>
          <table:table-cell office:value-type="float" office:value="211" table:style-name="ce11">
            <text:p>21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34.4000000000001" table:style-name="ce12">
            <text:p>1.234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RENI ORIZZONTI 1 SRL</text:p>
          </table:table-cell>
          <table:table-cell office:value-type="float" office:value="517" table:style-name="ce11">
            <text:p>517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774.25" table:style-name="ce12">
            <text:p>774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TEO COOPERATIVA SOCIALE ONLUS</text:p>
          </table:table-cell>
          <table:table-cell office:value-type="float" office:value="1379" table:style-name="ce11">
            <text:p>1379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814.3599999999997" table:style-name="ce12">
            <text:p>4.814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DER.CASA REGIONALE LOMBARDIA</text:p>
          </table:table-cell>
          <table:table-cell office:value-type="float" office:value="814" table:style-name="ce11">
            <text:p>814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46" table:style-name="ce12">
            <text:p>1.74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530" table:style-name="ce11">
            <text:p>530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5951.65000000002" table:style-name="ce12">
            <text:p>275.951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FFAS TICINO ONLUS DI SOMMA LOMBARDO</text:p>
          </table:table-cell>
          <table:table-cell office:value-type="float" office:value="310" table:style-name="ce11">
            <text:p>310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604" table:style-name="ce12">
            <text:p>2.6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ETELLA <text:s/>MARIA CARMEN</text:p>
          </table:table-cell>
          <table:table-cell office:value-type="float" office:value="1473" table:style-name="ce11">
            <text:p>147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3.28" table:style-name="ce12">
            <text:p>253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TTO POLLICINO ONLUS-SOC.COOP.SOC.</text:p>
          </table:table-cell>
          <table:table-cell office:value-type="float" office:value="365" table:style-name="ce11">
            <text:p>365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35" table:style-name="ce12">
            <text:p>3.13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ESTER COOPERATIVA SOCIALE</text:p>
          </table:table-cell>
          <table:table-cell office:value-type="float" office:value="371" table:style-name="ce11">
            <text:p>371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94.44" table:style-name="ce12">
            <text:p>1.694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NCHENKO <text:s/>KAMILLA</text:p>
          </table:table-cell>
          <table:table-cell office:value-type="float" office:value="1474" table:style-name="ce11">
            <text:p>147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VERIO <text:s/>ANTILIA</text:p>
          </table:table-cell>
          <table:table-cell office:value-type="float" office:value="1475" table:style-name="ce11">
            <text:p>147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MAJ <text:s text:c="2"/>VIOLETA</text:p>
          </table:table-cell>
          <table:table-cell office:value-type="float" office:value="1476" table:style-name="ce11">
            <text:p>147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 CICCO <text:s/>SIMONA</text:p>
          </table:table-cell>
          <table:table-cell office:value-type="float" office:value="1477" table:style-name="ce11">
            <text:p>147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OMANSKA <text:s text:c="2"/>JOANNA SYLWIA</text:p>
          </table:table-cell>
          <table:table-cell office:value-type="float" office:value="1478" table:style-name="ce11">
            <text:p>147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DIAI <text:s/>BOUCHRA</text:p>
          </table:table-cell>
          <table:table-cell office:value-type="float" office:value="1479" table:style-name="ce11">
            <text:p>147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.45" table:style-name="ce12">
            <text:p>100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 MANSOURY <text:s/>HAYAT</text:p>
          </table:table-cell>
          <table:table-cell office:value-type="float" office:value="1480" table:style-name="ce11">
            <text:p>148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FERNO</text:p>
          </table:table-cell>
          <table:table-cell office:value-type="float" office:value="1164" table:style-name="ce11">
            <text:p>1164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.7" table:style-name="ce12">
            <text:p>10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MARDY <text:s/>DOUNIA</text:p>
          </table:table-cell>
          <table:table-cell office:value-type="float" office:value="1483" table:style-name="ce11">
            <text:p>148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6.55" table:style-name="ce12">
            <text:p>186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 OUERD <text:s/>EL MOSTAFA'</text:p>
          </table:table-cell>
          <table:table-cell office:value-type="float" office:value="1481" table:style-name="ce11">
            <text:p>148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1.33" table:style-name="ce12">
            <text:p>201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LEZI <text:s/>ZAMIR</text:p>
          </table:table-cell>
          <table:table-cell office:value-type="float" office:value="1482" table:style-name="ce11">
            <text:p>148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NNACHAM <text:s/>YAMNA</text:p>
          </table:table-cell>
          <table:table-cell office:value-type="float" office:value="1484" table:style-name="ce11">
            <text:p>148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SSEBAIY <text:s/>HASNA</text:p>
          </table:table-cell>
          <table:table-cell office:value-type="float" office:value="1485" table:style-name="ce11">
            <text:p>148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4.8" table:style-name="ce12">
            <text:p>11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VSEYKO <text:s/>OLGA</text:p>
          </table:table-cell>
          <table:table-cell office:value-type="float" office:value="1486" table:style-name="ce11">
            <text:p>148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TTIPALDI <text:s/>ROBERTO</text:p>
          </table:table-cell>
          <table:table-cell office:value-type="float" office:value="1487" table:style-name="ce11">
            <text:p>148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6.55" table:style-name="ce12">
            <text:p>186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ZIA <text:s/>BATOOL</text:p>
          </table:table-cell>
          <table:table-cell office:value-type="float" office:value="1488" table:style-name="ce11">
            <text:p>148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5.04" table:style-name="ce12">
            <text:p>105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SE' <text:s/>AIRINA MICAELA</text:p>
          </table:table-cell>
          <table:table-cell office:value-type="float" office:value="1489" table:style-name="ce11">
            <text:p>148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RCIA LIMA <text:s/>SILVIA MILAGROS</text:p>
          </table:table-cell>
          <table:table-cell office:value-type="float" office:value="1490" table:style-name="ce11">
            <text:p>149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8.08" table:style-name="ce12">
            <text:p>208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ECAJ <text:s/>RAJMONDA</text:p>
          </table:table-cell>
          <table:table-cell office:value-type="float" office:value="1491" table:style-name="ce11">
            <text:p>149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8.3" table:style-name="ce12">
            <text:p>258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JINI <text:s/>VALENTINA</text:p>
          </table:table-cell>
          <table:table-cell office:value-type="float" office:value="1492" table:style-name="ce11">
            <text:p>149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8.89" table:style-name="ce12">
            <text:p>388,8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JOLAJ <text:s/>ALMA</text:p>
          </table:table-cell>
          <table:table-cell office:value-type="float" office:value="1493" table:style-name="ce11">
            <text:p>149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EYE <text:s/>TIDIANE</text:p>
          </table:table-cell>
          <table:table-cell office:value-type="float" office:value="1494" table:style-name="ce11">
            <text:p>149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4.8" table:style-name="ce12">
            <text:p>11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ZMAN DE FIGUEROA <text:s text:c="2"/>BLANCA ESTELA</text:p>
          </table:table-cell>
          <table:table-cell office:value-type="float" office:value="1495" table:style-name="ce11">
            <text:p>149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7.05" table:style-name="ce12">
            <text:p>297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AQUE <text:s/>SHEIKH SANAUL</text:p>
          </table:table-cell>
          <table:table-cell office:value-type="float" office:value="1496" table:style-name="ce11">
            <text:p>149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8.82" table:style-name="ce12">
            <text:p>118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ARIZI <text:s/>EUKLIDA</text:p>
          </table:table-cell>
          <table:table-cell office:value-type="float" office:value="1497" table:style-name="ce11">
            <text:p>149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.29" table:style-name="ce12">
            <text:p>32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AZIM <text:s/>ABDELMAJID</text:p>
          </table:table-cell>
          <table:table-cell office:value-type="float" office:value="1498" table:style-name="ce11">
            <text:p>149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36.78" table:style-name="ce12">
            <text:p>236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RMAT <text:s/>HASNA</text:p>
          </table:table-cell>
          <table:table-cell office:value-type="float" office:value="1499" table:style-name="ce11">
            <text:p>149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6.38" table:style-name="ce12">
            <text:p>27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OSSAIN <text:s/>AFZAL</text:p>
          </table:table-cell>
          <table:table-cell office:value-type="float" office:value="1500" table:style-name="ce11">
            <text:p>150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UAROC PASTRANA <text:s/>JULI</text:p>
          </table:table-cell>
          <table:table-cell office:value-type="float" office:value="1501" table:style-name="ce11">
            <text:p>150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HYA <text:s/>MOUHSSINE</text:p>
          </table:table-cell>
          <table:table-cell office:value-type="float" office:value="1503" table:style-name="ce11">
            <text:p>150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4.26" table:style-name="ce12">
            <text:p>154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HYA <text:s/>FATIMA</text:p>
          </table:table-cell>
          <table:table-cell office:value-type="float" office:value="1502" table:style-name="ce11">
            <text:p>150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3.23" table:style-name="ce12">
            <text:p>243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JAOUHARI LEBRARI <text:s text:c="2"/>FOUZIA</text:p>
          </table:table-cell>
          <table:table-cell office:value-type="float" office:value="1504" table:style-name="ce11">
            <text:p>150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JAVED <text:s/>YASAR</text:p>
          </table:table-cell>
          <table:table-cell office:value-type="float" office:value="1505" table:style-name="ce11">
            <text:p>150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2.59" table:style-name="ce12">
            <text:p>402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JAYASINGHE ARACHCHIGE <text:s/>UMESHA MADUWANTHI</text:p>
          </table:table-cell>
          <table:table-cell office:value-type="float" office:value="1506" table:style-name="ce11">
            <text:p>150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JAYAWEERAGE FERNANDO <text:s/>NIMALI PRASADENI K</text:p>
          </table:table-cell>
          <table:table-cell office:value-type="float" office:value="1507" table:style-name="ce11">
            <text:p>15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JUBANI <text:s text:c="2"/>GJERGJ</text:p>
          </table:table-cell>
          <table:table-cell office:value-type="float" office:value="1508" table:style-name="ce11">
            <text:p>15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2.02" table:style-name="ce12">
            <text:p>292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ADMIRI <text:s/>NABIL</text:p>
          </table:table-cell>
          <table:table-cell office:value-type="float" office:value="1509" table:style-name="ce11">
            <text:p>150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21.44" table:style-name="ce12">
            <text:p>321,4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ALA <text:s/>MEHMET</text:p>
          </table:table-cell>
          <table:table-cell office:value-type="float" office:value="1510" table:style-name="ce11">
            <text:p>151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1.8" table:style-name="ce12">
            <text:p>40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APLLANI <text:s/>DRINI</text:p>
          </table:table-cell>
          <table:table-cell office:value-type="float" office:value="1511" table:style-name="ce11">
            <text:p>151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HOUKHANI <text:s/>EL MAATI</text:p>
          </table:table-cell>
          <table:table-cell office:value-type="float" office:value="1512" table:style-name="ce11">
            <text:p>151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80.28" table:style-name="ce12">
            <text:p>380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ITABRHI <text:s text:c="2"/>LAILA</text:p>
          </table:table-cell>
          <table:table-cell office:value-type="float" office:value="1513" table:style-name="ce11">
            <text:p>151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RYPCA <text:s/>KLODJANA</text:p>
          </table:table-cell>
          <table:table-cell office:value-type="float" office:value="1514" table:style-name="ce11">
            <text:p>151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USIJA <text:s text:c="2"/>BUKURIJE</text:p>
          </table:table-cell>
          <table:table-cell office:value-type="float" office:value="1515" table:style-name="ce11">
            <text:p>151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29.6" table:style-name="ce12">
            <text:p>2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URITO <text:s/>BARBARA</text:p>
          </table:table-cell>
          <table:table-cell office:value-type="float" office:value="1516" table:style-name="ce11">
            <text:p>151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INDAO MACIAS <text:s/>MARISOL LUCRECIA</text:p>
          </table:table-cell>
          <table:table-cell office:value-type="float" office:value="1517" table:style-name="ce11">
            <text:p>151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58.3" table:style-name="ce12">
            <text:p>258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DDALONI <text:s/>PASQUALE</text:p>
          </table:table-cell>
          <table:table-cell office:value-type="float" office:value="1518" table:style-name="ce11">
            <text:p>151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ININI <text:s/>AURORA</text:p>
          </table:table-cell>
          <table:table-cell office:value-type="float" office:value="1519" table:style-name="ce11">
            <text:p>151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IZA <text:s/>AMAL</text:p>
          </table:table-cell>
          <table:table-cell office:value-type="float" office:value="1520" table:style-name="ce11">
            <text:p>15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CILLO LOOR <text:s/>ANGELA LUCIA</text:p>
          </table:table-cell>
          <table:table-cell office:value-type="float" office:value="1521" table:style-name="ce11">
            <text:p>152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45.39" table:style-name="ce12">
            <text:p>245,3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INELLI <text:s/>MARIA</text:p>
          </table:table-cell>
          <table:table-cell office:value-type="float" office:value="1522" table:style-name="ce11">
            <text:p>152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4.8" table:style-name="ce12">
            <text:p>114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KAJ <text:s/>DIANA</text:p>
          </table:table-cell>
          <table:table-cell office:value-type="float" office:value="1523" table:style-name="ce11">
            <text:p>152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79.83" table:style-name="ce12">
            <text:p>279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SKANI <text:s/>SALAH</text:p>
          </table:table-cell>
          <table:table-cell office:value-type="float" office:value="1524" table:style-name="ce11">
            <text:p>152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40.81" table:style-name="ce12">
            <text:p>340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NFOU <text:s/>HANANE</text:p>
          </table:table-cell>
          <table:table-cell office:value-type="float" office:value="1525" table:style-name="ce11">
            <text:p>152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2.74" table:style-name="ce12">
            <text:p>132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T HASANI <text:s/>ANISA</text:p>
          </table:table-cell>
          <table:table-cell office:value-type="float" office:value="1526" table:style-name="ce11">
            <text:p>152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NEI <text:s/>KARIMA</text:p>
          </table:table-cell>
          <table:table-cell office:value-type="float" office:value="1527" table:style-name="ce11">
            <text:p>152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4.04" table:style-name="ce12">
            <text:p>184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RIGATE <text:s/>MARIA</text:p>
          </table:table-cell>
          <table:table-cell office:value-type="float" office:value="1528" table:style-name="ce11">
            <text:p>152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ABIL AZIZ SEWIHA <text:s/>MEDHAT</text:p>
          </table:table-cell>
          <table:table-cell office:value-type="float" office:value="1529" table:style-name="ce11">
            <text:p>152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2.2" table:style-name="ce12">
            <text:p>172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AJEM <text:s/>YOUNASS</text:p>
          </table:table-cell>
          <table:table-cell office:value-type="float" office:value="1530" table:style-name="ce11">
            <text:p>153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3.74" table:style-name="ce12">
            <text:p>293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DIAYE <text:s/>SOULEYMANE</text:p>
          </table:table-cell>
          <table:table-cell office:value-type="float" office:value="1532" table:style-name="ce11">
            <text:p>153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7.62" table:style-name="ce12">
            <text:p>137,6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DIAYE <text:s/>BOUSSO</text:p>
          </table:table-cell>
          <table:table-cell office:value-type="float" office:value="1531" table:style-name="ce11">
            <text:p>153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5.03" table:style-name="ce12">
            <text:p>165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WANKWO <text:s/>UCHE HELEN</text:p>
          </table:table-cell>
          <table:table-cell office:value-type="float" office:value="1533" table:style-name="ce11">
            <text:p>153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1.35" table:style-name="ce12">
            <text:p>141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CHOA DURAZNO <text:s/>GABRIELA ALEJANDRA</text:p>
          </table:table-cell>
          <table:table-cell office:value-type="float" office:value="1534" table:style-name="ce11">
            <text:p>153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TMANI <text:s/>SAIDA</text:p>
          </table:table-cell>
          <table:table-cell office:value-type="float" office:value="1535" table:style-name="ce11">
            <text:p>153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LUKA <text:s/>MAJILINDA</text:p>
          </table:table-cell>
          <table:table-cell office:value-type="float" office:value="1536" table:style-name="ce11">
            <text:p>153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1.8" table:style-name="ce12">
            <text:p>401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BELLORA ONLUS</text:p>
          </table:table-cell>
          <table:table-cell office:value-type="float" office:value="251" table:style-name="ce11">
            <text:p>25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6208.12" table:style-name="ce12">
            <text:p>6.208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254" table:style-name="ce11">
            <text:p>25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44.52" table:style-name="ce12">
            <text:p>5.644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OGES SOC.COOPERATIVA SOCIALE</text:p>
          </table:table-cell>
          <table:table-cell office:value-type="float" office:value="271" table:style-name="ce11">
            <text:p>271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57.42" table:style-name="ce12">
            <text:p>1.257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275" table:style-name="ce11">
            <text:p>27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96.28" table:style-name="ce12">
            <text:p>3.096,2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LA SANTA MARIA SOC.COOP.SOCIALE</text:p>
          </table:table-cell>
          <table:table-cell office:value-type="float" office:value="275" table:style-name="ce11">
            <text:p>275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17.75" table:style-name="ce12">
            <text:p>3.117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 ASSISTANCE S.C.S.</text:p>
          </table:table-cell>
          <table:table-cell office:value-type="float" office:value="190" table:style-name="ce11">
            <text:p>190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36.75" table:style-name="ce12">
            <text:p>1.436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DON CARLO GNOCCHI ONLUS</text:p>
          </table:table-cell>
          <table:table-cell office:value-type="float" office:value="194" table:style-name="ce11">
            <text:p>194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43" table:style-name="ce12">
            <text:p>2.94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.ISTITUTO MADONNA DELLA CROCE ONLU</text:p>
          </table:table-cell>
          <table:table-cell office:value-type="float" office:value="196" table:style-name="ce11">
            <text:p>19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03.05" table:style-name="ce12">
            <text:p>1.003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IONE CENTRO DI ACCOGLIENZA PER ANZ</text:p>
          </table:table-cell>
          <table:table-cell office:value-type="float" office:value="198" table:style-name="ce11">
            <text:p>19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07.51" table:style-name="ce12">
            <text:p>407,5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AZ.ISTITUTO MADONNA DELLA CROCE ONLU</text:p>
          </table:table-cell>
          <table:table-cell office:value-type="float" office:value="199" table:style-name="ce11">
            <text:p>199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54.96" table:style-name="ce12">
            <text:p>1.554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GLIELMI <text:s/>CAROLINA</text:p>
          </table:table-cell>
          <table:table-cell office:value-type="float" office:value="1342" table:style-name="ce11">
            <text:p>134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00" table:style-name="ce12">
            <text:p>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MMOBILIARE BORSE DI ANDREINI C.&amp;C. SAS</text:p>
          </table:table-cell>
          <table:table-cell office:value-type="float" office:value="1343" table:style-name="ce11">
            <text:p>134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802" table:style-name="ce12">
            <text:p>80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497" table:style-name="ce11">
            <text:p>49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.4" table:style-name="ce12">
            <text:p>3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L MELO ONLUS SOCIETA' COOPERATIVA SOCIA</text:p>
          </table:table-cell>
          <table:table-cell office:value-type="float" office:value="865" table:style-name="ce11">
            <text:p>865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90.46" table:style-name="ce12">
            <text:p>590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ENERAZIONI FA SOCIETA' COOPERATIVA SOCI</text:p>
          </table:table-cell>
          <table:table-cell office:value-type="float" office:value="1363" table:style-name="ce11">
            <text:p>1363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929.5" table:style-name="ce12">
            <text:p>2.929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TIQ <text:s/>ILHAM</text:p>
          </table:table-cell>
          <table:table-cell office:value-type="float" office:value="1450" table:style-name="ce11">
            <text:p>145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BDELALIM <text:s/>HANI MOUSTAFA ABDALLA</text:p>
          </table:table-cell>
          <table:table-cell office:value-type="float" office:value="1441" table:style-name="ce11">
            <text:p>144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9.38" table:style-name="ce12">
            <text:p>179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UIRRE GALLARDO <text:s/>JACKELINE DEL ROSARIO</text:p>
          </table:table-cell>
          <table:table-cell office:value-type="float" office:value="1442" table:style-name="ce11">
            <text:p>144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4" table:style-name="ce12">
            <text:p>57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HMED <text:s/>EMAD SALAH ABDELGHANI</text:p>
          </table:table-cell>
          <table:table-cell office:value-type="float" office:value="1444" table:style-name="ce11">
            <text:p>144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HMED <text:s/>ABDUL NAYEEM</text:p>
          </table:table-cell>
          <table:table-cell office:value-type="float" office:value="1443" table:style-name="ce11">
            <text:p>144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50.68" table:style-name="ce12">
            <text:p>150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IT FARIA <text:s/>ASSIA</text:p>
          </table:table-cell>
          <table:table-cell office:value-type="float" office:value="1445" table:style-name="ce11">
            <text:p>144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.93" table:style-name="ce12">
            <text:p>11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OVISI <text:s/>FRANCESCO</text:p>
          </table:table-cell>
          <table:table-cell office:value-type="float" office:value="1446" table:style-name="ce11">
            <text:p>144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VAREZ ROMERO <text:s/>EMMA CARMEN</text:p>
          </table:table-cell>
          <table:table-cell office:value-type="float" office:value="1447" table:style-name="ce11">
            <text:p>144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MARIEICOSMA <text:s text:c="2"/>ANDREEA FLORENTINA</text:p>
          </table:table-cell>
          <table:table-cell office:value-type="float" office:value="1448" table:style-name="ce11">
            <text:p>144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11.21" table:style-name="ce12">
            <text:p>111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OH <text:s/>MAYE THERESE</text:p>
          </table:table-cell>
          <table:table-cell office:value-type="float" office:value="1449" table:style-name="ce11">
            <text:p>144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5.79" table:style-name="ce12">
            <text:p>175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API <text:s/>SILVANA</text:p>
          </table:table-cell>
          <table:table-cell office:value-type="float" office:value="1451" table:style-name="ce11">
            <text:p>145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1.35000000000002" table:style-name="ce12">
            <text:p>301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ZIZ <text:s/>RUKHSANA</text:p>
          </table:table-cell>
          <table:table-cell office:value-type="float" office:value="1452" table:style-name="ce11">
            <text:p>145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30.30000000000001" table:style-name="ce12">
            <text:p>130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KHERI <text:s/>AICHA</text:p>
          </table:table-cell>
          <table:table-cell office:value-type="float" office:value="1453" table:style-name="ce11">
            <text:p>145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06.91" table:style-name="ce12">
            <text:p>106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RDHOLLARI <text:s/>RUDOLF</text:p>
          </table:table-cell>
          <table:table-cell office:value-type="float" office:value="1454" table:style-name="ce11">
            <text:p>145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JOLLI <text:s/>ENIDA</text:p>
          </table:table-cell>
          <table:table-cell office:value-type="float" office:value="1455" table:style-name="ce11">
            <text:p>145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L BATTAH <text:s/>LOUBNA</text:p>
          </table:table-cell>
          <table:table-cell office:value-type="float" office:value="1456" table:style-name="ce11">
            <text:p>145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8.37" table:style-name="ce12">
            <text:p>178,3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N NASR <text:s/>MEHDI</text:p>
          </table:table-cell>
          <table:table-cell office:value-type="float" office:value="1457" table:style-name="ce11">
            <text:p>145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BI <text:s/>FOUZIA</text:p>
          </table:table-cell>
          <table:table-cell office:value-type="float" office:value="1458" table:style-name="ce11">
            <text:p>145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6.83" table:style-name="ce12">
            <text:p>56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ZGUIRNE <text:s/>MUSTAPHA</text:p>
          </table:table-cell>
          <table:table-cell office:value-type="float" office:value="1459" table:style-name="ce11">
            <text:p>145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79.38" table:style-name="ce12">
            <text:p>179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TRON <text:s/>JHOSELIN NINOSCA</text:p>
          </table:table-cell>
          <table:table-cell office:value-type="float" office:value="1460" table:style-name="ce11">
            <text:p>146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LERO ROMERO <text:s/>NANCY KATHERINE</text:p>
          </table:table-cell>
          <table:table-cell office:value-type="float" office:value="1461" table:style-name="ce11">
            <text:p>146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MPUZANO TORRES <text:s/>JOHANNA ESTEFANIA</text:p>
          </table:table-cell>
          <table:table-cell office:value-type="float" office:value="1462" table:style-name="ce11">
            <text:p>146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59.75" table:style-name="ce12">
            <text:p>359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BONE <text:s/>MICHELA</text:p>
          </table:table-cell>
          <table:table-cell office:value-type="float" office:value="1463" table:style-name="ce11">
            <text:p>146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OPRESE CANAY <text:s text:c="2"/>JUAN JOSE</text:p>
          </table:table-cell>
          <table:table-cell office:value-type="float" office:value="1464" table:style-name="ce11">
            <text:p>146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STILLO RAMIREZ <text:s/>VERONICA SOFIA</text:p>
          </table:table-cell>
          <table:table-cell office:value-type="float" office:value="1465" table:style-name="ce11">
            <text:p>146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01.35000000000002" table:style-name="ce12">
            <text:p>301,3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VALLARO <text:s/>GIANFRANCO</text:p>
          </table:table-cell>
          <table:table-cell office:value-type="float" office:value="1466" table:style-name="ce11">
            <text:p>146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83.68" table:style-name="ce12">
            <text:p>183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AGRAOUI <text:s/>KARIMA</text:p>
          </table:table-cell>
          <table:table-cell office:value-type="float" office:value="1467" table:style-name="ce11">
            <text:p>146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15.25" table:style-name="ce12">
            <text:p>215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AKIRI <text:s/>ABDELKRIM</text:p>
          </table:table-cell>
          <table:table-cell office:value-type="float" office:value="1468" table:style-name="ce11">
            <text:p>146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OUK <text:s/>ABDELHAMID</text:p>
          </table:table-cell>
          <table:table-cell office:value-type="float" office:value="1469" table:style-name="ce11">
            <text:p>146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15.7" table:style-name="ce12">
            <text:p>315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RDANO AL CAMPO</text:p>
          </table:table-cell>
          <table:table-cell office:value-type="float" office:value="744" table:style-name="ce11">
            <text:p>744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5000" table:style-name="ce12">
            <text:p>55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0" table:style-name="ce11">
            <text:p>107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93.2" table:style-name="ce12">
            <text:p>393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0" table:style-name="ce11">
            <text:p>107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8.69999999999999" table:style-name="ce12">
            <text:p>148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70" table:style-name="ce11">
            <text:p>107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335.19" table:style-name="ce12">
            <text:p>335,1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LER-VARESE-COMO-MONZA/BRIANZA-BUSTO A.</text:p>
          </table:table-cell>
          <table:table-cell office:value-type="float" office:value="72" table:style-name="ce11">
            <text:p>72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ANDROGLIO <text:s/>UBERTO</text:p>
          </table:table-cell>
          <table:table-cell office:value-type="float" office:value="73" table:style-name="ce11">
            <text:p>73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400" table:style-name="ce12">
            <text:p>1.4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TA <text:s/>MARIA CHIARA</text:p>
          </table:table-cell>
          <table:table-cell office:value-type="float" office:value="74" table:style-name="ce11">
            <text:p>74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200" table:style-name="ce12">
            <text:p>1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LOMBO <text:s/>SUSANNA FRANCESCA</text:p>
          </table:table-cell>
          <table:table-cell office:value-type="float" office:value="1470" table:style-name="ce11">
            <text:p>147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574" table:style-name="ce12">
            <text:p>57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LOMBO <text:s/>GISELLA</text:p>
          </table:table-cell>
          <table:table-cell office:value-type="float" office:value="1471" table:style-name="ce11">
            <text:p>147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DORELLI <text:s/>ELENA</text:p>
          </table:table-cell>
          <table:table-cell office:value-type="float" office:value="1472" table:style-name="ce11">
            <text:p>147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68.61" table:style-name="ce12">
            <text:p>168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79" table:style-name="ce11">
            <text:p>1679</text:p>
          </table:table-cell>
          <table:table-cell office:value-type="string" table:style-name="ce11">
            <text:p>27/03/2024</text:p>
          </table:table-cell>
          <table:table-cell office:value-type="string" table:style-name="ce10">
            <text:p>Altri servizi</text:p>
          </table:table-cell>
          <table:table-cell office:value-type="float" office:value="912.6" table:style-name="ce12">
            <text:p>912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CCELLINI DOTT. ETTORE VITTORIO</text:p>
          </table:table-cell>
          <table:table-cell office:value-type="float" office:value="441" table:style-name="ce11">
            <text:p>44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634.4" table:style-name="ce12">
            <text:p>634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8" table:style-name="ce11">
            <text:p>1638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Altri servizi</text:p>
          </table:table-cell>
          <table:table-cell office:value-type="float" office:value="2000" table:style-name="ce12">
            <text:p>2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ENTRO SERVIZI GROUP S.R.L.</text:p>
          </table:table-cell>
          <table:table-cell office:value-type="float" office:value="1634" table:style-name="ce11">
            <text:p>1634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Altri servizi</text:p>
          </table:table-cell>
          <table:table-cell office:value-type="float" office:value="1370" table:style-name="ce12">
            <text:p>1.37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42" table:style-name="ce11">
            <text:p>1642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Altri servizi</text:p>
          </table:table-cell>
          <table:table-cell office:value-type="float" office:value="1437.15" table:style-name="ce12">
            <text:p>1.437,1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IVRI SPA</text:p>
          </table:table-cell>
          <table:table-cell office:value-type="float" office:value="302" table:style-name="ce11">
            <text:p>302</text:p>
          </table:table-cell>
          <table:table-cell office:value-type="string" table:style-name="ce11">
            <text:p>18/01/2024</text:p>
          </table:table-cell>
          <table:table-cell office:value-type="string" table:style-name="ce10">
            <text:p>Altri servizi</text:p>
          </table:table-cell>
          <table:table-cell office:value-type="float" office:value="3481.36" table:style-name="ce12">
            <text:p>3.481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DIAZIONE INTEGRAZIONE-SOC.COOP.SOCIALE</text:p>
          </table:table-cell>
          <table:table-cell office:value-type="float" office:value="208" table:style-name="ce11">
            <text:p>208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2500" table:style-name="ce12">
            <text:p>2.5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3" table:style-name="ce11">
            <text:p>65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9.06" table:style-name="ce12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4" table:style-name="ce11">
            <text:p>654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8.5" table:style-name="ce12">
            <text:p>2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55" table:style-name="ce11">
            <text:p>655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ltri servizi</text:p>
          </table:table-cell>
          <table:table-cell office:value-type="float" office:value="28.5" table:style-name="ce12">
            <text:p>28,5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10">
            <text:p>SICURITALIA IVRI SPA</text:p>
          </table:table-cell>
          <table:table-cell office:value-type="float" office:value="160" table:style-name="ce11">
            <text:p>160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4054.47" table:style-name="ce12">
            <text:p>4.054,4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ICURITALIA IVRI SPA</text:p>
          </table:table-cell>
          <table:table-cell office:value-type="float" office:value="160" table:style-name="ce11">
            <text:p>160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Altri servizi</text:p>
          </table:table-cell>
          <table:table-cell office:value-type="float" office:value="4273.97" table:style-name="ce12">
            <text:p>4.273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CCELLINI DOTT. ETTORE VITTORIO</text:p>
          </table:table-cell>
          <table:table-cell office:value-type="float" office:value="187" table:style-name="ce11">
            <text:p>187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i servizi</text:p>
          </table:table-cell>
          <table:table-cell office:value-type="float" office:value="444.08" table:style-name="ce12">
            <text:p>444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2" table:style-name="ce11">
            <text:p>108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29.06" table:style-name="ce12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2" table:style-name="ce11">
            <text:p>158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12">
            <text:p>1.430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2" table:style-name="ce11">
            <text:p>1582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21354.55" table:style-name="ce12">
            <text:p>21.354,5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3" table:style-name="ce11">
            <text:p>33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12">
            <text:p>1.430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3" table:style-name="ce11">
            <text:p>333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21434.65" table:style-name="ce12">
            <text:p>21.434,6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1" table:style-name="ce11">
            <text:p>89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430.76" table:style-name="ce12">
            <text:p>1.430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1" table:style-name="ce11">
            <text:p>891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21434.63" table:style-name="ce12">
            <text:p>21.434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83" table:style-name="ce11">
            <text:p>108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ltri servizi</text:p>
          </table:table-cell>
          <table:table-cell office:value-type="float" office:value="28.5" table:style-name="ce12">
            <text:p>28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4 EXODUS SOCIETA' COOPERATIVA SOCIALE</text:p>
          </table:table-cell>
          <table:table-cell office:value-type="float" office:value="555" table:style-name="ce11">
            <text:p>555</text:p>
          </table:table-cell>
          <table:table-cell office:value-type="string" table:style-name="ce11">
            <text:p>30/01/2024</text:p>
          </table:table-cell>
          <table:table-cell office:value-type="string" table:style-name="ce10">
            <text:p>Altri servizi</text:p>
          </table:table-cell>
          <table:table-cell office:value-type="float" office:value="465.73" table:style-name="ce12">
            <text:p>465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ALBIZZATE</text:p>
          </table:table-cell>
          <table:table-cell office:value-type="float" office:value="1115" table:style-name="ce11">
            <text:p>1115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IRATE</text:p>
          </table:table-cell>
          <table:table-cell office:value-type="float" office:value="1116" table:style-name="ce11">
            <text:p>1116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SSANO MAGNAGO</text:p>
          </table:table-cell>
          <table:table-cell office:value-type="float" office:value="1117" table:style-name="ce11">
            <text:p>1117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CAVARIA CON PREMEZZO</text:p>
          </table:table-cell>
          <table:table-cell office:value-type="float" office:value="1118" table:style-name="ce11">
            <text:p>1118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OGGIONA CON S. STEFANO</text:p>
          </table:table-cell>
          <table:table-cell office:value-type="float" office:value="1121" table:style-name="ce11">
            <text:p>1121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SOLBIATE ARNO</text:p>
          </table:table-cell>
          <table:table-cell office:value-type="float" office:value="1123" table:style-name="ce11">
            <text:p>1123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JERAGO CON ORAGO</text:p>
          </table:table-cell>
          <table:table-cell office:value-type="float" office:value="1120" table:style-name="ce11">
            <text:p>1120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SAMARATE</text:p>
          </table:table-cell>
          <table:table-cell office:value-type="float" office:value="1122" table:style-name="ce11">
            <text:p>1122</text:p>
          </table:table-cell>
          <table:table-cell office:value-type="string" table:style-name="ce11">
            <text:p>07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UNE DI GALLARATE</text:p>
          </table:table-cell>
          <table:table-cell office:value-type="float" office:value="1119" table:style-name="ce11">
            <text:p>1119</text:p>
          </table:table-cell>
          <table:table-cell office:value-type="string" table:style-name="ce11">
            <text:p>08/03/2024</text:p>
          </table:table-cell>
          <table:table-cell office:value-type="string" table:style-name="ce10">
            <text:p>Altri servizi</text:p>
          </table:table-cell>
          <table:table-cell office:value-type="float" office:value="1000" table:style-name="ce12">
            <text:p>1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3SG-AZIENDA SPECIALE SERV.SOCIO SANITARI</text:p>
          </table:table-cell>
          <table:table-cell office:value-type="float" office:value="1637" table:style-name="ce11">
            <text:p>1637</text:p>
          </table:table-cell>
          <table:table-cell office:value-type="string" table:style-name="ce11">
            <text:p>22/03/2024</text:p>
          </table:table-cell>
          <table:table-cell office:value-type="string" table:style-name="ce10">
            <text:p>Altri servizi</text:p>
          </table:table-cell>
          <table:table-cell office:value-type="float" office:value="3339.96" table:style-name="ce12">
            <text:p>3.339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LANDINI <text:s/>MAGDA</text:p>
          </table:table-cell>
          <table:table-cell office:value-type="float" office:value="459" table:style-name="ce11">
            <text:p>45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IUDICE <text:s/>PASQUALINA</text:p>
          </table:table-cell>
          <table:table-cell office:value-type="float" office:value="447" table:style-name="ce11">
            <text:p>44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NELLA <text:s/>MARIANNA</text:p>
          </table:table-cell>
          <table:table-cell office:value-type="float" office:value="454" table:style-name="ce11">
            <text:p>45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RAVAGLIA <text:s/>PAOLO FELICE</text:p>
          </table:table-cell>
          <table:table-cell office:value-type="float" office:value="448" table:style-name="ce11">
            <text:p>44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TTINELLI <text:s/>AGOSTINA</text:p>
          </table:table-cell>
          <table:table-cell office:value-type="float" office:value="443" table:style-name="ce11">
            <text:p>44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OVATO <text:s/>SERGIA</text:p>
          </table:table-cell>
          <table:table-cell office:value-type="float" office:value="446" table:style-name="ce11">
            <text:p>44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ZZI <text:s/>MARIA ANGELA</text:p>
          </table:table-cell>
          <table:table-cell office:value-type="float" office:value="455" table:style-name="ce11">
            <text:p>45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OCCHIERI <text:s/>ANNA</text:p>
          </table:table-cell>
          <table:table-cell office:value-type="float" office:value="444" table:style-name="ce11">
            <text:p>44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RENZE <text:s/>ALESSANDRO</text:p>
          </table:table-cell>
          <table:table-cell office:value-type="float" office:value="1275" table:style-name="ce11">
            <text:p>127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ICO <text:s/>TIZIANO</text:p>
          </table:table-cell>
          <table:table-cell office:value-type="float" office:value="1281" table:style-name="ce11">
            <text:p>128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AVA <text:s/>MARIALUISA</text:p>
          </table:table-cell>
          <table:table-cell office:value-type="float" office:value="1285" table:style-name="ce11">
            <text:p>128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DELLI <text:s/>ELENA</text:p>
          </table:table-cell>
          <table:table-cell office:value-type="float" office:value="1411" table:style-name="ce11">
            <text:p>141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UNETTI <text:s/>MARINA</text:p>
          </table:table-cell>
          <table:table-cell office:value-type="float" office:value="1410" table:style-name="ce11">
            <text:p>141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GERIO <text:s/>RODOLFO</text:p>
          </table:table-cell>
          <table:table-cell office:value-type="float" office:value="1426" table:style-name="ce11">
            <text:p>142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NEGHETTI <text:s/>NATALE</text:p>
          </table:table-cell>
          <table:table-cell office:value-type="float" office:value="1415" table:style-name="ce11">
            <text:p>141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OGGIAN <text:s/>GIOVANNA</text:p>
          </table:table-cell>
          <table:table-cell office:value-type="float" office:value="1409" table:style-name="ce11">
            <text:p>140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UONI <text:s/>MARINA SILVANA</text:p>
          </table:table-cell>
          <table:table-cell office:value-type="float" office:value="1414" table:style-name="ce11">
            <text:p>141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ATA <text:s/>PASQUALINA</text:p>
          </table:table-cell>
          <table:table-cell office:value-type="float" office:value="1424" table:style-name="ce11">
            <text:p>1424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OSIO <text:s/>CARLA</text:p>
          </table:table-cell>
          <table:table-cell office:value-type="float" office:value="1407" table:style-name="ce11">
            <text:p>140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LAZZOLO <text:s/>SILVIA</text:p>
          </table:table-cell>
          <table:table-cell office:value-type="float" office:value="1420" table:style-name="ce11">
            <text:p>1420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SSINI <text:s/>LUIGI</text:p>
          </table:table-cell>
          <table:table-cell office:value-type="float" office:value="1421" table:style-name="ce11">
            <text:p>1421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SSI <text:s/>CARMELINA</text:p>
          </table:table-cell>
          <table:table-cell office:value-type="float" office:value="1220" table:style-name="ce11">
            <text:p>122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ARELLO <text:s/>MAURIZIO</text:p>
          </table:table-cell>
          <table:table-cell office:value-type="float" office:value="1226" table:style-name="ce11">
            <text:p>122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RATELLI <text:s/>ROBERTO</text:p>
          </table:table-cell>
          <table:table-cell office:value-type="float" office:value="1215" table:style-name="ce11">
            <text:p>121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ILA <text:s/>DANIELA</text:p>
          </table:table-cell>
          <table:table-cell office:value-type="float" office:value="1213" table:style-name="ce11">
            <text:p>121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URICELLI <text:s/>GIOVANNI</text:p>
          </table:table-cell>
          <table:table-cell office:value-type="float" office:value="1248" table:style-name="ce11">
            <text:p>124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LIVEIRA LOPES <text:s/>FRANCISCA</text:p>
          </table:table-cell>
          <table:table-cell office:value-type="float" office:value="1244" table:style-name="ce11">
            <text:p>124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USARANO <text:s/>FRANCESCA</text:p>
          </table:table-cell>
          <table:table-cell office:value-type="float" office:value="1223" table:style-name="ce11">
            <text:p>122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TTINI <text:s/>MARIA CRISTINA</text:p>
          </table:table-cell>
          <table:table-cell office:value-type="float" office:value="1221" table:style-name="ce11">
            <text:p>122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HIRINGHELLI <text:s/>ENRICO</text:p>
          </table:table-cell>
          <table:table-cell office:value-type="float" office:value="1233" table:style-name="ce11">
            <text:p>123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VESTRI <text:s/>MARIANGELA</text:p>
          </table:table-cell>
          <table:table-cell office:value-type="float" office:value="1224" table:style-name="ce11">
            <text:p>122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RETTI <text:s/>ANNA RITA</text:p>
          </table:table-cell>
          <table:table-cell office:value-type="float" office:value="1239" table:style-name="ce11">
            <text:p>123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AFATO <text:s/>VITO</text:p>
          </table:table-cell>
          <table:table-cell office:value-type="float" office:value="1234" table:style-name="ce11">
            <text:p>123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DONI <text:s/>DARIO</text:p>
          </table:table-cell>
          <table:table-cell office:value-type="float" office:value="1250" table:style-name="ce11">
            <text:p>125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OLTENI <text:s/>GIANCARLO</text:p>
          </table:table-cell>
          <table:table-cell office:value-type="float" office:value="1243" table:style-name="ce11">
            <text:p>124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ZZI <text:s/>CARMELA</text:p>
          </table:table-cell>
          <table:table-cell office:value-type="float" office:value="1246" table:style-name="ce11">
            <text:p>124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ETTINELLI <text:s/>ENRICA</text:p>
          </table:table-cell>
          <table:table-cell office:value-type="float" office:value="1216" table:style-name="ce11">
            <text:p>121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CCHI <text:s/>DONATA</text:p>
          </table:table-cell>
          <table:table-cell office:value-type="float" office:value="1238" table:style-name="ce11">
            <text:p>123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ELLA <text:s/>UMBERTO</text:p>
          </table:table-cell>
          <table:table-cell office:value-type="float" office:value="1222" table:style-name="ce11">
            <text:p>122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NOLO <text:s/>MASSIMO</text:p>
          </table:table-cell>
          <table:table-cell office:value-type="float" office:value="1255" table:style-name="ce11">
            <text:p>125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ARINO <text:s/>GIULIA</text:p>
          </table:table-cell>
          <table:table-cell office:value-type="float" office:value="1235" table:style-name="ce11">
            <text:p>123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ERIO <text:s/>ANDREA</text:p>
          </table:table-cell>
          <table:table-cell office:value-type="float" office:value="1228" table:style-name="ce11">
            <text:p>122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OLI <text:s/>TIZIANA</text:p>
          </table:table-cell>
          <table:table-cell office:value-type="float" office:value="1242" table:style-name="ce11">
            <text:p>124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RRENI <text:s/>FABRIZIO</text:p>
          </table:table-cell>
          <table:table-cell office:value-type="float" office:value="1254" table:style-name="ce11">
            <text:p>125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PORITI <text:s/>PAOLO MASSIMO</text:p>
          </table:table-cell>
          <table:table-cell office:value-type="float" office:value="1251" table:style-name="ce11">
            <text:p>125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ORILLO <text:s/>GUSTAVO</text:p>
          </table:table-cell>
          <table:table-cell office:value-type="float" office:value="1237" table:style-name="ce11">
            <text:p>123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ZI <text:s/>ANDREA</text:p>
          </table:table-cell>
          <table:table-cell office:value-type="float" office:value="1214" table:style-name="ce11">
            <text:p>121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RASCOLI <text:s/>DANIELA MARIA</text:p>
          </table:table-cell>
          <table:table-cell office:value-type="float" office:value="1232" table:style-name="ce11">
            <text:p>123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LLINI <text:s/>ILEANA</text:p>
          </table:table-cell>
          <table:table-cell office:value-type="float" office:value="1219" table:style-name="ce11">
            <text:p>121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ALDO <text:s/>BRUNO</text:p>
          </table:table-cell>
          <table:table-cell office:value-type="float" office:value="1230" table:style-name="ce11">
            <text:p>123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RIVELLATO <text:s/>EMMA CATERINA</text:p>
          </table:table-cell>
          <table:table-cell office:value-type="float" office:value="1425" table:style-name="ce11">
            <text:p>1425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GLIANO' <text:s/>PASQUALINA</text:p>
          </table:table-cell>
          <table:table-cell office:value-type="float" office:value="1412" table:style-name="ce11">
            <text:p>141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IAMBORINO <text:s/>TONINO</text:p>
          </table:table-cell>
          <table:table-cell office:value-type="float" office:value="1616" table:style-name="ce11">
            <text:p>161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trasferimenti a famiglie</text:p>
          </table:table-cell>
          <table:table-cell office:value-type="float" office:value="1900" table:style-name="ce12">
            <text:p>1.9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EKA - S.R.L.</text:p>
          </table:table-cell>
          <table:table-cell office:value-type="float" office:value="357" table:style-name="ce11">
            <text:p>357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11977.3" table:style-name="ce12">
            <text:p>11.977,3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EKA - S.R.L.</text:p>
          </table:table-cell>
          <table:table-cell office:value-type="float" office:value="1309" table:style-name="ce11">
            <text:p>1309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servizi</text:p>
          </table:table-cell>
          <table:table-cell office:value-type="float" office:value="18165.98" table:style-name="ce12">
            <text:p>18.165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SNAGHI <text:s/>MARIA GABRIELLA</text:p>
          </table:table-cell>
          <table:table-cell office:value-type="float" office:value="404" table:style-name="ce11">
            <text:p>40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ALTRITTI <text:s/>GIANCARLO</text:p>
          </table:table-cell>
          <table:table-cell office:value-type="float" office:value="409" table:style-name="ce11">
            <text:p>40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STIGLIONE <text:s/>MARTERINA</text:p>
          </table:table-cell>
          <table:table-cell office:value-type="float" office:value="408" table:style-name="ce11">
            <text:p>40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ROSSI <text:s/>LAURA</text:p>
          </table:table-cell>
          <table:table-cell office:value-type="float" office:value="400" table:style-name="ce11">
            <text:p>40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LZARINI <text:s/>CLAUDIO</text:p>
          </table:table-cell>
          <table:table-cell office:value-type="float" office:value="389" table:style-name="ce11">
            <text:p>38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RBACINI <text:s/>LUISA</text:p>
          </table:table-cell>
          <table:table-cell office:value-type="float" office:value="391" table:style-name="ce11">
            <text:p>39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NIELE <text:s/>GIOVANNI</text:p>
          </table:table-cell>
          <table:table-cell office:value-type="float" office:value="396" table:style-name="ce11">
            <text:p>39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OLIN <text:s/>FEDERICO</text:p>
          </table:table-cell>
          <table:table-cell office:value-type="float" office:value="405" table:style-name="ce11">
            <text:p>40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DERA <text:s/>MARISA</text:p>
          </table:table-cell>
          <table:table-cell office:value-type="float" office:value="390" table:style-name="ce11">
            <text:p>39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DICI <text:s/>ADAMO ALBERTO</text:p>
          </table:table-cell>
          <table:table-cell office:value-type="float" office:value="1240" table:style-name="ce11">
            <text:p>124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GNI <text:s/>FLAVIO</text:p>
          </table:table-cell>
          <table:table-cell office:value-type="float" office:value="1218" table:style-name="ce11">
            <text:p>121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NSONNI <text:s/>MARCO</text:p>
          </table:table-cell>
          <table:table-cell office:value-type="float" office:value="1229" table:style-name="ce11">
            <text:p>122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ECCHIN <text:s/>LIVIO</text:p>
          </table:table-cell>
          <table:table-cell office:value-type="float" office:value="1225" table:style-name="ce11">
            <text:p>122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AVATO <text:s/>ELISIANNA</text:p>
          </table:table-cell>
          <table:table-cell office:value-type="float" office:value="1247" table:style-name="ce11">
            <text:p>124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EOLDI <text:s/>GIACOMO</text:p>
          </table:table-cell>
          <table:table-cell office:value-type="float" office:value="1253" table:style-name="ce11">
            <text:p>1253</text:p>
          </table:table-cell>
          <table:table-cell office:value-type="string" table:style-name="ce11">
            <text:p>12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RNARA <text:s/>MARCO</text:p>
          </table:table-cell>
          <table:table-cell office:value-type="float" office:value="1231" table:style-name="ce11">
            <text:p>123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GGIORIN <text:s/>ORNELLA</text:p>
          </table:table-cell>
          <table:table-cell office:value-type="float" office:value="1241" table:style-name="ce11">
            <text:p>124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TRELLI <text:s/>SIMONA</text:p>
          </table:table-cell>
          <table:table-cell office:value-type="float" office:value="1245" table:style-name="ce11">
            <text:p>124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ERVOLINO <text:s/>RINO</text:p>
          </table:table-cell>
          <table:table-cell office:value-type="float" office:value="1236" table:style-name="ce11">
            <text:p>123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SPI <text:s/>MARTINA</text:p>
          </table:table-cell>
          <table:table-cell office:value-type="float" office:value="1257" table:style-name="ce11">
            <text:p>125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LOMBO <text:s/>ROSANNA</text:p>
          </table:table-cell>
          <table:table-cell office:value-type="float" office:value="1227" table:style-name="ce11">
            <text:p>122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CARABELLI <text:s/>MICHAEL</text:p>
          </table:table-cell>
          <table:table-cell office:value-type="float" office:value="1252" table:style-name="ce11">
            <text:p>125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NTI <text:s/>SIMONA</text:p>
          </table:table-cell>
          <table:table-cell office:value-type="float" office:value="1258" table:style-name="ce11">
            <text:p>125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NGLANA <text:s/>ENZO</text:p>
          </table:table-cell>
          <table:table-cell office:value-type="float" office:value="1212" table:style-name="ce11">
            <text:p>121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RNATORE <text:s/>MASSIMILIANO GIOVANNI MARIA</text:p>
          </table:table-cell>
          <table:table-cell office:value-type="float" office:value="1256" table:style-name="ce11">
            <text:p>125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ASUZZI <text:s/>CRISTINA</text:p>
          </table:table-cell>
          <table:table-cell office:value-type="float" office:value="1217" table:style-name="ce11">
            <text:p>121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RATICELLI <text:s/>COSETTA</text:p>
          </table:table-cell>
          <table:table-cell office:value-type="float" office:value="1276" table:style-name="ce11">
            <text:p>127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SSI <text:s/>GIANFRANCO MARIO</text:p>
          </table:table-cell>
          <table:table-cell office:value-type="float" office:value="1294" table:style-name="ce11">
            <text:p>129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RSELLINO <text:s/>SANTO</text:p>
          </table:table-cell>
          <table:table-cell office:value-type="float" office:value="1262" table:style-name="ce11">
            <text:p>126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SNAGHI <text:s/>MARIA GABRIELLA</text:p>
          </table:table-cell>
          <table:table-cell office:value-type="float" office:value="1286" table:style-name="ce11">
            <text:p>128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VORNIELLI <text:s/>SERGIO</text:p>
          </table:table-cell>
          <table:table-cell office:value-type="float" office:value="1260" table:style-name="ce11">
            <text:p>126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LGOSI <text:s/>MAURIZIO</text:p>
          </table:table-cell>
          <table:table-cell office:value-type="float" office:value="1277" table:style-name="ce11">
            <text:p>127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OSNAGHI <text:s/>MARIA GABRIELLA</text:p>
          </table:table-cell>
          <table:table-cell office:value-type="float" office:value="1286" table:style-name="ce11">
            <text:p>128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AMPINI <text:s/>CARLO</text:p>
          </table:table-cell>
          <table:table-cell office:value-type="float" office:value="1265" table:style-name="ce11">
            <text:p>126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ULZELLA <text:s/>PASQUALINA</text:p>
          </table:table-cell>
          <table:table-cell office:value-type="float" office:value="1289" table:style-name="ce11">
            <text:p>128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ERRARIO <text:s/>MASSIMO</text:p>
          </table:table-cell>
          <table:table-cell office:value-type="float" office:value="1273" table:style-name="ce11">
            <text:p>127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DICE <text:s/>ALESSANDRA</text:p>
          </table:table-cell>
          <table:table-cell office:value-type="float" office:value="1422" table:style-name="ce11">
            <text:p>1422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TTAZZI <text:s/>MONICA</text:p>
          </table:table-cell>
          <table:table-cell office:value-type="float" office:value="1423" table:style-name="ce11">
            <text:p>142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ONTI <text:s/>EMILIA</text:p>
          </table:table-cell>
          <table:table-cell office:value-type="float" office:value="1418" table:style-name="ce11">
            <text:p>141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IVIO <text:s/>GIANLUIGI</text:p>
          </table:table-cell>
          <table:table-cell office:value-type="float" office:value="1408" table:style-name="ce11">
            <text:p>1408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LAZZI <text:s/>ANTONELLA</text:p>
          </table:table-cell>
          <table:table-cell office:value-type="float" office:value="1419" table:style-name="ce11">
            <text:p>1419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SSINA <text:s/>ALESSANDRA</text:p>
          </table:table-cell>
          <table:table-cell office:value-type="float" office:value="1416" table:style-name="ce11">
            <text:p>1416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ELLA <text:s/>MARCO</text:p>
          </table:table-cell>
          <table:table-cell office:value-type="float" office:value="1417" table:style-name="ce11">
            <text:p>1417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ALMARINI <text:s/>PAOLO</text:p>
          </table:table-cell>
          <table:table-cell office:value-type="float" office:value="1413" table:style-name="ce11">
            <text:p>1413</text:p>
          </table:table-cell>
          <table:table-cell office:value-type="string" table:style-name="ce11">
            <text:p>2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NATO <text:s/>CINZIA</text:p>
          </table:table-cell>
          <table:table-cell office:value-type="float" office:value="412" table:style-name="ce11">
            <text:p>41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ESONA <text:s/>FRANCO</text:p>
          </table:table-cell>
          <table:table-cell office:value-type="float" office:value="426" table:style-name="ce11">
            <text:p>42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USSO <text:s/>MARIA GIOVANNA</text:p>
          </table:table-cell>
          <table:table-cell office:value-type="float" office:value="425" table:style-name="ce11">
            <text:p>42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CCI <text:s/>ALESSANDRO</text:p>
          </table:table-cell>
          <table:table-cell office:value-type="float" office:value="414" table:style-name="ce11">
            <text:p>41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ZZI <text:s/>MASSIMILIANO</text:p>
          </table:table-cell>
          <table:table-cell office:value-type="float" office:value="424" table:style-name="ce11">
            <text:p>42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OMMARUGA <text:s/>ANNA</text:p>
          </table:table-cell>
          <table:table-cell office:value-type="float" office:value="427" table:style-name="ce11">
            <text:p>42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RRARO <text:s/>ELISABETTA</text:p>
          </table:table-cell>
          <table:table-cell office:value-type="float" office:value="416" table:style-name="ce11">
            <text:p>41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ROGGINI <text:s/>MARCO</text:p>
          </table:table-cell>
          <table:table-cell office:value-type="float" office:value="413" table:style-name="ce11">
            <text:p>41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'INTINO <text:s/>MARIA LUISA</text:p>
          </table:table-cell>
          <table:table-cell office:value-type="float" office:value="422" table:style-name="ce11">
            <text:p>42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PA <text:s/>EDDA</text:p>
          </table:table-cell>
          <table:table-cell office:value-type="float" office:value="456" table:style-name="ce11">
            <text:p>45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NOLI <text:s/>MARIUCCIA</text:p>
          </table:table-cell>
          <table:table-cell office:value-type="float" office:value="450" table:style-name="ce11">
            <text:p>45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LEARI <text:s/>BARBARA</text:p>
          </table:table-cell>
          <table:table-cell office:value-type="float" office:value="453" table:style-name="ce11">
            <text:p>45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CCI <text:s/>ENRICO</text:p>
          </table:table-cell>
          <table:table-cell office:value-type="float" office:value="445" table:style-name="ce11">
            <text:p>44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ILLIO TOS <text:s/>FRANCO</text:p>
          </table:table-cell>
          <table:table-cell office:value-type="float" office:value="449" table:style-name="ce11">
            <text:p>44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ONTAGNA <text:s/>GIANCARLO</text:p>
          </table:table-cell>
          <table:table-cell office:value-type="float" office:value="452" table:style-name="ce11">
            <text:p>45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USCONI <text:s/>DALIA</text:p>
          </table:table-cell>
          <table:table-cell office:value-type="float" office:value="458" table:style-name="ce11">
            <text:p>45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RABELLI <text:s/>ROSA MARIA</text:p>
          </table:table-cell>
          <table:table-cell office:value-type="float" office:value="451" table:style-name="ce11">
            <text:p>45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SSI <text:s/>MARIO</text:p>
          </table:table-cell>
          <table:table-cell office:value-type="float" office:value="457" table:style-name="ce11">
            <text:p>45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RTINOLI <text:s/>ROBERTO</text:p>
          </table:table-cell>
          <table:table-cell office:value-type="float" office:value="402" table:style-name="ce11">
            <text:p>40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AUDIO <text:s/>CARMINE</text:p>
          </table:table-cell>
          <table:table-cell office:value-type="float" office:value="397" table:style-name="ce11">
            <text:p>39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GUFFANTI <text:s/>ANDREA</text:p>
          </table:table-cell>
          <table:table-cell office:value-type="float" office:value="401" table:style-name="ce11">
            <text:p>40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LZANI <text:s/>FRANCESCO L.M.</text:p>
          </table:table-cell>
          <table:table-cell office:value-type="float" office:value="393" table:style-name="ce11">
            <text:p>39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RNI <text:s/>ANNALISA</text:p>
          </table:table-cell>
          <table:table-cell office:value-type="float" office:value="399" table:style-name="ce11">
            <text:p>39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DRAZZINI <text:s/>VALERIA</text:p>
          </table:table-cell>
          <table:table-cell office:value-type="float" office:value="406" table:style-name="ce11">
            <text:p>406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ONZELLINI <text:s/>MAURIZIO GIOVANNI</text:p>
          </table:table-cell>
          <table:table-cell office:value-type="float" office:value="407" table:style-name="ce11">
            <text:p>40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DELLI <text:s/>ELENA</text:p>
          </table:table-cell>
          <table:table-cell office:value-type="float" office:value="394" table:style-name="ce11">
            <text:p>394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STRANGIOLI <text:s/>GABRIELLA</text:p>
          </table:table-cell>
          <table:table-cell office:value-type="float" office:value="403" table:style-name="ce11">
            <text:p>40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TTAGLIA <text:s/>ROSARIO</text:p>
          </table:table-cell>
          <table:table-cell office:value-type="float" office:value="392" table:style-name="ce11">
            <text:p>392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PUTO <text:s/>FRANCESCO</text:p>
          </table:table-cell>
          <table:table-cell office:value-type="float" office:value="395" table:style-name="ce11">
            <text:p>39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AUDIO <text:s/>PIERLUCA</text:p>
          </table:table-cell>
          <table:table-cell office:value-type="float" office:value="398" table:style-name="ce11">
            <text:p>39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ZI <text:s/>LUCIANO</text:p>
          </table:table-cell>
          <table:table-cell office:value-type="float" office:value="411" table:style-name="ce11">
            <text:p>41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ASQUALE <text:s/>CINZIA</text:p>
          </table:table-cell>
          <table:table-cell office:value-type="float" office:value="423" table:style-name="ce11">
            <text:p>423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PESI <text:s/>LUCIA</text:p>
          </table:table-cell>
          <table:table-cell office:value-type="float" office:value="410" table:style-name="ce11">
            <text:p>41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INI <text:s/>ROMEO</text:p>
          </table:table-cell>
          <table:table-cell office:value-type="float" office:value="429" table:style-name="ce11">
            <text:p>42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 GUGLIELMO <text:s/>ANNA</text:p>
          </table:table-cell>
          <table:table-cell office:value-type="float" office:value="420" table:style-name="ce11">
            <text:p>420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NIELE <text:s/>GIOVANNI</text:p>
          </table:table-cell>
          <table:table-cell office:value-type="float" office:value="419" table:style-name="ce11">
            <text:p>419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AUDIO <text:s/>CATELLO</text:p>
          </table:table-cell>
          <table:table-cell office:value-type="float" office:value="421" table:style-name="ce11">
            <text:p>421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CCIA <text:s/>ETTORE</text:p>
          </table:table-cell>
          <table:table-cell office:value-type="float" office:value="415" table:style-name="ce11">
            <text:p>415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ROTTO <text:s/>GLORIA</text:p>
          </table:table-cell>
          <table:table-cell office:value-type="float" office:value="418" table:style-name="ce11">
            <text:p>41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AROTTO <text:s/>ARIELLA</text:p>
          </table:table-cell>
          <table:table-cell office:value-type="float" office:value="428" table:style-name="ce11">
            <text:p>428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CERI <text:s/>GRAZIELLA</text:p>
          </table:table-cell>
          <table:table-cell office:value-type="float" office:value="417" table:style-name="ce11">
            <text:p>417</text:p>
          </table:table-cell>
          <table:table-cell office:value-type="string" table:style-name="ce11">
            <text:p>23/01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84" table:style-name="ce11">
            <text:p>158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5195.53" table:style-name="ce12">
            <text:p>5.19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35" table:style-name="ce11">
            <text:p>335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5195.53" table:style-name="ce12">
            <text:p>5.19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93" table:style-name="ce11">
            <text:p>89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5195.53" table:style-name="ce12">
            <text:p>5.19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LOMBO <text:s/>RACHELE</text:p>
          </table:table-cell>
          <table:table-cell office:value-type="float" office:value="1269" table:style-name="ce11">
            <text:p>126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ABBACHIN <text:s/>FLAVIA</text:p>
          </table:table-cell>
          <table:table-cell office:value-type="float" office:value="1290" table:style-name="ce11">
            <text:p>129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RIOLO <text:s/>FABIO</text:p>
          </table:table-cell>
          <table:table-cell office:value-type="float" office:value="1297" table:style-name="ce11">
            <text:p>129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ERGANI <text:s/>DANIELE</text:p>
          </table:table-cell>
          <table:table-cell office:value-type="float" office:value="1300" table:style-name="ce11">
            <text:p>130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LLEGARI <text:s/>ANNA</text:p>
          </table:table-cell>
          <table:table-cell office:value-type="float" office:value="1263" table:style-name="ce11">
            <text:p>126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OSCANI <text:s/>ALESSANDRO</text:p>
          </table:table-cell>
          <table:table-cell office:value-type="float" office:value="1296" table:style-name="ce11">
            <text:p>129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TTI <text:s/>GIANCARLA</text:p>
          </table:table-cell>
          <table:table-cell office:value-type="float" office:value="1303" table:style-name="ce11">
            <text:p>130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DONE <text:s/>GIROLAMO</text:p>
          </table:table-cell>
          <table:table-cell office:value-type="float" office:value="1274" table:style-name="ce11">
            <text:p>127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EMMA <text:s/>RICCARDO</text:p>
          </table:table-cell>
          <table:table-cell office:value-type="float" office:value="1278" table:style-name="ce11">
            <text:p>127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MPAGNOLI <text:s/>CRISTINA</text:p>
          </table:table-cell>
          <table:table-cell office:value-type="float" office:value="1264" table:style-name="ce11">
            <text:p>126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IBETTI <text:s/>ROBERTO</text:p>
          </table:table-cell>
          <table:table-cell office:value-type="float" office:value="1304" table:style-name="ce11">
            <text:p>130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LATELLA <text:s/>ALESSANDRO</text:p>
          </table:table-cell>
          <table:table-cell office:value-type="float" office:value="1280" table:style-name="ce11">
            <text:p>128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RRIGHINI <text:s/>PATRIZIA GIULIANA</text:p>
          </table:table-cell>
          <table:table-cell office:value-type="float" office:value="1259" table:style-name="ce11">
            <text:p>125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GRETTI <text:s/>MARCO</text:p>
          </table:table-cell>
          <table:table-cell office:value-type="float" office:value="1283" table:style-name="ce11">
            <text:p>128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ARENTE <text:s/>FRANCO</text:p>
          </table:table-cell>
          <table:table-cell office:value-type="float" office:value="1287" table:style-name="ce11">
            <text:p>128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TRITTO <text:s/>VITA MARIA</text:p>
          </table:table-cell>
          <table:table-cell office:value-type="float" office:value="1298" table:style-name="ce11">
            <text:p>129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STRONUOVO MOTTA <text:s/>NICOLA</text:p>
          </table:table-cell>
          <table:table-cell office:value-type="float" office:value="1266" table:style-name="ce11">
            <text:p>1266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ETTINARI <text:s/>MARCO</text:p>
          </table:table-cell>
          <table:table-cell office:value-type="float" office:value="1288" table:style-name="ce11">
            <text:p>128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RILLO <text:s/>FEDERICO</text:p>
          </table:table-cell>
          <table:table-cell office:value-type="float" office:value="1268" table:style-name="ce11">
            <text:p>1268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ACRI' <text:s/>MARIA</text:p>
          </table:table-cell>
          <table:table-cell office:value-type="float" office:value="1282" table:style-name="ce11">
            <text:p>128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ONATO <text:s/>NICOLETTA</text:p>
          </table:table-cell>
          <table:table-cell office:value-type="float" office:value="1261" table:style-name="ce11">
            <text:p>126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NDINELLA <text:s/>TIZIANA</text:p>
          </table:table-cell>
          <table:table-cell office:value-type="float" office:value="1293" table:style-name="ce11">
            <text:p>1293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ALLESE <text:s/>MAURIZIO</text:p>
          </table:table-cell>
          <table:table-cell office:value-type="float" office:value="1299" table:style-name="ce11">
            <text:p>129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EL GAUDIO <text:s/>ROSARIA MARIA LAURA</text:p>
          </table:table-cell>
          <table:table-cell office:value-type="float" office:value="1271" table:style-name="ce11">
            <text:p>127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ZANELLA <text:s/>MARIATERESA</text:p>
          </table:table-cell>
          <table:table-cell office:value-type="float" office:value="1302" table:style-name="ce11">
            <text:p>130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IVERA <text:s/>DINA ALMA</text:p>
          </table:table-cell>
          <table:table-cell office:value-type="float" office:value="1292" table:style-name="ce11">
            <text:p>129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HINETTI <text:s/>ALESSANDRA</text:p>
          </table:table-cell>
          <table:table-cell office:value-type="float" office:value="1267" table:style-name="ce11">
            <text:p>1267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EZZETTI <text:s/>MASSIMO</text:p>
          </table:table-cell>
          <table:table-cell office:value-type="float" office:value="1284" table:style-name="ce11">
            <text:p>1284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LUPPI <text:s/>ANDREA</text:p>
          </table:table-cell>
          <table:table-cell office:value-type="float" office:value="1301" table:style-name="ce11">
            <text:p>130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ESCHIGLIA <text:s/>SILVIA</text:p>
          </table:table-cell>
          <table:table-cell office:value-type="float" office:value="1291" table:style-name="ce11">
            <text:p>1291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ISTINI <text:s/>SERGIO LUIGI</text:p>
          </table:table-cell>
          <table:table-cell office:value-type="float" office:value="1270" table:style-name="ce11">
            <text:p>1270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ASITTA <text:s/>CARMELA</text:p>
          </table:table-cell>
          <table:table-cell office:value-type="float" office:value="1272" table:style-name="ce11">
            <text:p>1272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GLIO TROMBONE <text:s/>LAURA</text:p>
          </table:table-cell>
          <table:table-cell office:value-type="float" office:value="1295" table:style-name="ce11">
            <text:p>1295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MBRES <text:s/>GIANFRANCO</text:p>
          </table:table-cell>
          <table:table-cell office:value-type="float" office:value="1279" table:style-name="ce11">
            <text:p>127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ROSBERTI <text:s/>LUISA</text:p>
          </table:table-cell>
          <table:table-cell office:value-type="float" office:value="1249" table:style-name="ce11">
            <text:p>1249</text:p>
          </table:table-cell>
          <table:table-cell office:value-type="string" table:style-name="ce11">
            <text:p>11/03/2024</text:p>
          </table:table-cell>
          <table:table-cell office:value-type="string" table:style-name="ce10">
            <text:p>Altri servizi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.O.F. SRL UNIPERSONALE</text:p>
          </table:table-cell>
          <table:table-cell office:value-type="float" office:value="521" table:style-name="ce11">
            <text:p>521</text:p>
          </table:table-cell>
          <table:table-cell office:value-type="string" table:style-name="ce11">
            <text:p>26/01/2024</text:p>
          </table:table-cell>
          <table:table-cell office:value-type="string" table:style-name="ce10">
            <text:p>Altri servizi</text:p>
          </table:table-cell>
          <table:table-cell office:value-type="float" office:value="643.5" table:style-name="ce12">
            <text:p>643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EKA - S.R.L.</text:p>
          </table:table-cell>
          <table:table-cell office:value-type="float" office:value="934" table:style-name="ce11">
            <text:p>934</text:p>
          </table:table-cell>
          <table:table-cell office:value-type="string" table:style-name="ce11">
            <text:p>23/02/2024</text:p>
          </table:table-cell>
          <table:table-cell office:value-type="string" table:style-name="ce10">
            <text:p>Altri servizi</text:p>
          </table:table-cell>
          <table:table-cell office:value-type="float" office:value="18165.98" table:style-name="ce12">
            <text:p>18.165,9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EKA - S.R.L.</text:p>
          </table:table-cell>
          <table:table-cell office:value-type="float" office:value="356" table:style-name="ce11">
            <text:p>356</text:p>
          </table:table-cell>
          <table:table-cell office:value-type="string" table:style-name="ce11">
            <text:p>19/01/2024</text:p>
          </table:table-cell>
          <table:table-cell office:value-type="string" table:style-name="ce10">
            <text:p>Altri servizi</text:p>
          </table:table-cell>
          <table:table-cell office:value-type="float" office:value="6188.68" table:style-name="ce12">
            <text:p>6.188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DIL &amp; RIPARA DI LULAJ ELTON</text:p>
          </table:table-cell>
          <table:table-cell office:value-type="float" office:value="922" table:style-name="ce11">
            <text:p>922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Trasferimenti correnti a altre imprese</text:p>
          </table:table-cell>
          <table:table-cell office:value-type="float" office:value="6082.92" table:style-name="ce12">
            <text:p>6.082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SSELLEZETA DI STEFANO ZAMBERLETTI S.N.C</text:p>
          </table:table-cell>
          <table:table-cell office:value-type="float" office:value="593" table:style-name="ce11">
            <text:p>59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Trasferimenti correnti a altre imprese</text:p>
          </table:table-cell>
          <table:table-cell office:value-type="float" office:value="6080.48" table:style-name="ce12">
            <text:p>6.080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4" table:style-name="ce11">
            <text:p>156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12">
            <text:p>715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64" table:style-name="ce11">
            <text:p>1564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Retribuzioni in denaro</text:p>
          </table:table-cell>
          <table:table-cell office:value-type="float" office:value="14922.29" table:style-name="ce12">
            <text:p>14.922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6" table:style-name="ce11">
            <text:p>31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12">
            <text:p>715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66" table:style-name="ce11">
            <text:p>466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ggi di riscossione</text:p>
          </table:table-cell>
          <table:table-cell office:value-type="float" office:value="121.48" table:style-name="ce12">
            <text:p>121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3" table:style-name="ce11">
            <text:p>87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715.38" table:style-name="ce12">
            <text:p>715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873" table:style-name="ce11">
            <text:p>873</text:p>
          </table:table-cell>
          <table:table-cell office:value-type="string" table:style-name="ce11">
            <text:p>28/02/2024</text:p>
          </table:table-cell>
          <table:table-cell office:value-type="string" table:style-name="ce10">
            <text:p>Retribuzioni in denaro</text:p>
          </table:table-cell>
          <table:table-cell office:value-type="float" office:value="14122.93" table:style-name="ce12">
            <text:p>14.122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65" table:style-name="ce11">
            <text:p>46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ggi di riscossione</text:p>
          </table:table-cell>
          <table:table-cell office:value-type="float" office:value="24.88" table:style-name="ce12">
            <text:p>24,8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65" table:style-name="ce11">
            <text:p>46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ggi di riscossione</text:p>
          </table:table-cell>
          <table:table-cell office:value-type="float" office:value="7399.68" table:style-name="ce12">
            <text:p>7.399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465" table:style-name="ce11">
            <text:p>46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ggi di riscossione</text:p>
          </table:table-cell>
          <table:table-cell office:value-type="float" office:value="34153.08" table:style-name="ce12">
            <text:p>34.153,0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316" table:style-name="ce11">
            <text:p>316</text:p>
          </table:table-cell>
          <table:table-cell office:value-type="string" table:style-name="ce11">
            <text:p>29/01/2024</text:p>
          </table:table-cell>
          <table:table-cell office:value-type="string" table:style-name="ce10">
            <text:p>Retribuzioni in denaro</text:p>
          </table:table-cell>
          <table:table-cell office:value-type="float" office:value="14122.96" table:style-name="ce12">
            <text:p>14.122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AVERIO <text:s/>DAVIDE MARIA-ARCHITETTO</text:p>
          </table:table-cell>
          <table:table-cell office:value-type="float" office:value="1063" table:style-name="ce11">
            <text:p>106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Beni immobili</text:p>
          </table:table-cell>
          <table:table-cell office:value-type="float" office:value="5412.18" table:style-name="ce12">
            <text:p>5.412,1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DIPENDENTI DIVERSI</text:p>
          </table:table-cell>
          <table:table-cell office:value-type="float" office:value="1577" table:style-name="ce11">
            <text:p>1577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Beni immobili</text:p>
          </table:table-cell>
          <table:table-cell office:value-type="float" office:value="2317.54" table:style-name="ce12">
            <text:p>2.317,5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ASSA DD.PP.</text:p>
          </table:table-cell>
          <table:table-cell office:value-type="float" office:value="617" table:style-name="ce11">
            <text:p>617</text:p>
          </table:table-cell>
          <table:table-cell office:value-type="string" table:style-name="ce11">
            <text:p>02/02/2024</text:p>
          </table:table-cell>
          <table:table-cell office:value-type="string" table:style-name="ce10">
            <text:p>Interessi passivi su finanziamenti a medio lungo termine a Imprese</text:p>
          </table:table-cell>
          <table:table-cell office:value-type="float" office:value="2777.41" table:style-name="ce12">
            <text:p>2.777,4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PER BANCA</text:p>
          </table:table-cell>
          <table:table-cell office:value-type="float" office:value="139" table:style-name="ce11">
            <text:p>139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Interessi passivi su mutui e altri finanziamenti a medio lungo termine ad altri soggetti</text:p>
          </table:table-cell>
          <table:table-cell office:value-type="float" office:value="24267.67" table:style-name="ce12">
            <text:p>24.267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PER BANCA</text:p>
          </table:table-cell>
          <table:table-cell office:value-type="float" office:value="140" table:style-name="ce11">
            <text:p>140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Rimborso Mutui e altri finanziamenti a medio lungo termine a Imprese</text:p>
          </table:table-cell>
          <table:table-cell office:value-type="float" office:value="48049.52" table:style-name="ce12">
            <text:p>48.049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393.92" table:style-name="ce12">
            <text:p>393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390" table:style-name="ce11">
            <text:p>139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56.13" table:style-name="ce12">
            <text:p>256,1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390" table:style-name="ce11">
            <text:p>1390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1308.48" table:style-name="ce12">
            <text:p>1.308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6" table:style-name="ce11">
            <text:p>80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136.81" table:style-name="ce12">
            <text:p>136,8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6" table:style-name="ce11">
            <text:p>80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683.05" table:style-name="ce12">
            <text:p>2.683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6" table:style-name="ce11">
            <text:p>80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108.25" table:style-name="ce12">
            <text:p>108,2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6" table:style-name="ce11">
            <text:p>80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470.23" table:style-name="ce12">
            <text:p>2.470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806" table:style-name="ce11">
            <text:p>806</text:p>
          </table:table-cell>
          <table:table-cell office:value-type="string" table:style-name="ce11">
            <text:p>13/02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077.9" table:style-name="ce12">
            <text:p>2.077,9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CONTINUO S.P.A.</text:p>
          </table:table-cell>
          <table:table-cell office:value-type="float" office:value="477" table:style-name="ce11">
            <text:p>47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542" table:style-name="ce12">
            <text:p>5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BANCA SPA-GRUPPO IVA BPER BANCA</text:p>
          </table:table-cell>
          <table:table-cell office:value-type="float" office:value="470" table:style-name="ce11">
            <text:p>47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1" table:style-name="ce12">
            <text:p>2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945" table:style-name="ce11">
            <text:p>945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12">
            <text:p>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945" table:style-name="ce11">
            <text:p>945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84" table:style-name="ce12">
            <text:p>18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960" table:style-name="ce11">
            <text:p>960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12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960" table:style-name="ce11">
            <text:p>960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16.38" table:style-name="ce12">
            <text:p>31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A.-REG.AUT.LOCALI-DIPART.P.L.-SIAPOL</text:p>
          </table:table-cell>
          <table:table-cell office:value-type="float" office:value="952" table:style-name="ce11">
            <text:p>952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UTO NAZIONALE PREVIDENZA SOCIALE</text:p>
          </table:table-cell>
          <table:table-cell office:value-type="float" office:value="962" table:style-name="ce11">
            <text:p>962</text:p>
          </table:table-cell>
          <table:table-cell office:value-type="string" table:style-name="ce11">
            <text:p>05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33.74" table:style-name="ce12">
            <text:p>1.233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SL FP DEI LAGHI</text:p>
          </table:table-cell>
          <table:table-cell office:value-type="float" office:value="950" table:style-name="ce11">
            <text:p>950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6" table:style-name="ce12">
            <text:p>8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- SEGRETERIA REGIONE LOMBARDIA</text:p>
          </table:table-cell>
          <table:table-cell office:value-type="float" office:value="966" table:style-name="ce11">
            <text:p>966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.6" table:style-name="ce12">
            <text:p>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.I.L. FPL VARESE</text:p>
          </table:table-cell>
          <table:table-cell office:value-type="float" office:value="968" table:style-name="ce11">
            <text:p>968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989999999999998" table:style-name="ce12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957" table:style-name="ce11">
            <text:p>957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12">
            <text:p>27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957" table:style-name="ce11">
            <text:p>957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12">
            <text:p>78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959" table:style-name="ce11">
            <text:p>959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959" table:style-name="ce11">
            <text:p>959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552.4" table:style-name="ce12">
            <text:p>1.55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RZA ITALIA GALLARATE</text:p>
          </table:table-cell>
          <table:table-cell office:value-type="float" office:value="946" table:style-name="ce11">
            <text:p>946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5.83" table:style-name="ce12">
            <text:p>65,8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U.B.-PUBBLICO IMPIEGO</text:p>
          </table:table-cell>
          <table:table-cell office:value-type="float" office:value="953" table:style-name="ce11">
            <text:p>953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00.43" table:style-name="ce12">
            <text:p>100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TANDER CONSUMER BANK S.P.A.</text:p>
          </table:table-cell>
          <table:table-cell office:value-type="float" office:value="965" table:style-name="ce11">
            <text:p>965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VIBANCA S.P.A.</text:p>
          </table:table-cell>
          <table:table-cell office:value-type="float" office:value="969" table:style-name="ce11">
            <text:p>969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5" table:style-name="ce12">
            <text:p>1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FI.VE.R. SPA</text:p>
          </table:table-cell>
          <table:table-cell office:value-type="float" office:value="961" table:style-name="ce11">
            <text:p>961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CQS SPA</text:p>
          </table:table-cell>
          <table:table-cell office:value-type="float" office:value="954" table:style-name="ce11">
            <text:p>954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12">
            <text:p>27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ADEL-FEDERAZIONE ITALIANA AUTONOMA DIP</text:p>
          </table:table-cell>
          <table:table-cell office:value-type="float" office:value="955" table:style-name="ce11">
            <text:p>955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6.92" table:style-name="ce12">
            <text:p>46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MILANO CITTA' METROPOLITANA-DICCAP</text:p>
          </table:table-cell>
          <table:table-cell office:value-type="float" office:value="967" table:style-name="ce11">
            <text:p>967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45" table:style-name="ce12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STITALIA SPA-GRUPPO IVA INTESA SANPAO</text:p>
          </table:table-cell>
          <table:table-cell office:value-type="float" office:value="964" table:style-name="ce11">
            <text:p>964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12">
            <text:p>1.32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ASS BANCA SPA</text:p>
          </table:table-cell>
          <table:table-cell office:value-type="float" office:value="951" table:style-name="ce11">
            <text:p>951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12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CA NAZIONALE DEL LAVORO SPA</text:p>
          </table:table-cell>
          <table:table-cell office:value-type="float" office:value="947" table:style-name="ce11">
            <text:p>947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CC NPLS 2020 SRL</text:p>
          </table:table-cell>
          <table:table-cell office:value-type="float" office:value="948" table:style-name="ce11">
            <text:p>948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12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CE FINANCE SPA</text:p>
          </table:table-cell>
          <table:table-cell office:value-type="float" office:value="963" table:style-name="ce11">
            <text:p>963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85" table:style-name="ce12">
            <text:p>2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CONTINUO S.P.A.</text:p>
          </table:table-cell>
          <table:table-cell office:value-type="float" office:value="956" table:style-name="ce11">
            <text:p>956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542" table:style-name="ce12">
            <text:p>5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BANCA SPA-GRUPPO IVA BPER BANCA</text:p>
          </table:table-cell>
          <table:table-cell office:value-type="float" office:value="949" table:style-name="ce11">
            <text:p>949</text:p>
          </table:table-cell>
          <table:table-cell office:value-type="string" table:style-name="ce11">
            <text:p>27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1" table:style-name="ce12">
            <text:p>2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792" table:style-name="ce11">
            <text:p>792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31389.58" table:style-name="ce12">
            <text:p>31.389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33" table:style-name="ce11">
            <text:p>133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17082.21" table:style-name="ce12">
            <text:p>17.082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204" table:style-name="ce11">
            <text:p>1204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Versamenti di ritenute erariali su Redditi da lavoro autonomo per conto terzi</text:p>
          </table:table-cell>
          <table:table-cell office:value-type="float" office:value="18473.919999999998" table:style-name="ce12">
            <text:p>18.473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HARIZI <text:s/>EUKLIDA</text:p>
          </table:table-cell>
          <table:table-cell office:value-type="float" office:value="1698" table:style-name="ce11">
            <text:p>1698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32.29" table:style-name="ce12">
            <text:p>32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KRYPCA <text:s/>KLODJANA</text:p>
          </table:table-cell>
          <table:table-cell office:value-type="float" office:value="1713" table:style-name="ce11">
            <text:p>1713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430.5" table:style-name="ce12">
            <text:p>430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NEXI PAYMENTS S.P.A.</text:p>
          </table:table-cell>
          <table:table-cell office:value-type="float" office:value="563" table:style-name="ce11">
            <text:p>56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144" table:style-name="ce12">
            <text:p>14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UCCI <text:s/>PAOLO</text:p>
          </table:table-cell>
          <table:table-cell office:value-type="float" office:value="582" table:style-name="ce11">
            <text:p>582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ROVATO <text:s/>SERGIA</text:p>
          </table:table-cell>
          <table:table-cell office:value-type="float" office:value="750" table:style-name="ce11">
            <text:p>750</text:p>
          </table:table-cell>
          <table:table-cell office:value-type="string" table:style-name="ce11">
            <text:p>09/02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14" table:style-name="ce11">
            <text:p>114</text:p>
          </table:table-cell>
          <table:table-cell office:value-type="string" table:style-name="ce11">
            <text:p>11/01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36135.94" table:style-name="ce12">
            <text:p>36.135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ZI <text:s/>ANDREA</text:p>
          </table:table-cell>
          <table:table-cell office:value-type="float" office:value="583" table:style-name="ce11">
            <text:p>58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Spese non andate a buon fine</text:p>
          </table:table-cell>
          <table:table-cell office:value-type="float" office:value="100" table:style-name="ce12">
            <text:p>1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24" table:style-name="ce11">
            <text:p>24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Costituzione fondi economali e carte aziendali</text:p>
          </table:table-cell>
          <table:table-cell office:value-type="float" office:value="50000" table:style-name="ce12">
            <text:p>50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23" table:style-name="ce11">
            <text:p>23</text:p>
          </table:table-cell>
          <table:table-cell office:value-type="string" table:style-name="ce11">
            <text:p>04/01/2024</text:p>
          </table:table-cell>
          <table:table-cell office:value-type="string" table:style-name="ce10">
            <text:p>Costituzione fondi economali e carte aziendali</text:p>
          </table:table-cell>
          <table:table-cell office:value-type="float" office:value="50000" table:style-name="ce12">
            <text:p>50.0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DELL'INTERNO GESTIONE C.ID.ELE</text:p>
          </table:table-cell>
          <table:table-cell office:value-type="float" office:value="507" table:style-name="ce11">
            <text:p>50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5423.17" table:style-name="ce12">
            <text:p>5.423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823" table:style-name="ce11">
            <text:p>823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10840.29" table:style-name="ce12">
            <text:p>10.840,2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50" table:style-name="ce11">
            <text:p>50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10057.09" table:style-name="ce12">
            <text:p>10.057,0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DELL'INTERNO GESTIONE C.ID.ELE</text:p>
          </table:table-cell>
          <table:table-cell office:value-type="float" office:value="52" table:style-name="ce11">
            <text:p>52</text:p>
          </table:table-cell>
          <table:table-cell office:value-type="string" table:style-name="ce11">
            <text:p>05/01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4986.63" table:style-name="ce12">
            <text:p>4.986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059" table:style-name="ce11">
            <text:p>1059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4704" table:style-name="ce12">
            <text:p>4.70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060" table:style-name="ce11">
            <text:p>1060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914.66" table:style-name="ce12">
            <text:p>6.914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DELL'INTERNO GESTIONE C.ID.ELE</text:p>
          </table:table-cell>
          <table:table-cell office:value-type="float" office:value="688" table:style-name="ce11">
            <text:p>688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6514.52" table:style-name="ce12">
            <text:p>6.514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C.A. SOCIETÀ UNIPERSONALE S.R.L.</text:p>
          </table:table-cell>
          <table:table-cell office:value-type="float" office:value="1371" table:style-name="ce11">
            <text:p>1371</text:p>
          </table:table-cell>
          <table:table-cell office:value-type="string" table:style-name="ce11">
            <text:p>19/03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9935.69" table:style-name="ce12">
            <text:p>9.935,6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INISTERO DELL'INTERNO GESTIONE C.ID.ELE</text:p>
          </table:table-cell>
          <table:table-cell office:value-type="float" office:value="930" table:style-name="ce11">
            <text:p>930</text:p>
          </table:table-cell>
          <table:table-cell office:value-type="string" table:style-name="ce11">
            <text:p>22/02/2024</text:p>
          </table:table-cell>
          <table:table-cell office:value-type="string" table:style-name="ce10">
            <text:p>Acquisto di servizi per conto di terzi</text:p>
          </table:table-cell>
          <table:table-cell office:value-type="float" office:value="5842.92" table:style-name="ce12">
            <text:p>5.842,92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10">
            <text:p>ECONOMO COMUNALE</text:p>
          </table:table-cell>
          <table:table-cell office:value-type="float" office:value="663" table:style-name="ce11">
            <text:p>663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12">
            <text:p>9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1" table:style-name="ce11">
            <text:p>1091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1512.5" table:style-name="ce12">
            <text:p>1.51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2" table:style-name="ce11">
            <text:p>1092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5700" table:style-name="ce12">
            <text:p>5.7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1093" table:style-name="ce11">
            <text:p>1093</text:p>
          </table:table-cell>
          <table:table-cell office:value-type="string" table:style-name="ce11">
            <text:p>06/03/2024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CONOMO COMUNALE</text:p>
          </table:table-cell>
          <table:table-cell office:value-type="float" office:value="662" table:style-name="ce11">
            <text:p>662</text:p>
          </table:table-cell>
          <table:table-cell office:value-type="string" table:style-name="ce11">
            <text:p>06/02/2024</text:p>
          </table:table-cell>
          <table:table-cell office:value-type="string" table:style-name="ce10">
            <text:p>Costituzione di depositi cauzionali o contrattuali presso terzi</text:p>
          </table:table-cell>
          <table:table-cell office:value-type="float" office:value="95" table:style-name="ce12">
            <text:p>9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1696" table:style-name="ce11">
            <text:p>1696</text:p>
          </table:table-cell>
          <table:table-cell office:value-type="string" table:style-name="ce11">
            <text:p>28/03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98.11" table:style-name="ce12">
            <text:p>98,1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24.75" table:style-name="ce12">
            <text:p>2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61.67" table:style-name="ce12">
            <text:p>61,6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33.33" table:style-name="ce12">
            <text:p>33,3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NTESA SANPAOLO SPA</text:p>
          </table:table-cell>
          <table:table-cell office:value-type="float" office:value="216" table:style-name="ce11">
            <text:p>216</text:p>
          </table:table-cell>
          <table:table-cell office:value-type="string" table:style-name="ce11">
            <text:p>16/01/2024</text:p>
          </table:table-cell>
          <table:table-cell office:value-type="string" table:style-name="ce10">
            <text:p>Altre uscite per conto terzi n.a.c.</text:p>
          </table:table-cell>
          <table:table-cell office:value-type="float" office:value="3492.77" table:style-name="ce12">
            <text:p>3.492,7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3965.23" table:style-name="ce12">
            <text:p>3.965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9278.75" table:style-name="ce12">
            <text:p>9.278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0120.1" table:style-name="ce12">
            <text:p>10.120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588.59" table:style-name="ce12">
            <text:p>62.588,5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687.58" table:style-name="ce12">
            <text:p>1.687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034.23" table:style-name="ce12">
            <text:p>4.034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129.79" table:style-name="ce12">
            <text:p>4.129,7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892.4" table:style-name="ce12">
            <text:p>15.892,4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12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4.72999999999999" table:style-name="ce12">
            <text:p>154,7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551" table:style-name="ce12">
            <text:p>5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1644" table:style-name="ce11">
            <text:p>1644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12">
            <text:p>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1644" table:style-name="ce11">
            <text:p>1644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84" table:style-name="ce12">
            <text:p>18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1659" table:style-name="ce11">
            <text:p>1659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12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1659" table:style-name="ce11">
            <text:p>1659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16.38" table:style-name="ce12">
            <text:p>316,3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A.-REG.AUT.LOCALI-DIPART.P.L.-SIAPOL</text:p>
          </table:table-cell>
          <table:table-cell office:value-type="float" office:value="1651" table:style-name="ce11">
            <text:p>1651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UTO NAZIONALE PREVIDENZA SOCIALE</text:p>
          </table:table-cell>
          <table:table-cell office:value-type="float" office:value="1661" table:style-name="ce11">
            <text:p>1661</text:p>
          </table:table-cell>
          <table:table-cell office:value-type="string" table:style-name="ce11">
            <text:p>04/04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501.57" table:style-name="ce12">
            <text:p>1.501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SL FP DEI LAGHI</text:p>
          </table:table-cell>
          <table:table-cell office:value-type="float" office:value="1649" table:style-name="ce11">
            <text:p>1649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6" table:style-name="ce12">
            <text:p>8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- SEGRETERIA REGIONE LOMBARDIA</text:p>
          </table:table-cell>
          <table:table-cell office:value-type="float" office:value="1665" table:style-name="ce11">
            <text:p>1665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.6" table:style-name="ce12">
            <text:p>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.I.L. FPL VARESE</text:p>
          </table:table-cell>
          <table:table-cell office:value-type="float" office:value="1667" table:style-name="ce11">
            <text:p>1667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989999999999998" table:style-name="ce12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1656" table:style-name="ce11">
            <text:p>1656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12">
            <text:p>27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1656" table:style-name="ce11">
            <text:p>1656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12">
            <text:p>78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1658" table:style-name="ce11">
            <text:p>1658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1658" table:style-name="ce11">
            <text:p>1658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491.1" table:style-name="ce12">
            <text:p>1.491,1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RZA ITALIA GALLARATE</text:p>
          </table:table-cell>
          <table:table-cell office:value-type="float" office:value="1645" table:style-name="ce11">
            <text:p>1645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1.95" table:style-name="ce12">
            <text:p>21,9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U.B.-PUBBLICO IMPIEGO</text:p>
          </table:table-cell>
          <table:table-cell office:value-type="float" office:value="1652" table:style-name="ce11">
            <text:p>1652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00.43" table:style-name="ce12">
            <text:p>100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TANDER CONSUMER BANK S.P.A.</text:p>
          </table:table-cell>
          <table:table-cell office:value-type="float" office:value="1664" table:style-name="ce11">
            <text:p>1664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VIBANCA S.P.A.</text:p>
          </table:table-cell>
          <table:table-cell office:value-type="float" office:value="1668" table:style-name="ce11">
            <text:p>1668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5" table:style-name="ce12">
            <text:p>1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FI.VE.R. SPA</text:p>
          </table:table-cell>
          <table:table-cell office:value-type="float" office:value="1660" table:style-name="ce11">
            <text:p>1660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CQS SPA</text:p>
          </table:table-cell>
          <table:table-cell office:value-type="float" office:value="1653" table:style-name="ce11">
            <text:p>1653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12">
            <text:p>27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ADEL-FEDERAZIONE ITALIANA AUTONOMA DIP</text:p>
          </table:table-cell>
          <table:table-cell office:value-type="float" office:value="1654" table:style-name="ce11">
            <text:p>1654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6.92" table:style-name="ce12">
            <text:p>46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MILANO CITTA' METROPOLITANA-DICCAP</text:p>
          </table:table-cell>
          <table:table-cell office:value-type="float" office:value="1666" table:style-name="ce11">
            <text:p>1666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45" table:style-name="ce12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STITALIA SPA-GRUPPO IVA INTESA SANPAO</text:p>
          </table:table-cell>
          <table:table-cell office:value-type="float" office:value="1663" table:style-name="ce11">
            <text:p>1663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12">
            <text:p>1.32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ASS BANCA SPA</text:p>
          </table:table-cell>
          <table:table-cell office:value-type="float" office:value="1650" table:style-name="ce11">
            <text:p>1650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12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CA NAZIONALE DEL LAVORO SPA</text:p>
          </table:table-cell>
          <table:table-cell office:value-type="float" office:value="1646" table:style-name="ce11">
            <text:p>1646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CC NPLS 2020 SRL</text:p>
          </table:table-cell>
          <table:table-cell office:value-type="float" office:value="1647" table:style-name="ce11">
            <text:p>1647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12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CE FINANCE SPA</text:p>
          </table:table-cell>
          <table:table-cell office:value-type="float" office:value="1662" table:style-name="ce11">
            <text:p>1662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85" table:style-name="ce12">
            <text:p>2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CONTINUO S.P.A.</text:p>
          </table:table-cell>
          <table:table-cell office:value-type="float" office:value="1655" table:style-name="ce11">
            <text:p>1655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542" table:style-name="ce12">
            <text:p>542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IBANCA SPA-GRUPPO IVA BPER BANCA</text:p>
          </table:table-cell>
          <table:table-cell office:value-type="float" office:value="1648" table:style-name="ce11">
            <text:p>1648</text:p>
          </table:table-cell>
          <table:table-cell office:value-type="string" table:style-name="ce11">
            <text:p>26/03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1" table:style-name="ce12">
            <text:p>251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467" table:style-name="ce11">
            <text:p>46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" table:style-name="ce12">
            <text:p>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SSOCIAZIONE FONDO POLIZIA LOCALE</text:p>
          </table:table-cell>
          <table:table-cell office:value-type="float" office:value="467" table:style-name="ce11">
            <text:p>46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84" table:style-name="ce12">
            <text:p>184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481" table:style-name="ce11">
            <text:p>48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.32" table:style-name="ce12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UNZIONE PUBBLICA-CGIL VARESE</text:p>
          </table:table-cell>
          <table:table-cell office:value-type="float" office:value="481" table:style-name="ce11">
            <text:p>48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31.45" table:style-name="ce12">
            <text:p>331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S.A.-REG.AUT.LOCALI-DIPART.P.L.-SIAPOL</text:p>
          </table:table-cell>
          <table:table-cell office:value-type="float" office:value="473" table:style-name="ce11">
            <text:p>473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35.53" table:style-name="ce12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STITUTO NAZIONALE PREVIDENZA SOCIALE</text:p>
          </table:table-cell>
          <table:table-cell office:value-type="float" office:value="483" table:style-name="ce11">
            <text:p>483</text:p>
          </table:table-cell>
          <table:table-cell office:value-type="string" table:style-name="ce11">
            <text:p>01/02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33.74" table:style-name="ce12">
            <text:p>1.233,7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ISL FP DEI LAGHI</text:p>
          </table:table-cell>
          <table:table-cell office:value-type="float" office:value="471" table:style-name="ce11">
            <text:p>471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86" table:style-name="ce12">
            <text:p>8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- SEGRETERIA REGIONE LOMBARDIA</text:p>
          </table:table-cell>
          <table:table-cell office:value-type="float" office:value="487" table:style-name="ce11">
            <text:p>487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.6" table:style-name="ce12">
            <text:p>29,6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U.I.L. FPL VARESE</text:p>
          </table:table-cell>
          <table:table-cell office:value-type="float" office:value="489" table:style-name="ce11">
            <text:p>48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989999999999998" table:style-name="ce12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478" table:style-name="ce11">
            <text:p>47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3" table:style-name="ce12">
            <text:p>273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NDOMESTIC BANCA SPA-GRUPPO BNP PARIBAS</text:p>
          </table:table-cell>
          <table:table-cell office:value-type="float" office:value="478" table:style-name="ce11">
            <text:p>47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788" table:style-name="ce12">
            <text:p>788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480" table:style-name="ce11">
            <text:p>48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63.82" table:style-name="ce12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ONDO PENSIONE PERSEO SIRIO</text:p>
          </table:table-cell>
          <table:table-cell office:value-type="float" office:value="480" table:style-name="ce11">
            <text:p>48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464.01" table:style-name="ce12">
            <text:p>1.464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.U.B.-PUBBLICO IMPIEGO</text:p>
          </table:table-cell>
          <table:table-cell office:value-type="float" office:value="474" table:style-name="ce11">
            <text:p>474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00.43" table:style-name="ce12">
            <text:p>100,4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ANTANDER CONSUMER BANK S.P.A.</text:p>
          </table:table-cell>
          <table:table-cell office:value-type="float" office:value="486" table:style-name="ce11">
            <text:p>486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VIVIBANCA S.P.A.</text:p>
          </table:table-cell>
          <table:table-cell office:value-type="float" office:value="490" table:style-name="ce11">
            <text:p>490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25" table:style-name="ce12">
            <text:p>12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MCE FINANCE SPA</text:p>
          </table:table-cell>
          <table:table-cell office:value-type="float" office:value="484" table:style-name="ce11">
            <text:p>484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85" table:style-name="ce12">
            <text:p>285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I.FI.VE.R. SPA</text:p>
          </table:table-cell>
          <table:table-cell office:value-type="float" office:value="482" table:style-name="ce11">
            <text:p>482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20" table:style-name="ce12">
            <text:p>22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EUROCQS SPA</text:p>
          </table:table-cell>
          <table:table-cell office:value-type="float" office:value="475" table:style-name="ce11">
            <text:p>47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76" table:style-name="ce12">
            <text:p>276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FIADEL-FEDERAZIONE ITALIANA AUTONOMA DIP</text:p>
          </table:table-cell>
          <table:table-cell office:value-type="float" office:value="476" table:style-name="ce11">
            <text:p>476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46.92" table:style-name="ce12">
            <text:p>46,9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SULPM MILANO CITTA' METROPOLITANA-DICCAP</text:p>
          </table:table-cell>
          <table:table-cell office:value-type="float" office:value="488" table:style-name="ce11">
            <text:p>48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6.45" table:style-name="ce12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PRESTITALIA SPA-GRUPPO IVA INTESA SANPAO</text:p>
          </table:table-cell>
          <table:table-cell office:value-type="float" office:value="485" table:style-name="ce11">
            <text:p>485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327" table:style-name="ce12">
            <text:p>1.327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COMPASS BANCA SPA</text:p>
          </table:table-cell>
          <table:table-cell office:value-type="float" office:value="472" table:style-name="ce11">
            <text:p>472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90.95999999999998" table:style-name="ce12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ANCA NAZIONALE DEL LAVORO SPA</text:p>
          </table:table-cell>
          <table:table-cell office:value-type="float" office:value="468" table:style-name="ce11">
            <text:p>468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250" table:style-name="ce12">
            <text:p>25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BCC NPLS 2020 SRL</text:p>
          </table:table-cell>
          <table:table-cell office:value-type="float" office:value="469" table:style-name="ce11">
            <text:p>469</text:p>
          </table:table-cell>
          <table:table-cell office:value-type="string" table:style-name="ce11">
            <text:p>24/01/2024</text:p>
          </table:table-cell>
          <table:table-cell office:value-type="string" table:style-name="ce10">
            <text:p>Altri versamenti di ritenute al personale dipendente per conto di terzi</text:p>
          </table:table-cell>
          <table:table-cell office:value-type="float" office:value="119.94" table:style-name="ce12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32" table:style-name="ce11">
            <text:p>132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Versamento della ritenuta del 4% sui contributi pubblici</text:p>
          </table:table-cell>
          <table:table-cell office:value-type="float" office:value="703.42" table:style-name="ce12">
            <text:p>703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203" table:style-name="ce11">
            <text:p>1203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Versamento della ritenuta del 4% sui contributi pubblici</text:p>
          </table:table-cell>
          <table:table-cell office:value-type="float" office:value="28200" table:style-name="ce12">
            <text:p>28.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058" table:style-name="ce11">
            <text:p>1058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212702.63" table:style-name="ce12">
            <text:p>212.702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791" table:style-name="ce11">
            <text:p>791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52.8" table:style-name="ce12">
            <text:p>52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34" table:style-name="ce11">
            <text:p>134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218.76" table:style-name="ce12">
            <text:p>218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15" table:style-name="ce11">
            <text:p>615</text:p>
          </table:table-cell>
          <table:table-cell office:value-type="string" table:style-name="ce11">
            <text:p>15/02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439700.02" table:style-name="ce12">
            <text:p>439.700,0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21" table:style-name="ce11">
            <text:p>21</text:p>
          </table:table-cell>
          <table:table-cell office:value-type="string" table:style-name="ce11">
            <text:p>15/01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319165.61" table:style-name="ce12">
            <text:p>319.165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201" table:style-name="ce11">
            <text:p>1201</text:p>
          </table:table-cell>
          <table:table-cell office:value-type="string" table:style-name="ce11">
            <text:p>15/03/2024</text:p>
          </table:table-cell>
          <table:table-cell office:value-type="string" table:style-name="ce10">
            <text:p>Versamento delle ritenute per scissione contabile IVA (split payment)</text:p>
          </table:table-cell>
          <table:table-cell office:value-type="float" office:value="79.2" table:style-name="ce12">
            <text:p>7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57.58" table:style-name="ce12">
            <text:p>357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414.17" table:style-name="ce12">
            <text:p>414,1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49.79999999999995" table:style-name="ce12">
            <text:p>649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05.26" table:style-name="ce12">
            <text:p>905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4397.3100000000004" table:style-name="ce12">
            <text:p>4.397,3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186.8" table:style-name="ce12">
            <text:p>8.186,8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117.52" table:style-name="ce12">
            <text:p>12.117,5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398.97" table:style-name="ce12">
            <text:p>12.398,9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2" table:style-name="ce11">
            <text:p>1602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4508.990000000005" table:style-name="ce12">
            <text:p>74.508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284.23" table:style-name="ce12">
            <text:p>3.284,2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719.0400000000009" table:style-name="ce12">
            <text:p>8.719,0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1408.57" table:style-name="ce12">
            <text:p>11.408,5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474.64" table:style-name="ce12">
            <text:p>12.474,64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1788.58" table:style-name="ce12">
            <text:p>71.788,5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00" table:style-name="ce12">
            <text:p>20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32.2" table:style-name="ce12">
            <text:p>232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70.91000000000003" table:style-name="ce12">
            <text:p>270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11.92999999999995" table:style-name="ce12">
            <text:p>611,9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8" table:style-name="ce11">
            <text:p>378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05.26" table:style-name="ce12">
            <text:p>905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9.78" table:style-name="ce12">
            <text:p>29,7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3.96" table:style-name="ce12">
            <text:p>63,9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562.5" table:style-name="ce12">
            <text:p>562,5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35.36" table:style-name="ce12">
            <text:p>835,3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605.48" table:style-name="ce12">
            <text:p>2.605,4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941.7000000000007" table:style-name="ce12">
            <text:p>9.941,7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3063.99" table:style-name="ce12">
            <text:p>33.063,99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" table:style-name="ce11">
            <text:p>5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91941.46" table:style-name="ce12">
            <text:p>191.941,4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70.91000000000003" table:style-name="ce12">
            <text:p>270,9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91.75" table:style-name="ce12">
            <text:p>291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708.32" table:style-name="ce12">
            <text:p>708,3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05.26" table:style-name="ce12">
            <text:p>905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980" table:style-name="ce12">
            <text:p>980,0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3057.2" table:style-name="ce12">
            <text:p>3.057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8083.12" table:style-name="ce12">
            <text:p>8.083,1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2481.76" table:style-name="ce12">
            <text:p>12.481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13211.26" table:style-name="ce12">
            <text:p>13.211,2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2" table:style-name="ce11">
            <text:p>912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69399.63" table:style-name="ce12">
            <text:p>69.399,6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56" table:style-name="ce11">
            <text:p>56</text:p>
          </table:table-cell>
          <table:table-cell office:value-type="string" table:style-name="ce11">
            <text:p>10/01/2024</text:p>
          </table:table-cell>
          <table:table-cell office:value-type="string" table:style-name="ce10">
            <text:p>Versamenti di ritenute erariali su Redditi da lavoro dipendente riscosse per conto terzi</text:p>
          </table:table-cell>
          <table:table-cell office:value-type="float" office:value="25859.27" table:style-name="ce12">
            <text:p>25.859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12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4.03" table:style-name="ce12">
            <text:p>154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12">
            <text:p>62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816.03" table:style-name="ce12">
            <text:p>1.816,03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013.61" table:style-name="ce12">
            <text:p>4.013,6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132.01" table:style-name="ce12">
            <text:p>4.132,0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1603" table:style-name="ce11">
            <text:p>1603</text:p>
          </table:table-cell>
          <table:table-cell office:value-type="string" table:style-name="ce11">
            <text:p>12/04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8206.21" table:style-name="ce12">
            <text:p>18.206,21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54.76" table:style-name="ce12">
            <text:p>154,7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12">
            <text:p>62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757.05" table:style-name="ce12">
            <text:p>1.757,0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050.66" table:style-name="ce12">
            <text:p>4.050,66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4149.2" table:style-name="ce12">
            <text:p>4.149,20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9314.75" table:style-name="ce12">
            <text:p>19.314,75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379" table:style-name="ce11">
            <text:p>379</text:p>
          </table:table-cell>
          <table:table-cell office:value-type="string" table:style-name="ce11">
            <text:p>14/02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12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913" table:style-name="ce11">
            <text:p>913</text:p>
          </table:table-cell>
          <table:table-cell office:value-type="string" table:style-name="ce11">
            <text:p>14/03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12">
            <text:p>621,68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64.42" table:style-name="ce12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342.27" table:style-name="ce12">
            <text:p>342,27</text:p>
          </table:table-cell>
          <table:table-cell table:number-columns-repeated="16379"/>
        </table:table-row>
        <table:table-row table:style-name="ro2">
          <table:table-cell office:value-type="string" table:style-name="ce10">
            <text:p>AGENZIA DELLE ENTRATE</text:p>
          </table:table-cell>
          <table:table-cell office:value-type="float" office:value="6" table:style-name="ce11">
            <text:p>6</text:p>
          </table:table-cell>
          <table:table-cell office:value-type="string" table:style-name="ce11">
            <text:p>12/01/2024</text:p>
          </table:table-cell>
          <table:table-cell office:value-type="string" table:style-name="ce10">
            <text:p>Versamenti di ritenute previdenziali e assistenziali su Redditi da lavoro dipendente riscosse per conto terzi</text:p>
          </table:table-cell>
          <table:table-cell office:value-type="float" office:value="1389.78" table:style-name="ce12">
            <text:p>1.389,78</text:p>
          </table:table-cell>
          <table:table-cell table:number-columns-repeated="16379"/>
        </table:table-row>
        <table:table-row table:number-rows-repeated="1044984" table:style-name="ro2">
          <table:table-cell table:number-columns-repeated="16384"/>
        </table:table-row>
        <table:named-expressions>
          <table:named-range table:name="Print_Area" table:cell-range-address="Estrazione.$A$1:Estrazione.$E$3592" table:base-cell-address="Estrazione.$A$1"/>
          <table:named-range table:name="Print_Titles" table:cell-range-address="Estrazione.$A$2:Estrazione.$XFD$2" table:base-cell-address="Estraz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5</meta:generator>
    <meta:initial-creator>Colombo Michele</meta:initial-creator>
    <dc:creator>Colombo Michele</dc:creator>
    <meta:creation-date>2024-04-16T08:31:05Z</meta:creation-date>
    <dc:date>2024-04-16T10:36:02Z</dc:date>
    <meta:print-date>2024-04-16T09:55:29Z</meta:print-date>
  </office:meta>
</office:document-meta>
</file>