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68375cm"/>
    </style:style>
    <style:style style:name="co2" style:family="table-column">
      <style:table-column-properties fo:break-before="auto" style:column-width="4.1804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4.102291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6">
            <text:p>2024 II TRIMESTRE</text:p>
          </table:table-cell>
          <table:covered-table-cell table:number-columns-repeated="5"/>
          <table:table-cell table:number-columns-repeated="16378" table:style-name="ce4"/>
        </table:table-row>
        <table:table-row table:style-name="ro2">
          <table:table-cell office:value-type="string" table:style-name="ce2">
            <text:p>BENEFICIARIO</text:p>
          </table:table-cell>
          <table:table-cell office:value-type="string" table:style-name="ce2">
            <text:p>CODICE_FISCALE</text:p>
          </table:table-cell>
          <table:table-cell office:value-type="string" table:style-name="ce5">
            <text:p>NUMERO MANDATO</text:p>
          </table:table-cell>
          <table:table-cell office:value-type="string" table:style-name="ce5">
            <text:p>DATA PAGAMENTO</text:p>
          </table:table-cell>
          <table:table-cell office:value-type="string" table:style-name="ce5">
            <text:p>CAUSALE PAGAMENTO</text:p>
          </table:table-cell>
          <table:table-cell office:value-type="string" table:style-name="ce5">
            <text:p>IMPORT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3159" table:style-name="ce3">
            <text:p>3159</text:p>
          </table:table-cell>
          <table:table-cell office:value-type="string" table:style-name="ce3">
            <text:p>0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54.56" table:style-name="ce3">
            <text:p>545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2682" table:style-name="ce3">
            <text:p>2682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39.1799999999998" table:style-name="ce3">
            <text:p>2139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1838" table:style-name="ce3">
            <text:p>183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76.88" table:style-name="ce3">
            <text:p>267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GARELLA LUIGI DI SGARELLA SIMONE E C. S</text:p>
          </table:table-cell>
          <table:table-cell office:value-type="float" office:value="13130125" table:style-name="ce3">
            <text:p>13130125</text:p>
          </table:table-cell>
          <table:table-cell office:value-type="float" office:value="2761" table:style-name="ce3">
            <text:p>276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647" table:style-name="ce3">
            <text:p>16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1844" table:style-name="ce3">
            <text:p>184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959.51" table:style-name="ce3">
            <text:p>95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1845" table:style-name="ce3">
            <text:p>184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2280.4699999999998" table:style-name="ce3">
            <text:p>228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2623" table:style-name="ce3">
            <text:p>26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450.86" table:style-name="ce3">
            <text:p>45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2624" table:style-name="ce3">
            <text:p>262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2364.1799999999998" table:style-name="ce3">
            <text:p>236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483" table:style-name="ce3">
            <text:p>348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beni di consumo</text:p>
          </table:table-cell>
          <table:table-cell office:value-type="float" office:value="1826.66" table:style-name="ce3">
            <text:p>182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484" table:style-name="ce3">
            <text:p>3484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beni di consumo</text:p>
          </table:table-cell>
          <table:table-cell office:value-type="float" office:value="2133.19" table:style-name="ce3">
            <text:p>213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496" table:style-name="ce3">
            <text:p>349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45.48" table:style-name="ce3">
            <text:p>2245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NA PETROLI S.P.A.</text:p>
          </table:table-cell>
          <table:table-cell office:value-type="float" office:value="51570893" table:style-name="ce3">
            <text:p>51570893</text:p>
          </table:table-cell>
          <table:table-cell office:value-type="float" office:value="3497" table:style-name="ce3">
            <text:p>349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400" table:style-name="ce3">
            <text:p>31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AFICHE E. GASPARI S.R.L.</text:p>
          </table:table-cell>
          <table:table-cell office:value-type="float" office:value="89070403" table:style-name="ce3">
            <text:p>89070403</text:p>
          </table:table-cell>
          <table:table-cell office:value-type="float" office:value="2521" table:style-name="ce3">
            <text:p>252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7.26" table:style-name="ce3">
            <text:p>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NOVARA</text:p>
          </table:table-cell>
          <table:table-cell office:value-type="float" office:value="125680033" table:style-name="ce3">
            <text:p>125680033</text:p>
          </table:table-cell>
          <table:table-cell office:value-type="float" office:value="2780" table:style-name="ce3">
            <text:p>278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6.11" table:style-name="ce3">
            <text:p>1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EZZE</text:p>
          </table:table-cell>
          <table:table-cell office:value-type="float" office:value="130430598" table:style-name="ce3">
            <text:p>130430598</text:p>
          </table:table-cell>
          <table:table-cell office:value-type="float" office:value="2800" table:style-name="ce3">
            <text:p>280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0.33" table:style-name="ce3">
            <text:p>1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308" table:style-name="ce3">
            <text:p>23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4.84" table:style-name="ce3">
            <text:p>11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308" table:style-name="ce3">
            <text:p>23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40.22" table:style-name="ce3">
            <text:p>44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308" table:style-name="ce3">
            <text:p>23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9.36" table:style-name="ce3">
            <text:p>45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308" table:style-name="ce3">
            <text:p>23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57" table:style-name="ce3">
            <text:p>9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INT S.P.A.</text:p>
          </table:table-cell>
          <table:table-cell office:value-type="float" office:value="167200245" table:style-name="ce3">
            <text:p>167200245</text:p>
          </table:table-cell>
          <table:table-cell office:value-type="float" office:value="2594" table:style-name="ce3">
            <text:p>259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8392.6200000000008" table:style-name="ce3">
            <text:p>839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INT S.P.A.</text:p>
          </table:table-cell>
          <table:table-cell office:value-type="float" office:value="167200245" table:style-name="ce3">
            <text:p>167200245</text:p>
          </table:table-cell>
          <table:table-cell office:value-type="float" office:value="2594" table:style-name="ce3">
            <text:p>259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316.70999999999998" table:style-name="ce3">
            <text:p>31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INT S.P.A.</text:p>
          </table:table-cell>
          <table:table-cell office:value-type="float" office:value="167200245" table:style-name="ce3">
            <text:p>167200245</text:p>
          </table:table-cell>
          <table:table-cell office:value-type="float" office:value="2594" table:style-name="ce3">
            <text:p>259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1202.8" table:style-name="ce3">
            <text:p>120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DREA BARDELLI TESSUTI SRL</text:p>
          </table:table-cell>
          <table:table-cell office:value-type="float" office:value="186470126" table:style-name="ce3">
            <text:p>186470126</text:p>
          </table:table-cell>
          <table:table-cell office:value-type="float" office:value="2972" table:style-name="ce3">
            <text:p>297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110.6" table:style-name="ce3">
            <text:p>211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IGARA LUIGI S.R.L.</text:p>
          </table:table-cell>
          <table:table-cell office:value-type="float" office:value="186550125" table:style-name="ce3">
            <text:p>186550125</text:p>
          </table:table-cell>
          <table:table-cell office:value-type="float" office:value="3595" table:style-name="ce3">
            <text:p>3595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58.21" table:style-name="ce3">
            <text:p>5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2518" table:style-name="ce3">
            <text:p>251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59.4" table:style-name="ce3">
            <text:p>5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1843" table:style-name="ce3">
            <text:p>184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1679.21" table:style-name="ce3">
            <text:p>1679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2471" table:style-name="ce3">
            <text:p>2471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164.7" table:style-name="ce3">
            <text:p>16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3101" table:style-name="ce3">
            <text:p>310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beni di consumo</text:p>
          </table:table-cell>
          <table:table-cell office:value-type="float" office:value="687.17" table:style-name="ce3">
            <text:p>687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SSO EUGENIO S.R.L.</text:p>
          </table:table-cell>
          <table:table-cell office:value-type="float" office:value="186950127" table:style-name="ce3">
            <text:p>186950127</text:p>
          </table:table-cell>
          <table:table-cell office:value-type="float" office:value="3573" table:style-name="ce3">
            <text:p>357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2152.08" table:style-name="ce3">
            <text:p>2152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ZZATI INDUSTRIA GRAFICA SRL SB</text:p>
          </table:table-cell>
          <table:table-cell office:value-type="float" office:value="187700125" table:style-name="ce3">
            <text:p>187700125</text:p>
          </table:table-cell>
          <table:table-cell office:value-type="float" office:value="3698" table:style-name="ce3">
            <text:p>369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servizi</text:p>
          </table:table-cell>
          <table:table-cell office:value-type="float" office:value="948.48" table:style-name="ce3">
            <text:p>948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NOTO</text:p>
          </table:table-cell>
          <table:table-cell office:value-type="float" office:value="195880893" table:style-name="ce3">
            <text:p>195880893</text:p>
          </table:table-cell>
          <table:table-cell office:value-type="float" office:value="2779" table:style-name="ce3">
            <text:p>277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NT'EGIDIO ALLA VIBRATA</text:p>
          </table:table-cell>
          <table:table-cell office:value-type="float" office:value="196900674" table:style-name="ce3">
            <text:p>196900674</text:p>
          </table:table-cell>
          <table:table-cell office:value-type="float" office:value="2804" table:style-name="ce3">
            <text:p>280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TTI &amp; VANONI SRL</text:p>
          </table:table-cell>
          <table:table-cell office:value-type="float" office:value="198180127" table:style-name="ce3">
            <text:p>198180127</text:p>
          </table:table-cell>
          <table:table-cell office:value-type="float" office:value="1944" table:style-name="ce3">
            <text:p>194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58.96" table:style-name="ce3">
            <text:p>5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TTI &amp; VANONI SRL</text:p>
          </table:table-cell>
          <table:table-cell office:value-type="float" office:value="198180127" table:style-name="ce3">
            <text:p>198180127</text:p>
          </table:table-cell>
          <table:table-cell office:value-type="float" office:value="2995" table:style-name="ce3">
            <text:p>2995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Altri beni di consumo</text:p>
          </table:table-cell>
          <table:table-cell office:value-type="float" office:value="11.4" table:style-name="ce3">
            <text:p>1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1948" table:style-name="ce3">
            <text:p>194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Beni immobili</text:p>
          </table:table-cell>
          <table:table-cell office:value-type="float" office:value="135238.99" table:style-name="ce3">
            <text:p>135238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1787" table:style-name="ce3">
            <text:p>178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2554" table:style-name="ce3">
            <text:p>255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41.4" table:style-name="ce3">
            <text:p>64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2554" table:style-name="ce3">
            <text:p>255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88.16" table:style-name="ce3">
            <text:p>298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3663" table:style-name="ce3">
            <text:p>366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21.3599999999999" table:style-name="ce3">
            <text:p>112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3663" table:style-name="ce3">
            <text:p>366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83.6" table:style-name="ce3">
            <text:p>48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BILFERRO SRL</text:p>
          </table:table-cell>
          <table:table-cell office:value-type="float" office:value="216580290" table:style-name="ce3">
            <text:p>216580290</text:p>
          </table:table-cell>
          <table:table-cell office:value-type="float" office:value="3113" table:style-name="ce3">
            <text:p>311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obili e arredi</text:p>
          </table:table-cell>
          <table:table-cell office:value-type="float" office:value="12008.22" table:style-name="ce3">
            <text:p>1200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2768" table:style-name="ce3">
            <text:p>276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8.8" table:style-name="ce3">
            <text:p>5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2436" table:style-name="ce3">
            <text:p>243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27.28" table:style-name="ce3">
            <text:p>627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2437" table:style-name="ce3">
            <text:p>243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.22" table:style-name="ce3">
            <text:p>34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TRADATE</text:p>
          </table:table-cell>
          <table:table-cell office:value-type="float" office:value="223660127" table:style-name="ce3">
            <text:p>223660127</text:p>
          </table:table-cell>
          <table:table-cell office:value-type="float" office:value="2810" table:style-name="ce3">
            <text:p>281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0.09" table:style-name="ce3">
            <text:p>1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ENEGONO SUPERIORE</text:p>
          </table:table-cell>
          <table:table-cell office:value-type="float" office:value="223680125" table:style-name="ce3">
            <text:p>223680125</text:p>
          </table:table-cell>
          <table:table-cell office:value-type="float" office:value="2818" table:style-name="ce3">
            <text:p>281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float" office:value="224000125" table:style-name="ce3">
            <text:p>224000125</text:p>
          </table:table-cell>
          <table:table-cell office:value-type="float" office:value="3551" table:style-name="ce3">
            <text:p>355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ilizzo di beni di terzi</text:p>
          </table:table-cell>
          <table:table-cell office:value-type="float" office:value="1104" table:style-name="ce3">
            <text:p>11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float" office:value="224000125" table:style-name="ce3">
            <text:p>224000125</text:p>
          </table:table-cell>
          <table:table-cell office:value-type="float" office:value="2582" table:style-name="ce3">
            <text:p>258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60.6" table:style-name="ce3">
            <text:p>16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2801" table:style-name="ce3">
            <text:p>280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2343" table:style-name="ce3">
            <text:p>2343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349.69" table:style-name="ce3">
            <text:p>1349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2342" table:style-name="ce3">
            <text:p>2342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2.24" table:style-name="ce3">
            <text:p>27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3012" table:style-name="ce3">
            <text:p>301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5.08" table:style-name="ce3">
            <text:p>685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NTU'</text:p>
          </table:table-cell>
          <table:table-cell office:value-type="float" office:value="233930130" table:style-name="ce3">
            <text:p>233930130</text:p>
          </table:table-cell>
          <table:table-cell office:value-type="float" office:value="2767" table:style-name="ce3">
            <text:p>276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V SPA HOLDING</text:p>
          </table:table-cell>
          <table:table-cell office:value-type="float" office:value="237060124" table:style-name="ce3">
            <text:p>237060124</text:p>
          </table:table-cell>
          <table:table-cell office:value-type="float" office:value="2515" table:style-name="ce3">
            <text:p>251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2773" table:style-name="ce3">
            <text:p>277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32.79" table:style-name="ce3">
            <text:p>3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2336" table:style-name="ce3">
            <text:p>2336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4.86" table:style-name="ce3">
            <text:p>35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2337" table:style-name="ce3">
            <text:p>2337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759.31" table:style-name="ce3">
            <text:p>1759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3009" table:style-name="ce3">
            <text:p>300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99" table:style-name="ce3">
            <text:p>89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MORNAGO</text:p>
          </table:table-cell>
          <table:table-cell office:value-type="float" office:value="249580127" table:style-name="ce3">
            <text:p>249580127</text:p>
          </table:table-cell>
          <table:table-cell office:value-type="float" office:value="2777" table:style-name="ce3">
            <text:p>277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ESNATE</text:p>
          </table:table-cell>
          <table:table-cell office:value-type="float" office:value="249600123" table:style-name="ce3">
            <text:p>249600123</text:p>
          </table:table-cell>
          <table:table-cell office:value-type="float" office:value="2581" table:style-name="ce3">
            <text:p>258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7.64" table:style-name="ce3">
            <text:p>1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INDUNO OLONA</text:p>
          </table:table-cell>
          <table:table-cell office:value-type="float" office:value="271270126" table:style-name="ce3">
            <text:p>271270126</text:p>
          </table:table-cell>
          <table:table-cell office:value-type="float" office:value="2772" table:style-name="ce3">
            <text:p>277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8.81" table:style-name="ce3">
            <text:p>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MMA LOMBARDO</text:p>
          </table:table-cell>
          <table:table-cell office:value-type="float" office:value="280840125" table:style-name="ce3">
            <text:p>280840125</text:p>
          </table:table-cell>
          <table:table-cell office:value-type="float" office:value="2687" table:style-name="ce3">
            <text:p>2687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1098.0899999999999" table:style-name="ce3">
            <text:p>1098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MMA LOMBARDO</text:p>
          </table:table-cell>
          <table:table-cell office:value-type="float" office:value="280840125" table:style-name="ce3">
            <text:p>280840125</text:p>
          </table:table-cell>
          <table:table-cell office:value-type="float" office:value="2806" table:style-name="ce3">
            <text:p>280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63.47" table:style-name="ce3">
            <text:p>63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MMA LOMBARDO</text:p>
          </table:table-cell>
          <table:table-cell office:value-type="float" office:value="280840125" table:style-name="ce3">
            <text:p>280840125</text:p>
          </table:table-cell>
          <table:table-cell office:value-type="float" office:value="3023" table:style-name="ce3">
            <text:p>302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2.5" table:style-name="ce3">
            <text:p>68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ESTO CALENDE</text:p>
          </table:table-cell>
          <table:table-cell office:value-type="float" office:value="283240125" table:style-name="ce3">
            <text:p>283240125</text:p>
          </table:table-cell>
          <table:table-cell office:value-type="float" office:value="2686" table:style-name="ce3">
            <text:p>2686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4739" table:style-name="ce3">
            <text:p>47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REMONA</text:p>
          </table:table-cell>
          <table:table-cell office:value-type="float" office:value="297960197" table:style-name="ce3">
            <text:p>297960197</text:p>
          </table:table-cell>
          <table:table-cell office:value-type="float" office:value="2760" table:style-name="ce3">
            <text:p>276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IMINI</text:p>
          </table:table-cell>
          <table:table-cell office:value-type="float" office:value="304260409" table:style-name="ce3">
            <text:p>304260409</text:p>
          </table:table-cell>
          <table:table-cell office:value-type="float" office:value="2797" table:style-name="ce3">
            <text:p>279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0.32" table:style-name="ce3">
            <text:p>1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2574" table:style-name="ce3">
            <text:p>257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2507" table:style-name="ce3">
            <text:p>250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1.3" table:style-name="ce3">
            <text:p>17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2330" table:style-name="ce3">
            <text:p>2330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25.26" table:style-name="ce3">
            <text:p>52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2331" table:style-name="ce3">
            <text:p>2331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2604.13" table:style-name="ce3">
            <text:p>260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3006" table:style-name="ce3">
            <text:p>300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8" table:style-name="ce3">
            <text:p>132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2685" table:style-name="ce3">
            <text:p>2685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1841.56" table:style-name="ce3">
            <text:p>184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2334" table:style-name="ce3">
            <text:p>2334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83.1" table:style-name="ce3">
            <text:p>383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2335" table:style-name="ce3">
            <text:p>2335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899.33" table:style-name="ce3">
            <text:p>189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3008" table:style-name="ce3">
            <text:p>300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64.06" table:style-name="ce3">
            <text:p>96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2783" table:style-name="ce3">
            <text:p>278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2339" table:style-name="ce3">
            <text:p>2339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457.73" table:style-name="ce3">
            <text:p>1457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2338" table:style-name="ce3">
            <text:p>2338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.02999999999997" table:style-name="ce3">
            <text:p>29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3010" table:style-name="ce3">
            <text:p>301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39.92" table:style-name="ce3">
            <text:p>73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ALE LITTA</text:p>
          </table:table-cell>
          <table:table-cell office:value-type="float" office:value="309410124" table:style-name="ce3">
            <text:p>309410124</text:p>
          </table:table-cell>
          <table:table-cell office:value-type="float" office:value="2757" table:style-name="ce3">
            <text:p>275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ERGIATE</text:p>
          </table:table-cell>
          <table:table-cell office:value-type="float" office:value="309430122" table:style-name="ce3">
            <text:p>309430122</text:p>
          </table:table-cell>
          <table:table-cell office:value-type="float" office:value="2688" table:style-name="ce3">
            <text:p>2688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1890.31" table:style-name="ce3">
            <text:p>189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ERGIATE</text:p>
          </table:table-cell>
          <table:table-cell office:value-type="float" office:value="309430122" table:style-name="ce3">
            <text:p>309430122</text:p>
          </table:table-cell>
          <table:table-cell office:value-type="float" office:value="2813" table:style-name="ce3">
            <text:p>281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3597" table:style-name="ce3">
            <text:p>359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71.78" table:style-name="ce3">
            <text:p>7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2496" table:style-name="ce3">
            <text:p>249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00.61" table:style-name="ce3">
            <text:p>30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2498" table:style-name="ce3">
            <text:p>249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509.51" table:style-name="ce3">
            <text:p>50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2499" table:style-name="ce3">
            <text:p>249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1571.55" table:style-name="ce3">
            <text:p>157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3588" table:style-name="ce3">
            <text:p>358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beni di consumo</text:p>
          </table:table-cell>
          <table:table-cell office:value-type="float" office:value="1847.24" table:style-name="ce3">
            <text:p>184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2770" table:style-name="ce3">
            <text:p>277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27.96" table:style-name="ce3">
            <text:p>127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2586" table:style-name="ce3">
            <text:p>258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2332" table:style-name="ce3">
            <text:p>2332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53.38" table:style-name="ce3">
            <text:p>145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2333" table:style-name="ce3">
            <text:p>2333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7205.52" table:style-name="ce3">
            <text:p>720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3007" table:style-name="ce3">
            <text:p>300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57.38" table:style-name="ce3">
            <text:p>3657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PIETRA LIGURE</text:p>
          </table:table-cell>
          <table:table-cell office:value-type="float" office:value="332440098" table:style-name="ce3">
            <text:p>332440098</text:p>
          </table:table-cell>
          <table:table-cell office:value-type="float" office:value="2788" table:style-name="ce3">
            <text:p>278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NGERA</text:p>
          </table:table-cell>
          <table:table-cell office:value-type="float" office:value="338310121" table:style-name="ce3">
            <text:p>338310121</text:p>
          </table:table-cell>
          <table:table-cell office:value-type="float" office:value="2580" table:style-name="ce3">
            <text:p>258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ORATE SEMPIONE</text:p>
          </table:table-cell>
          <table:table-cell office:value-type="float" office:value="341710127" table:style-name="ce3">
            <text:p>341710127</text:p>
          </table:table-cell>
          <table:table-cell office:value-type="float" office:value="3552" table:style-name="ce3">
            <text:p>3552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ilizzo di beni di terzi</text:p>
          </table:table-cell>
          <table:table-cell office:value-type="float" office:value="59" table:style-name="ce3">
            <text:p>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LONATE POZZOLO</text:p>
          </table:table-cell>
          <table:table-cell office:value-type="float" office:value="392890125" table:style-name="ce3">
            <text:p>392890125</text:p>
          </table:table-cell>
          <table:table-cell office:value-type="float" office:value="2776" table:style-name="ce3">
            <text:p>277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23.52" table:style-name="ce3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LAVENA PONTE TRESA</text:p>
          </table:table-cell>
          <table:table-cell office:value-type="float" office:value="405070129" table:style-name="ce3">
            <text:p>405070129</text:p>
          </table:table-cell>
          <table:table-cell office:value-type="float" office:value="2774" table:style-name="ce3">
            <text:p>277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D.TERZ'ORDINE SEC.FRANCESCANO</text:p>
          </table:table-cell>
          <table:table-cell office:value-type="float" office:value="415930130" table:style-name="ce3">
            <text:p>415930130</text:p>
          </table:table-cell>
          <table:table-cell office:value-type="float" office:value="2415" table:style-name="ce3">
            <text:p>241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498" table:style-name="ce3">
            <text:p>204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D.TERZ'ORDINE SEC.FRANCESCANO</text:p>
          </table:table-cell>
          <table:table-cell office:value-type="float" office:value="415930130" table:style-name="ce3">
            <text:p>415930130</text:p>
          </table:table-cell>
          <table:table-cell office:value-type="float" office:value="3539" table:style-name="ce3">
            <text:p>3539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498" table:style-name="ce3">
            <text:p>204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TTA' DI DOMODOSSOLA</text:p>
          </table:table-cell>
          <table:table-cell office:value-type="float" office:value="426370037" table:style-name="ce3">
            <text:p>426370037</text:p>
          </table:table-cell>
          <table:table-cell office:value-type="float" office:value="2756" table:style-name="ce3">
            <text:p>275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7.64" table:style-name="ce3">
            <text:p>1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UWAIT PETROLEUM ITALIA</text:p>
          </table:table-cell>
          <table:table-cell office:value-type="float" office:value="435970587" table:style-name="ce3">
            <text:p>435970587</text:p>
          </table:table-cell>
          <table:table-cell office:value-type="float" office:value="2970" table:style-name="ce3">
            <text:p>297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713" table:style-name="ce3">
            <text:p>37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IGEVANO</text:p>
          </table:table-cell>
          <table:table-cell office:value-type="float" office:value="437580186" table:style-name="ce3">
            <text:p>437580186</text:p>
          </table:table-cell>
          <table:table-cell office:value-type="float" office:value="2814" table:style-name="ce3">
            <text:p>281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ARESE</text:p>
          </table:table-cell>
          <table:table-cell office:value-type="float" office:value="441340122" table:style-name="ce3">
            <text:p>441340122</text:p>
          </table:table-cell>
          <table:table-cell office:value-type="float" office:value="2812" table:style-name="ce3">
            <text:p>281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6.4" table:style-name="ce3">
            <text:p>5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TTA' DI ROVATO</text:p>
          </table:table-cell>
          <table:table-cell office:value-type="float" office:value="450610175" table:style-name="ce3">
            <text:p>450610175</text:p>
          </table:table-cell>
          <table:table-cell office:value-type="float" office:value="2787" table:style-name="ce3">
            <text:p>278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ACCONIGI</text:p>
          </table:table-cell>
          <table:table-cell office:value-type="float" office:value="473170041" table:style-name="ce3">
            <text:p>473170041</text:p>
          </table:table-cell>
          <table:table-cell office:value-type="float" office:value="2789" table:style-name="ce3">
            <text:p>278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O ITALIANA SRL</text:p>
          </table:table-cell>
          <table:table-cell office:value-type="float" office:value="473410587" table:style-name="ce3">
            <text:p>473410587</text:p>
          </table:table-cell>
          <table:table-cell office:value-type="float" office:value="2969" table:style-name="ce3">
            <text:p>296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5019.92" table:style-name="ce3">
            <text:p>501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9.3" table:style-name="ce3">
            <text:p>7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491.44" table:style-name="ce3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35.76" table:style-name="ce3">
            <text:p>13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5.4" table:style-name="ce3">
            <text:p>8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99.29000000000002" table:style-name="ce3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5.62" table:style-name="ce3">
            <text:p>75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16" table:style-name="ce3">
            <text:p>6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63.47999999999999" table:style-name="ce3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8.45" table:style-name="ce3">
            <text:p>8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9.47" table:style-name="ce3">
            <text:p>129,4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5.9" table:style-name="ce3">
            <text:p>10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93.98" table:style-name="ce3">
            <text:p>9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9.52" table:style-name="ce3">
            <text:p>6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3" table:style-name="ce3">
            <text:p>223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56.2" table:style-name="ce3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17.16" table:style-name="ce3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9.2" table:style-name="ce3">
            <text:p>6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2.790000000000006" table:style-name="ce3">
            <text:p>72,7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13.85" table:style-name="ce3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2.76" table:style-name="ce3">
            <text:p>12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17.69" table:style-name="ce3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51.78" table:style-name="ce3">
            <text:p>25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0.569999999999993" table:style-name="ce3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9.13" table:style-name="ce3">
            <text:p>69,1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65.58" table:style-name="ce3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3.04000000000002" table:style-name="ce3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90.36" table:style-name="ce3">
            <text:p>29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number-rows-repeated="7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0.569999999999993" table:style-name="ce3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8.5" table:style-name="ce3">
            <text:p>6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5.69" table:style-name="ce3">
            <text:p>85,69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56.79000000000002" table:style-name="ce3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16.1" table:style-name="ce3">
            <text:p>116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5.13" table:style-name="ce3">
            <text:p>75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9.3" table:style-name="ce3">
            <text:p>7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3.29" table:style-name="ce3">
            <text:p>12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45.79" table:style-name="ce3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39.51" table:style-name="ce3">
            <text:p>33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0.569999999999993" table:style-name="ce3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6" table:style-name="ce3">
            <text:p>223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83.19" table:style-name="ce3">
            <text:p>8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27" table:style-name="ce3">
            <text:p>6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42.63" table:style-name="ce3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22.42" table:style-name="ce3">
            <text:p>1422,4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522" table:style-name="ce3">
            <text:p>25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492" table:style-name="ce3">
            <text:p>249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132.49" table:style-name="ce3">
            <text:p>313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495" table:style-name="ce3">
            <text:p>249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81333.98" table:style-name="ce3">
            <text:p>8133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5757.77" table:style-name="ce3">
            <text:p>5757,7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52.57" table:style-name="ce3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32.61" table:style-name="ce3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2" table:style-name="ce3">
            <text:p>1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4.8600000000000003" table:style-name="ce3">
            <text:p>4,8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4" table:style-name="ce3">
            <text:p>223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67.099999999999994" table:style-name="ce3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235" table:style-name="ce3">
            <text:p>223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85.81" table:style-name="ce3">
            <text:p>8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17.8" table:style-name="ce3">
            <text:p>11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82.14" table:style-name="ce3">
            <text:p>8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3.26" table:style-name="ce3">
            <text:p>6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9.52" table:style-name="ce3">
            <text:p>69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2.84" table:style-name="ce3">
            <text:p>6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.13" table:style-name="ce3">
            <text:p>6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8.59" table:style-name="ce3">
            <text:p>78,5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92" table:style-name="ce3">
            <text:p>299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Utenze e canoni</text:p>
          </table:table-cell>
          <table:table-cell office:value-type="float" office:value="625.97" table:style-name="ce3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491.44" table:style-name="ce3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56.2" table:style-name="ce3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3.47999999999999" table:style-name="ce3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6.59" table:style-name="ce3">
            <text:p>66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51.78" table:style-name="ce3">
            <text:p>251,7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3.04000000000002" table:style-name="ce3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6.77" table:style-name="ce3">
            <text:p>7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32.61" table:style-name="ce3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30.24" table:style-name="ce3">
            <text:p>130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2" table:style-name="ce3">
            <text:p>360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45.79" table:style-name="ce3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5.58" table:style-name="ce3">
            <text:p>165,5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3.94" table:style-name="ce3">
            <text:p>123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5.14" table:style-name="ce3">
            <text:p>6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78.16000000000003" table:style-name="ce3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.26" table:style-name="ce3">
            <text:p>6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52.57" table:style-name="ce3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4.8600000000000003" table:style-name="ce3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712.69" table:style-name="ce3">
            <text:p>371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99.29000000000002" table:style-name="ce3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3.09" table:style-name="ce3">
            <text:p>6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56.79000000000002" table:style-name="ce3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11.09" table:style-name="ce3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9.59" table:style-name="ce3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17.69" table:style-name="ce3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8.180000000000007" table:style-name="ce3">
            <text:p>7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03.9" table:style-name="ce3">
            <text:p>10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1" table:style-name="ce3">
            <text:p>3711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127.3" table:style-name="ce3">
            <text:p>3127,3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22.42" table:style-name="ce3">
            <text:p>1422,4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242.63" table:style-name="ce3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717" table:style-name="ce3">
            <text:p>371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85.4" table:style-name="ce3">
            <text:p>8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9.03" table:style-name="ce3">
            <text:p>69,03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5" table:style-name="ce3">
            <text:p>360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3" table:style-name="ce3">
            <text:p>360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217.16" table:style-name="ce3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10.56" table:style-name="ce3">
            <text:p>11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13.85" table:style-name="ce3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604" table:style-name="ce3">
            <text:p>360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493410583" table:style-name="ce3">
            <text:p>493410583</text:p>
          </table:table-cell>
          <table:table-cell office:value-type="float" office:value="2300" table:style-name="ce3">
            <text:p>230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32.96" table:style-name="ce3">
            <text:p>3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493410583" table:style-name="ce3">
            <text:p>493410583</text:p>
          </table:table-cell>
          <table:table-cell office:value-type="float" office:value="2156" table:style-name="ce3">
            <text:p>215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1414.3" table:style-name="ce3">
            <text:p>141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493410583" table:style-name="ce3">
            <text:p>493410583</text:p>
          </table:table-cell>
          <table:table-cell office:value-type="float" office:value="2689" table:style-name="ce3">
            <text:p>2689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Altri servizi</text:p>
          </table:table-cell>
          <table:table-cell office:value-type="float" office:value="39.200000000000003" table:style-name="ce3">
            <text:p>3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550" table:style-name="ce3">
            <text:p>355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ilizzo di beni di terzi</text:p>
          </table:table-cell>
          <table:table-cell office:value-type="float" office:value="176" table:style-name="ce3">
            <text:p>1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2802" table:style-name="ce3">
            <text:p>280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92.24" table:style-name="ce3">
            <text:p>9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2587" table:style-name="ce3">
            <text:p>258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2341" table:style-name="ce3">
            <text:p>2341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5394.05" table:style-name="ce3">
            <text:p>539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2340" table:style-name="ce3">
            <text:p>2340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8" table:style-name="ce3">
            <text:p>10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2508" table:style-name="ce3">
            <text:p>250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7.05000000000001" table:style-name="ce3">
            <text:p>14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011" table:style-name="ce3">
            <text:p>301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37.91" table:style-name="ce3">
            <text:p>273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BI ITALIA S.R.L.</text:p>
          </table:table-cell>
          <table:table-cell office:value-type="float" office:value="508260973" table:style-name="ce3">
            <text:p>508260973</text:p>
          </table:table-cell>
          <table:table-cell office:value-type="float" office:value="2618" table:style-name="ce3">
            <text:p>261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617.4" table:style-name="ce3">
            <text:p>61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INA RIZZARDI</text:p>
          </table:table-cell>
          <table:table-cell office:value-type="float" office:value="544790132" table:style-name="ce3">
            <text:p>544790132</text:p>
          </table:table-cell>
          <table:table-cell office:value-type="float" office:value="2758" table:style-name="ce3">
            <text:p>275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ERMENATE</text:p>
          </table:table-cell>
          <table:table-cell office:value-type="float" office:value="550440135" table:style-name="ce3">
            <text:p>550440135</text:p>
          </table:table-cell>
          <table:table-cell office:value-type="float" office:value="2759" table:style-name="ce3">
            <text:p>275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SNAGO</text:p>
          </table:table-cell>
          <table:table-cell office:value-type="float" office:value="556800134" table:style-name="ce3">
            <text:p>556800134</text:p>
          </table:table-cell>
          <table:table-cell office:value-type="float" office:value="2781" table:style-name="ce3">
            <text:p>278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0" table:style-name="ce3">
            <text:p>3610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4554" table:style-name="ce3">
            <text:p>45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1" table:style-name="ce3">
            <text:p>361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i servizi</text:p>
          </table:table-cell>
          <table:table-cell office:value-type="float" office:value="22970.35" table:style-name="ce3">
            <text:p>2297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5" table:style-name="ce3">
            <text:p>218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4553.9799999999996" table:style-name="ce3">
            <text:p>455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28" table:style-name="ce3">
            <text:p>262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4553.9799999999996" table:style-name="ce3">
            <text:p>455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29" table:style-name="ce3">
            <text:p>262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servizi</text:p>
          </table:table-cell>
          <table:table-cell office:value-type="float" office:value="3382.35" table:style-name="ce3">
            <text:p>338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1" table:style-name="ce3">
            <text:p>219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1" table:style-name="ce3">
            <text:p>219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1" table:style-name="ce3">
            <text:p>219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8605.72" table:style-name="ce3">
            <text:p>38605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3" table:style-name="ce3">
            <text:p>263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3" table:style-name="ce3">
            <text:p>263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3" table:style-name="ce3">
            <text:p>263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8941.46" table:style-name="ce3">
            <text:p>3894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8" table:style-name="ce3">
            <text:p>361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8" table:style-name="ce3">
            <text:p>361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8" table:style-name="ce3">
            <text:p>361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9132.29" table:style-name="ce3">
            <text:p>3913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2" table:style-name="ce3">
            <text:p>220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2" table:style-name="ce3">
            <text:p>220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33.2" table:style-name="ce3">
            <text:p>353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2" table:style-name="ce3">
            <text:p>220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0164.01" table:style-name="ce3">
            <text:p>3016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3" table:style-name="ce3">
            <text:p>264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7" table:style-name="ce3">
            <text:p>1538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3" table:style-name="ce3">
            <text:p>264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33.2" table:style-name="ce3">
            <text:p>353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3" table:style-name="ce3">
            <text:p>264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28064.38" table:style-name="ce3">
            <text:p>2806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3" table:style-name="ce3">
            <text:p>363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3" table:style-name="ce3">
            <text:p>363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33.2" table:style-name="ce3">
            <text:p>353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3" table:style-name="ce3">
            <text:p>363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28103.93" table:style-name="ce3">
            <text:p>28103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7" table:style-name="ce3">
            <text:p>363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7" table:style-name="ce3">
            <text:p>363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7224.91" table:style-name="ce3">
            <text:p>1722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7" table:style-name="ce3">
            <text:p>2647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7" table:style-name="ce3">
            <text:p>2647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7224.87" table:style-name="ce3">
            <text:p>1722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7" table:style-name="ce3">
            <text:p>220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9867.64" table:style-name="ce3">
            <text:p>1986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7" table:style-name="ce3">
            <text:p>220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093.69" table:style-name="ce3">
            <text:p>109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1" table:style-name="ce3">
            <text:p>364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1" table:style-name="ce3">
            <text:p>364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05.07" table:style-name="ce3">
            <text:p>350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1" table:style-name="ce3">
            <text:p>364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48800.26" table:style-name="ce3">
            <text:p>4880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1" table:style-name="ce3">
            <text:p>265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1" table:style-name="ce3">
            <text:p>265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05.06" table:style-name="ce3">
            <text:p>350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1" table:style-name="ce3">
            <text:p>265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0919.76" table:style-name="ce3">
            <text:p>5091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2" table:style-name="ce3">
            <text:p>221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2" table:style-name="ce3">
            <text:p>221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05.06" table:style-name="ce3">
            <text:p>350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2" table:style-name="ce3">
            <text:p>221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44305.81" table:style-name="ce3">
            <text:p>4430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2" table:style-name="ce3">
            <text:p>364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2960.160000000003" table:style-name="ce3">
            <text:p>3296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3" table:style-name="ce3">
            <text:p>221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3" table:style-name="ce3">
            <text:p>221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3" table:style-name="ce3">
            <text:p>221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2897.9" table:style-name="ce3">
            <text:p>3289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2" table:style-name="ce3">
            <text:p>265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2" table:style-name="ce3">
            <text:p>265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2" table:style-name="ce3">
            <text:p>265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2966.910000000003" table:style-name="ce3">
            <text:p>3296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2" table:style-name="ce3">
            <text:p>364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2" table:style-name="ce3">
            <text:p>364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5" table:style-name="ce3">
            <text:p>221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5056.8599999999997" table:style-name="ce3">
            <text:p>5056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4" table:style-name="ce3">
            <text:p>265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056.87" table:style-name="ce3">
            <text:p>505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4" table:style-name="ce3">
            <text:p>3644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57.62" table:style-name="ce3">
            <text:p>3557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1" table:style-name="ce3">
            <text:p>263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4" table:style-name="ce3">
            <text:p>9989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4" table:style-name="ce3">
            <text:p>263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490.36" table:style-name="ce3">
            <text:p>49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5" table:style-name="ce3">
            <text:p>263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9012.58" table:style-name="ce3">
            <text:p>9012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6" table:style-name="ce3">
            <text:p>263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127.3" table:style-name="ce3">
            <text:p>12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7" table:style-name="ce3">
            <text:p>2637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2815.73" table:style-name="ce3">
            <text:p>281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0" table:style-name="ce3">
            <text:p>3630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Trasferimenti correnti a Amministrazioni Centrali</text:p>
          </table:table-cell>
          <table:table-cell office:value-type="float" office:value="298.5" table:style-name="ce3">
            <text:p>29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6" table:style-name="ce3">
            <text:p>361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7" table:style-name="ce3">
            <text:p>998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9" table:style-name="ce3">
            <text:p>3619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464.62" table:style-name="ce3">
            <text:p>46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0" table:style-name="ce3">
            <text:p>3620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6735.1" table:style-name="ce3">
            <text:p>6735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1" table:style-name="ce3">
            <text:p>362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42.1" table:style-name="ce3">
            <text:p>4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1" table:style-name="ce3">
            <text:p>362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2" table:style-name="ce3">
            <text:p>362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056.9" table:style-name="ce3">
            <text:p>305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3" table:style-name="ce3">
            <text:p>362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9185.34" table:style-name="ce3">
            <text:p>9185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3" table:style-name="ce3">
            <text:p>362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5876" table:style-name="ce3">
            <text:p>58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3" table:style-name="ce3">
            <text:p>362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797" table:style-name="ce3">
            <text:p>17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4" table:style-name="ce3">
            <text:p>3624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1647.570000000007" table:style-name="ce3">
            <text:p>81647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5" table:style-name="ce3">
            <text:p>3625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51122.15" table:style-name="ce3">
            <text:p>5112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6" table:style-name="ce3">
            <text:p>362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333.44" table:style-name="ce3">
            <text:p>133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7" table:style-name="ce3">
            <text:p>362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9412.79" table:style-name="ce3">
            <text:p>1941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8" table:style-name="ce3">
            <text:p>362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419.7" table:style-name="ce3">
            <text:p>341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3" table:style-name="ce3">
            <text:p>364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898.77" table:style-name="ce3">
            <text:p>1898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8" table:style-name="ce3">
            <text:p>218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43" table:style-name="ce3">
            <text:p>1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9" table:style-name="ce3">
            <text:p>218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9989.27" table:style-name="ce3">
            <text:p>998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2" table:style-name="ce3">
            <text:p>219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1664.82" table:style-name="ce3">
            <text:p>1166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3" table:style-name="ce3">
            <text:p>219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29.4" table:style-name="ce3">
            <text:p>2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3" table:style-name="ce3">
            <text:p>219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40.94" table:style-name="ce3">
            <text:p>4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4" table:style-name="ce3">
            <text:p>2194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2418.15" table:style-name="ce3">
            <text:p>241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5" table:style-name="ce3">
            <text:p>219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365" table:style-name="ce3">
            <text:p>13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6" table:style-name="ce3">
            <text:p>219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53700.1" table:style-name="ce3">
            <text:p>5370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7" table:style-name="ce3">
            <text:p>219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839.63" table:style-name="ce3">
            <text:p>3839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8" table:style-name="ce3">
            <text:p>219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9412.79" table:style-name="ce3">
            <text:p>1941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9" table:style-name="ce3">
            <text:p>219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4524.55" table:style-name="ce3">
            <text:p>452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29" table:style-name="ce3">
            <text:p>3629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4524.55" table:style-name="ce3">
            <text:p>452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4" table:style-name="ce3">
            <text:p>2214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298.79" table:style-name="ce3">
            <text:p>129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8" table:style-name="ce3">
            <text:p>263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5390.03" table:style-name="ce3">
            <text:p>5539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9" table:style-name="ce3">
            <text:p>263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9412.79" table:style-name="ce3">
            <text:p>1941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0" table:style-name="ce3">
            <text:p>264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4524.55" table:style-name="ce3">
            <text:p>452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3" table:style-name="ce3">
            <text:p>265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50.32" table:style-name="ce3">
            <text:p>85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7" table:style-name="ce3">
            <text:p>218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77468.31" table:style-name="ce3">
            <text:p>77468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6" table:style-name="ce3">
            <text:p>218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810.45" table:style-name="ce3">
            <text:p>81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6" table:style-name="ce3">
            <text:p>218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056.84" table:style-name="ce3">
            <text:p>305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87" table:style-name="ce3">
            <text:p>218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395.75" table:style-name="ce3">
            <text:p>339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0" table:style-name="ce3">
            <text:p>263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395.74" table:style-name="ce3">
            <text:p>339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0" table:style-name="ce3">
            <text:p>263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2126.84" table:style-name="ce3">
            <text:p>8212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5" table:style-name="ce3">
            <text:p>3615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401.46" table:style-name="ce3">
            <text:p>340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5" table:style-name="ce3">
            <text:p>3615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1288.62" table:style-name="ce3">
            <text:p>81288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2" table:style-name="ce3">
            <text:p>361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660.67" table:style-name="ce3">
            <text:p>166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2" table:style-name="ce3">
            <text:p>361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0730.85" table:style-name="ce3">
            <text:p>1073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3" table:style-name="ce3">
            <text:p>3613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2386.23" table:style-name="ce3">
            <text:p>238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4" table:style-name="ce3">
            <text:p>3614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4662.92" table:style-name="ce3">
            <text:p>466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0" table:style-name="ce3">
            <text:p>220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6532.84" table:style-name="ce3">
            <text:p>653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1" table:style-name="ce3">
            <text:p>264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1" table:style-name="ce3">
            <text:p>264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6531.95" table:style-name="ce3">
            <text:p>653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1" table:style-name="ce3">
            <text:p>363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1" table:style-name="ce3">
            <text:p>3631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6531.92" table:style-name="ce3">
            <text:p>653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2" table:style-name="ce3">
            <text:p>363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34.54" table:style-name="ce3">
            <text:p>353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2" table:style-name="ce3">
            <text:p>264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34.54" table:style-name="ce3">
            <text:p>353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2" table:style-name="ce3">
            <text:p>264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26350.7" table:style-name="ce3">
            <text:p>2635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1" table:style-name="ce3">
            <text:p>220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34.54" table:style-name="ce3">
            <text:p>353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1" table:style-name="ce3">
            <text:p>220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26358.53" table:style-name="ce3">
            <text:p>26358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2" table:style-name="ce3">
            <text:p>3632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26303.7" table:style-name="ce3">
            <text:p>2630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4" table:style-name="ce3">
            <text:p>3634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101.75" table:style-name="ce3">
            <text:p>310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4" table:style-name="ce3">
            <text:p>264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101.74" table:style-name="ce3">
            <text:p>310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3" table:style-name="ce3">
            <text:p>220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101.74" table:style-name="ce3">
            <text:p>310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6" table:style-name="ce3">
            <text:p>363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6" table:style-name="ce3">
            <text:p>363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27787.759999999998" table:style-name="ce3">
            <text:p>27787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6" table:style-name="ce3">
            <text:p>264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6" table:style-name="ce3">
            <text:p>264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6" table:style-name="ce3">
            <text:p>264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27787.66" table:style-name="ce3">
            <text:p>2778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6" table:style-name="ce3">
            <text:p>220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6" table:style-name="ce3">
            <text:p>220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6" table:style-name="ce3">
            <text:p>220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27787.72" table:style-name="ce3">
            <text:p>2778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6" table:style-name="ce3">
            <text:p>363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523.38" table:style-name="ce3">
            <text:p>35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5" table:style-name="ce3">
            <text:p>3635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3240.57" table:style-name="ce3">
            <text:p>1324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5" table:style-name="ce3">
            <text:p>264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3124.34" table:style-name="ce3">
            <text:p>1312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4" table:style-name="ce3">
            <text:p>2204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0991.03" table:style-name="ce3">
            <text:p>10991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5" table:style-name="ce3">
            <text:p>220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3727.5" table:style-name="ce3">
            <text:p>372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9" table:style-name="ce3">
            <text:p>264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31906.14" table:style-name="ce3">
            <text:p>31906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9" table:style-name="ce3">
            <text:p>220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64.6" table:style-name="ce3">
            <text:p>36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9" table:style-name="ce3">
            <text:p>220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32147.4" table:style-name="ce3">
            <text:p>3214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9" table:style-name="ce3">
            <text:p>3639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32347.55" table:style-name="ce3">
            <text:p>323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8" table:style-name="ce3">
            <text:p>22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21354.560000000001" table:style-name="ce3">
            <text:p>2135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08" table:style-name="ce3">
            <text:p>220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8" table:style-name="ce3">
            <text:p>363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21432.05" table:style-name="ce3">
            <text:p>21432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38" table:style-name="ce3">
            <text:p>363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8" table:style-name="ce3">
            <text:p>264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21434.62" table:style-name="ce3">
            <text:p>2143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48" table:style-name="ce3">
            <text:p>264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430.78" table:style-name="ce3">
            <text:p>143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0" table:style-name="ce3">
            <text:p>221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4" table:style-name="ce3">
            <text:p>5195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211" table:style-name="ce3">
            <text:p>221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957.61" table:style-name="ce3">
            <text:p>95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50" table:style-name="ce3">
            <text:p>265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3" table:style-name="ce3">
            <text:p>519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40" table:style-name="ce3">
            <text:p>3640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5195.53" table:style-name="ce3">
            <text:p>519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7" table:style-name="ce3">
            <text:p>361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2" table:style-name="ce3">
            <text:p>263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715.39" table:style-name="ce3">
            <text:p>71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632" table:style-name="ce3">
            <text:p>263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Retribuzioni in denaro</text:p>
          </table:table-cell>
          <table:table-cell office:value-type="float" office:value="14031.49" table:style-name="ce3">
            <text:p>1403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0" table:style-name="ce3">
            <text:p>219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190" table:style-name="ce3">
            <text:p>219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Retribuzioni in denaro</text:p>
          </table:table-cell>
          <table:table-cell office:value-type="float" office:value="14031.52" table:style-name="ce3">
            <text:p>1403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617" table:style-name="ce3">
            <text:p>361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Retribuzioni in denaro</text:p>
          </table:table-cell>
          <table:table-cell office:value-type="float" office:value="14031.52" table:style-name="ce3">
            <text:p>1403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LTRIO</text:p>
          </table:table-cell>
          <table:table-cell office:value-type="float" office:value="560460123" table:style-name="ce3">
            <text:p>560460123</text:p>
          </table:table-cell>
          <table:table-cell office:value-type="float" office:value="2807" table:style-name="ce3">
            <text:p>280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OLASECCA</text:p>
          </table:table-cell>
          <table:table-cell office:value-type="float" office:value="564480127" table:style-name="ce3">
            <text:p>564480127</text:p>
          </table:table-cell>
          <table:table-cell office:value-type="float" office:value="2765" table:style-name="ce3">
            <text:p>276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LOMAZZO</text:p>
          </table:table-cell>
          <table:table-cell office:value-type="float" office:value="566590139" table:style-name="ce3">
            <text:p>566590139</text:p>
          </table:table-cell>
          <table:table-cell office:value-type="float" office:value="2794" table:style-name="ce3">
            <text:p>279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0.65" table:style-name="ce3">
            <text:p>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.ISTITUTO MADONNA DELLA CROCE ONLU</text:p>
          </table:table-cell>
          <table:table-cell office:value-type="float" office:value="577510126" table:style-name="ce3">
            <text:p>577510126</text:p>
          </table:table-cell>
          <table:table-cell office:value-type="float" office:value="1853" table:style-name="ce3">
            <text:p>185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7.3900000000001" table:style-name="ce3">
            <text:p>123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.ISTITUTO MADONNA DELLA CROCE ONLU</text:p>
          </table:table-cell>
          <table:table-cell office:value-type="float" office:value="577510126" table:style-name="ce3">
            <text:p>577510126</text:p>
          </table:table-cell>
          <table:table-cell office:value-type="float" office:value="2602" table:style-name="ce3">
            <text:p>260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8.57" table:style-name="ce3">
            <text:p>1278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.ISTITUTO MADONNA DELLA CROCE ONLU</text:p>
          </table:table-cell>
          <table:table-cell office:value-type="float" office:value="577510126" table:style-name="ce3">
            <text:p>577510126</text:p>
          </table:table-cell>
          <table:table-cell office:value-type="float" office:value="3505" table:style-name="ce3">
            <text:p>350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22" table:style-name="ce3">
            <text:p>132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1957" table:style-name="ce3">
            <text:p>195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117.12" table:style-name="ce3">
            <text:p>11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2591" table:style-name="ce3">
            <text:p>259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8.56" table:style-name="ce3">
            <text:p>5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3579" table:style-name="ce3">
            <text:p>357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87.84" table:style-name="ce3">
            <text:p>8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PPA ARREDAMENTI DI CRIPPA GIULIO S.A.S</text:p>
          </table:table-cell>
          <table:table-cell office:value-type="float" office:value="590460127" table:style-name="ce3">
            <text:p>590460127</text:p>
          </table:table-cell>
          <table:table-cell office:value-type="float" office:value="3607" table:style-name="ce3">
            <text:p>3607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4900" table:style-name="ce3">
            <text:p>49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250" table:style-name="ce3">
            <text:p>225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12.49" table:style-name="ce3">
            <text:p>391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588" table:style-name="ce3">
            <text:p>258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65.59" table:style-name="ce3">
            <text:p>56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588" table:style-name="ce3">
            <text:p>258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54.6" table:style-name="ce3">
            <text:p>65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625" table:style-name="ce3">
            <text:p>262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41.87" table:style-name="ce3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3480" table:style-name="ce3">
            <text:p>3480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2.22" table:style-name="ce3">
            <text:p>60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3574" table:style-name="ce3">
            <text:p>3574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83.12" table:style-name="ce3">
            <text:p>4083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2504" table:style-name="ce3">
            <text:p>250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92.8" table:style-name="ce3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2504" table:style-name="ce3">
            <text:p>250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829.6" table:style-name="ce3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2504" table:style-name="ce3">
            <text:p>250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3387.54" table:style-name="ce3">
            <text:p>338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.T FORM 2 SRL</text:p>
          </table:table-cell>
          <table:table-cell office:value-type="float" office:value="728510678" table:style-name="ce3">
            <text:p>728510678</text:p>
          </table:table-cell>
          <table:table-cell office:value-type="float" office:value="3035" table:style-name="ce3">
            <text:p>303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obili e arredi</text:p>
          </table:table-cell>
          <table:table-cell office:value-type="float" office:value="5348.48" table:style-name="ce3">
            <text:p>5348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PENEDOLO</text:p>
          </table:table-cell>
          <table:table-cell office:value-type="float" office:value="750840175" table:style-name="ce3">
            <text:p>750840175</text:p>
          </table:table-cell>
          <table:table-cell office:value-type="float" office:value="2769" table:style-name="ce3">
            <text:p>276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N LAZZARO DI SAVENA</text:p>
          </table:table-cell>
          <table:table-cell office:value-type="float" office:value="754860377" table:style-name="ce3">
            <text:p>754860377</text:p>
          </table:table-cell>
          <table:table-cell office:value-type="float" office:value="2803" table:style-name="ce3">
            <text:p>280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52" table:style-name="ce3">
            <text:p>315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659.45" table:style-name="ce3">
            <text:p>14659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52" table:style-name="ce3">
            <text:p>315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955" table:style-name="ce3">
            <text:p>379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52" table:style-name="ce3">
            <text:p>315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948.080000000002" table:style-name="ce3">
            <text:p>3994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52" table:style-name="ce3">
            <text:p>315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239.449999999997" table:style-name="ce3">
            <text:p>40239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513" table:style-name="ce3">
            <text:p>351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514" table:style-name="ce3">
            <text:p>3514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478.21" table:style-name="ce3">
            <text:p>747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980" table:style-name="ce3">
            <text:p>298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288.19" table:style-name="ce3">
            <text:p>4428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619" table:style-name="ce3">
            <text:p>261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865.34" table:style-name="ce3">
            <text:p>4865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566" table:style-name="ce3">
            <text:p>256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817.29" table:style-name="ce3">
            <text:p>581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414" table:style-name="ce3">
            <text:p>241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889.86" table:style-name="ce3">
            <text:p>5088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1974" table:style-name="ce3">
            <text:p>197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817.29" table:style-name="ce3">
            <text:p>581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1975" table:style-name="ce3">
            <text:p>197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877.78" table:style-name="ce3">
            <text:p>48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18" table:style-name="ce3">
            <text:p>311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111.18" table:style-name="ce3">
            <text:p>1311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1720" table:style-name="ce3">
            <text:p>172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7.5" table:style-name="ce3">
            <text:p>15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51" table:style-name="ce3">
            <text:p>315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337.77" table:style-name="ce3">
            <text:p>20337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" table:style-name="ce3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6.42" table:style-name="ce3">
            <text:p>6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5" table:style-name="ce3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5" table:style-name="ce3">
            <text:p>3545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347" table:style-name="ce3">
            <text:p>3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54" table:style-name="ce3">
            <text:p>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8" table:style-name="ce3">
            <text:p>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84" table:style-name="ce3">
            <text:p>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9" table:style-name="ce3">
            <text:p>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59" table:style-name="ce3">
            <text:p>4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6.77" table:style-name="ce3">
            <text:p>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75" table:style-name="ce3">
            <text:p>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39" table:style-name="ce3">
            <text:p>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6.73" table:style-name="ce3">
            <text:p>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18" table:style-name="ce3">
            <text:p>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7.55" table:style-name="ce3">
            <text:p>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0.050000000000001" table:style-name="ce3">
            <text:p>10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7" table:style-name="ce3">
            <text:p>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7.53" table:style-name="ce3">
            <text:p>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3.89" table:style-name="ce3">
            <text:p>1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9" table:style-name="ce3">
            <text:p>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25" table:style-name="ce3">
            <text:p>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34" table:style-name="ce3">
            <text:p>0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37" table:style-name="ce3">
            <text:p>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9" table:style-name="ce3">
            <text:p>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16" table:style-name="ce3">
            <text:p>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8.02" table:style-name="ce3">
            <text:p>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7" table:style-name="ce3">
            <text:p>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14" table:style-name="ce3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1.77" table:style-name="ce3">
            <text:p>1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6" table:style-name="ce3">
            <text:p>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9" table:style-name="ce3">
            <text:p>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8.77" table:style-name="ce3">
            <text:p>8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4.01" table:style-name="ce3">
            <text:p>2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4000000000000004" table:style-name="ce3">
            <text:p>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33" table:style-name="ce3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5.44" table:style-name="ce3">
            <text:p>5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9.81" table:style-name="ce3">
            <text:p>9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9.25" table:style-name="ce3">
            <text:p>9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94" table:style-name="ce3">
            <text:p>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18" table:style-name="ce3">
            <text:p>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7.01" table:style-name="ce3">
            <text:p>7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52" table:style-name="ce3">
            <text:p>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4" table:style-name="ce3">
            <text:p>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56" table:style-name="ce3">
            <text:p>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6.2" table:style-name="ce3">
            <text:p>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6" table:style-name="ce3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57" table:style-name="ce3">
            <text:p>3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96" table:style-name="ce3">
            <text:p>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4" table:style-name="ce3">
            <text:p>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75" table:style-name="ce3">
            <text:p>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24" table:style-name="ce3">
            <text:p>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24" table:style-name="ce3">
            <text:p>0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7" table:style-name="ce3">
            <text:p>1817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66" table:style-name="ce3">
            <text:p>2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" table:style-name="ce3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37" table:style-name="ce3">
            <text:p>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56999999999999995" table:style-name="ce3">
            <text:p>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5.36" table:style-name="ce3">
            <text:p>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4" table:style-name="ce3">
            <text:p>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5.84" table:style-name="ce3">
            <text:p>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5" table:style-name="ce3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26" table:style-name="ce3">
            <text:p>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5.16" table:style-name="ce3">
            <text:p>5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25" table:style-name="ce3">
            <text:p>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32" table:style-name="ce3">
            <text:p>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7.53" table:style-name="ce3">
            <text:p>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4" table:style-name="ce3">
            <text:p>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5" table:style-name="ce3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45" table:style-name="ce3">
            <text:p>1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5299999999999998" table:style-name="ce3">
            <text:p>2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3" table:style-name="ce3">
            <text:p>0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3.28" table:style-name="ce3">
            <text:p>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.2" table:style-name="ce3">
            <text:p>4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15" table:style-name="ce3">
            <text:p>0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5" table:style-name="ce3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2.09" table:style-name="ce3">
            <text:p>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0.47" table:style-name="ce3">
            <text:p>0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33" table:style-name="ce3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44.19" table:style-name="ce3">
            <text:p>4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3.86" table:style-name="ce3">
            <text:p>1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9.16" table:style-name="ce3">
            <text:p>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63.37" table:style-name="ce3">
            <text:p>63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1818" table:style-name="ce3">
            <text:p>181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servizi</text:p>
          </table:table-cell>
          <table:table-cell office:value-type="float" office:value="1.55" table:style-name="ce3">
            <text:p>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220" table:style-name="ce3">
            <text:p>222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servizi</text:p>
          </table:table-cell>
          <table:table-cell office:value-type="float" office:value="21" table:style-name="ce3">
            <text:p>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220" table:style-name="ce3">
            <text:p>222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servizi</text:p>
          </table:table-cell>
          <table:table-cell office:value-type="float" office:value="17.5" table:style-name="ce3">
            <text:p>1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1" table:style-name="ce3">
            <text:p>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0299999999999998" table:style-name="ce3">
            <text:p>2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.01" table:style-name="ce3">
            <text:p>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8" table:style-name="ce3">
            <text:p>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23" table:style-name="ce3">
            <text:p>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05" table:style-name="ce3">
            <text:p>5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56" table:style-name="ce3">
            <text:p>2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17" table:style-name="ce3">
            <text:p>3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.8099999999999996" table:style-name="ce3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54" table:style-name="ce3">
            <text:p>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48" table:style-name="ce3">
            <text:p>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89" table:style-name="ce3">
            <text:p>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87" table:style-name="ce3">
            <text:p>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03" table:style-name="ce3">
            <text:p>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0.46" table:style-name="ce3">
            <text:p>1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39" table:style-name="ce3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1.3" table:style-name="ce3">
            <text:p>1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2.1" table:style-name="ce3">
            <text:p>1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15" table:style-name="ce3">
            <text:p>0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82" table:style-name="ce3">
            <text:p>0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77" table:style-name="ce3">
            <text:p>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6.73" table:style-name="ce3">
            <text:p>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23" table:style-name="ce3">
            <text:p>1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22" table:style-name="ce3">
            <text:p>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7.45" table:style-name="ce3">
            <text:p>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23" table:style-name="ce3">
            <text:p>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7.88" table:style-name="ce3">
            <text:p>7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0.9" table:style-name="ce3">
            <text:p>2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3" table:style-name="ce3">
            <text:p>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27" table:style-name="ce3">
            <text:p>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98" table:style-name="ce3">
            <text:p>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9.4600000000000009" table:style-name="ce3">
            <text:p>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.53" table:style-name="ce3">
            <text:p>4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7.78" table:style-name="ce3">
            <text:p>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6" table:style-name="ce3">
            <text:p>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.74" table:style-name="ce3">
            <text:p>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99" table:style-name="ce3">
            <text:p>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42" table:style-name="ce3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46" table:style-name="ce3">
            <text:p>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26" table:style-name="ce3">
            <text:p>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39" table:style-name="ce3">
            <text:p>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81" table:style-name="ce3">
            <text:p>1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.34" table:style-name="ce3">
            <text:p>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39" table:style-name="ce3">
            <text:p>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68" table:style-name="ce3">
            <text:p>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55" table:style-name="ce3">
            <text:p>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1" table:style-name="ce3">
            <text:p>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8" table:style-name="ce3">
            <text:p>241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9" table:style-name="ce3">
            <text:p>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79" table:style-name="ce3">
            <text:p>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46" table:style-name="ce3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76" table:style-name="ce3">
            <text:p>3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23" table:style-name="ce3">
            <text:p>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42" table:style-name="ce3">
            <text:p>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7.1" table:style-name="ce3">
            <text:p>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51" table:style-name="ce3">
            <text:p>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.15" table:style-name="ce3">
            <text:p>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6.47" table:style-name="ce3">
            <text:p>6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94" table:style-name="ce3">
            <text:p>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53" table:style-name="ce3">
            <text:p>1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97" table:style-name="ce3">
            <text:p>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34" table:style-name="ce3">
            <text:p>0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25" table:style-name="ce3">
            <text:p>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58" table:style-name="ce3">
            <text:p>3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4" table:style-name="ce3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54" table:style-name="ce3">
            <text:p>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03" table:style-name="ce3">
            <text:p>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16" table:style-name="ce3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98" table:style-name="ce3">
            <text:p>0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3.44" table:style-name="ce3">
            <text:p>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05" table:style-name="ce3">
            <text:p>0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1.17" table:style-name="ce3">
            <text:p>4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.5" table:style-name="ce3">
            <text:p>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48.57" table:style-name="ce3">
            <text:p>48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65.010000000000005" table:style-name="ce3">
            <text:p>6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419" table:style-name="ce3">
            <text:p>241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1" table:style-name="ce3">
            <text:p>25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1" table:style-name="ce3">
            <text:p>25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1" table:style-name="ce3">
            <text:p>25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31.5" table:style-name="ce3">
            <text:p>3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39" table:style-name="ce3">
            <text:p>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23" table:style-name="ce3">
            <text:p>5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1" table:style-name="ce3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46" table:style-name="ce3">
            <text:p>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6.25" table:style-name="ce3">
            <text:p>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64" table:style-name="ce3">
            <text:p>1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23" table:style-name="ce3">
            <text:p>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68" table:style-name="ce3">
            <text:p>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56000000000000005" table:style-name="ce3">
            <text:p>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02" table:style-name="ce3">
            <text:p>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" table:style-name="ce3">
            <text:p>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1" table:style-name="ce3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6.99" table:style-name="ce3">
            <text:p>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3.66" table:style-name="ce3">
            <text:p>1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72" table:style-name="ce3">
            <text:p>1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1.29" table:style-name="ce3">
            <text:p>11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5.07" table:style-name="ce3">
            <text:p>1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8" table:style-name="ce3">
            <text:p>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19" table:style-name="ce3">
            <text:p>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46" table:style-name="ce3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83" table:style-name="ce3">
            <text:p>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76" table:style-name="ce3">
            <text:p>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1" table:style-name="ce3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03" table:style-name="ce3">
            <text:p>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5" table:style-name="ce3">
            <text:p>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27" table:style-name="ce3">
            <text:p>3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8.5" table:style-name="ce3">
            <text:p>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1" table:style-name="ce3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69" table:style-name="ce3">
            <text:p>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8.31" table:style-name="ce3">
            <text:p>8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1.77" table:style-name="ce3">
            <text:p>2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4.8" table:style-name="ce3">
            <text:p>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3" table:style-name="ce3">
            <text:p>1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21" table:style-name="ce3">
            <text:p>5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9.36" table:style-name="ce3">
            <text:p>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34" table:style-name="ce3">
            <text:p>1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4.3499999999999996" table:style-name="ce3">
            <text:p>4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8.34" table:style-name="ce3">
            <text:p>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68" table:style-name="ce3">
            <text:p>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39" table:style-name="ce3">
            <text:p>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7.12" table:style-name="ce3">
            <text:p>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33" table:style-name="ce3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2000000000000002" table:style-name="ce3">
            <text:p>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86" table:style-name="ce3">
            <text:p>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57999999999999996" table:style-name="ce3">
            <text:p>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65" table:style-name="ce3">
            <text:p>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7.43" table:style-name="ce3">
            <text:p>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3" table:style-name="ce3">
            <text:p>30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48" table:style-name="ce3">
            <text:p>0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0699999999999998" table:style-name="ce3">
            <text:p>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98" table:style-name="ce3">
            <text:p>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37" table:style-name="ce3">
            <text:p>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48" table:style-name="ce3">
            <text:p>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09" table:style-name="ce3">
            <text:p>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63" table:style-name="ce3">
            <text:p>1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86" table:style-name="ce3">
            <text:p>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84" table:style-name="ce3">
            <text:p>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05" table:style-name="ce3">
            <text:p>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4.74" table:style-name="ce3">
            <text:p>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09" table:style-name="ce3">
            <text:p>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6.45" table:style-name="ce3">
            <text:p>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56999999999999995" table:style-name="ce3">
            <text:p>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38" table:style-name="ce3">
            <text:p>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7.33" table:style-name="ce3">
            <text:p>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21" table:style-name="ce3">
            <text:p>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3.13" table:style-name="ce3">
            <text:p>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8.35" table:style-name="ce3">
            <text:p>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42" table:style-name="ce3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54" table:style-name="ce3">
            <text:p>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4.4400000000000004" table:style-name="ce3">
            <text:p>4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61" table:style-name="ce3">
            <text:p>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.15" table:style-name="ce3">
            <text:p>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.59" table:style-name="ce3">
            <text:p>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12" table:style-name="ce3">
            <text:p>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43" table:style-name="ce3">
            <text:p>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1.98" table:style-name="ce3">
            <text:p>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06" table:style-name="ce3">
            <text:p>0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50.18" table:style-name="ce3">
            <text:p>50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2" table:style-name="ce3">
            <text:p>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25.42" table:style-name="ce3">
            <text:p>25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85.81" table:style-name="ce3">
            <text:p>8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044" table:style-name="ce3">
            <text:p>30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0.05" table:style-name="ce3">
            <text:p>0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3" table:style-name="ce3">
            <text:p>3543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3" table:style-name="ce3">
            <text:p>3543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21" table:style-name="ce3">
            <text:p>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3" table:style-name="ce3">
            <text:p>3543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5" table:style-name="ce3">
            <text:p>3545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29.4" table:style-name="ce3">
            <text:p>2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5" table:style-name="ce3">
            <text:p>3545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i servizi</text:p>
          </table:table-cell>
          <table:table-cell office:value-type="float" office:value="490" table:style-name="ce3">
            <text:p>4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29.6" table:style-name="ce3">
            <text:p>6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08.25" table:style-name="ce3">
            <text:p>10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96.06" table:style-name="ce3">
            <text:p>69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4" table:style-name="ce3">
            <text:p>3544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68.86" table:style-name="ce3">
            <text:p>26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6" table:style-name="ce3">
            <text:p>354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675" table:style-name="ce3">
            <text:p>36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6" table:style-name="ce3">
            <text:p>354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99.94" table:style-name="ce3">
            <text:p>39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3546" table:style-name="ce3">
            <text:p>354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8882.58" table:style-name="ce3">
            <text:p>28882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2" table:style-name="ce3">
            <text:p>251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4.75" table:style-name="ce3">
            <text:p>2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2" table:style-name="ce3">
            <text:p>251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91.27" table:style-name="ce3">
            <text:p>69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512" table:style-name="ce3">
            <text:p>251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925.01" table:style-name="ce3">
            <text:p>92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221" table:style-name="ce3">
            <text:p>222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11.14" table:style-name="ce3">
            <text:p>61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799960158" table:style-name="ce3">
            <text:p>799960158</text:p>
          </table:table-cell>
          <table:table-cell office:value-type="float" office:value="2221" table:style-name="ce3">
            <text:p>222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336.6" table:style-name="ce3">
            <text:p>133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.TI.ESSE S.R.L.</text:p>
          </table:table-cell>
          <table:table-cell office:value-type="float" office:value="807520135" table:style-name="ce3">
            <text:p>807520135</text:p>
          </table:table-cell>
          <table:table-cell office:value-type="float" office:value="3094" table:style-name="ce3">
            <text:p>309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1220" table:style-name="ce3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POLSAI ASSICURAZIONI SPA</text:p>
          </table:table-cell>
          <table:table-cell office:value-type="float" office:value="818570012" table:style-name="ce3">
            <text:p>818570012</text:p>
          </table:table-cell>
          <table:table-cell office:value-type="float" office:value="2971" table:style-name="ce3">
            <text:p>297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3517.84" table:style-name="ce3">
            <text:p>351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COZZI SPA</text:p>
          </table:table-cell>
          <table:table-cell office:value-type="float" office:value="820200152" table:style-name="ce3">
            <text:p>820200152</text:p>
          </table:table-cell>
          <table:table-cell office:value-type="float" office:value="3037" table:style-name="ce3">
            <text:p>303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704" table:style-name="ce3">
            <text:p>17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 DI TURRI GUGLIELMO E C. S.N.C.</text:p>
          </table:table-cell>
          <table:table-cell office:value-type="float" office:value="826950123" table:style-name="ce3">
            <text:p>826950123</text:p>
          </table:table-cell>
          <table:table-cell office:value-type="float" office:value="1997" table:style-name="ce3">
            <text:p>199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55.37" table:style-name="ce3">
            <text:p>5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 DI TURRI GUGLIELMO E C. S.N.C.</text:p>
          </table:table-cell>
          <table:table-cell office:value-type="float" office:value="826950123" table:style-name="ce3">
            <text:p>826950123</text:p>
          </table:table-cell>
          <table:table-cell office:value-type="float" office:value="2848" table:style-name="ce3">
            <text:p>2848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636" table:style-name="ce3">
            <text:p>46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N DONATO MILANESE</text:p>
          </table:table-cell>
          <table:table-cell office:value-type="float" office:value="828590158" table:style-name="ce3">
            <text:p>828590158</text:p>
          </table:table-cell>
          <table:table-cell office:value-type="float" office:value="2808" table:style-name="ce3">
            <text:p>280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DESIO</text:p>
          </table:table-cell>
          <table:table-cell office:value-type="float" office:value="834770158" table:style-name="ce3">
            <text:p>834770158</text:p>
          </table:table-cell>
          <table:table-cell office:value-type="float" office:value="2762" table:style-name="ce3">
            <text:p>276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ENGHI DIVISE S.N.C.</text:p>
          </table:table-cell>
          <table:table-cell office:value-type="float" office:value="842450124" table:style-name="ce3">
            <text:p>842450124</text:p>
          </table:table-cell>
          <table:table-cell office:value-type="float" office:value="1848" table:style-name="ce3">
            <text:p>184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145.18" table:style-name="ce3">
            <text:p>14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ENGHI DIVISE S.N.C.</text:p>
          </table:table-cell>
          <table:table-cell office:value-type="float" office:value="842450124" table:style-name="ce3">
            <text:p>842450124</text:p>
          </table:table-cell>
          <table:table-cell office:value-type="float" office:value="1848" table:style-name="ce3">
            <text:p>184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517.89" table:style-name="ce3">
            <text:p>51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ENGHI DIVISE S.N.C.</text:p>
          </table:table-cell>
          <table:table-cell office:value-type="float" office:value="842450124" table:style-name="ce3">
            <text:p>842450124</text:p>
          </table:table-cell>
          <table:table-cell office:value-type="float" office:value="1848" table:style-name="ce3">
            <text:p>184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4077.36" table:style-name="ce3">
            <text:p>407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E S.P.A.</text:p>
          </table:table-cell>
          <table:table-cell office:value-type="float" office:value="857000152" table:style-name="ce3">
            <text:p>857000152</text:p>
          </table:table-cell>
          <table:table-cell office:value-type="float" office:value="3162" table:style-name="ce3">
            <text:p>3162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Altri beni di consumo</text:p>
          </table:table-cell>
          <table:table-cell office:value-type="float" office:value="46328.88" table:style-name="ce3">
            <text:p>4632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E S.P.A.</text:p>
          </table:table-cell>
          <table:table-cell office:value-type="float" office:value="857000152" table:style-name="ce3">
            <text:p>857000152</text:p>
          </table:table-cell>
          <table:table-cell office:value-type="float" office:value="3163" table:style-name="ce3">
            <text:p>3163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Altri beni di consumo</text:p>
          </table:table-cell>
          <table:table-cell office:value-type="float" office:value="6507.88" table:style-name="ce3">
            <text:p>6507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E S.P.A.</text:p>
          </table:table-cell>
          <table:table-cell office:value-type="float" office:value="857000152" table:style-name="ce3">
            <text:p>857000152</text:p>
          </table:table-cell>
          <table:table-cell office:value-type="float" office:value="3164" table:style-name="ce3">
            <text:p>3164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925.24" table:style-name="ce3">
            <text:p>22925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ORGONZOLA</text:p>
          </table:table-cell>
          <table:table-cell office:value-type="float" office:value="861930154" table:style-name="ce3">
            <text:p>861930154</text:p>
          </table:table-cell>
          <table:table-cell office:value-type="float" office:value="2766" table:style-name="ce3">
            <text:p>276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2826" table:style-name="ce3">
            <text:p>282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3724" table:style-name="ce3">
            <text:p>372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864530159" table:style-name="ce3">
            <text:p>864530159</text:p>
          </table:table-cell>
          <table:table-cell office:value-type="float" office:value="2262" table:style-name="ce3">
            <text:p>226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ON ITALIA SPA</text:p>
          </table:table-cell>
          <table:table-cell office:value-type="float" office:value="865220156" table:style-name="ce3">
            <text:p>865220156</text:p>
          </table:table-cell>
          <table:table-cell office:value-type="float" office:value="2249" table:style-name="ce3">
            <text:p>224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ilizzo di beni di terzi</text:p>
          </table:table-cell>
          <table:table-cell office:value-type="float" office:value="237.61" table:style-name="ce3">
            <text:p>23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ONE DI COMUNI DELLA BASSA SABINA</text:p>
          </table:table-cell>
          <table:table-cell office:value-type="float" office:value="885620575" table:style-name="ce3">
            <text:p>885620575</text:p>
          </table:table-cell>
          <table:table-cell office:value-type="float" office:value="2816" table:style-name="ce3">
            <text:p>281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7.64" table:style-name="ce3">
            <text:p>1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478" table:style-name="ce3">
            <text:p>347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304" table:style-name="ce3">
            <text:p>23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1882" table:style-name="ce3">
            <text:p>1882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477" table:style-name="ce3">
            <text:p>34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1883" table:style-name="ce3">
            <text:p>1883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ltri beni di consumo</text:p>
          </table:table-cell>
          <table:table-cell office:value-type="float" office:value="1854.4" table:style-name="ce3">
            <text:p>185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479" table:style-name="ce3">
            <text:p>347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088" table:style-name="ce3">
            <text:p>20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479" table:style-name="ce3">
            <text:p>347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6588" table:style-name="ce3">
            <text:p>65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558" table:style-name="ce3">
            <text:p>355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635.2" table:style-name="ce3">
            <text:p>263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2424" table:style-name="ce3">
            <text:p>242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Consulenze</text:p>
          </table:table-cell>
          <table:table-cell office:value-type="float" office:value="5083.34" table:style-name="ce3">
            <text:p>50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HO</text:p>
          </table:table-cell>
          <table:table-cell office:value-type="float" office:value="893240150" table:style-name="ce3">
            <text:p>893240150</text:p>
          </table:table-cell>
          <table:table-cell office:value-type="float" office:value="2790" table:style-name="ce3">
            <text:p>2790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CANDICCI</text:p>
          </table:table-cell>
          <table:table-cell office:value-type="float" office:value="975370487" table:style-name="ce3">
            <text:p>975370487</text:p>
          </table:table-cell>
          <table:table-cell office:value-type="float" office:value="2809" table:style-name="ce3">
            <text:p>280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60" table:style-name="ce3">
            <text:p>2860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Beni immobili</text:p>
          </table:table-cell>
          <table:table-cell office:value-type="float" office:value="17827.48" table:style-name="ce3">
            <text:p>1782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58" table:style-name="ce3">
            <text:p>2858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Beni immobili</text:p>
          </table:table-cell>
          <table:table-cell office:value-type="float" office:value="2778.76" table:style-name="ce3">
            <text:p>2778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59" table:style-name="ce3">
            <text:p>2859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Beni immobili</text:p>
          </table:table-cell>
          <table:table-cell office:value-type="float" office:value="31657.83" table:style-name="ce3">
            <text:p>3165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61" table:style-name="ce3">
            <text:p>2861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Beni immobili</text:p>
          </table:table-cell>
          <table:table-cell office:value-type="float" office:value="14000" table:style-name="ce3">
            <text:p>14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713" table:style-name="ce3">
            <text:p>371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102440.68" table:style-name="ce3">
            <text:p>10244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714" table:style-name="ce3">
            <text:p>371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38310.370000000003" table:style-name="ce3">
            <text:p>3831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674" table:style-name="ce3">
            <text:p>367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79090" table:style-name="ce3">
            <text:p>790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685" table:style-name="ce3">
            <text:p>368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84700" table:style-name="ce3">
            <text:p>847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686" table:style-name="ce3">
            <text:p>368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20460" table:style-name="ce3">
            <text:p>204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687" table:style-name="ce3">
            <text:p>3687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9350" table:style-name="ce3">
            <text:p>93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3715" table:style-name="ce3">
            <text:p>371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39758.949999999997" table:style-name="ce3">
            <text:p>39758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PER BANCA</text:p>
          </table:table-cell>
          <table:table-cell office:value-type="float" office:value="1153230360" table:style-name="ce3">
            <text:p>1153230360</text:p>
          </table:table-cell>
          <table:table-cell office:value-type="float" office:value="2320" table:style-name="ce3">
            <text:p>2320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4.7" table:style-name="ce3">
            <text:p>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LLINI-U.S.A. S.N.C. DI DE BLASI M.&amp; A.</text:p>
          </table:table-cell>
          <table:table-cell office:value-type="float" office:value="1189570128" table:style-name="ce3">
            <text:p>1189570128</text:p>
          </table:table-cell>
          <table:table-cell office:value-type="float" office:value="2402" table:style-name="ce3">
            <text:p>240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471.67" table:style-name="ce3">
            <text:p>447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MILANO</text:p>
          </table:table-cell>
          <table:table-cell office:value-type="float" office:value="1199250158" table:style-name="ce3">
            <text:p>1199250158</text:p>
          </table:table-cell>
          <table:table-cell office:value-type="float" office:value="2795" table:style-name="ce3">
            <text:p>279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278.02" table:style-name="ce3">
            <text:p>27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ANACONDA COOPERATIVA SOCIALE A.R.L.</text:p>
          </table:table-cell>
          <table:table-cell office:value-type="float" office:value="1202720122" table:style-name="ce3">
            <text:p>1202720122</text:p>
          </table:table-cell>
          <table:table-cell office:value-type="float" office:value="1931" table:style-name="ce3">
            <text:p>193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250.01" table:style-name="ce3">
            <text:p>825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HELFI SNC DI GHELFI PIER LUIG I &amp; C.</text:p>
          </table:table-cell>
          <table:table-cell office:value-type="float" office:value="1228690127" table:style-name="ce3">
            <text:p>1228690127</text:p>
          </table:table-cell>
          <table:table-cell office:value-type="float" office:value="2481" table:style-name="ce3">
            <text:p>248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3228.24" table:style-name="ce3">
            <text:p>322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UE T GESTIONI E COSTRUZIONI SRL</text:p>
          </table:table-cell>
          <table:table-cell office:value-type="float" office:value="1228770770" table:style-name="ce3">
            <text:p>1228770770</text:p>
          </table:table-cell>
          <table:table-cell office:value-type="float" office:value="3003" table:style-name="ce3">
            <text:p>3003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Beni immobili</text:p>
          </table:table-cell>
          <table:table-cell office:value-type="float" office:value="2693.39" table:style-name="ce3">
            <text:p>269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DEX EXPRESS ITALY SRL</text:p>
          </table:table-cell>
          <table:table-cell office:value-type="float" office:value="1273040129" table:style-name="ce3">
            <text:p>1273040129</text:p>
          </table:table-cell>
          <table:table-cell office:value-type="float" office:value="3694" table:style-name="ce3">
            <text:p>3694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beni di consumo</text:p>
          </table:table-cell>
          <table:table-cell office:value-type="float" office:value="3.97" table:style-name="ce3">
            <text:p>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ETTIMO MILANESE</text:p>
          </table:table-cell>
          <table:table-cell office:value-type="float" office:value="1315140150" table:style-name="ce3">
            <text:p>1315140150</text:p>
          </table:table-cell>
          <table:table-cell office:value-type="float" office:value="2805" table:style-name="ce3">
            <text:p>280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6.53" table:style-name="ce3">
            <text:p>1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I.A.E.-SOC. ITALIANA AUTORI ED EDITORI</text:p>
          </table:table-cell>
          <table:table-cell office:value-type="float" office:value="1336610587" table:style-name="ce3">
            <text:p>1336610587</text:p>
          </table:table-cell>
          <table:table-cell office:value-type="float" office:value="3119" table:style-name="ce3">
            <text:p>311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9.24" table:style-name="ce3">
            <text:p>49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I.A.E.-SOC. ITALIANA AUTORI ED EDITORI</text:p>
          </table:table-cell>
          <table:table-cell office:value-type="float" office:value="1336610587" table:style-name="ce3">
            <text:p>1336610587</text:p>
          </table:table-cell>
          <table:table-cell office:value-type="float" office:value="2820" table:style-name="ce3">
            <text:p>282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84.45" table:style-name="ce3">
            <text:p>184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.I.A.E.-SOC. ITALIANA AUTORI ED EDITORI</text:p>
          </table:table-cell>
          <table:table-cell office:value-type="float" office:value="1336610587" table:style-name="ce3">
            <text:p>1336610587</text:p>
          </table:table-cell>
          <table:table-cell office:value-type="float" office:value="2434" table:style-name="ce3">
            <text:p>243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81.22" table:style-name="ce3">
            <text:p>58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1987" table:style-name="ce3">
            <text:p>198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9.08" table:style-name="ce3">
            <text:p>49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3738" table:style-name="ce3">
            <text:p>373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S COOPERATIVA SOCIALE</text:p>
          </table:table-cell>
          <table:table-cell office:value-type="float" office:value="1376820120" table:style-name="ce3">
            <text:p>1376820120</text:p>
          </table:table-cell>
          <table:table-cell office:value-type="float" office:value="2599" table:style-name="ce3">
            <text:p>259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76.6999999999998" table:style-name="ce3">
            <text:p>257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OBASSOMERO</text:p>
          </table:table-cell>
          <table:table-cell office:value-type="float" office:value="1381880010" table:style-name="ce3">
            <text:p>1381880010</text:p>
          </table:table-cell>
          <table:table-cell office:value-type="float" office:value="2798" table:style-name="ce3">
            <text:p>279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TICA BROGGI DI BONIFAZI ATHOS &amp; C. SNC</text:p>
          </table:table-cell>
          <table:table-cell office:value-type="float" office:value="1421190123" table:style-name="ce3">
            <text:p>1421190123</text:p>
          </table:table-cell>
          <table:table-cell office:value-type="float" office:value="3021" table:style-name="ce3">
            <text:p>302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710" table:style-name="ce3">
            <text:p>7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GNONI ENRICO SRL</text:p>
          </table:table-cell>
          <table:table-cell office:value-type="float" office:value="1440510129" table:style-name="ce3">
            <text:p>1440510129</text:p>
          </table:table-cell>
          <table:table-cell office:value-type="float" office:value="1943" table:style-name="ce3">
            <text:p>194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.86" table:style-name="ce3">
            <text:p>35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 LOCO GALLARATE APS</text:p>
          </table:table-cell>
          <table:table-cell office:value-type="float" office:value="1441880125" table:style-name="ce3">
            <text:p>1441880125</text:p>
          </table:table-cell>
          <table:table-cell office:value-type="float" office:value="2296" table:style-name="ce3">
            <text:p>229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7403.43" table:style-name="ce3">
            <text:p>740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2410" table:style-name="ce3">
            <text:p>241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UGA 3 SRL</text:p>
          </table:table-cell>
          <table:table-cell office:value-type="float" office:value="1460400193" table:style-name="ce3">
            <text:p>1460400193</text:p>
          </table:table-cell>
          <table:table-cell office:value-type="float" office:value="2978" table:style-name="ce3">
            <text:p>297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45" table:style-name="ce3">
            <text:p>304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28442.91" table:style-name="ce3">
            <text:p>284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46" table:style-name="ce3">
            <text:p>304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4425.1000000000004" table:style-name="ce3">
            <text:p>4425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47" table:style-name="ce3">
            <text:p>304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14769.06" table:style-name="ce3">
            <text:p>14769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48" table:style-name="ce3">
            <text:p>304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194190.71" table:style-name="ce3">
            <text:p>19419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49" table:style-name="ce3">
            <text:p>30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30059.4" table:style-name="ce3">
            <text:p>3005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050" table:style-name="ce3">
            <text:p>305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100834.05" table:style-name="ce3">
            <text:p>10083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3737" table:style-name="ce3">
            <text:p>3737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477" table:style-name="ce3">
            <text:p>14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2275" table:style-name="ce3">
            <text:p>227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27" table:style-name="ce3">
            <text:p>13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464750668" table:style-name="ce3">
            <text:p>1464750668</text:p>
          </table:table-cell>
          <table:table-cell office:value-type="float" office:value="2839" table:style-name="ce3">
            <text:p>283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27" table:style-name="ce3">
            <text:p>13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1982" table:style-name="ce3">
            <text:p>1982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1874.72" table:style-name="ce3">
            <text:p>1187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1983" table:style-name="ce3">
            <text:p>1983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8888.55" table:style-name="ce3">
            <text:p>4888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527" table:style-name="ce3">
            <text:p>352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02748.64" table:style-name="ce3">
            <text:p>102748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528" table:style-name="ce3">
            <text:p>3528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26473.33" table:style-name="ce3">
            <text:p>12647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529" table:style-name="ce3">
            <text:p>3529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33441.54" table:style-name="ce3">
            <text:p>3344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152" table:style-name="ce3">
            <text:p>2152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Altri servizi</text:p>
          </table:table-cell>
          <table:table-cell office:value-type="float" office:value="34329.57" table:style-name="ce3">
            <text:p>34329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1984" table:style-name="ce3">
            <text:p>1984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Altri servizi</text:p>
          </table:table-cell>
          <table:table-cell office:value-type="float" office:value="48868.2" table:style-name="ce3">
            <text:p>48868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TTA' DI MONCALIERI</text:p>
          </table:table-cell>
          <table:table-cell office:value-type="float" office:value="1577930017" table:style-name="ce3">
            <text:p>1577930017</text:p>
          </table:table-cell>
          <table:table-cell office:value-type="float" office:value="2792" table:style-name="ce3">
            <text:p>279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0.33" table:style-name="ce3">
            <text:p>1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AISER + KRAFT SRL A SOCIO UNICO</text:p>
          </table:table-cell>
          <table:table-cell office:value-type="float" office:value="1627250135" table:style-name="ce3">
            <text:p>1627250135</text:p>
          </table:table-cell>
          <table:table-cell office:value-type="float" office:value="3695" table:style-name="ce3">
            <text:p>3695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Mobili e arredi</text:p>
          </table:table-cell>
          <table:table-cell office:value-type="float" office:value="69.959999999999994" table:style-name="ce3">
            <text:p>69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3703" table:style-name="ce3">
            <text:p>370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373.27" table:style-name="ce3">
            <text:p>2373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2668" table:style-name="ce3">
            <text:p>2668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22.5" table:style-name="ce3">
            <text:p>192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EDIL SRL</text:p>
          </table:table-cell>
          <table:table-cell office:value-type="float" office:value="1637480128" table:style-name="ce3">
            <text:p>1637480128</text:p>
          </table:table-cell>
          <table:table-cell office:value-type="float" office:value="2174" table:style-name="ce3">
            <text:p>2174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40.89" table:style-name="ce3">
            <text:p>374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ANO PRIMO</text:p>
          </table:table-cell>
          <table:table-cell office:value-type="float" office:value="1639920154" table:style-name="ce3">
            <text:p>1639920154</text:p>
          </table:table-cell>
          <table:table-cell office:value-type="float" office:value="2575" table:style-name="ce3">
            <text:p>257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23.52" table:style-name="ce3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2321" table:style-name="ce3">
            <text:p>2321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6189.35" table:style-name="ce3">
            <text:p>618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2322" table:style-name="ce3">
            <text:p>2322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1976.63" table:style-name="ce3">
            <text:p>1197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2322" table:style-name="ce3">
            <text:p>2322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3592" table:style-name="ce3">
            <text:p>3592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SH <text:s/>SPA</text:p>
          </table:table-cell>
          <table:table-cell office:value-type="float" office:value="1699520159" table:style-name="ce3">
            <text:p>1699520159</text:p>
          </table:table-cell>
          <table:table-cell office:value-type="float" office:value="3681" table:style-name="ce3">
            <text:p>3681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280" table:style-name="ce3">
            <text:p>2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1826" table:style-name="ce3">
            <text:p>182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54" table:style-name="ce3">
            <text:p>36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1826" table:style-name="ce3">
            <text:p>182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164" table:style-name="ce3">
            <text:p>2164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689" table:style-name="ce3">
            <text:p>368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854" table:style-name="ce3">
            <text:p>8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690" table:style-name="ce3">
            <text:p>369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2562" table:style-name="ce3">
            <text:p>25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CHIMIA SOCIETA' COOPERATIVA SOCIALE</text:p>
          </table:table-cell>
          <table:table-cell office:value-type="float" office:value="1738900164" table:style-name="ce3">
            <text:p>1738900164</text:p>
          </table:table-cell>
          <table:table-cell office:value-type="float" office:value="3554" table:style-name="ce3">
            <text:p>3554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986.9" table:style-name="ce3">
            <text:p>98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CHIMIA SOCIETA' COOPERATIVA SOCIALE</text:p>
          </table:table-cell>
          <table:table-cell office:value-type="float" office:value="1738900164" table:style-name="ce3">
            <text:p>1738900164</text:p>
          </table:table-cell>
          <table:table-cell office:value-type="float" office:value="1985" table:style-name="ce3">
            <text:p>1985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Altri servizi</text:p>
          </table:table-cell>
          <table:table-cell office:value-type="float" office:value="809.76" table:style-name="ce3">
            <text:p>80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OZZANO</text:p>
          </table:table-cell>
          <table:table-cell office:value-type="float" office:value="1743420158" table:style-name="ce3">
            <text:p>1743420158</text:p>
          </table:table-cell>
          <table:table-cell office:value-type="float" office:value="2799" table:style-name="ce3">
            <text:p>2799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2.14" table:style-name="ce3">
            <text:p>1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UPPO AMICIZIA COOPERATIVA SOCIALE A R.</text:p>
          </table:table-cell>
          <table:table-cell office:value-type="float" office:value="1750640128" table:style-name="ce3">
            <text:p>1750640128</text:p>
          </table:table-cell>
          <table:table-cell office:value-type="float" office:value="1716" table:style-name="ce3">
            <text:p>171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40.0899999999999" table:style-name="ce3">
            <text:p>104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PINEROLO</text:p>
          </table:table-cell>
          <table:table-cell office:value-type="float" office:value="1750860015" table:style-name="ce3">
            <text:p>1750860015</text:p>
          </table:table-cell>
          <table:table-cell office:value-type="float" office:value="2785" table:style-name="ce3">
            <text:p>278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745" table:style-name="ce3">
            <text:p>374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69.37" table:style-name="ce3">
            <text:p>969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745" table:style-name="ce3">
            <text:p>374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745" table:style-name="ce3">
            <text:p>374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745" table:style-name="ce3">
            <text:p>374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115.6499999999996" table:style-name="ce3">
            <text:p>411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49" table:style-name="ce3">
            <text:p>31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.79" table:style-name="ce3">
            <text:p>20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49" table:style-name="ce3">
            <text:p>31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2.54" table:style-name="ce3">
            <text:p>103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49" table:style-name="ce3">
            <text:p>31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49" table:style-name="ce3">
            <text:p>31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49" table:style-name="ce3">
            <text:p>314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19.7" table:style-name="ce3">
            <text:p>371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17" table:style-name="ce3">
            <text:p>311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35.6500000000001" table:style-name="ce3">
            <text:p>113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117" table:style-name="ce3">
            <text:p>311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450.79" table:style-name="ce3">
            <text:p>545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973" table:style-name="ce3">
            <text:p>297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676.38" table:style-name="ce3">
            <text:p>5676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610" table:style-name="ce3">
            <text:p>261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201.1099999999997" table:style-name="ce3">
            <text:p>5201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556" table:style-name="ce3">
            <text:p>255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2.54" table:style-name="ce3">
            <text:p>103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556" table:style-name="ce3">
            <text:p>255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556" table:style-name="ce3">
            <text:p>255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556" table:style-name="ce3">
            <text:p>255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19.7" table:style-name="ce3">
            <text:p>371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557" table:style-name="ce3">
            <text:p>255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35.6500000000001" table:style-name="ce3">
            <text:p>113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1823" table:style-name="ce3">
            <text:p>182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6.9000000000001" table:style-name="ce3">
            <text:p>102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1841" table:style-name="ce3">
            <text:p>184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2.54" table:style-name="ce3">
            <text:p>103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1841" table:style-name="ce3">
            <text:p>184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9.99" table:style-name="ce3">
            <text:p>1099,9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1841" table:style-name="ce3">
            <text:p>184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.01" table:style-name="ce3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1841" table:style-name="ce3">
            <text:p>184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19.7" table:style-name="ce3">
            <text:p>371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SA TEAM S.R.L. UNIPERSONALE</text:p>
          </table:table-cell>
          <table:table-cell office:value-type="float" office:value="1764710669" table:style-name="ce3">
            <text:p>1764710669</text:p>
          </table:table-cell>
          <table:table-cell office:value-type="float" office:value="3032" table:style-name="ce3">
            <text:p>303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36" table:style-name="ce3">
            <text:p>3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SA TEAM S.R.L. UNIPERSONALE</text:p>
          </table:table-cell>
          <table:table-cell office:value-type="float" office:value="1764710669" table:style-name="ce3">
            <text:p>1764710669</text:p>
          </table:table-cell>
          <table:table-cell office:value-type="float" office:value="3033" table:style-name="ce3">
            <text:p>303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218.08" table:style-name="ce3">
            <text:p>521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SA TEAM S.R.L. UNIPERSONALE</text:p>
          </table:table-cell>
          <table:table-cell office:value-type="float" office:value="1764710669" table:style-name="ce3">
            <text:p>1764710669</text:p>
          </table:table-cell>
          <table:table-cell office:value-type="float" office:value="3034" table:style-name="ce3">
            <text:p>303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939.9" table:style-name="ce3">
            <text:p>6939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1725" table:style-name="ce3">
            <text:p>172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Utilizzo di beni di terzi</text:p>
          </table:table-cell>
          <table:table-cell office:value-type="float" office:value="5740" table:style-name="ce3">
            <text:p>57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2355" table:style-name="ce3">
            <text:p>2355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Utilizzo di beni di terzi</text:p>
          </table:table-cell>
          <table:table-cell office:value-type="float" office:value="230.64" table:style-name="ce3">
            <text:p>23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1788080156" table:style-name="ce3">
            <text:p>1788080156</text:p>
          </table:table-cell>
          <table:table-cell office:value-type="float" office:value="2356" table:style-name="ce3">
            <text:p>2356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Utilizzo di beni di terzi</text:p>
          </table:table-cell>
          <table:table-cell office:value-type="float" office:value="461.3" table:style-name="ce3">
            <text:p>46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DELLA GOMMA S.R.L.</text:p>
          </table:table-cell>
          <table:table-cell office:value-type="float" office:value="1811400132" table:style-name="ce3">
            <text:p>1811400132</text:p>
          </table:table-cell>
          <table:table-cell office:value-type="float" office:value="3666" table:style-name="ce3">
            <text:p>3666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beni di consumo</text:p>
          </table:table-cell>
          <table:table-cell office:value-type="float" office:value="1664.57" table:style-name="ce3">
            <text:p>166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2514" table:style-name="ce3">
            <text:p>251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beni di consumo</text:p>
          </table:table-cell>
          <table:table-cell office:value-type="float" office:value="19.29" table:style-name="ce3">
            <text:p>1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COMUNICAZIONI VECCHIATO</text:p>
          </table:table-cell>
          <table:table-cell office:value-type="float" office:value="1865170128" table:style-name="ce3">
            <text:p>1865170128</text:p>
          </table:table-cell>
          <table:table-cell office:value-type="float" office:value="2302" table:style-name="ce3">
            <text:p>230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beni di consumo</text:p>
          </table:table-cell>
          <table:table-cell office:value-type="float" office:value="4304.16" table:style-name="ce3">
            <text:p>430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.LEG.ASSO. GIBILISCO MARTELLI GABARDI</text:p>
          </table:table-cell>
          <table:table-cell office:value-type="float" office:value="1882350125" table:style-name="ce3">
            <text:p>1882350125</text:p>
          </table:table-cell>
          <table:table-cell office:value-type="float" office:value="1836" table:style-name="ce3">
            <text:p>183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268.8" table:style-name="ce3">
            <text:p>126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2435" table:style-name="ce3">
            <text:p>243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2180" table:style-name="ce3">
            <text:p>2180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OFFICE SRL</text:p>
          </table:table-cell>
          <table:table-cell office:value-type="float" office:value="1913350128" table:style-name="ce3">
            <text:p>1913350128</text:p>
          </table:table-cell>
          <table:table-cell office:value-type="float" office:value="3683" table:style-name="ce3">
            <text:p>3683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11.46" table:style-name="ce3">
            <text:p>121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L NETWORK S.R.L.</text:p>
          </table:table-cell>
          <table:table-cell office:value-type="float" office:value="1913760680" table:style-name="ce3">
            <text:p>1913760680</text:p>
          </table:table-cell>
          <table:table-cell office:value-type="float" office:value="1828" table:style-name="ce3">
            <text:p>182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772" table:style-name="ce3">
            <text:p>57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3716" table:style-name="ce3">
            <text:p>371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25.25" table:style-name="ce3">
            <text:p>92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2669" table:style-name="ce3">
            <text:p>2669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71.6500000000001" table:style-name="ce3">
            <text:p>107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1921780159" table:style-name="ce3">
            <text:p>1921780159</text:p>
          </table:table-cell>
          <table:table-cell office:value-type="float" office:value="1936" table:style-name="ce3">
            <text:p>193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77.06" table:style-name="ce3">
            <text:p>1177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2596" table:style-name="ce3">
            <text:p>259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3501" table:style-name="ce3">
            <text:p>350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1850" table:style-name="ce3">
            <text:p>185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2979" table:style-name="ce3">
            <text:p>297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04.8" table:style-name="ce3">
            <text:p>270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2700" table:style-name="ce3">
            <text:p>2700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65" table:style-name="ce3">
            <text:p>46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691" table:style-name="ce3">
            <text:p>2691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40992.75" table:style-name="ce3">
            <text:p>24099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692" table:style-name="ce3">
            <text:p>2692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4651.92" table:style-name="ce3">
            <text:p>465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1986" table:style-name="ce3">
            <text:p>1986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254623.02" table:style-name="ce3">
            <text:p>25462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154" table:style-name="ce3">
            <text:p>215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4910.3599999999997" table:style-name="ce3">
            <text:p>491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819" table:style-name="ce3">
            <text:p>281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88" table:style-name="ce3">
            <text:p>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693" table:style-name="ce3">
            <text:p>2693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7458.240000000002" table:style-name="ce3">
            <text:p>1745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153" table:style-name="ce3">
            <text:p>2153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348.150000000001" table:style-name="ce3">
            <text:p>1834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1855" table:style-name="ce3">
            <text:p>185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184.5" table:style-name="ce3">
            <text:p>618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561" table:style-name="ce3">
            <text:p>256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985" table:style-name="ce3">
            <text:p>59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291" table:style-name="ce3">
            <text:p>229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628" table:style-name="ce3">
            <text:p>56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3506" table:style-name="ce3">
            <text:p>350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86.5" table:style-name="ce3">
            <text:p>538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3506" table:style-name="ce3">
            <text:p>350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1" table:style-name="ce3">
            <text:p>8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753" table:style-name="ce3">
            <text:p>275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242.25" table:style-name="ce3">
            <text:p>6242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753" table:style-name="ce3">
            <text:p>275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35.25" table:style-name="ce3">
            <text:p>903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603" table:style-name="ce3">
            <text:p>260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7.5" table:style-name="ce3">
            <text:p>36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MONZA</text:p>
          </table:table-cell>
          <table:table-cell office:value-type="float" office:value="2030880153" table:style-name="ce3">
            <text:p>2030880153</text:p>
          </table:table-cell>
          <table:table-cell office:value-type="float" office:value="2796" table:style-name="ce3">
            <text:p>279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1870" table:style-name="ce3">
            <text:p>1870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beni di consumo</text:p>
          </table:table-cell>
          <table:table-cell office:value-type="float" office:value="456.35" table:style-name="ce3">
            <text:p>45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1887" table:style-name="ce3">
            <text:p>1887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ltri beni di consumo</text:p>
          </table:table-cell>
          <table:table-cell office:value-type="float" office:value="155.16" table:style-name="ce3">
            <text:p>155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59" table:style-name="ce3">
            <text:p>215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235.2" table:style-name="ce3">
            <text:p>23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345" table:style-name="ce3">
            <text:p>2345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servizi</text:p>
          </table:table-cell>
          <table:table-cell office:value-type="float" office:value="160.80000000000001" table:style-name="ce3">
            <text:p>16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346" table:style-name="ce3">
            <text:p>2346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beni di consumo</text:p>
          </table:table-cell>
          <table:table-cell office:value-type="float" office:value="129.55000000000001" table:style-name="ce3">
            <text:p>12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346" table:style-name="ce3">
            <text:p>2346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beni di consumo</text:p>
          </table:table-cell>
          <table:table-cell office:value-type="float" office:value="192.04" table:style-name="ce3">
            <text:p>19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422" table:style-name="ce3">
            <text:p>242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9.79" table:style-name="ce3">
            <text:p>2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425" table:style-name="ce3">
            <text:p>242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464.66" table:style-name="ce3">
            <text:p>46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473" table:style-name="ce3">
            <text:p>247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107.9" table:style-name="ce3">
            <text:p>107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473" table:style-name="ce3">
            <text:p>247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700.6" table:style-name="ce3">
            <text:p>70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01" table:style-name="ce3">
            <text:p>2701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Altri beni di consumo</text:p>
          </table:table-cell>
          <table:table-cell office:value-type="float" office:value="101.1" table:style-name="ce3">
            <text:p>10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01" table:style-name="ce3">
            <text:p>2701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Altri beni di consumo</text:p>
          </table:table-cell>
          <table:table-cell office:value-type="float" office:value="106.42" table:style-name="ce3">
            <text:p>106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107" table:style-name="ce3">
            <text:p>310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beni di consumo</text:p>
          </table:table-cell>
          <table:table-cell office:value-type="float" office:value="229.49" table:style-name="ce3">
            <text:p>229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107" table:style-name="ce3">
            <text:p>310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beni di consumo</text:p>
          </table:table-cell>
          <table:table-cell office:value-type="float" office:value="120.49" table:style-name="ce3">
            <text:p>12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107" table:style-name="ce3">
            <text:p>310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beni di consumo</text:p>
          </table:table-cell>
          <table:table-cell office:value-type="float" office:value="95.77" table:style-name="ce3">
            <text:p>95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107" table:style-name="ce3">
            <text:p>310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beni di consumo</text:p>
          </table:table-cell>
          <table:table-cell office:value-type="float" office:value="98.94" table:style-name="ce3">
            <text:p>9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423" table:style-name="ce3">
            <text:p>242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10.45" table:style-name="ce3">
            <text:p>41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467.28" table:style-name="ce3">
            <text:p>467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24.6" table:style-name="ce3">
            <text:p>2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1460.18" table:style-name="ce3">
            <text:p>1460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125.35" table:style-name="ce3">
            <text:p>12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657.91" table:style-name="ce3">
            <text:p>65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368.92" table:style-name="ce3">
            <text:p>368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30" table:style-name="ce3">
            <text:p>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25.93" table:style-name="ce3">
            <text:p>2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1914" table:style-name="ce3">
            <text:p>1914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Utenze e canoni</text:p>
          </table:table-cell>
          <table:table-cell office:value-type="float" office:value="574.73" table:style-name="ce3">
            <text:p>57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9.55" table:style-name="ce3">
            <text:p>2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321.86" table:style-name="ce3">
            <text:p>32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396.02" table:style-name="ce3">
            <text:p>39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333.59" table:style-name="ce3">
            <text:p>133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5.45" table:style-name="ce3">
            <text:p>2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317.99" table:style-name="ce3">
            <text:p>317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4.75" table:style-name="ce3">
            <text:p>2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255.19" table:style-name="ce3">
            <text:p>25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21.32" table:style-name="ce3">
            <text:p>12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2523" table:style-name="ce3">
            <text:p>252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0" table:style-name="ce3">
            <text:p>359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38.67" table:style-name="ce3">
            <text:p>38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20.399999999999999" table:style-name="ce3">
            <text:p>2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192.67" table:style-name="ce3">
            <text:p>19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126.33" table:style-name="ce3">
            <text:p>126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80.349999999999994" table:style-name="ce3">
            <text:p>8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88.63" table:style-name="ce3">
            <text:p>88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25.64" table:style-name="ce3">
            <text:p>2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54.49" table:style-name="ce3">
            <text:p>54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554.65" table:style-name="ce3">
            <text:p>55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float" office:value="2063430025" table:style-name="ce3">
            <text:p>2063430025</text:p>
          </table:table-cell>
          <table:table-cell office:value-type="float" office:value="3591" table:style-name="ce3">
            <text:p>359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enze e canoni</text:p>
          </table:table-cell>
          <table:table-cell office:value-type="float" office:value="15.46" table:style-name="ce3">
            <text:p>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3504" table:style-name="ce3">
            <text:p>3504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31.3" table:style-name="ce3">
            <text:p>783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1971" table:style-name="ce3">
            <text:p>197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5.36" table:style-name="ce3">
            <text:p>400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3734" table:style-name="ce3">
            <text:p>373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2272" table:style-name="ce3">
            <text:p>227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2836" table:style-name="ce3">
            <text:p>283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3563" table:style-name="ce3">
            <text:p>356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4.39" table:style-name="ce3">
            <text:p>206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2560" table:style-name="ce3">
            <text:p>256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1854" table:style-name="ce3">
            <text:p>185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1717" table:style-name="ce3">
            <text:p>171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20" table:style-name="ce3">
            <text:p>7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1718" table:style-name="ce3">
            <text:p>171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8.5" table:style-name="ce3">
            <text:p>39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1718" table:style-name="ce3">
            <text:p>171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99.5" table:style-name="ce3">
            <text:p>49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1718" table:style-name="ce3">
            <text:p>171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0" table:style-name="ce3">
            <text:p>2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 FERRARIO DI GALLARATE SAS DI ARTUSO ST</text:p>
          </table:table-cell>
          <table:table-cell office:value-type="float" office:value="2097750026" table:style-name="ce3">
            <text:p>2097750026</text:p>
          </table:table-cell>
          <table:table-cell office:value-type="float" office:value="2426" table:style-name="ce3">
            <text:p>242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647" table:style-name="ce3">
            <text:p>16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RI SPA</text:p>
          </table:table-cell>
          <table:table-cell office:value-type="float" office:value="2110530405" table:style-name="ce3">
            <text:p>2110530405</text:p>
          </table:table-cell>
          <table:table-cell office:value-type="float" office:value="1945" table:style-name="ce3">
            <text:p>194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127.44" table:style-name="ce3">
            <text:p>12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540" table:style-name="ce3">
            <text:p>354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94.25" table:style-name="ce3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541" table:style-name="ce3">
            <text:p>354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607" table:style-name="ce3">
            <text:p>260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4.75" table:style-name="ce3">
            <text:p>109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611" table:style-name="ce3">
            <text:p>26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1" table:style-name="ce3">
            <text:p>2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611" table:style-name="ce3">
            <text:p>26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74.07" table:style-name="ce3">
            <text:p>267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611" table:style-name="ce3">
            <text:p>261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451.75" table:style-name="ce3">
            <text:p>1045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183" table:style-name="ce3">
            <text:p>2183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7.6999999999998" table:style-name="ce3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168" table:style-name="ce3">
            <text:p>2168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74.07" table:style-name="ce3">
            <text:p>267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169" table:style-name="ce3">
            <text:p>2169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TECN. GEOMETRI DE LILLO &amp; VANZI</text:p>
          </table:table-cell>
          <table:table-cell office:value-type="float" office:value="2160610123" table:style-name="ce3">
            <text:p>2160610123</text:p>
          </table:table-cell>
          <table:table-cell office:value-type="float" office:value="3670" table:style-name="ce3">
            <text:p>367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7839.72" table:style-name="ce3">
            <text:p>7839,7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2170" table:style-name="ce3">
            <text:p>2170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5" table:style-name="ce3">
            <text:p>294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2597" table:style-name="ce3">
            <text:p>259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850" table:style-name="ce3">
            <text:p>28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UTER TIME S.R.L.</text:p>
          </table:table-cell>
          <table:table-cell office:value-type="float" office:value="2214160125" table:style-name="ce3">
            <text:p>2214160125</text:p>
          </table:table-cell>
          <table:table-cell office:value-type="float" office:value="3560" table:style-name="ce3">
            <text:p>356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185.8" table:style-name="ce3">
            <text:p>7185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DAL SRL</text:p>
          </table:table-cell>
          <table:table-cell office:value-type="float" office:value="2216160131" table:style-name="ce3">
            <text:p>2216160131</text:p>
          </table:table-cell>
          <table:table-cell office:value-type="float" office:value="3688" table:style-name="ce3">
            <text:p>368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27.56" table:style-name="ce3">
            <text:p>182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SPITAL FORNITURE S.R.L.</text:p>
          </table:table-cell>
          <table:table-cell office:value-type="float" office:value="2236320129" table:style-name="ce3">
            <text:p>2236320129</text:p>
          </table:table-cell>
          <table:table-cell office:value-type="float" office:value="3482" table:style-name="ce3">
            <text:p>348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beni di consumo</text:p>
          </table:table-cell>
          <table:table-cell office:value-type="float" office:value="682.17" table:style-name="ce3">
            <text:p>682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1884" table:style-name="ce3">
            <text:p>1884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7.99" table:style-name="ce3">
            <text:p>47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1884" table:style-name="ce3">
            <text:p>1884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16.1" table:style-name="ce3">
            <text:p>216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2584" table:style-name="ce3">
            <text:p>258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9.6" table:style-name="ce3">
            <text:p>9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2344" table:style-name="ce3">
            <text:p>2344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5.7" table:style-name="ce3">
            <text:p>17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3557" table:style-name="ce3">
            <text:p>355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34.9" table:style-name="ce3">
            <text:p>23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A ELETTRICA SNC DI PROSERPIO M.&amp; C.</text:p>
          </table:table-cell>
          <table:table-cell office:value-type="float" office:value="2281390134" table:style-name="ce3">
            <text:p>2281390134</text:p>
          </table:table-cell>
          <table:table-cell office:value-type="float" office:value="3475" table:style-name="ce3">
            <text:p>347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404.16" table:style-name="ce3">
            <text:p>1840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1888" table:style-name="ce3">
            <text:p>1888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2432" table:style-name="ce3">
            <text:p>243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3481" table:style-name="ce3">
            <text:p>348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Utenze e canoni</text:p>
          </table:table-cell>
          <table:table-cell office:value-type="float" office:value="1823.22" table:style-name="ce3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3531" table:style-name="ce3">
            <text:p>353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" table:style-name="ce3">
            <text:p>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2285" table:style-name="ce3">
            <text:p>228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" table:style-name="ce3">
            <text:p>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IVETTI S.P.A.</text:p>
          </table:table-cell>
          <table:table-cell office:value-type="float" office:value="2298700010" table:style-name="ce3">
            <text:p>2298700010</text:p>
          </table:table-cell>
          <table:table-cell office:value-type="float" office:value="1890" table:style-name="ce3">
            <text:p>1890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Utilizzo di beni di terzi</text:p>
          </table:table-cell>
          <table:table-cell office:value-type="float" office:value="922.08" table:style-name="ce3">
            <text:p>922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IVETTI S.P.A.</text:p>
          </table:table-cell>
          <table:table-cell office:value-type="float" office:value="2298700010" table:style-name="ce3">
            <text:p>2298700010</text:p>
          </table:table-cell>
          <table:table-cell office:value-type="float" office:value="2326" table:style-name="ce3">
            <text:p>2326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Utilizzo di beni di terzi</text:p>
          </table:table-cell>
          <table:table-cell office:value-type="float" office:value="1.85" table:style-name="ce3">
            <text:p>1,8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1926" table:style-name="ce3">
            <text:p>192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73.28" table:style-name="ce3">
            <text:p>4573,2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562" table:style-name="ce3">
            <text:p>256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25.75" table:style-name="ce3">
            <text:p>442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562" table:style-name="ce3">
            <text:p>256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99" table:style-name="ce3">
            <text:p>45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290" table:style-name="ce3">
            <text:p>229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39.6" table:style-name="ce3">
            <text:p>1839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535" table:style-name="ce3">
            <text:p>3535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73.28" table:style-name="ce3">
            <text:p>457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535" table:style-name="ce3">
            <text:p>3535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752.3" table:style-name="ce3">
            <text:p>475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TECN.ASS.DI GEOL.CARMINATI/ZARO</text:p>
          </table:table-cell>
          <table:table-cell office:value-type="float" office:value="2313490126" table:style-name="ce3">
            <text:p>2313490126</text:p>
          </table:table-cell>
          <table:table-cell office:value-type="float" office:value="3692" table:style-name="ce3">
            <text:p>369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Beni immobili</text:p>
          </table:table-cell>
          <table:table-cell office:value-type="float" office:value="12970.31" table:style-name="ce3">
            <text:p>1297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CAMERE S.C.P.A.</text:p>
          </table:table-cell>
          <table:table-cell office:value-type="float" office:value="2313821007" table:style-name="ce3">
            <text:p>2313821007</text:p>
          </table:table-cell>
          <table:table-cell office:value-type="float" office:value="2626" table:style-name="ce3">
            <text:p>262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148.3999999999996" table:style-name="ce3">
            <text:p>514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2161" table:style-name="ce3">
            <text:p>216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2510" table:style-name="ce3">
            <text:p>251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94" table:style-name="ce3">
            <text:p>3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2703" table:style-name="ce3">
            <text:p>270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3589" table:style-name="ce3">
            <text:p>358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ONE DI COMUNI COLLINARI DEL VERGANTE</text:p>
          </table:table-cell>
          <table:table-cell office:value-type="float" office:value="2323140034" table:style-name="ce3">
            <text:p>2323140034</text:p>
          </table:table-cell>
          <table:table-cell office:value-type="float" office:value="2578" table:style-name="ce3">
            <text:p>2578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3530" table:style-name="ce3">
            <text:p>353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89.3" table:style-name="ce3">
            <text:p>378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2162" table:style-name="ce3">
            <text:p>2162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0.3" table:style-name="ce3">
            <text:p>195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1721" table:style-name="ce3">
            <text:p>172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78" table:style-name="ce3">
            <text:p>31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3027" table:style-name="ce3">
            <text:p>302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911.9799999999996" table:style-name="ce3">
            <text:p>491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3030" table:style-name="ce3">
            <text:p>303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26.11" table:style-name="ce3">
            <text:p>3726,1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RIS ACCOGLIENZA COOP SOCIALE ONLUS</text:p>
          </table:table-cell>
          <table:table-cell office:value-type="float" office:value="2333200125" table:style-name="ce3">
            <text:p>2333200125</text:p>
          </table:table-cell>
          <table:table-cell office:value-type="float" office:value="3030" table:style-name="ce3">
            <text:p>303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00" table:style-name="ce3">
            <text:p>4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2676" table:style-name="ce3">
            <text:p>2676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4.34" table:style-name="ce3">
            <text:p>54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2681" table:style-name="ce3">
            <text:p>2681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2.06" table:style-name="ce3">
            <text:p>19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IN SCSRL</text:p>
          </table:table-cell>
          <table:table-cell office:value-type="float" office:value="2340750153" table:style-name="ce3">
            <text:p>2340750153</text:p>
          </table:table-cell>
          <table:table-cell office:value-type="float" office:value="1921" table:style-name="ce3">
            <text:p>192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75.37" table:style-name="ce3">
            <text:p>77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IN SCSRL</text:p>
          </table:table-cell>
          <table:table-cell office:value-type="float" office:value="2340750153" table:style-name="ce3">
            <text:p>2340750153</text:p>
          </table:table-cell>
          <table:table-cell office:value-type="float" office:value="3026" table:style-name="ce3">
            <text:p>302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9.22" table:style-name="ce3">
            <text:p>689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FOLCATO SONIA S.N.C.</text:p>
          </table:table-cell>
          <table:table-cell office:value-type="float" office:value="2342910029" table:style-name="ce3">
            <text:p>2342910029</text:p>
          </table:table-cell>
          <table:table-cell office:value-type="float" office:value="1794" table:style-name="ce3">
            <text:p>179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14.34" table:style-name="ce3">
            <text:p>151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GIN SPURGHI S.A.S. DI BUGIN VITTORIO &amp;</text:p>
          </table:table-cell>
          <table:table-cell office:value-type="float" office:value="2366540124" table:style-name="ce3">
            <text:p>2366540124</text:p>
          </table:table-cell>
          <table:table-cell office:value-type="float" office:value="1939" table:style-name="ce3">
            <text:p>193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71" table:style-name="ce3">
            <text:p>6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TERNITA' SISTEMI-IMPRESA SOCIALE</text:p>
          </table:table-cell>
          <table:table-cell office:value-type="float" office:value="2383950983" table:style-name="ce3">
            <text:p>2383950983</text:p>
          </table:table-cell>
          <table:table-cell office:value-type="float" office:value="1961" table:style-name="ce3">
            <text:p>196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700" table:style-name="ce3">
            <text:p>177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TERNITA' SISTEMI-IMPRESA SOCIALE</text:p>
          </table:table-cell>
          <table:table-cell office:value-type="float" office:value="2383950983" table:style-name="ce3">
            <text:p>2383950983</text:p>
          </table:table-cell>
          <table:table-cell office:value-type="float" office:value="1962" table:style-name="ce3">
            <text:p>196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4321.77" table:style-name="ce3">
            <text:p>8432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TERNITA' SISTEMI-IMPRESA SOCIALE</text:p>
          </table:table-cell>
          <table:table-cell office:value-type="float" office:value="2383950983" table:style-name="ce3">
            <text:p>2383950983</text:p>
          </table:table-cell>
          <table:table-cell office:value-type="float" office:value="2493" table:style-name="ce3">
            <text:p>249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1607.04000000001" table:style-name="ce3">
            <text:p>261607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6" table:style-name="ce3">
            <text:p>172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96.84" table:style-name="ce3">
            <text:p>79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7" table:style-name="ce3">
            <text:p>172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0.11" table:style-name="ce3">
            <text:p>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8" table:style-name="ce3">
            <text:p>172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8.22" table:style-name="ce3">
            <text:p>3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9" table:style-name="ce3">
            <text:p>172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6.56" table:style-name="ce3">
            <text:p>20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9" table:style-name="ce3">
            <text:p>172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72.43" table:style-name="ce3">
            <text:p>27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729" table:style-name="ce3">
            <text:p>172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33.84" table:style-name="ce3">
            <text:p>43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2354" table:style-name="ce3">
            <text:p>2354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7.36" table:style-name="ce3">
            <text:p>56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105" table:style-name="ce3">
            <text:p>310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60.74" table:style-name="ce3">
            <text:p>160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106" table:style-name="ce3">
            <text:p>310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2.9" table:style-name="ce3">
            <text:p>6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106" table:style-name="ce3">
            <text:p>310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8.66" table:style-name="ce3">
            <text:p>54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ROMA CAPITALE</text:p>
          </table:table-cell>
          <table:table-cell office:value-type="float" office:value="2438750586" table:style-name="ce3">
            <text:p>2438750586</text:p>
          </table:table-cell>
          <table:table-cell office:value-type="float" office:value="2791" table:style-name="ce3">
            <text:p>279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9.59" table:style-name="ce3">
            <text:p>1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2606" table:style-name="ce3">
            <text:p>260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37.82" table:style-name="ce3">
            <text:p>83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2606" table:style-name="ce3">
            <text:p>260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23.36" table:style-name="ce3">
            <text:p>92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2412" table:style-name="ce3">
            <text:p>241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37.81" table:style-name="ce3">
            <text:p>837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98 SOCIETA' COOP.SOCIALE</text:p>
          </table:table-cell>
          <table:table-cell office:value-type="float" office:value="2468160128" table:style-name="ce3">
            <text:p>2468160128</text:p>
          </table:table-cell>
          <table:table-cell office:value-type="float" office:value="2218" table:style-name="ce3">
            <text:p>2218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23.36" table:style-name="ce3">
            <text:p>92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77" table:style-name="ce3">
            <text:p>357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78" table:style-name="ce3">
            <text:p>357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ggi di riscossione</text:p>
          </table:table-cell>
          <table:table-cell office:value-type="float" office:value="49749.74" table:style-name="ce3">
            <text:p>4974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93" table:style-name="ce3">
            <text:p>359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ggi di riscossione</text:p>
          </table:table-cell>
          <table:table-cell office:value-type="float" office:value="14215.61" table:style-name="ce3">
            <text:p>1421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666" table:style-name="ce3">
            <text:p>2666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Aggi di riscossione</text:p>
          </table:table-cell>
          <table:table-cell office:value-type="float" office:value="15092.63" table:style-name="ce3">
            <text:p>1509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503" table:style-name="ce3">
            <text:p>250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231" table:style-name="ce3">
            <text:p>223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ggi di riscossione</text:p>
          </table:table-cell>
          <table:table-cell office:value-type="float" office:value="12934.28" table:style-name="ce3">
            <text:p>12934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1966" table:style-name="ce3">
            <text:p>196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32.78" table:style-name="ce3">
            <text:p>6032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1967" table:style-name="ce3">
            <text:p>196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ggi di riscossione</text:p>
          </table:table-cell>
          <table:table-cell office:value-type="float" office:value="5150.5600000000004" table:style-name="ce3">
            <text:p>515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1964" table:style-name="ce3">
            <text:p>196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35.73" table:style-name="ce3">
            <text:p>393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1964" table:style-name="ce3">
            <text:p>196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579" table:style-name="ce3">
            <text:p>85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1965" table:style-name="ce3">
            <text:p>196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192.48" table:style-name="ce3">
            <text:p>219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81" table:style-name="ce3">
            <text:p>358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25.62" table:style-name="ce3">
            <text:p>11125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81" table:style-name="ce3">
            <text:p>358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65.13" table:style-name="ce3">
            <text:p>4065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81" table:style-name="ce3">
            <text:p>358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4946.7" table:style-name="ce3">
            <text:p>1494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80" table:style-name="ce3">
            <text:p>358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ggi di riscossione</text:p>
          </table:table-cell>
          <table:table-cell office:value-type="float" office:value="50000" table:style-name="ce3">
            <text:p>5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965" table:style-name="ce3">
            <text:p>296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692.71" table:style-name="ce3">
            <text:p>1069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965" table:style-name="ce3">
            <text:p>296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06.95" table:style-name="ce3">
            <text:p>390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319" table:style-name="ce3">
            <text:p>2319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ggi di riscossione</text:p>
          </table:table-cell>
          <table:table-cell office:value-type="float" office:value="1068.9100000000001" table:style-name="ce3">
            <text:p>1068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319" table:style-name="ce3">
            <text:p>2319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ggi di riscossione</text:p>
          </table:table-cell>
          <table:table-cell office:value-type="float" office:value="265000.53000000003" table:style-name="ce3">
            <text:p>265000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3594" table:style-name="ce3">
            <text:p>3594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20093.75" table:style-name="ce3">
            <text:p>2009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667" table:style-name="ce3">
            <text:p>2667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8492.11" table:style-name="ce3">
            <text:p>1849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2478610583" table:style-name="ce3">
            <text:p>2478610583</text:p>
          </table:table-cell>
          <table:table-cell office:value-type="float" office:value="2232" table:style-name="ce3">
            <text:p>223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2306.06" table:style-name="ce3">
            <text:p>1230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SMA TECH S.R.L.</text:p>
          </table:table-cell>
          <table:table-cell office:value-type="float" office:value="2496801206" table:style-name="ce3">
            <text:p>2496801206</text:p>
          </table:table-cell>
          <table:table-cell office:value-type="float" office:value="3486" table:style-name="ce3">
            <text:p>348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514" table:style-name="ce3">
            <text:p>45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ITA' EDUCATIVA A. MERLARA</text:p>
          </table:table-cell>
          <table:table-cell office:value-type="float" office:value="2501340588" table:style-name="ce3">
            <text:p>2501340588</text:p>
          </table:table-cell>
          <table:table-cell office:value-type="float" office:value="2181" table:style-name="ce3">
            <text:p>2181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2" table:style-name="ce3">
            <text:p>10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ITA' EDUCATIVA A. MERLARA</text:p>
          </table:table-cell>
          <table:table-cell office:value-type="float" office:value="2501340588" table:style-name="ce3">
            <text:p>2501340588</text:p>
          </table:table-cell>
          <table:table-cell office:value-type="float" office:value="2600" table:style-name="ce3">
            <text:p>260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2" table:style-name="ce3">
            <text:p>10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GEA S.R.L.</text:p>
          </table:table-cell>
          <table:table-cell office:value-type="float" office:value="2502530161" table:style-name="ce3">
            <text:p>2502530161</text:p>
          </table:table-cell>
          <table:table-cell office:value-type="float" office:value="3569" table:style-name="ce3">
            <text:p>356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439" table:style-name="ce3">
            <text:p>4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GEA S.R.L.</text:p>
          </table:table-cell>
          <table:table-cell office:value-type="float" office:value="2502530161" table:style-name="ce3">
            <text:p>2502530161</text:p>
          </table:table-cell>
          <table:table-cell office:value-type="float" office:value="2968" table:style-name="ce3">
            <text:p>296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servizi</text:p>
          </table:table-cell>
          <table:table-cell office:value-type="float" office:value="508" table:style-name="ce3">
            <text:p>5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GEA S.R.L.</text:p>
          </table:table-cell>
          <table:table-cell office:value-type="float" office:value="2502530161" table:style-name="ce3">
            <text:p>2502530161</text:p>
          </table:table-cell>
          <table:table-cell office:value-type="float" office:value="1981" table:style-name="ce3">
            <text:p>1981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Altri servizi</text:p>
          </table:table-cell>
          <table:table-cell office:value-type="float" office:value="485" table:style-name="ce3">
            <text:p>4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975" table:style-name="ce3">
            <text:p>297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65.76" table:style-name="ce3">
            <text:p>196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975" table:style-name="ce3">
            <text:p>297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15.35" table:style-name="ce3">
            <text:p>351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699" table:style-name="ce3">
            <text:p>2699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88.18" table:style-name="ce3">
            <text:p>148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699" table:style-name="ce3">
            <text:p>2699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81.9299999999998" table:style-name="ce3">
            <text:p>238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219" table:style-name="ce3">
            <text:p>2219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65.76" table:style-name="ce3">
            <text:p>196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219" table:style-name="ce3">
            <text:p>2219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15.35" table:style-name="ce3">
            <text:p>351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165" table:style-name="ce3">
            <text:p>2165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88.18" table:style-name="ce3">
            <text:p>148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165" table:style-name="ce3">
            <text:p>2165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381.9299999999998" table:style-name="ce3">
            <text:p>238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NI 2000</text:p>
          </table:table-cell>
          <table:table-cell office:value-type="float" office:value="2547230124" table:style-name="ce3">
            <text:p>2547230124</text:p>
          </table:table-cell>
          <table:table-cell office:value-type="float" office:value="1875" table:style-name="ce3">
            <text:p>1875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.85" table:style-name="ce3">
            <text:p>10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 &amp; S SRL</text:p>
          </table:table-cell>
          <table:table-cell office:value-type="float" office:value="2573510126" table:style-name="ce3">
            <text:p>2573510126</text:p>
          </table:table-cell>
          <table:table-cell office:value-type="float" office:value="2472" table:style-name="ce3">
            <text:p>247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Mobili e arredi</text:p>
          </table:table-cell>
          <table:table-cell office:value-type="float" office:value="3316.33" table:style-name="ce3">
            <text:p>3316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2831" table:style-name="ce3">
            <text:p>283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4" table:style-name="ce3">
            <text:p>2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2831" table:style-name="ce3">
            <text:p>283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68" table:style-name="ce3">
            <text:p>2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3729" table:style-name="ce3">
            <text:p>372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2267" table:style-name="ce3">
            <text:p>2267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ROBOTECH SRL</text:p>
          </table:table-cell>
          <table:table-cell office:value-type="float" office:value="2614970024" table:style-name="ce3">
            <text:p>2614970024</text:p>
          </table:table-cell>
          <table:table-cell office:value-type="float" office:value="3518" table:style-name="ce3">
            <text:p>3518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11694.92" table:style-name="ce3">
            <text:p>1169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FETY CONTACT SRL</text:p>
          </table:table-cell>
          <table:table-cell office:value-type="float" office:value="2615140122" table:style-name="ce3">
            <text:p>2615140122</text:p>
          </table:table-cell>
          <table:table-cell office:value-type="float" office:value="1846" table:style-name="ce3">
            <text:p>184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beni di consumo</text:p>
          </table:table-cell>
          <table:table-cell office:value-type="float" office:value="1430" table:style-name="ce3">
            <text:p>14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FETY CONTACT SRL</text:p>
          </table:table-cell>
          <table:table-cell office:value-type="float" office:value="2615140122" table:style-name="ce3">
            <text:p>2615140122</text:p>
          </table:table-cell>
          <table:table-cell office:value-type="float" office:value="2690" table:style-name="ce3">
            <text:p>2690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beni di consumo</text:p>
          </table:table-cell>
          <table:table-cell office:value-type="float" office:value="482.6" table:style-name="ce3">
            <text:p>48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1932" table:style-name="ce3">
            <text:p>193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2565" table:style-name="ce3">
            <text:p>256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3512" table:style-name="ce3">
            <text:p>351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.M.R. S.R.L. COSTRUZIONI E IMPIANTI</text:p>
          </table:table-cell>
          <table:table-cell office:value-type="float" office:value="2654520283" table:style-name="ce3">
            <text:p>2654520283</text:p>
          </table:table-cell>
          <table:table-cell office:value-type="float" office:value="2862" table:style-name="ce3">
            <text:p>2862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Beni immobili</text:p>
          </table:table-cell>
          <table:table-cell office:value-type="float" office:value="1821.16" table:style-name="ce3">
            <text:p>1821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2604" table:style-name="ce3">
            <text:p>260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30.88" table:style-name="ce3">
            <text:p>133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2182" table:style-name="ce3">
            <text:p>2182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61.75" table:style-name="ce3">
            <text:p>266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PRINCIPE-COOP.SOCIALE ONLUS</text:p>
          </table:table-cell>
          <table:table-cell office:value-type="float" office:value="2665290124" table:style-name="ce3">
            <text:p>2665290124</text:p>
          </table:table-cell>
          <table:table-cell office:value-type="float" office:value="3748" table:style-name="ce3">
            <text:p>374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33.25" table:style-name="ce3">
            <text:p>143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KILL SRL</text:p>
          </table:table-cell>
          <table:table-cell office:value-type="float" office:value="2665480121" table:style-name="ce3">
            <text:p>2665480121</text:p>
          </table:table-cell>
          <table:table-cell office:value-type="float" office:value="2157" table:style-name="ce3">
            <text:p>215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3802" table:style-name="ce3">
            <text:p>380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1929" table:style-name="ce3">
            <text:p>192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54.5" table:style-name="ce3">
            <text:p>175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1928" table:style-name="ce3">
            <text:p>192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1" table:style-name="ce3">
            <text:p>4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1928" table:style-name="ce3">
            <text:p>192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2" table:style-name="ce3">
            <text:p>88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1928" table:style-name="ce3">
            <text:p>192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17.3" table:style-name="ce3">
            <text:p>191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028" table:style-name="ce3">
            <text:p>302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54.5" table:style-name="ce3">
            <text:p>175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029" table:style-name="ce3">
            <text:p>302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2" table:style-name="ce3">
            <text:p>8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029" table:style-name="ce3">
            <text:p>302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17.3" table:style-name="ce3">
            <text:p>191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1827" table:style-name="ce3">
            <text:p>182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1922" table:style-name="ce3">
            <text:p>192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1827" table:style-name="ce3">
            <text:p>182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2558" table:style-name="ce3">
            <text:p>255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3532" table:style-name="ce3">
            <text:p>3532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1919" table:style-name="ce3">
            <text:p>191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614.88" table:style-name="ce3">
            <text:p>61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3568" table:style-name="ce3">
            <text:p>356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761.28" table:style-name="ce3">
            <text:p>76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3582" table:style-name="ce3">
            <text:p>3582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5490" table:style-name="ce3">
            <text:p>54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1979" table:style-name="ce3">
            <text:p>197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52.8" table:style-name="ce3">
            <text:p>5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1978" table:style-name="ce3">
            <text:p>197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240" table:style-name="ce3">
            <text:p>2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2665" table:style-name="ce3">
            <text:p>2665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52.8" table:style-name="ce3">
            <text:p>5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CICERO S.R.L.</text:p>
          </table:table-cell>
          <table:table-cell office:value-type="float" office:value="2770200422" table:style-name="ce3">
            <text:p>2770200422</text:p>
          </table:table-cell>
          <table:table-cell office:value-type="float" office:value="2664" table:style-name="ce3">
            <text:p>266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Altri servizi</text:p>
          </table:table-cell>
          <table:table-cell office:value-type="float" office:value="240" table:style-name="ce3">
            <text:p>2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3031" table:style-name="ce3">
            <text:p>303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0.5999999999999" table:style-name="ce3">
            <text:p>128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2413" table:style-name="ce3">
            <text:p>241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3.22" table:style-name="ce3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VER LAND SOCIETA' COOPERATIVA SOCIALE</text:p>
          </table:table-cell>
          <table:table-cell office:value-type="float" office:value="2889920126" table:style-name="ce3">
            <text:p>2889920126</text:p>
          </table:table-cell>
          <table:table-cell office:value-type="float" office:value="1857" table:style-name="ce3">
            <text:p>185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28.45" table:style-name="ce3">
            <text:p>712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VER LAND SOCIETA' COOPERATIVA SOCIALE</text:p>
          </table:table-cell>
          <table:table-cell office:value-type="float" office:value="2889920126" table:style-name="ce3">
            <text:p>2889920126</text:p>
          </table:table-cell>
          <table:table-cell office:value-type="float" office:value="2569" table:style-name="ce3">
            <text:p>256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98.5" table:style-name="ce3">
            <text:p>689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VER LAND SOCIETA' COOPERATIVA SOCIALE</text:p>
          </table:table-cell>
          <table:table-cell office:value-type="float" office:value="2889920126" table:style-name="ce3">
            <text:p>2889920126</text:p>
          </table:table-cell>
          <table:table-cell office:value-type="float" office:value="3509" table:style-name="ce3">
            <text:p>350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28.45" table:style-name="ce3">
            <text:p>712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ELLEZETA DI STEFANO ZAMBERLETTI S.N.C</text:p>
          </table:table-cell>
          <table:table-cell office:value-type="float" office:value="2907710129" table:style-name="ce3">
            <text:p>2907710129</text:p>
          </table:table-cell>
          <table:table-cell office:value-type="float" office:value="1837" table:style-name="ce3">
            <text:p>183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Beni immobili</text:p>
          </table:table-cell>
          <table:table-cell office:value-type="float" office:value="47982.6" table:style-name="ce3">
            <text:p>4798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ELLEZETA DI STEFANO ZAMBERLETTI S.N.C</text:p>
          </table:table-cell>
          <table:table-cell office:value-type="float" office:value="2907710129" table:style-name="ce3">
            <text:p>2907710129</text:p>
          </table:table-cell>
          <table:table-cell office:value-type="float" office:value="2304" table:style-name="ce3">
            <text:p>2304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Beni immobili</text:p>
          </table:table-cell>
          <table:table-cell office:value-type="float" office:value="35971.699999999997" table:style-name="ce3">
            <text:p>3597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LISSONE</text:p>
          </table:table-cell>
          <table:table-cell office:value-type="float" office:value="2968150157" table:style-name="ce3">
            <text:p>2968150157</text:p>
          </table:table-cell>
          <table:table-cell office:value-type="float" office:value="2793" table:style-name="ce3">
            <text:p>279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EDES ITALIA S.P.A.</text:p>
          </table:table-cell>
          <table:table-cell office:value-type="float" office:value="2974560100" table:style-name="ce3">
            <text:p>2974560100</text:p>
          </table:table-cell>
          <table:table-cell office:value-type="float" office:value="2622" table:style-name="ce3">
            <text:p>262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96.99" table:style-name="ce3">
            <text:p>79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2253" table:style-name="ce3">
            <text:p>225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servizi</text:p>
          </table:table-cell>
          <table:table-cell office:value-type="float" office:value="8350.7999999999993" table:style-name="ce3">
            <text:p>835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3567" table:style-name="ce3">
            <text:p>356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281.29" table:style-name="ce3">
            <text:p>7281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URITALIA GROUP SERVICE S.C.P.A.</text:p>
          </table:table-cell>
          <table:table-cell office:value-type="float" office:value="3003290131" table:style-name="ce3">
            <text:p>3003290131</text:p>
          </table:table-cell>
          <table:table-cell office:value-type="float" office:value="3587" table:style-name="ce3">
            <text:p>358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680.2999999999993" table:style-name="ce3">
            <text:p>868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2605" table:style-name="ce3">
            <text:p>260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985" table:style-name="ce3">
            <text:p>59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2293" table:style-name="ce3">
            <text:p>229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85" table:style-name="ce3">
            <text:p>68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ONCOREZZO</text:p>
          </table:table-cell>
          <table:table-cell office:value-type="float" office:value="3032720157" table:style-name="ce3">
            <text:p>3032720157</text:p>
          </table:table-cell>
          <table:table-cell office:value-type="float" office:value="2771" table:style-name="ce3">
            <text:p>277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2609" table:style-name="ce3">
            <text:p>260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159.01" table:style-name="ce3">
            <text:p>415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2288" table:style-name="ce3">
            <text:p>228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67.82" table:style-name="ce3">
            <text:p>316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3034530158" table:style-name="ce3">
            <text:p>3034530158</text:p>
          </table:table-cell>
          <table:table-cell office:value-type="float" office:value="1852" table:style-name="ce3">
            <text:p>185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54.6099999999997" table:style-name="ce3">
            <text:p>4654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ARIDO SRL</text:p>
          </table:table-cell>
          <table:table-cell office:value-type="float" office:value="3080290962" table:style-name="ce3">
            <text:p>3080290962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7063.8" table:style-name="ce3">
            <text:p>706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1859" table:style-name="ce3">
            <text:p>185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61" table:style-name="ce3">
            <text:p>71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2567" table:style-name="ce3">
            <text:p>256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930" table:style-name="ce3">
            <text:p>69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3538" table:style-name="ce3">
            <text:p>3538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61" table:style-name="ce3">
            <text:p>71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N ING S.R.L.</text:p>
          </table:table-cell>
          <table:table-cell office:value-type="float" office:value="3103820928" table:style-name="ce3">
            <text:p>3103820928</text:p>
          </table:table-cell>
          <table:table-cell office:value-type="float" office:value="2281" table:style-name="ce3">
            <text:p>228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Beni immobili</text:p>
          </table:table-cell>
          <table:table-cell office:value-type="float" office:value="24528.01" table:style-name="ce3">
            <text:p>24528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3561" table:style-name="ce3">
            <text:p>356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17.5" table:style-name="ce3">
            <text:p>21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2433" table:style-name="ce3">
            <text:p>243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10.5" table:style-name="ce3">
            <text:p>21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1886" table:style-name="ce3">
            <text:p>1886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24.7" table:style-name="ce3">
            <text:p>22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3585" table:style-name="ce3">
            <text:p>3585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beni di consumo</text:p>
          </table:table-cell>
          <table:table-cell office:value-type="float" office:value="2524.13" table:style-name="ce3">
            <text:p>252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1946" table:style-name="ce3">
            <text:p>194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30.58" table:style-name="ce3">
            <text:p>3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I SAN GIUSEPPE SANT'ANDREA</text:p>
          </table:table-cell>
          <table:table-cell office:value-type="float" office:value="3153050137" table:style-name="ce3">
            <text:p>3153050137</text:p>
          </table:table-cell>
          <table:table-cell office:value-type="float" office:value="2974" table:style-name="ce3">
            <text:p>297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91.25" table:style-name="ce3">
            <text:p>49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1968" table:style-name="ce3">
            <text:p>196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490.28" table:style-name="ce3">
            <text:p>649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2967" table:style-name="ce3">
            <text:p>296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744.06" table:style-name="ce3">
            <text:p>574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LAVAGGIO GRISU' SRL</text:p>
          </table:table-cell>
          <table:table-cell office:value-type="float" office:value="3231100128" table:style-name="ce3">
            <text:p>3231100128</text:p>
          </table:table-cell>
          <table:table-cell office:value-type="float" office:value="1885" table:style-name="ce3">
            <text:p>1885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40.99" table:style-name="ce3">
            <text:p>44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.ED. F.C.G.E. DI MARINO FRANCESCO</text:p>
          </table:table-cell>
          <table:table-cell office:value-type="float" office:value="3276440124" table:style-name="ce3">
            <text:p>3276440124</text:p>
          </table:table-cell>
          <table:table-cell office:value-type="float" office:value="2863" table:style-name="ce3">
            <text:p>2863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855.07" table:style-name="ce3">
            <text:p>585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PR.ED. F.C.G.E. DI MARINO FRANCESCO</text:p>
          </table:table-cell>
          <table:table-cell office:value-type="float" office:value="3276440124" table:style-name="ce3">
            <text:p>3276440124</text:p>
          </table:table-cell>
          <table:table-cell office:value-type="float" office:value="1714" table:style-name="ce3">
            <text:p>171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956.19" table:style-name="ce3">
            <text:p>5956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2298" table:style-name="ce3">
            <text:p>229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23" table:style-name="ce3">
            <text:p>26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FFICINA IMPERO DI EREDI CARBONE G.SN</text:p>
          </table:table-cell>
          <table:table-cell office:value-type="float" office:value="3286350123" table:style-name="ce3">
            <text:p>3286350123</text:p>
          </table:table-cell>
          <table:table-cell office:value-type="float" office:value="2585" table:style-name="ce3">
            <text:p>258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0" table:style-name="ce3">
            <text:p>3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SITY ITALY S.P.A.</text:p>
          </table:table-cell>
          <table:table-cell office:value-type="float" office:value="3318780966" table:style-name="ce3">
            <text:p>3318780966</text:p>
          </table:table-cell>
          <table:table-cell office:value-type="float" office:value="2314" table:style-name="ce3">
            <text:p>2314</text:p>
          </table:table-cell>
          <table:table-cell office:value-type="string" table:style-name="ce3">
            <text:p>30/04/2024</text:p>
          </table:table-cell>
          <table:table-cell office:value-type="string" table:style-name="ce3">
            <text:p>Altri beni di consumo</text:p>
          </table:table-cell>
          <table:table-cell office:value-type="float" office:value="793.76" table:style-name="ce3">
            <text:p>793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ALETICA NOVARESE S.R.L.</text:p>
          </table:table-cell>
          <table:table-cell office:value-type="float" office:value="3335870121" table:style-name="ce3">
            <text:p>3335870121</text:p>
          </table:table-cell>
          <table:table-cell office:value-type="float" office:value="3673" table:style-name="ce3">
            <text:p>367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beni di consumo</text:p>
          </table:table-cell>
          <table:table-cell office:value-type="float" office:value="6414.11" table:style-name="ce3">
            <text:p>641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1860" table:style-name="ce3">
            <text:p>186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856" table:style-name="ce3">
            <text:p>28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2568" table:style-name="ce3">
            <text:p>256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82.5" table:style-name="ce3">
            <text:p>278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3515" table:style-name="ce3">
            <text:p>351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88.25" table:style-name="ce3">
            <text:p>158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2505" table:style-name="ce3">
            <text:p>250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001.59" table:style-name="ce3">
            <text:p>1600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2506" table:style-name="ce3">
            <text:p>250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999.22" table:style-name="ce3">
            <text:p>6999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383350638" table:style-name="ce3">
            <text:p>3383350638</text:p>
          </table:table-cell>
          <table:table-cell office:value-type="float" office:value="2847" table:style-name="ce3">
            <text:p>2847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124" table:style-name="ce3">
            <text:p>5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3508" table:style-name="ce3">
            <text:p>350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81.91" table:style-name="ce3">
            <text:p>98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2564" table:style-name="ce3">
            <text:p>256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67.06" table:style-name="ce3">
            <text:p>967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1856" table:style-name="ce3">
            <text:p>185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67.06" table:style-name="ce3">
            <text:p>967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1719" table:style-name="ce3">
            <text:p>171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OS SRL</text:p>
          </table:table-cell>
          <table:table-cell office:value-type="float" office:value="3450220136" table:style-name="ce3">
            <text:p>3450220136</text:p>
          </table:table-cell>
          <table:table-cell office:value-type="float" office:value="3596" table:style-name="ce3">
            <text:p>359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4.19" table:style-name="ce3">
            <text:p>6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IBRERIA EDICOLA MONTI DI MONTI L.<text:s/></text:p>
          </table:table-cell>
          <table:table-cell office:value-type="float" office:value="3467710129" table:style-name="ce3">
            <text:p>3467710129</text:p>
          </table:table-cell>
          <table:table-cell office:value-type="float" office:value="1909" table:style-name="ce3">
            <text:p>1909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1.1" table:style-name="ce3">
            <text:p>9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8" table:style-name="ce3">
            <text:p>243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93" table:style-name="ce3">
            <text:p>7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2.76" table:style-name="ce3">
            <text:p>5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71.34" table:style-name="ce3">
            <text:p>871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07.13" table:style-name="ce3">
            <text:p>507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64.13" table:style-name="ce3">
            <text:p>176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00.37" table:style-name="ce3">
            <text:p>90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29.99" table:style-name="ce3">
            <text:p>62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40.56" table:style-name="ce3">
            <text:p>24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50.84" table:style-name="ce3">
            <text:p>175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1.4" table:style-name="ce3">
            <text:p>17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027.51" table:style-name="ce3">
            <text:p>302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93.53" table:style-name="ce3">
            <text:p>59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864.96" table:style-name="ce3">
            <text:p>186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439" table:style-name="ce3">
            <text:p>243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2.69" table:style-name="ce3">
            <text:p>10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2007.45" table:style-name="ce3">
            <text:p>200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1347.5" table:style-name="ce3">
            <text:p>134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1197.9100000000001" table:style-name="ce3">
            <text:p>119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1197.3900000000001" table:style-name="ce3">
            <text:p>119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748.77" table:style-name="ce3">
            <text:p>748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674" table:style-name="ce3">
            <text:p>2674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Utenze e canoni</text:p>
          </table:table-cell>
          <table:table-cell office:value-type="float" office:value="112.75" table:style-name="ce3">
            <text:p>11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5" table:style-name="ce3">
            <text:p>3705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1.01" table:style-name="ce3">
            <text:p>14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5" table:style-name="ce3">
            <text:p>3705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2.09" table:style-name="ce3">
            <text:p>42,0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6" table:style-name="ce3">
            <text:p>3706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90000000000006" table:style-name="ce3">
            <text:p>6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5" table:style-name="ce3">
            <text:p>3705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90000000000006" table:style-name="ce3">
            <text:p>6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50.12" table:style-name="ce3">
            <text:p>15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05.7" table:style-name="ce3">
            <text:p>30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280.19" table:style-name="ce3">
            <text:p>28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99.97" table:style-name="ce3">
            <text:p>499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5.39" table:style-name="ce3">
            <text:p>15,3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7.37" table:style-name="ce3">
            <text:p>47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2.01" table:style-name="ce3">
            <text:p>3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90000000000006" table:style-name="ce3">
            <text:p>6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7.37" table:style-name="ce3">
            <text:p>47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241.69" table:style-name="ce3">
            <text:p>241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90000000000006" table:style-name="ce3">
            <text:p>68,7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5.14" table:style-name="ce3">
            <text:p>1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6.23" table:style-name="ce3">
            <text:p>66,23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2.01" table:style-name="ce3">
            <text:p>32,0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70.79" table:style-name="ce3">
            <text:p>170,79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224.19" table:style-name="ce3">
            <text:p>22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20.329999999999998" table:style-name="ce3">
            <text:p>2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90000000000006" table:style-name="ce3">
            <text:p>68,79</text:p>
          </table:table-cell>
          <table:table-cell table:number-columns-repeated="16378"/>
        </table:table-row>
        <table:table-row table:number-rows-repeated="6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91.93" table:style-name="ce3">
            <text:p>19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57.66" table:style-name="ce3">
            <text:p>5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0.52" table:style-name="ce3">
            <text:p>1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52.64" table:style-name="ce3">
            <text:p>5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41.01" table:style-name="ce3">
            <text:p>14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7.37" table:style-name="ce3">
            <text:p>47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5.84" table:style-name="ce3">
            <text:p>6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2.01" table:style-name="ce3">
            <text:p>3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8.02" table:style-name="ce3">
            <text:p>4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1.42" table:style-name="ce3">
            <text:p>4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3.69" table:style-name="ce3">
            <text:p>3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5.65" table:style-name="ce3">
            <text:p>3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986.44" table:style-name="ce3">
            <text:p>986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80.33" table:style-name="ce3">
            <text:p>8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7" table:style-name="ce3">
            <text:p>370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7.37" table:style-name="ce3">
            <text:p>47,3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6.8" table:style-name="ce3">
            <text:p>6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53.62" table:style-name="ce3">
            <text:p>153,6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32.01" table:style-name="ce3">
            <text:p>3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7.37" table:style-name="ce3">
            <text:p>47,3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8.02" table:style-name="ce3">
            <text:p>4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11.2" table:style-name="ce3">
            <text:p>1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48" table:style-name="ce3">
            <text:p>4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68.78" table:style-name="ce3">
            <text:p>6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708" table:style-name="ce3">
            <text:p>3708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Utenze e canoni</text:p>
          </table:table-cell>
          <table:table-cell office:value-type="float" office:value="51.48" table:style-name="ce3">
            <text:p>5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2590" table:style-name="ce3">
            <text:p>259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di ristorazione</text:p>
          </table:table-cell>
          <table:table-cell office:value-type="float" office:value="7537.82" table:style-name="ce3">
            <text:p>753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3575" table:style-name="ce3">
            <text:p>3575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di ristorazione</text:p>
          </table:table-cell>
          <table:table-cell office:value-type="float" office:value="9482.0400000000009" table:style-name="ce3">
            <text:p>948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2251" table:style-name="ce3">
            <text:p>225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Servizi di ristorazione</text:p>
          </table:table-cell>
          <table:table-cell office:value-type="float" office:value="7575.57" table:style-name="ce3">
            <text:p>757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FESSIONE SICUREZZA SRL</text:p>
          </table:table-cell>
          <table:table-cell office:value-type="float" office:value="3548510969" table:style-name="ce3">
            <text:p>3548510969</text:p>
          </table:table-cell>
          <table:table-cell office:value-type="float" office:value="2173" table:style-name="ce3">
            <text:p>2173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7153.2" table:style-name="ce3">
            <text:p>1715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FESSIONE SICUREZZA SRL</text:p>
          </table:table-cell>
          <table:table-cell office:value-type="float" office:value="3548510969" table:style-name="ce3">
            <text:p>3548510969</text:p>
          </table:table-cell>
          <table:table-cell office:value-type="float" office:value="3108" table:style-name="ce3">
            <text:p>310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Beni immobili</text:p>
          </table:table-cell>
          <table:table-cell office:value-type="float" office:value="6038.49" table:style-name="ce3">
            <text:p>6038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FESSIONE SICUREZZA SRL</text:p>
          </table:table-cell>
          <table:table-cell office:value-type="float" office:value="3548510969" table:style-name="ce3">
            <text:p>3548510969</text:p>
          </table:table-cell>
          <table:table-cell office:value-type="float" office:value="2177" table:style-name="ce3">
            <text:p>2177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Beni immobili</text:p>
          </table:table-cell>
          <table:table-cell office:value-type="float" office:value="21878.66" table:style-name="ce3">
            <text:p>2187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3730" table:style-name="ce3">
            <text:p>373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3730" table:style-name="ce3">
            <text:p>373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788" table:style-name="ce3">
            <text:p>7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2832" table:style-name="ce3">
            <text:p>283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2832" table:style-name="ce3">
            <text:p>283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788" table:style-name="ce3">
            <text:p>7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2268" table:style-name="ce3">
            <text:p>226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2268" table:style-name="ce3">
            <text:p>226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788" table:style-name="ce3">
            <text:p>7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BBLILINE.EU SRL<text:s/></text:p>
          </table:table-cell>
          <table:table-cell office:value-type="float" office:value="3624050120" table:style-name="ce3">
            <text:p>3624050120</text:p>
          </table:table-cell>
          <table:table-cell office:value-type="float" office:value="1991" table:style-name="ce3">
            <text:p>199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28.6" table:style-name="ce3">
            <text:p>2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BBLILINE.EU SRL<text:s/></text:p>
          </table:table-cell>
          <table:table-cell office:value-type="float" office:value="3624050120" table:style-name="ce3">
            <text:p>3624050120</text:p>
          </table:table-cell>
          <table:table-cell office:value-type="float" office:value="1992" table:style-name="ce3">
            <text:p>199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9" table:style-name="ce3">
            <text:p>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5.68" table:style-name="ce3">
            <text:p>17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80.44" table:style-name="ce3">
            <text:p>18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4.59" table:style-name="ce3">
            <text:p>194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29.25" table:style-name="ce3">
            <text:p>229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55.47" table:style-name="ce3">
            <text:p>25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5.76" table:style-name="ce3">
            <text:p>28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8.98" table:style-name="ce3">
            <text:p>28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5.11" table:style-name="ce3">
            <text:p>295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3.97000000000003" table:style-name="ce3">
            <text:p>32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1.84" table:style-name="ce3">
            <text:p>351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6.37" table:style-name="ce3">
            <text:p>36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ON S.R.L.</text:p>
          </table:table-cell>
          <table:table-cell office:value-type="float" office:value="3635170123" table:style-name="ce3">
            <text:p>3635170123</text:p>
          </table:table-cell>
          <table:table-cell office:value-type="float" office:value="3521" table:style-name="ce3">
            <text:p>352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38.71" table:style-name="ce3">
            <text:p>738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495" table:style-name="ce3">
            <text:p>349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49.30000000000001" table:style-name="ce3">
            <text:p>14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495" table:style-name="ce3">
            <text:p>349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61.03" table:style-name="ce3">
            <text:p>161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495" table:style-name="ce3">
            <text:p>349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18.41" table:style-name="ce3">
            <text:p>918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.DA.CO. SRL</text:p>
          </table:table-cell>
          <table:table-cell office:value-type="float" office:value="3647970122" table:style-name="ce3">
            <text:p>3647970122</text:p>
          </table:table-cell>
          <table:table-cell office:value-type="float" office:value="2477" table:style-name="ce3">
            <text:p>247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3068.51" table:style-name="ce3">
            <text:p>306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ORIPET S.R.L.</text:p>
          </table:table-cell>
          <table:table-cell office:value-type="float" office:value="3723630129" table:style-name="ce3">
            <text:p>3723630129</text:p>
          </table:table-cell>
          <table:table-cell office:value-type="float" office:value="1847" table:style-name="ce3">
            <text:p>184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124" table:style-name="ce3">
            <text:p>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ORIPET S.R.L.</text:p>
          </table:table-cell>
          <table:table-cell office:value-type="float" office:value="3723630129" table:style-name="ce3">
            <text:p>3723630129</text:p>
          </table:table-cell>
          <table:table-cell office:value-type="float" office:value="2592" table:style-name="ce3">
            <text:p>259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124" table:style-name="ce3">
            <text:p>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RUMA SRLS</text:p>
          </table:table-cell>
          <table:table-cell office:value-type="float" office:value="3741130128" table:style-name="ce3">
            <text:p>3741130128</text:p>
          </table:table-cell>
          <table:table-cell office:value-type="float" office:value="2479" table:style-name="ce3">
            <text:p>247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1897" table:style-name="ce3">
            <text:p>18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&amp; RIPARA DI LULAJ ELTON</text:p>
          </table:table-cell>
          <table:table-cell office:value-type="float" office:value="3741830123" table:style-name="ce3">
            <text:p>3741830123</text:p>
          </table:table-cell>
          <table:table-cell office:value-type="float" office:value="3701" table:style-name="ce3">
            <text:p>370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978" table:style-name="ce3">
            <text:p>59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ENTRO VALLE INTELVI</text:p>
          </table:table-cell>
          <table:table-cell office:value-type="float" office:value="3747990137" table:style-name="ce3">
            <text:p>3747990137</text:p>
          </table:table-cell>
          <table:table-cell office:value-type="float" office:value="2817" table:style-name="ce3">
            <text:p>2817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AGEB SRLS</text:p>
          </table:table-cell>
          <table:table-cell office:value-type="float" office:value="3817630126" table:style-name="ce3">
            <text:p>3817630126</text:p>
          </table:table-cell>
          <table:table-cell office:value-type="float" office:value="2857" table:style-name="ce3">
            <text:p>2857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52688.3" table:style-name="ce3">
            <text:p>52688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2824" table:style-name="ce3">
            <text:p>282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3722" table:style-name="ce3">
            <text:p>372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2260" table:style-name="ce3">
            <text:p>226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3702" table:style-name="ce3">
            <text:p>370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32.79" table:style-name="ce3">
            <text:p>203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2680" table:style-name="ce3">
            <text:p>2680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82.46" table:style-name="ce3">
            <text:p>368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NOCCHI IDROTERMOSANITARI SRL</text:p>
          </table:table-cell>
          <table:table-cell office:value-type="float" office:value="3866310125" table:style-name="ce3">
            <text:p>3866310125</text:p>
          </table:table-cell>
          <table:table-cell office:value-type="float" office:value="1938" table:style-name="ce3">
            <text:p>193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45.02" table:style-name="ce3">
            <text:p>194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3215" table:style-name="ce3">
            <text:p>321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93.82" table:style-name="ce3">
            <text:p>199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3216" table:style-name="ce3">
            <text:p>321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13.59" table:style-name="ce3">
            <text:p>131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1937" table:style-name="ce3">
            <text:p>193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16.81" table:style-name="ce3">
            <text:p>111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M.A. IMPIANTI SRL</text:p>
          </table:table-cell>
          <table:table-cell office:value-type="float" office:value="3925090122" table:style-name="ce3">
            <text:p>3925090122</text:p>
          </table:table-cell>
          <table:table-cell office:value-type="float" office:value="3691" table:style-name="ce3">
            <text:p>369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servizi</text:p>
          </table:table-cell>
          <table:table-cell office:value-type="float" office:value="23790" table:style-name="ce3">
            <text:p>237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YOTA MOTOR ITALIA S.P.A.</text:p>
          </table:table-cell>
          <table:table-cell office:value-type="float" office:value="3926291000" table:style-name="ce3">
            <text:p>3926291000</text:p>
          </table:table-cell>
          <table:table-cell office:value-type="float" office:value="2311" table:style-name="ce3">
            <text:p>231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beni di consumo</text:p>
          </table:table-cell>
          <table:table-cell office:value-type="float" office:value="9797.64" table:style-name="ce3">
            <text:p>979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YOTA MOTOR ITALIA S.P.A.</text:p>
          </table:table-cell>
          <table:table-cell office:value-type="float" office:value="3926291000" table:style-name="ce3">
            <text:p>3926291000</text:p>
          </table:table-cell>
          <table:table-cell office:value-type="float" office:value="2311" table:style-name="ce3">
            <text:p>231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beni di consumo</text:p>
          </table:table-cell>
          <table:table-cell office:value-type="float" office:value="4003.62" table:style-name="ce3">
            <text:p>400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YOTA MOTOR ITALIA S.P.A.</text:p>
          </table:table-cell>
          <table:table-cell office:value-type="float" office:value="3926291000" table:style-name="ce3">
            <text:p>3926291000</text:p>
          </table:table-cell>
          <table:table-cell office:value-type="float" office:value="2310" table:style-name="ce3">
            <text:p>2310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Mezzi di trasporto ad uso civile, di sicurezza e ordine pubblico</text:p>
          </table:table-cell>
          <table:table-cell office:value-type="float" office:value="8692" table:style-name="ce3">
            <text:p>86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YOTA MOTOR ITALIA S.P.A.</text:p>
          </table:table-cell>
          <table:table-cell office:value-type="float" office:value="3926291000" table:style-name="ce3">
            <text:p>3926291000</text:p>
          </table:table-cell>
          <table:table-cell office:value-type="float" office:value="2309" table:style-name="ce3">
            <text:p>230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Mezzi di trasporto ad uso civile, di sicurezza e ordine pubblico</text:p>
          </table:table-cell>
          <table:table-cell office:value-type="float" office:value="22159.82" table:style-name="ce3">
            <text:p>2215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.EL SRLS</text:p>
          </table:table-cell>
          <table:table-cell office:value-type="float" office:value="3946920133" table:style-name="ce3">
            <text:p>3946920133</text:p>
          </table:table-cell>
          <table:table-cell office:value-type="float" office:value="2176" table:style-name="ce3">
            <text:p>2176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Beni immobili</text:p>
          </table:table-cell>
          <table:table-cell office:value-type="float" office:value="846.16" table:style-name="ce3">
            <text:p>84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1956" table:style-name="ce3">
            <text:p>195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8.26" table:style-name="ce3">
            <text:p>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2627" table:style-name="ce3">
            <text:p>262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6.31" table:style-name="ce3">
            <text:p>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3677" table:style-name="ce3">
            <text:p>3677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servizi</text:p>
          </table:table-cell>
          <table:table-cell office:value-type="float" office:value="4.07" table:style-name="ce3">
            <text:p>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2347" table:style-name="ce3">
            <text:p>2347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03.2" table:style-name="ce3">
            <text:p>190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299" table:style-name="ce3">
            <text:p>229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525.64" table:style-name="ce3">
            <text:p>52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299" table:style-name="ce3">
            <text:p>2299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989.48" table:style-name="ce3">
            <text:p>989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67" table:style-name="ce3">
            <text:p>3667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servizi</text:p>
          </table:table-cell>
          <table:table-cell office:value-type="float" office:value="80.040000000000006" table:style-name="ce3">
            <text:p>8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06" table:style-name="ce3">
            <text:p>3606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63.5" table:style-name="ce3">
            <text:p>6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06" table:style-name="ce3">
            <text:p>3606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90.3" table:style-name="ce3">
            <text:p>9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06" table:style-name="ce3">
            <text:p>3606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96.99" table:style-name="ce3">
            <text:p>9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06" table:style-name="ce3">
            <text:p>3606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152.33000000000001" table:style-name="ce3">
            <text:p>152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606" table:style-name="ce3">
            <text:p>3606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218.26" table:style-name="ce3">
            <text:p>21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517" table:style-name="ce3">
            <text:p>351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27" table:style-name="ce3">
            <text:p>1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517" table:style-name="ce3">
            <text:p>351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35.18" table:style-name="ce3">
            <text:p>13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517" table:style-name="ce3">
            <text:p>351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226.7" table:style-name="ce3">
            <text:p>22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517" table:style-name="ce3">
            <text:p>351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260.82" table:style-name="ce3">
            <text:p>260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2421" table:style-name="ce3">
            <text:p>242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6.4" table:style-name="ce3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2420" table:style-name="ce3">
            <text:p>242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20" table:style-name="ce3">
            <text:p>1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CHCONSULTING SRL</text:p>
          </table:table-cell>
          <table:table-cell office:value-type="float" office:value="4166780231" table:style-name="ce3">
            <text:p>4166780231</text:p>
          </table:table-cell>
          <table:table-cell office:value-type="float" office:value="2595" table:style-name="ce3">
            <text:p>259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4998.34" table:style-name="ce3">
            <text:p>499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OSAT SRL</text:p>
          </table:table-cell>
          <table:table-cell office:value-type="float" office:value="4212410965" table:style-name="ce3">
            <text:p>4212410965</text:p>
          </table:table-cell>
          <table:table-cell office:value-type="float" office:value="1786" table:style-name="ce3">
            <text:p>178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Beni immobili</text:p>
          </table:table-cell>
          <table:table-cell office:value-type="float" office:value="3236.9" table:style-name="ce3">
            <text:p>323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OSAT SRL</text:p>
          </table:table-cell>
          <table:table-cell office:value-type="float" office:value="4212410965" table:style-name="ce3">
            <text:p>4212410965</text:p>
          </table:table-cell>
          <table:table-cell office:value-type="float" office:value="1715" table:style-name="ce3">
            <text:p>171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Beni immobili</text:p>
          </table:table-cell>
          <table:table-cell office:value-type="float" office:value="6280.56" table:style-name="ce3">
            <text:p>628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IBANCA S.P.A.</text:p>
          </table:table-cell>
          <table:table-cell office:value-type="float" office:value="4255700652" table:style-name="ce3">
            <text:p>4255700652</text:p>
          </table:table-cell>
          <table:table-cell office:value-type="float" office:value="3743" table:style-name="ce3">
            <text:p>374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IBANCA S.P.A.</text:p>
          </table:table-cell>
          <table:table-cell office:value-type="float" office:value="4255700652" table:style-name="ce3">
            <text:p>4255700652</text:p>
          </table:table-cell>
          <table:table-cell office:value-type="float" office:value="2280" table:style-name="ce3">
            <text:p>228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IBANCA S.P.A.</text:p>
          </table:table-cell>
          <table:table-cell office:value-type="float" office:value="4255700652" table:style-name="ce3">
            <text:p>4255700652</text:p>
          </table:table-cell>
          <table:table-cell office:value-type="float" office:value="2844" table:style-name="ce3">
            <text:p>284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3555" table:style-name="ce3">
            <text:p>3555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Retribuzioni in denaro</text:p>
          </table:table-cell>
          <table:table-cell office:value-type="float" office:value="18863.71" table:style-name="ce3">
            <text:p>1886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AMME S.R.L.</text:p>
          </table:table-cell>
          <table:table-cell office:value-type="float" office:value="4289900161" table:style-name="ce3">
            <text:p>4289900161</text:p>
          </table:table-cell>
          <table:table-cell office:value-type="float" office:value="2305" table:style-name="ce3">
            <text:p>230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196" table:style-name="ce3">
            <text:p>21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1924" table:style-name="ce3">
            <text:p>192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.5" table:style-name="ce3">
            <text:p>20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1924" table:style-name="ce3">
            <text:p>192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10.5" table:style-name="ce3">
            <text:p>81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2698" table:style-name="ce3">
            <text:p>2698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" table:style-name="ce3">
            <text:p>1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2698" table:style-name="ce3">
            <text:p>2698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85" table:style-name="ce3">
            <text:p>7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3534" table:style-name="ce3">
            <text:p>3534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.5" table:style-name="ce3">
            <text:p>20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3534" table:style-name="ce3">
            <text:p>3534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2.5" table:style-name="ce3">
            <text:p>75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UBA S.P.A.</text:p>
          </table:table-cell>
          <table:table-cell office:value-type="float" office:value="4552920482" table:style-name="ce3">
            <text:p>4552920482</text:p>
          </table:table-cell>
          <table:table-cell office:value-type="float" office:value="1993" table:style-name="ce3">
            <text:p>199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6.5" table:style-name="ce3">
            <text:p>1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DON CARLO GNOCCHI ONLUS</text:p>
          </table:table-cell>
          <table:table-cell office:value-type="float" office:value="4793650583" table:style-name="ce3">
            <text:p>4793650583</text:p>
          </table:table-cell>
          <table:table-cell office:value-type="float" office:value="2696" table:style-name="ce3">
            <text:p>2696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" table:style-name="ce3">
            <text:p>2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1969" table:style-name="ce3">
            <text:p>196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Utenze e canoni</text:p>
          </table:table-cell>
          <table:table-cell office:value-type="float" office:value="3605.12" table:style-name="ce3">
            <text:p>360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1976" table:style-name="ce3">
            <text:p>197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Utenze e canoni</text:p>
          </table:table-cell>
          <table:table-cell office:value-type="float" office:value="836.7" table:style-name="ce3">
            <text:p>83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1977" table:style-name="ce3">
            <text:p>197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Utenze e canoni</text:p>
          </table:table-cell>
          <table:table-cell office:value-type="float" office:value="45437.48" table:style-name="ce3">
            <text:p>4543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1980" table:style-name="ce3">
            <text:p>198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Utenze e canoni</text:p>
          </table:table-cell>
          <table:table-cell office:value-type="float" office:value="182871.81" table:style-name="ce3">
            <text:p>182871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1930" table:style-name="ce3">
            <text:p>193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35.5" table:style-name="ce3">
            <text:p>683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2563" table:style-name="ce3">
            <text:p>256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615" table:style-name="ce3">
            <text:p>66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3507" table:style-name="ce3">
            <text:p>350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35.5" table:style-name="ce3">
            <text:p>683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2823" table:style-name="ce3">
            <text:p>282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3721" table:style-name="ce3">
            <text:p>372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CC NPLS 2020 SRL</text:p>
          </table:table-cell>
          <table:table-cell office:value-type="float" office:value="5098890261" table:style-name="ce3">
            <text:p>5098890261</text:p>
          </table:table-cell>
          <table:table-cell office:value-type="float" office:value="2259" table:style-name="ce3">
            <text:p>225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19.94" table:style-name="ce3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2292" table:style-name="ce3">
            <text:p>229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1.31" table:style-name="ce3">
            <text:p>132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2616" table:style-name="ce3">
            <text:p>261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8.69" table:style-name="ce3">
            <text:p>1278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2612" table:style-name="ce3">
            <text:p>261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892.16" table:style-name="ce3">
            <text:p>489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3747" table:style-name="ce3">
            <text:p>374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47.08" table:style-name="ce3">
            <text:p>2447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&amp;DS SRL</text:p>
          </table:table-cell>
          <table:table-cell office:value-type="float" office:value="5595040964" table:style-name="ce3">
            <text:p>5595040964</text:p>
          </table:table-cell>
          <table:table-cell office:value-type="float" office:value="3584" table:style-name="ce3">
            <text:p>3584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17919.95" table:style-name="ce3">
            <text:p>17919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3739" table:style-name="ce3">
            <text:p>373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2276" table:style-name="ce3">
            <text:p>227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2840" table:style-name="ce3">
            <text:p>284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.S.E. SPA</text:p>
          </table:table-cell>
          <table:table-cell office:value-type="float" office:value="5754381001" table:style-name="ce3">
            <text:p>5754381001</text:p>
          </table:table-cell>
          <table:table-cell office:value-type="float" office:value="3700" table:style-name="ce3">
            <text:p>370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6.70999999999998" table:style-name="ce3">
            <text:p>31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FOPOL S.R.L.</text:p>
          </table:table-cell>
          <table:table-cell office:value-type="float" office:value="5812210960" table:style-name="ce3">
            <text:p>5812210960</text:p>
          </table:table-cell>
          <table:table-cell office:value-type="float" office:value="2301" table:style-name="ce3">
            <text:p>2301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427" table:style-name="ce3">
            <text:p>4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LLA SRL UNIPERSONALE</text:p>
          </table:table-cell>
          <table:table-cell office:value-type="float" office:value="5849560486" table:style-name="ce3">
            <text:p>5849560486</text:p>
          </table:table-cell>
          <table:table-cell office:value-type="float" office:value="2416" table:style-name="ce3">
            <text:p>241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89.6" table:style-name="ce3">
            <text:p>58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1959" table:style-name="ce3">
            <text:p>195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799.51" table:style-name="ce3">
            <text:p>79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2589" table:style-name="ce3">
            <text:p>258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880.52" table:style-name="ce3">
            <text:p>88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3675" table:style-name="ce3">
            <text:p>367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73.25" table:style-name="ce3">
            <text:p>107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307" table:style-name="ce3">
            <text:p>230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servizi</text:p>
          </table:table-cell>
          <table:table-cell office:value-type="float" office:value="3912.91" table:style-name="ce3">
            <text:p>391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680" table:style-name="ce3">
            <text:p>3680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beni di consumo</text:p>
          </table:table-cell>
          <table:table-cell office:value-type="float" office:value="768.6" table:style-name="ce3">
            <text:p>76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160" table:style-name="ce3">
            <text:p>216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973.56" table:style-name="ce3">
            <text:p>97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306" table:style-name="ce3">
            <text:p>230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671" table:style-name="ce3">
            <text:p>6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583" table:style-name="ce3">
            <text:p>358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830" table:style-name="ce3">
            <text:p>18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583" table:style-name="ce3">
            <text:p>358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0538.7" table:style-name="ce3">
            <text:p>2053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608" table:style-name="ce3">
            <text:p>260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322.48" table:style-name="ce3">
            <text:p>132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608" table:style-name="ce3">
            <text:p>260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608" table:style-name="ce3">
            <text:p>260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2825.52" table:style-name="ce3">
            <text:p>282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178" table:style-name="ce3">
            <text:p>2178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servizi</text:p>
          </table:table-cell>
          <table:table-cell office:value-type="float" office:value="1015.04" table:style-name="ce3">
            <text:p>1015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178" table:style-name="ce3">
            <text:p>2178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178" table:style-name="ce3">
            <text:p>2178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servizi</text:p>
          </table:table-cell>
          <table:table-cell office:value-type="float" office:value="3006.08" table:style-name="ce3">
            <text:p>300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2517" table:style-name="ce3">
            <text:p>251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8.8000000000000007" table:style-name="ce3">
            <text:p>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601" table:style-name="ce3">
            <text:p>360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7.600000000000001" table:style-name="ce3">
            <text:p>1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520" table:style-name="ce3">
            <text:p>352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722.24" table:style-name="ce3">
            <text:p>72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520" table:style-name="ce3">
            <text:p>352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2221.62" table:style-name="ce3">
            <text:p>2221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6188330150" table:style-name="ce3">
            <text:p>6188330150</text:p>
          </table:table-cell>
          <table:table-cell office:value-type="float" office:value="3520" table:style-name="ce3">
            <text:p>352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3079.28" table:style-name="ce3">
            <text:p>307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5" table:style-name="ce3">
            <text:p>3655</text:p>
          </table:table-cell>
          <table:table-cell office:value-type="string" table:style-name="ce3">
            <text:p/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42" table:style-name="ce3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6" table:style-name="ce3">
            <text:p>3656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334.64" table:style-name="ce3">
            <text:p>333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6" table:style-name="ce3">
            <text:p>2226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389.33" table:style-name="ce3">
            <text:p>338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5" table:style-name="ce3">
            <text:p>2225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42" table:style-name="ce3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1" table:style-name="ce3">
            <text:p>266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140.71" table:style-name="ce3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0" table:style-name="ce3">
            <text:p>2660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42" table:style-name="ce3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1904" table:style-name="ce3">
            <text:p>1904</text:p>
          </table:table-cell>
          <table:table-cell office:value-type="string" table:style-name="ce3">
            <text:p>15/04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35963.61" table:style-name="ce3">
            <text:p>35963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97" table:style-name="ce3">
            <text:p>229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52" table:style-name="ce3">
            <text:p>1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440" table:style-name="ce3">
            <text:p>2440</text:p>
          </table:table-cell>
          <table:table-cell office:value-type="string" table:style-name="ce3">
            <text:p>15/05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10283.59" table:style-name="ce3">
            <text:p>1028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53" table:style-name="ce3">
            <text:p>315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servizi</text:p>
          </table:table-cell>
          <table:table-cell office:value-type="float" office:value="71.5" table:style-name="ce3">
            <text:p>7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499" table:style-name="ce3">
            <text:p>3499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17531.73" table:style-name="ce3">
            <text:p>1753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982" table:style-name="ce3">
            <text:p>298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495" table:style-name="ce3">
            <text:p>4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846" table:style-name="ce3">
            <text:p>2846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160.65" table:style-name="ce3">
            <text:p>16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.1" table:style-name="ce3">
            <text:p>6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71.27" table:style-name="ce3">
            <text:p>7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7.69" table:style-name="ce3">
            <text:p>12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5.51" table:style-name="ce3">
            <text:p>105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53.35" table:style-name="ce3">
            <text:p>1553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1450.68" table:style-name="ce3">
            <text:p>1145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9203.560000000001" table:style-name="ce3">
            <text:p>1920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2" table:style-name="ce3">
            <text:p>3652</text:p>
          </table:table-cell>
          <table:table-cell office:value-type="string" table:style-name="ce3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2047.57999999999" table:style-name="ce3">
            <text:p>15204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3" table:style-name="ce3">
            <text:p>3653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98.35" table:style-name="ce3">
            <text:p>9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3" table:style-name="ce3">
            <text:p>3653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44.99" table:style-name="ce3">
            <text:p>44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3" table:style-name="ce3">
            <text:p>3653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48.86" table:style-name="ce3">
            <text:p>404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3" table:style-name="ce3">
            <text:p>3653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8379.46" table:style-name="ce3">
            <text:p>4837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4" table:style-name="ce3">
            <text:p>3654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0.44" table:style-name="ce3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4" table:style-name="ce3">
            <text:p>3654</text:p>
          </table:table-cell>
          <table:table-cell office:value-type="string" table:style-name="ce3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0.6" table:style-name="ce3">
            <text:p>3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3" table:style-name="ce3">
            <text:p>2223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32.18" table:style-name="ce3">
            <text:p>33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3" table:style-name="ce3">
            <text:p>2223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758.19" table:style-name="ce3">
            <text:p>375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3" table:style-name="ce3">
            <text:p>2223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7998.97" table:style-name="ce3">
            <text:p>37998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4" table:style-name="ce3">
            <text:p>2224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0.44" table:style-name="ce3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8.64" table:style-name="ce3">
            <text:p>108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31.36000000000001" table:style-name="ce3">
            <text:p>13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0.39" table:style-name="ce3">
            <text:p>18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70.78" table:style-name="ce3">
            <text:p>157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2676.56" table:style-name="ce3">
            <text:p>267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692.45" table:style-name="ce3">
            <text:p>10692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7923.3" table:style-name="ce3">
            <text:p>1792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2" table:style-name="ce3">
            <text:p>2222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1057.56" table:style-name="ce3">
            <text:p>12105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8" table:style-name="ce3">
            <text:p>265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283.69" table:style-name="ce3">
            <text:p>28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8" table:style-name="ce3">
            <text:p>265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758.19" table:style-name="ce3">
            <text:p>375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8" table:style-name="ce3">
            <text:p>265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8164.78" table:style-name="ce3">
            <text:p>38164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9" table:style-name="ce3">
            <text:p>265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0.44" table:style-name="ce3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.38" table:style-name="ce3">
            <text:p>6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0.01" table:style-name="ce3">
            <text:p>6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8.64" table:style-name="ce3">
            <text:p>108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30.36000000000001" table:style-name="ce3">
            <text:p>13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553.33" table:style-name="ce3">
            <text:p>155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608.56" table:style-name="ce3">
            <text:p>1060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543.3" table:style-name="ce3">
            <text:p>1854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57" table:style-name="ce3">
            <text:p>265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1397.11" table:style-name="ce3">
            <text:p>121397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41" table:style-name="ce3">
            <text:p>304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33" table:style-name="ce3">
            <text:p>10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42" table:style-name="ce3">
            <text:p>304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566" table:style-name="ce3">
            <text:p>25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96" table:style-name="ce3">
            <text:p>309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4.5" table:style-name="ce3">
            <text:p>10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97" table:style-name="ce3">
            <text:p>309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137" table:style-name="ce3">
            <text:p>11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98" table:style-name="ce3">
            <text:p>309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54.5" table:style-name="ce3">
            <text:p>55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00" table:style-name="ce3">
            <text:p>310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302" table:style-name="ce3">
            <text:p>3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99" table:style-name="ce3">
            <text:p>309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33" table:style-name="ce3">
            <text:p>10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54" table:style-name="ce3">
            <text:p>315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82.5" table:style-name="ce3">
            <text:p>58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55" table:style-name="ce3">
            <text:p>315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4" table:style-name="ce3">
            <text:p>1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39" table:style-name="ce3">
            <text:p>303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549.5" table:style-name="ce3">
            <text:p>15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40" table:style-name="ce3">
            <text:p>304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549.5" table:style-name="ce3">
            <text:p>15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004" table:style-name="ce3">
            <text:p>3004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188230.76" table:style-name="ce3">
            <text:p>1882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498" table:style-name="ce3">
            <text:p>3498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5542.71" table:style-name="ce3">
            <text:p>554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500" table:style-name="ce3">
            <text:p>350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89.47" table:style-name="ce3">
            <text:p>89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57" table:style-name="ce3">
            <text:p>2357</text:p>
          </table:table-cell>
          <table:table-cell office:value-type="string" table:style-name="ce3">
            <text:p>15/05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401349.65" table:style-name="ce3">
            <text:p>40134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58" table:style-name="ce3">
            <text:p>235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914.66" table:style-name="ce3">
            <text:p>691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441" table:style-name="ce3">
            <text:p>2441</text:p>
          </table:table-cell>
          <table:table-cell office:value-type="string" table:style-name="ce3">
            <text:p>15/05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9231.3799999999992" table:style-name="ce3">
            <text:p>9231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442" table:style-name="ce3">
            <text:p>2442</text:p>
          </table:table-cell>
          <table:table-cell office:value-type="string" table:style-name="ce3">
            <text:p>15/05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52.8" table:style-name="ce3">
            <text:p>5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34.43" table:style-name="ce3">
            <text:p>334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14.17" table:style-name="ce3">
            <text:p>41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10.54" table:style-name="ce3">
            <text:p>61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05.26" table:style-name="ce3">
            <text:p>90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258.34" table:style-name="ce3">
            <text:p>425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1382.68" table:style-name="ce3">
            <text:p>1138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143.88" table:style-name="ce3">
            <text:p>1214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9389.039999999994" table:style-name="ce3">
            <text:p>6938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54.74" table:style-name="ce3">
            <text:p>15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04.29999999999995" table:style-name="ce3">
            <text:p>60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84.08" table:style-name="ce3">
            <text:p>1784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948.58" table:style-name="ce3">
            <text:p>3948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087.75" table:style-name="ce3">
            <text:p>408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3" table:style-name="ce3">
            <text:p>266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980.22" table:style-name="ce3">
            <text:p>1698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9.86" table:style-name="ce3">
            <text:p>8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231.4" table:style-name="ce3">
            <text:p>23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63.23" table:style-name="ce3">
            <text:p>36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14.17" table:style-name="ce3">
            <text:p>41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61.88" table:style-name="ce3">
            <text:p>66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05.26" table:style-name="ce3">
            <text:p>90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452.3100000000004" table:style-name="ce3">
            <text:p>445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000.65" table:style-name="ce3">
            <text:p>800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343.86" table:style-name="ce3">
            <text:p>1234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3357.25" table:style-name="ce3">
            <text:p>13357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7" table:style-name="ce3">
            <text:p>3657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12473.05" table:style-name="ce3">
            <text:p>11247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8" table:style-name="ce3">
            <text:p>3658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5009" table:style-name="ce3">
            <text:p>350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6.72" table:style-name="ce3">
            <text:p>166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04.29999999999995" table:style-name="ce3">
            <text:p>60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2234.46" table:style-name="ce3">
            <text:p>2234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257.24" table:style-name="ce3">
            <text:p>425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659" table:style-name="ce3">
            <text:p>3659</text:p>
          </table:table-cell>
          <table:table-cell office:value-type="string" table:style-name="ce3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472.59" table:style-name="ce3">
            <text:p>447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662" table:style-name="ce3">
            <text:p>266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604.08" table:style-name="ce3">
            <text:p>7604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1842" table:style-name="ce3">
            <text:p>1842</text:p>
          </table:table-cell>
          <table:table-cell office:value-type="string" table:style-name="ce3">
            <text:p>15/04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227384.59" table:style-name="ce3">
            <text:p>227384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1910" table:style-name="ce3">
            <text:p>1910</text:p>
          </table:table-cell>
          <table:table-cell office:value-type="string" table:style-name="ce3">
            <text:p>15/04/2024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13885.73" table:style-name="ce3">
            <text:p>1388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1913" table:style-name="ce3">
            <text:p>1913</text:p>
          </table:table-cell>
          <table:table-cell office:value-type="string" table:style-name="ce3">
            <text:p>11/04/2024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49172.46" table:style-name="ce3">
            <text:p>4917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3.86" table:style-name="ce3">
            <text:p>8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57.98" table:style-name="ce3">
            <text:p>357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14.17" table:style-name="ce3">
            <text:p>41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51.24" table:style-name="ce3">
            <text:p>65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05.26" table:style-name="ce3">
            <text:p>90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526.9399999999996" table:style-name="ce3">
            <text:p>452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346.7900000000009" table:style-name="ce3">
            <text:p>834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1826.18" table:style-name="ce3">
            <text:p>11826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145.13" table:style-name="ce3">
            <text:p>12145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7" table:style-name="ce3">
            <text:p>2227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0564.94" table:style-name="ce3">
            <text:p>70564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4.42" table:style-name="ce3">
            <text:p>64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54.76" table:style-name="ce3">
            <text:p>154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586.88" table:style-name="ce3">
            <text:p>58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78.52" table:style-name="ce3">
            <text:p>177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864.73" table:style-name="ce3">
            <text:p>386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148.66" table:style-name="ce3">
            <text:p>414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28" table:style-name="ce3">
            <text:p>2228</text:p>
          </table:table-cell>
          <table:table-cell office:value-type="string" table:style-name="ce3">
            <text:p>14/05/2024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8885.25" table:style-name="ce3">
            <text:p>18885,2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3160" table:style-name="ce3">
            <text:p>3160</text:p>
          </table:table-cell>
          <table:table-cell office:value-type="string" table:style-name="ce3">
            <text:p>07/06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632275.27" table:style-name="ce3">
            <text:p>632275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2230" table:style-name="ce3">
            <text:p>223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632275.27" table:style-name="ce3">
            <text:p>632275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TS DI ANNALISA CELLUZZI</text:p>
          </table:table-cell>
          <table:table-cell office:value-type="float" office:value="6654000964" table:style-name="ce3">
            <text:p>6654000964</text:p>
          </table:table-cell>
          <table:table-cell office:value-type="float" office:value="3662" table:style-name="ce3">
            <text:p>366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95.27" table:style-name="ce3">
            <text:p>195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12" table:style-name="ce3">
            <text:p>1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1" table:style-name="ce3">
            <text:p>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31" table:style-name="ce3">
            <text:p>8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06.2" table:style-name="ce3">
            <text:p>290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5" table:style-name="ce3">
            <text:p>248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.37" table:style-name="ce3">
            <text:p>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9.33" table:style-name="ce3">
            <text:p>3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0.33" table:style-name="ce3">
            <text:p>4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8.63" table:style-name="ce3">
            <text:p>28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0.63" table:style-name="ce3">
            <text:p>120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6.25" table:style-name="ce3">
            <text:p>10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13.28" table:style-name="ce3">
            <text:p>11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8" table:style-name="ce3">
            <text:p>248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52.88" table:style-name="ce3">
            <text:p>65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0.86" table:style-name="ce3">
            <text:p>5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8.99" table:style-name="ce3">
            <text:p>108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1" table:style-name="ce3">
            <text:p>29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32" table:style-name="ce3">
            <text:p>1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4.05" table:style-name="ce3">
            <text:p>17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.16" table:style-name="ce3">
            <text:p>2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4.8099999999999996" table:style-name="ce3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.26" table:style-name="ce3">
            <text:p>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3.2" table:style-name="ce3">
            <text:p>12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282" table:style-name="ce3">
            <text:p>228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3.26" table:style-name="ce3">
            <text:p>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3.51" table:style-name="ce3">
            <text:p>23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2.96" table:style-name="ce3">
            <text:p>2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03.64" table:style-name="ce3">
            <text:p>203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4.53" table:style-name="ce3">
            <text:p>34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37.51" table:style-name="ce3">
            <text:p>13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6.93" table:style-name="ce3">
            <text:p>156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22.85" table:style-name="ce3">
            <text:p>222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93.71" table:style-name="ce3">
            <text:p>79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44.05999999999995" table:style-name="ce3">
            <text:p>54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82.48" table:style-name="ce3">
            <text:p>78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.09" table:style-name="ce3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2.73" table:style-name="ce3">
            <text:p>22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.05" table:style-name="ce3">
            <text:p>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59" table:style-name="ce3">
            <text:p>2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.94" table:style-name="ce3">
            <text:p>1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3.83" table:style-name="ce3">
            <text:p>43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5" table:style-name="ce3">
            <text:p>248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09.01" table:style-name="ce3">
            <text:p>40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5.52" table:style-name="ce3">
            <text:p>2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6.59" table:style-name="ce3">
            <text:p>46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4.44" table:style-name="ce3">
            <text:p>64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.920000000000002" table:style-name="ce3">
            <text:p>17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8.36" table:style-name="ce3">
            <text:p>3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0.52000000000001" table:style-name="ce3">
            <text:p>14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.98" table:style-name="ce3">
            <text:p>16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14.29999999999995" table:style-name="ce3">
            <text:p>51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30.99" table:style-name="ce3">
            <text:p>33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3.97" table:style-name="ce3">
            <text:p>2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43" table:style-name="ce3">
            <text:p>1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010000000000002" table:style-name="ce3">
            <text:p>19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.69" table:style-name="ce3">
            <text:p>1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4.51" table:style-name="ce3">
            <text:p>24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31.97" table:style-name="ce3">
            <text:p>631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31" table:style-name="ce3">
            <text:p>8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.68" table:style-name="ce3">
            <text:p>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86.16" table:style-name="ce3">
            <text:p>208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6" table:style-name="ce3">
            <text:p>248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62.01" table:style-name="ce3">
            <text:p>176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35" table:style-name="ce3">
            <text:p>2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1.09" table:style-name="ce3">
            <text:p>2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.45" table:style-name="ce3">
            <text:p>2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06.84" table:style-name="ce3">
            <text:p>170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30.49" table:style-name="ce3">
            <text:p>73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0.17" table:style-name="ce3">
            <text:p>30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8.87" table:style-name="ce3">
            <text:p>6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202.71" table:style-name="ce3">
            <text:p>720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82.47" table:style-name="ce3">
            <text:p>482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2.62" table:style-name="ce3">
            <text:p>5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35" table:style-name="ce3">
            <text:p>2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05.02" table:style-name="ce3">
            <text:p>50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8.130000000000003" table:style-name="ce3">
            <text:p>38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6.21" table:style-name="ce3">
            <text:p>4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0.549999999999997" table:style-name="ce3">
            <text:p>4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8.84" table:style-name="ce3">
            <text:p>2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3.83" table:style-name="ce3">
            <text:p>43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3.46" table:style-name="ce3">
            <text:p>13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6.37" table:style-name="ce3">
            <text:p>6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452.5500000000002" table:style-name="ce3">
            <text:p>245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13" table:style-name="ce3">
            <text:p>1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7.03" table:style-name="ce3">
            <text:p>17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25.48" table:style-name="ce3">
            <text:p>525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8.24" table:style-name="ce3">
            <text:p>2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.72" table:style-name="ce3">
            <text:p>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58.68" table:style-name="ce3">
            <text:p>35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5.45" table:style-name="ce3">
            <text:p>2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87.39" table:style-name="ce3">
            <text:p>58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11" table:style-name="ce3">
            <text:p>29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892.62" table:style-name="ce3">
            <text:p>189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4.42" table:style-name="ce3">
            <text:p>264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5.37" table:style-name="ce3">
            <text:p>6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9.05" table:style-name="ce3">
            <text:p>9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0.8" table:style-name="ce3">
            <text:p>9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11.93" table:style-name="ce3">
            <text:p>71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37.12" table:style-name="ce3">
            <text:p>53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1.37" table:style-name="ce3">
            <text:p>3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7.18" table:style-name="ce3">
            <text:p>27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8.840000000000003" table:style-name="ce3">
            <text:p>3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3.13" table:style-name="ce3">
            <text:p>4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8.61" table:style-name="ce3">
            <text:p>38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1.94" table:style-name="ce3">
            <text:p>4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459999999999994" table:style-name="ce3">
            <text:p>8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9.13" table:style-name="ce3">
            <text:p>8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7.89" table:style-name="ce3">
            <text:p>3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08.95" table:style-name="ce3">
            <text:p>908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25" table:style-name="ce3">
            <text:p>8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6.33" table:style-name="ce3">
            <text:p>126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3.56" table:style-name="ce3">
            <text:p>2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48.26" table:style-name="ce3">
            <text:p>144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7.13" table:style-name="ce3">
            <text:p>27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6.36000000000001" table:style-name="ce3">
            <text:p>14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1.08" table:style-name="ce3">
            <text:p>8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00.99" table:style-name="ce3">
            <text:p>40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25" table:style-name="ce3">
            <text:p>8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3.13" table:style-name="ce3">
            <text:p>4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46" table:style-name="ce3">
            <text:p>1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47.19" table:style-name="ce3">
            <text:p>44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77.1" table:style-name="ce3">
            <text:p>97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44.32" table:style-name="ce3">
            <text:p>34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8.38" table:style-name="ce3">
            <text:p>6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6.369999999999997" table:style-name="ce3">
            <text:p>3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1.75" table:style-name="ce3">
            <text:p>2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4.06" table:style-name="ce3">
            <text:p>5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79" table:style-name="ce3">
            <text:p>13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6" table:style-name="ce3">
            <text:p>248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05.26" table:style-name="ce3">
            <text:p>30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02.61" table:style-name="ce3">
            <text:p>260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2.92" table:style-name="ce3">
            <text:p>19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.98" table:style-name="ce3">
            <text:p>16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55.66" table:style-name="ce3">
            <text:p>655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.37" table:style-name="ce3">
            <text:p>14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2.23" table:style-name="ce3">
            <text:p>12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80.04" table:style-name="ce3">
            <text:p>18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1" table:style-name="ce3">
            <text:p>2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70.03" table:style-name="ce3">
            <text:p>167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91.9" table:style-name="ce3">
            <text:p>79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8.67" table:style-name="ce3">
            <text:p>58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8.170000000000002" table:style-name="ce3">
            <text:p>18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47.63" table:style-name="ce3">
            <text:p>347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39.88" table:style-name="ce3">
            <text:p>339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5.47" table:style-name="ce3">
            <text:p>1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2.59" table:style-name="ce3">
            <text:p>6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.27" table:style-name="ce3">
            <text:p>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3.34" table:style-name="ce3">
            <text:p>5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6.150000000000006" table:style-name="ce3">
            <text:p>76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05.02" table:style-name="ce3">
            <text:p>30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1.73" table:style-name="ce3">
            <text:p>2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7.55" table:style-name="ce3">
            <text:p>29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3.71" table:style-name="ce3">
            <text:p>6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4.67" table:style-name="ce3">
            <text:p>54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18.19" table:style-name="ce3">
            <text:p>11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41.29" table:style-name="ce3">
            <text:p>641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7" table:style-name="ce3">
            <text:p>2487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45.41" table:style-name="ce3">
            <text:p>44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88.16" table:style-name="ce3">
            <text:p>18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76.37" table:style-name="ce3">
            <text:p>7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1.96" table:style-name="ce3">
            <text:p>4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25" table:style-name="ce3">
            <text:p>8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9.840000000000003" table:style-name="ce3">
            <text:p>39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5" table:style-name="ce3">
            <text:p>248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2.07" table:style-name="ce3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8" table:style-name="ce3">
            <text:p>248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28.6" table:style-name="ce3">
            <text:p>32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84.69" table:style-name="ce3">
            <text:p>138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7.55" table:style-name="ce3">
            <text:p>9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7" table:style-name="ce3">
            <text:p>2487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76.3" table:style-name="ce3">
            <text:p>47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43.43" table:style-name="ce3">
            <text:p>104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578.42" table:style-name="ce3">
            <text:p>3578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02.14" table:style-name="ce3">
            <text:p>40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9" table:style-name="ce3">
            <text:p>248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60.98" table:style-name="ce3">
            <text:p>260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.38" table:style-name="ce3">
            <text:p>1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1.59" table:style-name="ce3">
            <text:p>16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.73" table:style-name="ce3">
            <text:p>2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1.78" table:style-name="ce3">
            <text:p>2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0.89" table:style-name="ce3">
            <text:p>2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.27" table:style-name="ce3">
            <text:p>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9.1" table:style-name="ce3">
            <text:p>29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2.31" table:style-name="ce3">
            <text:p>8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5.56" table:style-name="ce3">
            <text:p>5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3.05" table:style-name="ce3">
            <text:p>5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40.9" table:style-name="ce3">
            <text:p>54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0.48" table:style-name="ce3">
            <text:p>10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.83" table:style-name="ce3">
            <text:p>1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1.1" table:style-name="ce3">
            <text:p>4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4.49" table:style-name="ce3">
            <text:p>14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.84" table:style-name="ce3">
            <text:p>1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5.57" table:style-name="ce3">
            <text:p>1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14.78" table:style-name="ce3">
            <text:p>114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113.99" table:style-name="ce3">
            <text:p>111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4" table:style-name="ce3">
            <text:p>248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5.7" table:style-name="ce3">
            <text:p>1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4.24" table:style-name="ce3">
            <text:p>5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77.64999999999998" table:style-name="ce3">
            <text:p>27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5.53" table:style-name="ce3">
            <text:p>4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55.3900000000001" table:style-name="ce3">
            <text:p>125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0.01" table:style-name="ce3">
            <text:p>3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98.7" table:style-name="ce3">
            <text:p>29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7.62" table:style-name="ce3">
            <text:p>17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06.15" table:style-name="ce3">
            <text:p>406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2.68" table:style-name="ce3">
            <text:p>10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600.9" table:style-name="ce3">
            <text:p>360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9.24" table:style-name="ce3">
            <text:p>119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9.809999999999999" table:style-name="ce3">
            <text:p>19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66.63" table:style-name="ce3">
            <text:p>46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5.19" table:style-name="ce3">
            <text:p>1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0.03" table:style-name="ce3">
            <text:p>2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0.95" table:style-name="ce3">
            <text:p>2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.79" table:style-name="ce3">
            <text:p>3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70.85" table:style-name="ce3">
            <text:p>57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7" table:style-name="ce3">
            <text:p>2987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933.07" table:style-name="ce3">
            <text:p>933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54.19" table:style-name="ce3">
            <text:p>35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06.67" table:style-name="ce3">
            <text:p>30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442.89" table:style-name="ce3">
            <text:p>244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1.67" table:style-name="ce3">
            <text:p>2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845" table:style-name="ce3">
            <text:p>284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Utenze e canoni</text:p>
          </table:table-cell>
          <table:table-cell office:value-type="float" office:value="29.3" table:style-name="ce3">
            <text:p>2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845" table:style-name="ce3">
            <text:p>284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Utenze e canoni</text:p>
          </table:table-cell>
          <table:table-cell office:value-type="float" office:value="430.62" table:style-name="ce3">
            <text:p>43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845" table:style-name="ce3">
            <text:p>284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Utenze e canoni</text:p>
          </table:table-cell>
          <table:table-cell office:value-type="float" office:value="54.06" table:style-name="ce3">
            <text:p>5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459999999999994" table:style-name="ce3">
            <text:p>8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.7" table:style-name="ce3">
            <text:p>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99.27" table:style-name="ce3">
            <text:p>9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26.01" table:style-name="ce3">
            <text:p>12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2.38" table:style-name="ce3">
            <text:p>62,3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459999999999994" table:style-name="ce3">
            <text:p>8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62.38" table:style-name="ce3">
            <text:p>6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7.78" table:style-name="ce3">
            <text:p>3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3.32" table:style-name="ce3">
            <text:p>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55.72" table:style-name="ce3">
            <text:p>55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243.84" table:style-name="ce3">
            <text:p>24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80.459999999999994" table:style-name="ce3">
            <text:p>8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2" table:style-name="ce3">
            <text:p>248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9.86" table:style-name="ce3">
            <text:p>1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16.510000000000002" table:style-name="ce3">
            <text:p>1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41.61" table:style-name="ce3">
            <text:p>41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483" table:style-name="ce3">
            <text:p>248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Utenze e canoni</text:p>
          </table:table-cell>
          <table:table-cell office:value-type="float" office:value="336.81" table:style-name="ce3">
            <text:p>33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.25" table:style-name="ce3">
            <text:p>1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6.079999999999998" table:style-name="ce3">
            <text:p>1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.11" table:style-name="ce3">
            <text:p>1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.45" table:style-name="ce3">
            <text:p>1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8" table:style-name="ce3">
            <text:p>2988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49.63" table:style-name="ce3">
            <text:p>449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83" table:style-name="ce3">
            <text:p>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4.66" table:style-name="ce3">
            <text:p>10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7.94" table:style-name="ce3">
            <text:p>27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2.6" table:style-name="ce3">
            <text:p>6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5.25" table:style-name="ce3">
            <text:p>2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9.17" table:style-name="ce3">
            <text:p>3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9.37" table:style-name="ce3">
            <text:p>79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6.05" table:style-name="ce3">
            <text:p>7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5.24" table:style-name="ce3">
            <text:p>25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.24" table:style-name="ce3">
            <text:p>2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014.76" table:style-name="ce3">
            <text:p>2014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41.76" table:style-name="ce3">
            <text:p>74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31.36000000000001" table:style-name="ce3">
            <text:p>13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6.69" table:style-name="ce3">
            <text:p>5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1.45" table:style-name="ce3">
            <text:p>31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.83" table:style-name="ce3">
            <text:p>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.54" table:style-name="ce3">
            <text:p>1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5.99" table:style-name="ce3">
            <text:p>25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7.6" table:style-name="ce3">
            <text:p>3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7" table:style-name="ce3">
            <text:p>2987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76.17" table:style-name="ce3">
            <text:p>176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5.79" table:style-name="ce3">
            <text:p>1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0.02" table:style-name="ce3">
            <text:p>3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8.840000000000003" table:style-name="ce3">
            <text:p>3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9.62" table:style-name="ce3">
            <text:p>2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8.06" table:style-name="ce3">
            <text:p>3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5.33" table:style-name="ce3">
            <text:p>105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13.98" table:style-name="ce3">
            <text:p>41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2.11" table:style-name="ce3">
            <text:p>4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2.04" table:style-name="ce3">
            <text:p>6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6" table:style-name="ce3">
            <text:p>2986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7.19" table:style-name="ce3">
            <text:p>22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8.82" table:style-name="ce3">
            <text:p>128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.32" table:style-name="ce3">
            <text:p>12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4.73" table:style-name="ce3">
            <text:p>2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54.19999999999999" table:style-name="ce3">
            <text:p>154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6.34" table:style-name="ce3">
            <text:p>26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.11" table:style-name="ce3">
            <text:p>11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9.79" table:style-name="ce3">
            <text:p>1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74.63" table:style-name="ce3">
            <text:p>274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.61" table:style-name="ce3">
            <text:p>1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9.36" table:style-name="ce3">
            <text:p>1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0.61" table:style-name="ce3">
            <text:p>3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838.64" table:style-name="ce3">
            <text:p>838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6.95" table:style-name="ce3">
            <text:p>1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4.25" table:style-name="ce3">
            <text:p>5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1.06" table:style-name="ce3">
            <text:p>18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4.73" table:style-name="ce3">
            <text:p>2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61" table:style-name="ce3">
            <text:p>2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4.71" table:style-name="ce3">
            <text:p>104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9.36" table:style-name="ce3">
            <text:p>1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78.07" table:style-name="ce3">
            <text:p>178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68" table:style-name="ce3">
            <text:p>1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.2699999999999996" table:style-name="ce3">
            <text:p>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6.91" table:style-name="ce3">
            <text:p>4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5.19" table:style-name="ce3">
            <text:p>1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2" table:style-name="ce3">
            <text:p>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8.23" table:style-name="ce3">
            <text:p>28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07.84" table:style-name="ce3">
            <text:p>60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7.420000000000002" table:style-name="ce3">
            <text:p>17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.14" table:style-name="ce3">
            <text:p>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9.21" table:style-name="ce3">
            <text:p>49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941.4" table:style-name="ce3">
            <text:p>94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353.99" table:style-name="ce3">
            <text:p>135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5" table:style-name="ce3">
            <text:p>2985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6.25" table:style-name="ce3">
            <text:p>186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6" table:style-name="ce3">
            <text:p>2986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.73" table:style-name="ce3">
            <text:p>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8.06" table:style-name="ce3">
            <text:p>3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8" table:style-name="ce3">
            <text:p>2988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21.39" table:style-name="ce3">
            <text:p>42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63" table:style-name="ce3">
            <text:p>14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.49" table:style-name="ce3">
            <text:p>2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04.37" table:style-name="ce3">
            <text:p>504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3.08" table:style-name="ce3">
            <text:p>4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1.54" table:style-name="ce3">
            <text:p>18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45.04" table:style-name="ce3">
            <text:p>1445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25.88" table:style-name="ce3">
            <text:p>12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98.86" table:style-name="ce3">
            <text:p>9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31.96" table:style-name="ce3">
            <text:p>13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9" table:style-name="ce3">
            <text:p>2989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13.86" table:style-name="ce3">
            <text:p>61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4.92" table:style-name="ce3">
            <text:p>3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50.71" table:style-name="ce3">
            <text:p>25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54.92" table:style-name="ce3">
            <text:p>75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21.51" table:style-name="ce3">
            <text:p>32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8.549999999999997" table:style-name="ce3">
            <text:p>3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9.36" table:style-name="ce3">
            <text:p>1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.97" table:style-name="ce3">
            <text:p>2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3.75" table:style-name="ce3">
            <text:p>5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9.49" table:style-name="ce3">
            <text:p>119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2.61" table:style-name="ce3">
            <text:p>7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18.42" table:style-name="ce3">
            <text:p>318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0.91" table:style-name="ce3">
            <text:p>7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4.38" table:style-name="ce3">
            <text:p>4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17.46" table:style-name="ce3">
            <text:p>51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384.54" table:style-name="ce3">
            <text:p>138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8.73" table:style-name="ce3">
            <text:p>18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89" table:style-name="ce3">
            <text:p>2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47.47" table:style-name="ce3">
            <text:p>104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942.82" table:style-name="ce3">
            <text:p>6942,8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15.19000000000005" table:style-name="ce3">
            <text:p>51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0.02" table:style-name="ce3">
            <text:p>3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.33" table:style-name="ce3">
            <text:p>2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72.46" table:style-name="ce3">
            <text:p>227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7.14" table:style-name="ce3">
            <text:p>237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.83" table:style-name="ce3">
            <text:p>23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3.44" table:style-name="ce3">
            <text:p>4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37.16" table:style-name="ce3">
            <text:p>63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3" table:style-name="ce3">
            <text:p>298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32.96" table:style-name="ce3">
            <text:p>73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522" table:style-name="ce3">
            <text:p>3522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Utenze e canoni</text:p>
          </table:table-cell>
          <table:table-cell office:value-type="float" office:value="184.78" table:style-name="ce3">
            <text:p>184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522" table:style-name="ce3">
            <text:p>3522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Utenze e canoni</text:p>
          </table:table-cell>
          <table:table-cell office:value-type="float" office:value="180.63" table:style-name="ce3">
            <text:p>180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5.66" table:style-name="ce3">
            <text:p>15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44.09" table:style-name="ce3">
            <text:p>44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11" table:style-name="ce3">
            <text:p>8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35.25" table:style-name="ce3">
            <text:p>3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959.92" table:style-name="ce3">
            <text:p>95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21" table:style-name="ce3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6.42" table:style-name="ce3">
            <text:p>6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11" table:style-name="ce3">
            <text:p>8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03.3" table:style-name="ce3">
            <text:p>10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21" table:style-name="ce3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54.87" table:style-name="ce3">
            <text:p>5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01" table:style-name="ce3">
            <text:p>8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11" table:style-name="ce3">
            <text:p>8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6" table:style-name="ce3">
            <text:p>3166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98.52" table:style-name="ce3">
            <text:p>9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4.44" table:style-name="ce3">
            <text:p>14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65.599999999999994" table:style-name="ce3">
            <text:p>6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21" table:style-name="ce3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65.09" table:style-name="ce3">
            <text:p>65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30.11000000000001" table:style-name="ce3">
            <text:p>13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9.92" table:style-name="ce3">
            <text:p>4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6.559999999999999" table:style-name="ce3">
            <text:p>1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4.49" table:style-name="ce3">
            <text:p>44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3.02" table:style-name="ce3">
            <text:p>2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2.74" table:style-name="ce3">
            <text:p>52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5.040000000000006" table:style-name="ce3">
            <text:p>65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41.72" table:style-name="ce3">
            <text:p>341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8.83" table:style-name="ce3">
            <text:p>38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52.23" table:style-name="ce3">
            <text:p>35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586.13" table:style-name="ce3">
            <text:p>458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816.36" table:style-name="ce3">
            <text:p>81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75.709999999999994" table:style-name="ce3">
            <text:p>75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6" table:style-name="ce3">
            <text:p>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97" table:style-name="ce3">
            <text:p>2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2.18" table:style-name="ce3">
            <text:p>5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.65" table:style-name="ce3">
            <text:p>1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7.95" table:style-name="ce3">
            <text:p>1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04.77" table:style-name="ce3">
            <text:p>110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9" table:style-name="ce3">
            <text:p>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6.229999999999997" table:style-name="ce3">
            <text:p>3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5.1" table:style-name="ce3">
            <text:p>25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12.37" table:style-name="ce3">
            <text:p>11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90.35000000000002" table:style-name="ce3">
            <text:p>29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1.91" table:style-name="ce3">
            <text:p>5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02.75" table:style-name="ce3">
            <text:p>10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88.21" table:style-name="ce3">
            <text:p>8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00.36" table:style-name="ce3">
            <text:p>40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84" table:style-name="ce3">
            <text:p>2984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895.38" table:style-name="ce3">
            <text:p>89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90" table:style-name="ce3">
            <text:p>2990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43.56" table:style-name="ce3">
            <text:p>24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2990" table:style-name="ce3">
            <text:p>2990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378.11" table:style-name="ce3">
            <text:p>37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5.14" table:style-name="ce3">
            <text:p>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21" table:style-name="ce3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152.87" table:style-name="ce3">
            <text:p>15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86.21" table:style-name="ce3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165" table:style-name="ce3">
            <text:p>3165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Utenze e canoni</text:p>
          </table:table-cell>
          <table:table-cell office:value-type="float" office:value="52.62" table:style-name="ce3">
            <text:p>5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477" table:style-name="ce3">
            <text:p>347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Utenze e canoni</text:p>
          </table:table-cell>
          <table:table-cell office:value-type="float" office:value="33.450000000000003" table:style-name="ce3">
            <text:p>33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522" table:style-name="ce3">
            <text:p>3522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Utenze e canoni</text:p>
          </table:table-cell>
          <table:table-cell office:value-type="float" office:value="574.11" table:style-name="ce3">
            <text:p>57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522" table:style-name="ce3">
            <text:p>3522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Utenze e canoni</text:p>
          </table:table-cell>
          <table:table-cell office:value-type="float" office:value="142.22999999999999" table:style-name="ce3">
            <text:p>14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522" table:style-name="ce3">
            <text:p>3522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Utenze e canoni</text:p>
          </table:table-cell>
          <table:table-cell office:value-type="float" office:value="82.74" table:style-name="ce3">
            <text:p>82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.6" table:style-name="ce3">
            <text:p>1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3" table:style-name="ce3">
            <text:p>375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95.23" table:style-name="ce3">
            <text:p>495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8.04" table:style-name="ce3">
            <text:p>3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0.159999999999997" table:style-name="ce3">
            <text:p>4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.42" table:style-name="ce3">
            <text:p>4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1.33" table:style-name="ce3">
            <text:p>8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3.07" table:style-name="ce3">
            <text:p>43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92.94" table:style-name="ce3">
            <text:p>92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31.08" table:style-name="ce3">
            <text:p>33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4.6" table:style-name="ce3">
            <text:p>4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4.59" table:style-name="ce3">
            <text:p>114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1.989999999999995" table:style-name="ce3">
            <text:p>71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8.47" table:style-name="ce3">
            <text:p>48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4.65" table:style-name="ce3">
            <text:p>19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4.99" table:style-name="ce3">
            <text:p>2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924.06" table:style-name="ce3">
            <text:p>92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56.35" table:style-name="ce3">
            <text:p>65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8.71" table:style-name="ce3">
            <text:p>48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9.13" table:style-name="ce3">
            <text:p>8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4" table:style-name="ce3">
            <text:p>375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7.11" table:style-name="ce3">
            <text:p>237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5.87" table:style-name="ce3">
            <text:p>315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3.44" table:style-name="ce3">
            <text:p>4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.62" table:style-name="ce3">
            <text:p>1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7.61" table:style-name="ce3">
            <text:p>2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68.4" table:style-name="ce3">
            <text:p>156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39.3399999999999" table:style-name="ce3">
            <text:p>123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4.68" table:style-name="ce3">
            <text:p>5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1.19" table:style-name="ce3">
            <text:p>4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413.0499999999993" table:style-name="ce3">
            <text:p>841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70.51" table:style-name="ce3">
            <text:p>57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58.09" table:style-name="ce3">
            <text:p>358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3.63" table:style-name="ce3">
            <text:p>5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6.149999999999999" table:style-name="ce3">
            <text:p>16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6.290000000000006" table:style-name="ce3">
            <text:p>66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8.7" table:style-name="ce3">
            <text:p>228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0.97" table:style-name="ce3">
            <text:p>10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8.01" table:style-name="ce3">
            <text:p>88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5" table:style-name="ce3">
            <text:p>375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3.63" table:style-name="ce3">
            <text:p>12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98.65" table:style-name="ce3">
            <text:p>69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2.82" table:style-name="ce3">
            <text:p>3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27.05" table:style-name="ce3">
            <text:p>32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9.92" table:style-name="ce3">
            <text:p>4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40.5100000000002" table:style-name="ce3">
            <text:p>234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3.22" table:style-name="ce3">
            <text:p>4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97.56" table:style-name="ce3">
            <text:p>29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6.040000000000006" table:style-name="ce3">
            <text:p>66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087.69" table:style-name="ce3">
            <text:p>208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8.82" table:style-name="ce3">
            <text:p>48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59.98" table:style-name="ce3">
            <text:p>559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0.78" table:style-name="ce3">
            <text:p>3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88.13" table:style-name="ce3">
            <text:p>588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7.78" table:style-name="ce3">
            <text:p>2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.84" table:style-name="ce3">
            <text:p>19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3.88" table:style-name="ce3">
            <text:p>6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.26" table:style-name="ce3">
            <text:p>3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7.809999999999999" table:style-name="ce3">
            <text:p>17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4.81" table:style-name="ce3">
            <text:p>87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9.80000000000001" table:style-name="ce3">
            <text:p>12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7.54" table:style-name="ce3">
            <text:p>1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88" table:style-name="ce3">
            <text:p>2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3" table:style-name="ce3">
            <text:p>375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35.41999999999996" table:style-name="ce3">
            <text:p>535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3.73" table:style-name="ce3">
            <text:p>113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0.81" table:style-name="ce3">
            <text:p>3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86.23" table:style-name="ce3">
            <text:p>18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3.29" table:style-name="ce3">
            <text:p>1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88" table:style-name="ce3">
            <text:p>2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52.92" table:style-name="ce3">
            <text:p>35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.11" table:style-name="ce3">
            <text:p>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1.65" table:style-name="ce3">
            <text:p>15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3.94" table:style-name="ce3">
            <text:p>43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5" table:style-name="ce3">
            <text:p>375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17.74" table:style-name="ce3">
            <text:p>717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.55" table:style-name="ce3">
            <text:p>3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0.409999999999997" table:style-name="ce3">
            <text:p>40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7.58" table:style-name="ce3">
            <text:p>2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3.39" table:style-name="ce3">
            <text:p>19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6.85" table:style-name="ce3">
            <text:p>10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1" table:style-name="ce3">
            <text:p>8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8.38" table:style-name="ce3">
            <text:p>8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.34" table:style-name="ce3">
            <text:p>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4.57" table:style-name="ce3">
            <text:p>4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5.91" table:style-name="ce3">
            <text:p>2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7.75" table:style-name="ce3">
            <text:p>4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1" table:style-name="ce3">
            <text:p>8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3.9" table:style-name="ce3">
            <text:p>6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6.83" table:style-name="ce3">
            <text:p>3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8.21" table:style-name="ce3">
            <text:p>8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97.89" table:style-name="ce3">
            <text:p>49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4" table:style-name="ce3">
            <text:p>1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8.16999999999999" table:style-name="ce3">
            <text:p>158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8.6" table:style-name="ce3">
            <text:p>2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61.21" table:style-name="ce3">
            <text:p>46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69.82" table:style-name="ce3">
            <text:p>26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6.96" table:style-name="ce3">
            <text:p>106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14.25" table:style-name="ce3">
            <text:p>4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6" table:style-name="ce3">
            <text:p>375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3.41000000000003" table:style-name="ce3">
            <text:p>31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8.190000000000001" table:style-name="ce3">
            <text:p>1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99.93" table:style-name="ce3">
            <text:p>1599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49" table:style-name="ce3">
            <text:p>374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6.58" table:style-name="ce3">
            <text:p>56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.17" table:style-name="ce3">
            <text:p>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49.36" table:style-name="ce3">
            <text:p>84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0.849999999999994" table:style-name="ce3">
            <text:p>7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.65" table:style-name="ce3">
            <text:p>15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498.2399999999998" table:style-name="ce3">
            <text:p>249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08.06" table:style-name="ce3">
            <text:p>30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.78" table:style-name="ce3">
            <text:p>2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.52" table:style-name="ce3">
            <text:p>12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.41" table:style-name="ce3">
            <text:p>1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01" table:style-name="ce3">
            <text:p>1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9.05" table:style-name="ce3">
            <text:p>6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6.62" table:style-name="ce3">
            <text:p>12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.76" table:style-name="ce3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9.26" table:style-name="ce3">
            <text:p>3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9.22" table:style-name="ce3">
            <text:p>29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99.77" table:style-name="ce3">
            <text:p>9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8.1" table:style-name="ce3">
            <text:p>58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6" table:style-name="ce3">
            <text:p>375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48.44" table:style-name="ce3">
            <text:p>44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72.8499999999999" table:style-name="ce3">
            <text:p>1272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.51" table:style-name="ce3">
            <text:p>23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2.91" table:style-name="ce3">
            <text:p>10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69" table:style-name="ce3">
            <text:p>1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.579999999999998" table:style-name="ce3">
            <text:p>1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0.27" table:style-name="ce3">
            <text:p>12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99.72" table:style-name="ce3">
            <text:p>59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8.32" table:style-name="ce3">
            <text:p>1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14.11" table:style-name="ce3">
            <text:p>31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87.61" table:style-name="ce3">
            <text:p>38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4" table:style-name="ce3">
            <text:p>375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9.69" table:style-name="ce3">
            <text:p>109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03.36" table:style-name="ce3">
            <text:p>40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9.58" table:style-name="ce3">
            <text:p>4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6.85" table:style-name="ce3">
            <text:p>4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1" table:style-name="ce3">
            <text:p>8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70.13" table:style-name="ce3">
            <text:p>2370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38.65" table:style-name="ce3">
            <text:p>13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7.6" table:style-name="ce3">
            <text:p>8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.28" table:style-name="ce3">
            <text:p>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9.58" table:style-name="ce3">
            <text:p>6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60.04" table:style-name="ce3">
            <text:p>16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7" table:style-name="ce3">
            <text:p>3757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94.6" table:style-name="ce3">
            <text:p>39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7" table:style-name="ce3">
            <text:p>3757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28.03" table:style-name="ce3">
            <text:p>72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.13" table:style-name="ce3">
            <text:p>2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3.67" table:style-name="ce3">
            <text:p>33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3.36" table:style-name="ce3">
            <text:p>2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.4" table:style-name="ce3">
            <text:p>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4.84" table:style-name="ce3">
            <text:p>4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81" table:style-name="ce3">
            <text:p>22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5.5" table:style-name="ce3">
            <text:p>2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0.98" table:style-name="ce3">
            <text:p>20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21.48" table:style-name="ce3">
            <text:p>62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9.829999999999998" table:style-name="ce3">
            <text:p>19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4" table:style-name="ce3">
            <text:p>375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.73" table:style-name="ce3">
            <text:p>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86.28" table:style-name="ce3">
            <text:p>128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92.43" table:style-name="ce3">
            <text:p>39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3">
            <text:p>22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9.82" table:style-name="ce3">
            <text:p>3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580.3" table:style-name="ce3">
            <text:p>158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4.03" table:style-name="ce3">
            <text:p>2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2.22" table:style-name="ce3">
            <text:p>2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75.34" table:style-name="ce3">
            <text:p>75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0.440000000000001" table:style-name="ce3">
            <text:p>2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2.07" table:style-name="ce3">
            <text:p>3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3.85" table:style-name="ce3">
            <text:p>5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716.69" table:style-name="ce3">
            <text:p>171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8.520000000000003" table:style-name="ce3">
            <text:p>3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.56" table:style-name="ce3">
            <text:p>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4.25" table:style-name="ce3">
            <text:p>1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1" table:style-name="ce3">
            <text:p>375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7.33" table:style-name="ce3">
            <text:p>3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.21" table:style-name="ce3">
            <text:p>1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993.97" table:style-name="ce3">
            <text:p>499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7.87" table:style-name="ce3">
            <text:p>17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2.75" table:style-name="ce3">
            <text:p>1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7.33" table:style-name="ce3">
            <text:p>3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6.88" table:style-name="ce3">
            <text:p>1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064.68" table:style-name="ce3">
            <text:p>106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2.07" table:style-name="ce3">
            <text:p>3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20.67" table:style-name="ce3">
            <text:p>2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8.43" table:style-name="ce3">
            <text:p>38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8.88" table:style-name="ce3">
            <text:p>5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1.47" table:style-name="ce3">
            <text:p>1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7.55" table:style-name="ce3">
            <text:p>6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826.61" table:style-name="ce3">
            <text:p>826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2" table:style-name="ce3">
            <text:p>375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6.12" table:style-name="ce3">
            <text:p>4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5.71" table:style-name="ce3">
            <text:p>55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634.04999999999995" table:style-name="ce3">
            <text:p>63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6655971007" table:style-name="ce3">
            <text:p>6655971007</text:p>
          </table:table-cell>
          <table:table-cell office:value-type="float" office:value="3750" table:style-name="ce3">
            <text:p>375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18.12" table:style-name="ce3">
            <text:p>1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SINT SRL</text:p>
          </table:table-cell>
          <table:table-cell office:value-type="float" office:value="6711271004" table:style-name="ce3">
            <text:p>6711271004</text:p>
          </table:table-cell>
          <table:table-cell office:value-type="float" office:value="1988" table:style-name="ce3">
            <text:p>198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73.7" table:style-name="ce3">
            <text:p>7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SINT SRL</text:p>
          </table:table-cell>
          <table:table-cell office:value-type="float" office:value="6711271004" table:style-name="ce3">
            <text:p>6711271004</text:p>
          </table:table-cell>
          <table:table-cell office:value-type="float" office:value="1989" table:style-name="ce3">
            <text:p>198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93.5" table:style-name="ce3">
            <text:p>9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PERO</text:p>
          </table:table-cell>
          <table:table-cell office:value-type="float" office:value="6721490156" table:style-name="ce3">
            <text:p>6721490156</text:p>
          </table:table-cell>
          <table:table-cell office:value-type="float" office:value="2784" table:style-name="ce3">
            <text:p>278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EPA S.R.L</text:p>
          </table:table-cell>
          <table:table-cell office:value-type="float" office:value="6919500964" table:style-name="ce3">
            <text:p>6919500964</text:p>
          </table:table-cell>
          <table:table-cell office:value-type="float" office:value="3676" table:style-name="ce3">
            <text:p>3676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BELVEDERE &amp; PARTNERS</text:p>
          </table:table-cell>
          <table:table-cell office:value-type="float" office:value="7195320150" table:style-name="ce3">
            <text:p>7195320150</text:p>
          </table:table-cell>
          <table:table-cell office:value-type="float" office:value="2179" table:style-name="ce3">
            <text:p>2179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490.28" table:style-name="ce3">
            <text:p>649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BELVEDERE &amp; PARTNERS</text:p>
          </table:table-cell>
          <table:table-cell office:value-type="float" office:value="7195320150" table:style-name="ce3">
            <text:p>7195320150</text:p>
          </table:table-cell>
          <table:table-cell office:value-type="float" office:value="2966" table:style-name="ce3">
            <text:p>296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744.07" table:style-name="ce3">
            <text:p>574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1942" table:style-name="ce3">
            <text:p>194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.34" table:style-name="ce3">
            <text:p>1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2996" table:style-name="ce3">
            <text:p>2996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.97" table:style-name="ce3">
            <text:p>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3760" table:style-name="ce3">
            <text:p>3760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03" table:style-name="ce3">
            <text:p>12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3727" table:style-name="ce3">
            <text:p>3727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2265" table:style-name="ce3">
            <text:p>226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2829" table:style-name="ce3">
            <text:p>2829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USPUBBLICISTI ASSOCIATI - GPA</text:p>
          </table:table-cell>
          <table:table-cell office:value-type="float" office:value="7583180968" table:style-name="ce3">
            <text:p>7583180968</text:p>
          </table:table-cell>
          <table:table-cell office:value-type="float" office:value="2964" table:style-name="ce3">
            <text:p>296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824.86" table:style-name="ce3">
            <text:p>282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MOND SRL</text:p>
          </table:table-cell>
          <table:table-cell office:value-type="float" office:value="7594680964" table:style-name="ce3">
            <text:p>7594680964</text:p>
          </table:table-cell>
          <table:table-cell office:value-type="float" office:value="2175" table:style-name="ce3">
            <text:p>2175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Beni immobili</text:p>
          </table:table-cell>
          <table:table-cell office:value-type="float" office:value="44037.16" table:style-name="ce3">
            <text:p>4403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E S.R.L.</text:p>
          </table:table-cell>
          <table:table-cell office:value-type="float" office:value="7820851009" table:style-name="ce3">
            <text:p>7820851009</text:p>
          </table:table-cell>
          <table:table-cell office:value-type="float" office:value="2963" table:style-name="ce3">
            <text:p>296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3928.88" table:style-name="ce3">
            <text:p>5392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E S.R.L.</text:p>
          </table:table-cell>
          <table:table-cell office:value-type="float" office:value="7820851009" table:style-name="ce3">
            <text:p>7820851009</text:p>
          </table:table-cell>
          <table:table-cell office:value-type="float" office:value="3525" table:style-name="ce3">
            <text:p>3525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71.1199999999999" table:style-name="ce3">
            <text:p>107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ME S.R.L.</text:p>
          </table:table-cell>
          <table:table-cell office:value-type="float" office:value="7820851009" table:style-name="ce3">
            <text:p>7820851009</text:p>
          </table:table-cell>
          <table:table-cell office:value-type="float" office:value="3524" table:style-name="ce3">
            <text:p>3524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0213.879999999999" table:style-name="ce3">
            <text:p>1021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AM SERVICE SOCIETA' CONSORTILE A.R.L.</text:p>
          </table:table-cell>
          <table:table-cell office:value-type="float" office:value="7947601006" table:style-name="ce3">
            <text:p>7947601006</text:p>
          </table:table-cell>
          <table:table-cell office:value-type="float" office:value="1958" table:style-name="ce3">
            <text:p>195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.56" table:style-name="ce3">
            <text:p>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AM SERVICE SOCIETA' CONSORTILE A.R.L.</text:p>
          </table:table-cell>
          <table:table-cell office:value-type="float" office:value="7947601006" table:style-name="ce3">
            <text:p>7947601006</text:p>
          </table:table-cell>
          <table:table-cell office:value-type="float" office:value="1958" table:style-name="ce3">
            <text:p>195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5.59" table:style-name="ce3">
            <text:p>7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KAPPA S.L.R.</text:p>
          </table:table-cell>
          <table:table-cell office:value-type="float" office:value="8543640158" table:style-name="ce3">
            <text:p>8543640158</text:p>
          </table:table-cell>
          <table:table-cell office:value-type="float" office:value="2401" table:style-name="ce3">
            <text:p>240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5751.98" table:style-name="ce3">
            <text:p>575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1784" table:style-name="ce3">
            <text:p>178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98112.55" table:style-name="ce3">
            <text:p>9811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1785" table:style-name="ce3">
            <text:p>178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361054.16" table:style-name="ce3">
            <text:p>36105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693" table:style-name="ce3">
            <text:p>369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361054.17" table:style-name="ce3">
            <text:p>36105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519" table:style-name="ce3">
            <text:p>3519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361054.17" table:style-name="ce3">
            <text:p>36105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157" table:style-name="ce3">
            <text:p>3157</text:p>
          </table:table-cell>
          <table:table-cell office:value-type="string" table:style-name="ce3">
            <text:p>0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306.4" table:style-name="ce3">
            <text:p>730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158" table:style-name="ce3">
            <text:p>3158</text:p>
          </table:table-cell>
          <table:table-cell office:value-type="string" table:style-name="ce3">
            <text:p>0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45.3399999999999" table:style-name="ce3">
            <text:p>1045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2822" table:style-name="ce3">
            <text:p>282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3720" table:style-name="ce3">
            <text:p>372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2258" table:style-name="ce3">
            <text:p>225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T GROUP S.R.L.</text:p>
          </table:table-cell>
          <table:table-cell office:value-type="float" office:value="9470160962" table:style-name="ce3">
            <text:p>9470160962</text:p>
          </table:table-cell>
          <table:table-cell office:value-type="float" office:value="3559" table:style-name="ce3">
            <text:p>355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173.6" table:style-name="ce3">
            <text:p>717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LSECCHI CANCELLERIA SRL</text:p>
          </table:table-cell>
          <table:table-cell office:value-type="float" office:value="9521810961" table:style-name="ce3">
            <text:p>9521810961</text:p>
          </table:table-cell>
          <table:table-cell office:value-type="float" office:value="2353" table:style-name="ce3">
            <text:p>2353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beni di consumo</text:p>
          </table:table-cell>
          <table:table-cell office:value-type="float" office:value="5301.92" table:style-name="ce3">
            <text:p>530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ERGIA S.R.L.</text:p>
          </table:table-cell>
          <table:table-cell office:value-type="float" office:value="9570410150" table:style-name="ce3">
            <text:p>9570410150</text:p>
          </table:table-cell>
          <table:table-cell office:value-type="float" office:value="2327" table:style-name="ce3">
            <text:p>2327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4762" table:style-name="ce3">
            <text:p>147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1783" table:style-name="ce3">
            <text:p>178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41.98" table:style-name="ce3">
            <text:p>4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1783" table:style-name="ce3">
            <text:p>178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155.9" table:style-name="ce3">
            <text:p>15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2491" table:style-name="ce3">
            <text:p>2491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42.92" table:style-name="ce3">
            <text:p>4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2991" table:style-name="ce3">
            <text:p>2991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3.87" table:style-name="ce3">
            <text:p>43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2991" table:style-name="ce3">
            <text:p>2991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40.69" table:style-name="ce3">
            <text:p>14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9633951000" table:style-name="ce3">
            <text:p>9633951000</text:p>
          </table:table-cell>
          <table:table-cell office:value-type="float" office:value="3759" table:style-name="ce3">
            <text:p>375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43.87" table:style-name="ce3">
            <text:p>43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CEST SRL</text:p>
          </table:table-cell>
          <table:table-cell office:value-type="float" office:value="9697590967" table:style-name="ce3">
            <text:p>9697590967</text:p>
          </table:table-cell>
          <table:table-cell office:value-type="float" office:value="2994" table:style-name="ce3">
            <text:p>299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1350" table:style-name="ce3">
            <text:p>213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1947" table:style-name="ce3">
            <text:p>194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.65" table:style-name="ce3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2024" table:style-name="ce3">
            <text:p>2024</text:p>
          </table:table-cell>
          <table:table-cell office:value-type="string" table:style-name="ce3">
            <text:p>06/05/2024</text:p>
          </table:table-cell>
          <table:table-cell office:value-type="float" office:value="1030299" table:style-name="ce3">
            <text:p>1030299</text:p>
          </table:table-cell>
          <table:table-cell office:value-type="float" office:value="976" table:style-name="ce3">
            <text:p>9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2024" table:style-name="ce3">
            <text:p>2024</text:p>
          </table:table-cell>
          <table:table-cell office:value-type="string" table:style-name="ce3">
            <text:p>06/05/2024</text:p>
          </table:table-cell>
          <table:table-cell office:value-type="float" office:value="1030299" table:style-name="ce3">
            <text:p>1030299</text:p>
          </table:table-cell>
          <table:table-cell office:value-type="float" office:value="1464" table:style-name="ce3">
            <text:p>14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2998" table:style-name="ce3">
            <text:p>2998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.65" table:style-name="ce3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2997" table:style-name="ce3">
            <text:p>2997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.65" table:style-name="ce3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2163" table:style-name="ce3">
            <text:p>2163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77" table:style-name="ce3">
            <text:p>7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2598" table:style-name="ce3">
            <text:p>259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6" table:style-name="ce3">
            <text:p>7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FOSSATI ANDENA ROMANENGHI</text:p>
          </table:table-cell>
          <table:table-cell office:value-type="float" office:value="10153260152" table:style-name="ce3">
            <text:p>10153260152</text:p>
          </table:table-cell>
          <table:table-cell office:value-type="float" office:value="2352" table:style-name="ce3">
            <text:p>2352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172" table:style-name="ce3">
            <text:p>317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TALIA OGGI ED.-ERINNE S.R.L.</text:p>
          </table:table-cell>
          <table:table-cell office:value-type="float" office:value="10277500152" table:style-name="ce3">
            <text:p>10277500152</text:p>
          </table:table-cell>
          <table:table-cell office:value-type="float" office:value="3102" table:style-name="ce3">
            <text:p>310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29.99" table:style-name="ce3">
            <text:p>22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&amp;M SERVIZI SAS DI MARRI M. &amp; CO.</text:p>
          </table:table-cell>
          <table:table-cell office:value-type="float" office:value="10321930967" table:style-name="ce3">
            <text:p>10321930967</text:p>
          </table:table-cell>
          <table:table-cell office:value-type="float" office:value="2519" table:style-name="ce3">
            <text:p>251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.75" table:style-name="ce3">
            <text:p>29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3503" table:style-name="ce3">
            <text:p>350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2559" table:style-name="ce3">
            <text:p>255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1851" table:style-name="ce3">
            <text:p>185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LTI MANUTENZIONE S.R.L.</text:p>
          </table:table-cell>
          <table:table-cell office:value-type="float" office:value="10786530153" table:style-name="ce3">
            <text:p>10786530153</text:p>
          </table:table-cell>
          <table:table-cell office:value-type="float" office:value="1933" table:style-name="ce3">
            <text:p>193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0000" table:style-name="ce3">
            <text:p>4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LTI MANUTENZIONE S.R.L.</text:p>
          </table:table-cell>
          <table:table-cell office:value-type="float" office:value="10786530153" table:style-name="ce3">
            <text:p>10786530153</text:p>
          </table:table-cell>
          <table:table-cell office:value-type="float" office:value="1934" table:style-name="ce3">
            <text:p>193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876" table:style-name="ce3">
            <text:p>158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2286" table:style-name="ce3">
            <text:p>228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55.7" table:style-name="ce3">
            <text:p>45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DI TERAPIA DELL'ADOLESCENZA-ONLUS</text:p>
          </table:table-cell>
          <table:table-cell office:value-type="float" office:value="10849790158" table:style-name="ce3">
            <text:p>10849790158</text:p>
          </table:table-cell>
          <table:table-cell office:value-type="float" office:value="3025" table:style-name="ce3">
            <text:p>302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1" table:style-name="ce3">
            <text:p>4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BMGEO SOC.TRA PROFESSIONISTI ARL</text:p>
          </table:table-cell>
          <table:table-cell office:value-type="float" office:value="10991660969" table:style-name="ce3">
            <text:p>10991660969</text:p>
          </table:table-cell>
          <table:table-cell office:value-type="float" office:value="3109" table:style-name="ce3">
            <text:p>310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4313.92" table:style-name="ce3">
            <text:p>431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HONECO SRL</text:p>
          </table:table-cell>
          <table:table-cell office:value-type="float" office:value="11529630151" table:style-name="ce3">
            <text:p>11529630151</text:p>
          </table:table-cell>
          <table:table-cell office:value-type="float" office:value="2671" table:style-name="ce3">
            <text:p>2671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6242.5" table:style-name="ce3">
            <text:p>624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TRIBUTARIO GIOLA ASCIONE &amp;</text:p>
          </table:table-cell>
          <table:table-cell office:value-type="float" office:value="11642050154" table:style-name="ce3">
            <text:p>11642050154</text:p>
          </table:table-cell>
          <table:table-cell office:value-type="float" office:value="1918" table:style-name="ce3">
            <text:p>191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4214.32" table:style-name="ce3">
            <text:p>4214,3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1722" table:style-name="ce3">
            <text:p>172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1723" table:style-name="ce3">
            <text:p>172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2348" table:style-name="ce3">
            <text:p>2348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2349" table:style-name="ce3">
            <text:p>2349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2850" table:style-name="ce3">
            <text:p>2850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2851" table:style-name="ce3">
            <text:p>2851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3678" table:style-name="ce3">
            <text:p>3678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366" table:style-name="ce3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11717020157" table:style-name="ce3">
            <text:p>11717020157</text:p>
          </table:table-cell>
          <table:table-cell office:value-type="float" office:value="3679" table:style-name="ce3">
            <text:p>3679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Utenze e canoni</text:p>
          </table:table-cell>
          <table:table-cell office:value-type="float" office:value="162.26" table:style-name="ce3">
            <text:p>16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RBATEL S.R.L.</text:p>
          </table:table-cell>
          <table:table-cell office:value-type="float" office:value="11889490154" table:style-name="ce3">
            <text:p>11889490154</text:p>
          </table:table-cell>
          <table:table-cell office:value-type="float" office:value="3487" table:style-name="ce3">
            <text:p>348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0357.799999999999" table:style-name="ce3">
            <text:p>1035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2171" table:style-name="ce3">
            <text:p>217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234.01" table:style-name="ce3">
            <text:p>234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2172" table:style-name="ce3">
            <text:p>217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Utenze e canoni</text:p>
          </table:table-cell>
          <table:table-cell office:value-type="float" office:value="12028.3" table:style-name="ce3">
            <text:p>12028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CS MEDIAGROUP SPA</text:p>
          </table:table-cell>
          <table:table-cell office:value-type="float" office:value="12086540155" table:style-name="ce3">
            <text:p>12086540155</text:p>
          </table:table-cell>
          <table:table-cell office:value-type="float" office:value="3104" table:style-name="ce3">
            <text:p>310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15" table:style-name="ce3">
            <text:p>5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3712" table:style-name="ce3">
            <text:p>371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350.3" table:style-name="ce3">
            <text:p>335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1935" table:style-name="ce3">
            <text:p>193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94.63" table:style-name="ce3">
            <text:p>2694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3710" table:style-name="ce3">
            <text:p>371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93.26" table:style-name="ce3">
            <text:p>159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FIRE ENGINEERING SRL</text:p>
          </table:table-cell>
          <table:table-cell office:value-type="float" office:value="12719720158" table:style-name="ce3">
            <text:p>12719720158</text:p>
          </table:table-cell>
          <table:table-cell office:value-type="float" office:value="2303" table:style-name="ce3">
            <text:p>230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Beni immobili</text:p>
          </table:table-cell>
          <table:table-cell office:value-type="float" office:value="2074" table:style-name="ce3">
            <text:p>20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1872" table:style-name="ce3">
            <text:p>1872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367.03" table:style-name="ce3">
            <text:p>4367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1873" table:style-name="ce3">
            <text:p>1873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432.97" table:style-name="ce3">
            <text:p>432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1874" table:style-name="ce3">
            <text:p>1874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650" table:style-name="ce3">
            <text:p>16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1876" table:style-name="ce3">
            <text:p>1876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9600" table:style-name="ce3">
            <text:p>9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1832" table:style-name="ce3">
            <text:p>183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.9" table:style-name="ce3">
            <text:p>12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3537" table:style-name="ce3">
            <text:p>3537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.9" table:style-name="ce3">
            <text:p>123,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2977" table:style-name="ce3">
            <text:p>297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764" table:style-name="ce3">
            <text:p>17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4.8099999999999996" table:style-name="ce3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40.69" table:style-name="ce3">
            <text:p>4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8.19" table:style-name="ce3">
            <text:p>8,19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19.32" table:style-name="ce3">
            <text:p>1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1782" table:style-name="ce3">
            <text:p>178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Utenze e canoni</text:p>
          </table:table-cell>
          <table:table-cell office:value-type="float" office:value="25.57" table:style-name="ce3">
            <text:p>2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4.8099999999999996" table:style-name="ce3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26.58" table:style-name="ce3">
            <text:p>26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22.51" table:style-name="ce3">
            <text:p>22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42.69" table:style-name="ce3">
            <text:p>4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18.29" table:style-name="ce3">
            <text:p>18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490" table:style-name="ce3">
            <text:p>2490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42.94" table:style-name="ce3">
            <text:p>42,9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15.85" table:style-name="ce3">
            <text:p>15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4.31" table:style-name="ce3">
            <text:p>24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26.62" table:style-name="ce3">
            <text:p>2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2993" table:style-name="ce3">
            <text:p>2993</text:p>
          </table:table-cell>
          <table:table-cell office:value-type="string" table:style-name="ce3">
            <text:p>31/05/2024</text:p>
          </table:table-cell>
          <table:table-cell office:value-type="string" table:style-name="ce3">
            <text:p>Utenze e canoni</text:p>
          </table:table-cell>
          <table:table-cell office:value-type="float" office:value="5.14" table:style-name="ce3">
            <text:p>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float" office:value="12883420155" table:style-name="ce3">
            <text:p>12883420155</text:p>
          </table:table-cell>
          <table:table-cell office:value-type="float" office:value="3758" table:style-name="ce3">
            <text:p>375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enze e canoni</text:p>
          </table:table-cell>
          <table:table-cell office:value-type="float" office:value="5.14" table:style-name="ce3">
            <text:p>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ATICA SOCIETA' COOPERATIVA SOCIALE ONL</text:p>
          </table:table-cell>
          <table:table-cell office:value-type="float" office:value="12971770156" table:style-name="ce3">
            <text:p>12971770156</text:p>
          </table:table-cell>
          <table:table-cell office:value-type="float" office:value="2411" table:style-name="ce3">
            <text:p>241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93.19" table:style-name="ce3">
            <text:p>319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PA-LOMBARDIA-AG.REG.LE PROTEZ.AMBIENTE</text:p>
          </table:table-cell>
          <table:table-cell office:value-type="float" office:value="13015060158" table:style-name="ce3">
            <text:p>13015060158</text:p>
          </table:table-cell>
          <table:table-cell office:value-type="float" office:value="1880" table:style-name="ce3">
            <text:p>1880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579.9" table:style-name="ce3">
            <text:p>1579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3744" table:style-name="ce3">
            <text:p>3744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67.75" table:style-name="ce3">
            <text:p>446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AK S.A.S. DEI FRATELLI NASSUATO</text:p>
          </table:table-cell>
          <table:table-cell office:value-type="float" office:value="13239900155" table:style-name="ce3">
            <text:p>13239900155</text:p>
          </table:table-cell>
          <table:table-cell office:value-type="float" office:value="1891" table:style-name="ce3">
            <text:p>1891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548" table:style-name="ce3">
            <text:p>285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RDCOM S.P.A.</text:p>
          </table:table-cell>
          <table:table-cell office:value-type="float" office:value="13384100155" table:style-name="ce3">
            <text:p>13384100155</text:p>
          </table:table-cell>
          <table:table-cell office:value-type="float" office:value="2754" table:style-name="ce3">
            <text:p>275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810" table:style-name="ce3">
            <text:p>128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RDCOM S.P.A.</text:p>
          </table:table-cell>
          <table:table-cell office:value-type="float" office:value="13384100155" table:style-name="ce3">
            <text:p>13384100155</text:p>
          </table:table-cell>
          <table:table-cell office:value-type="float" office:value="2755" table:style-name="ce3">
            <text:p>275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061.4000000000001" table:style-name="ce3">
            <text:p>106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1955" table:style-name="ce3">
            <text:p>195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.22" table:style-name="ce3">
            <text:p>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494" table:style-name="ce3">
            <text:p>249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8806.3" table:style-name="ce3">
            <text:p>1880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852" table:style-name="ce3">
            <text:p>2852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Altri servizi</text:p>
          </table:table-cell>
          <table:table-cell office:value-type="float" office:value="5055.68" table:style-name="ce3">
            <text:p>505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1994" table:style-name="ce3">
            <text:p>199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88" table:style-name="ce3">
            <text:p>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1995" table:style-name="ce3">
            <text:p>199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61.6" table:style-name="ce3">
            <text:p>6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1996" table:style-name="ce3">
            <text:p>199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143" table:style-name="ce3">
            <text:p>1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C SERVICE S.C.A R.L.</text:p>
          </table:table-cell>
          <table:table-cell office:value-type="float" office:value="15760351005" table:style-name="ce3">
            <text:p>15760351005</text:p>
          </table:table-cell>
          <table:table-cell office:value-type="float" office:value="2675" table:style-name="ce3">
            <text:p>2675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" table:style-name="ce3">
            <text:p>11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C SERVICE S.C.A R.L.</text:p>
          </table:table-cell>
          <table:table-cell office:value-type="float" office:value="15760351005" table:style-name="ce3">
            <text:p>15760351005</text:p>
          </table:table-cell>
          <table:table-cell office:value-type="float" office:value="2677" table:style-name="ce3">
            <text:p>2677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23.49" table:style-name="ce3">
            <text:p>152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VINCIA DI VARESE</text:p>
          </table:table-cell>
          <table:table-cell office:value-type="float" office:value="80000710121" table:style-name="ce3">
            <text:p>80000710121</text:p>
          </table:table-cell>
          <table:table-cell office:value-type="float" office:value="2572" table:style-name="ce3">
            <text:p>257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23970.02" table:style-name="ce3">
            <text:p>32397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VINCIA DI VARESE</text:p>
          </table:table-cell>
          <table:table-cell office:value-type="float" office:value="80000710121" table:style-name="ce3">
            <text:p>80000710121</text:p>
          </table:table-cell>
          <table:table-cell office:value-type="float" office:value="2573" table:style-name="ce3">
            <text:p>257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37322.63" table:style-name="ce3">
            <text:p>33732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MOZZATE</text:p>
          </table:table-cell>
          <table:table-cell office:value-type="float" office:value="80009080138" table:style-name="ce3">
            <text:p>80009080138</text:p>
          </table:table-cell>
          <table:table-cell office:value-type="float" office:value="2778" table:style-name="ce3">
            <text:p>2778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VILLANOVA DI CAMPOSAMPIERO</text:p>
          </table:table-cell>
          <table:table-cell office:value-type="float" office:value="80010390286" table:style-name="ce3">
            <text:p>80010390286</text:p>
          </table:table-cell>
          <table:table-cell office:value-type="float" office:value="2815" table:style-name="ce3">
            <text:p>281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23.52" table:style-name="ce3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.92" table:style-name="ce3">
            <text:p>5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0.65" table:style-name="ce3">
            <text:p>110,6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4" table:style-name="ce3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.909999999999997" table:style-name="ce3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6.97" table:style-name="ce3">
            <text:p>136,9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0.65" table:style-name="ce3">
            <text:p>1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8" table:style-name="ce3">
            <text:p>1878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9" table:style-name="ce3">
            <text:p>1879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.92" table:style-name="ce3">
            <text:p>5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9" table:style-name="ce3">
            <text:p>1879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6.97" table:style-name="ce3">
            <text:p>13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1879" table:style-name="ce3">
            <text:p>1879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4" table:style-name="ce3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038" table:style-name="ce3">
            <text:p>303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038" table:style-name="ce3">
            <text:p>303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8.65" table:style-name="ce3">
            <text:p>3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80050050154" table:style-name="ce3">
            <text:p>80050050154</text:p>
          </table:table-cell>
          <table:table-cell office:value-type="float" office:value="3709" table:style-name="ce3">
            <text:p>370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Utilizzo di beni di terzi</text:p>
          </table:table-cell>
          <table:table-cell office:value-type="float" office:value="432.12" table:style-name="ce3">
            <text:p>432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3735" table:style-name="ce3">
            <text:p>373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96" table:style-name="ce3">
            <text:p>13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2837" table:style-name="ce3">
            <text:p>283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09" table:style-name="ce3">
            <text:p>13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80078750587" table:style-name="ce3">
            <text:p>80078750587</text:p>
          </table:table-cell>
          <table:table-cell office:value-type="float" office:value="2273" table:style-name="ce3">
            <text:p>2273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309" table:style-name="ce3">
            <text:p>13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ESANO BOSCONE</text:p>
          </table:table-cell>
          <table:table-cell office:value-type="float" office:value="80098810155" table:style-name="ce3">
            <text:p>80098810155</text:p>
          </table:table-cell>
          <table:table-cell office:value-type="float" office:value="2577" table:style-name="ce3">
            <text:p>257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TTA' DI ORTA NOVA</text:p>
          </table:table-cell>
          <table:table-cell office:value-type="float" office:value="81001190719" table:style-name="ce3">
            <text:p>81001190719</text:p>
          </table:table-cell>
          <table:table-cell office:value-type="float" office:value="2782" table:style-name="ce3">
            <text:p>2782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IGLIONE DELLE STIVIERE</text:p>
          </table:table-cell>
          <table:table-cell office:value-type="float" office:value="81001550201" table:style-name="ce3">
            <text:p>81001550201</text:p>
          </table:table-cell>
          <table:table-cell office:value-type="float" office:value="2583" table:style-name="ce3">
            <text:p>258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0.33" table:style-name="ce3">
            <text:p>1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GELA</text:p>
          </table:table-cell>
          <table:table-cell office:value-type="float" office:value="82000890853" table:style-name="ce3">
            <text:p>82000890853</text:p>
          </table:table-cell>
          <table:table-cell office:value-type="float" office:value="2764" table:style-name="ce3">
            <text:p>2764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17.64" table:style-name="ce3">
            <text:p>1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TUARIO MADONNA IN CAMPAGNA</text:p>
          </table:table-cell>
          <table:table-cell office:value-type="float" office:value="82001070125" table:style-name="ce3">
            <text:p>82001070125</text:p>
          </table:table-cell>
          <table:table-cell office:value-type="float" office:value="3491" table:style-name="ce3">
            <text:p>349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4000" table:style-name="ce3">
            <text:p>4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82005470123" table:style-name="ce3">
            <text:p>82005470123</text:p>
          </table:table-cell>
          <table:table-cell office:value-type="float" office:value="1923" table:style-name="ce3">
            <text:p>192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46.97" table:style-name="ce3">
            <text:p>1954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82005470123" table:style-name="ce3">
            <text:p>82005470123</text:p>
          </table:table-cell>
          <table:table-cell office:value-type="float" office:value="3533" table:style-name="ce3">
            <text:p>3533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9.79" table:style-name="ce3">
            <text:p>16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2684" table:style-name="ce3">
            <text:p>2684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569.39" table:style-name="ce3">
            <text:p>569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2579" table:style-name="ce3">
            <text:p>257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2328" table:style-name="ce3">
            <text:p>2328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9.97" table:style-name="ce3">
            <text:p>349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3005" table:style-name="ce3">
            <text:p>300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80.69" table:style-name="ce3">
            <text:p>88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82006930125" table:style-name="ce3">
            <text:p>82006930125</text:p>
          </table:table-cell>
          <table:table-cell office:value-type="float" office:value="2329" table:style-name="ce3">
            <text:p>2329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servizi</text:p>
          </table:table-cell>
          <table:table-cell office:value-type="float" office:value="1735.07" table:style-name="ce3">
            <text:p>173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TRIUGGIO</text:p>
          </table:table-cell>
          <table:table-cell office:value-type="float" office:value="83007340157" table:style-name="ce3">
            <text:p>83007340157</text:p>
          </table:table-cell>
          <table:table-cell office:value-type="float" office:value="2811" table:style-name="ce3">
            <text:p>2811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UGLIATE FABIASCO</text:p>
          </table:table-cell>
          <table:table-cell office:value-type="float" office:value="84003010125" table:style-name="ce3">
            <text:p>84003010125</text:p>
          </table:table-cell>
          <table:table-cell office:value-type="float" office:value="3553" table:style-name="ce3">
            <text:p>3553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Utilizzo di beni di terzi</text:p>
          </table:table-cell>
          <table:table-cell office:value-type="float" office:value="1449" table:style-name="ce3">
            <text:p>14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3726" table:style-name="ce3">
            <text:p>372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78" table:style-name="ce3">
            <text:p>10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2264" table:style-name="ce3">
            <text:p>226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43" table:style-name="ce3">
            <text:p>100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U.B.-PUBBLICO IMPIEGO</text:p>
          </table:table-cell>
          <table:table-cell office:value-type="float" office:value="90015590640" table:style-name="ce3">
            <text:p>90015590640</text:p>
          </table:table-cell>
          <table:table-cell office:value-type="float" office:value="2828" table:style-name="ce3">
            <text:p>282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00.43" table:style-name="ce3">
            <text:p>100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1920" table:style-name="ce3">
            <text:p>192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2407" table:style-name="ce3">
            <text:p>240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3114" table:style-name="ce3">
            <text:p>311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1927" table:style-name="ce3">
            <text:p>192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73.67" table:style-name="ce3">
            <text:p>4673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2613" table:style-name="ce3">
            <text:p>261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73.67" table:style-name="ce3">
            <text:p>4673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91002590122" table:style-name="ce3">
            <text:p>91002590122</text:p>
          </table:table-cell>
          <table:table-cell office:value-type="float" office:value="3536" table:style-name="ce3">
            <text:p>3536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83.55" table:style-name="ce3">
            <text:p>688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PAOLO APOSTOLO-SC.BORGOMANE</text:p>
          </table:table-cell>
          <table:table-cell office:value-type="float" office:value="91005310122" table:style-name="ce3">
            <text:p>91005310122</text:p>
          </table:table-cell>
          <table:table-cell office:value-type="float" office:value="3490" table:style-name="ce3">
            <text:p>3490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6000" table:style-name="ce3">
            <text:p>16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 GIORGIO MARTIRE - CEDRATE</text:p>
          </table:table-cell>
          <table:table-cell office:value-type="float" office:value="91005630123" table:style-name="ce3">
            <text:p>91005630123</text:p>
          </table:table-cell>
          <table:table-cell office:value-type="float" office:value="3682" table:style-name="ce3">
            <text:p>3682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Contributi agli investimenti a Istituzioni Sociali Private<text:s/></text:p>
          </table:table-cell>
          <table:table-cell office:value-type="float" office:value="4166.66" table:style-name="ce3">
            <text:p>416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3740" table:style-name="ce3">
            <text:p>3740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3741" table:style-name="ce3">
            <text:p>374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2278" table:style-name="ce3">
            <text:p>227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2841" table:style-name="ce3">
            <text:p>284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MILANO CITTA' METROPOLITANA-DICCAP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2842" table:style-name="ce3">
            <text:p>2842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45" table:style-name="ce3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LPM - SEGRETERIA REGIONE LOMBARDIA</text:p>
          </table:table-cell>
          <table:table-cell office:value-type="float" office:value="91007250466" table:style-name="ce3">
            <text:p>91007250466</text:p>
          </table:table-cell>
          <table:table-cell office:value-type="float" office:value="2277" table:style-name="ce3">
            <text:p>2277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.6" table:style-name="ce3">
            <text:p>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CENTRO DI ACCOGLIENZA PER ANZ</text:p>
          </table:table-cell>
          <table:table-cell office:value-type="float" office:value="91010690120" table:style-name="ce3">
            <text:p>91010690120</text:p>
          </table:table-cell>
          <table:table-cell office:value-type="float" office:value="2409" table:style-name="ce3">
            <text:p>240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0.96" table:style-name="ce3">
            <text:p>71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CENTRO DI ACCOGLIENZA PER ANZ</text:p>
          </table:table-cell>
          <table:table-cell office:value-type="float" office:value="91010690120" table:style-name="ce3">
            <text:p>91010690120</text:p>
          </table:table-cell>
          <table:table-cell office:value-type="float" office:value="2695" table:style-name="ce3">
            <text:p>2695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13.46" table:style-name="ce3">
            <text:p>71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MIO NAZIONALE ARTI VISIVE</text:p>
          </table:table-cell>
          <table:table-cell office:value-type="float" office:value="91013190128" table:style-name="ce3">
            <text:p>91013190128</text:p>
          </table:table-cell>
          <table:table-cell office:value-type="float" office:value="2513" table:style-name="ce3">
            <text:p>251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8970.56" table:style-name="ce3">
            <text:p>897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718" table:style-name="ce3">
            <text:p>371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718" table:style-name="ce3">
            <text:p>371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92" table:style-name="ce3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821" table:style-name="ce3">
            <text:p>282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821" table:style-name="ce3">
            <text:p>2821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4" table:style-name="ce3">
            <text:p>1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256" table:style-name="ce3">
            <text:p>225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256" table:style-name="ce3">
            <text:p>225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4" table:style-name="ce3">
            <text:p>1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2976" table:style-name="ce3">
            <text:p>297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62" table:style-name="ce3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2289" table:style-name="ce3">
            <text:p>228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2" table:style-name="ce3">
            <text:p>18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91028310125" table:style-name="ce3">
            <text:p>91028310125</text:p>
          </table:table-cell>
          <table:table-cell office:value-type="float" office:value="2289" table:style-name="ce3">
            <text:p>228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62" table:style-name="ce3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2254" table:style-name="ce3">
            <text:p>225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servizi</text:p>
          </table:table-cell>
          <table:table-cell office:value-type="float" office:value="1999.99" table:style-name="ce3">
            <text:p>199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2417" table:style-name="ce3">
            <text:p>241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97" table:style-name="ce3">
            <text:p>44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570" table:style-name="ce3">
            <text:p>357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262276.49" table:style-name="ce3">
            <text:p>26227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2981" table:style-name="ce3">
            <text:p>298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52" table:style-name="ce3">
            <text:p>43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542" table:style-name="ce3">
            <text:p>3542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98.42" table:style-name="ce3">
            <text:p>10098,4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542" table:style-name="ce3">
            <text:p>3542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31.54" table:style-name="ce3">
            <text:p>10931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542" table:style-name="ce3">
            <text:p>3542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405.31" table:style-name="ce3">
            <text:p>1140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3542" table:style-name="ce3">
            <text:p>3542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19.71" table:style-name="ce3">
            <text:p>12319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2509" table:style-name="ce3">
            <text:p>250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6" table:style-name="ce3">
            <text:p>3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91030490121" table:style-name="ce3">
            <text:p>91030490121</text:p>
          </table:table-cell>
          <table:table-cell office:value-type="float" office:value="2509" table:style-name="ce3">
            <text:p>250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3.9" table:style-name="ce3">
            <text:p>36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CULTURALE SAN TOMMASO MORO</text:p>
          </table:table-cell>
          <table:table-cell office:value-type="float" office:value="91033460121" table:style-name="ce3">
            <text:p>91033460121</text:p>
          </table:table-cell>
          <table:table-cell office:value-type="float" office:value="2294" table:style-name="ce3">
            <text:p>229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.CRENNESE ASSOC.SPORTIVA DILETTANTISTI</text:p>
          </table:table-cell>
          <table:table-cell office:value-type="float" office:value="91034330125" table:style-name="ce3">
            <text:p>91034330125</text:p>
          </table:table-cell>
          <table:table-cell office:value-type="float" office:value="2615" table:style-name="ce3">
            <text:p>261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SER INSIEME DI GALLARATE ONLUS</text:p>
          </table:table-cell>
          <table:table-cell office:value-type="float" office:value="91046970124" table:style-name="ce3">
            <text:p>91046970124</text:p>
          </table:table-cell>
          <table:table-cell office:value-type="float" office:value="2284" table:style-name="ce3">
            <text:p>228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250" table:style-name="ce3">
            <text:p>6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2501" table:style-name="ce3">
            <text:p>2501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2893.55" table:style-name="ce3">
            <text:p>289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3562" table:style-name="ce3">
            <text:p>3562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3631" table:style-name="ce3">
            <text:p>36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2502" table:style-name="ce3">
            <text:p>250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01.45" table:style-name="ce3">
            <text:p>801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2474" table:style-name="ce3">
            <text:p>247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0000" table:style-name="ce3">
            <text:p>8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91054240121" table:style-name="ce3">
            <text:p>91054240121</text:p>
          </table:table-cell>
          <table:table-cell office:value-type="float" office:value="2295" table:style-name="ce3">
            <text:p>229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791.5" table:style-name="ce3">
            <text:p>379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float" office:value="91055810120" table:style-name="ce3">
            <text:p>91055810120</text:p>
          </table:table-cell>
          <table:table-cell office:value-type="float" office:value="1896" table:style-name="ce3">
            <text:p>1896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909.09" table:style-name="ce3">
            <text:p>1909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float" office:value="91055810120" table:style-name="ce3">
            <text:p>91055810120</text:p>
          </table:table-cell>
          <table:table-cell office:value-type="float" office:value="1897" table:style-name="ce3">
            <text:p>1897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568.18" table:style-name="ce3">
            <text:p>556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float" office:value="91055810120" table:style-name="ce3">
            <text:p>91055810120</text:p>
          </table:table-cell>
          <table:table-cell office:value-type="float" office:value="1898" table:style-name="ce3">
            <text:p>1898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568.18" table:style-name="ce3">
            <text:p>556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float" office:value="91055810120" table:style-name="ce3">
            <text:p>91055810120</text:p>
          </table:table-cell>
          <table:table-cell office:value-type="float" office:value="1899" table:style-name="ce3">
            <text:p>1899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727.27" table:style-name="ce3">
            <text:p>572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ALLARATE PONTI</text:p>
          </table:table-cell>
          <table:table-cell office:value-type="float" office:value="91055820129" table:style-name="ce3">
            <text:p>91055820129</text:p>
          </table:table-cell>
          <table:table-cell office:value-type="float" office:value="1900" table:style-name="ce3">
            <text:p>1900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600.55" table:style-name="ce3">
            <text:p>160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ALLARATE PONTI</text:p>
          </table:table-cell>
          <table:table-cell office:value-type="float" office:value="91055820129" table:style-name="ce3">
            <text:p>91055820129</text:p>
          </table:table-cell>
          <table:table-cell office:value-type="float" office:value="1901" table:style-name="ce3">
            <text:p>1901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668.2700000000004" table:style-name="ce3">
            <text:p>4668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ALLARATE PONTI</text:p>
          </table:table-cell>
          <table:table-cell office:value-type="float" office:value="91055820129" table:style-name="ce3">
            <text:p>91055820129</text:p>
          </table:table-cell>
          <table:table-cell office:value-type="float" office:value="1902" table:style-name="ce3">
            <text:p>1902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668.2700000000004" table:style-name="ce3">
            <text:p>4668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ALLARATE PONTI</text:p>
          </table:table-cell>
          <table:table-cell office:value-type="float" office:value="91055820129" table:style-name="ce3">
            <text:p>91055820129</text:p>
          </table:table-cell>
          <table:table-cell office:value-type="float" office:value="1903" table:style-name="ce3">
            <text:p>1903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801.6499999999996" table:style-name="ce3">
            <text:p>480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EROLAMO CARDANO</text:p>
          </table:table-cell>
          <table:table-cell office:value-type="float" office:value="91055830128" table:style-name="ce3">
            <text:p>91055830128</text:p>
          </table:table-cell>
          <table:table-cell office:value-type="float" office:value="1892" table:style-name="ce3">
            <text:p>1892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657.02" table:style-name="ce3">
            <text:p>1657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EROLAMO CARDANO</text:p>
          </table:table-cell>
          <table:table-cell office:value-type="float" office:value="91055830128" table:style-name="ce3">
            <text:p>91055830128</text:p>
          </table:table-cell>
          <table:table-cell office:value-type="float" office:value="1893" table:style-name="ce3">
            <text:p>1893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832.99" table:style-name="ce3">
            <text:p>483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EROLAMO CARDANO</text:p>
          </table:table-cell>
          <table:table-cell office:value-type="float" office:value="91055830128" table:style-name="ce3">
            <text:p>91055830128</text:p>
          </table:table-cell>
          <table:table-cell office:value-type="float" office:value="1894" table:style-name="ce3">
            <text:p>1894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832.99" table:style-name="ce3">
            <text:p>483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GEROLAMO CARDANO</text:p>
          </table:table-cell>
          <table:table-cell office:value-type="float" office:value="91055830128" table:style-name="ce3">
            <text:p>91055830128</text:p>
          </table:table-cell>
          <table:table-cell office:value-type="float" office:value="1895" table:style-name="ce3">
            <text:p>1895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971.07" table:style-name="ce3">
            <text:p>497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E. DE AMICIS</text:p>
          </table:table-cell>
          <table:table-cell office:value-type="float" office:value="91055850126" table:style-name="ce3">
            <text:p>91055850126</text:p>
          </table:table-cell>
          <table:table-cell office:value-type="float" office:value="1905" table:style-name="ce3">
            <text:p>1905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833.33" table:style-name="ce3">
            <text:p>83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E. DE AMICIS</text:p>
          </table:table-cell>
          <table:table-cell office:value-type="float" office:value="91055850126" table:style-name="ce3">
            <text:p>91055850126</text:p>
          </table:table-cell>
          <table:table-cell office:value-type="float" office:value="1906" table:style-name="ce3">
            <text:p>1906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430.56" table:style-name="ce3">
            <text:p>243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E. DE AMICIS</text:p>
          </table:table-cell>
          <table:table-cell office:value-type="float" office:value="91055850126" table:style-name="ce3">
            <text:p>91055850126</text:p>
          </table:table-cell>
          <table:table-cell office:value-type="float" office:value="1907" table:style-name="ce3">
            <text:p>1907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430.56" table:style-name="ce3">
            <text:p>243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E. DE AMICIS</text:p>
          </table:table-cell>
          <table:table-cell office:value-type="float" office:value="91055850126" table:style-name="ce3">
            <text:p>91055850126</text:p>
          </table:table-cell>
          <table:table-cell office:value-type="float" office:value="1908" table:style-name="ce3">
            <text:p>1908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500" table:style-name="ce3">
            <text:p>2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STRETTO URBANO DEL COMMERCIO-GALLARATE</text:p>
          </table:table-cell>
          <table:table-cell office:value-type="float" office:value="91061210125" table:style-name="ce3">
            <text:p>91061210125</text:p>
          </table:table-cell>
          <table:table-cell office:value-type="float" office:value="1916" table:style-name="ce3">
            <text:p>191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45000" table:style-name="ce3">
            <text:p>4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RZA ITALIA GALLARATE</text:p>
          </table:table-cell>
          <table:table-cell office:value-type="float" office:value="91068290120" table:style-name="ce3">
            <text:p>91068290120</text:p>
          </table:table-cell>
          <table:table-cell office:value-type="float" office:value="3719" table:style-name="ce3">
            <text:p>371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.559999999999999" table:style-name="ce3">
            <text:p>1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RZA ITALIA GALLARATE</text:p>
          </table:table-cell>
          <table:table-cell office:value-type="float" office:value="91068290120" table:style-name="ce3">
            <text:p>91068290120</text:p>
          </table:table-cell>
          <table:table-cell office:value-type="float" office:value="2257" table:style-name="ce3">
            <text:p>2257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6.33" table:style-name="ce3">
            <text:p>26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3492" table:style-name="ce3">
            <text:p>349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318.68" table:style-name="ce3">
            <text:p>131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3492" table:style-name="ce3">
            <text:p>349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015.74" table:style-name="ce3">
            <text:p>101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3492" table:style-name="ce3">
            <text:p>349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867.24" table:style-name="ce3">
            <text:p>86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NSIERO METICCIO ODV - ETS</text:p>
          </table:table-cell>
          <table:table-cell office:value-type="float" office:value="91073590126" table:style-name="ce3">
            <text:p>91073590126</text:p>
          </table:table-cell>
          <table:table-cell office:value-type="float" office:value="3492" table:style-name="ce3">
            <text:p>349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962.28" table:style-name="ce3">
            <text:p>962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N.A. ZONALE - GALLARATE</text:p>
          </table:table-cell>
          <table:table-cell office:value-type="float" office:value="91079050125" table:style-name="ce3">
            <text:p>91079050125</text:p>
          </table:table-cell>
          <table:table-cell office:value-type="float" office:value="1925" table:style-name="ce3">
            <text:p>192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0" table:style-name="ce3">
            <text:p>2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3728" table:style-name="ce3">
            <text:p>3728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2266" table:style-name="ce3">
            <text:p>226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ADEL-FEDERAZIONE ITALIANA AUTONOMA DIP</text:p>
          </table:table-cell>
          <table:table-cell office:value-type="float" office:value="92041420156" table:style-name="ce3">
            <text:p>92041420156</text:p>
          </table:table-cell>
          <table:table-cell office:value-type="float" office:value="2830" table:style-name="ce3">
            <text:p>2830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46.92" table:style-name="ce3">
            <text:p>4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-ONLUS CENTRO LARIO E VALLI-MENAGG</text:p>
          </table:table-cell>
          <table:table-cell office:value-type="float" office:value="93008030137" table:style-name="ce3">
            <text:p>93008030137</text:p>
          </table:table-cell>
          <table:table-cell office:value-type="float" office:value="3502" table:style-name="ce3">
            <text:p>350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856" table:style-name="ce3">
            <text:p>118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TAU ONLUS</text:p>
          </table:table-cell>
          <table:table-cell office:value-type="float" office:value="93010040165" table:style-name="ce3">
            <text:p>93010040165</text:p>
          </table:table-cell>
          <table:table-cell office:value-type="float" office:value="1970" table:style-name="ce3">
            <text:p>197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460" table:style-name="ce3">
            <text:p>54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TAU ONLUS</text:p>
          </table:table-cell>
          <table:table-cell office:value-type="float" office:value="93010040165" table:style-name="ce3">
            <text:p>93010040165</text:p>
          </table:table-cell>
          <table:table-cell office:value-type="float" office:value="1970" table:style-name="ce3">
            <text:p>197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280" table:style-name="ce3">
            <text:p>72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315" table:style-name="ce3">
            <text:p>2315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Utenze e canoni</text:p>
          </table:table-cell>
          <table:table-cell office:value-type="float" office:value="541.67999999999995" table:style-name="ce3">
            <text:p>54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318" table:style-name="ce3">
            <text:p>2318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Utenze e canoni</text:p>
          </table:table-cell>
          <table:table-cell office:value-type="float" office:value="25393.95" table:style-name="ce3">
            <text:p>25393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316" table:style-name="ce3">
            <text:p>231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Utenze e canoni</text:p>
          </table:table-cell>
          <table:table-cell office:value-type="float" office:value="2149.64" table:style-name="ce3">
            <text:p>214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317" table:style-name="ce3">
            <text:p>231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Utenze e canoni</text:p>
          </table:table-cell>
          <table:table-cell office:value-type="float" office:value="2487.89" table:style-name="ce3">
            <text:p>2487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405" table:style-name="ce3">
            <text:p>240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Utenze e canoni</text:p>
          </table:table-cell>
          <table:table-cell office:value-type="float" office:value="40159.269999999997" table:style-name="ce3">
            <text:p>4015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93026890017" table:style-name="ce3">
            <text:p>93026890017</text:p>
          </table:table-cell>
          <table:table-cell office:value-type="float" office:value="2406" table:style-name="ce3">
            <text:p>240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2252.51" table:style-name="ce3">
            <text:p>42252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3742" table:style-name="ce3">
            <text:p>374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.48" table:style-name="ce3">
            <text:p>1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2843" table:style-name="ce3">
            <text:p>284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989999999999998" table:style-name="ce3">
            <text:p>1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.I.L. FPL VARESE</text:p>
          </table:table-cell>
          <table:table-cell office:value-type="float" office:value="94020770122" table:style-name="ce3">
            <text:p>94020770122</text:p>
          </table:table-cell>
          <table:table-cell office:value-type="float" office:value="2279" table:style-name="ce3">
            <text:p>227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.989999999999998" table:style-name="ce3">
            <text:p>1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LOTTA CONTRO L'EMARGINAZIONE-ONLUS</text:p>
          </table:table-cell>
          <table:table-cell office:value-type="float" office:value="94502230157" table:style-name="ce3">
            <text:p>94502230157</text:p>
          </table:table-cell>
          <table:table-cell office:value-type="float" office:value="2287" table:style-name="ce3">
            <text:p>2287</text:p>
          </table:table-cell>
          <table:table-cell office:value-type="string" table:style-name="ce3">
            <text:p>2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10" table:style-name="ce3">
            <text:p>9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3723" table:style-name="ce3">
            <text:p>372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6.48" table:style-name="ce3">
            <text:p>6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2825" table:style-name="ce3">
            <text:p>282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6.48" table:style-name="ce3">
            <text:p>6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SL FP DEI LAGHI</text:p>
          </table:table-cell>
          <table:table-cell office:value-type="float" office:value="95035910124" table:style-name="ce3">
            <text:p>95035910124</text:p>
          </table:table-cell>
          <table:table-cell office:value-type="float" office:value="2261" table:style-name="ce3">
            <text:p>226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6" table:style-name="ce3">
            <text:p>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3733" table:style-name="ce3">
            <text:p>373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3733" table:style-name="ce3">
            <text:p>3733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47.61" table:style-name="ce3">
            <text:p>34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2835" table:style-name="ce3">
            <text:p>283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2835" table:style-name="ce3">
            <text:p>283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47.61" table:style-name="ce3">
            <text:p>34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2271" table:style-name="ce3">
            <text:p>227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.32" table:style-name="ce3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NZIONE PUBBLICA-CGIL VARESE</text:p>
          </table:table-cell>
          <table:table-cell office:value-type="float" office:value="95036620128" table:style-name="ce3">
            <text:p>95036620128</text:p>
          </table:table-cell>
          <table:table-cell office:value-type="float" office:value="2271" table:style-name="ce3">
            <text:p>227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33.32" table:style-name="ce3">
            <text:p>3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AS VARESE ODV</text:p>
          </table:table-cell>
          <table:table-cell office:value-type="float" office:value="95038800124" table:style-name="ce3">
            <text:p>95038800124</text:p>
          </table:table-cell>
          <table:table-cell office:value-type="float" office:value="3696" table:style-name="ce3">
            <text:p>3696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76" table:style-name="ce3">
            <text:p>2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1822" table:style-name="ce3">
            <text:p>182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62" table:style-name="ce3">
            <text:p>40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2752" table:style-name="ce3">
            <text:p>275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2" table:style-name="ce3">
            <text:p>42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. CASA LUI.SA ONLUS-IL MARSUPIO</text:p>
          </table:table-cell>
          <table:table-cell office:value-type="float" office:value="95095730123" table:style-name="ce3">
            <text:p>95095730123</text:p>
          </table:table-cell>
          <table:table-cell office:value-type="float" office:value="2752" table:style-name="ce3">
            <text:p>275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342" table:style-name="ce3">
            <text:p>43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. MARIA E GOFFREDO BELLONCI ONLUS</text:p>
          </table:table-cell>
          <table:table-cell office:value-type="float" office:value="97047250580" table:style-name="ce3">
            <text:p>97047250580</text:p>
          </table:table-cell>
          <table:table-cell office:value-type="float" office:value="3526" table:style-name="ce3">
            <text:p>3526</text:p>
          </table:table-cell>
          <table:table-cell office:value-type="string" table:style-name="ce3">
            <text:p>18/06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0" table:style-name="ce3">
            <text:p>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1724" table:style-name="ce3">
            <text:p>172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Servizi amministrativi</text:p>
          </table:table-cell>
          <table:table-cell office:value-type="float" office:value="16.850000000000001" table:style-name="ce3">
            <text:p>1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684" table:style-name="ce3">
            <text:p>368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Servizi amministrativi</text:p>
          </table:table-cell>
          <table:table-cell office:value-type="float" office:value="162.83000000000001" table:style-name="ce3">
            <text:p>16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1834" table:style-name="ce3">
            <text:p>183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Servizi amministrativi</text:p>
          </table:table-cell>
          <table:table-cell office:value-type="float" office:value="1252.42" table:style-name="ce3">
            <text:p>125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1834" table:style-name="ce3">
            <text:p>183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Servizi amministrativi</text:p>
          </table:table-cell>
          <table:table-cell office:value-type="float" office:value="1415.46" table:style-name="ce3">
            <text:p>141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1960" table:style-name="ce3">
            <text:p>196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mministrativi</text:p>
          </table:table-cell>
          <table:table-cell office:value-type="float" office:value="2468.11" table:style-name="ce3">
            <text:p>246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2252" table:style-name="ce3">
            <text:p>225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Servizi amministrativi</text:p>
          </table:table-cell>
          <table:table-cell office:value-type="float" office:value="10.38" table:style-name="ce3">
            <text:p>1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2403" table:style-name="ce3">
            <text:p>240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mministrativi</text:p>
          </table:table-cell>
          <table:table-cell office:value-type="float" office:value="6882.72" table:style-name="ce3">
            <text:p>688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2431" table:style-name="ce3">
            <text:p>243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mministrativi</text:p>
          </table:table-cell>
          <table:table-cell office:value-type="float" office:value="875.99" table:style-name="ce3">
            <text:p>875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2431" table:style-name="ce3">
            <text:p>243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mministrativi</text:p>
          </table:table-cell>
          <table:table-cell office:value-type="float" office:value="2212.59" table:style-name="ce3">
            <text:p>221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2702" table:style-name="ce3">
            <text:p>270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Servizi amministrativi</text:p>
          </table:table-cell>
          <table:table-cell office:value-type="float" office:value="149" table:style-name="ce3">
            <text:p>1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485" table:style-name="ce3">
            <text:p>348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mministrativi</text:p>
          </table:table-cell>
          <table:table-cell office:value-type="float" office:value="18" table:style-name="ce3">
            <text:p>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485" table:style-name="ce3">
            <text:p>348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mministrativi</text:p>
          </table:table-cell>
          <table:table-cell office:value-type="float" office:value="73.5" table:style-name="ce3">
            <text:p>7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485" table:style-name="ce3">
            <text:p>348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mministrativi</text:p>
          </table:table-cell>
          <table:table-cell office:value-type="float" office:value="683.06" table:style-name="ce3">
            <text:p>68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485" table:style-name="ce3">
            <text:p>348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mministrativi</text:p>
          </table:table-cell>
          <table:table-cell office:value-type="float" office:value="1983.81" table:style-name="ce3">
            <text:p>1983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3485" table:style-name="ce3">
            <text:p>348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mministrativi</text:p>
          </table:table-cell>
          <table:table-cell office:value-type="float" office:value="6469.43" table:style-name="ce3">
            <text:p>646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97103880585" table:style-name="ce3">
            <text:p>97103880585</text:p>
          </table:table-cell>
          <table:table-cell office:value-type="float" office:value="1724" table:style-name="ce3">
            <text:p>172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Servizi amministrativi</text:p>
          </table:table-cell>
          <table:table-cell office:value-type="float" office:value="6324.22" table:style-name="ce3">
            <text:p>6324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A PREVILINE <text:s/>FONDO DI ASSISTENZA SAN</text:p>
          </table:table-cell>
          <table:table-cell office:value-type="float" office:value="97149130151" table:style-name="ce3">
            <text:p>97149130151</text:p>
          </table:table-cell>
          <table:table-cell office:value-type="float" office:value="3556" table:style-name="ce3">
            <text:p>355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Retribuzioni in denaro</text:p>
          </table:table-cell>
          <table:table-cell office:value-type="float" office:value="1514.85" table:style-name="ce3">
            <text:p>1514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3564" table:style-name="ce3">
            <text:p>3564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4550.09" table:style-name="ce3">
            <text:p>455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3565" table:style-name="ce3">
            <text:p>3565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574.28" table:style-name="ce3">
            <text:p>5574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1849" table:style-name="ce3">
            <text:p>184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389.59" table:style-name="ce3">
            <text:p>538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1889" table:style-name="ce3">
            <text:p>1889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077.98" table:style-name="ce3">
            <text:p>6077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1889" table:style-name="ce3">
            <text:p>1889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708.6" table:style-name="ce3">
            <text:p>570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DELL'INTERNO GESTIONE C.ID.ELE</text:p>
          </table:table-cell>
          <table:table-cell office:value-type="float" office:value="97149560589" table:style-name="ce3">
            <text:p>97149560589</text:p>
          </table:table-cell>
          <table:table-cell office:value-type="float" office:value="2229" table:style-name="ce3">
            <text:p>2229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497.73" table:style-name="ce3">
            <text:p>6497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1973" table:style-name="ce3">
            <text:p>197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795" table:style-name="ce3">
            <text:p>157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1829" table:style-name="ce3">
            <text:p>182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7.5" table:style-name="ce3">
            <text:p>195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1829" table:style-name="ce3">
            <text:p>182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92.5" table:style-name="ce3">
            <text:p>20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2697" table:style-name="ce3">
            <text:p>2697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22.5" table:style-name="ce3">
            <text:p>182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2408" table:style-name="ce3">
            <text:p>240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92.5" table:style-name="ce3">
            <text:p>20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97181590155" table:style-name="ce3">
            <text:p>97181590155</text:p>
          </table:table-cell>
          <table:table-cell office:value-type="float" office:value="3746" table:style-name="ce3">
            <text:p>3746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92.5" table:style-name="ce3">
            <text:p>20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FONTE NUOVA</text:p>
          </table:table-cell>
          <table:table-cell office:value-type="float" office:value="97249250586" table:style-name="ce3">
            <text:p>97249250586</text:p>
          </table:table-cell>
          <table:table-cell office:value-type="float" office:value="2763" table:style-name="ce3">
            <text:p>2763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3725" table:style-name="ce3">
            <text:p>3725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2827" table:style-name="ce3">
            <text:p>2827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2263" table:style-name="ce3">
            <text:p>226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5.53" table:style-name="ce3">
            <text:p>35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ISTERO INFRASTR. E TRASPORTI-MOTORIZ.</text:p>
          </table:table-cell>
          <table:table-cell office:value-type="float" office:value="97532760580" table:style-name="ce3">
            <text:p>97532760580</text:p>
          </table:table-cell>
          <table:table-cell office:value-type="float" office:value="3095" table:style-name="ce3">
            <text:p>309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3972.02" table:style-name="ce3">
            <text:p>397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833" table:style-name="ce3">
            <text:p>283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833" table:style-name="ce3">
            <text:p>2833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00.17999999999995" table:style-name="ce3">
            <text:p>600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3731" table:style-name="ce3">
            <text:p>373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0.96" table:style-name="ce3">
            <text:p>6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3731" table:style-name="ce3">
            <text:p>3731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712.55" table:style-name="ce3">
            <text:p>71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269" table:style-name="ce3">
            <text:p>226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269" table:style-name="ce3">
            <text:p>226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99.54999999999995" table:style-name="ce3">
            <text:p>59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3732" table:style-name="ce3">
            <text:p>373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0.96" table:style-name="ce3">
            <text:p>6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3732" table:style-name="ce3">
            <text:p>373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629.04" table:style-name="ce3">
            <text:p>162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270" table:style-name="ce3">
            <text:p>227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270" table:style-name="ce3">
            <text:p>227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516.16" table:style-name="ce3">
            <text:p>151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834" table:style-name="ce3">
            <text:p>283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63.82" table:style-name="ce3">
            <text:p>6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O PENSIONE PERSEO SIRIO</text:p>
          </table:table-cell>
          <table:table-cell office:value-type="float" office:value="97660520582" table:style-name="ce3">
            <text:p>97660520582</text:p>
          </table:table-cell>
          <table:table-cell office:value-type="float" office:value="2834" table:style-name="ce3">
            <text:p>2834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516.67" table:style-name="ce3">
            <text:p>151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3646" table:style-name="ce3">
            <text:p>3646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3647" table:style-name="ce3">
            <text:p>364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053" table:style-name="ce3">
            <text:p>10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3647" table:style-name="ce3">
            <text:p>3647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228.5" table:style-name="ce3">
            <text:p>122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2216" table:style-name="ce3">
            <text:p>2216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2217" table:style-name="ce3">
            <text:p>221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111.5" table:style-name="ce3">
            <text:p>111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2217" table:style-name="ce3">
            <text:p>2217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813.5" table:style-name="ce3">
            <text:p>181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I SAS DI DAVIDE CIONI E C.</text:p>
          </table:table-cell>
          <table:table-cell office:value-type="string" table:style-name="ce3">
            <text:p/>
          </table:table-cell>
          <table:table-cell office:value-type="float" office:value="2520" table:style-name="ce3">
            <text:p>252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44" table:style-name="ce3">
            <text:p>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2656" table:style-name="ce3">
            <text:p>2656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6949.5" table:style-name="ce3">
            <text:p>36949,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1835" table:style-name="ce3">
            <text:p>183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34.91" table:style-name="ce3">
            <text:p>2834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1835" table:style-name="ce3">
            <text:p>183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309.46" table:style-name="ce3">
            <text:p>3830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PAY S.P.A. PATRIMONIO DESTINATO IME</text:p>
          </table:table-cell>
          <table:table-cell office:value-type="string" table:style-name="ce3">
            <text:p/>
          </table:table-cell>
          <table:table-cell office:value-type="float" office:value="2351" table:style-name="ce3">
            <text:p>2351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Altri servizi</text:p>
          </table:table-cell>
          <table:table-cell office:value-type="float" office:value="651.48" table:style-name="ce3">
            <text:p>65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3572" table:style-name="ce3">
            <text:p>3572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34.91" table:style-name="ce3">
            <text:p>283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NAM LAZIO SUD SRL</text:p>
          </table:table-cell>
          <table:table-cell office:value-type="string" table:style-name="ce3">
            <text:p/>
          </table:table-cell>
          <table:table-cell office:value-type="float" office:value="3572" table:style-name="ce3">
            <text:p>3572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8309.46" table:style-name="ce3">
            <text:p>3830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OMBO SANDRO-PERITO INDUSTRIALE</text:p>
          </table:table-cell>
          <table:table-cell office:value-type="string" table:style-name="ce3">
            <text:p/>
          </table:table-cell>
          <table:table-cell office:value-type="float" office:value="2283" table:style-name="ce3">
            <text:p>228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16460.849999999999" table:style-name="ce3">
            <text:p>1646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3648" table:style-name="ce3">
            <text:p>364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e spese per il personale</text:p>
          </table:table-cell>
          <table:table-cell office:value-type="float" office:value="3.2" table:style-name="ce3">
            <text:p>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POGLIANO MILANESE</text:p>
          </table:table-cell>
          <table:table-cell office:value-type="string" table:style-name="ce3">
            <text:p/>
          </table:table-cell>
          <table:table-cell office:value-type="float" office:value="2786" table:style-name="ce3">
            <text:p>2786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TELLANZA</text:p>
          </table:table-cell>
          <table:table-cell office:value-type="string" table:style-name="ce3">
            <text:p/>
          </table:table-cell>
          <table:table-cell office:value-type="float" office:value="2576" table:style-name="ce3">
            <text:p>257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7.64" table:style-name="ce3">
            <text:p>1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LEGNANO</text:p>
          </table:table-cell>
          <table:table-cell office:value-type="string" table:style-name="ce3">
            <text:p/>
          </table:table-cell>
          <table:table-cell office:value-type="float" office:value="2775" table:style-name="ce3">
            <text:p>2775</text:p>
          </table:table-cell>
          <table:table-cell office:value-type="string" table:style-name="ce3">
            <text:p>27/05/2024</text:p>
          </table:table-cell>
          <table:table-cell office:value-type="string" table:style-name="ce3">
            <text:p>Altri servizi</text:p>
          </table:table-cell>
          <table:table-cell office:value-type="float" office:value="90.72" table:style-name="ce3">
            <text:p>9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SORERIA PROVINCIALE STATO VARESE</text:p>
          </table:table-cell>
          <table:table-cell office:value-type="string" table:style-name="ce3">
            <text:p/>
          </table:table-cell>
          <table:table-cell office:value-type="float" office:value="2359" table:style-name="ce3">
            <text:p>2359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34" table:style-name="ce3">
            <text:p>2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GNIA DEI GELOSI - APS</text:p>
          </table:table-cell>
          <table:table-cell office:value-type="string" table:style-name="ce3">
            <text:p/>
          </table:table-cell>
          <table:table-cell office:value-type="float" office:value="1912" table:style-name="ce3">
            <text:p>1912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85" table:style-name="ce3">
            <text:p>3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T ANGOLO 50 A.S.D.</text:p>
          </table:table-cell>
          <table:table-cell office:value-type="string" table:style-name="ce3">
            <text:p/>
          </table:table-cell>
          <table:table-cell office:value-type="float" office:value="2614" table:style-name="ce3">
            <text:p>261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2655" table:style-name="ce3">
            <text:p>2655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servizi</text:p>
          </table:table-cell>
          <table:table-cell office:value-type="float" office:value="3337.5" table:style-name="ce3">
            <text:p>333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VERSI</text:p>
          </table:table-cell>
          <table:table-cell office:value-type="string" table:style-name="ce3">
            <text:p/>
          </table:table-cell>
          <table:table-cell office:value-type="float" office:value="3645" table:style-name="ce3">
            <text:p>3645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i servizi</text:p>
          </table:table-cell>
          <table:table-cell office:value-type="float" office:value="5235" table:style-name="ce3">
            <text:p>52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NERAZIONI FA SOCIETA' COOPERATIVA SOCI</text:p>
          </table:table-cell>
          <table:table-cell office:value-type="string" table:style-name="ce3">
            <text:p/>
          </table:table-cell>
          <table:table-cell office:value-type="float" office:value="2166" table:style-name="ce3">
            <text:p>2166</text:p>
          </table:table-cell>
          <table:table-cell office:value-type="string" table:style-name="ce3">
            <text:p>18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13.58" table:style-name="ce3">
            <text:p>1513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NERAZIONI FA SOCIETA' COOPERATIVA SOCI</text:p>
          </table:table-cell>
          <table:table-cell office:value-type="string" table:style-name="ce3">
            <text:p/>
          </table:table-cell>
          <table:table-cell office:value-type="float" office:value="2617" table:style-name="ce3">
            <text:p>261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464.75" table:style-name="ce3">
            <text:p>146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TA RESIDENCE ITALIA MALPENSA SRL</text:p>
          </table:table-cell>
          <table:table-cell office:value-type="string" table:style-name="ce3">
            <text:p/>
          </table:table-cell>
          <table:table-cell office:value-type="float" office:value="2571" table:style-name="ce3">
            <text:p>257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0" table:style-name="ce3">
            <text:p>12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TA RESIDENCE ITALIA MALPENSA SRL</text:p>
          </table:table-cell>
          <table:table-cell office:value-type="string" table:style-name="ce3">
            <text:p/>
          </table:table-cell>
          <table:table-cell office:value-type="float" office:value="3671" table:style-name="ce3">
            <text:p>3671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20" table:style-name="ce3">
            <text:p>5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SSARIN <text:s/>PAOLA</text:p>
          </table:table-cell>
          <table:table-cell office:value-type="string" table:style-name="ce3">
            <text:p/>
          </table:table-cell>
          <table:table-cell office:value-type="float" office:value="3022" table:style-name="ce3">
            <text:p>302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1758.11" table:style-name="ce3">
            <text:p>175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2838" table:style-name="ce3">
            <text:p>2838</text:p>
          </table:table-cell>
          <table:table-cell office:value-type="string" table:style-name="ce3">
            <text:p>28/05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3736" table:style-name="ce3">
            <text:p>3736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string" table:style-name="ce3">
            <text:p/>
          </table:table-cell>
          <table:table-cell office:value-type="float" office:value="2274" table:style-name="ce3">
            <text:p>227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61" table:style-name="ce3">
            <text:p>3161</text:p>
          </table:table-cell>
          <table:table-cell office:value-type="string" table:style-name="ce3">
            <text:p>10/06/2024</text:p>
          </table:table-cell>
          <table:table-cell office:value-type="string" table:style-name="ce3">
            <text:p>Beni immobili</text:p>
          </table:table-cell>
          <table:table-cell office:value-type="float" office:value="12973.7" table:style-name="ce3">
            <text:p>12973,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5" table:style-name="ce3">
            <text:p>244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3" table:style-name="ce3">
            <text:p>210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0" table:style-name="ce3">
            <text:p>2730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5" table:style-name="ce3">
            <text:p>336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3" table:style-name="ce3">
            <text:p>212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4" table:style-name="ce3">
            <text:p>204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9" table:style-name="ce3">
            <text:p>326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4" table:style-name="ce3">
            <text:p>208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6" table:style-name="ce3">
            <text:p>336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1" table:style-name="ce3">
            <text:p>295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7" table:style-name="ce3">
            <text:p>336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88" table:style-name="ce3">
            <text:p>178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0" table:style-name="ce3">
            <text:p>326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5" table:style-name="ce3">
            <text:p>326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7" table:style-name="ce3">
            <text:p>319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6" table:style-name="ce3">
            <text:p>244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1" table:style-name="ce3">
            <text:p>326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6" table:style-name="ce3">
            <text:p>179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5" table:style-name="ce3">
            <text:p>252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8" table:style-name="ce3">
            <text:p>312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2" table:style-name="ce3">
            <text:p>336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2" table:style-name="ce3">
            <text:p>326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98" table:style-name="ce3">
            <text:p>199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49" table:style-name="ce3">
            <text:p>354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8" table:style-name="ce3">
            <text:p>2718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4" table:style-name="ce3">
            <text:p>212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6" table:style-name="ce3">
            <text:p>2716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6" table:style-name="ce3">
            <text:p>326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4" table:style-name="ce3">
            <text:p>293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0" table:style-name="ce3">
            <text:p>318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38" table:style-name="ce3">
            <text:p>223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8" table:style-name="ce3">
            <text:p>324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3" table:style-name="ce3">
            <text:p>336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9" table:style-name="ce3">
            <text:p>320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3" table:style-name="ce3">
            <text:p>209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1" table:style-name="ce3">
            <text:p>294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7" table:style-name="ce3">
            <text:p>286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0" table:style-name="ce3">
            <text:p>336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5" table:style-name="ce3">
            <text:p>324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69" table:style-name="ce3">
            <text:p>3669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52.8" table:style-name="ce3">
            <text:p>145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73" table:style-name="ce3">
            <text:p>2673</text:p>
          </table:table-cell>
          <table:table-cell office:value-type="string" table:style-name="ce3">
            <text:p>21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5" table:style-name="ce3">
            <text:p>208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8" table:style-name="ce3">
            <text:p>326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3" table:style-name="ce3">
            <text:p>202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08" table:style-name="ce3">
            <text:p>3608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60" table:style-name="ce3">
            <text:p>3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84" table:style-name="ce3">
            <text:p>2184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4" table:style-name="ce3">
            <text:p>210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2" table:style-name="ce3">
            <text:p>294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3" table:style-name="ce3">
            <text:p>301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0" table:style-name="ce3">
            <text:p>327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4" table:style-name="ce3">
            <text:p>336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0" table:style-name="ce3">
            <text:p>2740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41" table:style-name="ce3">
            <text:p>194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3561.75" table:style-name="ce3">
            <text:p>3561,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40" table:style-name="ce3">
            <text:p>194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servizi</text:p>
          </table:table-cell>
          <table:table-cell office:value-type="float" office:value="5103.45" table:style-name="ce3">
            <text:p>5103,4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72" table:style-name="ce3">
            <text:p>2672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3492.34" table:style-name="ce3">
            <text:p>3492,3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0" table:style-name="ce3">
            <text:p>325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1" table:style-name="ce3">
            <text:p>327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9" table:style-name="ce3">
            <text:p>317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6" table:style-name="ce3">
            <text:p>208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8" table:style-name="ce3">
            <text:p>319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2" table:style-name="ce3">
            <text:p>323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4" table:style-name="ce3">
            <text:p>326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0" table:style-name="ce3">
            <text:p>201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8" table:style-name="ce3">
            <text:p>201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89" table:style-name="ce3">
            <text:p>178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2" table:style-name="ce3">
            <text:p>327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9" table:style-name="ce3">
            <text:p>335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3" table:style-name="ce3">
            <text:p>326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67" table:style-name="ce3">
            <text:p>326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5" table:style-name="ce3">
            <text:p>212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3" table:style-name="ce3">
            <text:p>206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70" table:style-name="ce3">
            <text:p>2670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11546.08" table:style-name="ce3">
            <text:p>11546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3" table:style-name="ce3">
            <text:p>208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5" table:style-name="ce3">
            <text:p>289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7" table:style-name="ce3">
            <text:p>292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5" table:style-name="ce3">
            <text:p>210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1" table:style-name="ce3">
            <text:p>325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7" table:style-name="ce3">
            <text:p>2447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9" table:style-name="ce3">
            <text:p>291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3" table:style-name="ce3">
            <text:p>322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4" table:style-name="ce3">
            <text:p>289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6" table:style-name="ce3">
            <text:p>324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58" table:style-name="ce3">
            <text:p>2158</text:p>
          </table:table-cell>
          <table:table-cell office:value-type="string" table:style-name="ce3">
            <text:p>17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6138.45" table:style-name="ce3">
            <text:p>6138,4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8" table:style-name="ce3">
            <text:p>2728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2" table:style-name="ce3">
            <text:p>288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1" table:style-name="ce3">
            <text:p>336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7" table:style-name="ce3">
            <text:p>179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6" table:style-name="ce3">
            <text:p>252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9" table:style-name="ce3">
            <text:p>312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0" table:style-name="ce3">
            <text:p>1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9" table:style-name="ce3">
            <text:p>2729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73.36" table:style-name="ce3">
            <text:p>673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8" table:style-name="ce3">
            <text:p>323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37" table:style-name="ce3">
            <text:p>2237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67" table:style-name="ce3">
            <text:p>316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2" table:style-name="ce3">
            <text:p>203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7" table:style-name="ce3">
            <text:p>2717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9" table:style-name="ce3">
            <text:p>2719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4" table:style-name="ce3">
            <text:p>340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4" table:style-name="ce3">
            <text:p>203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9" table:style-name="ce3">
            <text:p>244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6" table:style-name="ce3">
            <text:p>210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3" table:style-name="ce3">
            <text:p>203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4" table:style-name="ce3">
            <text:p>2704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1" table:style-name="ce3">
            <text:p>328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8" table:style-name="ce3">
            <text:p>244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9" table:style-name="ce3">
            <text:p>327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4" table:style-name="ce3">
            <text:p>288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4" table:style-name="ce3">
            <text:p>206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7" table:style-name="ce3">
            <text:p>337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6" table:style-name="ce3">
            <text:p>212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7" table:style-name="ce3">
            <text:p>324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39" table:style-name="ce3">
            <text:p>2239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0" table:style-name="ce3">
            <text:p>2450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10" table:style-name="ce3">
            <text:p>311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4" table:style-name="ce3">
            <text:p>301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5" table:style-name="ce3">
            <text:p>328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4" table:style-name="ce3">
            <text:p>328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0" table:style-name="ce3">
            <text:p>293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27" table:style-name="ce3">
            <text:p>242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061.2800000000002" table:style-name="ce3">
            <text:p>2061,2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29" table:style-name="ce3">
            <text:p>242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ggi di riscossione</text:p>
          </table:table-cell>
          <table:table-cell office:value-type="float" office:value="546.88" table:style-name="ce3">
            <text:p>546,8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30" table:style-name="ce3">
            <text:p>243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ggi di riscossione</text:p>
          </table:table-cell>
          <table:table-cell office:value-type="float" office:value="49453.120000000003" table:style-name="ce3">
            <text:p>49453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28" table:style-name="ce3">
            <text:p>242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0000" table:style-name="ce3">
            <text:p>50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9" table:style-name="ce3">
            <text:p>292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3" table:style-name="ce3">
            <text:p>328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6" table:style-name="ce3">
            <text:p>328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2" table:style-name="ce3">
            <text:p>328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4" table:style-name="ce3">
            <text:p>327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3" table:style-name="ce3">
            <text:p>327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11" table:style-name="ce3">
            <text:p>1911</text:p>
          </table:table-cell>
          <table:table-cell office:value-type="string" table:style-name="ce3">
            <text:p>10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060.8" table:style-name="ce3">
            <text:p>1060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9" table:style-name="ce3">
            <text:p>336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5.2" table:style-name="ce3">
            <text:p>55,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2" table:style-name="ce3">
            <text:p>319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53" table:style-name="ce3">
            <text:p>195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346.17" table:style-name="ce3">
            <text:p>1346,1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52" table:style-name="ce3">
            <text:p>195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2143.02" table:style-name="ce3">
            <text:p>12143,0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54" table:style-name="ce3">
            <text:p>195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4371.77" table:style-name="ce3">
            <text:p>54371,7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7" table:style-name="ce3">
            <text:p>328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9" table:style-name="ce3">
            <text:p>319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0" table:style-name="ce3">
            <text:p>328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8" table:style-name="ce3">
            <text:p>292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12" table:style-name="ce3">
            <text:p>2312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5" table:style-name="ce3">
            <text:p>327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99" table:style-name="ce3">
            <text:p>199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6" table:style-name="ce3">
            <text:p>3176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1" table:style-name="ce3">
            <text:p>318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8" table:style-name="ce3">
            <text:p>328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0" table:style-name="ce3">
            <text:p>2240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6" table:style-name="ce3">
            <text:p>289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0" table:style-name="ce3">
            <text:p>337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2" table:style-name="ce3">
            <text:p>214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7" table:style-name="ce3">
            <text:p>289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50" table:style-name="ce3">
            <text:p>195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382.98" table:style-name="ce3">
            <text:p>5382,9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51" table:style-name="ce3">
            <text:p>195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2477.97" table:style-name="ce3">
            <text:p>62477,9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1" table:style-name="ce3">
            <text:p>319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1" table:style-name="ce3">
            <text:p>337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9" table:style-name="ce3">
            <text:p>323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8" table:style-name="ce3">
            <text:p>317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68" table:style-name="ce3">
            <text:p>316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3" table:style-name="ce3">
            <text:p>346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8" table:style-name="ce3">
            <text:p>179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7" table:style-name="ce3">
            <text:p>252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0" table:style-name="ce3">
            <text:p>313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8" table:style-name="ce3">
            <text:p>327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0" table:style-name="ce3">
            <text:p>338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3" table:style-name="ce3">
            <text:p>320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16" table:style-name="ce3">
            <text:p>3516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7.5" table:style-name="ce3">
            <text:p>45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3" table:style-name="ce3">
            <text:p>207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6" table:style-name="ce3">
            <text:p>327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1" table:style-name="ce3">
            <text:p>2451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5" table:style-name="ce3">
            <text:p>2705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6" table:style-name="ce3">
            <text:p>209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9" table:style-name="ce3">
            <text:p>337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09" table:style-name="ce3">
            <text:p>3609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59.6" table:style-name="ce3">
            <text:p>759,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4" table:style-name="ce3">
            <text:p>209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3" table:style-name="ce3">
            <text:p>323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2" table:style-name="ce3">
            <text:p>337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5" table:style-name="ce3">
            <text:p>209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24" table:style-name="ce3">
            <text:p>302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5.52000000000001" table:style-name="ce3">
            <text:p>155,5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24" table:style-name="ce3">
            <text:p>302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40" table:style-name="ce3">
            <text:p>84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89" table:style-name="ce3">
            <text:p>328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68" table:style-name="ce3">
            <text:p>336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21" table:style-name="ce3">
            <text:p>262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0.08" table:style-name="ce3">
            <text:p>470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1" table:style-name="ce3">
            <text:p>2731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78" table:style-name="ce3">
            <text:p>247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2057.37" table:style-name="ce3">
            <text:p>2057,3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3" table:style-name="ce3">
            <text:p>337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49" table:style-name="ce3">
            <text:p>194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02767.28" table:style-name="ce3">
            <text:p>102767,2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0" table:style-name="ce3">
            <text:p>321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3" table:style-name="ce3">
            <text:p>205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3" table:style-name="ce3">
            <text:p>288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3" table:style-name="ce3">
            <text:p>213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2" table:style-name="ce3">
            <text:p>295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4" table:style-name="ce3">
            <text:p>337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4" table:style-name="ce3">
            <text:p>205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4" table:style-name="ce3">
            <text:p>202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8" table:style-name="ce3">
            <text:p>337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5" table:style-name="ce3">
            <text:p>337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0" table:style-name="ce3">
            <text:p>179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58.2" table:style-name="ce3">
            <text:p>358,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8" table:style-name="ce3">
            <text:p>286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77" table:style-name="ce3">
            <text:p>327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2" table:style-name="ce3">
            <text:p>273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76" table:style-name="ce3">
            <text:p>337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4" table:style-name="ce3">
            <text:p>207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3" table:style-name="ce3">
            <text:p>2733</text:p>
          </table:table-cell>
          <table:table-cell office:value-type="string" table:style-name="ce3">
            <text:p>24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5" table:style-name="ce3">
            <text:p>318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5" table:style-name="ce3">
            <text:p>301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1" table:style-name="ce3">
            <text:p>293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5" table:style-name="ce3">
            <text:p>204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5" table:style-name="ce3">
            <text:p>338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72" table:style-name="ce3">
            <text:p>197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9.76" table:style-name="ce3">
            <text:p>1089,7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01" table:style-name="ce3">
            <text:p>260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93.54" table:style-name="ce3">
            <text:p>793,5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97" table:style-name="ce3">
            <text:p>3697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0.52" table:style-name="ce3">
            <text:p>1030,5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5" table:style-name="ce3">
            <text:p>207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6" table:style-name="ce3">
            <text:p>338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1" table:style-name="ce3">
            <text:p>321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2" table:style-name="ce3">
            <text:p>3382</text:p>
          </table:table-cell>
          <table:table-cell office:value-type="string" table:style-name="ce3">
            <text:p>20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1" table:style-name="ce3">
            <text:p>200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3" table:style-name="ce3">
            <text:p>338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4" table:style-name="ce3">
            <text:p>338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0" table:style-name="ce3">
            <text:p>312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6" table:style-name="ce3">
            <text:p>254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1" table:style-name="ce3">
            <text:p>186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3" table:style-name="ce3">
            <text:p>294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7" table:style-name="ce3">
            <text:p>338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9" table:style-name="ce3">
            <text:p>290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4" table:style-name="ce3">
            <text:p>286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5" table:style-name="ce3">
            <text:p>286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5" table:style-name="ce3">
            <text:p>179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4" table:style-name="ce3">
            <text:p>252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7" table:style-name="ce3">
            <text:p>312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1" table:style-name="ce3">
            <text:p>338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1" table:style-name="ce3">
            <text:p>2741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0" table:style-name="ce3">
            <text:p>292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7" table:style-name="ce3">
            <text:p>212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8" table:style-name="ce3">
            <text:p>338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8" table:style-name="ce3">
            <text:p>208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5" table:style-name="ce3">
            <text:p>211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2" table:style-name="ce3">
            <text:p>325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9" table:style-name="ce3">
            <text:p>322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3" table:style-name="ce3">
            <text:p>319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6" table:style-name="ce3">
            <text:p>2706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0" table:style-name="ce3">
            <text:p>200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5" table:style-name="ce3">
            <text:p>319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0" table:style-name="ce3">
            <text:p>329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4" table:style-name="ce3">
            <text:p>323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4" table:style-name="ce3">
            <text:p>213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0" table:style-name="ce3">
            <text:p>2720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9" table:style-name="ce3">
            <text:p>179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8" table:style-name="ce3">
            <text:p>252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1" table:style-name="ce3">
            <text:p>313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7" table:style-name="ce3">
            <text:p>208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1" table:style-name="ce3">
            <text:p>292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6" table:style-name="ce3">
            <text:p>325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56" table:style-name="ce3">
            <text:p>3156</text:p>
          </table:table-cell>
          <table:table-cell office:value-type="string" table:style-name="ce3">
            <text:p>07/06/2024</text:p>
          </table:table-cell>
          <table:table-cell office:value-type="string" table:style-name="ce3">
            <text:p>Beni immobili</text:p>
          </table:table-cell>
          <table:table-cell office:value-type="float" office:value="4002.09" table:style-name="ce3">
            <text:p>4002,0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0" table:style-name="ce3">
            <text:p>291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53" table:style-name="ce3">
            <text:p>2853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Altri servizi</text:p>
          </table:table-cell>
          <table:table-cell office:value-type="float" office:value="2000" table:style-name="ce3">
            <text:p>2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3" table:style-name="ce3">
            <text:p>214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1" table:style-name="ce3">
            <text:p>312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7" table:style-name="ce3">
            <text:p>254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2" table:style-name="ce3">
            <text:p>186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1" table:style-name="ce3">
            <text:p>339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00" table:style-name="ce3">
            <text:p>3600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8.48" table:style-name="ce3">
            <text:p>8,4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98" table:style-name="ce3">
            <text:p>359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beni di consumo</text:p>
          </table:table-cell>
          <table:table-cell office:value-type="float" office:value="7.29" table:style-name="ce3">
            <text:p>7,2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99" table:style-name="ce3">
            <text:p>3599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servizi</text:p>
          </table:table-cell>
          <table:table-cell office:value-type="float" office:value="22.54" table:style-name="ce3">
            <text:p>22,5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90" table:style-name="ce3">
            <text:p>199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beni di consumo</text:p>
          </table:table-cell>
          <table:table-cell office:value-type="float" office:value="27.84" table:style-name="ce3">
            <text:p>27,8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71" table:style-name="ce3">
            <text:p>1871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6.32" table:style-name="ce3">
            <text:p>106,3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4" table:style-name="ce3">
            <text:p>339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89" table:style-name="ce3">
            <text:p>338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917" table:style-name="ce3">
            <text:p>191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657.63" table:style-name="ce3">
            <text:p>17657,6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1" table:style-name="ce3">
            <text:p>179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2" table:style-name="ce3">
            <text:p>245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0" table:style-name="ce3">
            <text:p>339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5" table:style-name="ce3">
            <text:p>205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75" table:style-name="ce3">
            <text:p>247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beni di consumo</text:p>
          </table:table-cell>
          <table:table-cell office:value-type="float" office:value="1551" table:style-name="ce3">
            <text:p>155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49" table:style-name="ce3">
            <text:p>3649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0" table:style-name="ce3">
            <text:p>320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69" table:style-name="ce3">
            <text:p>3169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1" table:style-name="ce3">
            <text:p>291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0" table:style-name="ce3">
            <text:p>290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6" table:style-name="ce3">
            <text:p>329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8" table:style-name="ce3">
            <text:p>289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7" table:style-name="ce3">
            <text:p>329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1" table:style-name="ce3">
            <text:p>329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1" table:style-name="ce3">
            <text:p>2721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2" table:style-name="ce3">
            <text:p>329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0" table:style-name="ce3">
            <text:p>324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4" table:style-name="ce3">
            <text:p>329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5" table:style-name="ce3">
            <text:p>288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61" table:style-name="ce3">
            <text:p>3661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42.38" table:style-name="ce3">
            <text:p>4142,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5" table:style-name="ce3">
            <text:p>329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3" table:style-name="ce3">
            <text:p>329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5" table:style-name="ce3">
            <text:p>206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55" table:style-name="ce3">
            <text:p>225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0" table:style-name="ce3">
            <text:p>317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3" table:style-name="ce3">
            <text:p>339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2" table:style-name="ce3">
            <text:p>339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5" table:style-name="ce3">
            <text:p>339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4" table:style-name="ce3">
            <text:p>214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9" table:style-name="ce3">
            <text:p>289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5" table:style-name="ce3">
            <text:p>213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8" table:style-name="ce3">
            <text:p>212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1" table:style-name="ce3">
            <text:p>2241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" table:style-name="ce3">
            <text:p>4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7" table:style-name="ce3">
            <text:p>209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8" table:style-name="ce3">
            <text:p>329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2" table:style-name="ce3">
            <text:p>293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30" table:style-name="ce3">
            <text:p>183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234.9399999999996" table:style-name="ce3">
            <text:p>5234,9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6" table:style-name="ce3">
            <text:p>207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1" table:style-name="ce3">
            <text:p>340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1" table:style-name="ce3">
            <text:p>201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3" table:style-name="ce3">
            <text:p>245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5" table:style-name="ce3">
            <text:p>214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8" table:style-name="ce3">
            <text:p>339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2" table:style-name="ce3">
            <text:p>312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8" table:style-name="ce3">
            <text:p>254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3" table:style-name="ce3">
            <text:p>186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6" table:style-name="ce3">
            <text:p>288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16" table:style-name="ce3">
            <text:p>251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servizi</text:p>
          </table:table-cell>
          <table:table-cell office:value-type="float" office:value="108.24" table:style-name="ce3">
            <text:p>108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2" table:style-name="ce3">
            <text:p>340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99" table:style-name="ce3">
            <text:p>329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6" table:style-name="ce3">
            <text:p>339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2" table:style-name="ce3">
            <text:p>291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0" table:style-name="ce3">
            <text:p>330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1" table:style-name="ce3">
            <text:p>330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6" table:style-name="ce3">
            <text:p>330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80.8" table:style-name="ce3">
            <text:p>80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9" table:style-name="ce3">
            <text:p>330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2" table:style-name="ce3">
            <text:p>321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3" table:style-name="ce3">
            <text:p>330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4" table:style-name="ce3">
            <text:p>330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5" table:style-name="ce3">
            <text:p>3305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3" table:style-name="ce3">
            <text:p>293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7" table:style-name="ce3">
            <text:p>317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6" table:style-name="ce3">
            <text:p>214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4" table:style-name="ce3">
            <text:p>245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7" table:style-name="ce3">
            <text:p>2707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2" table:style-name="ce3">
            <text:p>330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9" table:style-name="ce3">
            <text:p>286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7" table:style-name="ce3">
            <text:p>207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2" table:style-name="ce3">
            <text:p>274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4" table:style-name="ce3">
            <text:p>322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6" table:style-name="ce3">
            <text:p>205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2" table:style-name="ce3">
            <text:p>292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7" table:style-name="ce3">
            <text:p>339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4" table:style-name="ce3">
            <text:p>2734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5" table:style-name="ce3">
            <text:p>245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4" table:style-name="ce3">
            <text:p>320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5" table:style-name="ce3">
            <text:p>203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5" table:style-name="ce3">
            <text:p>202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6" table:style-name="ce3">
            <text:p>206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0" table:style-name="ce3">
            <text:p>340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7" table:style-name="ce3">
            <text:p>330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99" table:style-name="ce3">
            <text:p>2999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Beni immobili</text:p>
          </table:table-cell>
          <table:table-cell office:value-type="float" office:value="3045.12" table:style-name="ce3">
            <text:p>3045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8" table:style-name="ce3">
            <text:p>200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7" table:style-name="ce3">
            <text:p>325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80.8" table:style-name="ce3">
            <text:p>80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3" table:style-name="ce3">
            <text:p>291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08" table:style-name="ce3">
            <text:p>330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3" table:style-name="ce3">
            <text:p>295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99" table:style-name="ce3">
            <text:p>339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0" table:style-name="ce3">
            <text:p>180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29" table:style-name="ce3">
            <text:p>252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2" table:style-name="ce3">
            <text:p>313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2" table:style-name="ce3">
            <text:p>204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6" table:style-name="ce3">
            <text:p>301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2" table:style-name="ce3">
            <text:p>206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23" table:style-name="ce3">
            <text:p>2323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9" table:style-name="ce3">
            <text:p>181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00" table:style-name="ce3">
            <text:p>3000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3" table:style-name="ce3">
            <text:p>340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3" table:style-name="ce3">
            <text:p>312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9" table:style-name="ce3">
            <text:p>254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4" table:style-name="ce3">
            <text:p>186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2" table:style-name="ce3">
            <text:p>201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50" table:style-name="ce3">
            <text:p>255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5" table:style-name="ce3">
            <text:p>1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3" table:style-name="ce3">
            <text:p>274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2" table:style-name="ce3">
            <text:p>331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7" table:style-name="ce3">
            <text:p>288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3" table:style-name="ce3">
            <text:p>200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2" table:style-name="ce3">
            <text:p>200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7" table:style-name="ce3">
            <text:p>3407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5" table:style-name="ce3">
            <text:p>293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3" table:style-name="ce3">
            <text:p>331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6" table:style-name="ce3">
            <text:p>203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7" table:style-name="ce3">
            <text:p>301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7" table:style-name="ce3">
            <text:p>321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7" table:style-name="ce3">
            <text:p>206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0" table:style-name="ce3">
            <text:p>287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2" table:style-name="ce3">
            <text:p>180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1" table:style-name="ce3">
            <text:p>253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4" table:style-name="ce3">
            <text:p>313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00" table:style-name="ce3">
            <text:p>1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3" table:style-name="ce3">
            <text:p>341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5" table:style-name="ce3">
            <text:p>2745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4" table:style-name="ce3">
            <text:p>291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9" table:style-name="ce3">
            <text:p>340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7" table:style-name="ce3">
            <text:p>331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8" table:style-name="ce3">
            <text:p>207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4" table:style-name="ce3">
            <text:p>331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5" table:style-name="ce3">
            <text:p>295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8" table:style-name="ce3">
            <text:p>340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6" table:style-name="ce3">
            <text:p>202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4" table:style-name="ce3">
            <text:p>2744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3" table:style-name="ce3">
            <text:p>211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2" table:style-name="ce3">
            <text:p>207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33" table:style-name="ce3">
            <text:p>183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465.58" table:style-name="ce3">
            <text:p>3465,5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1" table:style-name="ce3">
            <text:p>341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3" table:style-name="ce3">
            <text:p>201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1" table:style-name="ce3">
            <text:p>180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0" table:style-name="ce3">
            <text:p>6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0" table:style-name="ce3">
            <text:p>253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0" table:style-name="ce3">
            <text:p>6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3" table:style-name="ce3">
            <text:p>313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80" table:style-name="ce3">
            <text:p>6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7" table:style-name="ce3">
            <text:p>214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2" table:style-name="ce3">
            <text:p>341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5" table:style-name="ce3">
            <text:p>331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3" table:style-name="ce3">
            <text:p>325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8" table:style-name="ce3">
            <text:p>245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9" table:style-name="ce3">
            <text:p>212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7" table:style-name="ce3">
            <text:p>2457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7" table:style-name="ce3">
            <text:p>335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0" table:style-name="ce3">
            <text:p>3410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3" table:style-name="ce3">
            <text:p>272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2" table:style-name="ce3">
            <text:p>205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6" table:style-name="ce3">
            <text:p>331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6" table:style-name="ce3">
            <text:p>245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6" table:style-name="ce3">
            <text:p>293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4" table:style-name="ce3">
            <text:p>324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6" table:style-name="ce3">
            <text:p>204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8" table:style-name="ce3">
            <text:p>331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59" table:style-name="ce3">
            <text:p>245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8" table:style-name="ce3">
            <text:p>288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0" table:style-name="ce3">
            <text:p>331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1" table:style-name="ce3">
            <text:p>331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19" table:style-name="ce3">
            <text:p>331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5" table:style-name="ce3">
            <text:p>342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5" table:style-name="ce3">
            <text:p>341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4" table:style-name="ce3">
            <text:p>341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7" table:style-name="ce3">
            <text:p>295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9" table:style-name="ce3">
            <text:p>207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54" table:style-name="ce3">
            <text:p>2854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0" table:style-name="ce3">
            <text:p>2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3" table:style-name="ce3">
            <text:p>290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2" table:style-name="ce3">
            <text:p>332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80.8" table:style-name="ce3">
            <text:p>80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4" table:style-name="ce3">
            <text:p>2724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9" table:style-name="ce3">
            <text:p>342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7" table:style-name="ce3">
            <text:p>293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9" table:style-name="ce3">
            <text:p>201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7" table:style-name="ce3">
            <text:p>210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8" table:style-name="ce3">
            <text:p>321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5" table:style-name="ce3">
            <text:p>2735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5" table:style-name="ce3">
            <text:p>2725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2.24" table:style-name="ce3">
            <text:p>532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9" table:style-name="ce3">
            <text:p>288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5" table:style-name="ce3">
            <text:p>180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4" table:style-name="ce3">
            <text:p>253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7" table:style-name="ce3">
            <text:p>313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2" table:style-name="ce3">
            <text:p>318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7" table:style-name="ce3">
            <text:p>2737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6" table:style-name="ce3">
            <text:p>322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6" table:style-name="ce3">
            <text:p>2746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6" table:style-name="ce3">
            <text:p>295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1" table:style-name="ce3">
            <text:p>317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4" table:style-name="ce3">
            <text:p>295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6" table:style-name="ce3">
            <text:p>341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0" table:style-name="ce3">
            <text:p>2460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7" table:style-name="ce3">
            <text:p>341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8" table:style-name="ce3">
            <text:p>293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8" table:style-name="ce3">
            <text:p>335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7" table:style-name="ce3">
            <text:p>2247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0" table:style-name="ce3">
            <text:p>2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60" table:style-name="ce3">
            <text:p>3660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54.75" table:style-name="ce3">
            <text:p>1754,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88" table:style-name="ce3">
            <text:p>348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30.43" table:style-name="ce3">
            <text:p>2030,4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50" table:style-name="ce3">
            <text:p>2350</text:p>
          </table:table-cell>
          <table:table-cell office:value-type="string" table:style-name="ce3">
            <text:p>06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24.95" table:style-name="ce3">
            <text:p>2624,9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8" table:style-name="ce3">
            <text:p>210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0" table:style-name="ce3">
            <text:p>332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3" table:style-name="ce3">
            <text:p>332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6" table:style-name="ce3">
            <text:p>347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4" table:style-name="ce3">
            <text:p>201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8" table:style-name="ce3">
            <text:p>214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8" table:style-name="ce3">
            <text:p>341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6" table:style-name="ce3">
            <text:p>2726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3" table:style-name="ce3">
            <text:p>180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2" table:style-name="ce3">
            <text:p>253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5" table:style-name="ce3">
            <text:p>313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19" table:style-name="ce3">
            <text:p>341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8" table:style-name="ce3">
            <text:p>206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4" table:style-name="ce3">
            <text:p>290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7" table:style-name="ce3">
            <text:p>318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7" table:style-name="ce3">
            <text:p>203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9" table:style-name="ce3">
            <text:p>200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8" table:style-name="ce3">
            <text:p>209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0" table:style-name="ce3">
            <text:p>342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1" table:style-name="ce3">
            <text:p>287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4" table:style-name="ce3">
            <text:p>180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3" table:style-name="ce3">
            <text:p>253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6" table:style-name="ce3">
            <text:p>313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5" table:style-name="ce3">
            <text:p>317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5" table:style-name="ce3">
            <text:p>186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6" table:style-name="ce3">
            <text:p>319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1" table:style-name="ce3">
            <text:p>342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2" table:style-name="ce3">
            <text:p>290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2" table:style-name="ce3">
            <text:p>342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1" table:style-name="ce3">
            <text:p>2461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8" table:style-name="ce3">
            <text:p>295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3" table:style-name="ce3">
            <text:p>342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0" table:style-name="ce3">
            <text:p>208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0" table:style-name="ce3">
            <text:p>289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4" table:style-name="ce3">
            <text:p>200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2" table:style-name="ce3">
            <text:p>179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0" table:style-name="ce3">
            <text:p>19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2" table:style-name="ce3">
            <text:p>2242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6" table:style-name="ce3">
            <text:p>2736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8" table:style-name="ce3">
            <text:p>342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5" table:style-name="ce3">
            <text:p>340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2" table:style-name="ce3">
            <text:p>287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89" table:style-name="ce3">
            <text:p>348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4" table:style-name="ce3">
            <text:p>342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7" table:style-name="ce3">
            <text:p>211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8" table:style-name="ce3">
            <text:p>2708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2.24" table:style-name="ce3">
            <text:p>532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2" table:style-name="ce3">
            <text:p>2462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1" table:style-name="ce3">
            <text:p>332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7" table:style-name="ce3">
            <text:p>202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7" table:style-name="ce3">
            <text:p>342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26" table:style-name="ce3">
            <text:p>342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3" table:style-name="ce3">
            <text:p>246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3" table:style-name="ce3">
            <text:p>2443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80" table:style-name="ce3">
            <text:p>248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2975" table:style-name="ce3">
            <text:p>29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6" table:style-name="ce3">
            <text:p>3186</text:p>
          </table:table-cell>
          <table:table-cell office:value-type="string" table:style-name="ce3">
            <text:p>20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06" table:style-name="ce3">
            <text:p>340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9" table:style-name="ce3">
            <text:p>210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2" table:style-name="ce3">
            <text:p>272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0" table:style-name="ce3">
            <text:p>211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7" table:style-name="ce3">
            <text:p>205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44" table:style-name="ce3">
            <text:p>244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7" table:style-name="ce3">
            <text:p>2747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1" table:style-name="ce3">
            <text:p>289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6" table:style-name="ce3">
            <text:p>211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0" table:style-name="ce3">
            <text:p>343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9" table:style-name="ce3">
            <text:p>287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3" table:style-name="ce3">
            <text:p>2043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5" table:style-name="ce3">
            <text:p>322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8" table:style-name="ce3">
            <text:p>203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8" table:style-name="ce3">
            <text:p>3438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7" table:style-name="ce3">
            <text:p>343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6" table:style-name="ce3">
            <text:p>343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4" table:style-name="ce3">
            <text:p>325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58" table:style-name="ce3">
            <text:p>185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89.79" table:style-name="ce3">
            <text:p>989,7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70" table:style-name="ce3">
            <text:p>257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01.93" table:style-name="ce3">
            <text:p>1901,9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11" table:style-name="ce3">
            <text:p>3511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72.23" table:style-name="ce3">
            <text:p>1172,2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5" table:style-name="ce3">
            <text:p>290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9" table:style-name="ce3">
            <text:p>208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7" table:style-name="ce3">
            <text:p>180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6" table:style-name="ce3">
            <text:p>2536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9" table:style-name="ce3">
            <text:p>3139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.5" table:style-name="ce3">
            <text:p>242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1" table:style-name="ce3">
            <text:p>343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3" table:style-name="ce3">
            <text:p>287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8" table:style-name="ce3">
            <text:p>332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0" table:style-name="ce3">
            <text:p>204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9" table:style-name="ce3">
            <text:p>203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24" table:style-name="ce3">
            <text:p>2324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20" table:style-name="ce3">
            <text:p>182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01" table:style-name="ce3">
            <text:p>3001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9" table:style-name="ce3">
            <text:p>214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0" table:style-name="ce3">
            <text:p>2710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5" table:style-name="ce3">
            <text:p>332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9" table:style-name="ce3">
            <text:p>209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0" table:style-name="ce3">
            <text:p>213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5" table:style-name="ce3">
            <text:p>320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8" table:style-name="ce3">
            <text:p>202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1" table:style-name="ce3">
            <text:p>2711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4" table:style-name="ce3">
            <text:p>332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9" table:style-name="ce3">
            <text:p>295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6" table:style-name="ce3">
            <text:p>213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3" table:style-name="ce3">
            <text:p>292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8" table:style-name="ce3">
            <text:p>2738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9" table:style-name="ce3">
            <text:p>3329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6" table:style-name="ce3">
            <text:p>332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8" table:style-name="ce3">
            <text:p>211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71" table:style-name="ce3">
            <text:p>3571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436.71" table:style-name="ce3">
            <text:p>3436,7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9" table:style-name="ce3">
            <text:p>321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10" table:style-name="ce3">
            <text:p>3510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2400" table:style-name="ce3">
            <text:p>2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0" table:style-name="ce3">
            <text:p>212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4" table:style-name="ce3">
            <text:p>319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6" table:style-name="ce3">
            <text:p>320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7" table:style-name="ce3">
            <text:p>204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4" table:style-name="ce3">
            <text:p>2244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1" table:style-name="ce3">
            <text:p>320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50" table:style-name="ce3">
            <text:p>3650</text:p>
          </table:table-cell>
          <table:table-cell office:value-type="string" table:style-name="ce3">
            <text:p>28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2" table:style-name="ce3">
            <text:p>3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6" table:style-name="ce3">
            <text:p>180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5" table:style-name="ce3">
            <text:p>253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310" table:style-name="ce3">
            <text:p>131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38" table:style-name="ce3">
            <text:p>313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09" table:style-name="ce3">
            <text:p>2709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5" table:style-name="ce3">
            <text:p>323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99" table:style-name="ce3">
            <text:p>3699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servizi</text:p>
          </table:table-cell>
          <table:table-cell office:value-type="float" office:value="639.89" table:style-name="ce3">
            <text:p>639,8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99" table:style-name="ce3">
            <text:p>3699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servizi</text:p>
          </table:table-cell>
          <table:table-cell office:value-type="float" office:value="1127.9000000000001" table:style-name="ce3">
            <text:p>1127,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99" table:style-name="ce3">
            <text:p>3699</text:p>
          </table:table-cell>
          <table:table-cell office:value-type="string" table:style-name="ce3">
            <text:p>26/06/2024</text:p>
          </table:table-cell>
          <table:table-cell office:value-type="string" table:style-name="ce3">
            <text:p>Altri servizi</text:p>
          </table:table-cell>
          <table:table-cell office:value-type="float" office:value="1257.17" table:style-name="ce3">
            <text:p>1257,1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3" table:style-name="ce3">
            <text:p>344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4" table:style-name="ce3">
            <text:p>294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23" table:style-name="ce3">
            <text:p>3523</text:p>
          </table:table-cell>
          <table:table-cell office:value-type="string" table:style-name="ce3">
            <text:p>14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20" table:style-name="ce3">
            <text:p>5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7" table:style-name="ce3">
            <text:p>322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5" table:style-name="ce3">
            <text:p>2465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36" table:style-name="ce3">
            <text:p>303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9.97" table:style-name="ce3">
            <text:p>369,9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03" table:style-name="ce3">
            <text:p>310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3.35" table:style-name="ce3">
            <text:p>143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86" table:style-name="ce3">
            <text:p>3586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1.08" table:style-name="ce3">
            <text:p>281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2" table:style-name="ce3">
            <text:p>324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4" table:style-name="ce3">
            <text:p>344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0" table:style-name="ce3">
            <text:p>333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9" table:style-name="ce3">
            <text:p>211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5" table:style-name="ce3">
            <text:p>325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2" table:style-name="ce3">
            <text:p>344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0" table:style-name="ce3">
            <text:p>202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9" table:style-name="ce3">
            <text:p>324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27" table:style-name="ce3">
            <text:p>332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3" table:style-name="ce3">
            <text:p>2243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2" table:style-name="ce3">
            <text:p>317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4" table:style-name="ce3">
            <text:p>343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2" table:style-name="ce3">
            <text:p>343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3" table:style-name="ce3">
            <text:p>343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4" table:style-name="ce3">
            <text:p>2464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50" table:style-name="ce3">
            <text:p>215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5" table:style-name="ce3">
            <text:p>343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39" table:style-name="ce3">
            <text:p>343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0" table:style-name="ce3">
            <text:p>344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11" table:style-name="ce3">
            <text:p>311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9" table:style-name="ce3">
            <text:p>301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1" table:style-name="ce3">
            <text:p>344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93" table:style-name="ce3">
            <text:p>3493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18" table:style-name="ce3">
            <text:p>301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" table:style-name="ce3">
            <text:p>2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1" table:style-name="ce3">
            <text:p>208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47" table:style-name="ce3">
            <text:p>3547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1" table:style-name="ce3">
            <text:p>204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9" table:style-name="ce3">
            <text:p>206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5" table:style-name="ce3">
            <text:p>344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5.2" table:style-name="ce3">
            <text:p>55,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4" table:style-name="ce3">
            <text:p>292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9" table:style-name="ce3">
            <text:p>180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8" table:style-name="ce3">
            <text:p>2538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1" table:style-name="ce3">
            <text:p>3141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" table:style-name="ce3">
            <text:p>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1" table:style-name="ce3">
            <text:p>288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5" table:style-name="ce3">
            <text:p>292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0" table:style-name="ce3">
            <text:p>345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80" table:style-name="ce3">
            <text:p>288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1" table:style-name="ce3">
            <text:p>333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8" table:style-name="ce3">
            <text:p>204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60" table:style-name="ce3">
            <text:p>296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08" table:style-name="ce3">
            <text:p>180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7" table:style-name="ce3">
            <text:p>2537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950" table:style-name="ce3">
            <text:p>19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0" table:style-name="ce3">
            <text:p>3140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2" table:style-name="ce3">
            <text:p>2712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2.24" table:style-name="ce3">
            <text:p>532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9" table:style-name="ce3">
            <text:p>325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1" table:style-name="ce3">
            <text:p>345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6" table:style-name="ce3">
            <text:p>186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2" table:style-name="ce3">
            <text:p>320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4" table:style-name="ce3">
            <text:p>2874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6" table:style-name="ce3">
            <text:p>344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8" table:style-name="ce3">
            <text:p>2748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91.12" table:style-name="ce3">
            <text:p>391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2" table:style-name="ce3">
            <text:p>3332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9" table:style-name="ce3">
            <text:p>202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7" table:style-name="ce3">
            <text:p>344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6" table:style-name="ce3">
            <text:p>323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5" table:style-name="ce3">
            <text:p>294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6" table:style-name="ce3">
            <text:p>291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93" table:style-name="ce3">
            <text:p>179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5" table:style-name="ce3">
            <text:p>291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3" table:style-name="ce3">
            <text:p>345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51" table:style-name="ce3">
            <text:p>3651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8" table:style-name="ce3">
            <text:p>344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1" table:style-name="ce3">
            <text:p>324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6" table:style-name="ce3">
            <text:p>246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7" table:style-name="ce3">
            <text:p>320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49" table:style-name="ce3">
            <text:p>2749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5" table:style-name="ce3">
            <text:p>333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4" table:style-name="ce3">
            <text:p>333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8" table:style-name="ce3">
            <text:p>290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6" table:style-name="ce3">
            <text:p>333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8" table:style-name="ce3">
            <text:p>2248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00" table:style-name="ce3">
            <text:p>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2" table:style-name="ce3">
            <text:p>345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1" table:style-name="ce3">
            <text:p>211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5" table:style-name="ce3">
            <text:p>2875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3" table:style-name="ce3">
            <text:p>333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5" table:style-name="ce3">
            <text:p>200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65" table:style-name="ce3">
            <text:p>3665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0" table:style-name="ce3">
            <text:p>15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5" table:style-name="ce3">
            <text:p>201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5" table:style-name="ce3">
            <text:p>3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49" table:style-name="ce3">
            <text:p>344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6" table:style-name="ce3">
            <text:p>287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8" table:style-name="ce3">
            <text:p>345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4" table:style-name="ce3">
            <text:p>345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8" table:style-name="ce3">
            <text:p>213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0" table:style-name="ce3">
            <text:p>1810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39" table:style-name="ce3">
            <text:p>2539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2" table:style-name="ce3">
            <text:p>314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82" table:style-name="ce3">
            <text:p>208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7" table:style-name="ce3">
            <text:p>345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3" table:style-name="ce3">
            <text:p>2713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1" table:style-name="ce3">
            <text:p>346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6" table:style-name="ce3">
            <text:p>290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72" table:style-name="ce3">
            <text:p>3672</text:p>
          </table:table-cell>
          <table:table-cell office:value-type="string" table:style-name="ce3">
            <text:p>27/06/2024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69582" table:style-name="ce3">
            <text:p>6958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6" table:style-name="ce3">
            <text:p>238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0" table:style-name="ce3">
            <text:p>1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1" table:style-name="ce3">
            <text:p>305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7" table:style-name="ce3">
            <text:p>305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58.5" table:style-name="ce3">
            <text:p>5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2" table:style-name="ce3">
            <text:p>236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3" table:style-name="ce3">
            <text:p>4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4" table:style-name="ce3">
            <text:p>238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69" table:style-name="ce3">
            <text:p>6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4" table:style-name="ce3">
            <text:p>305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104" table:style-name="ce3">
            <text:p>10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5" table:style-name="ce3">
            <text:p>305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270" table:style-name="ce3">
            <text:p>27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6" table:style-name="ce3">
            <text:p>305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08.75" table:style-name="ce3">
            <text:p>208,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8" table:style-name="ce3">
            <text:p>307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52" table:style-name="ce3">
            <text:p>5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5" table:style-name="ce3">
            <text:p>173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6" table:style-name="ce3">
            <text:p>173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6.28" table:style-name="ce3">
            <text:p>16,2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6" table:style-name="ce3">
            <text:p>175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139.77000000000001" table:style-name="ce3">
            <text:p>139,7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7" table:style-name="ce3">
            <text:p>175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16" table:style-name="ce3">
            <text:p>1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8" table:style-name="ce3">
            <text:p>175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2.92" table:style-name="ce3">
            <text:p>22,9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3" table:style-name="ce3">
            <text:p>175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81.97" table:style-name="ce3">
            <text:p>81,9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9" table:style-name="ce3">
            <text:p>175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70" table:style-name="ce3">
            <text:p>7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2" table:style-name="ce3">
            <text:p>176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45.41" table:style-name="ce3">
            <text:p>45,4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0" table:style-name="ce3">
            <text:p>176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81.77" table:style-name="ce3">
            <text:p>81,7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4" table:style-name="ce3">
            <text:p>175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.5" table:style-name="ce3">
            <text:p>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5" table:style-name="ce3">
            <text:p>175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3.38" table:style-name="ce3">
            <text:p>83,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1" table:style-name="ce3">
            <text:p>176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32" table:style-name="ce3">
            <text:p>3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3" table:style-name="ce3">
            <text:p>236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6.92" table:style-name="ce3">
            <text:p>266,9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6" table:style-name="ce3">
            <text:p>236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3.46" table:style-name="ce3">
            <text:p>23,4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9" table:style-name="ce3">
            <text:p>236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Utilizzo di beni di terzi</text:p>
          </table:table-cell>
          <table:table-cell office:value-type="float" office:value="8.4" table:style-name="ce3">
            <text:p>8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7" table:style-name="ce3">
            <text:p>236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609.54" table:style-name="ce3">
            <text:p>1609,5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4" table:style-name="ce3">
            <text:p>236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.5" table:style-name="ce3">
            <text:p>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5" table:style-name="ce3">
            <text:p>236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.67" table:style-name="ce3">
            <text:p>31,6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8" table:style-name="ce3">
            <text:p>236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2" table:style-name="ce3">
            <text:p>238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9" table:style-name="ce3">
            <text:p>238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800" table:style-name="ce3">
            <text:p>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0" table:style-name="ce3">
            <text:p>239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30" table:style-name="ce3">
            <text:p>13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7" table:style-name="ce3">
            <text:p>238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.53" table:style-name="ce3">
            <text:p>37,5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1" table:style-name="ce3">
            <text:p>239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950" table:style-name="ce3">
            <text:p>9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2" table:style-name="ce3">
            <text:p>239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2" table:style-name="ce3">
            <text:p>306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23.19" table:style-name="ce3">
            <text:p>23,1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3" table:style-name="ce3">
            <text:p>306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79.27" table:style-name="ce3">
            <text:p>79,2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0" table:style-name="ce3">
            <text:p>306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.68" table:style-name="ce3">
            <text:p>54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1" table:style-name="ce3">
            <text:p>306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.5" table:style-name="ce3">
            <text:p>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4" table:style-name="ce3">
            <text:p>308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20" table:style-name="ce3">
            <text:p>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60" table:style-name="ce3">
            <text:p>4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5" table:style-name="ce3">
            <text:p>306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69" table:style-name="ce3">
            <text:p>26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5" table:style-name="ce3">
            <text:p>306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1.6" table:style-name="ce3">
            <text:p>41,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5" table:style-name="ce3">
            <text:p>306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5" table:style-name="ce3">
            <text:p>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6" table:style-name="ce3">
            <text:p>306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94" table:style-name="ce3">
            <text:p>9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9" table:style-name="ce3">
            <text:p>307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19.09" table:style-name="ce3">
            <text:p>19,0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0" table:style-name="ce3">
            <text:p>308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3.6" table:style-name="ce3">
            <text:p>3,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1" table:style-name="ce3">
            <text:p>237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18" table:style-name="ce3">
            <text:p>11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1" table:style-name="ce3">
            <text:p>237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566" table:style-name="ce3">
            <text:p>56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1" table:style-name="ce3">
            <text:p>237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534" table:style-name="ce3">
            <text:p>153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1" table:style-name="ce3">
            <text:p>237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9" table:style-name="ce3">
            <text:p>4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5" table:style-name="ce3">
            <text:p>238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7.399999999999999" table:style-name="ce3">
            <text:p>17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1" table:style-name="ce3">
            <text:p>236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30" table:style-name="ce3">
            <text:p>13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1" table:style-name="ce3">
            <text:p>237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021" table:style-name="ce3">
            <text:p>102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418" table:style-name="ce3">
            <text:p>41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7" table:style-name="ce3">
            <text:p>7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1" table:style-name="ce3">
            <text:p>16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939" table:style-name="ce3">
            <text:p>93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17" table:style-name="ce3">
            <text:p>31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8" table:style-name="ce3">
            <text:p>176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96" table:style-name="ce3">
            <text:p>9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6" table:style-name="ce3">
            <text:p>177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6" table:style-name="ce3">
            <text:p>176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2" table:style-name="ce3">
            <text:p>3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9" table:style-name="ce3">
            <text:p>174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268" table:style-name="ce3">
            <text:p>2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7" table:style-name="ce3">
            <text:p>16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509" table:style-name="ce3">
            <text:p>50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363" table:style-name="ce3">
            <text:p>236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837" table:style-name="ce3">
            <text:p>83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209" table:style-name="ce3">
            <text:p>20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7" table:style-name="ce3">
            <text:p>176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62" table:style-name="ce3">
            <text:p>6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91" table:style-name="ce3">
            <text:p>309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33.87" table:style-name="ce3">
            <text:p>233,8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7" table:style-name="ce3">
            <text:p>177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47.65" table:style-name="ce3">
            <text:p>147,6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1" table:style-name="ce3">
            <text:p>174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3" table:style-name="ce3">
            <text:p>237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26.55" table:style-name="ce3">
            <text:p>126,5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2" table:style-name="ce3">
            <text:p>307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33" table:style-name="ce3">
            <text:p>3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2" table:style-name="ce3">
            <text:p>174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224.99" table:style-name="ce3">
            <text:p>224,9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3" table:style-name="ce3">
            <text:p>174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19.56" table:style-name="ce3">
            <text:p>119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0" table:style-name="ce3">
            <text:p>174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Utenze e canoni</text:p>
          </table:table-cell>
          <table:table-cell office:value-type="float" office:value="97.39" table:style-name="ce3">
            <text:p>97,3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4" table:style-name="ce3">
            <text:p>174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402.81" table:style-name="ce3">
            <text:p>402,8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4" table:style-name="ce3">
            <text:p>237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5" table:style-name="ce3">
            <text:p>237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280" table:style-name="ce3">
            <text:p>2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6" table:style-name="ce3">
            <text:p>237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335" table:style-name="ce3">
            <text:p>3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7" table:style-name="ce3">
            <text:p>237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425" table:style-name="ce3">
            <text:p>4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8" table:style-name="ce3">
            <text:p>237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650" table:style-name="ce3">
            <text:p>6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0" table:style-name="ce3">
            <text:p>238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5" table:style-name="ce3">
            <text:p>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9" table:style-name="ce3">
            <text:p>237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251.7" table:style-name="ce3">
            <text:p>251,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8" table:style-name="ce3">
            <text:p>239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128.65" table:style-name="ce3">
            <text:p>128,6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7" table:style-name="ce3">
            <text:p>2397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Utenze e canoni</text:p>
          </table:table-cell>
          <table:table-cell office:value-type="float" office:value="136.88999999999999" table:style-name="ce3">
            <text:p>136,8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9" table:style-name="ce3">
            <text:p>2399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302.56" table:style-name="ce3">
            <text:p>302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00" table:style-name="ce3">
            <text:p>240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56" table:style-name="ce3">
            <text:p>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92" table:style-name="ce3">
            <text:p>309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Utenze e canoni</text:p>
          </table:table-cell>
          <table:table-cell office:value-type="float" office:value="136.99" table:style-name="ce3">
            <text:p>136,9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93" table:style-name="ce3">
            <text:p>309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131.75" table:style-name="ce3">
            <text:p>131,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3" table:style-name="ce3">
            <text:p>305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87.66" table:style-name="ce3">
            <text:p>87,6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8" table:style-name="ce3">
            <text:p>174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504.12" table:style-name="ce3">
            <text:p>504,1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5" table:style-name="ce3">
            <text:p>174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6" table:style-name="ce3">
            <text:p>1746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20" table:style-name="ce3">
            <text:p>1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47" table:style-name="ce3">
            <text:p>174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47.54" table:style-name="ce3">
            <text:p>147,5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60" table:style-name="ce3">
            <text:p>236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3" table:style-name="ce3">
            <text:p>239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0" table:style-name="ce3">
            <text:p>2370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0" table:style-name="ce3">
            <text:p>4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0" table:style-name="ce3">
            <text:p>173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6" table:style-name="ce3">
            <text:p>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8" table:style-name="ce3">
            <text:p>173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2" table:style-name="ce3">
            <text:p>305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40" table:style-name="ce3">
            <text:p>4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6" table:style-name="ce3">
            <text:p>308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0" table:style-name="ce3">
            <text:p>2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1" table:style-name="ce3">
            <text:p>308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16.5" table:style-name="ce3">
            <text:p>16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2" table:style-name="ce3">
            <text:p>3082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37.5" table:style-name="ce3">
            <text:p>3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1" table:style-name="ce3">
            <text:p>175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65.400000000000006" table:style-name="ce3">
            <text:p>65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8" table:style-name="ce3">
            <text:p>305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51.82" table:style-name="ce3">
            <text:p>51,8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3" table:style-name="ce3">
            <text:p>308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32.909999999999997" table:style-name="ce3">
            <text:p>32,9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2" table:style-name="ce3">
            <text:p>173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65.84" table:style-name="ce3">
            <text:p>165,8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3" table:style-name="ce3">
            <text:p>173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66.08" table:style-name="ce3">
            <text:p>166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4" table:style-name="ce3">
            <text:p>173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5" table:style-name="ce3">
            <text:p>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0" table:style-name="ce3">
            <text:p>175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39" table:style-name="ce3">
            <text:p>13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7" table:style-name="ce3">
            <text:p>1737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5.4" table:style-name="ce3">
            <text:p>5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5" table:style-name="ce3">
            <text:p>308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8.8000000000000007" table:style-name="ce3">
            <text:p>8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8" table:style-name="ce3">
            <text:p>2388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5" table:style-name="ce3">
            <text:p>176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12.38" table:style-name="ce3">
            <text:p>12,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4" table:style-name="ce3">
            <text:p>306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98" table:style-name="ce3">
            <text:p>9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4" table:style-name="ce3">
            <text:p>176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5.88" table:style-name="ce3">
            <text:p>5,8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3" table:style-name="ce3">
            <text:p>176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579.25" table:style-name="ce3">
            <text:p>579,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7" table:style-name="ce3">
            <text:p>308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5.150000000000006" table:style-name="ce3">
            <text:p>65,1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8" table:style-name="ce3">
            <text:p>308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" table:style-name="ce3">
            <text:p>2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5" table:style-name="ce3">
            <text:p>2395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6.1" table:style-name="ce3">
            <text:p>6,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4" table:style-name="ce3">
            <text:p>2394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5.150000000000006" table:style-name="ce3">
            <text:p>65,1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5" table:style-name="ce3">
            <text:p>3075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41.9" table:style-name="ce3">
            <text:p>41,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6" table:style-name="ce3">
            <text:p>3076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48" table:style-name="ce3">
            <text:p>4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7" table:style-name="ce3">
            <text:p>307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beni di consumo</text:p>
          </table:table-cell>
          <table:table-cell office:value-type="float" office:value="78.36" table:style-name="ce3">
            <text:p>78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1" table:style-name="ce3">
            <text:p>173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beni di consumo</text:p>
          </table:table-cell>
          <table:table-cell office:value-type="float" office:value="369.6" table:style-name="ce3">
            <text:p>369,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3" table:style-name="ce3">
            <text:p>2383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beni di consumo</text:p>
          </table:table-cell>
          <table:table-cell office:value-type="float" office:value="74.900000000000006" table:style-name="ce3">
            <text:p>74,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39" table:style-name="ce3">
            <text:p>173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" table:style-name="ce3">
            <text:p>1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69" table:style-name="ce3">
            <text:p>176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3" table:style-name="ce3">
            <text:p>16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96" table:style-name="ce3">
            <text:p>2396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4.739999999999995" table:style-name="ce3">
            <text:p>64,7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7" table:style-name="ce3">
            <text:p>3067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35.24" table:style-name="ce3">
            <text:p>135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8" table:style-name="ce3">
            <text:p>3068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7.5" table:style-name="ce3">
            <text:p>97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43.8" table:style-name="ce3">
            <text:p>243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9.73" table:style-name="ce3">
            <text:p>209,7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4.36000000000001" table:style-name="ce3">
            <text:p>154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71.92" table:style-name="ce3">
            <text:p>871,9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97.1" table:style-name="ce3">
            <text:p>697,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97.75" table:style-name="ce3">
            <text:p>797,7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21.70000000000005" table:style-name="ce3">
            <text:p>621,7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.86" table:style-name="ce3">
            <text:p>60,8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34.78" table:style-name="ce3">
            <text:p>334,7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.78" table:style-name="ce3">
            <text:p>900,7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52" table:style-name="ce3">
            <text:p>175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83.44000000000005" table:style-name="ce3">
            <text:p>583,4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9" table:style-name="ce3">
            <text:p>305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21.43" table:style-name="ce3">
            <text:p>121,4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9" table:style-name="ce3">
            <text:p>305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6.5" table:style-name="ce3">
            <text:p>326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9" table:style-name="ce3">
            <text:p>305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17.95" table:style-name="ce3">
            <text:p>317,9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9" table:style-name="ce3">
            <text:p>305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46.35" table:style-name="ce3">
            <text:p>44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59" table:style-name="ce3">
            <text:p>305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28.99" table:style-name="ce3">
            <text:p>628,9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89" table:style-name="ce3">
            <text:p>308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10" table:style-name="ce3">
            <text:p>1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0" table:style-name="ce3">
            <text:p>307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69" table:style-name="ce3">
            <text:p>3069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492" table:style-name="ce3">
            <text:p>49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0" table:style-name="ce3">
            <text:p>177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9.06" table:style-name="ce3">
            <text:p>29,0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90" table:style-name="ce3">
            <text:p>309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4.4000000000000004" table:style-name="ce3">
            <text:p>4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72" table:style-name="ce3">
            <text:p>2372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5" table:style-name="ce3">
            <text:p>1775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9.06" table:style-name="ce3">
            <text:p>29,0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4" table:style-name="ce3">
            <text:p>1774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9.06" table:style-name="ce3">
            <text:p>29,0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3" table:style-name="ce3">
            <text:p>1773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2" table:style-name="ce3">
            <text:p>1772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1" table:style-name="ce3">
            <text:p>177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1" table:style-name="ce3">
            <text:p>3071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servizi</text:p>
          </table:table-cell>
          <table:table-cell office:value-type="float" office:value="28.5" table:style-name="ce3">
            <text:p>28,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3" table:style-name="ce3">
            <text:p>3073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95" table:style-name="ce3">
            <text:p>9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74" table:style-name="ce3">
            <text:p>3074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95" table:style-name="ce3">
            <text:p>9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81" table:style-name="ce3">
            <text:p>238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number-rows-repeated="3" table:style-name="ro2">
          <table:table-cell table:number-columns-repeated="2" table:style-name="ce3"/>
          <table:table-cell office:value-type="float" office:value="2381" table:style-name="ce3">
            <text:p>2381</text:p>
          </table:table-cell>
          <table:table-cell office:value-type="string" table:style-name="ce3">
            <text:p>07/05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8" table:style-name="ce3">
            <text:p>1778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79" table:style-name="ce3">
            <text:p>1779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619.45" table:style-name="ce3">
            <text:p>1619,4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80" table:style-name="ce3">
            <text:p>1780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781" table:style-name="ce3">
            <text:p>1781</text:p>
          </table:table-cell>
          <table:table-cell office:value-type="string" table:style-name="ce3">
            <text:p>04/04/2024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1000" table:style-name="ce3">
            <text:p>10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08" table:style-name="ce3">
            <text:p>320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0" table:style-name="ce3">
            <text:p>209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7" table:style-name="ce3">
            <text:p>2467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7" table:style-name="ce3">
            <text:p>333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1" table:style-name="ce3">
            <text:p>212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664" table:style-name="ce3">
            <text:p>3664</text:p>
          </table:table-cell>
          <table:table-cell office:value-type="string" table:style-name="ce3">
            <text:p>2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20" table:style-name="ce3">
            <text:p>252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1" table:style-name="ce3">
            <text:p>181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0" table:style-name="ce3">
            <text:p>254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3" table:style-name="ce3">
            <text:p>3143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9" table:style-name="ce3">
            <text:p>213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4" table:style-name="ce3">
            <text:p>312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51" table:style-name="ce3">
            <text:p>255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7" table:style-name="ce3">
            <text:p>1867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0" table:style-name="ce3">
            <text:p>207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0" table:style-name="ce3">
            <text:p>346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7" table:style-name="ce3">
            <text:p>291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51" table:style-name="ce3">
            <text:p>2751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73.36" table:style-name="ce3">
            <text:p>673,3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7" table:style-name="ce3">
            <text:p>323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2" table:style-name="ce3">
            <text:p>334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3" table:style-name="ce3">
            <text:p>321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0" table:style-name="ce3">
            <text:p>210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5" table:style-name="ce3">
            <text:p>312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52" table:style-name="ce3">
            <text:p>255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8" table:style-name="ce3">
            <text:p>1868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0" table:style-name="ce3">
            <text:p>334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4" table:style-name="ce3">
            <text:p>2714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532.24" table:style-name="ce3">
            <text:p>532,2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9" table:style-name="ce3">
            <text:p>333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55" table:style-name="ce3">
            <text:p>255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60" table:style-name="ce3">
            <text:p>156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31" table:style-name="ce3">
            <text:p>183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servizi</text:p>
          </table:table-cell>
          <table:table-cell office:value-type="float" office:value="4600" table:style-name="ce3">
            <text:p>4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1" table:style-name="ce3">
            <text:p>334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2" table:style-name="ce3">
            <text:p>289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7" table:style-name="ce3">
            <text:p>287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5" table:style-name="ce3">
            <text:p>345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8" table:style-name="ce3">
            <text:p>318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8" table:style-name="ce3">
            <text:p>2058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6" table:style-name="ce3">
            <text:p>345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0" table:style-name="ce3">
            <text:p>203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3" table:style-name="ce3">
            <text:p>318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3" table:style-name="ce3">
            <text:p>334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71" table:style-name="ce3">
            <text:p>207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6" table:style-name="ce3">
            <text:p>294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7" table:style-name="ce3">
            <text:p>213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0" table:style-name="ce3">
            <text:p>323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80.8" table:style-name="ce3">
            <text:p>80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2" table:style-name="ce3">
            <text:p>346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50" table:style-name="ce3">
            <text:p>2750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59" table:style-name="ce3">
            <text:p>345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13" table:style-name="ce3">
            <text:p>2313</text:p>
          </table:table-cell>
          <table:table-cell office:value-type="string" table:style-name="ce3">
            <text:p>29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38" table:style-name="ce3">
            <text:p>333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9" table:style-name="ce3">
            <text:p>205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51" table:style-name="ce3">
            <text:p>215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1" table:style-name="ce3">
            <text:p>210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1" table:style-name="ce3">
            <text:p>290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43" table:style-name="ce3">
            <text:p>324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6" table:style-name="ce3">
            <text:p>200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" table:style-name="ce3">
            <text:p>9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5" table:style-name="ce3">
            <text:p>335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6" table:style-name="ce3">
            <text:p>335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27" table:style-name="ce3">
            <text:p>2727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20.56" table:style-name="ce3">
            <text:p>320,56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2" table:style-name="ce3">
            <text:p>211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31" table:style-name="ce3">
            <text:p>203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0" table:style-name="ce3">
            <text:p>322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0" table:style-name="ce3">
            <text:p>206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7" table:style-name="ce3">
            <text:p>294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18" table:style-name="ce3">
            <text:p>291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6" table:style-name="ce3">
            <text:p>2016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07" table:style-name="ce3">
            <text:p>200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900" table:style-name="ce3">
            <text:p>9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3" table:style-name="ce3">
            <text:p>317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5" table:style-name="ce3">
            <text:p>2245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5" table:style-name="ce3">
            <text:p>346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02" table:style-name="ce3">
            <text:p>210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58" table:style-name="ce3">
            <text:p>325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9" table:style-name="ce3">
            <text:p>346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6" table:style-name="ce3">
            <text:p>334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7" table:style-name="ce3">
            <text:p>334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07" table:style-name="ce3">
            <text:p>2907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2" table:style-name="ce3">
            <text:p>1812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1" table:style-name="ce3">
            <text:p>2541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4" table:style-name="ce3">
            <text:p>3144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6" table:style-name="ce3">
            <text:p>3466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3" table:style-name="ce3">
            <text:p>1813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2" table:style-name="ce3">
            <text:p>2542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5" table:style-name="ce3">
            <text:p>3145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55" table:style-name="ce3">
            <text:p>2855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199" table:style-name="ce3">
            <text:p>119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56" table:style-name="ce3">
            <text:p>2856</text:p>
          </table:table-cell>
          <table:table-cell office:value-type="string" table:style-name="ce3">
            <text:p>29/05/2024</text:p>
          </table:table-cell>
          <table:table-cell office:value-type="string" table:style-name="ce3">
            <text:p>Altri servizi</text:p>
          </table:table-cell>
          <table:table-cell office:value-type="float" office:value="1201" table:style-name="ce3">
            <text:p>1201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0" table:style-name="ce3">
            <text:p>347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8" table:style-name="ce3">
            <text:p>346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78" table:style-name="ce3">
            <text:p>287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4" table:style-name="ce3">
            <text:p>334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7" table:style-name="ce3">
            <text:p>3467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8" table:style-name="ce3">
            <text:p>2948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4" table:style-name="ce3">
            <text:p>1814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3" table:style-name="ce3">
            <text:p>254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6" table:style-name="ce3">
            <text:p>314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5" table:style-name="ce3">
            <text:p>3345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64" table:style-name="ce3">
            <text:p>346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14" table:style-name="ce3">
            <text:p>2114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2" table:style-name="ce3">
            <text:p>202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9" table:style-name="ce3">
            <text:p>318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0" table:style-name="ce3">
            <text:p>335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38" table:style-name="ce3">
            <text:p>13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66" table:style-name="ce3">
            <text:p>286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17" table:style-name="ce3">
            <text:p>2017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1" table:style-name="ce3">
            <text:p>209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74" table:style-name="ce3">
            <text:p>317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8" table:style-name="ce3">
            <text:p>334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81" table:style-name="ce3">
            <text:p>1881</text:p>
          </table:table-cell>
          <table:table-cell office:value-type="string" table:style-name="ce3">
            <text:p>09/04/2024</text:p>
          </table:table-cell>
          <table:table-cell office:value-type="string" table:style-name="ce3">
            <text:p>Spese non andate a buon fine</text:p>
          </table:table-cell>
          <table:table-cell office:value-type="float" office:value="131.65" table:style-name="ce3">
            <text:p>131,6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548" table:style-name="ce3">
            <text:p>3548</text:p>
          </table:table-cell>
          <table:table-cell office:value-type="string" table:style-name="ce3">
            <text:p>19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0" table:style-name="ce3">
            <text:p>214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5" table:style-name="ce3">
            <text:p>1815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4" table:style-name="ce3">
            <text:p>2544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7" table:style-name="ce3">
            <text:p>3147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94" table:style-name="ce3">
            <text:p>3494</text:p>
          </table:table-cell>
          <table:table-cell office:value-type="string" table:style-name="ce3">
            <text:p>13/06/2024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584.84" table:style-name="ce3">
            <text:p>2584,8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78" table:style-name="ce3">
            <text:p>2678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4474.08" table:style-name="ce3">
            <text:p>4474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79" table:style-name="ce3">
            <text:p>2679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Altri servizi</text:p>
          </table:table-cell>
          <table:table-cell office:value-type="float" office:value="4890.08" table:style-name="ce3">
            <text:p>4890,0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1" table:style-name="ce3">
            <text:p>347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0" table:style-name="ce3">
            <text:p>2050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8" table:style-name="ce3">
            <text:p>2468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61" table:style-name="ce3">
            <text:p>2961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15" table:style-name="ce3">
            <text:p>2715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2.79999999999995" table:style-name="ce3">
            <text:p>602,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49" table:style-name="ce3">
            <text:p>2049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1" table:style-name="ce3">
            <text:p>322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39" table:style-name="ce3">
            <text:p>293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69" table:style-name="ce3">
            <text:p>2469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49" table:style-name="ce3">
            <text:p>3349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1" table:style-name="ce3">
            <text:p>335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31" table:style-name="ce3">
            <text:p>3231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14" table:style-name="ce3">
            <text:p>321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84" table:style-name="ce3">
            <text:p>3184</text:p>
          </table:table-cell>
          <table:table-cell office:value-type="string" table:style-name="ce3">
            <text:p>2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22" table:style-name="ce3">
            <text:p>212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76" table:style-name="ce3">
            <text:p>2476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3">
            <text:p>2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246" table:style-name="ce3">
            <text:p>2246</text:p>
          </table:table-cell>
          <table:table-cell office:value-type="string" table:style-name="ce3">
            <text:p>23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0" table:style-name="ce3">
            <text:p>18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2" table:style-name="ce3">
            <text:p>335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2" table:style-name="ce3">
            <text:p>347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3" table:style-name="ce3">
            <text:p>347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20" table:style-name="ce3">
            <text:p>3020</text:p>
          </table:table-cell>
          <table:table-cell office:value-type="string" table:style-name="ce3">
            <text:p>05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25" table:style-name="ce3">
            <text:p>225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41" table:style-name="ce3">
            <text:p>214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61" table:style-name="ce3">
            <text:p>206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26" table:style-name="ce3">
            <text:p>2926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21" table:style-name="ce3">
            <text:p>202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0" table:style-name="ce3">
            <text:p>294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90" table:style-name="ce3">
            <text:p>3190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94" table:style-name="ce3">
            <text:p>2694</text:p>
          </table:table-cell>
          <table:table-cell office:value-type="string" table:style-name="ce3">
            <text:p>22/05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55" table:style-name="ce3">
            <text:p>2155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12" table:style-name="ce3">
            <text:p>3112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131" table:style-name="ce3">
            <text:p>213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739" table:style-name="ce3">
            <text:p>2739</text:p>
          </table:table-cell>
          <table:table-cell office:value-type="string" table:style-name="ce3">
            <text:p>23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461.68" table:style-name="ce3">
            <text:p>461,68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470" table:style-name="ce3">
            <text:p>2470</text:p>
          </table:table-cell>
          <table:table-cell office:value-type="string" table:style-name="ce3">
            <text:p>09/05/2024</text:p>
          </table:table-cell>
          <table:table-cell office:value-type="string" table:style-name="ce3">
            <text:p>Altri servizi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3" table:style-name="ce3">
            <text:p>3353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92" table:style-name="ce3">
            <text:p>2092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50" table:style-name="ce3">
            <text:p>2950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26" table:style-name="ce3">
            <text:p>3126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53" table:style-name="ce3">
            <text:p>2553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69" table:style-name="ce3">
            <text:p>1869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62" table:style-name="ce3">
            <text:p>2962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705.29" table:style-name="ce3">
            <text:p>3705,29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325" table:style-name="ce3">
            <text:p>2325</text:p>
          </table:table-cell>
          <table:table-cell office:value-type="string" table:style-name="ce3">
            <text:p>02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21" table:style-name="ce3">
            <text:p>1821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002" table:style-name="ce3">
            <text:p>3002</text:p>
          </table:table-cell>
          <table:table-cell office:value-type="string" table:style-name="ce3">
            <text:p>04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3">
            <text:p>3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1816" table:style-name="ce3">
            <text:p>1816</text:p>
          </table:table-cell>
          <table:table-cell office:value-type="string" table:style-name="ce3">
            <text:p>05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545" table:style-name="ce3">
            <text:p>2545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148" table:style-name="ce3">
            <text:p>3148</text:p>
          </table:table-cell>
          <table:table-cell office:value-type="string" table:style-name="ce3">
            <text:p>06/06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620" table:style-name="ce3">
            <text:p>2620</text:p>
          </table:table-cell>
          <table:table-cell office:value-type="string" table:style-name="ce3">
            <text:p>17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826.33" table:style-name="ce3">
            <text:p>826,33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949" table:style-name="ce3">
            <text:p>2949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" table:style-name="ce3">
            <text:p>18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893" table:style-name="ce3">
            <text:p>2893</text:p>
          </table:table-cell>
          <table:table-cell office:value-type="string" table:style-name="ce3">
            <text:p>30/05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474" table:style-name="ce3">
            <text:p>347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2051" table:style-name="ce3">
            <text:p>2051</text:p>
          </table:table-cell>
          <table:table-cell office:value-type="string" table:style-name="ce3">
            <text:p>16/04/2024</text:p>
          </table:table-cell>
          <table:table-cell office:value-type="string" table:style-name="ce3">
            <text:p>Altri trasferimenti a famiglie</text:p>
          </table:table-cell>
          <table:table-cell office:value-type="float" office:value="750" table:style-name="ce3">
            <text:p>75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8" table:style-name="ce3">
            <text:p>3228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222" table:style-name="ce3">
            <text:p>3222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110.4" table:style-name="ce3">
            <text:p>110,4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office:value-type="float" office:value="3354" table:style-name="ce3">
            <text:p>3354</text:p>
          </table:table-cell>
          <table:table-cell office:value-type="string" table:style-name="ce3">
            <text:p>11/06/2024</text:p>
          </table:table-cell>
          <table:table-cell office:value-type="string" table:style-name="ce3">
            <text:p>Altri servizi</text:p>
          </table:table-cell>
          <table:table-cell office:value-type="float" office:value="56.35" table:style-name="ce3">
            <text:p>56,35</text:p>
          </table:table-cell>
          <table:table-cell table:number-columns-repeated="16378"/>
        </table:table-row>
        <table:table-row table:number-rows-repeated="1044722" table:style-name="ro2">
          <table:table-cell table:number-columns-repeated="16384"/>
        </table:table-row>
        <table:named-expressions>
          <table:named-range table:name="Print_Area" table:cell-range-address="Estrazione.$A$1:Estrazione.$F$3854" table:base-cell-address="Estrazione.$A$1"/>
          <table:named-range table:name="Print_Titles" table:cell-range-address="Estrazione.$A$2:Estrazione.$XFD$2" table:base-cell-address="Estrazione.$A$1"/>
        </table:named-expressions>
      </table:table>
      <table:database-ranges>
        <table:database-range table:target-range-address="Estrazione.A3:Estrazione.F3854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726</meta:generator>
    <meta:initial-creator>Colombo Michele</meta:initial-creator>
    <dc:creator>Colombo Michele</dc:creator>
    <meta:creation-date>2024-07-08T13:54:43Z</meta:creation-date>
    <dc:date>2024-07-08T14:00:00Z</dc:date>
    <meta:print-date>2024-07-08T13:58:44Z</meta:print-date>
  </office:meta>
</office:document-meta>
</file>