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middle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20pt" style:font-size-asian="20pt" style:font-size-complex="20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wrap-option="wrap"/>
    </style:style>
    <style:style style:name="ce5" style:family="table-cell" style:parent-style-name="Default" style:data-style-name="N0">
      <style:table-cell-properties fo:border="thin solid #000000" style:vertical-align="middle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9.78958333333333cm"/>
    </style:style>
    <style:style style:name="co2" style:family="table-column">
      <style:table-column-properties fo:break-before="auto" style:column-width="2.72520833333333cm"/>
    </style:style>
    <style:style style:name="co3" style:family="table-column">
      <style:table-column-properties fo:break-before="auto" style:column-width="17.5947916666667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27.9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razione" table:style-name="ta1">
        <table:table-column table:style-name="co1" table:default-cell-style-name="ce1"/>
        <table:table-column table:style-name="co2" table:default-cell-style-name="ce1"/>
        <table:table-column table:style-name="co2" table:number-columns-repeated="2" table:default-cell-style-name="ce6"/>
        <table:table-column table:style-name="co3" table:default-cell-style-name="ce1"/>
        <table:table-column table:style-name="co2" table:default-cell-style-name="ce1"/>
        <table:table-column table:style-name="co4" table:number-columns-repeated="16378" table:default-cell-style-name="ce1"/>
        <table:table-row table:style-name="ro1">
          <table:table-cell table:number-columns-repeated="2" table:style-name="ce1"/>
          <table:table-cell table:number-columns-repeated="2" table:style-name="ce6"/>
          <table:table-cell table:style-name="ce1"/>
          <table:table-cell office:value-type="string" table:style-name="ce2">
            <text:p>2025 I TRIMESTRE</text:p>
          </table:table-cell>
          <table:table-cell table:number-columns-repeated="16378"/>
        </table:table-row>
        <table:table-row table:style-name="ro1">
          <table:table-cell office:value-type="string" table:style-name="ce3">
            <text:p>FORNITORE</text:p>
          </table:table-cell>
          <table:table-cell office:value-type="string" table:style-name="ce3">
            <text:p>PARTITA_IVA</text:p>
          </table:table-cell>
          <table:table-cell office:value-type="string" table:style-name="ce3">
            <text:p>NUMERO MANDATO</text:p>
          </table:table-cell>
          <table:table-cell office:value-type="string" table:style-name="ce3">
            <text:p>DATA PAGAMENTO</text:p>
          </table:table-cell>
          <table:table-cell office:value-type="string" table:style-name="ce3">
            <text:p>CAUSALE PAGAMENTO</text:p>
          </table:table-cell>
          <table:table-cell office:value-type="string" table:style-name="ce3">
            <text:p>IMPORTO</text:p>
          </table:table-cell>
          <table:table-cell table:number-columns-repeated="16378" table:style-name="ce4"/>
        </table:table-row>
        <table:table-row table:style-name="ro2">
          <table:table-cell office:value-type="string" table:style-name="ce5">
            <text:p>AGENZIA DELLE ENTRATE - RISCOSSIONE</text:p>
          </table:table-cell>
          <table:table-cell office:value-type="float" office:value="13756881002" table:style-name="ce5">
            <text:p>13756881002</text:p>
          </table:table-cell>
          <table:table-cell office:value-type="float" office:value="1037" table:style-name="ce7">
            <text:p>1037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CAUSALE PAGAMENTO</text:p>
          </table:table-cell>
          <table:table-cell office:value-type="float" office:value="10535.29" table:style-name="ce5">
            <text:p>10535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21" table:style-name="ce7">
            <text:p>1821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4519.21" table:style-name="ce5">
            <text:p>4519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3" table:style-name="ce7">
            <text:p>433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1242" table:style-name="ce5">
            <text:p>12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0" table:style-name="ce7">
            <text:p>1160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1853.72" table:style-name="ce5">
            <text:p>1853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95" table:style-name="ce7">
            <text:p>295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1462.5" table:style-name="ce5">
            <text:p>1462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95" table:style-name="ce7">
            <text:p>295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3568.5" table:style-name="ce5">
            <text:p>3568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60" table:style-name="ce7">
            <text:p>1860</text:p>
          </table:table-cell>
          <table:table-cell office:value-type="string" table:style-name="ce7">
            <text:p/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521" table:style-name="ce5">
            <text:p>5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ZZATI INDUSTRIA GRAFICA SRL SB</text:p>
          </table:table-cell>
          <table:table-cell office:value-type="float" office:value="187700125" table:style-name="ce5">
            <text:p>187700125</text:p>
          </table:table-cell>
          <table:table-cell office:value-type="float" office:value="245" table:style-name="ce7">
            <text:p>245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beni di consumo</text:p>
          </table:table-cell>
          <table:table-cell office:value-type="float" office:value="51.48" table:style-name="ce5">
            <text:p>51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4" table:style-name="ce7">
            <text:p>434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568.38" table:style-name="ce5">
            <text:p>3568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1" table:style-name="ce7">
            <text:p>1161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140.71" table:style-name="ce5">
            <text:p>3140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61" table:style-name="ce7">
            <text:p>1861</text:p>
          </table:table-cell>
          <table:table-cell office:value-type="string" table:style-name="ce7">
            <text:p/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314.74" table:style-name="ce5">
            <text:p>3314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20" table:style-name="ce7">
            <text:p>1120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4554" table:style-name="ce5">
            <text:p>45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76" table:style-name="ce7">
            <text:p>276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4553.9799999999996" table:style-name="ce5">
            <text:p>4553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UPEL - UNIONE PROVINCIALE ENTI LOCALI</text:p>
          </table:table-cell>
          <table:table-cell office:value-type="float" office:value="3452510120" table:style-name="ce5">
            <text:p>3452510120</text:p>
          </table:table-cell>
          <table:table-cell office:value-type="float" office:value="266" table:style-name="ce7">
            <text:p>266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4650" table:style-name="ce5">
            <text:p>46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30" table:style-name="ce7">
            <text:p>1830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37701.67" table:style-name="ce5">
            <text:p>37701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406" table:style-name="ce7">
            <text:p>406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Servizi amministrativi</text:p>
          </table:table-cell>
          <table:table-cell office:value-type="float" office:value="3050.6" table:style-name="ce5">
            <text:p>3050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473" table:style-name="ce7">
            <text:p>473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Servizi amministrativi</text:p>
          </table:table-cell>
          <table:table-cell office:value-type="float" office:value="907.51" table:style-name="ce5">
            <text:p>907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473" table:style-name="ce7">
            <text:p>473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Servizi amministrativi</text:p>
          </table:table-cell>
          <table:table-cell office:value-type="float" office:value="1662.67" table:style-name="ce5">
            <text:p>1662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399" table:style-name="ce7">
            <text:p>39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Servizi amministrativi</text:p>
          </table:table-cell>
          <table:table-cell office:value-type="float" office:value="70" table:style-name="ce5">
            <text:p>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399" table:style-name="ce7">
            <text:p>39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Servizi amministrativi</text:p>
          </table:table-cell>
          <table:table-cell office:value-type="float" office:value="1051.98" table:style-name="ce5">
            <text:p>1051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77" table:style-name="ce7">
            <text:p>77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Servizi amministrativi</text:p>
          </table:table-cell>
          <table:table-cell office:value-type="float" office:value="70" table:style-name="ce5">
            <text:p>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77" table:style-name="ce7">
            <text:p>77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Servizi amministrativi</text:p>
          </table:table-cell>
          <table:table-cell office:value-type="float" office:value="571.66999999999996" table:style-name="ce5">
            <text:p>571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77" table:style-name="ce7">
            <text:p>77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Servizi amministrativi</text:p>
          </table:table-cell>
          <table:table-cell office:value-type="float" office:value="1173.49" table:style-name="ce5">
            <text:p>1173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77" table:style-name="ce7">
            <text:p>77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Servizi amministrativi</text:p>
          </table:table-cell>
          <table:table-cell office:value-type="float" office:value="1279.46" table:style-name="ce5">
            <text:p>1279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929" table:style-name="ce7">
            <text:p>929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Servizi amministrativi</text:p>
          </table:table-cell>
          <table:table-cell office:value-type="float" office:value="40" table:style-name="ce5">
            <text:p>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1339" table:style-name="ce7">
            <text:p>1339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mministrativi</text:p>
          </table:table-cell>
          <table:table-cell office:value-type="float" office:value="73.5" table:style-name="ce5">
            <text:p>73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1339" table:style-name="ce7">
            <text:p>1339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mministrativi</text:p>
          </table:table-cell>
          <table:table-cell office:value-type="float" office:value="761.56" table:style-name="ce5">
            <text:p>761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1584" table:style-name="ce7">
            <text:p>1584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Servizi amministrativi</text:p>
          </table:table-cell>
          <table:table-cell office:value-type="float" office:value="901.51" table:style-name="ce5">
            <text:p>901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1584" table:style-name="ce7">
            <text:p>1584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Servizi amministrativi</text:p>
          </table:table-cell>
          <table:table-cell office:value-type="float" office:value="1282.47" table:style-name="ce5">
            <text:p>1282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1939" table:style-name="ce7">
            <text:p>1939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Servizi amministrativi</text:p>
          </table:table-cell>
          <table:table-cell office:value-type="float" office:value="70" table:style-name="ce5">
            <text:p>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 ITALIANE S.P.A.</text:p>
          </table:table-cell>
          <table:table-cell office:value-type="float" office:value="1114601006" table:style-name="ce5">
            <text:p>1114601006</text:p>
          </table:table-cell>
          <table:table-cell office:value-type="float" office:value="1939" table:style-name="ce7">
            <text:p>1939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Servizi amministrativi</text:p>
          </table:table-cell>
          <table:table-cell office:value-type="float" office:value="270.08" table:style-name="ce5">
            <text:p>270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TS DI ANNALISA CELLUZZI</text:p>
          </table:table-cell>
          <table:table-cell office:value-type="float" office:value="6654000964" table:style-name="ce5">
            <text:p>6654000964</text:p>
          </table:table-cell>
          <table:table-cell office:value-type="float" office:value="313" table:style-name="ce7">
            <text:p>31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26.35000000000002" table:style-name="ce5">
            <text:p>326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TS DI ANNALISA CELLUZZI</text:p>
          </table:table-cell>
          <table:table-cell office:value-type="float" office:value="6654000964" table:style-name="ce5">
            <text:p>6654000964</text:p>
          </table:table-cell>
          <table:table-cell office:value-type="float" office:value="1815" table:style-name="ce7">
            <text:p>1815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9.590000000000003" table:style-name="ce5">
            <text:p>39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IGA AVV. RICCARDO</text:p>
          </table:table-cell>
          <table:table-cell office:value-type="float" office:value="2164340123" table:style-name="ce5">
            <text:p>2164340123</text:p>
          </table:table-cell>
          <table:table-cell office:value-type="float" office:value="326" table:style-name="ce7">
            <text:p>326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50409.94" table:style-name="ce5">
            <text:p>50409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HIARELLO <text:s/>ANTONIO<text:s/></text:p>
          </table:table-cell>
          <table:table-cell office:value-type="float" office:value="2139590752" table:style-name="ce5">
            <text:p>2139590752</text:p>
          </table:table-cell>
          <table:table-cell office:value-type="float" office:value="1331" table:style-name="ce7">
            <text:p>1331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806.4" table:style-name="ce5">
            <text:p>3806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ENVENUTI <text:s/>MASSIMILIANO-AVVOCATO</text:p>
          </table:table-cell>
          <table:table-cell office:value-type="float" office:value="2151860224" table:style-name="ce5">
            <text:p>2151860224</text:p>
          </table:table-cell>
          <table:table-cell office:value-type="float" office:value="1933" table:style-name="ce7">
            <text:p>1933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2259.87" table:style-name="ce5">
            <text:p>2259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28" table:style-name="ce7">
            <text:p>112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28" table:style-name="ce7">
            <text:p>112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3755.82" table:style-name="ce5">
            <text:p>3755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28" table:style-name="ce7">
            <text:p>112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37707.96" table:style-name="ce5">
            <text:p>37707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80" table:style-name="ce7">
            <text:p>280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37693.99" table:style-name="ce5">
            <text:p>37693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80" table:style-name="ce7">
            <text:p>280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80" table:style-name="ce7">
            <text:p>280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3755.82" table:style-name="ce5">
            <text:p>3755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30" table:style-name="ce7">
            <text:p>1830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30" table:style-name="ce7">
            <text:p>1830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3755.82" table:style-name="ce5">
            <text:p>3755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1058" table:style-name="ce7">
            <text:p>1058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244.4000000000001" table:style-name="ce5">
            <text:p>1244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1335" table:style-name="ce7">
            <text:p>1335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719.8" table:style-name="ce5">
            <text:p>71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UBLIKA SRL</text:p>
          </table:table-cell>
          <table:table-cell office:value-type="float" office:value="2213820208" table:style-name="ce5">
            <text:p>2213820208</text:p>
          </table:table-cell>
          <table:table-cell office:value-type="float" office:value="1338" table:style-name="ce7">
            <text:p>133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16" table:style-name="ce5">
            <text:p>2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SOLE 24 ORE SPA</text:p>
          </table:table-cell>
          <table:table-cell office:value-type="float" office:value="777910159" table:style-name="ce5">
            <text:p>777910159</text:p>
          </table:table-cell>
          <table:table-cell office:value-type="float" office:value="261" table:style-name="ce7">
            <text:p>261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061.2800000000002" table:style-name="ce5">
            <text:p>2061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EL NETWORK S.R.L.</text:p>
          </table:table-cell>
          <table:table-cell office:value-type="float" office:value="1913760680" table:style-name="ce5">
            <text:p>1913760680</text:p>
          </table:table-cell>
          <table:table-cell office:value-type="float" office:value="1935" table:style-name="ce7">
            <text:p>1935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5928" table:style-name="ce5">
            <text:p>59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P PLUS S.R.L.</text:p>
          </table:table-cell>
          <table:table-cell office:value-type="float" office:value="17851171003" table:style-name="ce5">
            <text:p>17851171003</text:p>
          </table:table-cell>
          <table:table-cell office:value-type="float" office:value="1044" table:style-name="ce7">
            <text:p>1044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beni di consumo</text:p>
          </table:table-cell>
          <table:table-cell office:value-type="float" office:value="836.32" table:style-name="ce5">
            <text:p>836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P PLUS S.R.L.</text:p>
          </table:table-cell>
          <table:table-cell office:value-type="float" office:value="17851171003" table:style-name="ce5">
            <text:p>17851171003</text:p>
          </table:table-cell>
          <table:table-cell office:value-type="float" office:value="1682" table:style-name="ce7">
            <text:p>1682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beni di consumo</text:p>
          </table:table-cell>
          <table:table-cell office:value-type="float" office:value="1119.74" table:style-name="ce5">
            <text:p>1119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P PLUS S.R.L.</text:p>
          </table:table-cell>
          <table:table-cell office:value-type="float" office:value="17851171003" table:style-name="ce5">
            <text:p>17851171003</text:p>
          </table:table-cell>
          <table:table-cell office:value-type="float" office:value="1045" table:style-name="ce7">
            <text:p>1045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beni di consumo</text:p>
          </table:table-cell>
          <table:table-cell office:value-type="float" office:value="681.64" table:style-name="ce5">
            <text:p>681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P PLUS S.R.L.</text:p>
          </table:table-cell>
          <table:table-cell office:value-type="float" office:value="17851171003" table:style-name="ce5">
            <text:p>17851171003</text:p>
          </table:table-cell>
          <table:table-cell office:value-type="float" office:value="1046" table:style-name="ce7">
            <text:p>1046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beni di consumo</text:p>
          </table:table-cell>
          <table:table-cell office:value-type="float" office:value="997.84" table:style-name="ce5">
            <text:p>997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P PLUS S.R.L.</text:p>
          </table:table-cell>
          <table:table-cell office:value-type="float" office:value="17851171003" table:style-name="ce5">
            <text:p>17851171003</text:p>
          </table:table-cell>
          <table:table-cell office:value-type="float" office:value="747" table:style-name="ce7">
            <text:p>747</text:p>
          </table:table-cell>
          <table:table-cell office:value-type="string" table:style-name="ce7">
            <text:p>04/02/2025</text:p>
          </table:table-cell>
          <table:table-cell office:value-type="string" table:style-name="ce5">
            <text:p>Altri beni di consumo</text:p>
          </table:table-cell>
          <table:table-cell office:value-type="float" office:value="2318.36" table:style-name="ce5">
            <text:p>2318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P PLUS S.R.L.</text:p>
          </table:table-cell>
          <table:table-cell office:value-type="float" office:value="17851171003" table:style-name="ce5">
            <text:p>17851171003</text:p>
          </table:table-cell>
          <table:table-cell office:value-type="float" office:value="1683" table:style-name="ce7">
            <text:p>1683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beni di consumo</text:p>
          </table:table-cell>
          <table:table-cell office:value-type="float" office:value="2142.19" table:style-name="ce5">
            <text:p>2142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499" table:style-name="ce7">
            <text:p>499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Altri beni di consumo</text:p>
          </table:table-cell>
          <table:table-cell office:value-type="float" office:value="119.39" table:style-name="ce5">
            <text:p>119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405" table:style-name="ce7">
            <text:p>405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beni di consumo</text:p>
          </table:table-cell>
          <table:table-cell office:value-type="float" office:value="177.64" table:style-name="ce5">
            <text:p>177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403" table:style-name="ce7">
            <text:p>403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beni di consumo</text:p>
          </table:table-cell>
          <table:table-cell office:value-type="float" office:value="119.07" table:style-name="ce5">
            <text:p>119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403" table:style-name="ce7">
            <text:p>403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beni di consumo</text:p>
          </table:table-cell>
          <table:table-cell office:value-type="float" office:value="148.16999999999999" table:style-name="ce5">
            <text:p>148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1102" table:style-name="ce7">
            <text:p>1102</text:p>
          </table:table-cell>
          <table:table-cell office:value-type="string" table:style-name="ce7">
            <text:p>20/02/2025</text:p>
          </table:table-cell>
          <table:table-cell office:value-type="string" table:style-name="ce5">
            <text:p>Altri beni di consumo</text:p>
          </table:table-cell>
          <table:table-cell office:value-type="float" office:value="201.35" table:style-name="ce5">
            <text:p>201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35" table:style-name="ce7">
            <text:p>35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beni di consumo</text:p>
          </table:table-cell>
          <table:table-cell office:value-type="float" office:value="98.61" table:style-name="ce5">
            <text:p>98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39" table:style-name="ce7">
            <text:p>1139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1538.46" table:style-name="ce5">
            <text:p>1538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39" table:style-name="ce7">
            <text:p>1139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3765.64" table:style-name="ce5">
            <text:p>3765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39" table:style-name="ce7">
            <text:p>1139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29393.19" table:style-name="ce5">
            <text:p>29393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91" table:style-name="ce7">
            <text:p>291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1538.46" table:style-name="ce5">
            <text:p>1538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91" table:style-name="ce7">
            <text:p>291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3765.64" table:style-name="ce5">
            <text:p>3765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91" table:style-name="ce7">
            <text:p>291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29362.07" table:style-name="ce5">
            <text:p>29362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0" table:style-name="ce7">
            <text:p>1840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1538.46" table:style-name="ce5">
            <text:p>1538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0" table:style-name="ce7">
            <text:p>1840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3765.64" table:style-name="ce5">
            <text:p>3765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0" table:style-name="ce7">
            <text:p>1840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29304.73" table:style-name="ce5">
            <text:p>29304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428" table:style-name="ce7">
            <text:p>428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6.69" table:style-name="ce5">
            <text:p>46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428" table:style-name="ce7">
            <text:p>428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1.83" table:style-name="ce5">
            <text:p>21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ETI GIORGIO - ELETTRAUTO</text:p>
          </table:table-cell>
          <table:table-cell office:value-type="float" office:value="1772330120" table:style-name="ce5">
            <text:p>1772330120</text:p>
          </table:table-cell>
          <table:table-cell office:value-type="float" office:value="465" table:style-name="ce7">
            <text:p>465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.23" table:style-name="ce5">
            <text:p>8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ETI GIORGIO - ELETTRAUTO</text:p>
          </table:table-cell>
          <table:table-cell office:value-type="float" office:value="1772330120" table:style-name="ce5">
            <text:p>1772330120</text:p>
          </table:table-cell>
          <table:table-cell office:value-type="float" office:value="466" table:style-name="ce7">
            <text:p>466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57.57" table:style-name="ce5">
            <text:p>257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LEPASS SPA</text:p>
          </table:table-cell>
          <table:table-cell office:value-type="float" office:value="9771701001" table:style-name="ce5">
            <text:p>9771701001</text:p>
          </table:table-cell>
          <table:table-cell office:value-type="float" office:value="507" table:style-name="ce7">
            <text:p>507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.75" table:style-name="ce5">
            <text:p>2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LEPASS SPA</text:p>
          </table:table-cell>
          <table:table-cell office:value-type="float" office:value="9771701001" table:style-name="ce5">
            <text:p>9771701001</text:p>
          </table:table-cell>
          <table:table-cell office:value-type="float" office:value="244" table:style-name="ce7">
            <text:p>244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.75" table:style-name="ce5">
            <text:p>2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LEPASS SPA</text:p>
          </table:table-cell>
          <table:table-cell office:value-type="float" office:value="9771701001" table:style-name="ce5">
            <text:p>9771701001</text:p>
          </table:table-cell>
          <table:table-cell office:value-type="float" office:value="1407" table:style-name="ce7">
            <text:p>1407</text:p>
          </table:table-cell>
          <table:table-cell office:value-type="string" table:style-name="ce7">
            <text:p>28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.75" table:style-name="ce5">
            <text:p>2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896" table:style-name="ce7">
            <text:p>896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8.8" table:style-name="ce5">
            <text:p>48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896" table:style-name="ce7">
            <text:p>896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2.42" table:style-name="ce5">
            <text:p>62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896" table:style-name="ce7">
            <text:p>896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36.21" table:style-name="ce5">
            <text:p>136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896" table:style-name="ce7">
            <text:p>896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72.37" table:style-name="ce5">
            <text:p>172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I.GOM.MA - S.R.L.</text:p>
          </table:table-cell>
          <table:table-cell office:value-type="float" office:value="2315440277" table:style-name="ce5">
            <text:p>2315440277</text:p>
          </table:table-cell>
          <table:table-cell office:value-type="float" office:value="1709" table:style-name="ce7">
            <text:p>1709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0" table:style-name="ce5">
            <text:p>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LEPASS SPA</text:p>
          </table:table-cell>
          <table:table-cell office:value-type="float" office:value="9771701001" table:style-name="ce5">
            <text:p>9771701001</text:p>
          </table:table-cell>
          <table:table-cell office:value-type="float" office:value="1918" table:style-name="ce7">
            <text:p>1918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.75" table:style-name="ce5">
            <text:p>2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R SERVICE DI ASPESI <text:s/>CLAUDIO E ASPESI<text:s/></text:p>
          </table:table-cell>
          <table:table-cell office:value-type="float" office:value="2485160127" table:style-name="ce5">
            <text:p>2485160127</text:p>
          </table:table-cell>
          <table:table-cell office:value-type="float" office:value="1921" table:style-name="ce7">
            <text:p>1921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.09" table:style-name="ce5">
            <text:p>12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R CLINIC S.R.L.</text:p>
          </table:table-cell>
          <table:table-cell office:value-type="float" office:value="9704470013" table:style-name="ce5">
            <text:p>9704470013</text:p>
          </table:table-cell>
          <table:table-cell office:value-type="float" office:value="1680" table:style-name="ce7">
            <text:p>1680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339.97" table:style-name="ce5">
            <text:p>3339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ETI GIORGIO - ELETTRAUTO</text:p>
          </table:table-cell>
          <table:table-cell office:value-type="float" office:value="1772330120" table:style-name="ce5">
            <text:p>1772330120</text:p>
          </table:table-cell>
          <table:table-cell office:value-type="float" office:value="1708" table:style-name="ce7">
            <text:p>1708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12.83" table:style-name="ce5">
            <text:p>212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R SERVICE DI ASPESI <text:s/>CLAUDIO E ASPESI<text:s/></text:p>
          </table:table-cell>
          <table:table-cell office:value-type="float" office:value="2485160127" table:style-name="ce5">
            <text:p>2485160127</text:p>
          </table:table-cell>
          <table:table-cell office:value-type="float" office:value="1745" table:style-name="ce7">
            <text:p>1745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.09" table:style-name="ce5">
            <text:p>12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PYFIN SRL</text:p>
          </table:table-cell>
          <table:table-cell office:value-type="float" office:value="3917530127" table:style-name="ce5">
            <text:p>3917530127</text:p>
          </table:table-cell>
          <table:table-cell office:value-type="float" office:value="1032" table:style-name="ce7">
            <text:p>1032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Utilizzo di beni di terzi</text:p>
          </table:table-cell>
          <table:table-cell office:value-type="float" office:value="79.2" table:style-name="ce5">
            <text:p>79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LEGALE TRIBUTARIO GIOLA ASCIONE &amp;</text:p>
          </table:table-cell>
          <table:table-cell office:value-type="float" office:value="11642050154" table:style-name="ce5">
            <text:p>11642050154</text:p>
          </table:table-cell>
          <table:table-cell office:value-type="float" office:value="1113" table:style-name="ce7">
            <text:p>1113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4214.32" table:style-name="ce5">
            <text:p>4214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OMBARDI <text:s/>MARCO MARIA -REVISORE</text:p>
          </table:table-cell>
          <table:table-cell office:value-type="float" office:value="2439840964" table:style-name="ce5">
            <text:p>2439840964</text:p>
          </table:table-cell>
          <table:table-cell office:value-type="float" office:value="31" table:style-name="ce7">
            <text:p>31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3351.4" table:style-name="ce5">
            <text:p>3351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35" table:style-name="ce7">
            <text:p>35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beni di consumo</text:p>
          </table:table-cell>
          <table:table-cell office:value-type="float" office:value="559.38" table:style-name="ce5">
            <text:p>559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753" table:style-name="ce7">
            <text:p>753</text:p>
          </table:table-cell>
          <table:table-cell office:value-type="string" table:style-name="ce7">
            <text:p>04/02/2025</text:p>
          </table:table-cell>
          <table:table-cell office:value-type="string" table:style-name="ce5">
            <text:p>Altri beni di consumo</text:p>
          </table:table-cell>
          <table:table-cell office:value-type="float" office:value="92.43" table:style-name="ce5">
            <text:p>92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753" table:style-name="ce7">
            <text:p>753</text:p>
          </table:table-cell>
          <table:table-cell office:value-type="string" table:style-name="ce7">
            <text:p>04/02/2025</text:p>
          </table:table-cell>
          <table:table-cell office:value-type="string" table:style-name="ce5">
            <text:p>Altri beni di consumo</text:p>
          </table:table-cell>
          <table:table-cell office:value-type="float" office:value="127.21" table:style-name="ce5">
            <text:p>127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257" table:style-name="ce7">
            <text:p>257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beni di consumo</text:p>
          </table:table-cell>
          <table:table-cell office:value-type="float" office:value="91.57" table:style-name="ce5">
            <text:p>91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257" table:style-name="ce7">
            <text:p>257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beni di consumo</text:p>
          </table:table-cell>
          <table:table-cell office:value-type="float" office:value="140.75" table:style-name="ce5">
            <text:p>140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ALSECCHI CANCELLERIA SRL</text:p>
          </table:table-cell>
          <table:table-cell office:value-type="float" office:value="9521810961" table:style-name="ce5">
            <text:p>9521810961</text:p>
          </table:table-cell>
          <table:table-cell office:value-type="float" office:value="809" table:style-name="ce7">
            <text:p>809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beni di consumo</text:p>
          </table:table-cell>
          <table:table-cell office:value-type="float" office:value="5.1100000000000003" table:style-name="ce5">
            <text:p>5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ALSECCHI CANCELLERIA SRL</text:p>
          </table:table-cell>
          <table:table-cell office:value-type="float" office:value="9521810961" table:style-name="ce5">
            <text:p>9521810961</text:p>
          </table:table-cell>
          <table:table-cell office:value-type="float" office:value="810" table:style-name="ce7">
            <text:p>810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beni di consumo</text:p>
          </table:table-cell>
          <table:table-cell office:value-type="float" office:value="4361.42" table:style-name="ce5">
            <text:p>4361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LINDA S.R.L.</text:p>
          </table:table-cell>
          <table:table-cell office:value-type="float" office:value="667690044" table:style-name="ce5">
            <text:p>667690044</text:p>
          </table:table-cell>
          <table:table-cell office:value-type="float" office:value="924" table:style-name="ce7">
            <text:p>924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i beni di consumo</text:p>
          </table:table-cell>
          <table:table-cell office:value-type="float" office:value="442.83" table:style-name="ce5">
            <text:p>442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1056" table:style-name="ce7">
            <text:p>1056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beni di consumo</text:p>
          </table:table-cell>
          <table:table-cell office:value-type="float" office:value="936.15" table:style-name="ce5">
            <text:p>936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958" table:style-name="ce7">
            <text:p>958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i beni di consumo</text:p>
          </table:table-cell>
          <table:table-cell office:value-type="float" office:value="203.36" table:style-name="ce5">
            <text:p>203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959" table:style-name="ce7">
            <text:p>959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i beni di consumo</text:p>
          </table:table-cell>
          <table:table-cell office:value-type="float" office:value="163.87" table:style-name="ce5">
            <text:p>163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959" table:style-name="ce7">
            <text:p>959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i beni di consumo</text:p>
          </table:table-cell>
          <table:table-cell office:value-type="float" office:value="284.89" table:style-name="ce5">
            <text:p>284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959" table:style-name="ce7">
            <text:p>959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i beni di consumo</text:p>
          </table:table-cell>
          <table:table-cell office:value-type="float" office:value="434.8" table:style-name="ce5">
            <text:p>434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1465" table:style-name="ce7">
            <text:p>1465</text:p>
          </table:table-cell>
          <table:table-cell office:value-type="string" table:style-name="ce7">
            <text:p>06/03/2025</text:p>
          </table:table-cell>
          <table:table-cell office:value-type="string" table:style-name="ce5">
            <text:p>Altri beni di consumo</text:p>
          </table:table-cell>
          <table:table-cell office:value-type="float" office:value="97.76" table:style-name="ce5">
            <text:p>97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1465" table:style-name="ce7">
            <text:p>1465</text:p>
          </table:table-cell>
          <table:table-cell office:value-type="string" table:style-name="ce7">
            <text:p>06/03/2025</text:p>
          </table:table-cell>
          <table:table-cell office:value-type="string" table:style-name="ce5">
            <text:p>Altri beni di consumo</text:p>
          </table:table-cell>
          <table:table-cell office:value-type="float" office:value="98.97" table:style-name="ce5">
            <text:p>98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1465" table:style-name="ce7">
            <text:p>1465</text:p>
          </table:table-cell>
          <table:table-cell office:value-type="string" table:style-name="ce7">
            <text:p>06/03/2025</text:p>
          </table:table-cell>
          <table:table-cell office:value-type="string" table:style-name="ce5">
            <text:p>Altri beni di consumo</text:p>
          </table:table-cell>
          <table:table-cell office:value-type="float" office:value="125.26" table:style-name="ce5">
            <text:p>125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1465" table:style-name="ce7">
            <text:p>1465</text:p>
          </table:table-cell>
          <table:table-cell office:value-type="string" table:style-name="ce7">
            <text:p>06/03/2025</text:p>
          </table:table-cell>
          <table:table-cell office:value-type="string" table:style-name="ce5">
            <text:p>Altri beni di consumo</text:p>
          </table:table-cell>
          <table:table-cell office:value-type="float" office:value="343.38" table:style-name="ce5">
            <text:p>343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1800" table:style-name="ce7">
            <text:p>1800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Altri beni di consumo</text:p>
          </table:table-cell>
          <table:table-cell office:value-type="float" office:value="91.81" table:style-name="ce5">
            <text:p>91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1800" table:style-name="ce7">
            <text:p>1800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Altri beni di consumo</text:p>
          </table:table-cell>
          <table:table-cell office:value-type="float" office:value="210.57" table:style-name="ce5">
            <text:p>210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1681" table:style-name="ce7">
            <text:p>1681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beni di consumo</text:p>
          </table:table-cell>
          <table:table-cell office:value-type="float" office:value="124.09" table:style-name="ce5">
            <text:p>124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ALSECCHI CANCELLERIA SRL</text:p>
          </table:table-cell>
          <table:table-cell office:value-type="float" office:value="9521810961" table:style-name="ce5">
            <text:p>9521810961</text:p>
          </table:table-cell>
          <table:table-cell office:value-type="float" office:value="1808" table:style-name="ce7">
            <text:p>1808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Altri beni di consumo</text:p>
          </table:table-cell>
          <table:table-cell office:value-type="float" office:value="3298.73" table:style-name="ce5">
            <text:p>3298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1885" table:style-name="ce7">
            <text:p>1885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beni di consumo</text:p>
          </table:table-cell>
          <table:table-cell office:value-type="float" office:value="120.66" table:style-name="ce5">
            <text:p>120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1885" table:style-name="ce7">
            <text:p>1885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beni di consumo</text:p>
          </table:table-cell>
          <table:table-cell office:value-type="float" office:value="169.71" table:style-name="ce5">
            <text:p>169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RTI GRAFICHE CRENNESI S.R.L.</text:p>
          </table:table-cell>
          <table:table-cell office:value-type="float" office:value="186870127" table:style-name="ce5">
            <text:p>186870127</text:p>
          </table:table-cell>
          <table:table-cell office:value-type="float" office:value="870" table:style-name="ce7">
            <text:p>870</text:p>
          </table:table-cell>
          <table:table-cell office:value-type="string" table:style-name="ce7">
            <text:p>06/02/2025</text:p>
          </table:table-cell>
          <table:table-cell office:value-type="string" table:style-name="ce5">
            <text:p>Altri beni di consumo</text:p>
          </table:table-cell>
          <table:table-cell office:value-type="float" office:value="732" table:style-name="ce5">
            <text:p>7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RTI GRAFICHE CRENNESI S.R.L.</text:p>
          </table:table-cell>
          <table:table-cell office:value-type="float" office:value="186870127" table:style-name="ce5">
            <text:p>186870127</text:p>
          </table:table-cell>
          <table:table-cell office:value-type="float" office:value="1464" table:style-name="ce7">
            <text:p>1464</text:p>
          </table:table-cell>
          <table:table-cell office:value-type="string" table:style-name="ce7">
            <text:p>06/03/2025</text:p>
          </table:table-cell>
          <table:table-cell office:value-type="string" table:style-name="ce5">
            <text:p>Altri beni di consumo</text:p>
          </table:table-cell>
          <table:table-cell office:value-type="float" office:value="298.29000000000002" table:style-name="ce5">
            <text:p>298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RTI GRAFICHE CRENNESI S.R.L.</text:p>
          </table:table-cell>
          <table:table-cell office:value-type="float" office:value="186870127" table:style-name="ce5">
            <text:p>186870127</text:p>
          </table:table-cell>
          <table:table-cell office:value-type="float" office:value="6" table:style-name="ce7">
            <text:p>6</text:p>
          </table:table-cell>
          <table:table-cell office:value-type="string" table:style-name="ce7">
            <text:p>09/01/2025</text:p>
          </table:table-cell>
          <table:table-cell office:value-type="string" table:style-name="ce5">
            <text:p>Altri beni di consumo</text:p>
          </table:table-cell>
          <table:table-cell office:value-type="float" office:value="946.72" table:style-name="ce5">
            <text:p>946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ASSANI <text:s/>RICCARDO (REVISORE)</text:p>
          </table:table-cell>
          <table:table-cell office:value-type="float" office:value="2401210121" table:style-name="ce5">
            <text:p>2401210121</text:p>
          </table:table-cell>
          <table:table-cell office:value-type="float" office:value="29" table:style-name="ce7">
            <text:p>29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1093.4100000000001" table:style-name="ce5">
            <text:p>1093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ASSANI <text:s/>RICCARDO (REVISORE)</text:p>
          </table:table-cell>
          <table:table-cell office:value-type="float" office:value="2401210121" table:style-name="ce5">
            <text:p>2401210121</text:p>
          </table:table-cell>
          <table:table-cell office:value-type="float" office:value="30" table:style-name="ce7">
            <text:p>30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Organi e incarichi istituzionali dell'amministrazione</text:p>
          </table:table-cell>
          <table:table-cell office:value-type="float" office:value="5045.04" table:style-name="ce5">
            <text:p>5045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429" table:style-name="ce7">
            <text:p>429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28.16" table:style-name="ce5">
            <text:p>28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964" table:style-name="ce7">
            <text:p>964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Imposte, tasse e proventi assimilati a carico dell'ente n.a.c.</text:p>
          </table:table-cell>
          <table:table-cell office:value-type="float" office:value="26" table:style-name="ce5">
            <text:p>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WOLTERS KLUWER ITALIA SRL</text:p>
          </table:table-cell>
          <table:table-cell office:value-type="float" office:value="10209790152" table:style-name="ce5">
            <text:p>10209790152</text:p>
          </table:table-cell>
          <table:table-cell office:value-type="float" office:value="718" table:style-name="ce7">
            <text:p>718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289.5999999999999" table:style-name="ce5">
            <text:p>1289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947" table:style-name="ce7">
            <text:p>947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i servizi</text:p>
          </table:table-cell>
          <table:table-cell office:value-type="float" office:value="7" table:style-name="ce5">
            <text:p>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947" table:style-name="ce7">
            <text:p>947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QUADRIFOGLIO SISTEMI D'ARREDO</text:p>
          </table:table-cell>
          <table:table-cell office:value-type="float" office:value="2301560260" table:style-name="ce5">
            <text:p>2301560260</text:p>
          </table:table-cell>
          <table:table-cell office:value-type="float" office:value="926" table:style-name="ce7">
            <text:p>926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i servizi</text:p>
          </table:table-cell>
          <table:table-cell office:value-type="float" office:value="4040.83" table:style-name="ce5">
            <text:p>4040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FOCAMERE S.C.P.A.</text:p>
          </table:table-cell>
          <table:table-cell office:value-type="float" office:value="2313821007" table:style-name="ce5">
            <text:p>2313821007</text:p>
          </table:table-cell>
          <table:table-cell office:value-type="float" office:value="263" table:style-name="ce7">
            <text:p>26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488" table:style-name="ce5">
            <text:p>4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S AUTOMATED DATA SYSTEMS S.P.A.</text:p>
          </table:table-cell>
          <table:table-cell office:value-type="float" office:value="890370372" table:style-name="ce5">
            <text:p>890370372</text:p>
          </table:table-cell>
          <table:table-cell office:value-type="float" office:value="66" table:style-name="ce7">
            <text:p>66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servizi</text:p>
          </table:table-cell>
          <table:table-cell office:value-type="float" office:value="16134.5" table:style-name="ce5">
            <text:p>16134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COM S.R.L.</text:p>
          </table:table-cell>
          <table:table-cell office:value-type="float" office:value="1596231009" table:style-name="ce5">
            <text:p>1596231009</text:p>
          </table:table-cell>
          <table:table-cell office:value-type="float" office:value="1011" table:style-name="ce7">
            <text:p>1011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40142.879999999997" table:style-name="ce5">
            <text:p>40142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PUTER TIME S.R.L.</text:p>
          </table:table-cell>
          <table:table-cell office:value-type="float" office:value="2214160125" table:style-name="ce5">
            <text:p>2214160125</text:p>
          </table:table-cell>
          <table:table-cell office:value-type="float" office:value="1020" table:style-name="ce7">
            <text:p>1020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Altri servizi</text:p>
          </table:table-cell>
          <table:table-cell office:value-type="float" office:value="4465.2" table:style-name="ce5">
            <text:p>4465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STIT.VIG.NOTTURNA GALLARATE SPA</text:p>
          </table:table-cell>
          <table:table-cell office:value-type="float" office:value="585190127" table:style-name="ce5">
            <text:p>585190127</text:p>
          </table:table-cell>
          <table:table-cell office:value-type="float" office:value="1026" table:style-name="ce7">
            <text:p>1026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Altri servizi</text:p>
          </table:table-cell>
          <table:table-cell office:value-type="float" office:value="73.2" table:style-name="ce5">
            <text:p>73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YO SPA</text:p>
          </table:table-cell>
          <table:table-cell office:value-type="float" office:value="3222970406" table:style-name="ce5">
            <text:p>3222970406</text:p>
          </table:table-cell>
          <table:table-cell office:value-type="float" office:value="1027" table:style-name="ce7">
            <text:p>1027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servizi</text:p>
          </table:table-cell>
          <table:table-cell office:value-type="float" office:value="6916" table:style-name="ce5">
            <text:p>69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1069" table:style-name="ce7">
            <text:p>1069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servizi</text:p>
          </table:table-cell>
          <table:table-cell office:value-type="float" office:value="9573.6299999999992" table:style-name="ce5">
            <text:p>9573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LOWBIRD ITALIA SRL</text:p>
          </table:table-cell>
          <table:table-cell office:value-type="float" office:value="4065160964" table:style-name="ce5">
            <text:p>4065160964</text:p>
          </table:table-cell>
          <table:table-cell office:value-type="float" office:value="94" table:style-name="ce7">
            <text:p>94</text:p>
          </table:table-cell>
          <table:table-cell office:value-type="string" table:style-name="ce7">
            <text:p>13/01/2025</text:p>
          </table:table-cell>
          <table:table-cell office:value-type="string" table:style-name="ce5">
            <text:p>Altri servizi</text:p>
          </table:table-cell>
          <table:table-cell office:value-type="float" office:value="4.4000000000000004" table:style-name="ce5">
            <text:p>4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UONI SERGIO-NOTAIO</text:p>
          </table:table-cell>
          <table:table-cell office:value-type="float" office:value="3362940128" table:style-name="ce5">
            <text:p>3362940128</text:p>
          </table:table-cell>
          <table:table-cell office:value-type="float" office:value="1255" table:style-name="ce7">
            <text:p>1255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servizi</text:p>
          </table:table-cell>
          <table:table-cell office:value-type="float" office:value="3897.37" table:style-name="ce5">
            <text:p>3897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STIT.VIG.NOTTURNA GALLARATE SPA</text:p>
          </table:table-cell>
          <table:table-cell office:value-type="float" office:value="585190127" table:style-name="ce5">
            <text:p>585190127</text:p>
          </table:table-cell>
          <table:table-cell office:value-type="float" office:value="183" table:style-name="ce7">
            <text:p>183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Altri servizi</text:p>
          </table:table-cell>
          <table:table-cell office:value-type="float" office:value="58.56" table:style-name="ce5">
            <text:p>58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309290120" table:style-name="ce5">
            <text:p>309290120</text:p>
          </table:table-cell>
          <table:table-cell office:value-type="float" office:value="1400" table:style-name="ce7">
            <text:p>1400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servizi</text:p>
          </table:table-cell>
          <table:table-cell office:value-type="float" office:value="2013.29" table:style-name="ce5">
            <text:p>2013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ALBIZZATE</text:p>
          </table:table-cell>
          <table:table-cell office:value-type="float" office:value="308200120" table:style-name="ce5">
            <text:p>308200120</text:p>
          </table:table-cell>
          <table:table-cell office:value-type="float" office:value="1399" table:style-name="ce7">
            <text:p>1399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servizi</text:p>
          </table:table-cell>
          <table:table-cell office:value-type="float" office:value="1660.95" table:style-name="ce5">
            <text:p>1660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63" table:style-name="ce5">
            <text:p>1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6.72" table:style-name="ce5">
            <text:p>6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2.61" table:style-name="ce5">
            <text:p>12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" table:style-name="ce5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89" table:style-name="ce5">
            <text:p>0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6.99" table:style-name="ce5">
            <text:p>6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1.15" table:style-name="ce5">
            <text:p>11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DA SYSTEM S.R.L. CON SOCIO UNICO</text:p>
          </table:table-cell>
          <table:table-cell office:value-type="float" office:value="10735840018" table:style-name="ce5">
            <text:p>10735840018</text:p>
          </table:table-cell>
          <table:table-cell office:value-type="float" office:value="891" table:style-name="ce7">
            <text:p>891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684" table:style-name="ce5">
            <text:p>26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711" table:style-name="ce7">
            <text:p>711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7090.78" table:style-name="ce5">
            <text:p>17090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1068" table:style-name="ce7">
            <text:p>1068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0975.919999999998" table:style-name="ce5">
            <text:p>20975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REDES ITALIA S.P.A.</text:p>
          </table:table-cell>
          <table:table-cell office:value-type="float" office:value="2974560100" table:style-name="ce5">
            <text:p>2974560100</text:p>
          </table:table-cell>
          <table:table-cell office:value-type="float" office:value="100" table:style-name="ce7">
            <text:p>100</text:p>
          </table:table-cell>
          <table:table-cell office:value-type="string" table:style-name="ce7">
            <text:p>13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96.99" table:style-name="ce5">
            <text:p>796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1940" table:style-name="ce7">
            <text:p>1940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0975.919999999998" table:style-name="ce5">
            <text:p>20975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68" table:style-name="ce7">
            <text:p>68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06.39" table:style-name="ce5">
            <text:p>606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751" table:style-name="ce7">
            <text:p>751</text:p>
          </table:table-cell>
          <table:table-cell office:value-type="string" table:style-name="ce7">
            <text:p>04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571.25" table:style-name="ce5">
            <text:p>3571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255" table:style-name="ce7">
            <text:p>255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05.46" table:style-name="ce5">
            <text:p>605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255" table:style-name="ce7">
            <text:p>255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741.87" table:style-name="ce5">
            <text:p>3741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1053" table:style-name="ce7">
            <text:p>1053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700.7" table:style-name="ce5">
            <text:p>3700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1054" table:style-name="ce7">
            <text:p>1054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05" table:style-name="ce5">
            <text:p>6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1055" table:style-name="ce7">
            <text:p>1055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81.82" table:style-name="ce5">
            <text:p>281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181" table:style-name="ce7">
            <text:p>181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17.04999999999995" table:style-name="ce5">
            <text:p>617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1799" table:style-name="ce7">
            <text:p>1799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81.82" table:style-name="ce5">
            <text:p>281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1798" table:style-name="ce7">
            <text:p>1798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45.19000000000005" table:style-name="ce5">
            <text:p>545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1798" table:style-name="ce7">
            <text:p>1798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741.87" table:style-name="ce5">
            <text:p>3741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427" table:style-name="ce7">
            <text:p>427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17.23" table:style-name="ce5">
            <text:p>117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749" table:style-name="ce7">
            <text:p>749</text:p>
          </table:table-cell>
          <table:table-cell office:value-type="string" table:style-name="ce7">
            <text:p>04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49.24" table:style-name="ce5">
            <text:p>849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NON ITALIA SPA</text:p>
          </table:table-cell>
          <table:table-cell office:value-type="float" office:value="11723840150" table:style-name="ce5">
            <text:p>11723840150</text:p>
          </table:table-cell>
          <table:table-cell office:value-type="float" office:value="352" table:style-name="ce7">
            <text:p>352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Utilizzo di beni di terzi</text:p>
          </table:table-cell>
          <table:table-cell office:value-type="float" office:value="237.6" table:style-name="ce5">
            <text:p>23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KYOCERA DOCUMENT SOLUTIONS ITALIA SPA</text:p>
          </table:table-cell>
          <table:table-cell office:value-type="float" office:value="2973040963" table:style-name="ce5">
            <text:p>2973040963</text:p>
          </table:table-cell>
          <table:table-cell office:value-type="float" office:value="1402" table:style-name="ce7">
            <text:p>1402</text:p>
          </table:table-cell>
          <table:table-cell office:value-type="string" table:style-name="ce7">
            <text:p>28/02/2025</text:p>
          </table:table-cell>
          <table:table-cell office:value-type="string" table:style-name="ce5">
            <text:p>Utilizzo di beni di terzi</text:p>
          </table:table-cell>
          <table:table-cell office:value-type="float" office:value="4934.75" table:style-name="ce5">
            <text:p>4934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KYOCERA DOCUMENT SOLUTIONS ITALIA SPA</text:p>
          </table:table-cell>
          <table:table-cell office:value-type="float" office:value="2973040963" table:style-name="ce5">
            <text:p>2973040963</text:p>
          </table:table-cell>
          <table:table-cell office:value-type="float" office:value="376" table:style-name="ce7">
            <text:p>376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ilizzo di beni di terzi</text:p>
          </table:table-cell>
          <table:table-cell office:value-type="float" office:value="691.94" table:style-name="ce5">
            <text:p>691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16" table:style-name="ce7">
            <text:p>16</text:p>
          </table:table-cell>
          <table:table-cell office:value-type="string" table:style-name="ce7">
            <text:p>09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86.97" table:style-name="ce5">
            <text:p>186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748" table:style-name="ce7">
            <text:p>748</text:p>
          </table:table-cell>
          <table:table-cell office:value-type="string" table:style-name="ce7">
            <text:p>04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43.64" table:style-name="ce5">
            <text:p>243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748" table:style-name="ce7">
            <text:p>748</text:p>
          </table:table-cell>
          <table:table-cell office:value-type="string" table:style-name="ce7">
            <text:p>04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4.55" table:style-name="ce5">
            <text:p>124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ETI GIORGIO - ELETTRAUTO</text:p>
          </table:table-cell>
          <table:table-cell office:value-type="float" office:value="1772330120" table:style-name="ce5">
            <text:p>1772330120</text:p>
          </table:table-cell>
          <table:table-cell office:value-type="float" office:value="239" table:style-name="ce7">
            <text:p>239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88.6" table:style-name="ce5">
            <text:p>188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873" table:style-name="ce7">
            <text:p>873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7.55" table:style-name="ce5">
            <text:p>47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ETI GIORGIO - ELETTRAUTO</text:p>
          </table:table-cell>
          <table:table-cell office:value-type="float" office:value="1772330120" table:style-name="ce5">
            <text:p>1772330120</text:p>
          </table:table-cell>
          <table:table-cell office:value-type="float" office:value="101" table:style-name="ce7">
            <text:p>101</text:p>
          </table:table-cell>
          <table:table-cell office:value-type="string" table:style-name="ce7">
            <text:p>13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75.03" table:style-name="ce5">
            <text:p>675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ETI GIORGIO - ELETTRAUTO</text:p>
          </table:table-cell>
          <table:table-cell office:value-type="float" office:value="1772330120" table:style-name="ce5">
            <text:p>1772330120</text:p>
          </table:table-cell>
          <table:table-cell office:value-type="float" office:value="893" table:style-name="ce7">
            <text:p>893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39.97" table:style-name="ce5">
            <text:p>139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ETI GIORGIO - ELETTRAUTO</text:p>
          </table:table-cell>
          <table:table-cell office:value-type="float" office:value="1772330120" table:style-name="ce5">
            <text:p>1772330120</text:p>
          </table:table-cell>
          <table:table-cell office:value-type="float" office:value="894" table:style-name="ce7">
            <text:p>894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0.35" table:style-name="ce5">
            <text:p>50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895" table:style-name="ce7">
            <text:p>895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71.25" table:style-name="ce5">
            <text:p>771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1684" table:style-name="ce7">
            <text:p>1684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977.6" table:style-name="ce5">
            <text:p>197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1727" table:style-name="ce7">
            <text:p>1727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7.55" table:style-name="ce5">
            <text:p>47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1063" table:style-name="ce7">
            <text:p>1063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0.93" table:style-name="ce5">
            <text:p>60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R CAR SERVICE DI RICHICHI ROBERTO</text:p>
          </table:table-cell>
          <table:table-cell office:value-type="float" office:value="2394870030" table:style-name="ce5">
            <text:p>2394870030</text:p>
          </table:table-cell>
          <table:table-cell office:value-type="float" office:value="1063" table:style-name="ce7">
            <text:p>1063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26.36" table:style-name="ce5">
            <text:p>226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428" table:style-name="ce7">
            <text:p>428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6.69" table:style-name="ce5">
            <text:p>46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LOMBARDIA-TESORERIA</text:p>
          </table:table-cell>
          <table:table-cell office:value-type="float" office:value="12874720159" table:style-name="ce5">
            <text:p>12874720159</text:p>
          </table:table-cell>
          <table:table-cell office:value-type="float" office:value="428" table:style-name="ce7">
            <text:p>428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8.86" table:style-name="ce5">
            <text:p>68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4.26" table:style-name="ce5">
            <text:p>4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8.32" table:style-name="ce5">
            <text:p>8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9" table:style-name="ce5">
            <text:p>0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74" table:style-name="ce5">
            <text:p>1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0.36" table:style-name="ce5">
            <text:p>10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9.77" table:style-name="ce5">
            <text:p>19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9" table:style-name="ce5">
            <text:p>1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2.52" table:style-name="ce5">
            <text:p>2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0.82" table:style-name="ce5">
            <text:p>10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23.62" table:style-name="ce5">
            <text:p>23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3.9" table:style-name="ce5">
            <text:p>3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41" table:style-name="ce5">
            <text:p>0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99" table:style-name="ce5">
            <text:p>1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3.4" table:style-name="ce5">
            <text:p>3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4" table:style-name="ce5">
            <text:p>0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06" table:style-name="ce5">
            <text:p>1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7.35" table:style-name="ce5">
            <text:p>7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9.27" table:style-name="ce5">
            <text:p>9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2" table:style-name="ce5">
            <text:p>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19" table:style-name="ce5">
            <text:p>1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7.61" table:style-name="ce5">
            <text:p>7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5.37" table:style-name="ce5">
            <text:p>15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2.9" table:style-name="ce5">
            <text:p>2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3.93" table:style-name="ce5">
            <text:p>3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7.850000000000001" table:style-name="ce5">
            <text:p>17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EXI PAYMENTS S.P.A.</text:p>
          </table:table-cell>
          <table:table-cell office:value-type="float" office:value="4107060966" table:style-name="ce5">
            <text:p>4107060966</text:p>
          </table:table-cell>
          <table:table-cell office:value-type="float" office:value="721" table:style-name="ce7">
            <text:p>721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26.4" table:style-name="ce5">
            <text:p>26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EXI PAYMENTS S.P.A.</text:p>
          </table:table-cell>
          <table:table-cell office:value-type="float" office:value="4107060966" table:style-name="ce5">
            <text:p>4107060966</text:p>
          </table:table-cell>
          <table:table-cell office:value-type="float" office:value="720" table:style-name="ce7">
            <text:p>720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20" table:style-name="ce5">
            <text:p>1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75" table:style-name="ce5">
            <text:p>0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4.67" table:style-name="ce5">
            <text:p>4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7.39" table:style-name="ce5">
            <text:p>7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1299999999999999" table:style-name="ce5">
            <text:p>1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7.25" table:style-name="ce5">
            <text:p>7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5.35" table:style-name="ce5">
            <text:p>15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2.1" table:style-name="ce5">
            <text:p>2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2" table:style-name="ce5">
            <text:p>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UTOSTRADE PER L'ITALIA SPA</text:p>
          </table:table-cell>
          <table:table-cell office:value-type="float" office:value="7516911000" table:style-name="ce5">
            <text:p>7516911000</text:p>
          </table:table-cell>
          <table:table-cell office:value-type="float" office:value="506" table:style-name="ce7">
            <text:p>506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5.55" table:style-name="ce5">
            <text:p>15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UTOSTRADE PER L'ITALIA SPA</text:p>
          </table:table-cell>
          <table:table-cell office:value-type="float" office:value="7516911000" table:style-name="ce5">
            <text:p>7516911000</text:p>
          </table:table-cell>
          <table:table-cell office:value-type="float" office:value="243" table:style-name="ce7">
            <text:p>24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1.46" table:style-name="ce5">
            <text:p>11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UTOSTRADE PER L'ITALIA SPA</text:p>
          </table:table-cell>
          <table:table-cell office:value-type="float" office:value="7516911000" table:style-name="ce5">
            <text:p>7516911000</text:p>
          </table:table-cell>
          <table:table-cell office:value-type="float" office:value="1406" table:style-name="ce7">
            <text:p>1406</text:p>
          </table:table-cell>
          <table:table-cell office:value-type="string" table:style-name="ce7">
            <text:p>28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.19" table:style-name="ce5">
            <text:p>12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UTOSTRADE PER L'ITALIA SPA</text:p>
          </table:table-cell>
          <table:table-cell office:value-type="float" office:value="7516911000" table:style-name="ce5">
            <text:p>7516911000</text:p>
          </table:table-cell>
          <table:table-cell office:value-type="float" office:value="1919" table:style-name="ce7">
            <text:p>1919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.02" table:style-name="ce5">
            <text:p>7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UTOLAVAGGIO GRISU' SRL</text:p>
          </table:table-cell>
          <table:table-cell office:value-type="float" office:value="3231100128" table:style-name="ce5">
            <text:p>3231100128</text:p>
          </table:table-cell>
          <table:table-cell office:value-type="float" office:value="251" table:style-name="ce7">
            <text:p>251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78.98" table:style-name="ce5">
            <text:p>478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AK S.R.L.</text:p>
          </table:table-cell>
          <table:table-cell office:value-type="float" office:value="13239900155" table:style-name="ce5">
            <text:p>13239900155</text:p>
          </table:table-cell>
          <table:table-cell office:value-type="float" office:value="500" table:style-name="ce7">
            <text:p>500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Altri servizi</text:p>
          </table:table-cell>
          <table:table-cell office:value-type="float" office:value="55000" table:style-name="ce5">
            <text:p>5500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710" table:style-name="ce7">
            <text:p>710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9573.6299999999992" table:style-name="ce5">
            <text:p>9573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712" table:style-name="ce7">
            <text:p>71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3885.14" table:style-name="ce5">
            <text:p>3885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712" table:style-name="ce7">
            <text:p>71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20975.919999999998" table:style-name="ce5">
            <text:p>20975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E-IMPIANTI ELETTR.DI MEGGETTO &amp; MACCHI</text:p>
          </table:table-cell>
          <table:table-cell office:value-type="float" office:value="2383170129" table:style-name="ce5">
            <text:p>2383170129</text:p>
          </table:table-cell>
          <table:table-cell office:value-type="float" office:value="713" table:style-name="ce7">
            <text:p>71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3374.52" table:style-name="ce5">
            <text:p>3374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STEPAY S.P.A. PATRIMONIO DESTINATO IME</text:p>
          </table:table-cell>
          <table:table-cell office:value-type="float" office:value="6874351007" table:style-name="ce5">
            <text:p>6874351007</text:p>
          </table:table-cell>
          <table:table-cell office:value-type="float" office:value="472" table:style-name="ce7">
            <text:p>472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Altri servizi</text:p>
          </table:table-cell>
          <table:table-cell office:value-type="float" office:value="651.48" table:style-name="ce5">
            <text:p>651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949" table:style-name="ce7">
            <text:p>949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i servizi</text:p>
          </table:table-cell>
          <table:table-cell office:value-type="float" office:value="12" table:style-name="ce5">
            <text:p>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LOWBIRD ITALIA SRL</text:p>
          </table:table-cell>
          <table:table-cell office:value-type="float" office:value="4065160964" table:style-name="ce5">
            <text:p>4065160964</text:p>
          </table:table-cell>
          <table:table-cell office:value-type="float" office:value="389" table:style-name="ce7">
            <text:p>38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servizi</text:p>
          </table:table-cell>
          <table:table-cell office:value-type="float" office:value="3.07" table:style-name="ce5">
            <text:p>3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EXI PAYMENTS S.P.A.</text:p>
          </table:table-cell>
          <table:table-cell office:value-type="float" office:value="4107060966" table:style-name="ce5">
            <text:p>4107060966</text:p>
          </table:table-cell>
          <table:table-cell office:value-type="float" office:value="398" table:style-name="ce7">
            <text:p>398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Altri servizi</text:p>
          </table:table-cell>
          <table:table-cell office:value-type="float" office:value="31.68" table:style-name="ce5">
            <text:p>31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EXI PAYMENTS S.P.A.</text:p>
          </table:table-cell>
          <table:table-cell office:value-type="float" office:value="4107060966" table:style-name="ce5">
            <text:p>4107060966</text:p>
          </table:table-cell>
          <table:table-cell office:value-type="float" office:value="398" table:style-name="ce7">
            <text:p>398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Altri servizi</text:p>
          </table:table-cell>
          <table:table-cell office:value-type="float" office:value="144" table:style-name="ce5">
            <text:p>1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5" table:style-name="ce7">
            <text:p>45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7" table:style-name="ce5">
            <text:p>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5" table:style-name="ce7">
            <text:p>45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7.5" table:style-name="ce5">
            <text:p>17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5" table:style-name="ce7">
            <text:p>45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7" table:style-name="ce5">
            <text:p>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RADE LAB SRL</text:p>
          </table:table-cell>
          <table:table-cell office:value-type="float" office:value="12708570150" table:style-name="ce5">
            <text:p>12708570150</text:p>
          </table:table-cell>
          <table:table-cell office:value-type="float" office:value="78" table:style-name="ce7">
            <text:p>78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servizi</text:p>
          </table:table-cell>
          <table:table-cell office:value-type="float" office:value="2665" table:style-name="ce5">
            <text:p>26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S. DI TURRI GUGLIELMO E C. S.N.C.</text:p>
          </table:table-cell>
          <table:table-cell office:value-type="float" office:value="826950123" table:style-name="ce5">
            <text:p>826950123</text:p>
          </table:table-cell>
          <table:table-cell office:value-type="float" office:value="1329" table:style-name="ce7">
            <text:p>1329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servizi</text:p>
          </table:table-cell>
          <table:table-cell office:value-type="float" office:value="2702.3" table:style-name="ce5">
            <text:p>2702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S AUTOMATED DATA SYSTEMS S.P.A.</text:p>
          </table:table-cell>
          <table:table-cell office:value-type="float" office:value="890370372" table:style-name="ce5">
            <text:p>890370372</text:p>
          </table:table-cell>
          <table:table-cell office:value-type="float" office:value="177" table:style-name="ce7">
            <text:p>177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Altri servizi</text:p>
          </table:table-cell>
          <table:table-cell office:value-type="float" office:value="1464" table:style-name="ce5">
            <text:p>14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947" table:style-name="ce7">
            <text:p>947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947" table:style-name="ce7">
            <text:p>947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i servizi</text:p>
          </table:table-cell>
          <table:table-cell office:value-type="float" office:value="7" table:style-name="ce5">
            <text:p>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3.6" table:style-name="ce5">
            <text:p>3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05" table:style-name="ce5">
            <text:p>0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2.17" table:style-name="ce5">
            <text:p>2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55000000000000004" table:style-name="ce5">
            <text:p>0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2.56" table:style-name="ce5">
            <text:p>2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6.43" table:style-name="ce5">
            <text:p>6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28000000000000003" table:style-name="ce5">
            <text:p>0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18" table:style-name="ce5">
            <text:p>1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4.2" table:style-name="ce5">
            <text:p>4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1" table:style-name="ce5">
            <text:p>0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13" table:style-name="ce5">
            <text:p>0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2.14" table:style-name="ce5">
            <text:p>2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97" table:style-name="ce5">
            <text:p>0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4.5599999999999996" table:style-name="ce5">
            <text:p>4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5.98" table:style-name="ce5">
            <text:p>15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5" table:style-name="ce5">
            <text:p>1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2.17" table:style-name="ce5">
            <text:p>2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6.81" table:style-name="ce5">
            <text:p>6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9.079999999999998" table:style-name="ce5">
            <text:p>19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9" table:style-name="ce5">
            <text:p>1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45" table:style-name="ce5">
            <text:p>1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6.5" table:style-name="ce5">
            <text:p>6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1.56" table:style-name="ce5">
            <text:p>11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" table:style-name="ce5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5.17" table:style-name="ce5">
            <text:p>5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7.99" table:style-name="ce5">
            <text:p>7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8" table:style-name="ce5">
            <text:p>1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7" table:style-name="ce5">
            <text:p>1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03" table:style-name="ce5">
            <text:p>1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4.28" table:style-name="ce5">
            <text:p>4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885" table:style-name="ce7">
            <text:p>885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Altri servizi</text:p>
          </table:table-cell>
          <table:table-cell office:value-type="float" office:value="9790" table:style-name="ce5">
            <text:p>97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882" table:style-name="ce7">
            <text:p>882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Altri servizi</text:p>
          </table:table-cell>
          <table:table-cell office:value-type="float" office:value="14831.5" table:style-name="ce5">
            <text:p>14831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883" table:style-name="ce7">
            <text:p>883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Altri servizi</text:p>
          </table:table-cell>
          <table:table-cell office:value-type="float" office:value="29668.5" table:style-name="ce5">
            <text:p>29668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NSORZIO PARCO LOMBARDO VALLE TICINO</text:p>
          </table:table-cell>
          <table:table-cell office:value-type="float" office:value="8914300150" table:style-name="ce5">
            <text:p>8914300150</text:p>
          </table:table-cell>
          <table:table-cell office:value-type="float" office:value="887" table:style-name="ce7">
            <text:p>887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Altri servizi</text:p>
          </table:table-cell>
          <table:table-cell office:value-type="float" office:value="2498" table:style-name="ce5">
            <text:p>24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43.89" table:style-name="ce5">
            <text:p>43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5.27" table:style-name="ce5">
            <text:p>15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30.02" table:style-name="ce5">
            <text:p>30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72.16" table:style-name="ce5">
            <text:p>72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57999999999999996" table:style-name="ce5">
            <text:p>0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2.75" table:style-name="ce5">
            <text:p>2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6.65" table:style-name="ce5">
            <text:p>6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4" table:style-name="ce5">
            <text:p>0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79" table:style-name="ce5">
            <text:p>0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5.25" table:style-name="ce5">
            <text:p>5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8.86" table:style-name="ce5">
            <text:p>8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" table:style-name="ce5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9" table:style-name="ce5">
            <text:p>0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3.27" table:style-name="ce5">
            <text:p>3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4.95" table:style-name="ce5">
            <text:p>4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6.68" table:style-name="ce5">
            <text:p>6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5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72" table:style-name="ce5">
            <text:p>0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3.39" table:style-name="ce5">
            <text:p>3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06" table:style-name="ce5">
            <text:p>0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52" table:style-name="ce5">
            <text:p>0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39" table:style-name="ce5">
            <text:p>1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46" table:style-name="ce5">
            <text:p>0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47" table:style-name="ce5">
            <text:p>1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3.77" table:style-name="ce5">
            <text:p>3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1" table:style-name="ce5">
            <text:p>0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05" table:style-name="ce5">
            <text:p>0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7.0000000000000007E-2" table:style-name="ce5">
            <text:p>0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82" table:style-name="ce5">
            <text:p>1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7.0000000000000007E-2" table:style-name="ce5">
            <text:p>0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15" table:style-name="ce5">
            <text:p>0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35" table:style-name="ce5">
            <text:p>0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95" table:style-name="ce5">
            <text:p>0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2.14" table:style-name="ce5">
            <text:p>2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9.27" table:style-name="ce5">
            <text:p>9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84" table:style-name="ce5">
            <text:p>0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4.63" table:style-name="ce5">
            <text:p>4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8.75" table:style-name="ce5">
            <text:p>8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5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2.14" table:style-name="ce5">
            <text:p>2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2.86" table:style-name="ce5">
            <text:p>2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6.7" table:style-name="ce5">
            <text:p>6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4" table:style-name="ce5">
            <text:p>1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81" table:style-name="ce5">
            <text:p>0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2.89" table:style-name="ce5">
            <text:p>2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6.5" table:style-name="ce5">
            <text:p>6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02" table:style-name="ce5">
            <text:p>1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6" table:style-name="ce5">
            <text:p>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2.1" table:style-name="ce5">
            <text:p>12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5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2.42" table:style-name="ce5">
            <text:p>2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1.51" table:style-name="ce5">
            <text:p>11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22.46" table:style-name="ce5">
            <text:p>22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4.0999999999999996" table:style-name="ce5">
            <text:p>4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25" table:style-name="ce5">
            <text:p>0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9.69" table:style-name="ce5">
            <text:p>9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6.510000000000002" table:style-name="ce5">
            <text:p>16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3" table:style-name="ce5">
            <text:p>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22" table:style-name="ce5">
            <text:p>0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39" table:style-name="ce5">
            <text:p>1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2.34" table:style-name="ce5">
            <text:p>2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5">
            <text:p>0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53" table:style-name="ce5">
            <text:p>0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3.09" table:style-name="ce5">
            <text:p>3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6.99" table:style-name="ce5">
            <text:p>6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96" table:style-name="ce5">
            <text:p>0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30.69" table:style-name="ce5">
            <text:p>30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4.7" table:style-name="ce5">
            <text:p>4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61" table:style-name="ce5">
            <text:p>1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7.88" table:style-name="ce5">
            <text:p>7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4.92" table:style-name="ce5">
            <text:p>14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1599999999999999" table:style-name="ce5">
            <text:p>1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5.52" table:style-name="ce5">
            <text:p>5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1.5" table:style-name="ce5">
            <text:p>11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3" table:style-name="ce5">
            <text:p>1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58" table:style-name="ce5">
            <text:p>1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6.6" table:style-name="ce5">
            <text:p>6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0" table:style-name="ce7">
            <text:p>146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2.19" table:style-name="ce5">
            <text:p>12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76" table:style-name="ce5">
            <text:p>1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7.57" table:style-name="ce5">
            <text:p>7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9" table:style-name="ce5">
            <text:p>0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2.29" table:style-name="ce5">
            <text:p>2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3.31" table:style-name="ce5">
            <text:p>3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1" table:style-name="ce5">
            <text:p>0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41" table:style-name="ce5">
            <text:p>0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99" table:style-name="ce5">
            <text:p>1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6.24" table:style-name="ce5">
            <text:p>6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5">
            <text:p>0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3.72" table:style-name="ce5">
            <text:p>3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9.1300000000000008" table:style-name="ce5">
            <text:p>9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5" table:style-name="ce5">
            <text:p>1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3.18" table:style-name="ce5">
            <text:p>3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1.46" table:style-name="ce5">
            <text:p>11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30.47" table:style-name="ce5">
            <text:p>30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4.4000000000000004" table:style-name="ce5">
            <text:p>4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1200000000000001" table:style-name="ce5">
            <text:p>1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4.22" table:style-name="ce5">
            <text:p>4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8.7200000000000006" table:style-name="ce5">
            <text:p>8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5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01" table:style-name="ce5">
            <text:p>1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3.27" table:style-name="ce5">
            <text:p>3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0.72" table:style-name="ce5">
            <text:p>10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3" table:style-name="ce5">
            <text:p>1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4.8099999999999996" table:style-name="ce5">
            <text:p>4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8.6" table:style-name="ce5">
            <text:p>8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5" table:style-name="ce5">
            <text:p>1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42" table:style-name="ce5">
            <text:p>0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2.42" table:style-name="ce5">
            <text:p>2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8.65" table:style-name="ce5">
            <text:p>8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9" table:style-name="ce5">
            <text:p>1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21" table:style-name="ce5">
            <text:p>0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88" table:style-name="ce5">
            <text:p>0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2.95" table:style-name="ce5">
            <text:p>2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9" table:style-name="ce5">
            <text:p>0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07" table:style-name="ce5">
            <text:p>1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1100000000000001" table:style-name="ce5">
            <text:p>1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5.2" table:style-name="ce5">
            <text:p>5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1.24" table:style-name="ce5">
            <text:p>11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7" table:style-name="ce5">
            <text:p>1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35" table:style-name="ce5">
            <text:p>0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93" table:style-name="ce5">
            <text:p>0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2.86" table:style-name="ce5">
            <text:p>2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79" table:style-name="ce5">
            <text:p>0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2.79" table:style-name="ce5">
            <text:p>2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7.86" table:style-name="ce5">
            <text:p>7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33" table:style-name="ce5">
            <text:p>1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94" table:style-name="ce5">
            <text:p>1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53" table:style-name="ce5">
            <text:p>0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34" table:style-name="ce5">
            <text:p>1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3.07" table:style-name="ce5">
            <text:p>3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5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99" table:style-name="ce5">
            <text:p>0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2.99" table:style-name="ce5">
            <text:p>2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48" table:style-name="ce5">
            <text:p>0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53" table:style-name="ce5">
            <text:p>1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4.97" table:style-name="ce5">
            <text:p>4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0.81" table:style-name="ce5">
            <text:p>0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461" table:style-name="ce7">
            <text:p>146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.04" table:style-name="ce5">
            <text:p>1,0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99" table:style-name="ce5">
            <text:p>1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3.45" table:style-name="ce5">
            <text:p>3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4" table:style-name="ce5">
            <text:p>1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72" table:style-name="ce5">
            <text:p>0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85" table:style-name="ce5">
            <text:p>0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3.19" table:style-name="ce5">
            <text:p>3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5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31" table:style-name="ce5">
            <text:p>1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3.89" table:style-name="ce5">
            <text:p>3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1000000000000001" table:style-name="ce5">
            <text:p>1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52" table:style-name="ce5">
            <text:p>1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2.66" table:style-name="ce5">
            <text:p>2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7.55" table:style-name="ce5">
            <text:p>7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88" table:style-name="ce5">
            <text:p>0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PUTER TIME S.R.L.</text:p>
          </table:table-cell>
          <table:table-cell office:value-type="float" office:value="2214160125" table:style-name="ce5">
            <text:p>2214160125</text:p>
          </table:table-cell>
          <table:table-cell office:value-type="float" office:value="1548" table:style-name="ce7">
            <text:p>1548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servizi</text:p>
          </table:table-cell>
          <table:table-cell office:value-type="float" office:value="5953.6" table:style-name="ce5">
            <text:p>5953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3.75" table:style-name="ce5">
            <text:p>3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7.48" table:style-name="ce5">
            <text:p>7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9" table:style-name="ce5">
            <text:p>0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89" table:style-name="ce5">
            <text:p>1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3.62" table:style-name="ce5">
            <text:p>3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1.44" table:style-name="ce5">
            <text:p>11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2" table:style-name="ce5">
            <text:p>1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45" table:style-name="ce5">
            <text:p>0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34" table:style-name="ce5">
            <text:p>1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4.2699999999999996" table:style-name="ce5">
            <text:p>4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3" table:style-name="ce5">
            <text:p>0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71" table:style-name="ce5">
            <text:p>0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2.78" table:style-name="ce5">
            <text:p>2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5.6" table:style-name="ce5">
            <text:p>5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2.1" table:style-name="ce5">
            <text:p>2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19" table:style-name="ce5">
            <text:p>0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64" table:style-name="ce5">
            <text:p>0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34" table:style-name="ce5">
            <text:p>1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7.0000000000000007E-2" table:style-name="ce5">
            <text:p>0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24" table:style-name="ce5">
            <text:p>1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2.12" table:style-name="ce5">
            <text:p>2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2" table:style-name="ce7">
            <text:p>722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55000000000000004" table:style-name="ce5">
            <text:p>0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83" table:style-name="ce5">
            <text:p>1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4.71" table:style-name="ce5">
            <text:p>4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51" table:style-name="ce5">
            <text:p>0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65" table:style-name="ce5">
            <text:p>1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3.39" table:style-name="ce5">
            <text:p>3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4" table:style-name="ce5">
            <text:p>0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57999999999999996" table:style-name="ce5">
            <text:p>0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41" table:style-name="ce5">
            <text:p>1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3.2" table:style-name="ce5">
            <text:p>3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92" table:style-name="ce5">
            <text:p>0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56000000000000005" table:style-name="ce5">
            <text:p>0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3.46" table:style-name="ce5">
            <text:p>3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3" table:style-name="ce5">
            <text:p>1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.66" table:style-name="ce5">
            <text:p>1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3.08" table:style-name="ce5">
            <text:p>3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6.43" table:style-name="ce5">
            <text:p>6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" table:style-name="ce5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16" table:style-name="ce5">
            <text:p>0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7" table:style-name="ce5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1" table:style-name="ce5">
            <text:p>0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59.16" table:style-name="ce5">
            <text:p>59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0.02" table:style-name="ce5">
            <text:p>10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26.23" table:style-name="ce5">
            <text:p>26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39.03" table:style-name="ce5">
            <text:p>139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0900000000000001" table:style-name="ce5">
            <text:p>1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STIT.VIG.NOTTURNA GALLARATE SPA</text:p>
          </table:table-cell>
          <table:table-cell office:value-type="float" office:value="585190127" table:style-name="ce5">
            <text:p>585190127</text:p>
          </table:table-cell>
          <table:table-cell office:value-type="float" office:value="1804" table:style-name="ce7">
            <text:p>1804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Altri servizi</text:p>
          </table:table-cell>
          <table:table-cell office:value-type="float" office:value="109.8" table:style-name="ce5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PKAPPA S.L.R.</text:p>
          </table:table-cell>
          <table:table-cell office:value-type="float" office:value="8543640158" table:style-name="ce5">
            <text:p>8543640158</text:p>
          </table:table-cell>
          <table:table-cell office:value-type="float" office:value="1746" table:style-name="ce7">
            <text:p>1746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servizi</text:p>
          </table:table-cell>
          <table:table-cell office:value-type="float" office:value="317.2" table:style-name="ce5">
            <text:p>317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1941" table:style-name="ce7">
            <text:p>1941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servizi</text:p>
          </table:table-cell>
          <table:table-cell office:value-type="float" office:value="9573.6299999999992" table:style-name="ce5">
            <text:p>9573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OLMEDO SPECIAL VEHICLES SPA</text:p>
          </table:table-cell>
          <table:table-cell office:value-type="float" office:value="2062440355" table:style-name="ce5">
            <text:p>2062440355</text:p>
          </table:table-cell>
          <table:table-cell office:value-type="float" office:value="1707" table:style-name="ce7">
            <text:p>1707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servizi</text:p>
          </table:table-cell>
          <table:table-cell office:value-type="float" office:value="6000" table:style-name="ce5">
            <text:p>60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ESINT SRL</text:p>
          </table:table-cell>
          <table:table-cell office:value-type="float" office:value="6711271004" table:style-name="ce5">
            <text:p>6711271004</text:p>
          </table:table-cell>
          <table:table-cell office:value-type="float" office:value="1742" table:style-name="ce7">
            <text:p>1742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Altri servizi</text:p>
          </table:table-cell>
          <table:table-cell office:value-type="float" office:value="83.18" table:style-name="ce5">
            <text:p>83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NTEGAZZA SRL</text:p>
          </table:table-cell>
          <table:table-cell office:value-type="float" office:value="2293430126" table:style-name="ce5">
            <text:p>2293430126</text:p>
          </table:table-cell>
          <table:table-cell office:value-type="float" office:value="1744" table:style-name="ce7">
            <text:p>1744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Altri servizi</text:p>
          </table:table-cell>
          <table:table-cell office:value-type="float" office:value="220" table:style-name="ce5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696" table:style-name="ce7">
            <text:p>1696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servizi</text:p>
          </table:table-cell>
          <table:table-cell office:value-type="float" office:value="35" table:style-name="ce5">
            <text:p>3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696" table:style-name="ce7">
            <text:p>1696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696" table:style-name="ce7">
            <text:p>1696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servizi</text:p>
          </table:table-cell>
          <table:table-cell office:value-type="float" office:value="7" table:style-name="ce5">
            <text:p>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696" table:style-name="ce7">
            <text:p>1696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servizi</text:p>
          </table:table-cell>
          <table:table-cell office:value-type="float" office:value="3.5" table:style-name="ce5">
            <text:p>3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GINESTRA SOC.COOP.SOCIALE ONLUS</text:p>
          </table:table-cell>
          <table:table-cell office:value-type="float" office:value="2727100121" table:style-name="ce5">
            <text:p>2727100121</text:p>
          </table:table-cell>
          <table:table-cell office:value-type="float" office:value="97" table:style-name="ce7">
            <text:p>97</text:p>
          </table:table-cell>
          <table:table-cell office:value-type="string" table:style-name="ce7">
            <text:p>13/01/2025</text:p>
          </table:table-cell>
          <table:table-cell office:value-type="string" table:style-name="ce5">
            <text:p>Altri servizi</text:p>
          </table:table-cell>
          <table:table-cell office:value-type="float" office:value="351.36" table:style-name="ce5">
            <text:p>351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GINESTRA SOC.COOP.SOCIALE ONLUS</text:p>
          </table:table-cell>
          <table:table-cell office:value-type="float" office:value="2727100121" table:style-name="ce5">
            <text:p>2727100121</text:p>
          </table:table-cell>
          <table:table-cell office:value-type="float" office:value="1806" table:style-name="ce7">
            <text:p>1806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Altri servizi</text:p>
          </table:table-cell>
          <table:table-cell office:value-type="float" office:value="2786.48" table:style-name="ce5">
            <text:p>2786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963" table:style-name="ce7">
            <text:p>963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i IVA a debito per le gestioni commerciali</text:p>
          </table:table-cell>
          <table:table-cell office:value-type="float" office:value="8823.2099999999991" table:style-name="ce5">
            <text:p>8823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676" table:style-name="ce7">
            <text:p>1676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IVA a debito per le gestioni commerciali</text:p>
          </table:table-cell>
          <table:table-cell office:value-type="float" office:value="35770.629999999997" table:style-name="ce5">
            <text:p>35770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UNIPOL <text:s/>SPA</text:p>
          </table:table-cell>
          <table:table-cell office:value-type="float" office:value="3740811207" table:style-name="ce5">
            <text:p>3740811207</text:p>
          </table:table-cell>
          <table:table-cell office:value-type="float" office:value="1062" table:style-name="ce7">
            <text:p>1062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11374.98" table:style-name="ce5">
            <text:p>11374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RSH <text:s/>SPA</text:p>
          </table:table-cell>
          <table:table-cell office:value-type="float" office:value="1699520159" table:style-name="ce5">
            <text:p>1699520159</text:p>
          </table:table-cell>
          <table:table-cell office:value-type="float" office:value="211" table:style-name="ce7">
            <text:p>211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136900" table:style-name="ce5">
            <text:p>1369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RSH <text:s/>SPA</text:p>
          </table:table-cell>
          <table:table-cell office:value-type="float" office:value="1699520159" table:style-name="ce5">
            <text:p>1699520159</text:p>
          </table:table-cell>
          <table:table-cell office:value-type="float" office:value="212" table:style-name="ce7">
            <text:p>212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11790" table:style-name="ce5">
            <text:p>117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RSH <text:s/>SPA</text:p>
          </table:table-cell>
          <table:table-cell office:value-type="float" office:value="1699520159" table:style-name="ce5">
            <text:p>1699520159</text:p>
          </table:table-cell>
          <table:table-cell office:value-type="float" office:value="213" table:style-name="ce7">
            <text:p>213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13392.5" table:style-name="ce5">
            <text:p>13392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RSH <text:s/>SPA</text:p>
          </table:table-cell>
          <table:table-cell office:value-type="float" office:value="1699520159" table:style-name="ce5">
            <text:p>1699520159</text:p>
          </table:table-cell>
          <table:table-cell office:value-type="float" office:value="214" table:style-name="ce7">
            <text:p>214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18500" table:style-name="ce5">
            <text:p>185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RSH <text:s/>SPA</text:p>
          </table:table-cell>
          <table:table-cell office:value-type="float" office:value="1699520159" table:style-name="ce5">
            <text:p>1699520159</text:p>
          </table:table-cell>
          <table:table-cell office:value-type="float" office:value="215" table:style-name="ce7">
            <text:p>215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2495" table:style-name="ce5">
            <text:p>24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RSH <text:s/>SPA</text:p>
          </table:table-cell>
          <table:table-cell office:value-type="float" office:value="1699520159" table:style-name="ce5">
            <text:p>1699520159</text:p>
          </table:table-cell>
          <table:table-cell office:value-type="float" office:value="216" table:style-name="ce7">
            <text:p>216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14990" table:style-name="ce5">
            <text:p>149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RSH <text:s/>SPA</text:p>
          </table:table-cell>
          <table:table-cell office:value-type="float" office:value="1699520159" table:style-name="ce5">
            <text:p>1699520159</text:p>
          </table:table-cell>
          <table:table-cell office:value-type="float" office:value="217" table:style-name="ce7">
            <text:p>217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114142.33" table:style-name="ce5">
            <text:p>114142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RSH <text:s/>SPA</text:p>
          </table:table-cell>
          <table:table-cell office:value-type="float" office:value="1699520159" table:style-name="ce5">
            <text:p>1699520159</text:p>
          </table:table-cell>
          <table:table-cell office:value-type="float" office:value="218" table:style-name="ce7">
            <text:p>218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56" table:style-name="ce5">
            <text:p>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RSH <text:s/>SPA</text:p>
          </table:table-cell>
          <table:table-cell office:value-type="float" office:value="1699520159" table:style-name="ce5">
            <text:p>1699520159</text:p>
          </table:table-cell>
          <table:table-cell office:value-type="float" office:value="219" table:style-name="ce7">
            <text:p>219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23000" table:style-name="ce5">
            <text:p>230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UNIQA OSTERREICH VERSICHERUNGEN AG</text:p>
          </table:table-cell>
          <table:table-cell office:value-type="float" office:value="13191810152" table:style-name="ce5">
            <text:p>13191810152</text:p>
          </table:table-cell>
          <table:table-cell office:value-type="float" office:value="1888" table:style-name="ce7">
            <text:p>1888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Premi di assicurazione contro i danni</text:p>
          </table:table-cell>
          <table:table-cell office:value-type="float" office:value="4000" table:style-name="ce5">
            <text:p>40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QUADRIFOGLIO SISTEMI D'ARREDO</text:p>
          </table:table-cell>
          <table:table-cell office:value-type="float" office:value="2301560260" table:style-name="ce5">
            <text:p>2301560260</text:p>
          </table:table-cell>
          <table:table-cell office:value-type="float" office:value="927" table:style-name="ce7">
            <text:p>927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Mobili e arredi</text:p>
          </table:table-cell>
          <table:table-cell office:value-type="float" office:value="2621.59" table:style-name="ce5">
            <text:p>2621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3.48" table:style-name="ce5">
            <text:p>3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7.96" table:style-name="ce5">
            <text:p>7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8" table:style-name="ce5">
            <text:p>0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25" table:style-name="ce5">
            <text:p>0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83" table:style-name="ce5">
            <text:p>0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3.29" table:style-name="ce5">
            <text:p>3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2" table:style-name="ce5">
            <text:p>0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08" table:style-name="ce5">
            <text:p>0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64" table:style-name="ce5">
            <text:p>0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46" table:style-name="ce5">
            <text:p>0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0.1" table:style-name="ce5">
            <text:p>0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59.1" table:style-name="ce5">
            <text:p>59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27.52" table:style-name="ce5">
            <text:p>27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54.07" table:style-name="ce5">
            <text:p>54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3" table:style-name="ce7">
            <text:p>723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11.77" table:style-name="ce5">
            <text:p>11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724" table:style-name="ce7">
            <text:p>724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66.900000000000006" table:style-name="ce5">
            <text:p>66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3.48" table:style-name="ce5">
            <text:p>3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6" table:style-name="ce5">
            <text:p>0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66" table:style-name="ce5">
            <text:p>0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2.44" table:style-name="ce5">
            <text:p>2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6.11" table:style-name="ce5">
            <text:p>6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" table:style-name="ce5">
            <text:p>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0.87" table:style-name="ce5">
            <text:p>0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.38" table:style-name="ce5">
            <text:p>1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3" table:style-name="ce7">
            <text:p>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7.55" table:style-name="ce5">
            <text:p>7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OVINCIA DI VARESE</text:p>
          </table:table-cell>
          <table:table-cell office:value-type="float" office:value="397700121" table:style-name="ce5">
            <text:p>397700121</text:p>
          </table:table-cell>
          <table:table-cell office:value-type="float" office:value="890" table:style-name="ce7">
            <text:p>89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140367.17000000001" table:style-name="ce5">
            <text:p>140367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4" table:style-name="ce7">
            <text:p>1844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17854.18" table:style-name="ce5">
            <text:p>17854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UTEL-ASS.NAZ.UFF.TRIB.ENTI LOCALI</text:p>
          </table:table-cell>
          <table:table-cell office:value-type="float" office:value="2035210794" table:style-name="ce5">
            <text:p>2035210794</text:p>
          </table:table-cell>
          <table:table-cell office:value-type="float" office:value="65" table:style-name="ce7">
            <text:p>65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700" table:style-name="ce5">
            <text:p>17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NGIARACINA <text:s text:c="2"/>GIORGIO-AVVOCATO</text:p>
          </table:table-cell>
          <table:table-cell office:value-type="float" office:value="3231120928" table:style-name="ce5">
            <text:p>3231120928</text:p>
          </table:table-cell>
          <table:table-cell office:value-type="float" office:value="1938" table:style-name="ce7">
            <text:p>1938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236.46" table:style-name="ce5">
            <text:p>1236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VANCED SYSTEMS S.P.A.</text:p>
          </table:table-cell>
          <table:table-cell office:value-type="float" office:value="3743021218" table:style-name="ce5">
            <text:p>3743021218</text:p>
          </table:table-cell>
          <table:table-cell office:value-type="float" office:value="384" table:style-name="ce7">
            <text:p>384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6976.74" table:style-name="ce5">
            <text:p>26976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392" table:style-name="ce7">
            <text:p>392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500.5" table:style-name="ce5">
            <text:p>4500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886" table:style-name="ce7">
            <text:p>886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183.34" table:style-name="ce5">
            <text:p>11183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8539010010" table:style-name="ce5">
            <text:p>8539010010</text:p>
          </table:table-cell>
          <table:table-cell office:value-type="float" office:value="1467" table:style-name="ce7">
            <text:p>1467</text:p>
          </table:table-cell>
          <table:table-cell office:value-type="string" table:style-name="ce7">
            <text:p>06/03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3894.16" table:style-name="ce5">
            <text:p>23894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1525" table:style-name="ce7">
            <text:p>15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183.34" table:style-name="ce5">
            <text:p>11183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C ENERGY GTS S.R.L.</text:p>
          </table:table-cell>
          <table:table-cell office:value-type="float" office:value="2516220429" table:style-name="ce5">
            <text:p>2516220429</text:p>
          </table:table-cell>
          <table:table-cell office:value-type="float" office:value="1256" table:style-name="ce7">
            <text:p>12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535.34" table:style-name="ce5">
            <text:p>8535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VANCED SYSTEMS S.P.A.</text:p>
          </table:table-cell>
          <table:table-cell office:value-type="float" office:value="3743021218" table:style-name="ce5">
            <text:p>3743021218</text:p>
          </table:table-cell>
          <table:table-cell office:value-type="float" office:value="93" table:style-name="ce7">
            <text:p>93</text:p>
          </table:table-cell>
          <table:table-cell office:value-type="string" table:style-name="ce7">
            <text:p>13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400" table:style-name="ce5">
            <text:p>14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VANCED SYSTEMS S.P.A.</text:p>
          </table:table-cell>
          <table:table-cell office:value-type="float" office:value="3743021218" table:style-name="ce5">
            <text:p>3743021218</text:p>
          </table:table-cell>
          <table:table-cell office:value-type="float" office:value="176" table:style-name="ce7">
            <text:p>176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980" table:style-name="ce5">
            <text:p>109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VANCED SYSTEMS S.P.A.</text:p>
          </table:table-cell>
          <table:table-cell office:value-type="float" office:value="3743021218" table:style-name="ce5">
            <text:p>3743021218</text:p>
          </table:table-cell>
          <table:table-cell office:value-type="float" office:value="1931" table:style-name="ce7">
            <text:p>1931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950.74" table:style-name="ce5">
            <text:p>7950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QUADRIFOGLIO SISTEMI D'ARREDO</text:p>
          </table:table-cell>
          <table:table-cell office:value-type="float" office:value="2301560260" table:style-name="ce5">
            <text:p>2301560260</text:p>
          </table:table-cell>
          <table:table-cell office:value-type="float" office:value="1034" table:style-name="ce7">
            <text:p>1034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Altri beni di consumo</text:p>
          </table:table-cell>
          <table:table-cell office:value-type="float" office:value="22" table:style-name="ce5">
            <text:p>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ERRAZZI <text:s/>GIORGIO</text:p>
          </table:table-cell>
          <table:table-cell office:value-type="float" office:value="3412100129" table:style-name="ce5">
            <text:p>3412100129</text:p>
          </table:table-cell>
          <table:table-cell office:value-type="float" office:value="247" table:style-name="ce7">
            <text:p>247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beni di consumo</text:p>
          </table:table-cell>
          <table:table-cell office:value-type="float" office:value="99" table:style-name="ce5">
            <text:p>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1114" table:style-name="ce7">
            <text:p>1114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ggi di riscossione</text:p>
          </table:table-cell>
          <table:table-cell office:value-type="float" office:value="11825.45" table:style-name="ce5">
            <text:p>11825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231" table:style-name="ce7">
            <text:p>231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ggi di riscossione</text:p>
          </table:table-cell>
          <table:table-cell office:value-type="float" office:value="12010.08" table:style-name="ce5">
            <text:p>12010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1334" table:style-name="ce7">
            <text:p>1334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ggi di riscossione</text:p>
          </table:table-cell>
          <table:table-cell office:value-type="float" office:value="20347.34" table:style-name="ce5">
            <text:p>20347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10" table:style-name="ce7">
            <text:p>10</text:p>
          </table:table-cell>
          <table:table-cell office:value-type="string" table:style-name="ce7">
            <text:p>09/01/2025</text:p>
          </table:table-cell>
          <table:table-cell office:value-type="string" table:style-name="ce5">
            <text:p>Aggi di riscossione</text:p>
          </table:table-cell>
          <table:table-cell office:value-type="float" office:value="13293.17" table:style-name="ce5">
            <text:p>13293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ASSO EUGENIO S.R.L.</text:p>
          </table:table-cell>
          <table:table-cell office:value-type="float" office:value="186950127" table:style-name="ce5">
            <text:p>186950127</text:p>
          </table:table-cell>
          <table:table-cell office:value-type="float" office:value="1418" table:style-name="ce7">
            <text:p>1418</text:p>
          </table:table-cell>
          <table:table-cell office:value-type="string" table:style-name="ce7">
            <text:p>03/03/2025</text:p>
          </table:table-cell>
          <table:table-cell office:value-type="string" table:style-name="ce5">
            <text:p>Altri beni di consumo</text:p>
          </table:table-cell>
          <table:table-cell office:value-type="float" office:value="683.2" table:style-name="ce5">
            <text:p>683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97" table:style-name="ce7">
            <text:p>297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97" table:style-name="ce7">
            <text:p>297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17854.18" table:style-name="ce5">
            <text:p>17854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43" table:style-name="ce7">
            <text:p>11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43" table:style-name="ce7">
            <text:p>11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17854.189999999999" table:style-name="ce5">
            <text:p>17854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4" table:style-name="ce7">
            <text:p>1844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RROCCHIA SANTUARIO MADONNA IN CAMPAGNA</text:p>
          </table:table-cell>
          <table:table-cell office:value-type="float" office:value="2006220129" table:style-name="ce5">
            <text:p>2006220129</text:p>
          </table:table-cell>
          <table:table-cell office:value-type="float" office:value="397" table:style-name="ce7">
            <text:p>397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Contributi agli investimenti a Istituzioni Sociali Private<text:s/></text:p>
          </table:table-cell>
          <table:table-cell office:value-type="float" office:value="4166.66" table:style-name="ce5">
            <text:p>4166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OGEL S.R.L.</text:p>
          </table:table-cell>
          <table:table-cell office:value-type="float" office:value="2396680122" table:style-name="ce5">
            <text:p>2396680122</text:p>
          </table:table-cell>
          <table:table-cell office:value-type="float" office:value="1550" table:style-name="ce7">
            <text:p>1550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6100" table:style-name="ce5">
            <text:p>61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ND.CENTRO COMM.LE MADONNA IN CAMPAGNA</text:p>
          </table:table-cell>
          <table:table-cell office:value-type="float" office:value="91010450129" table:style-name="ce5">
            <text:p>91010450129</text:p>
          </table:table-cell>
          <table:table-cell office:value-type="float" office:value="967" table:style-name="ce7">
            <text:p>967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7.44" table:style-name="ce5">
            <text:p>7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ND.CENTRO COMM.LE MADONNA IN CAMPAGNA</text:p>
          </table:table-cell>
          <table:table-cell office:value-type="float" office:value="91010450129" table:style-name="ce5">
            <text:p>91010450129</text:p>
          </table:table-cell>
          <table:table-cell office:value-type="float" office:value="967" table:style-name="ce7">
            <text:p>967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22.84" table:style-name="ce5">
            <text:p>222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69" table:style-name="ce7">
            <text:p>69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81.82" table:style-name="ce5">
            <text:p>281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256" table:style-name="ce7">
            <text:p>256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81.82" table:style-name="ce5">
            <text:p>281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2279540120" table:style-name="ce5">
            <text:p>2279540120</text:p>
          </table:table-cell>
          <table:table-cell office:value-type="float" office:value="63" table:style-name="ce7">
            <text:p>63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3282.61" table:style-name="ce5">
            <text:p>43282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RPO DI VIG.CITTA' DI VARESE E PROV.</text:p>
          </table:table-cell>
          <table:table-cell office:value-type="float" office:value="595070129" table:style-name="ce5">
            <text:p>595070129</text:p>
          </table:table-cell>
          <table:table-cell office:value-type="float" office:value="180" table:style-name="ce7">
            <text:p>180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81.82" table:style-name="ce5">
            <text:p>281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2279540120" table:style-name="ce5">
            <text:p>2279540120</text:p>
          </table:table-cell>
          <table:table-cell office:value-type="float" office:value="1711" table:style-name="ce7">
            <text:p>1711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Utilizzo di beni di terzi</text:p>
          </table:table-cell>
          <table:table-cell office:value-type="float" office:value="138029.28" table:style-name="ce5">
            <text:p>138029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2279540120" table:style-name="ce5">
            <text:p>2279540120</text:p>
          </table:table-cell>
          <table:table-cell office:value-type="float" office:value="1712" table:style-name="ce7">
            <text:p>1712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Utilizzo di beni di terzi</text:p>
          </table:table-cell>
          <table:table-cell office:value-type="float" office:value="18440.349999999999" table:style-name="ce5">
            <text:p>18440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AS S.P.A.</text:p>
          </table:table-cell>
          <table:table-cell office:value-type="float" office:value="2133681003" table:style-name="ce5">
            <text:p>2133681003</text:p>
          </table:table-cell>
          <table:table-cell office:value-type="float" office:value="107" table:style-name="ce7">
            <text:p>107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Utilizzo di beni di terzi</text:p>
          </table:table-cell>
          <table:table-cell office:value-type="float" office:value="3231.68" table:style-name="ce5">
            <text:p>3231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24.42" table:style-name="ce5">
            <text:p>24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427.47" table:style-name="ce5">
            <text:p>427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243.48" table:style-name="ce5">
            <text:p>1243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58.35" table:style-name="ce5">
            <text:p>158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48.3" table:style-name="ce5">
            <text:p>348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63.1" table:style-name="ce5">
            <text:p>63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58.35" table:style-name="ce5">
            <text:p>158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09.53" table:style-name="ce5">
            <text:p>109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63.1" table:style-name="ce5">
            <text:p>63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48.3" table:style-name="ce5">
            <text:p>348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63.1" table:style-name="ce5">
            <text:p>63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258.29000000000002" table:style-name="ce5">
            <text:p>258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5.520000000000003" table:style-name="ce5">
            <text:p>35,5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58.35" table:style-name="ce5">
            <text:p>158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58.35" table:style-name="ce5">
            <text:p>158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203.41" table:style-name="ce5">
            <text:p>203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37" table:style-name="ce5">
            <text:p>3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48.55" table:style-name="ce5">
            <text:p>48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58.35" table:style-name="ce5">
            <text:p>158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226.12" table:style-name="ce5">
            <text:p>226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70.89" table:style-name="ce5">
            <text:p>370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08.99" table:style-name="ce5">
            <text:p>308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233.51" table:style-name="ce5">
            <text:p>233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2.9" table:style-name="ce5">
            <text:p>32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226.12" table:style-name="ce5">
            <text:p>226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2084.9" table:style-name="ce5">
            <text:p>2084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60.41999999999999" table:style-name="ce5">
            <text:p>160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400.52" table:style-name="ce5">
            <text:p>1400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418.97" table:style-name="ce5">
            <text:p>418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58.35" table:style-name="ce5">
            <text:p>158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828.47" table:style-name="ce5">
            <text:p>828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70.35" table:style-name="ce5">
            <text:p>170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01.64" table:style-name="ce5">
            <text:p>301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29.58000000000001" table:style-name="ce5">
            <text:p>129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58.35" table:style-name="ce5">
            <text:p>158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37" table:style-name="ce5">
            <text:p>3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58.35" table:style-name="ce5">
            <text:p>158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7" table:style-name="ce7">
            <text:p>11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65.11" table:style-name="ce5">
            <text:p>65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16" table:style-name="ce7">
            <text:p>111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59.38999999999999" table:style-name="ce5">
            <text:p>159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16" table:style-name="ce7">
            <text:p>111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70.89" table:style-name="ce5">
            <text:p>370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17" table:style-name="ce7">
            <text:p>111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48.66" table:style-name="ce5">
            <text:p>348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6" table:style-name="ce7">
            <text:p>166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Utenze e canoni</text:p>
          </table:table-cell>
          <table:table-cell office:value-type="float" office:value="1787.83" table:style-name="ce5">
            <text:p>1787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7" table:style-name="ce7">
            <text:p>167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Utenze e canoni</text:p>
          </table:table-cell>
          <table:table-cell office:value-type="float" office:value="690.71" table:style-name="ce5">
            <text:p>690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8" table:style-name="ce7">
            <text:p>16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Utenze e canoni</text:p>
          </table:table-cell>
          <table:table-cell office:value-type="float" office:value="47.93" table:style-name="ce5">
            <text:p>47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8" table:style-name="ce7">
            <text:p>16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Utenze e canoni</text:p>
          </table:table-cell>
          <table:table-cell office:value-type="float" office:value="87.06" table:style-name="ce5">
            <text:p>87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8" table:style-name="ce7">
            <text:p>16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Utenze e canoni</text:p>
          </table:table-cell>
          <table:table-cell office:value-type="float" office:value="805.41" table:style-name="ce5">
            <text:p>805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8" table:style-name="ce7">
            <text:p>16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Utenze e canoni</text:p>
          </table:table-cell>
          <table:table-cell office:value-type="float" office:value="5363.12" table:style-name="ce5">
            <text:p>5363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8" table:style-name="ce7">
            <text:p>16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Utenze e canoni</text:p>
          </table:table-cell>
          <table:table-cell office:value-type="float" office:value="72.849999999999994" table:style-name="ce5">
            <text:p>72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8" table:style-name="ce7">
            <text:p>16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Utenze e canoni</text:p>
          </table:table-cell>
          <table:table-cell office:value-type="float" office:value="774.31" table:style-name="ce5">
            <text:p>774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8" table:style-name="ce7">
            <text:p>16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Utenze e canoni</text:p>
          </table:table-cell>
          <table:table-cell office:value-type="float" office:value="121.22" table:style-name="ce5">
            <text:p>121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8" table:style-name="ce7">
            <text:p>16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Utenze e canoni</text:p>
          </table:table-cell>
          <table:table-cell office:value-type="float" office:value="699.88" table:style-name="ce5">
            <text:p>699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8" table:style-name="ce7">
            <text:p>16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Utenze e canoni</text:p>
          </table:table-cell>
          <table:table-cell office:value-type="float" office:value="462.41" table:style-name="ce5">
            <text:p>462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8" table:style-name="ce7">
            <text:p>16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Utenze e canoni</text:p>
          </table:table-cell>
          <table:table-cell office:value-type="float" office:value="619.49" table:style-name="ce5">
            <text:p>619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8" table:style-name="ce7">
            <text:p>16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Utenze e canoni</text:p>
          </table:table-cell>
          <table:table-cell office:value-type="float" office:value="1239.5899999999999" table:style-name="ce5">
            <text:p>1239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8" table:style-name="ce7">
            <text:p>16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Utenze e canoni</text:p>
          </table:table-cell>
          <table:table-cell office:value-type="float" office:value="2079.1" table:style-name="ce5">
            <text:p>2079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8" table:style-name="ce7">
            <text:p>16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Utenze e canoni</text:p>
          </table:table-cell>
          <table:table-cell office:value-type="float" office:value="682.19" table:style-name="ce5">
            <text:p>682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8" table:style-name="ce7">
            <text:p>16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Utenze e canoni</text:p>
          </table:table-cell>
          <table:table-cell office:value-type="float" office:value="171.33" table:style-name="ce5">
            <text:p>171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8" table:style-name="ce7">
            <text:p>16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Utenze e canoni</text:p>
          </table:table-cell>
          <table:table-cell office:value-type="float" office:value="420.31" table:style-name="ce5">
            <text:p>420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8" table:style-name="ce7">
            <text:p>16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Utenze e canoni</text:p>
          </table:table-cell>
          <table:table-cell office:value-type="float" office:value="1327.08" table:style-name="ce5">
            <text:p>1327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19.28" table:style-name="ce5">
            <text:p>119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69.81" table:style-name="ce5">
            <text:p>169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87.64" table:style-name="ce5">
            <text:p>87,6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19.28" table:style-name="ce5">
            <text:p>119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12.24" table:style-name="ce5">
            <text:p>212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19.28" table:style-name="ce5">
            <text:p>119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81.04" table:style-name="ce5">
            <text:p>181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19.28" table:style-name="ce5">
            <text:p>119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58.6" table:style-name="ce5">
            <text:p>558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19.28" table:style-name="ce5">
            <text:p>119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69.81" table:style-name="ce5">
            <text:p>169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19.28" table:style-name="ce5">
            <text:p>119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43.13" table:style-name="ce5">
            <text:p>143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14.77" table:style-name="ce5">
            <text:p>114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19.28" table:style-name="ce5">
            <text:p>119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4.25" table:style-name="ce5">
            <text:p>4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1.63" table:style-name="ce5">
            <text:p>21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19.28" table:style-name="ce5">
            <text:p>119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63.1" table:style-name="ce5">
            <text:p>63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242.01" table:style-name="ce5">
            <text:p>242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268.83" table:style-name="ce5">
            <text:p>268,8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58.35" table:style-name="ce5">
            <text:p>158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746.96" table:style-name="ce5">
            <text:p>3746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88.95" table:style-name="ce5">
            <text:p>88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593.42999999999995" table:style-name="ce5">
            <text:p>593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28.35" table:style-name="ce5">
            <text:p>128,35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58.35" table:style-name="ce5">
            <text:p>158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31.93" table:style-name="ce5">
            <text:p>131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69.65" table:style-name="ce5">
            <text:p>169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776.23" table:style-name="ce5">
            <text:p>776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2.9" table:style-name="ce5">
            <text:p>32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92.24" table:style-name="ce5">
            <text:p>192,2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58.35" table:style-name="ce5">
            <text:p>158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34.41" table:style-name="ce5">
            <text:p>334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92.24" table:style-name="ce5">
            <text:p>192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70.28" table:style-name="ce5">
            <text:p>370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228.6" table:style-name="ce5">
            <text:p>228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58.35" table:style-name="ce5">
            <text:p>158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234.81" table:style-name="ce5">
            <text:p>234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58.35" table:style-name="ce5">
            <text:p>158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246.31" table:style-name="ce5">
            <text:p>1246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58.35" table:style-name="ce5">
            <text:p>158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22.58" table:style-name="ce5">
            <text:p>22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46.64" table:style-name="ce5">
            <text:p>46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593.69" table:style-name="ce5">
            <text:p>1593,69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63.1" table:style-name="ce5">
            <text:p>63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17.06" table:style-name="ce5">
            <text:p>117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92.24" table:style-name="ce5">
            <text:p>192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6.619999999999997" table:style-name="ce5">
            <text:p>36,6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66.81" table:style-name="ce5">
            <text:p>66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69.65" table:style-name="ce5">
            <text:p>169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58.35" table:style-name="ce5">
            <text:p>158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92.24" table:style-name="ce5">
            <text:p>192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63.87" table:style-name="ce5">
            <text:p>63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58.35" table:style-name="ce5">
            <text:p>158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48.3" table:style-name="ce5">
            <text:p>348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156" table:style-name="ce7">
            <text:p>115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96.85" table:style-name="ce5">
            <text:p>196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61.11" table:style-name="ce5">
            <text:p>61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4.82" table:style-name="ce5">
            <text:p>34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53.54" table:style-name="ce5">
            <text:p>153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0.28" table:style-name="ce5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62.84" table:style-name="ce5">
            <text:p>62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249.68" table:style-name="ce5">
            <text:p>1249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1.28" table:style-name="ce5">
            <text:p>21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74.19" table:style-name="ce5">
            <text:p>74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2.49" table:style-name="ce5">
            <text:p>32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3.31" table:style-name="ce5">
            <text:p>23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79.010000000000005" table:style-name="ce5">
            <text:p>79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228.92" table:style-name="ce5">
            <text:p>2228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7.78" table:style-name="ce5">
            <text:p>27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73.44" table:style-name="ce5">
            <text:p>73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2.87" table:style-name="ce5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4.549999999999997" table:style-name="ce5">
            <text:p>34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2.9" table:style-name="ce5">
            <text:p>22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95" table:style-name="ce7">
            <text:p>169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78.34" table:style-name="ce5">
            <text:p>178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053.36" table:style-name="ce5">
            <text:p>3053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3.01" table:style-name="ce5">
            <text:p>13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00.81" table:style-name="ce5">
            <text:p>100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4.63" table:style-name="ce5">
            <text:p>14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45.64" table:style-name="ce5">
            <text:p>45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0580.33" table:style-name="ce5">
            <text:p>10580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93" table:style-name="ce7">
            <text:p>1693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428.2" table:style-name="ce5">
            <text:p>428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3.33" table:style-name="ce5">
            <text:p>53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78.069999999999993" table:style-name="ce5">
            <text:p>78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60.20000000000005" table:style-name="ce5">
            <text:p>560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5.17" table:style-name="ce5">
            <text:p>55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1.74" table:style-name="ce5">
            <text:p>21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6.89" table:style-name="ce5">
            <text:p>56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9.33" table:style-name="ce5">
            <text:p>29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6.420000000000002" table:style-name="ce5">
            <text:p>16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2.96" table:style-name="ce5">
            <text:p>52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1.15" table:style-name="ce5">
            <text:p>21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1.2" table:style-name="ce5">
            <text:p>11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104.97" table:style-name="ce5">
            <text:p>3104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46.47" table:style-name="ce5">
            <text:p>46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487.11" table:style-name="ce5">
            <text:p>487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2.87" table:style-name="ce5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5" table:style-name="ce5">
            <text:p>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138.8800000000001" table:style-name="ce5">
            <text:p>1138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6.350000000000001" table:style-name="ce5">
            <text:p>16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4942.46" table:style-name="ce5">
            <text:p>4942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0.7" table:style-name="ce5">
            <text:p>0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4.6" table:style-name="ce5">
            <text:p>24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639.4" table:style-name="ce5">
            <text:p>639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73.209999999999994" table:style-name="ce5">
            <text:p>73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4.03" table:style-name="ce5">
            <text:p>24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442.35" table:style-name="ce5">
            <text:p>442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8.03" table:style-name="ce5">
            <text:p>38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70.37" table:style-name="ce5">
            <text:p>170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572.2800000000002" table:style-name="ce5">
            <text:p>2572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4.25" table:style-name="ce5">
            <text:p>34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0.46" table:style-name="ce5">
            <text:p>20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455.8" table:style-name="ce5">
            <text:p>455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123.57" table:style-name="ce5">
            <text:p>1123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7.670000000000002" table:style-name="ce5">
            <text:p>17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907.37" table:style-name="ce5">
            <text:p>5907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9032.0499999999993" table:style-name="ce5">
            <text:p>9032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949.62" table:style-name="ce5">
            <text:p>3949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7" table:style-name="ce7">
            <text:p>1687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14.77" table:style-name="ce5">
            <text:p>114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2.87" table:style-name="ce5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8" table:style-name="ce7">
            <text:p>1688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81.2" table:style-name="ce5">
            <text:p>81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3" table:style-name="ce5">
            <text:p>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3.19" table:style-name="ce5">
            <text:p>53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603.44" table:style-name="ce5">
            <text:p>3603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808.25" table:style-name="ce5">
            <text:p>1808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09.17" table:style-name="ce5">
            <text:p>209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407.13" table:style-name="ce5">
            <text:p>407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13.52" table:style-name="ce5">
            <text:p>313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3.78" table:style-name="ce5">
            <text:p>33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8.75" table:style-name="ce5">
            <text:p>18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92" table:style-name="ce7">
            <text:p>1692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877.42" table:style-name="ce5">
            <text:p>877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91.1" table:style-name="ce5">
            <text:p>191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403.33" table:style-name="ce5">
            <text:p>403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78.2" table:style-name="ce5">
            <text:p>78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8.17" table:style-name="ce5">
            <text:p>28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92" table:style-name="ce7">
            <text:p>1692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4321.8100000000004" table:style-name="ce5">
            <text:p>4321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0.1" table:style-name="ce5">
            <text:p>10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6.45" table:style-name="ce5">
            <text:p>26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24.01" table:style-name="ce5">
            <text:p>124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50.94" table:style-name="ce5">
            <text:p>150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64.33" table:style-name="ce5">
            <text:p>6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747.22" table:style-name="ce5">
            <text:p>1747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93" table:style-name="ce7">
            <text:p>1693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660.81" table:style-name="ce5">
            <text:p>660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5.74" table:style-name="ce5">
            <text:p>55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91" table:style-name="ce7">
            <text:p>1691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845.47" table:style-name="ce5">
            <text:p>845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282.77" table:style-name="ce5">
            <text:p>1282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68.58" table:style-name="ce5">
            <text:p>68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5.869999999999997" table:style-name="ce5">
            <text:p>35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43.2" table:style-name="ce5">
            <text:p>43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0.45" table:style-name="ce5">
            <text:p>20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45.1" table:style-name="ce5">
            <text:p>45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27.23" table:style-name="ce5">
            <text:p>127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0.28" table:style-name="ce5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7.34" table:style-name="ce5">
            <text:p>17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2.87" table:style-name="ce5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180.94" table:style-name="ce5">
            <text:p>1180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93.41000000000003" table:style-name="ce5">
            <text:p>293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198.43" table:style-name="ce5">
            <text:p>1198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40.79" table:style-name="ce5">
            <text:p>140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8.299999999999997" table:style-name="ce5">
            <text:p>38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8.61" table:style-name="ce5">
            <text:p>38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2.87" table:style-name="ce5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4.52" table:style-name="ce5">
            <text:p>14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029.71" table:style-name="ce5">
            <text:p>3029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6.21" table:style-name="ce5">
            <text:p>16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4.46" table:style-name="ce5">
            <text:p>24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45.38" table:style-name="ce5">
            <text:p>45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4.99" table:style-name="ce5">
            <text:p>14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72.47" table:style-name="ce5">
            <text:p>72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6.73" table:style-name="ce5">
            <text:p>56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2.87" table:style-name="ce5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80.3" table:style-name="ce5">
            <text:p>80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2.87" table:style-name="ce5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1.52" table:style-name="ce5">
            <text:p>21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0.28" table:style-name="ce5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00.64" table:style-name="ce5">
            <text:p>100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65.510000000000005" table:style-name="ce5">
            <text:p>65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778.51" table:style-name="ce5">
            <text:p>778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3.56" table:style-name="ce5">
            <text:p>23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979.76" table:style-name="ce5">
            <text:p>979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32.37" table:style-name="ce5">
            <text:p>132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4.61" table:style-name="ce5">
            <text:p>54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8.18" table:style-name="ce5">
            <text:p>28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07.35" table:style-name="ce5">
            <text:p>107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6" table:style-name="ce7">
            <text:p>1686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51.48" table:style-name="ce5">
            <text:p>251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1663" table:style-name="ce7">
            <text:p>1663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19.05" table:style-name="ce5">
            <text:p>119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1663" table:style-name="ce7">
            <text:p>1663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81.99" table:style-name="ce5">
            <text:p>281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1663" table:style-name="ce7">
            <text:p>1663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061.8399999999999" table:style-name="ce5">
            <text:p>1061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90" table:style-name="ce7">
            <text:p>1690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741.04" table:style-name="ce5">
            <text:p>741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24.55" table:style-name="ce5">
            <text:p>224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95.22" table:style-name="ce5">
            <text:p>195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4394.62" table:style-name="ce5">
            <text:p>4394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35.63" table:style-name="ce5">
            <text:p>135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918.46" table:style-name="ce5">
            <text:p>918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18.72" table:style-name="ce5">
            <text:p>118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41.9" table:style-name="ce5">
            <text:p>241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7.32" table:style-name="ce5">
            <text:p>27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78.89" table:style-name="ce5">
            <text:p>578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2.56" table:style-name="ce5">
            <text:p>52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75.62" table:style-name="ce5">
            <text:p>75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15.42999999999995" table:style-name="ce5">
            <text:p>515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9.12" table:style-name="ce5">
            <text:p>29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0.28" table:style-name="ce5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786.53" table:style-name="ce5">
            <text:p>786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0.28" table:style-name="ce5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02.54" table:style-name="ce5">
            <text:p>102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9.920000000000002" table:style-name="ce5">
            <text:p>19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6.54" table:style-name="ce5">
            <text:p>36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90" table:style-name="ce7">
            <text:p>1690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738.37" table:style-name="ce5">
            <text:p>738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9.479999999999997" table:style-name="ce5">
            <text:p>39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4.17" table:style-name="ce5">
            <text:p>34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3.96" table:style-name="ce5">
            <text:p>53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77.95" table:style-name="ce5">
            <text:p>77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91.95" table:style-name="ce5">
            <text:p>91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649.71" table:style-name="ce5">
            <text:p>1649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1.7" table:style-name="ce5">
            <text:p>21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6.06" table:style-name="ce5">
            <text:p>6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0.28" table:style-name="ce5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7.95" table:style-name="ce5">
            <text:p>17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97.91" table:style-name="ce5">
            <text:p>97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1.3" table:style-name="ce5">
            <text:p>21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2.87" table:style-name="ce5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91" table:style-name="ce7">
            <text:p>1691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93.27" table:style-name="ce5">
            <text:p>393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825.17" table:style-name="ce5">
            <text:p>825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947.35" table:style-name="ce5">
            <text:p>947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48.28" table:style-name="ce5">
            <text:p>148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798.58" table:style-name="ce5">
            <text:p>798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74.099999999999994" table:style-name="ce5">
            <text:p>74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2.42" table:style-name="ce5">
            <text:p>52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0.75" table:style-name="ce5">
            <text:p>50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06.34" table:style-name="ce5">
            <text:p>106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0.08" table:style-name="ce5">
            <text:p>10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21.44000000000005" table:style-name="ce5">
            <text:p>521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7.350000000000001" table:style-name="ce5">
            <text:p>17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12.35" table:style-name="ce5">
            <text:p>112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0.28" table:style-name="ce5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41.39" table:style-name="ce5">
            <text:p>41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03.88" table:style-name="ce5">
            <text:p>103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869.99" table:style-name="ce5">
            <text:p>869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3.270000000000003" table:style-name="ce5">
            <text:p>33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3.51" table:style-name="ce5">
            <text:p>23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0.28" table:style-name="ce5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3.8" table:style-name="ce5">
            <text:p>53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17.67" table:style-name="ce5">
            <text:p>117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46.97" table:style-name="ce5">
            <text:p>146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02.25" table:style-name="ce5">
            <text:p>102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9.23" table:style-name="ce5">
            <text:p>59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483.85" table:style-name="ce5">
            <text:p>2483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32.96" table:style-name="ce5">
            <text:p>32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0.01" table:style-name="ce5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5.37" table:style-name="ce5">
            <text:p>15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037.41" table:style-name="ce5">
            <text:p>3037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677" table:style-name="ce5">
            <text:p>6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6.4" table:style-name="ce5">
            <text:p>26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21.8" table:style-name="ce5">
            <text:p>121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7.170000000000002" table:style-name="ce5">
            <text:p>17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4.31" table:style-name="ce5">
            <text:p>54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7.34" table:style-name="ce5">
            <text:p>17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2" table:style-name="ce7">
            <text:p>912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657.28" table:style-name="ce5">
            <text:p>657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24.71" table:style-name="ce5">
            <text:p>124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43.46" table:style-name="ce5">
            <text:p>43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4.66" table:style-name="ce5">
            <text:p>54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1070" table:style-name="ce7">
            <text:p>1070</text:p>
          </table:table-cell>
          <table:table-cell office:value-type="string" table:style-name="ce7">
            <text:p>20/02/2025</text:p>
          </table:table-cell>
          <table:table-cell office:value-type="string" table:style-name="ce5">
            <text:p>Utenze e canoni</text:p>
          </table:table-cell>
          <table:table-cell office:value-type="float" office:value="71.239999999999995" table:style-name="ce5">
            <text:p>71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1070" table:style-name="ce7">
            <text:p>1070</text:p>
          </table:table-cell>
          <table:table-cell office:value-type="string" table:style-name="ce7">
            <text:p>20/02/2025</text:p>
          </table:table-cell>
          <table:table-cell office:value-type="string" table:style-name="ce5">
            <text:p>Utenze e canoni</text:p>
          </table:table-cell>
          <table:table-cell office:value-type="float" office:value="274.17" table:style-name="ce5">
            <text:p>274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1463" table:style-name="ce7">
            <text:p>1463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Utenze e canoni</text:p>
          </table:table-cell>
          <table:table-cell office:value-type="float" office:value="3505.08" table:style-name="ce5">
            <text:p>3505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1463" table:style-name="ce7">
            <text:p>1463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Utenze e canoni</text:p>
          </table:table-cell>
          <table:table-cell office:value-type="float" office:value="252.16" table:style-name="ce5">
            <text:p>252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1591" table:style-name="ce7">
            <text:p>1591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8113.87" table:style-name="ce5">
            <text:p>8113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1463" table:style-name="ce7">
            <text:p>1463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Utenze e canoni</text:p>
          </table:table-cell>
          <table:table-cell office:value-type="float" office:value="5440.33" table:style-name="ce5">
            <text:p>5440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1463" table:style-name="ce7">
            <text:p>1463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Utenze e canoni</text:p>
          </table:table-cell>
          <table:table-cell office:value-type="float" office:value="1062.51" table:style-name="ce5">
            <text:p>1062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1463" table:style-name="ce7">
            <text:p>1463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Utenze e canoni</text:p>
          </table:table-cell>
          <table:table-cell office:value-type="float" office:value="30.43" table:style-name="ce5">
            <text:p>30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29.08000000000001" table:style-name="ce5">
            <text:p>129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3.68" table:style-name="ce5">
            <text:p>23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2.39" table:style-name="ce5">
            <text:p>22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78.17" table:style-name="ce5">
            <text:p>78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5.04" table:style-name="ce5">
            <text:p>35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477.2" table:style-name="ce5">
            <text:p>477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33.69" table:style-name="ce5">
            <text:p>233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64.26" table:style-name="ce5">
            <text:p>564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2.37" table:style-name="ce5">
            <text:p>52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5.04" table:style-name="ce5">
            <text:p>35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88.22" table:style-name="ce5">
            <text:p>88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84.24" table:style-name="ce5">
            <text:p>84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4125.92" table:style-name="ce5">
            <text:p>4125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5.54" table:style-name="ce5">
            <text:p>35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0.01" table:style-name="ce5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6.3" table:style-name="ce5">
            <text:p>26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42.51" table:style-name="ce5">
            <text:p>142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5.88" table:style-name="ce5">
            <text:p>15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44.71" table:style-name="ce5">
            <text:p>44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61.31" table:style-name="ce5">
            <text:p>61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2.39" table:style-name="ce5">
            <text:p>22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70.2" table:style-name="ce5">
            <text:p>70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1" table:style-name="ce7">
            <text:p>91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41.08" table:style-name="ce5">
            <text:p>41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1" table:style-name="ce7">
            <text:p>91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3.72" table:style-name="ce5">
            <text:p>23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1" table:style-name="ce7">
            <text:p>91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51.81" table:style-name="ce5">
            <text:p>251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1" table:style-name="ce7">
            <text:p>91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90.13" table:style-name="ce5">
            <text:p>90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1" table:style-name="ce7">
            <text:p>91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4.86" table:style-name="ce5">
            <text:p>54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1" table:style-name="ce7">
            <text:p>91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99.54" table:style-name="ce5">
            <text:p>599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1" table:style-name="ce7">
            <text:p>91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4.56" table:style-name="ce5">
            <text:p>24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1" table:style-name="ce7">
            <text:p>91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0.01" table:style-name="ce5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1" table:style-name="ce7">
            <text:p>91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6.649999999999999" table:style-name="ce5">
            <text:p>16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1" table:style-name="ce7">
            <text:p>91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44.37" table:style-name="ce5">
            <text:p>44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1" table:style-name="ce7">
            <text:p>91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0.39" table:style-name="ce5">
            <text:p>30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1" table:style-name="ce7">
            <text:p>91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724.67" table:style-name="ce5">
            <text:p>1724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1" table:style-name="ce7">
            <text:p>91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08.88" table:style-name="ce5">
            <text:p>208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1" table:style-name="ce7">
            <text:p>91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4.26" table:style-name="ce5">
            <text:p>14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1" table:style-name="ce7">
            <text:p>91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18.17" table:style-name="ce5">
            <text:p>118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85" table:style-name="ce7">
            <text:p>1685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29.69" table:style-name="ce5">
            <text:p>29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94" table:style-name="ce7">
            <text:p>1694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539.13" table:style-name="ce5">
            <text:p>539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ERA COMM S.R.L</text:p>
          </table:table-cell>
          <table:table-cell office:value-type="float" office:value="3819031208" table:style-name="ce5">
            <text:p>3819031208</text:p>
          </table:table-cell>
          <table:table-cell office:value-type="float" office:value="1694" table:style-name="ce7">
            <text:p>1694</text:p>
          </table:table-cell>
          <table:table-cell office:value-type="string" table:style-name="ce7">
            <text:p>13/03/2025</text:p>
          </table:table-cell>
          <table:table-cell office:value-type="string" table:style-name="ce5">
            <text:p>Utenze e canoni</text:p>
          </table:table-cell>
          <table:table-cell office:value-type="float" office:value="1072.83" table:style-name="ce5">
            <text:p>1072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RV.ELETTRICO NAZIONALE GRUPPO IVA ENEL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1662" table:style-name="ce7">
            <text:p>1662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42.26" table:style-name="ce5">
            <text:p>42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1663" table:style-name="ce7">
            <text:p>1663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42.8" table:style-name="ce5">
            <text:p>242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1663" table:style-name="ce7">
            <text:p>1663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352.76" table:style-name="ce5">
            <text:p>352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63.73" table:style-name="ce5">
            <text:p>63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6.11" table:style-name="ce5">
            <text:p>6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701.79" table:style-name="ce5">
            <text:p>1701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39.96" table:style-name="ce5">
            <text:p>139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90.99" table:style-name="ce5">
            <text:p>390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4.26" table:style-name="ce5">
            <text:p>14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726.58" table:style-name="ce5">
            <text:p>726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5" table:style-name="ce7">
            <text:p>915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430.74" table:style-name="ce5">
            <text:p>430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72.349999999999994" table:style-name="ce5">
            <text:p>72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70.98" table:style-name="ce5">
            <text:p>70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43.05" table:style-name="ce5">
            <text:p>43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2.89" table:style-name="ce5">
            <text:p>52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5.58" table:style-name="ce5">
            <text:p>35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4.26" table:style-name="ce5">
            <text:p>14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464.55" table:style-name="ce5">
            <text:p>464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485.47" table:style-name="ce5">
            <text:p>1485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7.04" table:style-name="ce5">
            <text:p>57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5" table:style-name="ce7">
            <text:p>915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878.06" table:style-name="ce5">
            <text:p>878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1.01" table:style-name="ce5">
            <text:p>31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82.43" table:style-name="ce5">
            <text:p>182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513" table:style-name="ce7">
            <text:p>513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Utenze e canoni</text:p>
          </table:table-cell>
          <table:table-cell office:value-type="float" office:value="15.35" table:style-name="ce5">
            <text:p>15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515" table:style-name="ce7">
            <text:p>515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Utenze e canoni</text:p>
          </table:table-cell>
          <table:table-cell office:value-type="float" office:value="18.309999999999999" table:style-name="ce5">
            <text:p>18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515" table:style-name="ce7">
            <text:p>515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Utenze e canoni</text:p>
          </table:table-cell>
          <table:table-cell office:value-type="float" office:value="10591.34" table:style-name="ce5">
            <text:p>10591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45.43" table:style-name="ce5">
            <text:p>45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3" table:style-name="ce7">
            <text:p>913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912.91" table:style-name="ce5">
            <text:p>912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40.130000000000003" table:style-name="ce5">
            <text:p>40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0.21" table:style-name="ce5">
            <text:p>30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86.25" table:style-name="ce5">
            <text:p>186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94.3" table:style-name="ce5">
            <text:p>194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114.85" table:style-name="ce5">
            <text:p>2114,8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2.39" table:style-name="ce5">
            <text:p>22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4.74" table:style-name="ce5">
            <text:p>24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77.84" table:style-name="ce5">
            <text:p>77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956.33" table:style-name="ce5">
            <text:p>1956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5.04" table:style-name="ce5">
            <text:p>15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4.26" table:style-name="ce5">
            <text:p>14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9.880000000000003" table:style-name="ce5">
            <text:p>39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0.01" table:style-name="ce5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73.81" table:style-name="ce5">
            <text:p>73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67.44" table:style-name="ce5">
            <text:p>6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4" table:style-name="ce7">
            <text:p>914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77.87" table:style-name="ce5">
            <text:p>577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2.52" table:style-name="ce5">
            <text:p>12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9.170000000000002" table:style-name="ce5">
            <text:p>19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19.17" table:style-name="ce5">
            <text:p>119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6.309999999999999" table:style-name="ce5">
            <text:p>16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7.799999999999997" table:style-name="ce5">
            <text:p>37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5.61" table:style-name="ce5">
            <text:p>55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092.6199999999999" table:style-name="ce5">
            <text:p>1092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79.38" table:style-name="ce5">
            <text:p>179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41.80000000000001" table:style-name="ce5">
            <text:p>141,8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18.14" table:style-name="ce5">
            <text:p>118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10.32" table:style-name="ce5">
            <text:p>210,3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18.14" table:style-name="ce5">
            <text:p>118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45.97" table:style-name="ce5">
            <text:p>145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4.26" table:style-name="ce5">
            <text:p>14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14.48" table:style-name="ce5">
            <text:p>114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82.89" table:style-name="ce5">
            <text:p>182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4.590000000000003" table:style-name="ce5">
            <text:p>34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0" table:style-name="ce7">
            <text:p>91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8.850000000000001" table:style-name="ce5">
            <text:p>18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647.44" table:style-name="ce5">
            <text:p>264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7.4" table:style-name="ce5">
            <text:p>57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771.35" table:style-name="ce5">
            <text:p>771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467.09" table:style-name="ce5">
            <text:p>1467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6.12" table:style-name="ce5">
            <text:p>26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6.5" table:style-name="ce5">
            <text:p>26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1.22" table:style-name="ce5">
            <text:p>11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1.29" table:style-name="ce5">
            <text:p>21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4.26" table:style-name="ce5">
            <text:p>14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3" table:style-name="ce7">
            <text:p>913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4214.1099999999997" table:style-name="ce5">
            <text:p>4214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49.93" table:style-name="ce5">
            <text:p>49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2.39" table:style-name="ce5">
            <text:p>22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3.01" table:style-name="ce5">
            <text:p>23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7.52" table:style-name="ce5">
            <text:p>17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46.64" table:style-name="ce5">
            <text:p>46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78.25" table:style-name="ce5">
            <text:p>78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02.46" table:style-name="ce5">
            <text:p>102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941.88" table:style-name="ce5">
            <text:p>941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6.239999999999998" table:style-name="ce5">
            <text:p>16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0.58" table:style-name="ce5">
            <text:p>20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68.64" table:style-name="ce5">
            <text:p>168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5.97" table:style-name="ce5">
            <text:p>55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4.26" table:style-name="ce5">
            <text:p>14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6.86" table:style-name="ce5">
            <text:p>36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67.51" table:style-name="ce5">
            <text:p>267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9.02" table:style-name="ce5">
            <text:p>29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14.64" table:style-name="ce5">
            <text:p>114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5.13" table:style-name="ce5">
            <text:p>55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7.590000000000003" table:style-name="ce5">
            <text:p>37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47.61000000000001" table:style-name="ce5">
            <text:p>147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01.17" table:style-name="ce5">
            <text:p>101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2.39" table:style-name="ce5">
            <text:p>22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12.03" table:style-name="ce5">
            <text:p>512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4.56" table:style-name="ce5">
            <text:p>24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35.26" table:style-name="ce5">
            <text:p>135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4.549999999999997" table:style-name="ce5">
            <text:p>34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025.43" table:style-name="ce5">
            <text:p>1025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76.44" table:style-name="ce5">
            <text:p>376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082.1199999999999" table:style-name="ce5">
            <text:p>1082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1.42" table:style-name="ce5">
            <text:p>21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2" table:style-name="ce7">
            <text:p>912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88.22" table:style-name="ce5">
            <text:p>388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0.99" table:style-name="ce5">
            <text:p>10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2.39" table:style-name="ce5">
            <text:p>22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45.69" table:style-name="ce5">
            <text:p>45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2.64" table:style-name="ce5">
            <text:p>3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435.99" table:style-name="ce5">
            <text:p>435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9.94" table:style-name="ce5">
            <text:p>29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3.51" table:style-name="ce5">
            <text:p>23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45.15" table:style-name="ce5">
            <text:p>45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8.62" table:style-name="ce5">
            <text:p>28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8.15" table:style-name="ce5">
            <text:p>28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69.06" table:style-name="ce5">
            <text:p>69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.48" table:style-name="ce5">
            <text:p>2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721.7" table:style-name="ce5">
            <text:p>3721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7.06" table:style-name="ce5">
            <text:p>37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38.24" table:style-name="ce5">
            <text:p>238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0" table:style-name="ce5">
            <text:p>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262.22" table:style-name="ce5">
            <text:p>1262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4.86" table:style-name="ce5">
            <text:p>54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558.22" table:style-name="ce5">
            <text:p>1558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602.97" table:style-name="ce5">
            <text:p>602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93.01" table:style-name="ce5">
            <text:p>593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3.03" table:style-name="ce5">
            <text:p>23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9" table:style-name="ce7">
            <text:p>90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00.95" table:style-name="ce5">
            <text:p>300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1698" table:style-name="ce7">
            <text:p>1698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Utenze e canoni</text:p>
          </table:table-cell>
          <table:table-cell office:value-type="float" office:value="24.75" table:style-name="ce5">
            <text:p>24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1698" table:style-name="ce7">
            <text:p>1698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Utenze e canoni</text:p>
          </table:table-cell>
          <table:table-cell office:value-type="float" office:value="1729.42" table:style-name="ce5">
            <text:p>1729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1698" table:style-name="ce7">
            <text:p>1698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Utenze e canoni</text:p>
          </table:table-cell>
          <table:table-cell office:value-type="float" office:value="15.45" table:style-name="ce5">
            <text:p>15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1698" table:style-name="ce7">
            <text:p>1698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Utenze e canoni</text:p>
          </table:table-cell>
          <table:table-cell office:value-type="float" office:value="263.89" table:style-name="ce5">
            <text:p>263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1698" table:style-name="ce7">
            <text:p>1698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Utenze e canoni</text:p>
          </table:table-cell>
          <table:table-cell office:value-type="float" office:value="178.76" table:style-name="ce5">
            <text:p>178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1698" table:style-name="ce7">
            <text:p>1698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Utenze e canoni</text:p>
          </table:table-cell>
          <table:table-cell office:value-type="float" office:value="767.15" table:style-name="ce5">
            <text:p>767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1698" table:style-name="ce7">
            <text:p>1698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Utenze e canoni</text:p>
          </table:table-cell>
          <table:table-cell office:value-type="float" office:value="1587.94" table:style-name="ce5">
            <text:p>1587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1698" table:style-name="ce7">
            <text:p>1698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Utenze e canoni</text:p>
          </table:table-cell>
          <table:table-cell office:value-type="float" office:value="51.66" table:style-name="ce5">
            <text:p>51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6" table:style-name="ce7">
            <text:p>916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40.84" table:style-name="ce5">
            <text:p>540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RV.ELETTRICO NAZIONALE GRUPPO IVA ENEL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514" table:style-name="ce7">
            <text:p>514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Utenze e canoni</text:p>
          </table:table-cell>
          <table:table-cell office:value-type="float" office:value="41.49" table:style-name="ce5">
            <text:p>41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RV.ELETTRICO NAZIONALE GRUPPO IVA ENEL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514" table:style-name="ce7">
            <text:p>514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Utenze e canoni</text:p>
          </table:table-cell>
          <table:table-cell office:value-type="float" office:value="131.11000000000001" table:style-name="ce5">
            <text:p>131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6" table:style-name="ce7">
            <text:p>916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42.11" table:style-name="ce5">
            <text:p>342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513" table:style-name="ce7">
            <text:p>513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Utenze e canoni</text:p>
          </table:table-cell>
          <table:table-cell office:value-type="float" office:value="50.43" table:style-name="ce5">
            <text:p>50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513" table:style-name="ce7">
            <text:p>513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Utenze e canoni</text:p>
          </table:table-cell>
          <table:table-cell office:value-type="float" office:value="23.51" table:style-name="ce5">
            <text:p>23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513" table:style-name="ce7">
            <text:p>513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Utenze e canoni</text:p>
          </table:table-cell>
          <table:table-cell office:value-type="float" office:value="92.26" table:style-name="ce5">
            <text:p>92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513" table:style-name="ce7">
            <text:p>513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Utenze e canoni</text:p>
          </table:table-cell>
          <table:table-cell office:value-type="float" office:value="406.14" table:style-name="ce5">
            <text:p>406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513" table:style-name="ce7">
            <text:p>513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Utenze e canoni</text:p>
          </table:table-cell>
          <table:table-cell office:value-type="float" office:value="83.85" table:style-name="ce5">
            <text:p>83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513" table:style-name="ce7">
            <text:p>513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Utenze e canoni</text:p>
          </table:table-cell>
          <table:table-cell office:value-type="float" office:value="66.59" table:style-name="ce5">
            <text:p>66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513" table:style-name="ce7">
            <text:p>513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Utenze e canoni</text:p>
          </table:table-cell>
          <table:table-cell office:value-type="float" office:value="60.47" table:style-name="ce5">
            <text:p>60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513" table:style-name="ce7">
            <text:p>513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Utenze e canoni</text:p>
          </table:table-cell>
          <table:table-cell office:value-type="float" office:value="60.77" table:style-name="ce5">
            <text:p>60,7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513" table:style-name="ce7">
            <text:p>513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Utenze e canoni</text:p>
          </table:table-cell>
          <table:table-cell office:value-type="float" office:value="72.69" table:style-name="ce5">
            <text:p>72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513" table:style-name="ce7">
            <text:p>513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Utenze e canoni</text:p>
          </table:table-cell>
          <table:table-cell office:value-type="float" office:value="83.85" table:style-name="ce5">
            <text:p>83,85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513" table:style-name="ce7">
            <text:p>513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Utenze e canoni</text:p>
          </table:table-cell>
          <table:table-cell office:value-type="float" office:value="72.69" table:style-name="ce5">
            <text:p>72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513" table:style-name="ce7">
            <text:p>513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Utenze e canoni</text:p>
          </table:table-cell>
          <table:table-cell office:value-type="float" office:value="83.85" table:style-name="ce5">
            <text:p>83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334" table:style-name="ce7">
            <text:p>334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Utenze e canoni</text:p>
          </table:table-cell>
          <table:table-cell office:value-type="float" office:value="121.37" table:style-name="ce5">
            <text:p>121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334" table:style-name="ce7">
            <text:p>334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Utenze e canoni</text:p>
          </table:table-cell>
          <table:table-cell office:value-type="float" office:value="401.12" table:style-name="ce5">
            <text:p>401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334" table:style-name="ce7">
            <text:p>334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Utenze e canoni</text:p>
          </table:table-cell>
          <table:table-cell office:value-type="float" office:value="1163.7" table:style-name="ce5">
            <text:p>1163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334" table:style-name="ce7">
            <text:p>334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Utenze e canoni</text:p>
          </table:table-cell>
          <table:table-cell office:value-type="float" office:value="246.85" table:style-name="ce5">
            <text:p>246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334" table:style-name="ce7">
            <text:p>334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Utenze e canoni</text:p>
          </table:table-cell>
          <table:table-cell office:value-type="float" office:value="234.65" table:style-name="ce5">
            <text:p>234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TLANTIC 1 S.R.L</text:p>
          </table:table-cell>
          <table:table-cell office:value-type="float" office:value="4809040274" table:style-name="ce5">
            <text:p>4809040274</text:p>
          </table:table-cell>
          <table:table-cell office:value-type="float" office:value="235" table:style-name="ce7">
            <text:p>235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Utenze e canoni</text:p>
          </table:table-cell>
          <table:table-cell office:value-type="float" office:value="1039.74" table:style-name="ce5">
            <text:p>1039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1070" table:style-name="ce7">
            <text:p>1070</text:p>
          </table:table-cell>
          <table:table-cell office:value-type="string" table:style-name="ce7">
            <text:p>20/02/2025</text:p>
          </table:table-cell>
          <table:table-cell office:value-type="string" table:style-name="ce5">
            <text:p>Utenze e canoni</text:p>
          </table:table-cell>
          <table:table-cell office:value-type="float" office:value="384.57" table:style-name="ce5">
            <text:p>384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1070" table:style-name="ce7">
            <text:p>1070</text:p>
          </table:table-cell>
          <table:table-cell office:value-type="string" table:style-name="ce7">
            <text:p>20/02/2025</text:p>
          </table:table-cell>
          <table:table-cell office:value-type="string" table:style-name="ce5">
            <text:p>Utenze e canoni</text:p>
          </table:table-cell>
          <table:table-cell office:value-type="float" office:value="1269.28" table:style-name="ce5">
            <text:p>1269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L ENERGIA SPA</text:p>
          </table:table-cell>
          <table:table-cell office:value-type="float" office:value="15844561009" table:style-name="ce5">
            <text:p>15844561009</text:p>
          </table:table-cell>
          <table:table-cell office:value-type="float" office:value="1070" table:style-name="ce7">
            <text:p>1070</text:p>
          </table:table-cell>
          <table:table-cell office:value-type="string" table:style-name="ce7">
            <text:p>20/02/2025</text:p>
          </table:table-cell>
          <table:table-cell office:value-type="string" table:style-name="ce5">
            <text:p>Utenze e canoni</text:p>
          </table:table-cell>
          <table:table-cell office:value-type="float" office:value="220.71" table:style-name="ce5">
            <text:p>220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79.9" table:style-name="ce5">
            <text:p>179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2.39" table:style-name="ce5">
            <text:p>22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26.88" table:style-name="ce5">
            <text:p>226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5.58" table:style-name="ce5">
            <text:p>35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375.9899999999998" table:style-name="ce5">
            <text:p>2375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83.52" table:style-name="ce5">
            <text:p>83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57.15" table:style-name="ce5">
            <text:p>157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62.04" table:style-name="ce5">
            <text:p>62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801.8" table:style-name="ce5">
            <text:p>2801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2.2" table:style-name="ce5">
            <text:p>52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8.39" table:style-name="ce5">
            <text:p>18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76.069999999999993" table:style-name="ce5">
            <text:p>76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8.6" table:style-name="ce5">
            <text:p>58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836.75" table:style-name="ce5">
            <text:p>836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22.67" table:style-name="ce5">
            <text:p>22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4.26" table:style-name="ce5">
            <text:p>14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0.16" table:style-name="ce5">
            <text:p>10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340.81" table:style-name="ce5">
            <text:p>340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14" table:style-name="ce7">
            <text:p>914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631.03" table:style-name="ce5">
            <text:p>631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5.72" table:style-name="ce5">
            <text:p>55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64.73" table:style-name="ce5">
            <text:p>64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52.32000000000005" table:style-name="ce5">
            <text:p>552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20.41" table:style-name="ce5">
            <text:p>120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52.31" table:style-name="ce5">
            <text:p>52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14.39" table:style-name="ce5">
            <text:p>114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4.9800000000000004" table:style-name="ce5">
            <text:p>4,9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A2A ENERGIA SPA</text:p>
          </table:table-cell>
          <table:table-cell office:value-type="float" office:value="12883420155" table:style-name="ce5">
            <text:p>12883420155</text:p>
          </table:table-cell>
          <table:table-cell office:value-type="float" office:value="908" table:style-name="ce7">
            <text:p>90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Utenze e canoni</text:p>
          </table:table-cell>
          <table:table-cell office:value-type="float" office:value="114.39" table:style-name="ce5">
            <text:p>114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920" table:style-name="ce7">
            <text:p>920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Utenze e canoni</text:p>
          </table:table-cell>
          <table:table-cell office:value-type="float" office:value="1431.33" table:style-name="ce5">
            <text:p>1431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920" table:style-name="ce7">
            <text:p>920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Utenze e canoni</text:p>
          </table:table-cell>
          <table:table-cell office:value-type="float" office:value="775.64" table:style-name="ce5">
            <text:p>775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920" table:style-name="ce7">
            <text:p>920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Utenze e canoni</text:p>
          </table:table-cell>
          <table:table-cell office:value-type="float" office:value="27.88" table:style-name="ce5">
            <text:p>27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920" table:style-name="ce7">
            <text:p>920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Utenze e canoni</text:p>
          </table:table-cell>
          <table:table-cell office:value-type="float" office:value="392.91" table:style-name="ce5">
            <text:p>392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920" table:style-name="ce7">
            <text:p>920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Utenze e canoni</text:p>
          </table:table-cell>
          <table:table-cell office:value-type="float" office:value="890.11" table:style-name="ce5">
            <text:p>890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920" table:style-name="ce7">
            <text:p>920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Utenze e canoni</text:p>
          </table:table-cell>
          <table:table-cell office:value-type="float" office:value="1661.44" table:style-name="ce5">
            <text:p>1661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920" table:style-name="ce7">
            <text:p>920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Utenze e canoni</text:p>
          </table:table-cell>
          <table:table-cell office:value-type="float" office:value="535.01" table:style-name="ce5">
            <text:p>535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920" table:style-name="ce7">
            <text:p>920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Utenze e canoni</text:p>
          </table:table-cell>
          <table:table-cell office:value-type="float" office:value="1378.37" table:style-name="ce5">
            <text:p>1378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GNOVERDE S.P.A. UNIPERSONALE</text:p>
          </table:table-cell>
          <table:table-cell office:value-type="float" office:value="1884540467" table:style-name="ce5">
            <text:p>1884540467</text:p>
          </table:table-cell>
          <table:table-cell office:value-type="float" office:value="920" table:style-name="ce7">
            <text:p>920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Utenze e canoni</text:p>
          </table:table-cell>
          <table:table-cell office:value-type="float" office:value="57.8" table:style-name="ce5">
            <text:p>57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NSULTEC ENERGIA S.R.L.</text:p>
          </table:table-cell>
          <table:table-cell office:value-type="float" office:value="8630520966" table:style-name="ce5">
            <text:p>8630520966</text:p>
          </table:table-cell>
          <table:table-cell office:value-type="float" office:value="1308" table:style-name="ce7">
            <text:p>130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Utenze e canoni</text:p>
          </table:table-cell>
          <table:table-cell office:value-type="float" office:value="8113" table:style-name="ce5">
            <text:p>81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8786190150" table:style-name="ce5">
            <text:p>8786190150</text:p>
          </table:table-cell>
          <table:table-cell office:value-type="float" office:value="1319" table:style-name="ce7">
            <text:p>1319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Utenze e canoni</text:p>
          </table:table-cell>
          <table:table-cell office:value-type="float" office:value="2709.69" table:style-name="ce5">
            <text:p>2709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8786190150" table:style-name="ce5">
            <text:p>8786190150</text:p>
          </table:table-cell>
          <table:table-cell office:value-type="float" office:value="1322" table:style-name="ce7">
            <text:p>132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Utenze e canoni</text:p>
          </table:table-cell>
          <table:table-cell office:value-type="float" office:value="4009.89" table:style-name="ce5">
            <text:p>4009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8786190150" table:style-name="ce5">
            <text:p>8786190150</text:p>
          </table:table-cell>
          <table:table-cell office:value-type="float" office:value="1323" table:style-name="ce7">
            <text:p>132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Utenze e canoni</text:p>
          </table:table-cell>
          <table:table-cell office:value-type="float" office:value="16136.47" table:style-name="ce5">
            <text:p>16136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8786190150" table:style-name="ce5">
            <text:p>8786190150</text:p>
          </table:table-cell>
          <table:table-cell office:value-type="float" office:value="1309" table:style-name="ce7">
            <text:p>1309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Utenze e canoni</text:p>
          </table:table-cell>
          <table:table-cell office:value-type="float" office:value="79619.91" table:style-name="ce5">
            <text:p>79619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8786190150" table:style-name="ce5">
            <text:p>8786190150</text:p>
          </table:table-cell>
          <table:table-cell office:value-type="float" office:value="1320" table:style-name="ce7">
            <text:p>1320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Utenze e canoni</text:p>
          </table:table-cell>
          <table:table-cell office:value-type="float" office:value="59570.239999999998" table:style-name="ce5">
            <text:p>59570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RAM SPA</text:p>
          </table:table-cell>
          <table:table-cell office:value-type="float" office:value="8786190150" table:style-name="ce5">
            <text:p>8786190150</text:p>
          </table:table-cell>
          <table:table-cell office:value-type="float" office:value="1321" table:style-name="ce7">
            <text:p>1321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Utenze e canoni</text:p>
          </table:table-cell>
          <table:table-cell office:value-type="float" office:value="479301.31" table:style-name="ce5">
            <text:p>479301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38" table:style-name="ce7">
            <text:p>238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beni di consumo</text:p>
          </table:table-cell>
          <table:table-cell office:value-type="float" office:value="248" table:style-name="ce5">
            <text:p>2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UFFONI SRL</text:p>
          </table:table-cell>
          <table:table-cell office:value-type="float" office:value="3744510128" table:style-name="ce5">
            <text:p>3744510128</text:p>
          </table:table-cell>
          <table:table-cell office:value-type="float" office:value="174" table:style-name="ce7">
            <text:p>174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74.09" table:style-name="ce5">
            <text:p>474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301" table:style-name="ce7">
            <text:p>301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3617.34" table:style-name="ce5">
            <text:p>3617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301" table:style-name="ce7">
            <text:p>301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46836.74" table:style-name="ce5">
            <text:p>46836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47" table:style-name="ce7">
            <text:p>114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47" table:style-name="ce7">
            <text:p>114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3617.33" table:style-name="ce5">
            <text:p>3617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47" table:style-name="ce7">
            <text:p>114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47809.3" table:style-name="ce5">
            <text:p>47809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8" table:style-name="ce7">
            <text:p>1848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8" table:style-name="ce7">
            <text:p>1848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3617.34" table:style-name="ce5">
            <text:p>3617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8" table:style-name="ce7">
            <text:p>1848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46899.02" table:style-name="ce5">
            <text:p>46899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UFFONI SRL</text:p>
          </table:table-cell>
          <table:table-cell office:value-type="float" office:value="3744510128" table:style-name="ce5">
            <text:p>3744510128</text:p>
          </table:table-cell>
          <table:table-cell office:value-type="float" office:value="174" table:style-name="ce7">
            <text:p>174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74.09" table:style-name="ce5">
            <text:p>474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EDIA ELETTRICA SNC DI PROSERPIO M.&amp; C.</text:p>
          </table:table-cell>
          <table:table-cell office:value-type="float" office:value="2281390134" table:style-name="ce5">
            <text:p>2281390134</text:p>
          </table:table-cell>
          <table:table-cell office:value-type="float" office:value="1438" table:style-name="ce7">
            <text:p>1438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676.89" table:style-name="ce5">
            <text:p>12676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EDIA ELETTRICA SNC DI PROSERPIO M.&amp; C.</text:p>
          </table:table-cell>
          <table:table-cell office:value-type="float" office:value="2281390134" table:style-name="ce5">
            <text:p>2281390134</text:p>
          </table:table-cell>
          <table:table-cell office:value-type="float" office:value="1439" table:style-name="ce7">
            <text:p>1439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0.01" table:style-name="ce5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DIL <text:s/>RI.SANA <text:s/>SRL</text:p>
          </table:table-cell>
          <table:table-cell office:value-type="float" office:value="11511450154" table:style-name="ce5">
            <text:p>11511450154</text:p>
          </table:table-cell>
          <table:table-cell office:value-type="float" office:value="490" table:style-name="ce7">
            <text:p>490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8166.41" table:style-name="ce5">
            <text:p>48166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EDIA ELETTRICA SNC DI PROSERPIO M.&amp; C.</text:p>
          </table:table-cell>
          <table:table-cell office:value-type="float" office:value="2281390134" table:style-name="ce5">
            <text:p>2281390134</text:p>
          </table:table-cell>
          <table:table-cell office:value-type="float" office:value="1444" table:style-name="ce7">
            <text:p>1444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9124.38" table:style-name="ce5">
            <text:p>19124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OGNONI ANTONIO DI ROGNONI GIORGIO</text:p>
          </table:table-cell>
          <table:table-cell office:value-type="float" office:value="2633020124" table:style-name="ce5">
            <text:p>2633020124</text:p>
          </table:table-cell>
          <table:table-cell office:value-type="float" office:value="1457" table:style-name="ce7">
            <text:p>1457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8678" table:style-name="ce5">
            <text:p>486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ANA SAS-LAVORI EDILI DI RANA FABIO &amp; C.</text:p>
          </table:table-cell>
          <table:table-cell office:value-type="float" office:value="5074220962" table:style-name="ce5">
            <text:p>5074220962</text:p>
          </table:table-cell>
          <table:table-cell office:value-type="float" office:value="1547" table:style-name="ce7">
            <text:p>154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9300" table:style-name="ce5">
            <text:p>793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HECCHI COLORI S.R.L.</text:p>
          </table:table-cell>
          <table:table-cell office:value-type="float" office:value="2333500029" table:style-name="ce5">
            <text:p>2333500029</text:p>
          </table:table-cell>
          <table:table-cell office:value-type="float" office:value="1553" table:style-name="ce7">
            <text:p>1553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18.58000000000004" table:style-name="ce5">
            <text:p>618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UGIN SPURGHI S.A.S. DI BUGIN VITTORIO &amp;</text:p>
          </table:table-cell>
          <table:table-cell office:value-type="float" office:value="2366540124" table:style-name="ce5">
            <text:p>2366540124</text:p>
          </table:table-cell>
          <table:table-cell office:value-type="float" office:value="1554" table:style-name="ce7">
            <text:p>1554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66" table:style-name="ce5">
            <text:p>3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UGIN SPURGHI S.A.S. DI BUGIN VITTORIO &amp;</text:p>
          </table:table-cell>
          <table:table-cell office:value-type="float" office:value="2366540124" table:style-name="ce5">
            <text:p>2366540124</text:p>
          </table:table-cell>
          <table:table-cell office:value-type="float" office:value="1555" table:style-name="ce7">
            <text:p>155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852.78" table:style-name="ce5">
            <text:p>852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ERRAZZI <text:s/>CARLO E FIGLIO DI FERRAZZI AND</text:p>
          </table:table-cell>
          <table:table-cell office:value-type="float" office:value="11820123" table:style-name="ce5">
            <text:p>11820123</text:p>
          </table:table-cell>
          <table:table-cell office:value-type="float" office:value="1556" table:style-name="ce7">
            <text:p>155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592.02" table:style-name="ce5">
            <text:p>1592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ANA SAS-LAVORI EDILI DI RANA FABIO &amp; C.</text:p>
          </table:table-cell>
          <table:table-cell office:value-type="float" office:value="5074220962" table:style-name="ce5">
            <text:p>5074220962</text:p>
          </table:table-cell>
          <table:table-cell office:value-type="float" office:value="1812" table:style-name="ce7">
            <text:p>1812</text:p>
          </table:table-cell>
          <table:table-cell office:value-type="string" table:style-name="ce7">
            <text:p>02/04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4900" table:style-name="ce5">
            <text:p>549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UFFONI SRL</text:p>
          </table:table-cell>
          <table:table-cell office:value-type="float" office:value="3744510128" table:style-name="ce5">
            <text:p>3744510128</text:p>
          </table:table-cell>
          <table:table-cell office:value-type="float" office:value="1793" table:style-name="ce7">
            <text:p>1793</text:p>
          </table:table-cell>
          <table:table-cell office:value-type="string" table:style-name="ce7">
            <text:p>02/04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68.48" table:style-name="ce5">
            <text:p>368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ERNOCCHI IDROTERMOSANITARI SRL</text:p>
          </table:table-cell>
          <table:table-cell office:value-type="float" office:value="3866310125" table:style-name="ce5">
            <text:p>3866310125</text:p>
          </table:table-cell>
          <table:table-cell office:value-type="float" office:value="1795" table:style-name="ce7">
            <text:p>1795</text:p>
          </table:table-cell>
          <table:table-cell office:value-type="string" table:style-name="ce7">
            <text:p>02/04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7.69" table:style-name="ce5">
            <text:p>47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FETY CONTACT SRL</text:p>
          </table:table-cell>
          <table:table-cell office:value-type="float" office:value="2615140122" table:style-name="ce5">
            <text:p>2615140122</text:p>
          </table:table-cell>
          <table:table-cell office:value-type="float" office:value="944" table:style-name="ce7">
            <text:p>944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402" table:style-name="ce5">
            <text:p>4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DA SYSTEM S.R.L. CON SOCIO UNICO</text:p>
          </table:table-cell>
          <table:table-cell office:value-type="float" office:value="10735840018" table:style-name="ce5">
            <text:p>10735840018</text:p>
          </table:table-cell>
          <table:table-cell office:value-type="float" office:value="34" table:style-name="ce7">
            <text:p>34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793" table:style-name="ce5">
            <text:p>7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INGEGNERIA NOEMI MILANI S.R.L. SB</text:p>
          </table:table-cell>
          <table:table-cell office:value-type="float" office:value="3259950123" table:style-name="ce5">
            <text:p>3259950123</text:p>
          </table:table-cell>
          <table:table-cell office:value-type="float" office:value="40" table:style-name="ce7">
            <text:p>40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4137.83" table:style-name="ce5">
            <text:p>4137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INGEGNERIA NOEMI MILANI S.R.L. SB</text:p>
          </table:table-cell>
          <table:table-cell office:value-type="float" office:value="3259950123" table:style-name="ce5">
            <text:p>3259950123</text:p>
          </table:table-cell>
          <table:table-cell office:value-type="float" office:value="869" table:style-name="ce7">
            <text:p>869</text:p>
          </table:table-cell>
          <table:table-cell office:value-type="string" table:style-name="ce7">
            <text:p>06/02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4137.83" table:style-name="ce5">
            <text:p>4137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INGEGNERIA NOEMI MILANI S.R.L. SB</text:p>
          </table:table-cell>
          <table:table-cell office:value-type="float" office:value="3259950123" table:style-name="ce5">
            <text:p>3259950123</text:p>
          </table:table-cell>
          <table:table-cell office:value-type="float" office:value="1749" table:style-name="ce7">
            <text:p>1749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035.19" table:style-name="ce5">
            <text:p>1035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INGEGNERIA NOEMI MILANI S.R.L. SB</text:p>
          </table:table-cell>
          <table:table-cell office:value-type="float" office:value="3259950123" table:style-name="ce5">
            <text:p>3259950123</text:p>
          </table:table-cell>
          <table:table-cell office:value-type="float" office:value="1750" table:style-name="ce7">
            <text:p>1750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102.64" table:style-name="ce5">
            <text:p>3102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ERRAZZI <text:s/>CARLO E FIGLIO DI FERRAZZI AND</text:p>
          </table:table-cell>
          <table:table-cell office:value-type="float" office:value="11820123" table:style-name="ce5">
            <text:p>11820123</text:p>
          </table:table-cell>
          <table:table-cell office:value-type="float" office:value="331" table:style-name="ce7">
            <text:p>331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70.46" table:style-name="ce5">
            <text:p>570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ERNOCCHI IDROTERMOSANITARI SRL</text:p>
          </table:table-cell>
          <table:table-cell office:value-type="float" office:value="3866310125" table:style-name="ce5">
            <text:p>3866310125</text:p>
          </table:table-cell>
          <table:table-cell office:value-type="float" office:value="330" table:style-name="ce7">
            <text:p>330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008.26" table:style-name="ce5">
            <text:p>1008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OFESSIONE SICUREZZA SRL</text:p>
          </table:table-cell>
          <table:table-cell office:value-type="float" office:value="3548510969" table:style-name="ce5">
            <text:p>3548510969</text:p>
          </table:table-cell>
          <table:table-cell office:value-type="float" office:value="965" table:style-name="ce7">
            <text:p>965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7958.7" table:style-name="ce5">
            <text:p>27958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INOLI SERVICE DI VARINI MAURIZIO</text:p>
          </table:table-cell>
          <table:table-cell office:value-type="float" office:value="3893600126" table:style-name="ce5">
            <text:p>3893600126</text:p>
          </table:table-cell>
          <table:table-cell office:value-type="float" office:value="966" table:style-name="ce7">
            <text:p>966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942.37" table:style-name="ce5">
            <text:p>942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INOLI SERVICE DI VARINI MAURIZIO</text:p>
          </table:table-cell>
          <table:table-cell office:value-type="float" office:value="3893600126" table:style-name="ce5">
            <text:p>3893600126</text:p>
          </table:table-cell>
          <table:table-cell office:value-type="float" office:value="175" table:style-name="ce7">
            <text:p>175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0.9" table:style-name="ce5">
            <text:p>50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INOLI SERVICE DI VARINI MAURIZIO</text:p>
          </table:table-cell>
          <table:table-cell office:value-type="float" office:value="3893600126" table:style-name="ce5">
            <text:p>3893600126</text:p>
          </table:table-cell>
          <table:table-cell office:value-type="float" office:value="175" table:style-name="ce7">
            <text:p>175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033.18" table:style-name="ce5">
            <text:p>1033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ERRAZZI <text:s/>CARLO E FIGLIO DI FERRAZZI AND</text:p>
          </table:table-cell>
          <table:table-cell office:value-type="float" office:value="11820123" table:style-name="ce5">
            <text:p>11820123</text:p>
          </table:table-cell>
          <table:table-cell office:value-type="float" office:value="179" table:style-name="ce7">
            <text:p>179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71.26" table:style-name="ce5">
            <text:p>1271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ERNOCCHI IDROTERMOSANITARI SRL</text:p>
          </table:table-cell>
          <table:table-cell office:value-type="float" office:value="3866310125" table:style-name="ce5">
            <text:p>3866310125</text:p>
          </table:table-cell>
          <table:table-cell office:value-type="float" office:value="952" table:style-name="ce7">
            <text:p>952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479.7199999999998" table:style-name="ce5">
            <text:p>2479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UFFONI SRL</text:p>
          </table:table-cell>
          <table:table-cell office:value-type="float" office:value="3744510128" table:style-name="ce5">
            <text:p>3744510128</text:p>
          </table:table-cell>
          <table:table-cell office:value-type="float" office:value="938" table:style-name="ce7">
            <text:p>938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39.12" table:style-name="ce5">
            <text:p>639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MPRESA EDILE SANTAMARIA DI LFG SRL</text:p>
          </table:table-cell>
          <table:table-cell office:value-type="float" office:value="3931330124" table:style-name="ce5">
            <text:p>3931330124</text:p>
          </table:table-cell>
          <table:table-cell office:value-type="float" office:value="936" table:style-name="ce7">
            <text:p>936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039" table:style-name="ce5">
            <text:p>60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ERRAZZI <text:s/>CARLO E FIGLIO DI FERRAZZI AND</text:p>
          </table:table-cell>
          <table:table-cell office:value-type="float" office:value="11820123" table:style-name="ce5">
            <text:p>11820123</text:p>
          </table:table-cell>
          <table:table-cell office:value-type="float" office:value="937" table:style-name="ce7">
            <text:p>937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741.75" table:style-name="ce5">
            <text:p>741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HECCHI COLORI S.R.L.</text:p>
          </table:table-cell>
          <table:table-cell office:value-type="float" office:value="2333500029" table:style-name="ce5">
            <text:p>2333500029</text:p>
          </table:table-cell>
          <table:table-cell office:value-type="float" office:value="171" table:style-name="ce7">
            <text:p>171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25.74" table:style-name="ce5">
            <text:p>325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UFFONI SRL</text:p>
          </table:table-cell>
          <table:table-cell office:value-type="float" office:value="3744510128" table:style-name="ce5">
            <text:p>3744510128</text:p>
          </table:table-cell>
          <table:table-cell office:value-type="float" office:value="174" table:style-name="ce7">
            <text:p>174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46.75" table:style-name="ce5">
            <text:p>146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UFFONI SRL</text:p>
          </table:table-cell>
          <table:table-cell office:value-type="float" office:value="3744510128" table:style-name="ce5">
            <text:p>3744510128</text:p>
          </table:table-cell>
          <table:table-cell office:value-type="float" office:value="174" table:style-name="ce7">
            <text:p>174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48.05000000000001" table:style-name="ce5">
            <text:p>148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UFFONI SRL</text:p>
          </table:table-cell>
          <table:table-cell office:value-type="float" office:value="3744510128" table:style-name="ce5">
            <text:p>3744510128</text:p>
          </table:table-cell>
          <table:table-cell office:value-type="float" office:value="174" table:style-name="ce7">
            <text:p>174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97.93" table:style-name="ce5">
            <text:p>397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ASPAROLI <text:s/>PAOLO-ARCHITETTO</text:p>
          </table:table-cell>
          <table:table-cell office:value-type="float" office:value="615240124" table:style-name="ce5">
            <text:p>615240124</text:p>
          </table:table-cell>
          <table:table-cell office:value-type="float" office:value="933" table:style-name="ce7">
            <text:p>933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44358.53" table:style-name="ce5">
            <text:p>44358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TECNICO GEOM. PALUMBO <text:s/>DANILO</text:p>
          </table:table-cell>
          <table:table-cell office:value-type="float" office:value="3018960124" table:style-name="ce5">
            <text:p>3018960124</text:p>
          </table:table-cell>
          <table:table-cell office:value-type="float" office:value="204" table:style-name="ce7">
            <text:p>204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5706.86" table:style-name="ce5">
            <text:p>5706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IANEZZE ARCH. FABIANA</text:p>
          </table:table-cell>
          <table:table-cell office:value-type="float" office:value="3283400129" table:style-name="ce5">
            <text:p>3283400129</text:p>
          </table:table-cell>
          <table:table-cell office:value-type="float" office:value="934" table:style-name="ce7">
            <text:p>934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42618.98" table:style-name="ce5">
            <text:p>42618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ERNARDI <text:s/>MATTEO</text:p>
          </table:table-cell>
          <table:table-cell office:value-type="float" office:value="2190130027" table:style-name="ce5">
            <text:p>2190130027</text:p>
          </table:table-cell>
          <table:table-cell office:value-type="float" office:value="953" table:style-name="ce7">
            <text:p>953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14549.85" table:style-name="ce5">
            <text:p>14549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ADDA <text:s/>ENZO</text:p>
          </table:table-cell>
          <table:table-cell office:value-type="float" office:value="420260127" table:style-name="ce5">
            <text:p>420260127</text:p>
          </table:table-cell>
          <table:table-cell office:value-type="float" office:value="189" table:style-name="ce7">
            <text:p>189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6217.12" table:style-name="ce5">
            <text:p>6217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GLIMA MODICA ARCH.FABIO</text:p>
          </table:table-cell>
          <table:table-cell office:value-type="float" office:value="3888720962" table:style-name="ce5">
            <text:p>3888720962</text:p>
          </table:table-cell>
          <table:table-cell office:value-type="float" office:value="1443" table:style-name="ce7">
            <text:p>1443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24741.599999999999" table:style-name="ce5">
            <text:p>24741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RESPI &amp; VISCONTI LABOR. D'ING.E ARCH.</text:p>
          </table:table-cell>
          <table:table-cell office:value-type="float" office:value="7328750968" table:style-name="ce5">
            <text:p>7328750968</text:p>
          </table:table-cell>
          <table:table-cell office:value-type="float" office:value="492" table:style-name="ce7">
            <text:p>492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30334.58" table:style-name="ce5">
            <text:p>30334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.RA <text:s/>GLOBAL <text:s/>SERVICE <text:s/>SRL</text:p>
          </table:table-cell>
          <table:table-cell office:value-type="float" office:value="8233900961" table:style-name="ce5">
            <text:p>8233900961</text:p>
          </table:table-cell>
          <table:table-cell office:value-type="float" office:value="328" table:style-name="ce7">
            <text:p>328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8178.41" table:style-name="ce5">
            <text:p>48178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UIDI S.R.L.</text:p>
          </table:table-cell>
          <table:table-cell office:value-type="float" office:value="3182180129" table:style-name="ce5">
            <text:p>3182180129</text:p>
          </table:table-cell>
          <table:table-cell office:value-type="float" office:value="488" table:style-name="ce7">
            <text:p>488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9655.200000000001" table:style-name="ce5">
            <text:p>29655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UIDI S.R.L.</text:p>
          </table:table-cell>
          <table:table-cell office:value-type="float" office:value="3182180129" table:style-name="ce5">
            <text:p>3182180129</text:p>
          </table:table-cell>
          <table:table-cell office:value-type="float" office:value="206" table:style-name="ce7">
            <text:p>206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159" table:style-name="ce5">
            <text:p>11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301" table:style-name="ce7">
            <text:p>301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LCETTA DANIELE</text:p>
          </table:table-cell>
          <table:table-cell office:value-type="float" office:value="1824340127" table:style-name="ce5">
            <text:p>1824340127</text:p>
          </table:table-cell>
          <table:table-cell office:value-type="float" office:value="241" table:style-name="ce7">
            <text:p>241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beni di consumo</text:p>
          </table:table-cell>
          <table:table-cell office:value-type="float" office:value="22.54" table:style-name="ce5">
            <text:p>22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LCETTA DANIELE</text:p>
          </table:table-cell>
          <table:table-cell office:value-type="float" office:value="1824340127" table:style-name="ce5">
            <text:p>1824340127</text:p>
          </table:table-cell>
          <table:table-cell office:value-type="float" office:value="242" table:style-name="ce7">
            <text:p>24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beni di consumo</text:p>
          </table:table-cell>
          <table:table-cell office:value-type="float" office:value="3.12" table:style-name="ce5">
            <text:p>3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CNICA ITALIA S.R.L.</text:p>
          </table:table-cell>
          <table:table-cell office:value-type="float" office:value="5383470969" table:style-name="ce5">
            <text:p>5383470969</text:p>
          </table:table-cell>
          <table:table-cell office:value-type="float" office:value="1405" table:style-name="ce7">
            <text:p>1405</text:p>
          </table:table-cell>
          <table:table-cell office:value-type="string" table:style-name="ce7">
            <text:p>28/02/2025</text:p>
          </table:table-cell>
          <table:table-cell office:value-type="string" table:style-name="ce5">
            <text:p>Altri beni di consumo</text:p>
          </table:table-cell>
          <table:table-cell office:value-type="float" office:value="101.2" table:style-name="ce5">
            <text:p>101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USCA-ASS.NAZ.UFF.STATO CIVILE/ANAGRAFE</text:p>
          </table:table-cell>
          <table:table-cell office:value-type="float" office:value="705281202" table:style-name="ce5">
            <text:p>705281202</text:p>
          </table:table-cell>
          <table:table-cell office:value-type="float" office:value="4" table:style-name="ce7">
            <text:p>4</text:p>
          </table:table-cell>
          <table:table-cell office:value-type="string" table:style-name="ce7">
            <text:p>09/01/2025</text:p>
          </table:table-cell>
          <table:table-cell office:value-type="string" table:style-name="ce5">
            <text:p>Altri beni di consumo</text:p>
          </table:table-cell>
          <table:table-cell office:value-type="float" office:value="750" table:style-name="ce5">
            <text:p>7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48" table:style-name="ce7">
            <text:p>114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3755.82" table:style-name="ce5">
            <text:p>3755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48" table:style-name="ce7">
            <text:p>114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33841.42" table:style-name="ce5">
            <text:p>33841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302" table:style-name="ce7">
            <text:p>302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302" table:style-name="ce7">
            <text:p>302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3755.82" table:style-name="ce5">
            <text:p>3755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302" table:style-name="ce7">
            <text:p>302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33991.14" table:style-name="ce5">
            <text:p>33991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9" table:style-name="ce7">
            <text:p>1849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9" table:style-name="ce7">
            <text:p>1849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3755.82" table:style-name="ce5">
            <text:p>3755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9" table:style-name="ce7">
            <text:p>1849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33841.32" table:style-name="ce5">
            <text:p>33841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48" table:style-name="ce7">
            <text:p>114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77.78" table:style-name="ce5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74.47" table:style-name="ce5">
            <text:p>74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84.61" table:style-name="ce5">
            <text:p>184,61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13.85" table:style-name="ce5">
            <text:p>113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732" table:style-name="ce5">
            <text:p>7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422.42" table:style-name="ce5">
            <text:p>1422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PUTER TIME S.R.L.</text:p>
          </table:table-cell>
          <table:table-cell office:value-type="float" office:value="2214160125" table:style-name="ce5">
            <text:p>2214160125</text:p>
          </table:table-cell>
          <table:table-cell office:value-type="float" office:value="1035" table:style-name="ce7">
            <text:p>1035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Altri beni di consumo</text:p>
          </table:table-cell>
          <table:table-cell office:value-type="float" office:value="37.4" table:style-name="ce5">
            <text:p>37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XIDERA S.R.L.</text:p>
          </table:table-cell>
          <table:table-cell office:value-type="float" office:value="4790470969" table:style-name="ce5">
            <text:p>4790470969</text:p>
          </table:table-cell>
          <table:table-cell office:value-type="float" office:value="1403" table:style-name="ce7">
            <text:p>1403</text:p>
          </table:table-cell>
          <table:table-cell office:value-type="string" table:style-name="ce7">
            <text:p>28/02/2025</text:p>
          </table:table-cell>
          <table:table-cell office:value-type="string" table:style-name="ce5">
            <text:p>Altri beni di consumo</text:p>
          </table:table-cell>
          <table:table-cell office:value-type="float" office:value="132" table:style-name="ce5">
            <text:p>1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S AUTOMATED DATA SYSTEMS S.P.A.</text:p>
          </table:table-cell>
          <table:table-cell office:value-type="float" office:value="890370372" table:style-name="ce5">
            <text:p>890370372</text:p>
          </table:table-cell>
          <table:table-cell office:value-type="float" office:value="92" table:style-name="ce7">
            <text:p>92</text:p>
          </table:table-cell>
          <table:table-cell office:value-type="string" table:style-name="ce7">
            <text:p>13/01/2025</text:p>
          </table:table-cell>
          <table:table-cell office:value-type="string" table:style-name="ce5">
            <text:p>Altri beni di consumo</text:p>
          </table:table-cell>
          <table:table-cell office:value-type="float" office:value="1610.4" table:style-name="ce5">
            <text:p>1610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PUTER TIME S.R.L.</text:p>
          </table:table-cell>
          <table:table-cell office:value-type="float" office:value="2214160125" table:style-name="ce5">
            <text:p>2214160125</text:p>
          </table:table-cell>
          <table:table-cell office:value-type="float" office:value="1917" table:style-name="ce7">
            <text:p>1917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Altri beni di consumo</text:p>
          </table:table-cell>
          <table:table-cell office:value-type="float" office:value="132" table:style-name="ce5">
            <text:p>1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ESINT SRL</text:p>
          </table:table-cell>
          <table:table-cell office:value-type="float" office:value="6711271004" table:style-name="ce5">
            <text:p>6711271004</text:p>
          </table:table-cell>
          <table:table-cell office:value-type="float" office:value="1702" table:style-name="ce7">
            <text:p>1702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beni di consumo</text:p>
          </table:table-cell>
          <table:table-cell office:value-type="float" office:value="570.96" table:style-name="ce5">
            <text:p>570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303" table:style-name="ce7">
            <text:p>303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5242.78" table:style-name="ce5">
            <text:p>5242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49" table:style-name="ce7">
            <text:p>1149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5242.79" table:style-name="ce5">
            <text:p>5242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51" table:style-name="ce7">
            <text:p>1851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5242.78" table:style-name="ce5">
            <text:p>5242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68.36" table:style-name="ce5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65.58" table:style-name="ce5">
            <text:p>165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42.63" table:style-name="ce5">
            <text:p>242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41.91" table:style-name="ce5">
            <text:p>141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25.36" table:style-name="ce5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83.04000000000002" table:style-name="ce5">
            <text:p>283,04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28" table:style-name="ce5">
            <text:p>67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01.06" table:style-name="ce5">
            <text:p>101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13.85" table:style-name="ce5">
            <text:p>113,8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74.47" table:style-name="ce5">
            <text:p>74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.24" table:style-name="ce5">
            <text:p>61,2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45.79" table:style-name="ce5">
            <text:p>145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4.8600000000000003" table:style-name="ce5">
            <text:p>4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11.09" table:style-name="ce5">
            <text:p>111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.7" table:style-name="ce5">
            <text:p>61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01.06" table:style-name="ce5">
            <text:p>101,0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25.36" table:style-name="ce5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90.36" table:style-name="ce5">
            <text:p>290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23.29" table:style-name="ce5">
            <text:p>123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14.83" table:style-name="ce5">
            <text:p>114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25.36" table:style-name="ce5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46.4" table:style-name="ce5">
            <text:p>146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03.9" table:style-name="ce5">
            <text:p>603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73.2" table:style-name="ce5">
            <text:p>73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63.47999999999999" table:style-name="ce5">
            <text:p>163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01.06" table:style-name="ce5">
            <text:p>101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RNET ONE SRL</text:p>
          </table:table-cell>
          <table:table-cell office:value-type="float" office:value="2286170127" table:style-name="ce5">
            <text:p>2286170127</text:p>
          </table:table-cell>
          <table:table-cell office:value-type="float" office:value="892" table:style-name="ce7">
            <text:p>892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Utenze e canoni</text:p>
          </table:table-cell>
          <table:table-cell office:value-type="float" office:value="1823.22" table:style-name="ce5">
            <text:p>1823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78.16000000000003" table:style-name="ce5">
            <text:p>278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9.52" table:style-name="ce5">
            <text:p>69,52</text:p>
          </table:table-cell>
          <table:table-cell table:number-columns-repeated="16378"/>
        </table:table-row>
        <table:table-row table:number-rows-repeated="5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number-rows-repeated="5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56.2" table:style-name="ce5">
            <text:p>256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99.29000000000002" table:style-name="ce5">
            <text:p>299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79.3" table:style-name="ce5">
            <text:p>79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52.57" table:style-name="ce5">
            <text:p>152,5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5063.6499999999996" table:style-name="ce5">
            <text:p>5063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83.04000000000002" table:style-name="ce5">
            <text:p>283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41.91" table:style-name="ce5">
            <text:p>141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74.16" table:style-name="ce5">
            <text:p>74,16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8" table:style-name="ce7">
            <text:p>37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32.61" table:style-name="ce5">
            <text:p>232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4601.2700000000004" table:style-name="ce5">
            <text:p>4601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2.6" table:style-name="ce5">
            <text:p>62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.EL.CO. S.R.L.</text:p>
          </table:table-cell>
          <table:table-cell office:value-type="float" office:value="614130128" table:style-name="ce5">
            <text:p>614130128</text:p>
          </table:table-cell>
          <table:table-cell office:value-type="float" office:value="714" table:style-name="ce7">
            <text:p>714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Utenze e canoni</text:p>
          </table:table-cell>
          <table:table-cell office:value-type="float" office:value="292.8" table:style-name="ce5">
            <text:p>292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.EL.CO. S.R.L.</text:p>
          </table:table-cell>
          <table:table-cell office:value-type="float" office:value="614130128" table:style-name="ce5">
            <text:p>614130128</text:p>
          </table:table-cell>
          <table:table-cell office:value-type="float" office:value="714" table:style-name="ce7">
            <text:p>714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Utenze e canoni</text:p>
          </table:table-cell>
          <table:table-cell office:value-type="float" office:value="3387.54" table:style-name="ce5">
            <text:p>3387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.EL.CO. S.R.L.</text:p>
          </table:table-cell>
          <table:table-cell office:value-type="float" office:value="614130128" table:style-name="ce5">
            <text:p>614130128</text:p>
          </table:table-cell>
          <table:table-cell office:value-type="float" office:value="505" table:style-name="ce7">
            <text:p>505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Utenze e canoni</text:p>
          </table:table-cell>
          <table:table-cell office:value-type="float" office:value="10.5" table:style-name="ce5">
            <text:p>10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RED SPA</text:p>
          </table:table-cell>
          <table:table-cell office:value-type="float" office:value="2018740981" table:style-name="ce5">
            <text:p>2018740981</text:p>
          </table:table-cell>
          <table:table-cell office:value-type="float" office:value="393" table:style-name="ce7">
            <text:p>393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366" table:style-name="ce5">
            <text:p>3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RED SPA</text:p>
          </table:table-cell>
          <table:table-cell office:value-type="float" office:value="2018740981" table:style-name="ce5">
            <text:p>2018740981</text:p>
          </table:table-cell>
          <table:table-cell office:value-type="float" office:value="394" table:style-name="ce7">
            <text:p>394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44" table:style-name="ce5">
            <text:p>2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RED SPA</text:p>
          </table:table-cell>
          <table:table-cell office:value-type="float" office:value="2018740981" table:style-name="ce5">
            <text:p>2018740981</text:p>
          </table:table-cell>
          <table:table-cell office:value-type="float" office:value="394" table:style-name="ce7">
            <text:p>394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366" table:style-name="ce5">
            <text:p>3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RED SPA</text:p>
          </table:table-cell>
          <table:table-cell office:value-type="float" office:value="2018740981" table:style-name="ce5">
            <text:p>2018740981</text:p>
          </table:table-cell>
          <table:table-cell office:value-type="float" office:value="395" table:style-name="ce7">
            <text:p>395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62.26" table:style-name="ce5">
            <text:p>162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.EL.CO. S.R.L.</text:p>
          </table:table-cell>
          <table:table-cell office:value-type="float" office:value="614130128" table:style-name="ce5">
            <text:p>614130128</text:p>
          </table:table-cell>
          <table:table-cell office:value-type="float" office:value="401" table:style-name="ce7">
            <text:p>401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829.6" table:style-name="ce5">
            <text:p>829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RED SPA</text:p>
          </table:table-cell>
          <table:table-cell office:value-type="float" office:value="2018740981" table:style-name="ce5">
            <text:p>2018740981</text:p>
          </table:table-cell>
          <table:table-cell office:value-type="float" office:value="73" table:style-name="ce7">
            <text:p>73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Utenze e canoni</text:p>
          </table:table-cell>
          <table:table-cell office:value-type="float" office:value="37.92" table:style-name="ce5">
            <text:p>37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RED SPA</text:p>
          </table:table-cell>
          <table:table-cell office:value-type="float" office:value="2018740981" table:style-name="ce5">
            <text:p>2018740981</text:p>
          </table:table-cell>
          <table:table-cell office:value-type="float" office:value="74" table:style-name="ce7">
            <text:p>74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Utenze e canoni</text:p>
          </table:table-cell>
          <table:table-cell office:value-type="float" office:value="124.34" table:style-name="ce5">
            <text:p>124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RED SPA</text:p>
          </table:table-cell>
          <table:table-cell office:value-type="float" office:value="2018740981" table:style-name="ce5">
            <text:p>2018740981</text:p>
          </table:table-cell>
          <table:table-cell office:value-type="float" office:value="1253" table:style-name="ce7">
            <text:p>1253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162.26" table:style-name="ce5">
            <text:p>162,2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INTRED SPA</text:p>
          </table:table-cell>
          <table:table-cell office:value-type="float" office:value="2018740981" table:style-name="ce5">
            <text:p>2018740981</text:p>
          </table:table-cell>
          <table:table-cell office:value-type="float" office:value="79" table:style-name="ce7">
            <text:p>79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Utenze e canoni</text:p>
          </table:table-cell>
          <table:table-cell office:value-type="float" office:value="366" table:style-name="ce5">
            <text:p>3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73.27" table:style-name="ce5">
            <text:p>73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79.59" table:style-name="ce5">
            <text:p>79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.18" table:style-name="ce5">
            <text:p>61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56.79000000000002" table:style-name="ce5">
            <text:p>256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25.36" table:style-name="ce5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25.36" table:style-name="ce5">
            <text:p>225,3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99.29000000000002" table:style-name="ce5">
            <text:p>299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52.57" table:style-name="ce5">
            <text:p>152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732" table:style-name="ce5">
            <text:p>732</text:p>
          </table:table-cell>
          <table:table-cell table:number-columns-repeated="16378"/>
        </table:table-row>
        <table:table-row table:number-rows-repeated="5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2.87" table:style-name="ce5">
            <text:p>62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85.4" table:style-name="ce5">
            <text:p>85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68.36" table:style-name="ce5">
            <text:p>168,3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73.2" table:style-name="ce5">
            <text:p>73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57" table:style-name="ce7">
            <text:p>357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25.97" table:style-name="ce5">
            <text:p>625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9" table:style-name="ce7">
            <text:p>37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03.9" table:style-name="ce5">
            <text:p>103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03.9" table:style-name="ce5">
            <text:p>603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56.2" table:style-name="ce5">
            <text:p>256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77.78" table:style-name="ce5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63.47999999999999" table:style-name="ce5">
            <text:p>163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4" table:style-name="ce7">
            <text:p>1424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4.8600000000000003" table:style-name="ce5">
            <text:p>4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16" table:style-name="ce5">
            <text:p>67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77.78" table:style-name="ce5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85.4" table:style-name="ce5">
            <text:p>85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732" table:style-name="ce5">
            <text:p>7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8539010010" table:style-name="ce5">
            <text:p>8539010010</text:p>
          </table:table-cell>
          <table:table-cell office:value-type="float" office:value="1047" table:style-name="ce7">
            <text:p>1047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Utenze e canoni</text:p>
          </table:table-cell>
          <table:table-cell office:value-type="float" office:value="24970.68" table:style-name="ce5">
            <text:p>24970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8539010010" table:style-name="ce5">
            <text:p>8539010010</text:p>
          </table:table-cell>
          <table:table-cell office:value-type="float" office:value="1049" table:style-name="ce7">
            <text:p>1049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Utenze e canoni</text:p>
          </table:table-cell>
          <table:table-cell office:value-type="float" office:value="2220.4" table:style-name="ce5">
            <text:p>2220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8539010010" table:style-name="ce5">
            <text:p>8539010010</text:p>
          </table:table-cell>
          <table:table-cell office:value-type="float" office:value="1050" table:style-name="ce7">
            <text:p>1050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Utenze e canoni</text:p>
          </table:table-cell>
          <table:table-cell office:value-type="float" office:value="704.18" table:style-name="ce5">
            <text:p>704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RNET ONE SRL</text:p>
          </table:table-cell>
          <table:table-cell office:value-type="float" office:value="2286170127" table:style-name="ce5">
            <text:p>2286170127</text:p>
          </table:table-cell>
          <table:table-cell office:value-type="float" office:value="96" table:style-name="ce7">
            <text:p>96</text:p>
          </table:table-cell>
          <table:table-cell office:value-type="string" table:style-name="ce7">
            <text:p>13/01/2025</text:p>
          </table:table-cell>
          <table:table-cell office:value-type="string" table:style-name="ce5">
            <text:p>Utenze e canoni</text:p>
          </table:table-cell>
          <table:table-cell office:value-type="float" office:value="1823.22" table:style-name="ce5">
            <text:p>1823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RED SPA</text:p>
          </table:table-cell>
          <table:table-cell office:value-type="float" office:value="2018740981" table:style-name="ce5">
            <text:p>2018740981</text:p>
          </table:table-cell>
          <table:table-cell office:value-type="float" office:value="1254" table:style-name="ce7">
            <text:p>1254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66" table:style-name="ce5">
            <text:p>3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9.03" table:style-name="ce5">
            <text:p>69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68.36" table:style-name="ce5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84.8" table:style-name="ce5">
            <text:p>84,8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17.16" table:style-name="ce5">
            <text:p>217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03.9" table:style-name="ce5">
            <text:p>603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317.69" table:style-name="ce5">
            <text:p>317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23.12" table:style-name="ce5">
            <text:p>123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25.36" table:style-name="ce5">
            <text:p>225,3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10.56" table:style-name="ce5">
            <text:p>110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77.78" table:style-name="ce5">
            <text:p>177,7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97.6" table:style-name="ce5">
            <text:p>97,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0" table:style-name="ce7">
            <text:p>38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7" table:style-name="ce7">
            <text:p>377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99.8" table:style-name="ce5">
            <text:p>9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7" table:style-name="ce7">
            <text:p>377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25.99" table:style-name="ce5">
            <text:p>125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7" table:style-name="ce7">
            <text:p>377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99.8" table:style-name="ce5">
            <text:p>9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7" table:style-name="ce7">
            <text:p>377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91.21" table:style-name="ce5">
            <text:p>91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7" table:style-name="ce7">
            <text:p>377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99.8" table:style-name="ce5">
            <text:p>9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7" table:style-name="ce7">
            <text:p>377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80.92" table:style-name="ce5">
            <text:p>80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7" table:style-name="ce7">
            <text:p>377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99.8" table:style-name="ce5">
            <text:p>9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77" table:style-name="ce7">
            <text:p>377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4.25" table:style-name="ce5">
            <text:p>64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RED SPA</text:p>
          </table:table-cell>
          <table:table-cell office:value-type="float" office:value="2018740981" table:style-name="ce5">
            <text:p>2018740981</text:p>
          </table:table-cell>
          <table:table-cell office:value-type="float" office:value="393" table:style-name="ce7">
            <text:p>393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22" table:style-name="ce5">
            <text:p>1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8539010010" table:style-name="ce5">
            <text:p>8539010010</text:p>
          </table:table-cell>
          <table:table-cell office:value-type="float" office:value="1048" table:style-name="ce7">
            <text:p>1048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Utenze e canoni</text:p>
          </table:table-cell>
          <table:table-cell office:value-type="float" office:value="2277.7800000000002" table:style-name="ce5">
            <text:p>2277,7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8.87" table:style-name="ce5">
            <text:p>68,87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.EL.CO. S.R.L.</text:p>
          </table:table-cell>
          <table:table-cell office:value-type="float" office:value="614130128" table:style-name="ce5">
            <text:p>614130128</text:p>
          </table:table-cell>
          <table:table-cell office:value-type="float" office:value="1551" table:style-name="ce7">
            <text:p>1551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92.8" table:style-name="ce5">
            <text:p>292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.EL.CO. S.R.L.</text:p>
          </table:table-cell>
          <table:table-cell office:value-type="float" office:value="614130128" table:style-name="ce5">
            <text:p>614130128</text:p>
          </table:table-cell>
          <table:table-cell office:value-type="float" office:value="1551" table:style-name="ce7">
            <text:p>1551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829.6" table:style-name="ce5">
            <text:p>829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.EL.CO. S.R.L.</text:p>
          </table:table-cell>
          <table:table-cell office:value-type="float" office:value="614130128" table:style-name="ce5">
            <text:p>614130128</text:p>
          </table:table-cell>
          <table:table-cell office:value-type="float" office:value="1551" table:style-name="ce7">
            <text:p>1551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3387.54" table:style-name="ce5">
            <text:p>3387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35.94" table:style-name="ce5">
            <text:p>135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75.13" table:style-name="ce5">
            <text:p>75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56.79000000000002" table:style-name="ce5">
            <text:p>256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1" table:style-name="ce7">
            <text:p>1421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25.97" table:style-name="ce5">
            <text:p>625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3" table:style-name="ce7">
            <text:p>1423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8.72" table:style-name="ce5">
            <text:p>68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8539010010" table:style-name="ce5">
            <text:p>8539010010</text:p>
          </table:table-cell>
          <table:table-cell office:value-type="float" office:value="871" table:style-name="ce7">
            <text:p>871</text:p>
          </table:table-cell>
          <table:table-cell office:value-type="string" table:style-name="ce7">
            <text:p>06/02/2025</text:p>
          </table:table-cell>
          <table:table-cell office:value-type="string" table:style-name="ce5">
            <text:p>Utenze e canoni</text:p>
          </table:table-cell>
          <table:table-cell office:value-type="float" office:value="40151.19" table:style-name="ce5">
            <text:p>40151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3" table:style-name="ce7">
            <text:p>1423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32.44" table:style-name="ce5">
            <text:p>132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3" table:style-name="ce7">
            <text:p>1423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99.8" table:style-name="ce5">
            <text:p>9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3" table:style-name="ce7">
            <text:p>1423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94.43" table:style-name="ce5">
            <text:p>94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3" table:style-name="ce7">
            <text:p>1423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05.9" table:style-name="ce5">
            <text:p>105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3" table:style-name="ce7">
            <text:p>1423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86.06" table:style-name="ce5">
            <text:p>86,0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3" table:style-name="ce7">
            <text:p>1423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99.8" table:style-name="ce5">
            <text:p>99,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68.36" table:style-name="ce5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77.78" table:style-name="ce5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317.69" table:style-name="ce5">
            <text:p>317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1" table:style-name="ce7">
            <text:p>381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1" table:style-name="ce7">
            <text:p>381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1" table:style-name="ce7">
            <text:p>381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61" table:style-name="ce5">
            <text:p>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381" table:style-name="ce7">
            <text:p>381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491.44" table:style-name="ce5">
            <text:p>491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5" table:style-name="ce7">
            <text:p>142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8"/>
        </table:table-row>
        <table:table-row table:number-rows-repeated="5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422.42" table:style-name="ce5">
            <text:p>1422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732" table:style-name="ce5">
            <text:p>7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01.06" table:style-name="ce5">
            <text:p>101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71.59" table:style-name="ce5">
            <text:p>71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80.569999999999993" table:style-name="ce5">
            <text:p>80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79.3" table:style-name="ce5">
            <text:p>79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42.63" table:style-name="ce5">
            <text:p>242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491.44" table:style-name="ce5">
            <text:p>491,44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8" table:style-name="ce7">
            <text:p>1428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8" table:style-name="ce7">
            <text:p>1428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.EL.CO. S.R.L.</text:p>
          </table:table-cell>
          <table:table-cell office:value-type="float" office:value="614130128" table:style-name="ce5">
            <text:p>614130128</text:p>
          </table:table-cell>
          <table:table-cell office:value-type="float" office:value="1741" table:style-name="ce7">
            <text:p>1741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Utenze e canoni</text:p>
          </table:table-cell>
          <table:table-cell office:value-type="float" office:value="3.86" table:style-name="ce5">
            <text:p>3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RED SPA</text:p>
          </table:table-cell>
          <table:table-cell office:value-type="float" office:value="2018740981" table:style-name="ce5">
            <text:p>2018740981</text:p>
          </table:table-cell>
          <table:table-cell office:value-type="float" office:value="1818" table:style-name="ce7">
            <text:p>1818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Utenze e canoni</text:p>
          </table:table-cell>
          <table:table-cell office:value-type="float" office:value="162.26" table:style-name="ce5">
            <text:p>162,2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INTRED SPA</text:p>
          </table:table-cell>
          <table:table-cell office:value-type="float" office:value="2018740981" table:style-name="ce5">
            <text:p>2018740981</text:p>
          </table:table-cell>
          <table:table-cell office:value-type="float" office:value="1819" table:style-name="ce7">
            <text:p>1819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Utenze e canoni</text:p>
          </table:table-cell>
          <table:table-cell office:value-type="float" office:value="366" table:style-name="ce5">
            <text:p>36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INTRED SPA</text:p>
          </table:table-cell>
          <table:table-cell office:value-type="float" office:value="2018740981" table:style-name="ce5">
            <text:p>2018740981</text:p>
          </table:table-cell>
          <table:table-cell office:value-type="float" office:value="1254" table:style-name="ce7">
            <text:p>1254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Utenze e canoni</text:p>
          </table:table-cell>
          <table:table-cell office:value-type="float" office:value="366" table:style-name="ce5">
            <text:p>3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2" table:style-name="ce7">
            <text:p>1422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3184.73" table:style-name="ce5">
            <text:p>3184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80.569999999999993" table:style-name="ce5">
            <text:p>80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79.3" table:style-name="ce5">
            <text:p>79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25.36" table:style-name="ce5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68.36" table:style-name="ce5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22" table:style-name="ce5">
            <text:p>1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17.16" table:style-name="ce5">
            <text:p>217,1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84.33" table:style-name="ce5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77.78" table:style-name="ce5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72" table:style-name="ce5">
            <text:p>67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42.91" table:style-name="ce5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75.92" table:style-name="ce5">
            <text:p>75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68.36" table:style-name="ce5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45.79" table:style-name="ce5">
            <text:p>145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46.4" table:style-name="ce5">
            <text:p>146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307.44" table:style-name="ce5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85.69" table:style-name="ce5">
            <text:p>85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75.62" table:style-name="ce5">
            <text:p>75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6" table:style-name="ce7">
            <text:p>14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41.91" table:style-name="ce5">
            <text:p>141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80.569999999999993" table:style-name="ce5">
            <text:p>80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41.91" table:style-name="ce5">
            <text:p>141,9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77.599999999999994" table:style-name="ce5">
            <text:p>7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65.58" table:style-name="ce5">
            <text:p>165,58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16.1" table:style-name="ce5">
            <text:p>116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72.27" table:style-name="ce5">
            <text:p>72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25.36" table:style-name="ce5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22.76" table:style-name="ce5">
            <text:p>122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232.61" table:style-name="ce5">
            <text:p>232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RNET ONE SRL</text:p>
          </table:table-cell>
          <table:table-cell office:value-type="float" office:value="2286170127" table:style-name="ce5">
            <text:p>2286170127</text:p>
          </table:table-cell>
          <table:table-cell office:value-type="float" office:value="1583" table:style-name="ce7">
            <text:p>1583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823.22" table:style-name="ce5">
            <text:p>1823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46.4" table:style-name="ce5">
            <text:p>146,4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09.8" table:style-name="ce5">
            <text:p>109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126.05" table:style-name="ce5">
            <text:p>126,05</text:p>
          </table:table-cell>
          <table:table-cell table:number-columns-repeated="16378"/>
        </table:table-row>
        <table:table-row table:number-rows-repeated="5" table:style-name="ro2">
          <table:table-cell office:value-type="string" table:style-name="ce5">
            <text:p>TIM S.P.A.</text:p>
          </table:table-cell>
          <table:table-cell office:value-type="float" office:value="488410010" table:style-name="ce5">
            <text:p>488410010</text:p>
          </table:table-cell>
          <table:table-cell office:value-type="float" office:value="1427" table:style-name="ce7">
            <text:p>142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Utenze e canoni</text:p>
          </table:table-cell>
          <table:table-cell office:value-type="float" office:value="67.099999999999994" table:style-name="ce5">
            <text:p>6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S. DI TURRI GUGLIELMO E C. S.N.C.</text:p>
          </table:table-cell>
          <table:table-cell office:value-type="float" office:value="826950123" table:style-name="ce5">
            <text:p>826950123</text:p>
          </table:table-cell>
          <table:table-cell office:value-type="float" office:value="252" table:style-name="ce7">
            <text:p>25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Mobili e arredi</text:p>
          </table:table-cell>
          <table:table-cell office:value-type="float" office:value="6954" table:style-name="ce5">
            <text:p>69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S. DI TURRI GUGLIELMO E C. S.N.C.</text:p>
          </table:table-cell>
          <table:table-cell office:value-type="float" office:value="826950123" table:style-name="ce5">
            <text:p>826950123</text:p>
          </table:table-cell>
          <table:table-cell office:value-type="float" office:value="252" table:style-name="ce7">
            <text:p>25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Mobili e arredi</text:p>
          </table:table-cell>
          <table:table-cell office:value-type="float" office:value="8698.6" table:style-name="ce5">
            <text:p>8698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8539010010" table:style-name="ce5">
            <text:p>8539010010</text:p>
          </table:table-cell>
          <table:table-cell office:value-type="float" office:value="1468" table:style-name="ce7">
            <text:p>1468</text:p>
          </table:table-cell>
          <table:table-cell office:value-type="string" table:style-name="ce7">
            <text:p>06/03/2025</text:p>
          </table:table-cell>
          <table:table-cell office:value-type="string" table:style-name="ce5">
            <text:p>Mobili e arredi</text:p>
          </table:table-cell>
          <table:table-cell office:value-type="float" office:value="50000" table:style-name="ce5">
            <text:p>500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1807" table:style-name="ce7">
            <text:p>1807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6718" table:style-name="ce5">
            <text:p>267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S AUTOMATED DATA SYSTEMS S.P.A.</text:p>
          </table:table-cell>
          <table:table-cell office:value-type="float" office:value="890370372" table:style-name="ce5">
            <text:p>890370372</text:p>
          </table:table-cell>
          <table:table-cell office:value-type="float" office:value="1816" table:style-name="ce7">
            <text:p>1816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57125.279999999999" table:style-name="ce5">
            <text:p>57125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MP GROUP IT <text:s/>SPA</text:p>
          </table:table-cell>
          <table:table-cell office:value-type="float" office:value="2690730847" table:style-name="ce5">
            <text:p>2690730847</text:p>
          </table:table-cell>
          <table:table-cell office:value-type="float" office:value="1820" table:style-name="ce7">
            <text:p>1820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313.54" table:style-name="ce5">
            <text:p>1313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PKAPPA S.L.R.</text:p>
          </table:table-cell>
          <table:table-cell office:value-type="float" office:value="8543640158" table:style-name="ce5">
            <text:p>8543640158</text:p>
          </table:table-cell>
          <table:table-cell office:value-type="float" office:value="709" table:style-name="ce7">
            <text:p>709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4640" table:style-name="ce5">
            <text:p>146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1057" table:style-name="ce7">
            <text:p>1057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0538.7" table:style-name="ce5">
            <text:p>20538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1718" table:style-name="ce7">
            <text:p>1718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6207.36" table:style-name="ce5">
            <text:p>6207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CA SOFTWARE S.R.L.</text:p>
          </table:table-cell>
          <table:table-cell office:value-type="float" office:value="1883740647" table:style-name="ce5">
            <text:p>1883740647</text:p>
          </table:table-cell>
          <table:table-cell office:value-type="float" office:value="1252" table:style-name="ce7">
            <text:p>1252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3031.7" table:style-name="ce5">
            <text:p>3031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ORDCOM S.P.A.</text:p>
          </table:table-cell>
          <table:table-cell office:value-type="float" office:value="13384100155" table:style-name="ce5">
            <text:p>13384100155</text:p>
          </table:table-cell>
          <table:table-cell office:value-type="float" office:value="76" table:style-name="ce7">
            <text:p>76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476.6" table:style-name="ce5">
            <text:p>2476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STER SPA</text:p>
          </table:table-cell>
          <table:table-cell office:value-type="float" office:value="4628270482" table:style-name="ce5">
            <text:p>4628270482</text:p>
          </table:table-cell>
          <table:table-cell office:value-type="float" office:value="1033" table:style-name="ce7">
            <text:p>1033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58.38" table:style-name="ce5">
            <text:p>58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404" table:style-name="ce7">
            <text:p>404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440.24" table:style-name="ce5">
            <text:p>440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2YOU SRL</text:p>
          </table:table-cell>
          <table:table-cell office:value-type="float" office:value="13450720159" table:style-name="ce5">
            <text:p>13450720159</text:p>
          </table:table-cell>
          <table:table-cell office:value-type="float" office:value="503" table:style-name="ce7">
            <text:p>503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10" table:style-name="ce5">
            <text:p>1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YAMME S.R.L.</text:p>
          </table:table-cell>
          <table:table-cell office:value-type="float" office:value="4289900161" table:style-name="ce5">
            <text:p>4289900161</text:p>
          </table:table-cell>
          <table:table-cell office:value-type="float" office:value="717" table:style-name="ce7">
            <text:p>717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196" table:style-name="ce5">
            <text:p>21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RUPPO SE.CO.GES. S.R.L.</text:p>
          </table:table-cell>
          <table:table-cell office:value-type="float" office:value="2913430985" table:style-name="ce5">
            <text:p>2913430985</text:p>
          </table:table-cell>
          <table:table-cell office:value-type="float" office:value="509" table:style-name="ce7">
            <text:p>509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95.04" table:style-name="ce5">
            <text:p>95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MI SAS DI DAVIDE CIONI E C.</text:p>
          </table:table-cell>
          <table:table-cell office:value-type="float" office:value="8008490156" table:style-name="ce5">
            <text:p>8008490156</text:p>
          </table:table-cell>
          <table:table-cell office:value-type="float" office:value="474" table:style-name="ce7">
            <text:p>474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318" table:style-name="ce5">
            <text:p>23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RUPPO INFORMATICA E SERVIZI GIES SRL</text:p>
          </table:table-cell>
          <table:table-cell office:value-type="string" table:style-name="ce5">
            <text:p>SM23302</text:p>
          </table:table-cell>
          <table:table-cell office:value-type="float" office:value="390" table:style-name="ce7">
            <text:p>39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201" table:style-name="ce5">
            <text:p>22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HM SRL</text:p>
          </table:table-cell>
          <table:table-cell office:value-type="float" office:value="1627600438" table:style-name="ce5">
            <text:p>1627600438</text:p>
          </table:table-cell>
          <table:table-cell office:value-type="float" office:value="396" table:style-name="ce7">
            <text:p>396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3294" table:style-name="ce5">
            <text:p>32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ONE EMILIA ROMAGNA</text:p>
          </table:table-cell>
          <table:table-cell office:value-type="float" office:value="2086690373" table:style-name="ce5">
            <text:p>2086690373</text:p>
          </table:table-cell>
          <table:table-cell office:value-type="float" office:value="400" table:style-name="ce7">
            <text:p>40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450" table:style-name="ce5">
            <text:p>4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36" table:style-name="ce7">
            <text:p>36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104.38" table:style-name="ce5">
            <text:p>2104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72" table:style-name="ce7">
            <text:p>72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778.96" table:style-name="ce5">
            <text:p>778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72" table:style-name="ce7">
            <text:p>72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880.49" table:style-name="ce5">
            <text:p>880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MP GROUP IT <text:s/>SPA</text:p>
          </table:table-cell>
          <table:table-cell office:value-type="float" office:value="2690730847" table:style-name="ce5">
            <text:p>2690730847</text:p>
          </table:table-cell>
          <table:table-cell office:value-type="float" office:value="1257" table:style-name="ce7">
            <text:p>125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313.54" table:style-name="ce5">
            <text:p>1313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S. DI TURRI GUGLIELMO E C. S.N.C.</text:p>
          </table:table-cell>
          <table:table-cell office:value-type="float" office:value="826950123" table:style-name="ce5">
            <text:p>826950123</text:p>
          </table:table-cell>
          <table:table-cell office:value-type="float" office:value="1330" table:style-name="ce7">
            <text:p>1330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8354.900000000001" table:style-name="ce5">
            <text:p>18354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ONTI &amp; RUSSO DIGITAL SRL</text:p>
          </table:table-cell>
          <table:table-cell office:value-type="float" office:value="7311000157" table:style-name="ce5">
            <text:p>7311000157</text:p>
          </table:table-cell>
          <table:table-cell office:value-type="float" office:value="1336" table:style-name="ce7">
            <text:p>1336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647" table:style-name="ce5">
            <text:p>16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KT SRL</text:p>
          </table:table-cell>
          <table:table-cell office:value-type="float" office:value="11537330158" table:style-name="ce5">
            <text:p>11537330158</text:p>
          </table:table-cell>
          <table:table-cell office:value-type="float" office:value="250" table:style-name="ce7">
            <text:p>250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32.340000000000003" table:style-name="ce5">
            <text:p>32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S. DI TURRI GUGLIELMO E C. S.N.C.</text:p>
          </table:table-cell>
          <table:table-cell office:value-type="float" office:value="826950123" table:style-name="ce5">
            <text:p>826950123</text:p>
          </table:table-cell>
          <table:table-cell office:value-type="float" office:value="253" table:style-name="ce7">
            <text:p>25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7771.4" table:style-name="ce5">
            <text:p>7771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RREBIAN S.P.A.</text:p>
          </table:table-cell>
          <table:table-cell office:value-type="float" office:value="2044501001" table:style-name="ce5">
            <text:p>2044501001</text:p>
          </table:table-cell>
          <table:table-cell office:value-type="float" office:value="258" table:style-name="ce7">
            <text:p>258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80.040000000000006" table:style-name="ce5">
            <text:p>80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S. DI TURRI GUGLIELMO E C. S.N.C.</text:p>
          </table:table-cell>
          <table:table-cell office:value-type="float" office:value="826950123" table:style-name="ce5">
            <text:p>826950123</text:p>
          </table:table-cell>
          <table:table-cell office:value-type="float" office:value="178" table:style-name="ce7">
            <text:p>178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708" table:style-name="ce5">
            <text:p>17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S. DI TURRI GUGLIELMO E C. S.N.C.</text:p>
          </table:table-cell>
          <table:table-cell office:value-type="float" office:value="826950123" table:style-name="ce5">
            <text:p>826950123</text:p>
          </table:table-cell>
          <table:table-cell office:value-type="float" office:value="178" table:style-name="ce7">
            <text:p>178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257" table:style-name="ce5">
            <text:p>22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8539010010" table:style-name="ce5">
            <text:p>8539010010</text:p>
          </table:table-cell>
          <table:table-cell office:value-type="float" office:value="872" table:style-name="ce7">
            <text:p>872</text:p>
          </table:table-cell>
          <table:table-cell office:value-type="string" table:style-name="ce7">
            <text:p>06/02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42244.03" table:style-name="ce5">
            <text:p>42244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MP GROUP IT <text:s/>SPA</text:p>
          </table:table-cell>
          <table:table-cell office:value-type="float" office:value="2690730847" table:style-name="ce5">
            <text:p>2690730847</text:p>
          </table:table-cell>
          <table:table-cell office:value-type="float" office:value="930" table:style-name="ce7">
            <text:p>930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313.54" table:style-name="ce5">
            <text:p>1313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RAPHILAND ITALIA S.R.L.</text:p>
          </table:table-cell>
          <table:table-cell office:value-type="float" office:value="1889500359" table:style-name="ce5">
            <text:p>1889500359</text:p>
          </table:table-cell>
          <table:table-cell office:value-type="float" office:value="1025" table:style-name="ce7">
            <text:p>1025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3751.48" table:style-name="ce5">
            <text:p>3751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1028" table:style-name="ce7">
            <text:p>1028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0101.6" table:style-name="ce5">
            <text:p>10101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OVECO SRL UNIPERSONALE</text:p>
          </table:table-cell>
          <table:table-cell office:value-type="float" office:value="3962640482" table:style-name="ce5">
            <text:p>3962640482</text:p>
          </table:table-cell>
          <table:table-cell office:value-type="float" office:value="102" table:style-name="ce7">
            <text:p>102</text:p>
          </table:table-cell>
          <table:table-cell office:value-type="string" table:style-name="ce7">
            <text:p>13/01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3998.55" table:style-name="ce5">
            <text:p>3998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MP GROUP IT <text:s/>SPA</text:p>
          </table:table-cell>
          <table:table-cell office:value-type="float" office:value="2690730847" table:style-name="ce5">
            <text:p>2690730847</text:p>
          </table:table-cell>
          <table:table-cell office:value-type="float" office:value="103" table:style-name="ce7">
            <text:p>103</text:p>
          </table:table-cell>
          <table:table-cell office:value-type="string" table:style-name="ce7">
            <text:p>13/01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983.66" table:style-name="ce5">
            <text:p>983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XIDERA S.R.L.</text:p>
          </table:table-cell>
          <table:table-cell office:value-type="float" office:value="4790470969" table:style-name="ce5">
            <text:p>4790470969</text:p>
          </table:table-cell>
          <table:table-cell office:value-type="float" office:value="897" table:style-name="ce7">
            <text:p>897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3658.78" table:style-name="ce5">
            <text:p>3658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ODAFONE ITALIA S.P.A.</text:p>
          </table:table-cell>
          <table:table-cell office:value-type="float" office:value="8539010010" table:style-name="ce5">
            <text:p>8539010010</text:p>
          </table:table-cell>
          <table:table-cell office:value-type="float" office:value="1469" table:style-name="ce7">
            <text:p>1469</text:p>
          </table:table-cell>
          <table:table-cell office:value-type="string" table:style-name="ce7">
            <text:p>06/03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8000" table:style-name="ce5">
            <text:p>280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AMSYSTEM S.P.A.</text:p>
          </table:table-cell>
          <table:table-cell office:value-type="float" office:value="1035310414" table:style-name="ce5">
            <text:p>1035310414</text:p>
          </table:table-cell>
          <table:table-cell office:value-type="float" office:value="1470" table:style-name="ce7">
            <text:p>1470</text:p>
          </table:table-cell>
          <table:table-cell office:value-type="string" table:style-name="ce7">
            <text:p>06/03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3716.12" table:style-name="ce5">
            <text:p>3716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FOCAMERE S.C.P.A.</text:p>
          </table:table-cell>
          <table:table-cell office:value-type="float" office:value="2313821007" table:style-name="ce5">
            <text:p>2313821007</text:p>
          </table:table-cell>
          <table:table-cell office:value-type="float" office:value="1805" table:style-name="ce7">
            <text:p>1805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5148.3999999999996" table:style-name="ce5">
            <text:p>5148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RUPPO INFORMATICA E SERVIZI GIES SRL</text:p>
          </table:table-cell>
          <table:table-cell office:value-type="string" table:style-name="ce5">
            <text:p>SM23302</text:p>
          </table:table-cell>
          <table:table-cell office:value-type="float" office:value="1748" table:style-name="ce7">
            <text:p>1748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976" table:style-name="ce5">
            <text:p>19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.EL.CO. S.R.L.</text:p>
          </table:table-cell>
          <table:table-cell office:value-type="float" office:value="614130128" table:style-name="ce5">
            <text:p>614130128</text:p>
          </table:table-cell>
          <table:table-cell office:value-type="float" office:value="1719" table:style-name="ce7">
            <text:p>1719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4270" table:style-name="ce5">
            <text:p>42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GISTER SPA</text:p>
          </table:table-cell>
          <table:table-cell office:value-type="float" office:value="4628270482" table:style-name="ce5">
            <text:p>4628270482</text:p>
          </table:table-cell>
          <table:table-cell office:value-type="float" office:value="1737" table:style-name="ce7">
            <text:p>1737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20.28" table:style-name="ce5">
            <text:p>20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RUPPO SE.CO.GES. S.R.L.</text:p>
          </table:table-cell>
          <table:table-cell office:value-type="float" office:value="2913430985" table:style-name="ce5">
            <text:p>2913430985</text:p>
          </table:table-cell>
          <table:table-cell office:value-type="float" office:value="1740" table:style-name="ce7">
            <text:p>1740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Servizi informatici e di telecomunicazioni</text:p>
          </table:table-cell>
          <table:table-cell office:value-type="float" office:value="11" table:style-name="ce5">
            <text:p>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0" table:style-name="ce7">
            <text:p>430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.67" table:style-name="ce5">
            <text:p>6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0" table:style-name="ce7">
            <text:p>430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73.52" table:style-name="ce5">
            <text:p>73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0" table:style-name="ce7">
            <text:p>430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30.21" table:style-name="ce5">
            <text:p>130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0" table:style-name="ce7">
            <text:p>430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61.79" table:style-name="ce5">
            <text:p>161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0" table:style-name="ce7">
            <text:p>430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600.93" table:style-name="ce5">
            <text:p>1600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0" table:style-name="ce7">
            <text:p>430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5885.19" table:style-name="ce5">
            <text:p>15885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0" table:style-name="ce7">
            <text:p>430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8650.45" table:style-name="ce5">
            <text:p>18650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0" table:style-name="ce7">
            <text:p>430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20529.67" table:style-name="ce5">
            <text:p>120529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58" table:style-name="ce7">
            <text:p>1158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.68" table:style-name="ce5">
            <text:p>6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58" table:style-name="ce7">
            <text:p>1158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74.930000000000007" table:style-name="ce5">
            <text:p>74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58" table:style-name="ce7">
            <text:p>1158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11.38" table:style-name="ce5">
            <text:p>111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58" table:style-name="ce7">
            <text:p>1158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19.6" table:style-name="ce5">
            <text:p>119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58" table:style-name="ce7">
            <text:p>1158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101.52" table:style-name="ce5">
            <text:p>1101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58" table:style-name="ce7">
            <text:p>1158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616.96" table:style-name="ce5">
            <text:p>1616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58" table:style-name="ce7">
            <text:p>1158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0878.32" table:style-name="ce5">
            <text:p>10878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58" table:style-name="ce7">
            <text:p>1158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8556.25" table:style-name="ce5">
            <text:p>18556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58" table:style-name="ce7">
            <text:p>1158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20694.31" table:style-name="ce5">
            <text:p>120694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57" table:style-name="ce7">
            <text:p>1857</text:p>
          </table:table-cell>
          <table:table-cell office:value-type="string" table:style-name="ce7">
            <text:p/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03.2" table:style-name="ce5">
            <text:p>103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57" table:style-name="ce7">
            <text:p>1857</text:p>
          </table:table-cell>
          <table:table-cell office:value-type="string" table:style-name="ce7">
            <text:p/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6.67" table:style-name="ce5">
            <text:p>6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57" table:style-name="ce7">
            <text:p>1857</text:p>
          </table:table-cell>
          <table:table-cell office:value-type="string" table:style-name="ce7">
            <text:p/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72.59" table:style-name="ce5">
            <text:p>72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57" table:style-name="ce7">
            <text:p>1857</text:p>
          </table:table-cell>
          <table:table-cell office:value-type="string" table:style-name="ce7">
            <text:p/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11.8" table:style-name="ce5">
            <text:p>111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57" table:style-name="ce7">
            <text:p>1857</text:p>
          </table:table-cell>
          <table:table-cell office:value-type="string" table:style-name="ce7">
            <text:p/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600.93" table:style-name="ce5">
            <text:p>1600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57" table:style-name="ce7">
            <text:p>1857</text:p>
          </table:table-cell>
          <table:table-cell office:value-type="string" table:style-name="ce7">
            <text:p/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0982.41" table:style-name="ce5">
            <text:p>10982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57" table:style-name="ce7">
            <text:p>1857</text:p>
          </table:table-cell>
          <table:table-cell office:value-type="string" table:style-name="ce7">
            <text:p/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8665.939999999999" table:style-name="ce5">
            <text:p>18665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57" table:style-name="ce7">
            <text:p>1857</text:p>
          </table:table-cell>
          <table:table-cell office:value-type="string" table:style-name="ce7">
            <text:p/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22462.18" table:style-name="ce5">
            <text:p>122462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9" table:style-name="ce7">
            <text:p>19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715.16" table:style-name="ce5">
            <text:p>715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9" table:style-name="ce7">
            <text:p>19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7742.69" table:style-name="ce5">
            <text:p>7742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9" table:style-name="ce7">
            <text:p>19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71961" table:style-name="ce5">
            <text:p>719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9" table:style-name="ce7">
            <text:p>19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140.71" table:style-name="ce5">
            <text:p>3140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25" table:style-name="ce7">
            <text:p>1125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299" table:style-name="ce5">
            <text:p>2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XESS SRL</text:p>
          </table:table-cell>
          <table:table-cell office:value-type="float" office:value="12808900158" table:style-name="ce5">
            <text:p>12808900158</text:p>
          </table:table-cell>
          <table:table-cell office:value-type="float" office:value="750" table:style-name="ce7">
            <text:p>750</text:p>
          </table:table-cell>
          <table:table-cell office:value-type="string" table:style-name="ce7">
            <text:p>04/02/2025</text:p>
          </table:table-cell>
          <table:table-cell office:value-type="string" table:style-name="ce5">
            <text:p>Retribuzioni in denaro</text:p>
          </table:table-cell>
          <table:table-cell office:value-type="float" office:value="39915" table:style-name="ce5">
            <text:p>399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26" table:style-name="ce7">
            <text:p>1126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10338.64" table:style-name="ce5">
            <text:p>10338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78" table:style-name="ce7">
            <text:p>278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10338.620000000001" table:style-name="ce5">
            <text:p>10338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28" table:style-name="ce7">
            <text:p>1828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10338.620000000001" table:style-name="ce5">
            <text:p>10338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29" table:style-name="ce7">
            <text:p>1129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2841.11" table:style-name="ce5">
            <text:p>2841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31" table:style-name="ce7">
            <text:p>1831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10317.1" table:style-name="ce5">
            <text:p>1031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31" table:style-name="ce7">
            <text:p>1131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7035.25" table:style-name="ce5">
            <text:p>7035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82" table:style-name="ce7">
            <text:p>282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1600.1" table:style-name="ce5">
            <text:p>1600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33" table:style-name="ce7">
            <text:p>1833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2673.66" table:style-name="ce5">
            <text:p>2673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ON ADVISORY AND SOLUTIONS SRL</text:p>
          </table:table-cell>
          <table:table-cell office:value-type="float" office:value="4270931001" table:style-name="ce5">
            <text:p>4270931001</text:p>
          </table:table-cell>
          <table:table-cell office:value-type="float" office:value="1328" table:style-name="ce7">
            <text:p>132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8426.39" table:style-name="ce5">
            <text:p>8426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32" table:style-name="ce7">
            <text:p>113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232.53" table:style-name="ce5">
            <text:p>232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33" table:style-name="ce7">
            <text:p>113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54104.52" table:style-name="ce5">
            <text:p>54104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83" table:style-name="ce7">
            <text:p>283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5979.36" table:style-name="ce5">
            <text:p>5979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84" table:style-name="ce7">
            <text:p>284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54448.34" table:style-name="ce5">
            <text:p>54448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34" table:style-name="ce7">
            <text:p>1834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70" table:style-name="ce5">
            <text:p>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35" table:style-name="ce7">
            <text:p>1835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52568.81" table:style-name="ce5">
            <text:p>52568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ON ADVISORY AND SOLUTIONS SRL</text:p>
          </table:table-cell>
          <table:table-cell office:value-type="float" office:value="4270931001" table:style-name="ce5">
            <text:p>4270931001</text:p>
          </table:table-cell>
          <table:table-cell office:value-type="float" office:value="1883" table:style-name="ce7">
            <text:p>1883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Retribuzioni in denaro</text:p>
          </table:table-cell>
          <table:table-cell office:value-type="float" office:value="3713.26" table:style-name="ce5">
            <text:p>3713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ON ADVISORY AND SOLUTIONS SRL</text:p>
          </table:table-cell>
          <table:table-cell office:value-type="float" office:value="4270931001" table:style-name="ce5">
            <text:p>4270931001</text:p>
          </table:table-cell>
          <table:table-cell office:value-type="float" office:value="1884" table:style-name="ce7">
            <text:p>1884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Retribuzioni in denaro</text:p>
          </table:table-cell>
          <table:table-cell office:value-type="float" office:value="7851.74" table:style-name="ce5">
            <text:p>7851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85" table:style-name="ce7">
            <text:p>285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20599.96" table:style-name="ce5">
            <text:p>20599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86" table:style-name="ce7">
            <text:p>286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19832.79" table:style-name="ce5">
            <text:p>19832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34" table:style-name="ce7">
            <text:p>1134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19832.79" table:style-name="ce5">
            <text:p>19832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36" table:style-name="ce7">
            <text:p>1836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19832.79" table:style-name="ce5">
            <text:p>19832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87" table:style-name="ce7">
            <text:p>287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4864.7299999999996" table:style-name="ce5">
            <text:p>4864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35" table:style-name="ce7">
            <text:p>1135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4864.7299999999996" table:style-name="ce5">
            <text:p>4864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37" table:style-name="ce7">
            <text:p>1837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4864.6899999999996" table:style-name="ce5">
            <text:p>4864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AY RISTOSERVICE S.P.A.</text:p>
          </table:table-cell>
          <table:table-cell office:value-type="float" office:value="3543000370" table:style-name="ce5">
            <text:p>3543000370</text:p>
          </table:table-cell>
          <table:table-cell office:value-type="float" office:value="386" table:style-name="ce7">
            <text:p>386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Servizi di ristorazione</text:p>
          </table:table-cell>
          <table:table-cell office:value-type="float" office:value="4469.93" table:style-name="ce5">
            <text:p>4469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AY RISTOSERVICE S.P.A.</text:p>
          </table:table-cell>
          <table:table-cell office:value-type="float" office:value="3543000370" table:style-name="ce5">
            <text:p>3543000370</text:p>
          </table:table-cell>
          <table:table-cell office:value-type="float" office:value="387" table:style-name="ce7">
            <text:p>387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Servizi di ristorazione</text:p>
          </table:table-cell>
          <table:table-cell office:value-type="float" office:value="47.73" table:style-name="ce5">
            <text:p>47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AY RISTOSERVICE S.P.A.</text:p>
          </table:table-cell>
          <table:table-cell office:value-type="float" office:value="3543000370" table:style-name="ce5">
            <text:p>3543000370</text:p>
          </table:table-cell>
          <table:table-cell office:value-type="float" office:value="388" table:style-name="ce7">
            <text:p>38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Servizi di ristorazione</text:p>
          </table:table-cell>
          <table:table-cell office:value-type="float" office:value="1610.75" table:style-name="ce5">
            <text:p>1610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AY RISTOSERVICE S.P.A.</text:p>
          </table:table-cell>
          <table:table-cell office:value-type="float" office:value="3543000370" table:style-name="ce5">
            <text:p>3543000370</text:p>
          </table:table-cell>
          <table:table-cell office:value-type="float" office:value="1021" table:style-name="ce7">
            <text:p>1021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Servizi di ristorazione</text:p>
          </table:table-cell>
          <table:table-cell office:value-type="float" office:value="2808.84" table:style-name="ce5">
            <text:p>2808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AY RISTOSERVICE S.P.A.</text:p>
          </table:table-cell>
          <table:table-cell office:value-type="float" office:value="3543000370" table:style-name="ce5">
            <text:p>3543000370</text:p>
          </table:table-cell>
          <table:table-cell office:value-type="float" office:value="1022" table:style-name="ce7">
            <text:p>1022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Servizi di ristorazione</text:p>
          </table:table-cell>
          <table:table-cell office:value-type="float" office:value="3552.37" table:style-name="ce5">
            <text:p>3552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AY RISTOSERVICE S.P.A.</text:p>
          </table:table-cell>
          <table:table-cell office:value-type="float" office:value="3543000370" table:style-name="ce5">
            <text:p>3543000370</text:p>
          </table:table-cell>
          <table:table-cell office:value-type="float" office:value="1747" table:style-name="ce7">
            <text:p>1747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Servizi di ristorazione</text:p>
          </table:table-cell>
          <table:table-cell office:value-type="float" office:value="7638.49" table:style-name="ce5">
            <text:p>7638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S AUTOMATED DATA SYSTEMS S.P.A.</text:p>
          </table:table-cell>
          <table:table-cell office:value-type="float" office:value="890370372" table:style-name="ce5">
            <text:p>890370372</text:p>
          </table:table-cell>
          <table:table-cell office:value-type="float" office:value="67" table:style-name="ce7">
            <text:p>67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Consulenze</text:p>
          </table:table-cell>
          <table:table-cell office:value-type="float" office:value="5083.3" table:style-name="ce5">
            <text:p>5083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LEXI S.R.L.</text:p>
          </table:table-cell>
          <table:table-cell office:value-type="float" office:value="12852900153" table:style-name="ce5">
            <text:p>12852900153</text:p>
          </table:table-cell>
          <table:table-cell office:value-type="float" office:value="185" table:style-name="ce7">
            <text:p>185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Consulenze</text:p>
          </table:table-cell>
          <table:table-cell office:value-type="float" office:value="7259" table:style-name="ce5">
            <text:p>72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LEXI S.R.L.</text:p>
          </table:table-cell>
          <table:table-cell office:value-type="float" office:value="12852900153" table:style-name="ce5">
            <text:p>12852900153</text:p>
          </table:table-cell>
          <table:table-cell office:value-type="float" office:value="186" table:style-name="ce7">
            <text:p>186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96.5" table:style-name="ce5">
            <text:p>396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LEXI S.R.L.</text:p>
          </table:table-cell>
          <table:table-cell office:value-type="float" office:value="12852900153" table:style-name="ce5">
            <text:p>12852900153</text:p>
          </table:table-cell>
          <table:table-cell office:value-type="float" office:value="186" table:style-name="ce7">
            <text:p>186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050" table:style-name="ce5">
            <text:p>30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LEXI S.R.L.</text:p>
          </table:table-cell>
          <table:table-cell office:value-type="float" office:value="12852900153" table:style-name="ce5">
            <text:p>12852900153</text:p>
          </table:table-cell>
          <table:table-cell office:value-type="float" office:value="186" table:style-name="ce7">
            <text:p>186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941" table:style-name="ce5">
            <text:p>49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SIPM-ISTIT. ITAL. DI PROJECT MANAGEMENT</text:p>
          </table:table-cell>
          <table:table-cell office:value-type="float" office:value="13727941000" table:style-name="ce5">
            <text:p>13727941000</text:p>
          </table:table-cell>
          <table:table-cell office:value-type="float" office:value="715" table:style-name="ce7">
            <text:p>715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170" table:style-name="ce5">
            <text:p>1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REPA S.R.L</text:p>
          </table:table-cell>
          <table:table-cell office:value-type="float" office:value="6919500964" table:style-name="ce5">
            <text:p>6919500964</text:p>
          </table:table-cell>
          <table:table-cell office:value-type="float" office:value="182" table:style-name="ce7">
            <text:p>182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1500" table:style-name="ce5">
            <text:p>15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88" table:style-name="ce7">
            <text:p>288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417.8" table:style-name="ce5">
            <text:p>417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36" table:style-name="ce7">
            <text:p>1136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638" table:style-name="ce5">
            <text:p>6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CONTEST ITALY S.R.L.</text:p>
          </table:table-cell>
          <table:table-cell office:value-type="float" office:value="13547621006" table:style-name="ce5">
            <text:p>13547621006</text:p>
          </table:table-cell>
          <table:table-cell office:value-type="float" office:value="385" table:style-name="ce7">
            <text:p>385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3428.2" table:style-name="ce5">
            <text:p>3428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0" table:style-name="ce7">
            <text:p>20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96.9" table:style-name="ce5">
            <text:p>96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0" table:style-name="ce7">
            <text:p>20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58.92" table:style-name="ce5">
            <text:p>358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1" table:style-name="ce7">
            <text:p>431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269.72000000000003" table:style-name="ce5">
            <text:p>269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1" table:style-name="ce7">
            <text:p>431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400.44" table:style-name="ce5">
            <text:p>400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1" table:style-name="ce7">
            <text:p>431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5673.28" table:style-name="ce5">
            <text:p>5673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1" table:style-name="ce7">
            <text:p>431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8161.769999999997" table:style-name="ce5">
            <text:p>38161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2" table:style-name="ce7">
            <text:p>432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89.25" table:style-name="ce5">
            <text:p>89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2" table:style-name="ce7">
            <text:p>432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33.2" table:style-name="ce5">
            <text:p>333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59" table:style-name="ce7">
            <text:p>1159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413.37" table:style-name="ce5">
            <text:p>413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59" table:style-name="ce7">
            <text:p>1159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853.4" table:style-name="ce5">
            <text:p>853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59" table:style-name="ce7">
            <text:p>1159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922.29" table:style-name="ce5">
            <text:p>3922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59" table:style-name="ce7">
            <text:p>1159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8618.870000000003" table:style-name="ce5">
            <text:p>38618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58" table:style-name="ce7">
            <text:p>1858</text:p>
          </table:table-cell>
          <table:table-cell office:value-type="string" table:style-name="ce7">
            <text:p/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46.18" table:style-name="ce5">
            <text:p>346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58" table:style-name="ce7">
            <text:p>1858</text:p>
          </table:table-cell>
          <table:table-cell office:value-type="string" table:style-name="ce7">
            <text:p/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922.29" table:style-name="ce5">
            <text:p>3922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58" table:style-name="ce7">
            <text:p>1858</text:p>
          </table:table-cell>
          <table:table-cell office:value-type="string" table:style-name="ce7">
            <text:p/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8798.36" table:style-name="ce5">
            <text:p>38798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59" table:style-name="ce7">
            <text:p>1859</text:p>
          </table:table-cell>
          <table:table-cell office:value-type="string" table:style-name="ce7">
            <text:p/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397.48" table:style-name="ce5">
            <text:p>397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59" table:style-name="ce7">
            <text:p>1859</text:p>
          </table:table-cell>
          <table:table-cell office:value-type="string" table:style-name="ce7">
            <text:p/>
          </table:table-cell>
          <table:table-cell office:value-type="string" table:style-name="ce5">
            <text:p>Imposta regionale sulle attivita' produttive (IRAP)</text:p>
          </table:table-cell>
          <table:table-cell office:value-type="float" office:value="45.05" table:style-name="ce5">
            <text:p>45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STRA S.R.L</text:p>
          </table:table-cell>
          <table:table-cell office:value-type="float" office:value="1856410129" table:style-name="ce5">
            <text:p>1856410129</text:p>
          </table:table-cell>
          <table:table-cell office:value-type="float" office:value="248" table:style-name="ce7">
            <text:p>248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beni di consumo</text:p>
          </table:table-cell>
          <table:table-cell office:value-type="float" office:value="27.91" table:style-name="ce5">
            <text:p>27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STRA S.R.L</text:p>
          </table:table-cell>
          <table:table-cell office:value-type="float" office:value="1856410129" table:style-name="ce5">
            <text:p>1856410129</text:p>
          </table:table-cell>
          <table:table-cell office:value-type="float" office:value="249" table:style-name="ce7">
            <text:p>249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beni di consumo</text:p>
          </table:table-cell>
          <table:table-cell office:value-type="float" office:value="62.37" table:style-name="ce5">
            <text:p>62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EVAR SRL</text:p>
          </table:table-cell>
          <table:table-cell office:value-type="float" office:value="2029980121" table:style-name="ce5">
            <text:p>2029980121</text:p>
          </table:table-cell>
          <table:table-cell office:value-type="float" office:value="1408" table:style-name="ce7">
            <text:p>1408</text:p>
          </table:table-cell>
          <table:table-cell office:value-type="string" table:style-name="ce7">
            <text:p>28/02/2025</text:p>
          </table:table-cell>
          <table:table-cell office:value-type="string" table:style-name="ce5">
            <text:p>Altri beni di consumo</text:p>
          </table:table-cell>
          <table:table-cell office:value-type="float" office:value="27.5" table:style-name="ce5">
            <text:p>27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LIGARA LUIGI S.R.L.</text:p>
          </table:table-cell>
          <table:table-cell office:value-type="float" office:value="186550125" table:style-name="ce5">
            <text:p>186550125</text:p>
          </table:table-cell>
          <table:table-cell office:value-type="float" office:value="1739" table:style-name="ce7">
            <text:p>1739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Altri beni di consumo</text:p>
          </table:table-cell>
          <table:table-cell office:value-type="float" office:value="16.5" table:style-name="ce5">
            <text:p>16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50" table:style-name="ce7">
            <text:p>1850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455.17" table:style-name="ce5">
            <text:p>455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30" table:style-name="ce7">
            <text:p>1130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e spese per il personale</text:p>
          </table:table-cell>
          <table:table-cell office:value-type="float" office:value="24.7" table:style-name="ce5">
            <text:p>24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81" table:style-name="ce7">
            <text:p>281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Altre spese per il personale</text:p>
          </table:table-cell>
          <table:table-cell office:value-type="float" office:value="121.6" table:style-name="ce5">
            <text:p>121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32" table:style-name="ce7">
            <text:p>1832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Altre spese per il personale</text:p>
          </table:table-cell>
          <table:table-cell office:value-type="float" office:value="55.6" table:style-name="ce5">
            <text:p>55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7" table:style-name="ce7">
            <text:p>17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222.97" table:style-name="ce5">
            <text:p>222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7" table:style-name="ce7">
            <text:p>17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.69" table:style-name="ce5">
            <text:p>1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7" table:style-name="ce7">
            <text:p>17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3.15" table:style-name="ce5">
            <text:p>13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7" table:style-name="ce7">
            <text:p>17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25.46" table:style-name="ce5">
            <text:p>125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7" table:style-name="ce7">
            <text:p>17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233.03" table:style-name="ce5">
            <text:p>233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7" table:style-name="ce7">
            <text:p>17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3165.73" table:style-name="ce5">
            <text:p>3165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7" table:style-name="ce7">
            <text:p>17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21681.27" table:style-name="ce5">
            <text:p>21681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7" table:style-name="ce7">
            <text:p>17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35614.46" table:style-name="ce5">
            <text:p>35614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7" table:style-name="ce7">
            <text:p>17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228140.7" table:style-name="ce5">
            <text:p>228140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" table:style-name="ce7">
            <text:p>18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Contributi sociali effettivi a carico dell'ente</text:p>
          </table:table-cell>
          <table:table-cell office:value-type="float" office:value="1967" table:style-name="ce5">
            <text:p>19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GOPA S.P.A.</text:p>
          </table:table-cell>
          <table:table-cell office:value-type="float" office:value="15376371009" table:style-name="ce5">
            <text:p>15376371009</text:p>
          </table:table-cell>
          <table:table-cell office:value-type="float" office:value="1337" table:style-name="ce7">
            <text:p>133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servizi</text:p>
          </table:table-cell>
          <table:table-cell office:value-type="float" office:value="3302.99" table:style-name="ce5">
            <text:p>3302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OGGIONA CON S. STEFANO</text:p>
          </table:table-cell>
          <table:table-cell office:value-type="float" office:value="309390128" table:style-name="ce5">
            <text:p>309390128</text:p>
          </table:table-cell>
          <table:table-cell office:value-type="float" office:value="995" table:style-name="ce7">
            <text:p>995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6.88" table:style-name="ce5">
            <text:p>6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PREMOSELLO-CHIOVENDA</text:p>
          </table:table-cell>
          <table:table-cell office:value-type="float" office:value="423240035" table:style-name="ce5">
            <text:p>423240035</text:p>
          </table:table-cell>
          <table:table-cell office:value-type="float" office:value="996" table:style-name="ce7">
            <text:p>996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10.65" table:style-name="ce5">
            <text:p>10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FAGNANO OLONA</text:p>
          </table:table-cell>
          <table:table-cell office:value-type="float" office:value="214240129" table:style-name="ce5">
            <text:p>214240129</text:p>
          </table:table-cell>
          <table:table-cell office:value-type="float" office:value="997" table:style-name="ce7">
            <text:p>997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21.4" table:style-name="ce5">
            <text:p>21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JERAGO CON ORAGO</text:p>
          </table:table-cell>
          <table:table-cell office:value-type="float" office:value="243880127" table:style-name="ce5">
            <text:p>243880127</text:p>
          </table:table-cell>
          <table:table-cell office:value-type="float" office:value="1000" table:style-name="ce7">
            <text:p>1000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17.16" table:style-name="ce5">
            <text:p>17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RAFICHE E. GASPARI S.R.L.</text:p>
          </table:table-cell>
          <table:table-cell office:value-type="float" office:value="89070403" table:style-name="ce5">
            <text:p>89070403</text:p>
          </table:table-cell>
          <table:table-cell office:value-type="float" office:value="319" table:style-name="ce7">
            <text:p>319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81.78" table:style-name="ce5">
            <text:p>181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RAFICHE E. GASPARI S.R.L.</text:p>
          </table:table-cell>
          <table:table-cell office:value-type="float" office:value="89070403" table:style-name="ce5">
            <text:p>89070403</text:p>
          </table:table-cell>
          <table:table-cell office:value-type="float" office:value="319" table:style-name="ce7">
            <text:p>319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683.2" table:style-name="ce5">
            <text:p>683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321" table:style-name="ce7">
            <text:p>321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458.72" table:style-name="ce5">
            <text:p>458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321" table:style-name="ce7">
            <text:p>321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3723.04" table:style-name="ce5">
            <text:p>3723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321" table:style-name="ce7">
            <text:p>321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5299.68" table:style-name="ce5">
            <text:p>5299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ZZI OFFICE SRL A SOCIO UNICO</text:p>
          </table:table-cell>
          <table:table-cell office:value-type="float" office:value="3151750126" table:style-name="ce5">
            <text:p>3151750126</text:p>
          </table:table-cell>
          <table:table-cell office:value-type="float" office:value="325" table:style-name="ce7">
            <text:p>325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305" table:style-name="ce5">
            <text:p>3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ZZI OFFICE SRL A SOCIO UNICO</text:p>
          </table:table-cell>
          <table:table-cell office:value-type="float" office:value="3151750126" table:style-name="ce5">
            <text:p>3151750126</text:p>
          </table:table-cell>
          <table:table-cell office:value-type="float" office:value="325" table:style-name="ce7">
            <text:p>325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220" table:style-name="ce5">
            <text:p>12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ZZI OFFICE SRL A SOCIO UNICO</text:p>
          </table:table-cell>
          <table:table-cell office:value-type="float" office:value="3151750126" table:style-name="ce5">
            <text:p>3151750126</text:p>
          </table:table-cell>
          <table:table-cell office:value-type="float" office:value="325" table:style-name="ce7">
            <text:p>325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4904.3999999999996" table:style-name="ce5">
            <text:p>4904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1007" table:style-name="ce7">
            <text:p>1007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331.84" table:style-name="ce5">
            <text:p>331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1007" table:style-name="ce7">
            <text:p>1007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3240.32" table:style-name="ce5">
            <text:p>3240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1007" table:style-name="ce7">
            <text:p>1007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3966.22" table:style-name="ce5">
            <text:p>3966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STELLANZA</text:p>
          </table:table-cell>
          <table:table-cell office:value-type="float" office:value="252280128" table:style-name="ce5">
            <text:p>252280128</text:p>
          </table:table-cell>
          <table:table-cell office:value-type="float" office:value="1004" table:style-name="ce7">
            <text:p>1004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MPAGNA<text:s/></text:p>
          </table:table-cell>
          <table:table-cell office:value-type="float" office:value="775910656" table:style-name="ce5">
            <text:p>775910656</text:p>
          </table:table-cell>
          <table:table-cell office:value-type="float" office:value="1002" table:style-name="ce7">
            <text:p>1002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GOPA S.P.A.</text:p>
          </table:table-cell>
          <table:table-cell office:value-type="float" office:value="15376371009" table:style-name="ce5">
            <text:p>15376371009</text:p>
          </table:table-cell>
          <table:table-cell office:value-type="float" office:value="98" table:style-name="ce7">
            <text:p>98</text:p>
          </table:table-cell>
          <table:table-cell office:value-type="string" table:style-name="ce7">
            <text:p>13/01/2025</text:p>
          </table:table-cell>
          <table:table-cell office:value-type="string" table:style-name="ce5">
            <text:p>Altri servizi</text:p>
          </table:table-cell>
          <table:table-cell office:value-type="float" office:value="3578.75" table:style-name="ce5">
            <text:p>3578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GOPA S.P.A.</text:p>
          </table:table-cell>
          <table:table-cell office:value-type="float" office:value="15376371009" table:style-name="ce5">
            <text:p>15376371009</text:p>
          </table:table-cell>
          <table:table-cell office:value-type="float" office:value="99" table:style-name="ce7">
            <text:p>99</text:p>
          </table:table-cell>
          <table:table-cell office:value-type="string" table:style-name="ce7">
            <text:p>13/01/2025</text:p>
          </table:table-cell>
          <table:table-cell office:value-type="string" table:style-name="ce5">
            <text:p>Altri servizi</text:p>
          </table:table-cell>
          <table:table-cell office:value-type="float" office:value="2154.64" table:style-name="ce5">
            <text:p>2154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1342" table:style-name="ce7">
            <text:p>134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servizi</text:p>
          </table:table-cell>
          <table:table-cell office:value-type="float" office:value="16.850000000000001" table:style-name="ce5">
            <text:p>16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1342" table:style-name="ce7">
            <text:p>134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servizi</text:p>
          </table:table-cell>
          <table:table-cell office:value-type="float" office:value="244.67" table:style-name="ce5">
            <text:p>244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1342" table:style-name="ce7">
            <text:p>134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servizi</text:p>
          </table:table-cell>
          <table:table-cell office:value-type="float" office:value="447.34" table:style-name="ce5">
            <text:p>447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ZZI OFFICE SRL A SOCIO UNICO</text:p>
          </table:table-cell>
          <table:table-cell office:value-type="float" office:value="3151750126" table:style-name="ce5">
            <text:p>3151750126</text:p>
          </table:table-cell>
          <table:table-cell office:value-type="float" office:value="1346" table:style-name="ce7">
            <text:p>1346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servizi</text:p>
          </table:table-cell>
          <table:table-cell office:value-type="float" office:value="927.2" table:style-name="ce5">
            <text:p>927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AZZATE</text:p>
          </table:table-cell>
          <table:table-cell office:value-type="float" office:value="308140128" table:style-name="ce5">
            <text:p>308140128</text:p>
          </table:table-cell>
          <table:table-cell office:value-type="float" office:value="875" table:style-name="ce7">
            <text:p>875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ARNESANO</text:p>
          </table:table-cell>
          <table:table-cell office:value-type="float" office:value="1441110754" table:style-name="ce5">
            <text:p>1441110754</text:p>
          </table:table-cell>
          <table:table-cell office:value-type="float" office:value="874" table:style-name="ce7">
            <text:p>874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Altri servizi</text:p>
          </table:table-cell>
          <table:table-cell office:value-type="float" office:value="12.65" table:style-name="ce5">
            <text:p>12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BUSTO ARSIZIO</text:p>
          </table:table-cell>
          <table:table-cell office:value-type="float" office:value="224000125" table:style-name="ce5">
            <text:p>224000125</text:p>
          </table:table-cell>
          <table:table-cell office:value-type="float" office:value="878" table:style-name="ce7">
            <text:p>87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Altri servizi</text:p>
          </table:table-cell>
          <table:table-cell office:value-type="float" office:value="44.58" table:style-name="ce5">
            <text:p>44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BESNATE</text:p>
          </table:table-cell>
          <table:table-cell office:value-type="float" office:value="249600123" table:style-name="ce5">
            <text:p>249600123</text:p>
          </table:table-cell>
          <table:table-cell office:value-type="float" office:value="876" table:style-name="ce7">
            <text:p>876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SSANO D'ADDA</text:p>
          </table:table-cell>
          <table:table-cell office:value-type="float" office:value="3674570159" table:style-name="ce5">
            <text:p>3674570159</text:p>
          </table:table-cell>
          <table:table-cell office:value-type="float" office:value="1003" table:style-name="ce7">
            <text:p>1003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12.68" table:style-name="ce5">
            <text:p>12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309290120" table:style-name="ce5">
            <text:p>309290120</text:p>
          </table:table-cell>
          <table:table-cell office:value-type="float" office:value="1005" table:style-name="ce7">
            <text:p>1005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99.6" table:style-name="ce5">
            <text:p>99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GOPA S.P.A.</text:p>
          </table:table-cell>
          <table:table-cell office:value-type="float" office:value="15376371009" table:style-name="ce5">
            <text:p>15376371009</text:p>
          </table:table-cell>
          <table:table-cell office:value-type="float" office:value="1466" table:style-name="ce7">
            <text:p>1466</text:p>
          </table:table-cell>
          <table:table-cell office:value-type="string" table:style-name="ce7">
            <text:p>06/03/2025</text:p>
          </table:table-cell>
          <table:table-cell office:value-type="string" table:style-name="ce5">
            <text:p>Altri servizi</text:p>
          </table:table-cell>
          <table:table-cell office:value-type="float" office:value="6966.81" table:style-name="ce5">
            <text:p>6966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GOPA S.P.A.</text:p>
          </table:table-cell>
          <table:table-cell office:value-type="float" office:value="15376371009" table:style-name="ce5">
            <text:p>15376371009</text:p>
          </table:table-cell>
          <table:table-cell office:value-type="float" office:value="375" table:style-name="ce7">
            <text:p>375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servizi</text:p>
          </table:table-cell>
          <table:table-cell office:value-type="float" office:value="4184.38" table:style-name="ce5">
            <text:p>4184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1814" table:style-name="ce7">
            <text:p>1814</text:p>
          </table:table-cell>
          <table:table-cell office:value-type="string" table:style-name="ce7">
            <text:p>24/03/2025</text:p>
          </table:table-cell>
          <table:table-cell office:value-type="string" table:style-name="ce5">
            <text:p>Altri servizi</text:p>
          </table:table-cell>
          <table:table-cell office:value-type="float" office:value="60.76" table:style-name="ce5">
            <text:p>60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1814" table:style-name="ce7">
            <text:p>1814</text:p>
          </table:table-cell>
          <table:table-cell office:value-type="string" table:style-name="ce7">
            <text:p>24/03/2025</text:p>
          </table:table-cell>
          <table:table-cell office:value-type="string" table:style-name="ce5">
            <text:p>Altri servizi</text:p>
          </table:table-cell>
          <table:table-cell office:value-type="float" office:value="87.86" table:style-name="ce5">
            <text:p>87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1814" table:style-name="ce7">
            <text:p>1814</text:p>
          </table:table-cell>
          <table:table-cell office:value-type="string" table:style-name="ce7">
            <text:p>24/03/2025</text:p>
          </table:table-cell>
          <table:table-cell office:value-type="string" table:style-name="ce5">
            <text:p>Altri servizi</text:p>
          </table:table-cell>
          <table:table-cell office:value-type="float" office:value="408.9" table:style-name="ce5">
            <text:p>408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1814" table:style-name="ce7">
            <text:p>1814</text:p>
          </table:table-cell>
          <table:table-cell office:value-type="string" table:style-name="ce7">
            <text:p>24/03/2025</text:p>
          </table:table-cell>
          <table:table-cell office:value-type="string" table:style-name="ce5">
            <text:p>Altri servizi</text:p>
          </table:table-cell>
          <table:table-cell office:value-type="float" office:value="768.34" table:style-name="ce5">
            <text:p>768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.C.I.-AUTOMOBILE CLUB D'ITALIA</text:p>
          </table:table-cell>
          <table:table-cell office:value-type="float" office:value="907501001" table:style-name="ce5">
            <text:p>907501001</text:p>
          </table:table-cell>
          <table:table-cell office:value-type="float" office:value="1868" table:style-name="ce7">
            <text:p>1868</text:p>
          </table:table-cell>
          <table:table-cell office:value-type="string" table:style-name="ce7">
            <text:p>26/03/2025</text:p>
          </table:table-cell>
          <table:table-cell office:value-type="string" table:style-name="ce5">
            <text:p>Altri servizi</text:p>
          </table:table-cell>
          <table:table-cell office:value-type="float" office:value="1404.94" table:style-name="ce5">
            <text:p>1404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1705" table:style-name="ce7">
            <text:p>1705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servizi</text:p>
          </table:table-cell>
          <table:table-cell office:value-type="float" office:value="117.12" table:style-name="ce5">
            <text:p>117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1705" table:style-name="ce7">
            <text:p>1705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servizi</text:p>
          </table:table-cell>
          <table:table-cell office:value-type="float" office:value="2913.36" table:style-name="ce5">
            <text:p>2913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1705" table:style-name="ce7">
            <text:p>1705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servizi</text:p>
          </table:table-cell>
          <table:table-cell office:value-type="float" office:value="3966.22" table:style-name="ce5">
            <text:p>3966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GOPA S.P.A.</text:p>
          </table:table-cell>
          <table:table-cell office:value-type="float" office:value="15376371009" table:style-name="ce5">
            <text:p>15376371009</text:p>
          </table:table-cell>
          <table:table-cell office:value-type="float" office:value="1887" table:style-name="ce7">
            <text:p>1887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servizi</text:p>
          </table:table-cell>
          <table:table-cell office:value-type="float" office:value="4868.18" table:style-name="ce5">
            <text:p>4868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RONNO VARESINO</text:p>
          </table:table-cell>
          <table:table-cell office:value-type="float" office:value="309370120" table:style-name="ce5">
            <text:p>309370120</text:p>
          </table:table-cell>
          <table:table-cell office:value-type="float" office:value="971" table:style-name="ce7">
            <text:p>971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TRADATE</text:p>
          </table:table-cell>
          <table:table-cell office:value-type="float" office:value="223660127" table:style-name="ce5">
            <text:p>223660127</text:p>
          </table:table-cell>
          <table:table-cell office:value-type="float" office:value="980" table:style-name="ce7">
            <text:p>980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8.42" table:style-name="ce5">
            <text:p>8,42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71.68" table:style-name="ce5">
            <text:p>271,68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06.93" table:style-name="ce5">
            <text:p>306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10.44" table:style-name="ce5">
            <text:p>310,4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13.95" table:style-name="ce5">
            <text:p>313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42.06" table:style-name="ce5">
            <text:p>342,0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52.6" table:style-name="ce5">
            <text:p>352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61.06" table:style-name="ce5">
            <text:p>361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64.41" table:style-name="ce5">
            <text:p>364,4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70.17" table:style-name="ce5">
            <text:p>370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80.71" table:style-name="ce5">
            <text:p>380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87.74" table:style-name="ce5">
            <text:p>387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93.6" table:style-name="ce5">
            <text:p>393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95.94" table:style-name="ce5">
            <text:p>395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98.28" table:style-name="ce5">
            <text:p>398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99.45" table:style-name="ce5">
            <text:p>399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04.14" table:style-name="ce5">
            <text:p>404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14.68" table:style-name="ce5">
            <text:p>414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31.07" table:style-name="ce5">
            <text:p>431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31.33" table:style-name="ce5">
            <text:p>431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38.36" table:style-name="ce5">
            <text:p>438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48.9" table:style-name="ce5">
            <text:p>448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39.61" table:style-name="ce5">
            <text:p>539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474" table:style-name="ce7">
            <text:p>1474</text:p>
          </table:table-cell>
          <table:table-cell office:value-type="string" table:style-name="ce7">
            <text:p>06/03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06.93" table:style-name="ce5">
            <text:p>306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474" table:style-name="ce7">
            <text:p>1474</text:p>
          </table:table-cell>
          <table:table-cell office:value-type="string" table:style-name="ce7">
            <text:p>06/03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47.41" table:style-name="ce5">
            <text:p>547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GIOLI S.P.A.</text:p>
          </table:table-cell>
          <table:table-cell office:value-type="float" office:value="2066400405" table:style-name="ce5">
            <text:p>2066400405</text:p>
          </table:table-cell>
          <table:table-cell office:value-type="float" office:value="504" table:style-name="ce7">
            <text:p>504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Altri servizi</text:p>
          </table:table-cell>
          <table:table-cell office:value-type="float" office:value="149.6" table:style-name="ce5">
            <text:p>149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.C.I.-AUTOMOBILE CLUB D'ITALIA</text:p>
          </table:table-cell>
          <table:table-cell office:value-type="float" office:value="907501001" table:style-name="ce5">
            <text:p>907501001</text:p>
          </table:table-cell>
          <table:table-cell office:value-type="float" office:value="973" table:style-name="ce7">
            <text:p>973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11.14" table:style-name="ce5">
            <text:p>11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APRIO D'ADDA</text:p>
          </table:table-cell>
          <table:table-cell office:value-type="float" office:value="3614850158" table:style-name="ce5">
            <text:p>3614850158</text:p>
          </table:table-cell>
          <table:table-cell office:value-type="float" office:value="976" table:style-name="ce7">
            <text:p>976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VARESE</text:p>
          </table:table-cell>
          <table:table-cell office:value-type="float" office:value="441340122" table:style-name="ce5">
            <text:p>441340122</text:p>
          </table:table-cell>
          <table:table-cell office:value-type="float" office:value="974" table:style-name="ce7">
            <text:p>974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22.56" table:style-name="ce5">
            <text:p>22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BASIGLIO</text:p>
          </table:table-cell>
          <table:table-cell office:value-type="float" office:value="4181870157" table:style-name="ce5">
            <text:p>4181870157</text:p>
          </table:table-cell>
          <table:table-cell office:value-type="float" office:value="969" table:style-name="ce7">
            <text:p>969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BAREGGIO</text:p>
          </table:table-cell>
          <table:table-cell office:value-type="float" office:value="3657940155" table:style-name="ce5">
            <text:p>3657940155</text:p>
          </table:table-cell>
          <table:table-cell office:value-type="float" office:value="968" table:style-name="ce7">
            <text:p>968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BUSTO GAROLFO</text:p>
          </table:table-cell>
          <table:table-cell office:value-type="float" office:value="873100150" table:style-name="ce5">
            <text:p>873100150</text:p>
          </table:table-cell>
          <table:table-cell office:value-type="float" office:value="970" table:style-name="ce7">
            <text:p>970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6.9" table:style-name="ce5">
            <text:p>6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ERRO MAGGIORE</text:p>
          </table:table-cell>
          <table:table-cell office:value-type="float" office:value="1230310151" table:style-name="ce5">
            <text:p>1230310151</text:p>
          </table:table-cell>
          <table:table-cell office:value-type="float" office:value="972" table:style-name="ce7">
            <text:p>972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11.76" table:style-name="ce5">
            <text:p>11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VERGIATE</text:p>
          </table:table-cell>
          <table:table-cell office:value-type="float" office:value="309430122" table:style-name="ce5">
            <text:p>309430122</text:p>
          </table:table-cell>
          <table:table-cell office:value-type="float" office:value="975" table:style-name="ce7">
            <text:p>975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10.7" table:style-name="ce5">
            <text:p>10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ESTO SAN GIOVANNI</text:p>
          </table:table-cell>
          <table:table-cell office:value-type="float" office:value="732210968" table:style-name="ce5">
            <text:p>732210968</text:p>
          </table:table-cell>
          <table:table-cell office:value-type="float" office:value="977" table:style-name="ce7">
            <text:p>977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11.76" table:style-name="ce5">
            <text:p>11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OMMA LOMBARDO</text:p>
          </table:table-cell>
          <table:table-cell office:value-type="float" office:value="280840125" table:style-name="ce5">
            <text:p>280840125</text:p>
          </table:table-cell>
          <table:table-cell office:value-type="float" office:value="978" table:style-name="ce7">
            <text:p>978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64.680000000000007" table:style-name="ce5">
            <text:p>64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UNIONE DI COMUNI DELLA BASSA SABINA</text:p>
          </table:table-cell>
          <table:table-cell office:value-type="float" office:value="885620575" table:style-name="ce5">
            <text:p>885620575</text:p>
          </table:table-cell>
          <table:table-cell office:value-type="float" office:value="981" table:style-name="ce7">
            <text:p>981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UNIONE COMUNI CITTA' RIVIERA DEL BRENTA</text:p>
          </table:table-cell>
          <table:table-cell office:value-type="float" office:value="3412000279" table:style-name="ce5">
            <text:p>3412000279</text:p>
          </table:table-cell>
          <table:table-cell office:value-type="float" office:value="986" table:style-name="ce7">
            <text:p>986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ANT'ANGELO LODIGIANO</text:p>
          </table:table-cell>
          <table:table-cell office:value-type="float" office:value="3143120156" table:style-name="ce5">
            <text:p>3143120156</text:p>
          </table:table-cell>
          <table:table-cell office:value-type="float" office:value="983" table:style-name="ce7">
            <text:p>983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ARONNO</text:p>
          </table:table-cell>
          <table:table-cell office:value-type="float" office:value="217130129" table:style-name="ce5">
            <text:p>217130129</text:p>
          </table:table-cell>
          <table:table-cell office:value-type="float" office:value="984" table:style-name="ce7">
            <text:p>984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12.68" table:style-name="ce5">
            <text:p>12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EDRIANO</text:p>
          </table:table-cell>
          <table:table-cell office:value-type="float" office:value="6161210155" table:style-name="ce5">
            <text:p>6161210155</text:p>
          </table:table-cell>
          <table:table-cell office:value-type="float" office:value="985" table:style-name="ce7">
            <text:p>985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23.52" table:style-name="ce5">
            <text:p>23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AMARATE</text:p>
          </table:table-cell>
          <table:table-cell office:value-type="float" office:value="504690124" table:style-name="ce5">
            <text:p>504690124</text:p>
          </table:table-cell>
          <table:table-cell office:value-type="float" office:value="982" table:style-name="ce7">
            <text:p>982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5.88" table:style-name="ce5">
            <text:p>5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PADENGHE SUL GARDA</text:p>
          </table:table-cell>
          <table:table-cell office:value-type="float" office:value="583110986" table:style-name="ce5">
            <text:p>583110986</text:p>
          </table:table-cell>
          <table:table-cell office:value-type="float" office:value="987" table:style-name="ce7">
            <text:p>987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10.7" table:style-name="ce5">
            <text:p>10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PRATO</text:p>
          </table:table-cell>
          <table:table-cell office:value-type="float" office:value="84006890481" table:style-name="ce5">
            <text:p>84006890481</text:p>
          </table:table-cell>
          <table:table-cell office:value-type="float" office:value="988" table:style-name="ce7">
            <text:p>988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21.37" table:style-name="ce5">
            <text:p>21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RHO</text:p>
          </table:table-cell>
          <table:table-cell office:value-type="float" office:value="893240150" table:style-name="ce5">
            <text:p>893240150</text:p>
          </table:table-cell>
          <table:table-cell office:value-type="float" office:value="989" table:style-name="ce7">
            <text:p>989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77.14" table:style-name="ce5">
            <text:p>77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ROVELLASCA</text:p>
          </table:table-cell>
          <table:table-cell office:value-type="float" office:value="227550134" table:style-name="ce5">
            <text:p>227550134</text:p>
          </table:table-cell>
          <table:table-cell office:value-type="float" office:value="991" table:style-name="ce7">
            <text:p>991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23.52" table:style-name="ce5">
            <text:p>23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RIMINI</text:p>
          </table:table-cell>
          <table:table-cell office:value-type="float" office:value="304260409" table:style-name="ce5">
            <text:p>304260409</text:p>
          </table:table-cell>
          <table:table-cell office:value-type="float" office:value="990" table:style-name="ce7">
            <text:p>990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10.32" table:style-name="ce5">
            <text:p>10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LUSIA</text:p>
          </table:table-cell>
          <table:table-cell office:value-type="float" office:value="197480296" table:style-name="ce5">
            <text:p>197480296</text:p>
          </table:table-cell>
          <table:table-cell office:value-type="float" office:value="992" table:style-name="ce7">
            <text:p>992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12.38" table:style-name="ce5">
            <text:p>12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MILANO</text:p>
          </table:table-cell>
          <table:table-cell office:value-type="float" office:value="1199250158" table:style-name="ce5">
            <text:p>1199250158</text:p>
          </table:table-cell>
          <table:table-cell office:value-type="float" office:value="994" table:style-name="ce7">
            <text:p>994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367.61" table:style-name="ce5">
            <text:p>367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GOPA S.P.A.</text:p>
          </table:table-cell>
          <table:table-cell office:value-type="float" office:value="15376371009" table:style-name="ce5">
            <text:p>15376371009</text:p>
          </table:table-cell>
          <table:table-cell office:value-type="float" office:value="471" table:style-name="ce7">
            <text:p>471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Altri servizi</text:p>
          </table:table-cell>
          <table:table-cell office:value-type="float" office:value="5116.68" table:style-name="ce5">
            <text:p>5116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315" table:style-name="ce7">
            <text:p>315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59.95" table:style-name="ce5">
            <text:p>59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315" table:style-name="ce7">
            <text:p>315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60.76" table:style-name="ce5">
            <text:p>60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315" table:style-name="ce7">
            <text:p>315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90.4" table:style-name="ce5">
            <text:p>90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MO NIVI CREDIT S.R.L. DIVISION</text:p>
          </table:table-cell>
          <table:table-cell office:value-type="float" office:value="4105740486" table:style-name="ce5">
            <text:p>4105740486</text:p>
          </table:table-cell>
          <table:table-cell office:value-type="float" office:value="315" table:style-name="ce7">
            <text:p>315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50.24" table:style-name="ce5">
            <text:p>150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77" table:style-name="ce7">
            <text:p>277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715.38" table:style-name="ce5">
            <text:p>715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22" table:style-name="ce7">
            <text:p>112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715.38" table:style-name="ce5">
            <text:p>715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22" table:style-name="ce7">
            <text:p>112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3622.33" table:style-name="ce5">
            <text:p>3622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22" table:style-name="ce7">
            <text:p>112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79577.63" table:style-name="ce5">
            <text:p>79577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21" table:style-name="ce7">
            <text:p>1121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4366.22" table:style-name="ce5">
            <text:p>4366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21" table:style-name="ce7">
            <text:p>1121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709.58" table:style-name="ce5">
            <text:p>709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21" table:style-name="ce7">
            <text:p>1121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3032.18" table:style-name="ce5">
            <text:p>3032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21" table:style-name="ce7">
            <text:p>1121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502.81" table:style-name="ce5">
            <text:p>502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77" table:style-name="ce7">
            <text:p>277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3622.34" table:style-name="ce5">
            <text:p>3622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77" table:style-name="ce7">
            <text:p>277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79763.31" table:style-name="ce5">
            <text:p>79763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25" table:style-name="ce7">
            <text:p>1825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715.38" table:style-name="ce5">
            <text:p>715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25" table:style-name="ce7">
            <text:p>1825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3622.34" table:style-name="ce5">
            <text:p>3622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25" table:style-name="ce7">
            <text:p>1825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79577.5" table:style-name="ce5">
            <text:p>79577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22" table:style-name="ce7">
            <text:p>1822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498.62" table:style-name="ce5">
            <text:p>498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22" table:style-name="ce7">
            <text:p>1822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3102.47" table:style-name="ce5">
            <text:p>3102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23" table:style-name="ce7">
            <text:p>1823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7242.23" table:style-name="ce5">
            <text:p>7242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24" table:style-name="ce7">
            <text:p>1824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930.36" table:style-name="ce5">
            <text:p>930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23" table:style-name="ce7">
            <text:p>112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2459.4699999999998" table:style-name="ce5">
            <text:p>2459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24" table:style-name="ce7">
            <text:p>1124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21.37" table:style-name="ce5">
            <text:p>21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26" table:style-name="ce7">
            <text:p>1826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617.29" table:style-name="ce5">
            <text:p>617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27" table:style-name="ce7">
            <text:p>1827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1424.18" table:style-name="ce5">
            <text:p>1424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ERRAZZI <text:s/>CARLO E FIGLIO DI FERRAZZI AND</text:p>
          </table:table-cell>
          <table:table-cell office:value-type="float" office:value="11820123" table:style-name="ce5">
            <text:p>11820123</text:p>
          </table:table-cell>
          <table:table-cell office:value-type="float" office:value="317" table:style-name="ce7">
            <text:p>317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beni di consumo</text:p>
          </table:table-cell>
          <table:table-cell office:value-type="float" office:value="2030" table:style-name="ce5">
            <text:p>20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OG11 TUNNEL SRL</text:p>
          </table:table-cell>
          <table:table-cell office:value-type="float" office:value="5667700487" table:style-name="ce5">
            <text:p>5667700487</text:p>
          </table:table-cell>
          <table:table-cell office:value-type="float" office:value="324" table:style-name="ce7">
            <text:p>324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beni di consumo</text:p>
          </table:table-cell>
          <table:table-cell office:value-type="float" office:value="10806.76" table:style-name="ce5">
            <text:p>10806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I.TI.ESSE S.R.L.</text:p>
          </table:table-cell>
          <table:table-cell office:value-type="float" office:value="807520135" table:style-name="ce5">
            <text:p>807520135</text:p>
          </table:table-cell>
          <table:table-cell office:value-type="float" office:value="1340" table:style-name="ce7">
            <text:p>1340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beni di consumo</text:p>
          </table:table-cell>
          <table:table-cell office:value-type="float" office:value="1220" table:style-name="ce5">
            <text:p>12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ERRAZZI <text:s/>CARLO E FIGLIO DI FERRAZZI AND</text:p>
          </table:table-cell>
          <table:table-cell office:value-type="float" office:value="11820123" table:style-name="ce5">
            <text:p>11820123</text:p>
          </table:table-cell>
          <table:table-cell office:value-type="float" office:value="1473" table:style-name="ce7">
            <text:p>1473</text:p>
          </table:table-cell>
          <table:table-cell office:value-type="string" table:style-name="ce7">
            <text:p>06/03/2025</text:p>
          </table:table-cell>
          <table:table-cell office:value-type="string" table:style-name="ce5">
            <text:p>Altri beni di consumo</text:p>
          </table:table-cell>
          <table:table-cell office:value-type="float" office:value="1730" table:style-name="ce5">
            <text:p>17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HE KILL SRL</text:p>
          </table:table-cell>
          <table:table-cell office:value-type="float" office:value="2665480121" table:style-name="ce5">
            <text:p>2665480121</text:p>
          </table:table-cell>
          <table:table-cell office:value-type="float" office:value="1347" table:style-name="ce7">
            <text:p>134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beni di consumo</text:p>
          </table:table-cell>
          <table:table-cell office:value-type="float" office:value="2652" table:style-name="ce5">
            <text:p>26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HE KILL SRL</text:p>
          </table:table-cell>
          <table:table-cell office:value-type="float" office:value="2665480121" table:style-name="ce5">
            <text:p>2665480121</text:p>
          </table:table-cell>
          <table:table-cell office:value-type="float" office:value="1476" table:style-name="ce7">
            <text:p>1476</text:p>
          </table:table-cell>
          <table:table-cell office:value-type="string" table:style-name="ce7">
            <text:p>06/03/2025</text:p>
          </table:table-cell>
          <table:table-cell office:value-type="string" table:style-name="ce5">
            <text:p>Altri beni di consumo</text:p>
          </table:table-cell>
          <table:table-cell office:value-type="float" office:value="299.97000000000003" table:style-name="ce5">
            <text:p>299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ET SOLUTIONS SRL</text:p>
          </table:table-cell>
          <table:table-cell office:value-type="float" office:value="3106950128" table:style-name="ce5">
            <text:p>3106950128</text:p>
          </table:table-cell>
          <table:table-cell office:value-type="float" office:value="1341" table:style-name="ce7">
            <text:p>1341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9150" table:style-name="ce5">
            <text:p>91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WEB LAB GROUP SRL</text:p>
          </table:table-cell>
          <table:table-cell office:value-type="float" office:value="3487630547" table:style-name="ce5">
            <text:p>3487630547</text:p>
          </table:table-cell>
          <table:table-cell office:value-type="float" office:value="1348" table:style-name="ce7">
            <text:p>134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57.85" table:style-name="ce5">
            <text:p>57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FOPOL S.R.L.</text:p>
          </table:table-cell>
          <table:table-cell office:value-type="float" office:value="5812210960" table:style-name="ce5">
            <text:p>5812210960</text:p>
          </table:table-cell>
          <table:table-cell office:value-type="float" office:value="320" table:style-name="ce7">
            <text:p>320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242" table:style-name="ce5">
            <text:p>2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NUTAN ITALIA SPA</text:p>
          </table:table-cell>
          <table:table-cell office:value-type="float" office:value="2097170969" table:style-name="ce5">
            <text:p>2097170969</text:p>
          </table:table-cell>
          <table:table-cell office:value-type="float" office:value="1008" table:style-name="ce7">
            <text:p>1008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beni di consumo</text:p>
          </table:table-cell>
          <table:table-cell office:value-type="float" office:value="1456.08" table:style-name="ce5">
            <text:p>1456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NUTAN ITALIA SPA</text:p>
          </table:table-cell>
          <table:table-cell office:value-type="float" office:value="2097170969" table:style-name="ce5">
            <text:p>2097170969</text:p>
          </table:table-cell>
          <table:table-cell office:value-type="float" office:value="1706" table:style-name="ce7">
            <text:p>1706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beni di consumo</text:p>
          </table:table-cell>
          <table:table-cell office:value-type="float" office:value="356.73" table:style-name="ce5">
            <text:p>356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NUTAN ITALIA SPA</text:p>
          </table:table-cell>
          <table:table-cell office:value-type="float" office:value="2097170969" table:style-name="ce5">
            <text:p>2097170969</text:p>
          </table:table-cell>
          <table:table-cell office:value-type="float" office:value="1009" table:style-name="ce7">
            <text:p>1009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5211.12" table:style-name="ce5">
            <text:p>5211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LENGHI DIVISE S.N.C.</text:p>
          </table:table-cell>
          <table:table-cell office:value-type="float" office:value="842450124" table:style-name="ce5">
            <text:p>842450124</text:p>
          </table:table-cell>
          <table:table-cell office:value-type="float" office:value="1937" table:style-name="ce7">
            <text:p>1937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beni di consumo</text:p>
          </table:table-cell>
          <table:table-cell office:value-type="float" office:value="152.74" table:style-name="ce5">
            <text:p>152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ROINI &amp; PAVAN S.N.C.</text:p>
          </table:table-cell>
          <table:table-cell office:value-type="float" office:value="2257240024" table:style-name="ce5">
            <text:p>2257240024</text:p>
          </table:table-cell>
          <table:table-cell office:value-type="float" office:value="1344" table:style-name="ce7">
            <text:p>1344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rmi e materiale per usi militari, ordine pubblico, sicurezza</text:p>
          </table:table-cell>
          <table:table-cell office:value-type="float" office:value="549" table:style-name="ce5">
            <text:p>5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GAF EDIZIONI S.R.L.</text:p>
          </table:table-cell>
          <table:table-cell office:value-type="float" office:value="2259990402" table:style-name="ce5">
            <text:p>2259990402</text:p>
          </table:table-cell>
          <table:table-cell office:value-type="float" office:value="314" table:style-name="ce7">
            <text:p>314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29" table:style-name="ce5">
            <text:p>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GAF EDIZIONI S.R.L.</text:p>
          </table:table-cell>
          <table:table-cell office:value-type="float" office:value="2259990402" table:style-name="ce5">
            <text:p>2259990402</text:p>
          </table:table-cell>
          <table:table-cell office:value-type="float" office:value="314" table:style-name="ce7">
            <text:p>314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cquisto di servizi per formazione e addestramento del personale dell'ente</text:p>
          </table:table-cell>
          <table:table-cell office:value-type="float" office:value="1967.8" table:style-name="ce5">
            <text:p>1967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UBBLILINE.EU SRL<text:s/></text:p>
          </table:table-cell>
          <table:table-cell office:value-type="float" office:value="3624050120" table:style-name="ce5">
            <text:p>3624050120</text:p>
          </table:table-cell>
          <table:table-cell office:value-type="float" office:value="1031" table:style-name="ce7">
            <text:p>1031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3.2" table:style-name="ce5">
            <text:p>13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AK S.R.L.</text:p>
          </table:table-cell>
          <table:table-cell office:value-type="float" office:value="13239900155" table:style-name="ce5">
            <text:p>13239900155</text:p>
          </table:table-cell>
          <table:table-cell office:value-type="float" office:value="501" table:style-name="ce7">
            <text:p>501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9676" table:style-name="ce5">
            <text:p>496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IN SERVICE SPA</text:p>
          </table:table-cell>
          <table:table-cell office:value-type="float" office:value="6122370486" table:style-name="ce5">
            <text:p>6122370486</text:p>
          </table:table-cell>
          <table:table-cell office:value-type="float" office:value="1100" table:style-name="ce7">
            <text:p>1100</text:p>
          </table:table-cell>
          <table:table-cell office:value-type="string" table:style-name="ce7">
            <text:p>20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32.06" table:style-name="ce5">
            <text:p>1032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391" table:style-name="ce7">
            <text:p>391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682.84" table:style-name="ce5">
            <text:p>6682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391" table:style-name="ce7">
            <text:p>391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735.35" table:style-name="ce5">
            <text:p>3735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391" table:style-name="ce7">
            <text:p>391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223.06" table:style-name="ce5">
            <text:p>10223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LOWBIRD ITALIA SRL</text:p>
          </table:table-cell>
          <table:table-cell office:value-type="float" office:value="4065160964" table:style-name="ce5">
            <text:p>4065160964</text:p>
          </table:table-cell>
          <table:table-cell office:value-type="float" office:value="1332" table:style-name="ce7">
            <text:p>133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90.32" table:style-name="ce5">
            <text:p>190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LOWBIRD ITALIA SRL</text:p>
          </table:table-cell>
          <table:table-cell office:value-type="float" office:value="4065160964" table:style-name="ce5">
            <text:p>4065160964</text:p>
          </table:table-cell>
          <table:table-cell office:value-type="float" office:value="1332" table:style-name="ce7">
            <text:p>133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268.8" table:style-name="ce5">
            <text:p>1268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1333" table:style-name="ce7">
            <text:p>133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804.36" table:style-name="ce5">
            <text:p>9804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1333" table:style-name="ce7">
            <text:p>133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3582.36" table:style-name="ce5">
            <text:p>3582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IN SERVICE SPA</text:p>
          </table:table-cell>
          <table:table-cell office:value-type="float" office:value="6122370486" table:style-name="ce5">
            <text:p>6122370486</text:p>
          </table:table-cell>
          <table:table-cell office:value-type="float" office:value="437" table:style-name="ce7">
            <text:p>437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57.95" table:style-name="ce5">
            <text:p>1057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IN SERVICE SPA</text:p>
          </table:table-cell>
          <table:table-cell office:value-type="float" office:value="6122370486" table:style-name="ce5">
            <text:p>6122370486</text:p>
          </table:table-cell>
          <table:table-cell office:value-type="float" office:value="1817" table:style-name="ce7">
            <text:p>1817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78.97" table:style-name="ce5">
            <text:p>878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LOWBIRD ITALIA SRL</text:p>
          </table:table-cell>
          <table:table-cell office:value-type="float" office:value="4065160964" table:style-name="ce5">
            <text:p>4065160964</text:p>
          </table:table-cell>
          <table:table-cell office:value-type="float" office:value="1886" table:style-name="ce7">
            <text:p>1886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634.4" table:style-name="ce5">
            <text:p>634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2.7" table:style-name="ce5">
            <text:p>52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3.34" table:style-name="ce5">
            <text:p>93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48.71" table:style-name="ce5">
            <text:p>148,7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08.44" table:style-name="ce5">
            <text:p>208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22.49" table:style-name="ce5">
            <text:p>222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RON S.R.L.</text:p>
          </table:table-cell>
          <table:table-cell office:value-type="float" office:value="3635170123" table:style-name="ce5">
            <text:p>3635170123</text:p>
          </table:table-cell>
          <table:table-cell office:value-type="float" office:value="1343" table:style-name="ce7">
            <text:p>134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47.09" table:style-name="ce5">
            <text:p>247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IMULA SAS DI GIORGETTI ALBERTO E C.</text:p>
          </table:table-cell>
          <table:table-cell office:value-type="float" office:value="836960153" table:style-name="ce5">
            <text:p>836960153</text:p>
          </table:table-cell>
          <table:table-cell office:value-type="float" office:value="1396" table:style-name="ce7">
            <text:p>1396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Mobili e arredi</text:p>
          </table:table-cell>
          <table:table-cell office:value-type="float" office:value="10884.64" table:style-name="ce5">
            <text:p>10884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SCUOLE MATERNE</text:p>
          </table:table-cell>
          <table:table-cell office:value-type="float" office:value="565610128" table:style-name="ce5">
            <text:p>565610128</text:p>
          </table:table-cell>
          <table:table-cell office:value-type="float" office:value="210" table:style-name="ce7">
            <text:p>210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Trasferimenti correnti a organismi interni e/o unita' locali della amministrazione</text:p>
          </table:table-cell>
          <table:table-cell office:value-type="float" office:value="680000" table:style-name="ce5">
            <text:p>6800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IZZOLI <text:s/>ROLANDO-STUDIO DI ARCHITETTURA</text:p>
          </table:table-cell>
          <table:table-cell office:value-type="float" office:value="3021680123" table:style-name="ce5">
            <text:p>3021680123</text:p>
          </table:table-cell>
          <table:table-cell office:value-type="float" office:value="1545" table:style-name="ce7">
            <text:p>154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Beni immobili</text:p>
          </table:table-cell>
          <table:table-cell office:value-type="float" office:value="2093.52" table:style-name="ce5">
            <text:p>2093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DAM SOLUZIONI AMBIENTALI SRL</text:p>
          </table:table-cell>
          <table:table-cell office:value-type="float" office:value="2467890121" table:style-name="ce5">
            <text:p>2467890121</text:p>
          </table:table-cell>
          <table:table-cell office:value-type="float" office:value="1787" table:style-name="ce7">
            <text:p>1787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Beni immobili</text:p>
          </table:table-cell>
          <table:table-cell office:value-type="float" office:value="4636" table:style-name="ce5">
            <text:p>46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DAM SOLUZIONI AMBIENTALI SRL</text:p>
          </table:table-cell>
          <table:table-cell office:value-type="float" office:value="2467890121" table:style-name="ce5">
            <text:p>2467890121</text:p>
          </table:table-cell>
          <table:table-cell office:value-type="float" office:value="1788" table:style-name="ce7">
            <text:p>1788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Beni immobili</text:p>
          </table:table-cell>
          <table:table-cell office:value-type="float" office:value="30378" table:style-name="ce5">
            <text:p>303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FIRE ENGINEERING SRL</text:p>
          </table:table-cell>
          <table:table-cell office:value-type="float" office:value="12719720158" table:style-name="ce5">
            <text:p>12719720158</text:p>
          </table:table-cell>
          <table:table-cell office:value-type="float" office:value="1307" table:style-name="ce7">
            <text:p>130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Beni immobili</text:p>
          </table:table-cell>
          <table:table-cell office:value-type="float" office:value="3946.7" table:style-name="ce5">
            <text:p>3946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SSELLEZETA DI STEFANO ZAMBERLETTI S.N.C</text:p>
          </table:table-cell>
          <table:table-cell office:value-type="float" office:value="2907710129" table:style-name="ce5">
            <text:p>2907710129</text:p>
          </table:table-cell>
          <table:table-cell office:value-type="float" office:value="402" table:style-name="ce7">
            <text:p>402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Beni immobili</text:p>
          </table:table-cell>
          <table:table-cell office:value-type="float" office:value="23594.799999999999" table:style-name="ce5">
            <text:p>23594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UE VI SRL</text:p>
          </table:table-cell>
          <table:table-cell office:value-type="float" office:value="717970966" table:style-name="ce5">
            <text:p>717970966</text:p>
          </table:table-cell>
          <table:table-cell office:value-type="float" office:value="170" table:style-name="ce7">
            <text:p>170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Beni immobili</text:p>
          </table:table-cell>
          <table:table-cell office:value-type="float" office:value="29845.78" table:style-name="ce5">
            <text:p>29845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OTIS SERVIZI S.R.L.</text:p>
          </table:table-cell>
          <table:table-cell office:value-type="float" office:value="1729590032" table:style-name="ce5">
            <text:p>1729590032</text:p>
          </table:table-cell>
          <table:table-cell office:value-type="float" office:value="203" table:style-name="ce7">
            <text:p>203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Beni immobili</text:p>
          </table:table-cell>
          <table:table-cell office:value-type="float" office:value="16003.42" table:style-name="ce5">
            <text:p>16003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RISTOFORETTI SERVIZI ENERGIA SPA</text:p>
          </table:table-cell>
          <table:table-cell office:value-type="float" office:value="1510980228" table:style-name="ce5">
            <text:p>1510980228</text:p>
          </table:table-cell>
          <table:table-cell office:value-type="float" office:value="191" table:style-name="ce7">
            <text:p>191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Beni immobili</text:p>
          </table:table-cell>
          <table:table-cell office:value-type="float" office:value="3273.66" table:style-name="ce5">
            <text:p>3273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DIL CO.RE.MA DI BORGHI A. &amp; C. S.R.L.</text:p>
          </table:table-cell>
          <table:table-cell office:value-type="float" office:value="1046140156" table:style-name="ce5">
            <text:p>1046140156</text:p>
          </table:table-cell>
          <table:table-cell office:value-type="float" office:value="207" table:style-name="ce7">
            <text:p>207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Beni immobili</text:p>
          </table:table-cell>
          <table:table-cell office:value-type="float" office:value="1143.29" table:style-name="ce5">
            <text:p>1143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MPRESA BRUNO BIDORINI SRL</text:p>
          </table:table-cell>
          <table:table-cell office:value-type="float" office:value="1561500123" table:style-name="ce5">
            <text:p>1561500123</text:p>
          </table:table-cell>
          <table:table-cell office:value-type="float" office:value="494" table:style-name="ce7">
            <text:p>494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Beni immobili</text:p>
          </table:table-cell>
          <table:table-cell office:value-type="float" office:value="58328.2" table:style-name="ce5">
            <text:p>58328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UCCHI UMBERTO SRL</text:p>
          </table:table-cell>
          <table:table-cell office:value-type="float" office:value="1551810128" table:style-name="ce5">
            <text:p>1551810128</text:p>
          </table:table-cell>
          <table:table-cell office:value-type="float" office:value="489" table:style-name="ce7">
            <text:p>489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Beni immobili</text:p>
          </table:table-cell>
          <table:table-cell office:value-type="float" office:value="28284.5" table:style-name="ce5">
            <text:p>28284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DIL &amp; RIPARA DI LULAJ ELTON</text:p>
          </table:table-cell>
          <table:table-cell office:value-type="float" office:value="3741830123" table:style-name="ce5">
            <text:p>3741830123</text:p>
          </table:table-cell>
          <table:table-cell office:value-type="float" office:value="1552" table:style-name="ce7">
            <text:p>1552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Beni immobili</text:p>
          </table:table-cell>
          <table:table-cell office:value-type="float" office:value="6039" table:style-name="ce5">
            <text:p>60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OTIS SERVIZI S.R.L.</text:p>
          </table:table-cell>
          <table:table-cell office:value-type="float" office:value="1729590032" table:style-name="ce5">
            <text:p>1729590032</text:p>
          </table:table-cell>
          <table:table-cell office:value-type="float" office:value="1794" table:style-name="ce7">
            <text:p>1794</text:p>
          </table:table-cell>
          <table:table-cell office:value-type="string" table:style-name="ce7">
            <text:p>02/04/2025</text:p>
          </table:table-cell>
          <table:table-cell office:value-type="string" table:style-name="ce5">
            <text:p>Beni immobili</text:p>
          </table:table-cell>
          <table:table-cell office:value-type="float" office:value="90.28" table:style-name="ce5">
            <text:p>90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OTIS SERVIZI S.R.L.</text:p>
          </table:table-cell>
          <table:table-cell office:value-type="float" office:value="1729590032" table:style-name="ce5">
            <text:p>1729590032</text:p>
          </table:table-cell>
          <table:table-cell office:value-type="float" office:value="1794" table:style-name="ce7">
            <text:p>1794</text:p>
          </table:table-cell>
          <table:table-cell office:value-type="string" table:style-name="ce7">
            <text:p>02/04/2025</text:p>
          </table:table-cell>
          <table:table-cell office:value-type="string" table:style-name="ce5">
            <text:p>Beni immobili</text:p>
          </table:table-cell>
          <table:table-cell office:value-type="float" office:value="112.24" table:style-name="ce5">
            <text:p>112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OTIS SERVIZI S.R.L.</text:p>
          </table:table-cell>
          <table:table-cell office:value-type="float" office:value="1729590032" table:style-name="ce5">
            <text:p>1729590032</text:p>
          </table:table-cell>
          <table:table-cell office:value-type="float" office:value="1794" table:style-name="ce7">
            <text:p>1794</text:p>
          </table:table-cell>
          <table:table-cell office:value-type="string" table:style-name="ce7">
            <text:p>02/04/2025</text:p>
          </table:table-cell>
          <table:table-cell office:value-type="string" table:style-name="ce5">
            <text:p>Beni immobili</text:p>
          </table:table-cell>
          <table:table-cell office:value-type="float" office:value="180.56" table:style-name="ce5">
            <text:p>180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OTIS SERVIZI S.R.L.</text:p>
          </table:table-cell>
          <table:table-cell office:value-type="float" office:value="1729590032" table:style-name="ce5">
            <text:p>1729590032</text:p>
          </table:table-cell>
          <table:table-cell office:value-type="float" office:value="1794" table:style-name="ce7">
            <text:p>1794</text:p>
          </table:table-cell>
          <table:table-cell office:value-type="string" table:style-name="ce7">
            <text:p>02/04/2025</text:p>
          </table:table-cell>
          <table:table-cell office:value-type="string" table:style-name="ce5">
            <text:p>Beni immobili</text:p>
          </table:table-cell>
          <table:table-cell office:value-type="float" office:value="1052.25" table:style-name="ce5">
            <text:p>1052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OTIS SERVIZI S.R.L.</text:p>
          </table:table-cell>
          <table:table-cell office:value-type="float" office:value="1729590032" table:style-name="ce5">
            <text:p>1729590032</text:p>
          </table:table-cell>
          <table:table-cell office:value-type="float" office:value="1813" table:style-name="ce7">
            <text:p>1813</text:p>
          </table:table-cell>
          <table:table-cell office:value-type="string" table:style-name="ce7">
            <text:p>02/04/2025</text:p>
          </table:table-cell>
          <table:table-cell office:value-type="string" table:style-name="ce5">
            <text:p>Beni immobili</text:p>
          </table:table-cell>
          <table:table-cell office:value-type="float" office:value="2903.6" table:style-name="ce5">
            <text:p>2903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ESA ENGINEERING S.R.L.</text:p>
          </table:table-cell>
          <table:table-cell office:value-type="float" office:value="12198750015" table:style-name="ce5">
            <text:p>12198750015</text:p>
          </table:table-cell>
          <table:table-cell office:value-type="float" office:value="201" table:style-name="ce7">
            <text:p>201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28872.93" table:style-name="ce5">
            <text:p>28872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ORTORELLI DAVIDE-ARCHITETTO</text:p>
          </table:table-cell>
          <table:table-cell office:value-type="float" office:value="3903420960" table:style-name="ce5">
            <text:p>3903420960</text:p>
          </table:table-cell>
          <table:table-cell office:value-type="float" office:value="1571" table:style-name="ce7">
            <text:p>1571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68706.28" table:style-name="ce5">
            <text:p>68706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 &amp; P. DI AIRAGHI MAURO &amp; C. SNC</text:p>
          </table:table-cell>
          <table:table-cell office:value-type="float" office:value="2309750020" table:style-name="ce5">
            <text:p>2309750020</text:p>
          </table:table-cell>
          <table:table-cell office:value-type="float" office:value="495" table:style-name="ce7">
            <text:p>495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Incarichi professionali per la realizzazione di investimenti</text:p>
          </table:table-cell>
          <table:table-cell office:value-type="float" office:value="47580" table:style-name="ce5">
            <text:p>475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38" table:style-name="ce7">
            <text:p>1838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89" table:style-name="ce7">
            <text:p>289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6770.48" table:style-name="ce5">
            <text:p>6770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89" table:style-name="ce7">
            <text:p>289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37" table:style-name="ce7">
            <text:p>113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6770.48" table:style-name="ce5">
            <text:p>6770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37" table:style-name="ce7">
            <text:p>113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588.46" table:style-name="ce5">
            <text:p>588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STITUTO COMPRENSIVO E. DE AMICIS</text:p>
          </table:table-cell>
          <table:table-cell office:value-type="float" office:value="91055850126" table:style-name="ce5">
            <text:p>91055850126</text:p>
          </table:table-cell>
          <table:table-cell office:value-type="float" office:value="344" table:style-name="ce7">
            <text:p>344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2382.73" table:style-name="ce5">
            <text:p>2382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38" table:style-name="ce7">
            <text:p>1838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6770.48" table:style-name="ce5">
            <text:p>6770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STITUTO COMPRENSIVO E. DE AMICIS</text:p>
          </table:table-cell>
          <table:table-cell office:value-type="float" office:value="91055850126" table:style-name="ce5">
            <text:p>91055850126</text:p>
          </table:table-cell>
          <table:table-cell office:value-type="float" office:value="343" table:style-name="ce7">
            <text:p>343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816.94" table:style-name="ce5">
            <text:p>816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ZAMBELLI <text:s/>ALESSANDRA-CONSULENTE ALIMENTA</text:p>
          </table:table-cell>
          <table:table-cell office:value-type="float" office:value="2102550023" table:style-name="ce5">
            <text:p>2102550023</text:p>
          </table:table-cell>
          <table:table-cell office:value-type="float" office:value="1019" table:style-name="ce7">
            <text:p>1019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1872" table:style-name="ce5">
            <text:p>18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ZAMBELLI <text:s/>ALESSANDRA-CONSULENTE ALIMENTA</text:p>
          </table:table-cell>
          <table:table-cell office:value-type="float" office:value="2102550023" table:style-name="ce5">
            <text:p>2102550023</text:p>
          </table:table-cell>
          <table:table-cell office:value-type="float" office:value="43" table:style-name="ce7">
            <text:p>43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4305" table:style-name="ce5">
            <text:p>43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1700" table:style-name="ce7">
            <text:p>1700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260519.44" table:style-name="ce5">
            <text:p>260519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1866" table:style-name="ce7">
            <text:p>1866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5210.3999999999996" table:style-name="ce5">
            <text:p>5210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1018" table:style-name="ce7">
            <text:p>1018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4949.88" table:style-name="ce5">
            <text:p>4949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ALMA S.R.L.</text:p>
          </table:table-cell>
          <table:table-cell office:value-type="float" office:value="731240966" table:style-name="ce5">
            <text:p>731240966</text:p>
          </table:table-cell>
          <table:table-cell office:value-type="float" office:value="1023" table:style-name="ce7">
            <text:p>1023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56550" table:style-name="ce5">
            <text:p>565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1041" table:style-name="ce7">
            <text:p>1041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521.04" table:style-name="ce5">
            <text:p>521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1292" table:style-name="ce7">
            <text:p>129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155729.03" table:style-name="ce5">
            <text:p>155729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1293" table:style-name="ce7">
            <text:p>129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85625.11" table:style-name="ce5">
            <text:p>85625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351" table:style-name="ce7">
            <text:p>351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57.31" table:style-name="ce5">
            <text:p>57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37" table:style-name="ce7">
            <text:p>37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188442.51" table:style-name="ce5">
            <text:p>188442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259" table:style-name="ce7">
            <text:p>259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1302.5999999999999" table:style-name="ce5">
            <text:p>1302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259" table:style-name="ce7">
            <text:p>259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3907.8" table:style-name="ce5">
            <text:p>3907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RTOLIBRERIA IDEA</text:p>
          </table:table-cell>
          <table:table-cell office:value-type="float" office:value="2185890023" table:style-name="ce5">
            <text:p>2185890023</text:p>
          </table:table-cell>
          <table:table-cell office:value-type="float" office:value="8" table:style-name="ce7">
            <text:p>8</text:p>
          </table:table-cell>
          <table:table-cell office:value-type="string" table:style-name="ce7">
            <text:p>09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45.06" table:style-name="ce5">
            <text:p>1245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STITUTO COMPRENSIVO E. DE AMICIS</text:p>
          </table:table-cell>
          <table:table-cell office:value-type="float" office:value="91055850126" table:style-name="ce5">
            <text:p>91055850126</text:p>
          </table:table-cell>
          <table:table-cell office:value-type="float" office:value="345" table:style-name="ce7">
            <text:p>345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2382.73" table:style-name="ce5">
            <text:p>2382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LEDIS SRL</text:p>
          </table:table-cell>
          <table:table-cell office:value-type="float" office:value="2110230139" table:style-name="ce5">
            <text:p>2110230139</text:p>
          </table:table-cell>
          <table:table-cell office:value-type="float" office:value="1017" table:style-name="ce7">
            <text:p>1017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87.93" table:style-name="ce5">
            <text:p>187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BRACCIO - VEGA SRL</text:p>
          </table:table-cell>
          <table:table-cell office:value-type="float" office:value="2702470960" table:style-name="ce5">
            <text:p>2702470960</text:p>
          </table:table-cell>
          <table:table-cell office:value-type="float" office:value="811" table:style-name="ce7">
            <text:p>811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5.1" table:style-name="ce5">
            <text:p>25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RTOLIBRERIA-EDICOLA MARTINI FLAVIO</text:p>
          </table:table-cell>
          <table:table-cell office:value-type="float" office:value="3570130124" table:style-name="ce5">
            <text:p>3570130124</text:p>
          </table:table-cell>
          <table:table-cell office:value-type="float" office:value="254" table:style-name="ce7">
            <text:p>254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62.68" table:style-name="ce5">
            <text:p>162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RTOLERIA LEVATI-ROSSI L</text:p>
          </table:table-cell>
          <table:table-cell office:value-type="float" office:value="3135880122" table:style-name="ce5">
            <text:p>3135880122</text:p>
          </table:table-cell>
          <table:table-cell office:value-type="float" office:value="746" table:style-name="ce7">
            <text:p>746</text:p>
          </table:table-cell>
          <table:table-cell office:value-type="string" table:style-name="ce7">
            <text:p>04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2.25" table:style-name="ce5">
            <text:p>32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RTOLIBRERIA IDEA</text:p>
          </table:table-cell>
          <table:table-cell office:value-type="float" office:value="2185890023" table:style-name="ce5">
            <text:p>2185890023</text:p>
          </table:table-cell>
          <table:table-cell office:value-type="float" office:value="483" table:style-name="ce7">
            <text:p>483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9.11" table:style-name="ce5">
            <text:p>59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SQUINI <text:s/>FRANCESCA</text:p>
          </table:table-cell>
          <table:table-cell office:value-type="float" office:value="3277410126" table:style-name="ce5">
            <text:p>3277410126</text:p>
          </table:table-cell>
          <table:table-cell office:value-type="float" office:value="482" table:style-name="ce7">
            <text:p>482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0.89" table:style-name="ce5">
            <text:p>40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IBRACCIO - VEGA SRL</text:p>
          </table:table-cell>
          <table:table-cell office:value-type="float" office:value="2702470960" table:style-name="ce5">
            <text:p>2702470960</text:p>
          </table:table-cell>
          <table:table-cell office:value-type="float" office:value="12" table:style-name="ce7">
            <text:p>12</text:p>
          </table:table-cell>
          <table:table-cell office:value-type="string" table:style-name="ce7">
            <text:p>09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3.88" table:style-name="ce5">
            <text:p>53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RT.TASSONI BRUNO DI TASSONI AC.&amp; C.SNC</text:p>
          </table:table-cell>
          <table:table-cell office:value-type="float" office:value="1953980248" table:style-name="ce5">
            <text:p>1953980248</text:p>
          </table:table-cell>
          <table:table-cell office:value-type="float" office:value="7" table:style-name="ce7">
            <text:p>7</text:p>
          </table:table-cell>
          <table:table-cell office:value-type="string" table:style-name="ce7">
            <text:p>09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4.22" table:style-name="ce5">
            <text:p>24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1486550351" table:style-name="ce5">
            <text:p>1486550351</text:p>
          </table:table-cell>
          <table:table-cell office:value-type="float" office:value="1699" table:style-name="ce7">
            <text:p>1699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35220.82" table:style-name="ce5">
            <text:p>135220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1486550351" table:style-name="ce5">
            <text:p>1486550351</text:p>
          </table:table-cell>
          <table:table-cell office:value-type="float" office:value="26" table:style-name="ce7">
            <text:p>26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23700" table:style-name="ce5">
            <text:p>237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1486550351" table:style-name="ce5">
            <text:p>1486550351</text:p>
          </table:table-cell>
          <table:table-cell office:value-type="float" office:value="25" table:style-name="ce7">
            <text:p>25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3125.28" table:style-name="ce5">
            <text:p>13125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LEDIS SRL</text:p>
          </table:table-cell>
          <table:table-cell office:value-type="float" office:value="2110230139" table:style-name="ce5">
            <text:p>2110230139</text:p>
          </table:table-cell>
          <table:table-cell office:value-type="float" office:value="1936" table:style-name="ce7">
            <text:p>1936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4.91" table:style-name="ce5">
            <text:p>54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RTOLERIA CACCIA MARGHERITA DI GUIDALI<text:s/></text:p>
          </table:table-cell>
          <table:table-cell office:value-type="float" office:value="2279550129" table:style-name="ce5">
            <text:p>2279550129</text:p>
          </table:table-cell>
          <table:table-cell office:value-type="float" office:value="1664" table:style-name="ce7">
            <text:p>1664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932.57" table:style-name="ce5">
            <text:p>5932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GALLERIA ARTE MODERNA E CONT.</text:p>
          </table:table-cell>
          <table:table-cell office:value-type="float" office:value="3137290122" table:style-name="ce5">
            <text:p>3137290122</text:p>
          </table:table-cell>
          <table:table-cell office:value-type="float" office:value="273" table:style-name="ce7">
            <text:p>273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3684.5" table:style-name="ce5">
            <text:p>3684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EMIO NAZIONALE ARTI VISIVE</text:p>
          </table:table-cell>
          <table:table-cell office:value-type="float" office:value="2273330122" table:style-name="ce5">
            <text:p>2273330122</text:p>
          </table:table-cell>
          <table:table-cell office:value-type="float" office:value="15" table:style-name="ce7">
            <text:p>15</text:p>
          </table:table-cell>
          <table:table-cell office:value-type="string" table:style-name="ce7">
            <text:p>09/01/2025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12446.4" table:style-name="ce5">
            <text:p>12446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SSOCIAZIONE AMICI DI PIERO CHIARA</text:p>
          </table:table-cell>
          <table:table-cell office:value-type="float" office:value="2597200126" table:style-name="ce5">
            <text:p>2597200126</text:p>
          </table:table-cell>
          <table:table-cell office:value-type="float" office:value="1366" table:style-name="ce7">
            <text:p>1366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500" table:style-name="ce5">
            <text:p>5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.RA <text:s/>GLOBAL <text:s/>SERVICE <text:s/>SRL</text:p>
          </table:table-cell>
          <table:table-cell office:value-type="float" office:value="8233900961" table:style-name="ce5">
            <text:p>8233900961</text:p>
          </table:table-cell>
          <table:table-cell office:value-type="float" office:value="329" table:style-name="ce7">
            <text:p>329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Beni immobili</text:p>
          </table:table-cell>
          <table:table-cell office:value-type="float" office:value="31944.42" table:style-name="ce5">
            <text:p>31944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OGNONI ANTONIO DI ROGNONI GIORGIO</text:p>
          </table:table-cell>
          <table:table-cell office:value-type="float" office:value="2633020124" table:style-name="ce5">
            <text:p>2633020124</text:p>
          </table:table-cell>
          <table:table-cell office:value-type="float" office:value="1811" table:style-name="ce7">
            <text:p>1811</text:p>
          </table:table-cell>
          <table:table-cell office:value-type="string" table:style-name="ce7">
            <text:p>02/04/2025</text:p>
          </table:table-cell>
          <table:table-cell office:value-type="string" table:style-name="ce5">
            <text:p>Beni immobili</text:p>
          </table:table-cell>
          <table:table-cell office:value-type="float" office:value="11224" table:style-name="ce5">
            <text:p>112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IMAR FRANCESCA</text:p>
          </table:table-cell>
          <table:table-cell office:value-type="float" office:value="12730630964" table:style-name="ce5">
            <text:p>12730630964</text:p>
          </table:table-cell>
          <table:table-cell office:value-type="float" office:value="1932" table:style-name="ce7">
            <text:p>1932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8288.8" table:style-name="ce5">
            <text:p>18288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LORO <text:s/>AGOSTINO</text:p>
          </table:table-cell>
          <table:table-cell office:value-type="float" office:value="2213530120" table:style-name="ce5">
            <text:p>2213530120</text:p>
          </table:table-cell>
          <table:table-cell office:value-type="float" office:value="1720" table:style-name="ce7">
            <text:p>1720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200" table:style-name="ce5">
            <text:p>2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GALLERIA ARTE MODERNA E CONT.</text:p>
          </table:table-cell>
          <table:table-cell office:value-type="float" office:value="3137290122" table:style-name="ce5">
            <text:p>3137290122</text:p>
          </table:table-cell>
          <table:table-cell office:value-type="float" office:value="485" table:style-name="ce7">
            <text:p>485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559.22" table:style-name="ce5">
            <text:p>559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ZAMBERLETTI CATERING S.R.L.</text:p>
          </table:table-cell>
          <table:table-cell office:value-type="float" office:value="3727040127" table:style-name="ce5">
            <text:p>3727040127</text:p>
          </table:table-cell>
          <table:table-cell office:value-type="float" office:value="1882" table:style-name="ce7">
            <text:p>1882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352" table:style-name="ce5">
            <text:p>3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ELARIDO SRL</text:p>
          </table:table-cell>
          <table:table-cell office:value-type="float" office:value="3080290962" table:style-name="ce5">
            <text:p>3080290962</text:p>
          </table:table-cell>
          <table:table-cell office:value-type="float" office:value="1101" table:style-name="ce7">
            <text:p>1101</text:p>
          </table:table-cell>
          <table:table-cell office:value-type="string" table:style-name="ce7">
            <text:p>20/02/2025</text:p>
          </table:table-cell>
          <table:table-cell office:value-type="string" table:style-name="ce5">
            <text:p>Altri servizi</text:p>
          </table:table-cell>
          <table:table-cell office:value-type="float" office:value="35319" table:style-name="ce5">
            <text:p>353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DIL &amp; RIPARA DI LULAJ ELTON</text:p>
          </table:table-cell>
          <table:table-cell office:value-type="float" office:value="3741830123" table:style-name="ce5">
            <text:p>3741830123</text:p>
          </table:table-cell>
          <table:table-cell office:value-type="float" office:value="879" table:style-name="ce7">
            <text:p>87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Altri servizi</text:p>
          </table:table-cell>
          <table:table-cell office:value-type="float" office:value="3660" table:style-name="ce5">
            <text:p>366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GALLERIA ARTE MODERNA E CONT.</text:p>
          </table:table-cell>
          <table:table-cell office:value-type="float" office:value="3137290122" table:style-name="ce5">
            <text:p>3137290122</text:p>
          </table:table-cell>
          <table:table-cell office:value-type="float" office:value="208" table:style-name="ce7">
            <text:p>208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Trasferimenti correnti a organismi interni e/o unita' locali della amministrazione</text:p>
          </table:table-cell>
          <table:table-cell office:value-type="float" office:value="350000" table:style-name="ce5">
            <text:p>3500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38" table:style-name="ce7">
            <text:p>113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3766.98" table:style-name="ce5">
            <text:p>3766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38" table:style-name="ce7">
            <text:p>113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24253.47" table:style-name="ce5">
            <text:p>24253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90" table:style-name="ce7">
            <text:p>290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3766.98" table:style-name="ce5">
            <text:p>3766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90" table:style-name="ce7">
            <text:p>290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27161.41" table:style-name="ce5">
            <text:p>27161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39" table:style-name="ce7">
            <text:p>1839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3766.98" table:style-name="ce5">
            <text:p>3766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39" table:style-name="ce7">
            <text:p>1839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24677.68" table:style-name="ce5">
            <text:p>24677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1" table:style-name="ce7">
            <text:p>41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44.04" table:style-name="ce5">
            <text:p>44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1" table:style-name="ce7">
            <text:p>41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1.9" table:style-name="ce5">
            <text:p>11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1" table:style-name="ce7">
            <text:p>41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7.77" table:style-name="ce5">
            <text:p>27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1" table:style-name="ce7">
            <text:p>41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14.86" table:style-name="ce5">
            <text:p>214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41" table:style-name="ce7">
            <text:p>41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410.85" table:style-name="ce5">
            <text:p>410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ERIODICI SAN PAOLO S.R.L.</text:p>
          </table:table-cell>
          <table:table-cell office:value-type="float" office:value="980500045" table:style-name="ce5">
            <text:p>980500045</text:p>
          </table:table-cell>
          <table:table-cell office:value-type="float" office:value="752" table:style-name="ce7">
            <text:p>752</text:p>
          </table:table-cell>
          <table:table-cell office:value-type="string" table:style-name="ce7">
            <text:p>04/02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92.9" table:style-name="ce5">
            <text:p>92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DEA S.R.L.</text:p>
          </table:table-cell>
          <table:table-cell office:value-type="float" office:value="2641370248" table:style-name="ce5">
            <text:p>2641370248</text:p>
          </table:table-cell>
          <table:table-cell office:value-type="float" office:value="260" table:style-name="ce7">
            <text:p>260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327.77" table:style-name="ce5">
            <text:p>327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SOLE 24 ORE SPA</text:p>
          </table:table-cell>
          <table:table-cell office:value-type="float" office:value="777910159" table:style-name="ce5">
            <text:p>777910159</text:p>
          </table:table-cell>
          <table:table-cell office:value-type="float" office:value="262" table:style-name="ce7">
            <text:p>26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439" table:style-name="ce5">
            <text:p>4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881" table:style-name="ce7">
            <text:p>88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01.43" table:style-name="ce5">
            <text:p>101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881" table:style-name="ce7">
            <text:p>88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128.13999999999999" table:style-name="ce5">
            <text:p>128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881" table:style-name="ce7">
            <text:p>88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96.73" table:style-name="ce5">
            <text:p>296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TERMINAL DISTRIBUZIONE S.R.L.</text:p>
          </table:table-cell>
          <table:table-cell office:value-type="float" office:value="3641340371" table:style-name="ce5">
            <text:p>3641340371</text:p>
          </table:table-cell>
          <table:table-cell office:value-type="float" office:value="881" table:style-name="ce7">
            <text:p>881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552.61" table:style-name="ce5">
            <text:p>552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V SPA HOLDING</text:p>
          </table:table-cell>
          <table:table-cell office:value-type="float" office:value="237060124" table:style-name="ce5">
            <text:p>237060124</text:p>
          </table:table-cell>
          <table:table-cell office:value-type="float" office:value="187" table:style-name="ce7">
            <text:p>187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395" table:style-name="ce5">
            <text:p>3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HIOSCO VERDE S.N.C.</text:p>
          </table:table-cell>
          <table:table-cell office:value-type="float" office:value="3133550123" table:style-name="ce5">
            <text:p>3133550123</text:p>
          </table:table-cell>
          <table:table-cell office:value-type="float" office:value="928" table:style-name="ce7">
            <text:p>928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27.8" table:style-name="ce5">
            <text:p>227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HIOSCO VERDE S.N.C.</text:p>
          </table:table-cell>
          <table:table-cell office:value-type="float" office:value="3133550123" table:style-name="ce5">
            <text:p>3133550123</text:p>
          </table:table-cell>
          <table:table-cell office:value-type="float" office:value="70" table:style-name="ce7">
            <text:p>70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13.5" table:style-name="ce5">
            <text:p>213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HIOSCO VERDE S.N.C.</text:p>
          </table:table-cell>
          <table:table-cell office:value-type="float" office:value="3133550123" table:style-name="ce5">
            <text:p>3133550123</text:p>
          </table:table-cell>
          <table:table-cell office:value-type="float" office:value="1549" table:style-name="ce7">
            <text:p>1549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Giornali, riviste e pubblicazioni</text:p>
          </table:table-cell>
          <table:table-cell office:value-type="float" office:value="215.7" table:style-name="ce5">
            <text:p>215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RTI GRAFICHE CRENNESI S.R.L.</text:p>
          </table:table-cell>
          <table:table-cell office:value-type="float" office:value="186870127" table:style-name="ce5">
            <text:p>186870127</text:p>
          </table:table-cell>
          <table:table-cell office:value-type="float" office:value="1030" table:style-name="ce7">
            <text:p>1030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Altri beni di consumo</text:p>
          </table:table-cell>
          <table:table-cell office:value-type="float" office:value="20.9" table:style-name="ce5">
            <text:p>20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GALLERIA ARTE MODERNA E CONT.</text:p>
          </table:table-cell>
          <table:table-cell office:value-type="float" office:value="3137290122" table:style-name="ce5">
            <text:p>3137290122</text:p>
          </table:table-cell>
          <table:table-cell office:value-type="float" office:value="484" table:style-name="ce7">
            <text:p>484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Altri beni di consumo</text:p>
          </table:table-cell>
          <table:table-cell office:value-type="float" office:value="1022.26" table:style-name="ce5">
            <text:p>1022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ELARIDO SRL</text:p>
          </table:table-cell>
          <table:table-cell office:value-type="float" office:value="3080290962" table:style-name="ce5">
            <text:p>3080290962</text:p>
          </table:table-cell>
          <table:table-cell office:value-type="float" office:value="880" table:style-name="ce7">
            <text:p>880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Altri beni di consumo</text:p>
          </table:table-cell>
          <table:table-cell office:value-type="float" office:value="414.8" table:style-name="ce5">
            <text:p>414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NOTECA DE SALVE DI VITO</text:p>
          </table:table-cell>
          <table:table-cell office:value-type="float" office:value="2271590024" table:style-name="ce5">
            <text:p>2271590024</text:p>
          </table:table-cell>
          <table:table-cell office:value-type="float" office:value="1738" table:style-name="ce7">
            <text:p>1738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Altri beni di consumo</text:p>
          </table:table-cell>
          <table:table-cell office:value-type="float" office:value="2.2799999999999998" table:style-name="ce5">
            <text:p>2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GALLERIA ARTE MODERNA E CONT.</text:p>
          </table:table-cell>
          <table:table-cell office:value-type="float" office:value="3137290122" table:style-name="ce5">
            <text:p>3137290122</text:p>
          </table:table-cell>
          <table:table-cell office:value-type="float" office:value="209" table:style-name="ce7">
            <text:p>209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00000" table:style-name="ce5">
            <text:p>1000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GATTOLERIA DI TONETTI RENATO</text:p>
          </table:table-cell>
          <table:table-cell office:value-type="float" office:value="3645620125" table:style-name="ce5">
            <text:p>3645620125</text:p>
          </table:table-cell>
          <table:table-cell office:value-type="float" office:value="716" table:style-name="ce7">
            <text:p>716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609.45000000000005" table:style-name="ce5">
            <text:p>609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ALCETTA DANIELE</text:p>
          </table:table-cell>
          <table:table-cell office:value-type="float" office:value="1824340127" table:style-name="ce5">
            <text:p>1824340127</text:p>
          </table:table-cell>
          <table:table-cell office:value-type="float" office:value="240" table:style-name="ce7">
            <text:p>240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8" table:style-name="ce5">
            <text:p>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GALLERIA ARTE MODERNA E CONT.</text:p>
          </table:table-cell>
          <table:table-cell office:value-type="float" office:value="3137290122" table:style-name="ce5">
            <text:p>3137290122</text:p>
          </table:table-cell>
          <table:table-cell office:value-type="float" office:value="9" table:style-name="ce7">
            <text:p>9</text:p>
          </table:table-cell>
          <table:table-cell office:value-type="string" table:style-name="ce7">
            <text:p>09/01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24400" table:style-name="ce5">
            <text:p>244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SD ATLETICA GALLARATESE</text:p>
          </table:table-cell>
          <table:table-cell office:value-type="float" office:value="3260210129" table:style-name="ce5">
            <text:p>3260210129</text:p>
          </table:table-cell>
          <table:table-cell office:value-type="float" office:value="467" table:style-name="ce7">
            <text:p>467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500" table:style-name="ce5">
            <text:p>5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OSA SPORT DI PAOLA CAVALLASCA E C. SAS</text:p>
          </table:table-cell>
          <table:table-cell office:value-type="float" office:value="247390123" table:style-name="ce5">
            <text:p>247390123</text:p>
          </table:table-cell>
          <table:table-cell office:value-type="float" office:value="1398" table:style-name="ce7">
            <text:p>139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893.84" table:style-name="ce5">
            <text:p>2893,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OSA SPORT DI PAOLA CAVALLASCA E C. SAS</text:p>
          </table:table-cell>
          <table:table-cell office:value-type="float" office:value="247390123" table:style-name="ce5">
            <text:p>247390123</text:p>
          </table:table-cell>
          <table:table-cell office:value-type="float" office:value="1397" table:style-name="ce7">
            <text:p>139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6100" table:style-name="ce5">
            <text:p>61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IMULA SAS DI GIORGETTI ALBERTO E C.</text:p>
          </table:table-cell>
          <table:table-cell office:value-type="float" office:value="836960153" table:style-name="ce5">
            <text:p>836960153</text:p>
          </table:table-cell>
          <table:table-cell office:value-type="float" office:value="1395" table:style-name="ce7">
            <text:p>1395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4171.38" table:style-name="ce5">
            <text:p>4171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1" table:style-name="ce7">
            <text:p>1841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4060.93" table:style-name="ce5">
            <text:p>4060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92" table:style-name="ce7">
            <text:p>292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1332.93" table:style-name="ce5">
            <text:p>1332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40" table:style-name="ce7">
            <text:p>1140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1332.93" table:style-name="ce5">
            <text:p>1332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STITUTO COMPRENSIVO E. DE AMICIS</text:p>
          </table:table-cell>
          <table:table-cell office:value-type="float" office:value="91055850126" table:style-name="ce5">
            <text:p>91055850126</text:p>
          </table:table-cell>
          <table:table-cell office:value-type="float" office:value="346" table:style-name="ce7">
            <text:p>346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2450.81" table:style-name="ce5">
            <text:p>2450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TALGREEN S.P.A.</text:p>
          </table:table-cell>
          <table:table-cell office:value-type="float" office:value="1640880165" table:style-name="ce5">
            <text:p>1640880165</text:p>
          </table:table-cell>
          <table:table-cell office:value-type="float" office:value="205" table:style-name="ce7">
            <text:p>205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Beni immobili</text:p>
          </table:table-cell>
          <table:table-cell office:value-type="float" office:value="2720.24" table:style-name="ce5">
            <text:p>2720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TALGREEN S.P.A.</text:p>
          </table:table-cell>
          <table:table-cell office:value-type="float" office:value="1640880165" table:style-name="ce5">
            <text:p>1640880165</text:p>
          </table:table-cell>
          <table:table-cell office:value-type="float" office:value="205" table:style-name="ce7">
            <text:p>205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Beni immobili</text:p>
          </table:table-cell>
          <table:table-cell office:value-type="float" office:value="1327.76" table:style-name="ce5">
            <text:p>1327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PORTISSIMO SRL</text:p>
          </table:table-cell>
          <table:table-cell office:value-type="float" office:value="1317370169" table:style-name="ce5">
            <text:p>1317370169</text:p>
          </table:table-cell>
          <table:table-cell office:value-type="float" office:value="496" table:style-name="ce7">
            <text:p>496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Beni immobili</text:p>
          </table:table-cell>
          <table:table-cell office:value-type="float" office:value="4392" table:style-name="ce5">
            <text:p>43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REA.MI SRL</text:p>
          </table:table-cell>
          <table:table-cell office:value-type="float" office:value="8287360963" table:style-name="ce5">
            <text:p>8287360963</text:p>
          </table:table-cell>
          <table:table-cell office:value-type="float" office:value="327" table:style-name="ce7">
            <text:p>327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Beni immobili</text:p>
          </table:table-cell>
          <table:table-cell office:value-type="float" office:value="26.49" table:style-name="ce5">
            <text:p>26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DIL CO.RE.MA DI BORGHI A. &amp; C. S.R.L.</text:p>
          </table:table-cell>
          <table:table-cell office:value-type="float" office:value="1046140156" table:style-name="ce5">
            <text:p>1046140156</text:p>
          </table:table-cell>
          <table:table-cell office:value-type="float" office:value="1789" table:style-name="ce7">
            <text:p>1789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Beni immobili</text:p>
          </table:table-cell>
          <table:table-cell office:value-type="float" office:value="22550" table:style-name="ce5">
            <text:p>225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GLIMA MODICA ARCH.FABIO</text:p>
          </table:table-cell>
          <table:table-cell office:value-type="float" office:value="3888720962" table:style-name="ce5">
            <text:p>3888720962</text:p>
          </table:table-cell>
          <table:table-cell office:value-type="float" office:value="1440" table:style-name="ce7">
            <text:p>144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Beni immobili</text:p>
          </table:table-cell>
          <table:table-cell office:value-type="float" office:value="16520.57" table:style-name="ce5">
            <text:p>16520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+BM-ARCHITETTI ASSOCIATI</text:p>
          </table:table-cell>
          <table:table-cell office:value-type="float" office:value="3415090160" table:style-name="ce5">
            <text:p>3415090160</text:p>
          </table:table-cell>
          <table:table-cell office:value-type="float" office:value="1796" table:style-name="ce7">
            <text:p>1796</text:p>
          </table:table-cell>
          <table:table-cell office:value-type="string" table:style-name="ce7">
            <text:p>02/04/2025</text:p>
          </table:table-cell>
          <table:table-cell office:value-type="string" table:style-name="ce5">
            <text:p>Beni immobili</text:p>
          </table:table-cell>
          <table:table-cell office:value-type="float" office:value="65977.600000000006" table:style-name="ce5">
            <text:p>6597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UNITED CONSULTING S.R.L.</text:p>
          </table:table-cell>
          <table:table-cell office:value-type="float" office:value="9083780966" table:style-name="ce5">
            <text:p>9083780966</text:p>
          </table:table-cell>
          <table:table-cell office:value-type="float" office:value="202" table:style-name="ce7">
            <text:p>202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Beni immobili</text:p>
          </table:table-cell>
          <table:table-cell office:value-type="float" office:value="133232.15" table:style-name="ce5">
            <text:p>133232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KG PROJECT SRL SOCIO UNICO</text:p>
          </table:table-cell>
          <table:table-cell office:value-type="float" office:value="3683351203" table:style-name="ce5">
            <text:p>3683351203</text:p>
          </table:table-cell>
          <table:table-cell office:value-type="float" office:value="1324" table:style-name="ce7">
            <text:p>1324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Beni immobili</text:p>
          </table:table-cell>
          <table:table-cell office:value-type="float" office:value="23119" table:style-name="ce5">
            <text:p>231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A.M. COMPAGNIA ARCIERI MONICA</text:p>
          </table:table-cell>
          <table:table-cell office:value-type="float" office:value="2313110021" table:style-name="ce5">
            <text:p>2313110021</text:p>
          </table:table-cell>
          <table:table-cell office:value-type="float" office:value="1016" table:style-name="ce7">
            <text:p>1016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Trasferimenti correnti a Istituzioni Sociali Private<text:s/></text:p>
          </table:table-cell>
          <table:table-cell office:value-type="float" office:value="1000" table:style-name="ce5">
            <text:p>10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42" table:style-name="ce7">
            <text:p>114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28737.37" table:style-name="ce5">
            <text:p>28737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3" table:style-name="ce7">
            <text:p>1843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3" table:style-name="ce7">
            <text:p>1843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3755.82" table:style-name="ce5">
            <text:p>3755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3" table:style-name="ce7">
            <text:p>1843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28757.82" table:style-name="ce5">
            <text:p>28757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96" table:style-name="ce7">
            <text:p>296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96" table:style-name="ce7">
            <text:p>296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3755.82" table:style-name="ce5">
            <text:p>3755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96" table:style-name="ce7">
            <text:p>296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28741.45" table:style-name="ce5">
            <text:p>28741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42" table:style-name="ce7">
            <text:p>114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823.08" table:style-name="ce5">
            <text:p>823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42" table:style-name="ce7">
            <text:p>114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3755.82" table:style-name="ce5">
            <text:p>3755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036" table:style-name="ce7">
            <text:p>1036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516.5" table:style-name="ce5">
            <text:p>516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RGILIO GHERARDI SRL-IMPRESA EDILE</text:p>
          </table:table-cell>
          <table:table-cell office:value-type="float" office:value="989900162" table:style-name="ce5">
            <text:p>989900162</text:p>
          </table:table-cell>
          <table:table-cell office:value-type="float" office:value="932" table:style-name="ce7">
            <text:p>932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Beni immobili</text:p>
          </table:table-cell>
          <table:table-cell office:value-type="float" office:value="550000" table:style-name="ce5">
            <text:p>5500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SSELLEZETA DI STEFANO ZAMBERLETTI S.N.C</text:p>
          </table:table-cell>
          <table:table-cell office:value-type="float" office:value="2907710129" table:style-name="ce5">
            <text:p>2907710129</text:p>
          </table:table-cell>
          <table:table-cell office:value-type="float" office:value="1809" table:style-name="ce7">
            <text:p>1809</text:p>
          </table:table-cell>
          <table:table-cell office:value-type="string" table:style-name="ce7">
            <text:p>02/04/2025</text:p>
          </table:table-cell>
          <table:table-cell office:value-type="string" table:style-name="ce5">
            <text:p>Beni immobili</text:p>
          </table:table-cell>
          <table:table-cell office:value-type="float" office:value="8658.89" table:style-name="ce5">
            <text:p>8658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SSELLEZETA DI STEFANO ZAMBERLETTI S.N.C</text:p>
          </table:table-cell>
          <table:table-cell office:value-type="float" office:value="2907710129" table:style-name="ce5">
            <text:p>2907710129</text:p>
          </table:table-cell>
          <table:table-cell office:value-type="float" office:value="918" table:style-name="ce7">
            <text:p>91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Beni immobili</text:p>
          </table:table-cell>
          <table:table-cell office:value-type="float" office:value="11003.87" table:style-name="ce5">
            <text:p>11003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GLIMA MODICA ARCH.FABIO</text:p>
          </table:table-cell>
          <table:table-cell office:value-type="float" office:value="3888720962" table:style-name="ce5">
            <text:p>3888720962</text:p>
          </table:table-cell>
          <table:table-cell office:value-type="float" office:value="1585" table:style-name="ce7">
            <text:p>158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Beni immobili</text:p>
          </table:table-cell>
          <table:table-cell office:value-type="float" office:value="42157.47" table:style-name="ce5">
            <text:p>42157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FE S.R.L.</text:p>
          </table:table-cell>
          <table:table-cell office:value-type="float" office:value="5123890963" table:style-name="ce5">
            <text:p>5123890963</text:p>
          </table:table-cell>
          <table:table-cell office:value-type="float" office:value="190" table:style-name="ce7">
            <text:p>190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Beni immobili</text:p>
          </table:table-cell>
          <table:table-cell office:value-type="float" office:value="11956" table:style-name="ce5">
            <text:p>119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SSELLEZETA DI STEFANO ZAMBERLETTI S.N.C</text:p>
          </table:table-cell>
          <table:table-cell office:value-type="float" office:value="2907710129" table:style-name="ce5">
            <text:p>2907710129</text:p>
          </table:table-cell>
          <table:table-cell office:value-type="float" office:value="917" table:style-name="ce7">
            <text:p>917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Beni immobili</text:p>
          </table:table-cell>
          <table:table-cell office:value-type="float" office:value="7084.16" table:style-name="ce5">
            <text:p>7084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SSELLEZETA DI STEFANO ZAMBERLETTI S.N.C</text:p>
          </table:table-cell>
          <table:table-cell office:value-type="float" office:value="2907710129" table:style-name="ce5">
            <text:p>2907710129</text:p>
          </table:table-cell>
          <table:table-cell office:value-type="float" office:value="1810" table:style-name="ce7">
            <text:p>1810</text:p>
          </table:table-cell>
          <table:table-cell office:value-type="string" table:style-name="ce7">
            <text:p>02/04/2025</text:p>
          </table:table-cell>
          <table:table-cell office:value-type="string" table:style-name="ce5">
            <text:p>Beni immobili</text:p>
          </table:table-cell>
          <table:table-cell office:value-type="float" office:value="39979.769999999997" table:style-name="ce5">
            <text:p>39979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EMME LINEA AMBIENTE SRL</text:p>
          </table:table-cell>
          <table:table-cell office:value-type="float" office:value="6483450968" table:style-name="ce5">
            <text:p>6483450968</text:p>
          </table:table-cell>
          <table:table-cell office:value-type="float" office:value="945" table:style-name="ce7">
            <text:p>945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464141.28" table:style-name="ce5">
            <text:p>464141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EMME LINEA AMBIENTE SRL</text:p>
          </table:table-cell>
          <table:table-cell office:value-type="float" office:value="6483450968" table:style-name="ce5">
            <text:p>6483450968</text:p>
          </table:table-cell>
          <table:table-cell office:value-type="float" office:value="1942" table:style-name="ce7">
            <text:p>1942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4829" table:style-name="ce5">
            <text:p>48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EMME LINEA AMBIENTE SRL</text:p>
          </table:table-cell>
          <table:table-cell office:value-type="float" office:value="6483450968" table:style-name="ce5">
            <text:p>6483450968</text:p>
          </table:table-cell>
          <table:table-cell office:value-type="float" office:value="946" table:style-name="ce7">
            <text:p>946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184573.15" table:style-name="ce5">
            <text:p>184573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EMME LINEA AMBIENTE SRL</text:p>
          </table:table-cell>
          <table:table-cell office:value-type="float" office:value="6483450968" table:style-name="ce5">
            <text:p>6483450968</text:p>
          </table:table-cell>
          <table:table-cell office:value-type="float" office:value="1797" table:style-name="ce7">
            <text:p>1797</text:p>
          </table:table-cell>
          <table:table-cell office:value-type="string" table:style-name="ce7">
            <text:p>02/04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662815.35" table:style-name="ce5">
            <text:p>662815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EMME LINEA AMBIENTE SRL</text:p>
          </table:table-cell>
          <table:table-cell office:value-type="float" office:value="6483450968" table:style-name="ce5">
            <text:p>6483450968</text:p>
          </table:table-cell>
          <table:table-cell office:value-type="float" office:value="1325" table:style-name="ce7">
            <text:p>1325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662815.35" table:style-name="ce5">
            <text:p>662815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CILVILLE S.R.L.</text:p>
          </table:table-cell>
          <table:table-cell office:value-type="float" office:value="4978390872" table:style-name="ce5">
            <text:p>4978390872</text:p>
          </table:table-cell>
          <table:table-cell office:value-type="float" office:value="200" table:style-name="ce7">
            <text:p>200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Altri servizi</text:p>
          </table:table-cell>
          <table:table-cell office:value-type="float" office:value="95989.15" table:style-name="ce5">
            <text:p>95989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RANCA ELISABETTA-(AGROECOSTUDIO)</text:p>
          </table:table-cell>
          <table:table-cell office:value-type="float" office:value="11756890155" table:style-name="ce5">
            <text:p>11756890155</text:p>
          </table:table-cell>
          <table:table-cell office:value-type="float" office:value="491" table:style-name="ce7">
            <text:p>491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Altri servizi</text:p>
          </table:table-cell>
          <table:table-cell office:value-type="float" office:value="8665.2000000000007" table:style-name="ce5">
            <text:p>8665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CILVILLE S.R.L.</text:p>
          </table:table-cell>
          <table:table-cell office:value-type="float" office:value="4978390872" table:style-name="ce5">
            <text:p>4978390872</text:p>
          </table:table-cell>
          <table:table-cell office:value-type="float" office:value="1586" table:style-name="ce7">
            <text:p>158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servizi</text:p>
          </table:table-cell>
          <table:table-cell office:value-type="float" office:value="322607.09000000003" table:style-name="ce5">
            <text:p>322607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.LLI RE <text:s/>DI RE MARIO &amp; CARLO SAS</text:p>
          </table:table-cell>
          <table:table-cell office:value-type="float" office:value="1383390125" table:style-name="ce5">
            <text:p>1383390125</text:p>
          </table:table-cell>
          <table:table-cell office:value-type="float" office:value="1803" table:style-name="ce7">
            <text:p>1803</text:p>
          </table:table-cell>
          <table:table-cell office:value-type="string" table:style-name="ce7">
            <text:p>02/04/2025</text:p>
          </table:table-cell>
          <table:table-cell office:value-type="string" table:style-name="ce5">
            <text:p>Altri servizi</text:p>
          </table:table-cell>
          <table:table-cell office:value-type="float" office:value="37188.050000000003" table:style-name="ce5">
            <text:p>37188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NSORZIO PARCO LOMBARDO VALLE TICINO</text:p>
          </table:table-cell>
          <table:table-cell office:value-type="float" office:value="8914300150" table:style-name="ce5">
            <text:p>8914300150</text:p>
          </table:table-cell>
          <table:table-cell office:value-type="float" office:value="888" table:style-name="ce7">
            <text:p>888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96748.2" table:style-name="ce5">
            <text:p>96748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NSORZIO PARCO LOMBARDO VALLE TICINO</text:p>
          </table:table-cell>
          <table:table-cell office:value-type="float" office:value="8914300150" table:style-name="ce5">
            <text:p>8914300150</text:p>
          </table:table-cell>
          <table:table-cell office:value-type="float" office:value="889" table:style-name="ce7">
            <text:p>889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Trasferimenti correnti a Amministrazioni Locali</text:p>
          </table:table-cell>
          <table:table-cell office:value-type="float" office:value="8251.7999999999993" table:style-name="ce5">
            <text:p>8251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RCHINI PIANTE SRL-SOC.CON SOCIO UNICO</text:p>
          </table:table-cell>
          <table:table-cell office:value-type="float" office:value="1986140125" table:style-name="ce5">
            <text:p>1986140125</text:p>
          </table:table-cell>
          <table:table-cell office:value-type="float" office:value="1778" table:style-name="ce7">
            <text:p>1778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Beni immobili</text:p>
          </table:table-cell>
          <table:table-cell office:value-type="float" office:value="109435.85" table:style-name="ce5">
            <text:p>109435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GIENICA CASSANESE SERVIZI AMBIENTALI</text:p>
          </table:table-cell>
          <table:table-cell office:value-type="float" office:value="2006990127" table:style-name="ce5">
            <text:p>2006990127</text:p>
          </table:table-cell>
          <table:table-cell office:value-type="float" office:value="493" table:style-name="ce7">
            <text:p>493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Beni immobili</text:p>
          </table:table-cell>
          <table:table-cell office:value-type="float" office:value="15344.92" table:style-name="ce5">
            <text:p>15344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SERTEC S.R.L.</text:p>
          </table:table-cell>
          <table:table-cell office:value-type="float" office:value="2637870995" table:style-name="ce5">
            <text:p>2637870995</text:p>
          </table:table-cell>
          <table:table-cell office:value-type="float" office:value="1306" table:style-name="ce7">
            <text:p>1306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Prestazioni professionali e specialistiche</text:p>
          </table:table-cell>
          <table:table-cell office:value-type="float" office:value="11920.03" table:style-name="ce5">
            <text:p>11920,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2279540120" table:style-name="ce5">
            <text:p>2279540120</text:p>
          </table:table-cell>
          <table:table-cell office:value-type="float" office:value="383" table:style-name="ce7">
            <text:p>383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00" table:style-name="ce5">
            <text:p>1200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SALUCCI SRL</text:p>
          </table:table-cell>
          <table:table-cell office:value-type="float" office:value="2665250128" table:style-name="ce5">
            <text:p>2665250128</text:p>
          </table:table-cell>
          <table:table-cell office:value-type="float" office:value="356" table:style-name="ce7">
            <text:p>356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Beni immobili</text:p>
          </table:table-cell>
          <table:table-cell office:value-type="float" office:value="30289.01" table:style-name="ce5">
            <text:p>30289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FA S.R.L.</text:p>
          </table:table-cell>
          <table:table-cell office:value-type="float" office:value="3481930125" table:style-name="ce5">
            <text:p>3481930125</text:p>
          </table:table-cell>
          <table:table-cell office:value-type="float" office:value="169" table:style-name="ce7">
            <text:p>169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Beni immobili</text:p>
          </table:table-cell>
          <table:table-cell office:value-type="float" office:value="924" table:style-name="ce5">
            <text:p>9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ORDIN SRL</text:p>
          </table:table-cell>
          <table:table-cell office:value-type="float" office:value="840420129" table:style-name="ce5">
            <text:p>840420129</text:p>
          </table:table-cell>
          <table:table-cell office:value-type="float" office:value="1458" table:style-name="ce7">
            <text:p>1458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Beni immobili</text:p>
          </table:table-cell>
          <table:table-cell office:value-type="float" office:value="183000" table:style-name="ce5">
            <text:p>1830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ORD MILANO CONSULT S.R.L.</text:p>
          </table:table-cell>
          <table:table-cell office:value-type="float" office:value="1687110120" table:style-name="ce5">
            <text:p>1687110120</text:p>
          </table:table-cell>
          <table:table-cell office:value-type="float" office:value="1459" table:style-name="ce7">
            <text:p>1459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Beni immobili</text:p>
          </table:table-cell>
          <table:table-cell office:value-type="float" office:value="5716.9" table:style-name="ce5">
            <text:p>5716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UN ING S.R.L.</text:p>
          </table:table-cell>
          <table:table-cell office:value-type="float" office:value="3103820928" table:style-name="ce5">
            <text:p>3103820928</text:p>
          </table:table-cell>
          <table:table-cell office:value-type="float" office:value="106" table:style-name="ce7">
            <text:p>106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Beni immobili</text:p>
          </table:table-cell>
          <table:table-cell office:value-type="float" office:value="5978" table:style-name="ce5">
            <text:p>59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GARELLA LUIGI DI SGARELLA SIMONE E C. S</text:p>
          </table:table-cell>
          <table:table-cell office:value-type="float" office:value="13130125" table:style-name="ce5">
            <text:p>13130125</text:p>
          </table:table-cell>
          <table:table-cell office:value-type="float" office:value="960" table:style-name="ce7">
            <text:p>960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243.18" table:style-name="ce5">
            <text:p>1243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LENGHI DIVISE S.N.C.</text:p>
          </table:table-cell>
          <table:table-cell office:value-type="float" office:value="842450124" table:style-name="ce5">
            <text:p>842450124</text:p>
          </table:table-cell>
          <table:table-cell office:value-type="float" office:value="318" table:style-name="ce7">
            <text:p>318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2255.1" table:style-name="ce5">
            <text:p>2255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NUTAN ITALIA SPA</text:p>
          </table:table-cell>
          <table:table-cell office:value-type="float" office:value="2097170969" table:style-name="ce5">
            <text:p>2097170969</text:p>
          </table:table-cell>
          <table:table-cell office:value-type="float" office:value="1010" table:style-name="ce7">
            <text:p>1010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Altri servizi</text:p>
          </table:table-cell>
          <table:table-cell office:value-type="float" office:value="979.22" table:style-name="ce5">
            <text:p>979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94" table:style-name="ce7">
            <text:p>294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Altri servizi</text:p>
          </table:table-cell>
          <table:table-cell office:value-type="float" office:value="9150.7900000000009" table:style-name="ce5">
            <text:p>9150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UTORIPARAZIONI DARIO</text:p>
          </table:table-cell>
          <table:table-cell office:value-type="float" office:value="718590128" table:style-name="ce5">
            <text:p>718590128</text:p>
          </table:table-cell>
          <table:table-cell office:value-type="float" office:value="1920" table:style-name="ce7">
            <text:p>1920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Altri servizi</text:p>
          </table:table-cell>
          <table:table-cell office:value-type="float" office:value="3.3" table:style-name="ce5">
            <text:p>3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41" table:style-name="ce7">
            <text:p>1141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16144.26" table:style-name="ce5">
            <text:p>16144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93" table:style-name="ce7">
            <text:p>293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16215.88" table:style-name="ce5">
            <text:p>16215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2" table:style-name="ce7">
            <text:p>1842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15992.81" table:style-name="ce5">
            <text:p>15992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COTRAFFIC SRL</text:p>
          </table:table-cell>
          <table:table-cell office:value-type="float" office:value="1779010204" table:style-name="ce5">
            <text:p>1779010204</text:p>
          </table:table-cell>
          <table:table-cell office:value-type="float" office:value="935" table:style-name="ce7">
            <text:p>935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i beni di consumo</text:p>
          </table:table-cell>
          <table:table-cell office:value-type="float" office:value="29730.49" table:style-name="ce5">
            <text:p>29730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BESTAR SRL</text:p>
          </table:table-cell>
          <table:table-cell office:value-type="float" office:value="1917530162" table:style-name="ce5">
            <text:p>1917530162</text:p>
          </table:table-cell>
          <table:table-cell office:value-type="float" office:value="1546" table:style-name="ce7">
            <text:p>154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beni di consumo</text:p>
          </table:table-cell>
          <table:table-cell office:value-type="float" office:value="20416.04" table:style-name="ce5">
            <text:p>20416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TLANTIC 1 S.R.L</text:p>
          </table:table-cell>
          <table:table-cell office:value-type="float" office:value="4809040274" table:style-name="ce5">
            <text:p>4809040274</text:p>
          </table:table-cell>
          <table:table-cell office:value-type="float" office:value="233" table:style-name="ce7">
            <text:p>233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Utenze e canoni</text:p>
          </table:table-cell>
          <table:table-cell office:value-type="float" office:value="94492.25" table:style-name="ce5">
            <text:p>94492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TLANTIC 1 S.R.L</text:p>
          </table:table-cell>
          <table:table-cell office:value-type="float" office:value="4809040274" table:style-name="ce5">
            <text:p>4809040274</text:p>
          </table:table-cell>
          <table:table-cell office:value-type="float" office:value="234" table:style-name="ce7">
            <text:p>234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Utenze e canoni</text:p>
          </table:table-cell>
          <table:table-cell office:value-type="float" office:value="87339.82" table:style-name="ce5">
            <text:p>87339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FEIN SPA</text:p>
          </table:table-cell>
          <table:table-cell office:value-type="float" office:value="11940290015" table:style-name="ce5">
            <text:p>11940290015</text:p>
          </table:table-cell>
          <table:table-cell office:value-type="float" office:value="227" table:style-name="ce7">
            <text:p>227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12542.62" table:style-name="ce5">
            <text:p>12542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TLANTIC 1 S.R.L</text:p>
          </table:table-cell>
          <table:table-cell office:value-type="float" office:value="4809040274" table:style-name="ce5">
            <text:p>4809040274</text:p>
          </table:table-cell>
          <table:table-cell office:value-type="float" office:value="228" table:style-name="ce7">
            <text:p>228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Utenze e canoni</text:p>
          </table:table-cell>
          <table:table-cell office:value-type="float" office:value="1025.8699999999999" table:style-name="ce5">
            <text:p>1025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FEIN SPA</text:p>
          </table:table-cell>
          <table:table-cell office:value-type="float" office:value="11940290015" table:style-name="ce5">
            <text:p>11940290015</text:p>
          </table:table-cell>
          <table:table-cell office:value-type="float" office:value="226" table:style-name="ce7">
            <text:p>226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Utenze e canoni</text:p>
          </table:table-cell>
          <table:table-cell office:value-type="float" office:value="244.01" table:style-name="ce5">
            <text:p>244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TLANTIC 1 S.R.L</text:p>
          </table:table-cell>
          <table:table-cell office:value-type="float" office:value="4809040274" table:style-name="ce5">
            <text:p>4809040274</text:p>
          </table:table-cell>
          <table:table-cell office:value-type="float" office:value="229" table:style-name="ce7">
            <text:p>229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Utenze e canoni</text:p>
          </table:table-cell>
          <table:table-cell office:value-type="float" office:value="3605.12" table:style-name="ce5">
            <text:p>3605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TLANTIC 1 S.R.L</text:p>
          </table:table-cell>
          <table:table-cell office:value-type="float" office:value="4809040274" table:style-name="ce5">
            <text:p>4809040274</text:p>
          </table:table-cell>
          <table:table-cell office:value-type="float" office:value="230" table:style-name="ce7">
            <text:p>230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Utenze e canoni</text:p>
          </table:table-cell>
          <table:table-cell office:value-type="float" office:value="55160.73" table:style-name="ce5">
            <text:p>55160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IOTEAM SANIFICAZIONI AMBIENTALI SRL</text:p>
          </table:table-cell>
          <table:table-cell office:value-type="float" office:value="12696740963" table:style-name="ce5">
            <text:p>12696740963</text:p>
          </table:table-cell>
          <table:table-cell office:value-type="float" office:value="332" table:style-name="ce7">
            <text:p>332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309.06" table:style-name="ce5">
            <text:p>1309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-BIT</text:p>
          </table:table-cell>
          <table:table-cell office:value-type="float" office:value="727070120" table:style-name="ce5">
            <text:p>727070120</text:p>
          </table:table-cell>
          <table:table-cell office:value-type="float" office:value="954" table:style-name="ce7">
            <text:p>954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81.54" table:style-name="ce5">
            <text:p>181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-BIT</text:p>
          </table:table-cell>
          <table:table-cell office:value-type="float" office:value="727070120" table:style-name="ce5">
            <text:p>727070120</text:p>
          </table:table-cell>
          <table:table-cell office:value-type="float" office:value="91" table:style-name="ce7">
            <text:p>91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163.97" table:style-name="ce5">
            <text:p>163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-BIT</text:p>
          </table:table-cell>
          <table:table-cell office:value-type="float" office:value="727070120" table:style-name="ce5">
            <text:p>727070120</text:p>
          </table:table-cell>
          <table:table-cell office:value-type="float" office:value="1589" table:style-name="ce7">
            <text:p>1589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22.53" table:style-name="ce5">
            <text:p>222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TLANTIC 1 S.R.L</text:p>
          </table:table-cell>
          <table:table-cell office:value-type="float" office:value="4809040274" table:style-name="ce5">
            <text:p>4809040274</text:p>
          </table:table-cell>
          <table:table-cell office:value-type="float" office:value="1587" table:style-name="ce7">
            <text:p>158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5692.23" table:style-name="ce5">
            <text:p>5692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.LLI RE <text:s/>DI RE MARIO &amp; CARLO SAS</text:p>
          </table:table-cell>
          <table:table-cell office:value-type="float" office:value="1383390125" table:style-name="ce5">
            <text:p>1383390125</text:p>
          </table:table-cell>
          <table:table-cell office:value-type="float" office:value="1801" table:style-name="ce7">
            <text:p>1801</text:p>
          </table:table-cell>
          <table:table-cell office:value-type="string" table:style-name="ce7">
            <text:p>02/04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35188.07" table:style-name="ce5">
            <text:p>35188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.LLI RE <text:s/>DI RE MARIO &amp; CARLO SAS</text:p>
          </table:table-cell>
          <table:table-cell office:value-type="float" office:value="1383390125" table:style-name="ce5">
            <text:p>1383390125</text:p>
          </table:table-cell>
          <table:table-cell office:value-type="float" office:value="1802" table:style-name="ce7">
            <text:p>1802</text:p>
          </table:table-cell>
          <table:table-cell office:value-type="string" table:style-name="ce7">
            <text:p>02/04/2025</text:p>
          </table:table-cell>
          <table:table-cell office:value-type="string" table:style-name="ce5">
            <text:p>Manutenzione ordinaria e riparazioni</text:p>
          </table:table-cell>
          <table:table-cell office:value-type="float" office:value="26500" table:style-name="ce5">
            <text:p>265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SALUCCI SRL</text:p>
          </table:table-cell>
          <table:table-cell office:value-type="float" office:value="2665250128" table:style-name="ce5">
            <text:p>2665250128</text:p>
          </table:table-cell>
          <table:table-cell office:value-type="float" office:value="355" table:style-name="ce7">
            <text:p>355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Beni immobili</text:p>
          </table:table-cell>
          <table:table-cell office:value-type="float" office:value="23238.49" table:style-name="ce5">
            <text:p>23238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INOLI FERRAMENTA DI MINOLI ALESSANDRA &amp;</text:p>
          </table:table-cell>
          <table:table-cell office:value-type="float" office:value="213430127" table:style-name="ce5">
            <text:p>213430127</text:p>
          </table:table-cell>
          <table:table-cell office:value-type="float" office:value="1475" table:style-name="ce7">
            <text:p>1475</text:p>
          </table:table-cell>
          <table:table-cell office:value-type="string" table:style-name="ce7">
            <text:p>06/03/2025</text:p>
          </table:table-cell>
          <table:table-cell office:value-type="string" table:style-name="ce5">
            <text:p>Altri beni di consumo</text:p>
          </table:table-cell>
          <table:table-cell office:value-type="float" office:value="69.989999999999995" table:style-name="ce5">
            <text:p>69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ROINI &amp; PAVAN S.N.C.</text:p>
          </table:table-cell>
          <table:table-cell office:value-type="float" office:value="2257240024" table:style-name="ce5">
            <text:p>2257240024</text:p>
          </table:table-cell>
          <table:table-cell office:value-type="float" office:value="1345" table:style-name="ce7">
            <text:p>1345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beni di consumo</text:p>
          </table:table-cell>
          <table:table-cell office:value-type="float" office:value="1232.2" table:style-name="ce5">
            <text:p>1232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LC S.P.A.</text:p>
          </table:table-cell>
          <table:table-cell office:value-type="float" office:value="163160195" table:style-name="ce5">
            <text:p>163160195</text:p>
          </table:table-cell>
          <table:table-cell office:value-type="float" office:value="265" table:style-name="ce7">
            <text:p>265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79.16" table:style-name="ce5">
            <text:p>479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RDANO AL CAMPO</text:p>
          </table:table-cell>
          <table:table-cell office:value-type="float" office:value="221730120" table:style-name="ce5">
            <text:p>221730120</text:p>
          </table:table-cell>
          <table:table-cell office:value-type="float" office:value="1099" table:style-name="ce7">
            <text:p>1099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93.58" table:style-name="ce5">
            <text:p>293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RDANO AL CAMPO</text:p>
          </table:table-cell>
          <table:table-cell office:value-type="float" office:value="221730120" table:style-name="ce5">
            <text:p>221730120</text:p>
          </table:table-cell>
          <table:table-cell office:value-type="float" office:value="1099" table:style-name="ce7">
            <text:p>1099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56.57000000000005" table:style-name="ce5">
            <text:p>556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AOBAB COOP.SOCIALE</text:p>
          </table:table-cell>
          <table:table-cell office:value-type="float" office:value="2840030122" table:style-name="ce5">
            <text:p>2840030122</text:p>
          </table:table-cell>
          <table:table-cell office:value-type="float" office:value="409" table:style-name="ce7">
            <text:p>40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41.75" table:style-name="ce5">
            <text:p>141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ICCOLO PRINCIPE-COOP.SOCIALE ONLUS</text:p>
          </table:table-cell>
          <table:table-cell office:value-type="float" office:value="2665290124" table:style-name="ce5">
            <text:p>2665290124</text:p>
          </table:table-cell>
          <table:table-cell office:value-type="float" office:value="415" table:style-name="ce7">
            <text:p>415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36" table:style-name="ce5">
            <text:p>3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OGETTO POLLICINO ONLUS-SOC.COOP.SOC.</text:p>
          </table:table-cell>
          <table:table-cell office:value-type="float" office:value="3008550125" table:style-name="ce5">
            <text:p>3008550125</text:p>
          </table:table-cell>
          <table:table-cell office:value-type="float" office:value="419" table:style-name="ce7">
            <text:p>419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262.5" table:style-name="ce5">
            <text:p>3262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ATURART COOPERATIVA SOCIALE A R.L.</text:p>
          </table:table-cell>
          <table:table-cell office:value-type="float" office:value="2324720123" table:style-name="ce5">
            <text:p>2324720123</text:p>
          </table:table-cell>
          <table:table-cell office:value-type="float" office:value="56" table:style-name="ce7">
            <text:p>56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275.45" table:style-name="ce5">
            <text:p>7275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'IMPRONTA - COOP.SOCIALE ONLUS</text:p>
          </table:table-cell>
          <table:table-cell office:value-type="float" office:value="2724500125" table:style-name="ce5">
            <text:p>2724500125</text:p>
          </table:table-cell>
          <table:table-cell office:value-type="float" office:value="57" table:style-name="ce7">
            <text:p>57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57.5" table:style-name="ce5">
            <text:p>157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BANDA COOP.SOCIALE ARL ONLUS</text:p>
          </table:table-cell>
          <table:table-cell office:value-type="float" office:value="2681900128" table:style-name="ce5">
            <text:p>2681900128</text:p>
          </table:table-cell>
          <table:table-cell office:value-type="float" office:value="158" table:style-name="ce7">
            <text:p>15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60.70000000000005" table:style-name="ce5">
            <text:p>560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BANDA COOP.SOCIALE ARL ONLUS</text:p>
          </table:table-cell>
          <table:table-cell office:value-type="float" office:value="2681900128" table:style-name="ce5">
            <text:p>2681900128</text:p>
          </table:table-cell>
          <table:table-cell office:value-type="float" office:value="158" table:style-name="ce7">
            <text:p>15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438.1" table:style-name="ce5">
            <text:p>2438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BANDA COOP.SOCIALE ARL ONLUS</text:p>
          </table:table-cell>
          <table:table-cell office:value-type="float" office:value="2681900128" table:style-name="ce5">
            <text:p>2681900128</text:p>
          </table:table-cell>
          <table:table-cell office:value-type="float" office:value="158" table:style-name="ce7">
            <text:p>15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031.48" table:style-name="ce5">
            <text:p>4031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FERNO</text:p>
          </table:table-cell>
          <table:table-cell office:value-type="float" office:value="237790126" table:style-name="ce5">
            <text:p>237790126</text:p>
          </table:table-cell>
          <table:table-cell office:value-type="float" office:value="921" table:style-name="ce7">
            <text:p>921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00" table:style-name="ce5">
            <text:p>12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'IMPRONTA - COOP.SOCIALE ONLUS</text:p>
          </table:table-cell>
          <table:table-cell office:value-type="float" office:value="2724500125" table:style-name="ce5">
            <text:p>2724500125</text:p>
          </table:table-cell>
          <table:table-cell office:value-type="float" office:value="1413" table:style-name="ce7">
            <text:p>1413</text:p>
          </table:table-cell>
          <table:table-cell office:value-type="string" table:style-name="ce7">
            <text:p>28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57.5" table:style-name="ce5">
            <text:p>157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OGETTO POLLICINO ONLUS-SOC.COOP.SOC.</text:p>
          </table:table-cell>
          <table:table-cell office:value-type="float" office:value="3008550125" table:style-name="ce5">
            <text:p>3008550125</text:p>
          </table:table-cell>
          <table:table-cell office:value-type="float" office:value="1414" table:style-name="ce7">
            <text:p>1414</text:p>
          </table:table-cell>
          <table:table-cell office:value-type="string" table:style-name="ce7">
            <text:p>28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457.5" table:style-name="ce5">
            <text:p>3457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.S.C.I.-AZIENDA SOCIALE COMUNI INSIEME</text:p>
          </table:table-cell>
          <table:table-cell office:value-type="float" office:value="2886940135" table:style-name="ce5">
            <text:p>2886940135</text:p>
          </table:table-cell>
          <table:table-cell office:value-type="float" office:value="1429" table:style-name="ce7">
            <text:p>1429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86.5" table:style-name="ce5">
            <text:p>786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ZIENDA SPECIALE CONSORTILE MEDIO OLONA<text:s/></text:p>
          </table:table-cell>
          <table:table-cell office:value-type="float" office:value="3161080126" table:style-name="ce5">
            <text:p>3161080126</text:p>
          </table:table-cell>
          <table:table-cell office:value-type="float" office:value="1431" table:style-name="ce7">
            <text:p>1431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4" table:style-name="ce5">
            <text:p>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BANDA COOP.SOCIALE ARL ONLUS</text:p>
          </table:table-cell>
          <table:table-cell office:value-type="float" office:value="2681900128" table:style-name="ce5">
            <text:p>2681900128</text:p>
          </table:table-cell>
          <table:table-cell office:value-type="float" office:value="1579" table:style-name="ce7">
            <text:p>1579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10.48" table:style-name="ce5">
            <text:p>1310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ENTRO DI TERAPIA DELL'ADOLESCENZA-ONLUS</text:p>
          </table:table-cell>
          <table:table-cell office:value-type="float" office:value="10849790158" table:style-name="ce5">
            <text:p>10849790158</text:p>
          </table:table-cell>
          <table:table-cell office:value-type="float" office:value="1039" table:style-name="ce7">
            <text:p>1039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5141.95" table:style-name="ce5">
            <text:p>15141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ISE COOPERATIVA SCARL</text:p>
          </table:table-cell>
          <table:table-cell office:value-type="float" office:value="13102160150" table:style-name="ce5">
            <text:p>13102160150</text:p>
          </table:table-cell>
          <table:table-cell office:value-type="float" office:value="361" table:style-name="ce7">
            <text:p>361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743.25" table:style-name="ce5">
            <text:p>3743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SSOCIAZIONE SICHEM ONLUS</text:p>
          </table:table-cell>
          <table:table-cell office:value-type="float" office:value="90023240121" table:style-name="ce5">
            <text:p>90023240121</text:p>
          </table:table-cell>
          <table:table-cell office:value-type="float" office:value="362" table:style-name="ce7">
            <text:p>362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ICCOLO PRINCIPE-COOP.SOCIALE ONLUS</text:p>
          </table:table-cell>
          <table:table-cell office:value-type="float" office:value="2665290124" table:style-name="ce5">
            <text:p>2665290124</text:p>
          </table:table-cell>
          <table:table-cell office:value-type="float" office:value="370" table:style-name="ce7">
            <text:p>37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654.6499999999996" table:style-name="ce5">
            <text:p>4654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N LUIGI SOCIETA' COOPERATIVA SOCIALE</text:p>
          </table:table-cell>
          <table:table-cell office:value-type="float" office:value="3093210122" table:style-name="ce5">
            <text:p>3093210122</text:p>
          </table:table-cell>
          <table:table-cell office:value-type="float" office:value="372" table:style-name="ce7">
            <text:p>372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161" table:style-name="ce5">
            <text:p>71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ESTER COOPERATIVA SOCIALE</text:p>
          </table:table-cell>
          <table:table-cell office:value-type="float" office:value="3338410123" table:style-name="ce5">
            <text:p>3338410123</text:p>
          </table:table-cell>
          <table:table-cell office:value-type="float" office:value="374" table:style-name="ce7">
            <text:p>374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2.5" table:style-name="ce5">
            <text:p>52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ISE COOPERATIVA SCARL</text:p>
          </table:table-cell>
          <table:table-cell office:value-type="float" office:value="13102160150" table:style-name="ce5">
            <text:p>13102160150</text:p>
          </table:table-cell>
          <table:table-cell office:value-type="float" office:value="1353" table:style-name="ce7">
            <text:p>135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906" table:style-name="ce5">
            <text:p>39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SSITY ITALY S.P.A.</text:p>
          </table:table-cell>
          <table:table-cell office:value-type="float" office:value="3318780966" table:style-name="ce5">
            <text:p>3318780966</text:p>
          </table:table-cell>
          <table:table-cell office:value-type="float" office:value="1042" table:style-name="ce7">
            <text:p>1042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93.76" table:style-name="ce5">
            <text:p>793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808" table:style-name="ce7">
            <text:p>808</text:p>
          </table:table-cell>
          <table:table-cell office:value-type="string" table:style-name="ce7">
            <text:p>05/02/2025</text:p>
          </table:table-cell>
          <table:table-cell office:value-type="string" table:style-name="ce5">
            <text:p>Altri servizi</text:p>
          </table:table-cell>
          <table:table-cell office:value-type="float" office:value="640867.69999999995" table:style-name="ce5">
            <text:p>640867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LC S.P.A.</text:p>
          </table:table-cell>
          <table:table-cell office:value-type="float" office:value="163160195" table:style-name="ce5">
            <text:p>163160195</text:p>
          </table:table-cell>
          <table:table-cell office:value-type="float" office:value="265" table:style-name="ce7">
            <text:p>265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52.82000000000005" table:style-name="ce5">
            <text:p>552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LC S.P.A.</text:p>
          </table:table-cell>
          <table:table-cell office:value-type="float" office:value="163160195" table:style-name="ce5">
            <text:p>163160195</text:p>
          </table:table-cell>
          <table:table-cell office:value-type="float" office:value="265" table:style-name="ce7">
            <text:p>265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85.29" table:style-name="ce5">
            <text:p>585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LC S.P.A.</text:p>
          </table:table-cell>
          <table:table-cell office:value-type="float" office:value="163160195" table:style-name="ce5">
            <text:p>163160195</text:p>
          </table:table-cell>
          <table:table-cell office:value-type="float" office:value="1061" table:style-name="ce7">
            <text:p>1061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17.61" table:style-name="ce5">
            <text:p>117,6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LC S.P.A.</text:p>
          </table:table-cell>
          <table:table-cell office:value-type="float" office:value="163160195" table:style-name="ce5">
            <text:p>163160195</text:p>
          </table:table-cell>
          <table:table-cell office:value-type="float" office:value="1061" table:style-name="ce7">
            <text:p>1061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48.67" table:style-name="ce5">
            <text:p>448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LC S.P.A.</text:p>
          </table:table-cell>
          <table:table-cell office:value-type="float" office:value="163160195" table:style-name="ce5">
            <text:p>163160195</text:p>
          </table:table-cell>
          <table:table-cell office:value-type="float" office:value="1061" table:style-name="ce7">
            <text:p>1061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31.04" table:style-name="ce5">
            <text:p>531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ILC S.P.A.</text:p>
          </table:table-cell>
          <table:table-cell office:value-type="float" office:value="163160195" table:style-name="ce5">
            <text:p>163160195</text:p>
          </table:table-cell>
          <table:table-cell office:value-type="float" office:value="1061" table:style-name="ce7">
            <text:p>1061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705.67" table:style-name="ce5">
            <text:p>705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2279540120" table:style-name="ce5">
            <text:p>2279540120</text:p>
          </table:table-cell>
          <table:table-cell office:value-type="float" office:value="5" table:style-name="ce7">
            <text:p>5</text:p>
          </table:table-cell>
          <table:table-cell office:value-type="string" table:style-name="ce7">
            <text:p>09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7.99" table:style-name="ce5">
            <text:p>47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2279540120" table:style-name="ce5">
            <text:p>2279540120</text:p>
          </table:table-cell>
          <table:table-cell office:value-type="float" office:value="5" table:style-name="ce7">
            <text:p>5</text:p>
          </table:table-cell>
          <table:table-cell office:value-type="string" table:style-name="ce7">
            <text:p>09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428.5" table:style-name="ce5">
            <text:p>428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1294" table:style-name="ce7">
            <text:p>1294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3643.96" table:style-name="ce5">
            <text:p>3643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38" table:style-name="ce7">
            <text:p>38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15080.27" table:style-name="ce5">
            <text:p>15080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951" table:style-name="ce7">
            <text:p>951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20040.849999999999" table:style-name="ce5">
            <text:p>20040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RISTORAZIONE SRL</text:p>
          </table:table-cell>
          <table:table-cell office:value-type="float" office:value="1998810244" table:style-name="ce5">
            <text:p>1998810244</text:p>
          </table:table-cell>
          <table:table-cell office:value-type="float" office:value="1701" table:style-name="ce7">
            <text:p>1701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20967.71" table:style-name="ce5">
            <text:p>20967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99" table:style-name="ce7">
            <text:p>299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28282.01" table:style-name="ce5">
            <text:p>28282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45" table:style-name="ce7">
            <text:p>1145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28282.98" table:style-name="ce5">
            <text:p>28282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6" table:style-name="ce7">
            <text:p>1846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28282.2" table:style-name="ce5">
            <text:p>28282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LINDA S.R.L.</text:p>
          </table:table-cell>
          <table:table-cell office:value-type="float" office:value="667690044" table:style-name="ce5">
            <text:p>667690044</text:p>
          </table:table-cell>
          <table:table-cell office:value-type="float" office:value="470" table:style-name="ce7">
            <text:p>470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Altri beni di consumo</text:p>
          </table:table-cell>
          <table:table-cell office:value-type="float" office:value="18.3" table:style-name="ce5">
            <text:p>18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LINDA S.R.L.</text:p>
          </table:table-cell>
          <table:table-cell office:value-type="float" office:value="667690044" table:style-name="ce5">
            <text:p>667690044</text:p>
          </table:table-cell>
          <table:table-cell office:value-type="float" office:value="470" table:style-name="ce7">
            <text:p>470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Altri beni di consumo</text:p>
          </table:table-cell>
          <table:table-cell office:value-type="float" office:value="86.62" table:style-name="ce5">
            <text:p>86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LINDA S.R.L.</text:p>
          </table:table-cell>
          <table:table-cell office:value-type="float" office:value="667690044" table:style-name="ce5">
            <text:p>667690044</text:p>
          </table:table-cell>
          <table:table-cell office:value-type="float" office:value="75" table:style-name="ce7">
            <text:p>75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beni di consumo</text:p>
          </table:table-cell>
          <table:table-cell office:value-type="float" office:value="554.34" table:style-name="ce5">
            <text:p>554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LINDA S.R.L.</text:p>
          </table:table-cell>
          <table:table-cell office:value-type="float" office:value="667690044" table:style-name="ce5">
            <text:p>667690044</text:p>
          </table:table-cell>
          <table:table-cell office:value-type="float" office:value="1066" table:style-name="ce7">
            <text:p>1066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beni di consumo</text:p>
          </table:table-cell>
          <table:table-cell office:value-type="float" office:value="60.18" table:style-name="ce5">
            <text:p>60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LINDA S.R.L.</text:p>
          </table:table-cell>
          <table:table-cell office:value-type="float" office:value="667690044" table:style-name="ce5">
            <text:p>667690044</text:p>
          </table:table-cell>
          <table:table-cell office:value-type="float" office:value="1067" table:style-name="ce7">
            <text:p>1067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beni di consumo</text:p>
          </table:table-cell>
          <table:table-cell office:value-type="float" office:value="334.08" table:style-name="ce5">
            <text:p>334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LINDA S.R.L.</text:p>
          </table:table-cell>
          <table:table-cell office:value-type="float" office:value="667690044" table:style-name="ce5">
            <text:p>667690044</text:p>
          </table:table-cell>
          <table:table-cell office:value-type="float" office:value="1066" table:style-name="ce7">
            <text:p>1066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beni di consumo</text:p>
          </table:table-cell>
          <table:table-cell office:value-type="float" office:value="12.73" table:style-name="ce5">
            <text:p>12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LINDA S.R.L.</text:p>
          </table:table-cell>
          <table:table-cell office:value-type="float" office:value="667690044" table:style-name="ce5">
            <text:p>667690044</text:p>
          </table:table-cell>
          <table:table-cell office:value-type="float" office:value="1067" table:style-name="ce7">
            <text:p>1067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beni di consumo</text:p>
          </table:table-cell>
          <table:table-cell office:value-type="float" office:value="342.82" table:style-name="ce5">
            <text:p>342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LINDA S.R.L.</text:p>
          </table:table-cell>
          <table:table-cell office:value-type="float" office:value="667690044" table:style-name="ce5">
            <text:p>667690044</text:p>
          </table:table-cell>
          <table:table-cell office:value-type="float" office:value="1067" table:style-name="ce7">
            <text:p>1067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beni di consumo</text:p>
          </table:table-cell>
          <table:table-cell office:value-type="float" office:value="782.46" table:style-name="ce5">
            <text:p>782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LINDA S.R.L.</text:p>
          </table:table-cell>
          <table:table-cell office:value-type="float" office:value="667690044" table:style-name="ce5">
            <text:p>667690044</text:p>
          </table:table-cell>
          <table:table-cell office:value-type="float" office:value="1401" table:style-name="ce7">
            <text:p>1401</text:p>
          </table:table-cell>
          <table:table-cell office:value-type="string" table:style-name="ce7">
            <text:p>28/02/2025</text:p>
          </table:table-cell>
          <table:table-cell office:value-type="string" table:style-name="ce5">
            <text:p>Altri beni di consumo</text:p>
          </table:table-cell>
          <table:table-cell office:value-type="float" office:value="548.4" table:style-name="ce5">
            <text:p>548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&amp;M SERVIZI SAS DI MARRI M. &amp; CO.</text:p>
          </table:table-cell>
          <table:table-cell office:value-type="float" office:value="10321930967" table:style-name="ce5">
            <text:p>10321930967</text:p>
          </table:table-cell>
          <table:table-cell office:value-type="float" office:value="508" table:style-name="ce7">
            <text:p>508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23.46" table:style-name="ce5">
            <text:p>23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BCOLOR SRL</text:p>
          </table:table-cell>
          <table:table-cell office:value-type="float" office:value="3628310124" table:style-name="ce5">
            <text:p>3628310124</text:p>
          </table:table-cell>
          <table:table-cell office:value-type="float" office:value="510" table:style-name="ce7">
            <text:p>510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2.1" table:style-name="ce5">
            <text:p>12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LINDA S.R.L.</text:p>
          </table:table-cell>
          <table:table-cell office:value-type="float" office:value="667690044" table:style-name="ce5">
            <text:p>667690044</text:p>
          </table:table-cell>
          <table:table-cell office:value-type="float" office:value="469" table:style-name="ce7">
            <text:p>469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2.44" table:style-name="ce5">
            <text:p>12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2279540120" table:style-name="ce5">
            <text:p>2279540120</text:p>
          </table:table-cell>
          <table:table-cell office:value-type="float" office:value="382" table:style-name="ce7">
            <text:p>382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06" table:style-name="ce5">
            <text:p>1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2279540120" table:style-name="ce5">
            <text:p>2279540120</text:p>
          </table:table-cell>
          <table:table-cell office:value-type="float" office:value="382" table:style-name="ce7">
            <text:p>382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59.1" table:style-name="ce5">
            <text:p>159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ORGIONE CENTRO DIDATTICO S.R.L.</text:p>
          </table:table-cell>
          <table:table-cell office:value-type="float" office:value="2027040019" table:style-name="ce5">
            <text:p>2027040019</text:p>
          </table:table-cell>
          <table:table-cell office:value-type="float" office:value="32" table:style-name="ce7">
            <text:p>32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561.91" table:style-name="ce5">
            <text:p>561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ORGIONE CENTRO DIDATTICO S.R.L.</text:p>
          </table:table-cell>
          <table:table-cell office:value-type="float" office:value="2027040019" table:style-name="ce5">
            <text:p>2027040019</text:p>
          </table:table-cell>
          <table:table-cell office:value-type="float" office:value="32" table:style-name="ce7">
            <text:p>32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883" table:style-name="ce5">
            <text:p>8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ORGIONE CENTRO DIDATTICO S.R.L.</text:p>
          </table:table-cell>
          <table:table-cell office:value-type="float" office:value="2027040019" table:style-name="ce5">
            <text:p>2027040019</text:p>
          </table:table-cell>
          <table:table-cell office:value-type="float" office:value="32" table:style-name="ce7">
            <text:p>32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63.26" table:style-name="ce5">
            <text:p>963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SC SPA</text:p>
          </table:table-cell>
          <table:table-cell office:value-type="float" office:value="2279540120" table:style-name="ce5">
            <text:p>2279540120</text:p>
          </table:table-cell>
          <table:table-cell office:value-type="float" office:value="1417" table:style-name="ce7">
            <text:p>1417</text:p>
          </table:table-cell>
          <table:table-cell office:value-type="string" table:style-name="ce7">
            <text:p>03/03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92.54" table:style-name="ce5">
            <text:p>92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LINDA S.R.L.</text:p>
          </table:table-cell>
          <table:table-cell office:value-type="float" office:value="667690044" table:style-name="ce5">
            <text:p>667690044</text:p>
          </table:table-cell>
          <table:table-cell office:value-type="float" office:value="925" table:style-name="ce7">
            <text:p>925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Servizi ausiliari per il funzionamento dell'ente</text:p>
          </table:table-cell>
          <table:table-cell office:value-type="float" office:value="150.09" table:style-name="ce5">
            <text:p>150,09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ASSOCIAZIONE BETANIA O.D.V.</text:p>
          </table:table-cell>
          <table:table-cell office:value-type="float" office:value="2206130235" table:style-name="ce5">
            <text:p>2206130235</text:p>
          </table:table-cell>
          <table:table-cell office:value-type="float" office:value="1354" table:style-name="ce7">
            <text:p>1354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966.08" table:style-name="ce5">
            <text:p>2966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GIROTONDO PICCOLA SOCIETA'COOPERATIVA</text:p>
          </table:table-cell>
          <table:table-cell office:value-type="float" office:value="2301780124" table:style-name="ce5">
            <text:p>2301780124</text:p>
          </table:table-cell>
          <table:table-cell office:value-type="float" office:value="155" table:style-name="ce7">
            <text:p>155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506.35" table:style-name="ce5">
            <text:p>2506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GIROTONDO PICCOLA SOCIETA'COOPERATIVA</text:p>
          </table:table-cell>
          <table:table-cell office:value-type="float" office:value="2301780124" table:style-name="ce5">
            <text:p>2301780124</text:p>
          </table:table-cell>
          <table:table-cell office:value-type="float" office:value="155" table:style-name="ce7">
            <text:p>155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092.25" table:style-name="ce5">
            <text:p>3092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GIROTONDO PICCOLA SOCIETA'COOPERATIVA</text:p>
          </table:table-cell>
          <table:table-cell office:value-type="float" office:value="2301780124" table:style-name="ce5">
            <text:p>2301780124</text:p>
          </table:table-cell>
          <table:table-cell office:value-type="float" office:value="155" table:style-name="ce7">
            <text:p>155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752.3" table:style-name="ce5">
            <text:p>4752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SSOCIAZIONE BETANIA O.D.V.</text:p>
          </table:table-cell>
          <table:table-cell office:value-type="float" office:value="2206130235" table:style-name="ce5">
            <text:p>2206130235</text:p>
          </table:table-cell>
          <table:table-cell office:value-type="float" office:value="1354" table:style-name="ce7">
            <text:p>1354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966.08" table:style-name="ce5">
            <text:p>2966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SSOCIAZIONE SICHEM ONLUS</text:p>
          </table:table-cell>
          <table:table-cell office:value-type="float" office:value="90023240121" table:style-name="ce5">
            <text:p>90023240121</text:p>
          </table:table-cell>
          <table:table-cell office:value-type="float" office:value="1355" table:style-name="ce7">
            <text:p>1355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GIROTONDO PICCOLA SOCIETA'COOPERATIVA</text:p>
          </table:table-cell>
          <table:table-cell office:value-type="float" office:value="2301780124" table:style-name="ce5">
            <text:p>2301780124</text:p>
          </table:table-cell>
          <table:table-cell office:value-type="float" office:value="1357" table:style-name="ce7">
            <text:p>135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506.35" table:style-name="ce5">
            <text:p>2506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GIROTONDO PICCOLA SOCIETA'COOPERATIVA</text:p>
          </table:table-cell>
          <table:table-cell office:value-type="float" office:value="2301780124" table:style-name="ce5">
            <text:p>2301780124</text:p>
          </table:table-cell>
          <table:table-cell office:value-type="float" office:value="1357" table:style-name="ce7">
            <text:p>135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255" table:style-name="ce5">
            <text:p>32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GIROTONDO PICCOLA SOCIETA'COOPERATIVA</text:p>
          </table:table-cell>
          <table:table-cell office:value-type="float" office:value="2301780124" table:style-name="ce5">
            <text:p>2301780124</text:p>
          </table:table-cell>
          <table:table-cell office:value-type="float" office:value="1357" table:style-name="ce7">
            <text:p>135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851" table:style-name="ce5">
            <text:p>48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GIROTONDO PICCOLA SOCIETA'COOPERATIVA</text:p>
          </table:table-cell>
          <table:table-cell office:value-type="float" office:value="2301780124" table:style-name="ce5">
            <text:p>2301780124</text:p>
          </table:table-cell>
          <table:table-cell office:value-type="float" office:value="1357" table:style-name="ce7">
            <text:p>135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012.05" table:style-name="ce5">
            <text:p>5012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SENTIERO SOCIETA' COOP. SOCIALE</text:p>
          </table:table-cell>
          <table:table-cell office:value-type="float" office:value="2021040130" table:style-name="ce5">
            <text:p>2021040130</text:p>
          </table:table-cell>
          <table:table-cell office:value-type="float" office:value="1358" table:style-name="ce7">
            <text:p>135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974.75" table:style-name="ce5">
            <text:p>7974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LESSIDRA COOP.SOCIALE</text:p>
          </table:table-cell>
          <table:table-cell office:value-type="float" office:value="4811250960" table:style-name="ce5">
            <text:p>4811250960</text:p>
          </table:table-cell>
          <table:table-cell office:value-type="float" office:value="1361" table:style-name="ce7">
            <text:p>1361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694.5" table:style-name="ce5">
            <text:p>12694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ICCOLO PRINCIPE-COOP.SOCIALE ONLUS</text:p>
          </table:table-cell>
          <table:table-cell office:value-type="float" office:value="2665290124" table:style-name="ce5">
            <text:p>2665290124</text:p>
          </table:table-cell>
          <table:table-cell office:value-type="float" office:value="1363" table:style-name="ce7">
            <text:p>136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654.6499999999996" table:style-name="ce5">
            <text:p>4654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N LUIGI SOCIETA' COOPERATIVA SOCIALE</text:p>
          </table:table-cell>
          <table:table-cell office:value-type="float" office:value="3093210122" table:style-name="ce5">
            <text:p>3093210122</text:p>
          </table:table-cell>
          <table:table-cell office:value-type="float" office:value="1364" table:style-name="ce7">
            <text:p>1364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8463" table:style-name="ce5">
            <text:p>84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SENTIERO SOCIETA' COOP. SOCIALE</text:p>
          </table:table-cell>
          <table:table-cell office:value-type="float" office:value="2021040130" table:style-name="ce5">
            <text:p>2021040130</text:p>
          </table:table-cell>
          <table:table-cell office:value-type="float" office:value="157" table:style-name="ce7">
            <text:p>157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812" table:style-name="ce5">
            <text:p>78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LESSIDRA COOP.SOCIALE</text:p>
          </table:table-cell>
          <table:table-cell office:value-type="float" office:value="4811250960" table:style-name="ce5">
            <text:p>4811250960</text:p>
          </table:table-cell>
          <table:table-cell office:value-type="float" office:value="159" table:style-name="ce7">
            <text:p>159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379.5" table:style-name="ce5">
            <text:p>12379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ESTER COOPERATIVA SOCIALE</text:p>
          </table:table-cell>
          <table:table-cell office:value-type="float" office:value="3338410123" table:style-name="ce5">
            <text:p>3338410123</text:p>
          </table:table-cell>
          <table:table-cell office:value-type="float" office:value="165" table:style-name="ce7">
            <text:p>165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596" table:style-name="ce5">
            <text:p>15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BANDA COOP.SOCIALE ARL ONLUS</text:p>
          </table:table-cell>
          <table:table-cell office:value-type="float" office:value="2681900128" table:style-name="ce5">
            <text:p>2681900128</text:p>
          </table:table-cell>
          <table:table-cell office:value-type="float" office:value="223" table:style-name="ce7">
            <text:p>223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102.5" table:style-name="ce5">
            <text:p>1102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GIROTONDO PICCOLA SOCIETA'COOPERATIVA</text:p>
          </table:table-cell>
          <table:table-cell office:value-type="float" office:value="2301780124" table:style-name="ce5">
            <text:p>2301780124</text:p>
          </table:table-cell>
          <table:table-cell office:value-type="float" office:value="85" table:style-name="ce7">
            <text:p>85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23.39999999999998" table:style-name="ce5">
            <text:p>323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ESTER COOPERATIVA SOCIALE</text:p>
          </table:table-cell>
          <table:table-cell office:value-type="float" office:value="3338410123" table:style-name="ce5">
            <text:p>3338410123</text:p>
          </table:table-cell>
          <table:table-cell office:value-type="float" office:value="1367" table:style-name="ce7">
            <text:p>136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627.5" table:style-name="ce5">
            <text:p>1627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SENTIERO SOCIETA' COOP. SOCIALE</text:p>
          </table:table-cell>
          <table:table-cell office:value-type="float" office:value="2021040130" table:style-name="ce5">
            <text:p>2021040130</text:p>
          </table:table-cell>
          <table:table-cell office:value-type="float" office:value="1453" table:style-name="ce7">
            <text:p>1453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203" table:style-name="ce5">
            <text:p>72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LESSIDRA COOP.SOCIALE</text:p>
          </table:table-cell>
          <table:table-cell office:value-type="float" office:value="4811250960" table:style-name="ce5">
            <text:p>4811250960</text:p>
          </table:table-cell>
          <table:table-cell office:value-type="float" office:value="1454" table:style-name="ce7">
            <text:p>1454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1466" table:style-name="ce5">
            <text:p>114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SSOCIAZIONE SICHEM ONLUS</text:p>
          </table:table-cell>
          <table:table-cell office:value-type="float" office:value="90023240121" table:style-name="ce5">
            <text:p>90023240121</text:p>
          </table:table-cell>
          <table:table-cell office:value-type="float" office:value="1526" table:style-name="ce7">
            <text:p>152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00" table:style-name="ce5">
            <text:p>6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GIROTONDO PICCOLA SOCIETA'COOPERATIVA</text:p>
          </table:table-cell>
          <table:table-cell office:value-type="float" office:value="2301780124" table:style-name="ce5">
            <text:p>2301780124</text:p>
          </table:table-cell>
          <table:table-cell office:value-type="float" office:value="1450" table:style-name="ce7">
            <text:p>145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263.8000000000002" table:style-name="ce5">
            <text:p>2263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GIROTONDO PICCOLA SOCIETA'COOPERATIVA</text:p>
          </table:table-cell>
          <table:table-cell office:value-type="float" office:value="2301780124" table:style-name="ce5">
            <text:p>2301780124</text:p>
          </table:table-cell>
          <table:table-cell office:value-type="float" office:value="1450" table:style-name="ce7">
            <text:p>145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527.6000000000004" table:style-name="ce5">
            <text:p>452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ESTER COOPERATIVA SOCIALE</text:p>
          </table:table-cell>
          <table:table-cell office:value-type="float" office:value="3338410123" table:style-name="ce5">
            <text:p>3338410123</text:p>
          </table:table-cell>
          <table:table-cell office:value-type="float" office:value="1456" table:style-name="ce7">
            <text:p>1456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575" table:style-name="ce5">
            <text:p>15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GIROTONDO PICCOLA SOCIETA'COOPERATIVA</text:p>
          </table:table-cell>
          <table:table-cell office:value-type="float" office:value="2301780124" table:style-name="ce5">
            <text:p>2301780124</text:p>
          </table:table-cell>
          <table:table-cell office:value-type="float" office:value="1577" table:style-name="ce7">
            <text:p>157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940" table:style-name="ce5">
            <text:p>29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GIROTONDO PICCOLA SOCIETA'COOPERATIVA</text:p>
          </table:table-cell>
          <table:table-cell office:value-type="float" office:value="2301780124" table:style-name="ce5">
            <text:p>2301780124</text:p>
          </table:table-cell>
          <table:table-cell office:value-type="float" office:value="1577" table:style-name="ce7">
            <text:p>157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527.6000000000004" table:style-name="ce5">
            <text:p>4527,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ASSOCIAZIONE BETANIA O.D.V.</text:p>
          </table:table-cell>
          <table:table-cell office:value-type="float" office:value="2206130235" table:style-name="ce5">
            <text:p>2206130235</text:p>
          </table:table-cell>
          <table:table-cell office:value-type="float" office:value="358" table:style-name="ce7">
            <text:p>35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945" table:style-name="ce5">
            <text:p>2945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ASSOCIAZIONE BETANIA O.D.V.</text:p>
          </table:table-cell>
          <table:table-cell office:value-type="float" office:value="2206130235" table:style-name="ce5">
            <text:p>2206130235</text:p>
          </table:table-cell>
          <table:table-cell office:value-type="float" office:value="1731" table:style-name="ce7">
            <text:p>1731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679.04" table:style-name="ce5">
            <text:p>2679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ISE COOPERATIVA SCARL</text:p>
          </table:table-cell>
          <table:table-cell office:value-type="float" office:value="13102160150" table:style-name="ce5">
            <text:p>13102160150</text:p>
          </table:table-cell>
          <table:table-cell office:value-type="float" office:value="1667" table:style-name="ce7">
            <text:p>1667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528" table:style-name="ce5">
            <text:p>35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N LUIGI SOCIETA' COOPERATIVA SOCIALE</text:p>
          </table:table-cell>
          <table:table-cell office:value-type="float" office:value="3093210122" table:style-name="ce5">
            <text:p>3093210122</text:p>
          </table:table-cell>
          <table:table-cell office:value-type="float" office:value="1674" table:style-name="ce7">
            <text:p>1674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644" table:style-name="ce5">
            <text:p>76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ICCOLO PRINCIPE-COOP.SOCIALE ONLUS</text:p>
          </table:table-cell>
          <table:table-cell office:value-type="float" office:value="2665290124" table:style-name="ce5">
            <text:p>2665290124</text:p>
          </table:table-cell>
          <table:table-cell office:value-type="float" office:value="1756" table:style-name="ce7">
            <text:p>1756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3" table:style-name="ce5">
            <text:p>300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AOBAB COOP.SOCIALE</text:p>
          </table:table-cell>
          <table:table-cell office:value-type="float" office:value="2840030122" table:style-name="ce5">
            <text:p>2840030122</text:p>
          </table:table-cell>
          <table:table-cell office:value-type="float" office:value="1038" table:style-name="ce7">
            <text:p>1038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3" table:style-name="ce5">
            <text:p>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STRONNO</text:p>
          </table:table-cell>
          <table:table-cell office:value-type="float" office:value="248280125" table:style-name="ce5">
            <text:p>248280125</text:p>
          </table:table-cell>
          <table:table-cell office:value-type="float" office:value="221" table:style-name="ce7">
            <text:p>221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5" table:style-name="ce5">
            <text:p>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RDANO AL CAMPO</text:p>
          </table:table-cell>
          <table:table-cell office:value-type="float" office:value="221730120" table:style-name="ce5">
            <text:p>221730120</text:p>
          </table:table-cell>
          <table:table-cell office:value-type="float" office:value="1099" table:style-name="ce7">
            <text:p>1099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3.39" table:style-name="ce5">
            <text:p>73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GRANO ONLUS SOC. COOP. SOCIALE AR</text:p>
          </table:table-cell>
          <table:table-cell office:value-type="float" office:value="12874300150" table:style-name="ce5">
            <text:p>12874300150</text:p>
          </table:table-cell>
          <table:table-cell office:value-type="float" office:value="475" table:style-name="ce7">
            <text:p>475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47.8" table:style-name="ce5">
            <text:p>247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GRANO ONLUS SOC. COOP. SOCIALE AR</text:p>
          </table:table-cell>
          <table:table-cell office:value-type="float" office:value="12874300150" table:style-name="ce5">
            <text:p>12874300150</text:p>
          </table:table-cell>
          <table:table-cell office:value-type="float" office:value="475" table:style-name="ce7">
            <text:p>475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78" table:style-name="ce5">
            <text:p>3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GRANO ONLUS SOC. COOP. SOCIALE AR</text:p>
          </table:table-cell>
          <table:table-cell office:value-type="float" office:value="12874300150" table:style-name="ce5">
            <text:p>12874300150</text:p>
          </table:table-cell>
          <table:table-cell office:value-type="float" office:value="475" table:style-name="ce7">
            <text:p>475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95.6" table:style-name="ce5">
            <text:p>495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L'ALBERO DELLA VITA ETS</text:p>
          </table:table-cell>
          <table:table-cell office:value-type="float" office:value="4504550965" table:style-name="ce5">
            <text:p>4504550965</text:p>
          </table:table-cell>
          <table:table-cell office:value-type="float" office:value="1669" table:style-name="ce7">
            <text:p>1669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88" table:style-name="ce5">
            <text:p>5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BANDA COOP.SOCIALE ARL ONLUS</text:p>
          </table:table-cell>
          <table:table-cell office:value-type="float" office:value="2681900128" table:style-name="ce5">
            <text:p>2681900128</text:p>
          </table:table-cell>
          <table:table-cell office:value-type="float" office:value="1579" table:style-name="ce7">
            <text:p>1579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121.56" table:style-name="ce5">
            <text:p>2121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'IMPRONTA - COOP.SOCIALE ONLUS</text:p>
          </table:table-cell>
          <table:table-cell office:value-type="float" office:value="2724500125" table:style-name="ce5">
            <text:p>2724500125</text:p>
          </table:table-cell>
          <table:table-cell office:value-type="float" office:value="1581" table:style-name="ce7">
            <text:p>1581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10" table:style-name="ce5">
            <text:p>2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329920128" table:style-name="ce5">
            <text:p>329920128</text:p>
          </table:table-cell>
          <table:table-cell office:value-type="float" office:value="1923" table:style-name="ce7">
            <text:p>1923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21.24" table:style-name="ce5">
            <text:p>321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BANDA COOP.SOCIALE ARL ONLUS</text:p>
          </table:table-cell>
          <table:table-cell office:value-type="float" office:value="2681900128" table:style-name="ce5">
            <text:p>2681900128</text:p>
          </table:table-cell>
          <table:table-cell office:value-type="float" office:value="1704" table:style-name="ce7">
            <text:p>1704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80.35000000000002" table:style-name="ce5">
            <text:p>280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ARSAGO SEPRIO</text:p>
          </table:table-cell>
          <table:table-cell office:value-type="float" office:value="561120122" table:style-name="ce5">
            <text:p>561120122</text:p>
          </table:table-cell>
          <table:table-cell office:value-type="float" office:value="1733" table:style-name="ce7">
            <text:p>1733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35" table:style-name="ce5">
            <text:p>7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RCOP AZIENDA SPECIALE CONSORTILE</text:p>
          </table:table-cell>
          <table:table-cell office:value-type="float" office:value="5728560961" table:style-name="ce5">
            <text:p>5728560961</text:p>
          </table:table-cell>
          <table:table-cell office:value-type="float" office:value="1734" table:style-name="ce7">
            <text:p>1734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76.4" table:style-name="ce5">
            <text:p>376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OGETTO POLLICINO ONLUS-SOC.COOP.SOC.</text:p>
          </table:table-cell>
          <table:table-cell office:value-type="float" office:value="3008550125" table:style-name="ce5">
            <text:p>3008550125</text:p>
          </table:table-cell>
          <table:table-cell office:value-type="float" office:value="1675" table:style-name="ce7">
            <text:p>167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277.5" table:style-name="ce5">
            <text:p>3277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AOBAB COOP.SOCIALE</text:p>
          </table:table-cell>
          <table:table-cell office:value-type="float" office:value="2840030122" table:style-name="ce5">
            <text:p>2840030122</text:p>
          </table:table-cell>
          <table:table-cell office:value-type="float" office:value="1753" table:style-name="ce7">
            <text:p>1753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18.13" table:style-name="ce5">
            <text:p>118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L'ALBERO DELLA VITA ETS</text:p>
          </table:table-cell>
          <table:table-cell office:value-type="float" office:value="4504550965" table:style-name="ce5">
            <text:p>4504550965</text:p>
          </table:table-cell>
          <table:table-cell office:value-type="float" office:value="364" table:style-name="ce7">
            <text:p>364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04.5" table:style-name="ce5">
            <text:p>604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GRANO ONLUS SOC. COOP. SOCIALE AR</text:p>
          </table:table-cell>
          <table:table-cell office:value-type="float" office:value="12874300150" table:style-name="ce5">
            <text:p>12874300150</text:p>
          </table:table-cell>
          <table:table-cell office:value-type="float" office:value="412" table:style-name="ce7">
            <text:p>412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94" table:style-name="ce5">
            <text:p>2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TUDIO UNO SOCIETA' COOPERATIVA SOCIALE</text:p>
          </table:table-cell>
          <table:table-cell office:value-type="float" office:value="3444010122" table:style-name="ce5">
            <text:p>3444010122</text:p>
          </table:table-cell>
          <table:table-cell office:value-type="float" office:value="421" table:style-name="ce7">
            <text:p>421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80" table:style-name="ce5">
            <text:p>100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L'ALBERO DELLA VITA ETS</text:p>
          </table:table-cell>
          <table:table-cell office:value-type="float" office:value="4504550965" table:style-name="ce5">
            <text:p>4504550965</text:p>
          </table:table-cell>
          <table:table-cell office:value-type="float" office:value="943" table:style-name="ce7">
            <text:p>943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51" table:style-name="ce5">
            <text:p>6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L'ALBERO DELLA VITA ETS</text:p>
          </table:table-cell>
          <table:table-cell office:value-type="float" office:value="4504550965" table:style-name="ce5">
            <text:p>4504550965</text:p>
          </table:table-cell>
          <table:table-cell office:value-type="float" office:value="154" table:style-name="ce7">
            <text:p>154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95" table:style-name="ce5">
            <text:p>1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L'ALBERO DELLA VITA ETS</text:p>
          </table:table-cell>
          <table:table-cell office:value-type="float" office:value="4504550965" table:style-name="ce5">
            <text:p>4504550965</text:p>
          </table:table-cell>
          <table:table-cell office:value-type="float" office:value="154" table:style-name="ce7">
            <text:p>154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85" table:style-name="ce5">
            <text:p>5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GRANO ONLUS SOC. COOP. SOCIALE AR</text:p>
          </table:table-cell>
          <table:table-cell office:value-type="float" office:value="12874300150" table:style-name="ce5">
            <text:p>12874300150</text:p>
          </table:table-cell>
          <table:table-cell office:value-type="float" office:value="156" table:style-name="ce7">
            <text:p>156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47.8" table:style-name="ce5">
            <text:p>247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GRANO ONLUS SOC. COOP. SOCIALE AR</text:p>
          </table:table-cell>
          <table:table-cell office:value-type="float" office:value="12874300150" table:style-name="ce5">
            <text:p>12874300150</text:p>
          </table:table-cell>
          <table:table-cell office:value-type="float" office:value="156" table:style-name="ce7">
            <text:p>156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94" table:style-name="ce5">
            <text:p>2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GRANO ONLUS SOC. COOP. SOCIALE AR</text:p>
          </table:table-cell>
          <table:table-cell office:value-type="float" office:value="12874300150" table:style-name="ce5">
            <text:p>12874300150</text:p>
          </table:table-cell>
          <table:table-cell office:value-type="float" office:value="1452" table:style-name="ce7">
            <text:p>1452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94" table:style-name="ce5">
            <text:p>2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TRONATO ACLI</text:p>
          </table:table-cell>
          <table:table-cell office:value-type="float" office:value="10783061004" table:style-name="ce5">
            <text:p>10783061004</text:p>
          </table:table-cell>
          <table:table-cell office:value-type="float" office:value="160" table:style-name="ce7">
            <text:p>160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814" table:style-name="ce5">
            <text:p>48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SEME ONLUS-SOCIETA' COOP.SOCIALE</text:p>
          </table:table-cell>
          <table:table-cell office:value-type="float" office:value="2084390125" table:style-name="ce5">
            <text:p>2084390125</text:p>
          </table:table-cell>
          <table:table-cell office:value-type="float" office:value="1359" table:style-name="ce7">
            <text:p>1359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426.27" table:style-name="ce5">
            <text:p>1426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SEME ONLUS-SOCIETA' COOP.SOCIALE</text:p>
          </table:table-cell>
          <table:table-cell office:value-type="float" office:value="2084390125" table:style-name="ce5">
            <text:p>2084390125</text:p>
          </table:table-cell>
          <table:table-cell office:value-type="float" office:value="53" table:style-name="ce7">
            <text:p>53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409.27" table:style-name="ce5">
            <text:p>1409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SEME ONLUS-SOCIETA' COOP.SOCIALE</text:p>
          </table:table-cell>
          <table:table-cell office:value-type="float" office:value="2084390125" table:style-name="ce5">
            <text:p>2084390125</text:p>
          </table:table-cell>
          <table:table-cell office:value-type="float" office:value="1670" table:style-name="ce7">
            <text:p>1670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426.27" table:style-name="ce5">
            <text:p>1426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RIS ACCOGLIENZA COOP SOCIALE ONLUS</text:p>
          </table:table-cell>
          <table:table-cell office:value-type="float" office:value="2333200125" table:style-name="ce5">
            <text:p>2333200125</text:p>
          </table:table-cell>
          <table:table-cell office:value-type="float" office:value="413" table:style-name="ce7">
            <text:p>413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713.27" table:style-name="ce5">
            <text:p>7713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OPERATIVA SOCIALE LA ZATTERA-ONLUS</text:p>
          </table:table-cell>
          <table:table-cell office:value-type="float" office:value="9866430151" table:style-name="ce5">
            <text:p>9866430151</text:p>
          </table:table-cell>
          <table:table-cell office:value-type="float" office:value="49" table:style-name="ce7">
            <text:p>49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61.25" table:style-name="ce5">
            <text:p>761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ARI DOMANI SOC. COOP. SOCIALE ONLUS</text:p>
          </table:table-cell>
          <table:table-cell office:value-type="float" office:value="3416720120" table:style-name="ce5">
            <text:p>3416720120</text:p>
          </table:table-cell>
          <table:table-cell office:value-type="float" office:value="55" table:style-name="ce7">
            <text:p>55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040.3399999999999" table:style-name="ce5">
            <text:p>1040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89" table:style-name="ce7">
            <text:p>89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073.75" table:style-name="ce5">
            <text:p>1073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145" table:style-name="ce7">
            <text:p>145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100" table:style-name="ce5">
            <text:p>11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145" table:style-name="ce7">
            <text:p>145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110" table:style-name="ce5">
            <text:p>11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145" table:style-name="ce7">
            <text:p>145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65.7" table:style-name="ce5">
            <text:p>1265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1758780025" table:style-name="ce5">
            <text:p>1758780025</text:p>
          </table:table-cell>
          <table:table-cell office:value-type="float" office:value="146" table:style-name="ce7">
            <text:p>146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019.91" table:style-name="ce5">
            <text:p>1019,91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5">
            <text:p>ANTEO COOPERATIVA SOCIALE ONLUS</text:p>
          </table:table-cell>
          <table:table-cell office:value-type="float" office:value="1758780025" table:style-name="ce5">
            <text:p>1758780025</text:p>
          </table:table-cell>
          <table:table-cell office:value-type="float" office:value="146" table:style-name="ce7">
            <text:p>146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100.01" table:style-name="ce5">
            <text:p>1100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1758780025" table:style-name="ce5">
            <text:p>1758780025</text:p>
          </table:table-cell>
          <table:table-cell office:value-type="float" office:value="146" table:style-name="ce7">
            <text:p>146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14.4" table:style-name="ce5">
            <text:p>1314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1758780025" table:style-name="ce5">
            <text:p>1758780025</text:p>
          </table:table-cell>
          <table:table-cell office:value-type="float" office:value="146" table:style-name="ce7">
            <text:p>146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828.9" table:style-name="ce5">
            <text:p>3828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LS COOPERATIVA SOCIALE</text:p>
          </table:table-cell>
          <table:table-cell office:value-type="float" office:value="1376820120" table:style-name="ce5">
            <text:p>1376820120</text:p>
          </table:table-cell>
          <table:table-cell office:value-type="float" office:value="152" table:style-name="ce7">
            <text:p>152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951.83" table:style-name="ce5">
            <text:p>1951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FOL <text:s/>ARL</text:p>
          </table:table-cell>
          <table:table-cell office:value-type="float" office:value="10644540154" table:style-name="ce5">
            <text:p>10644540154</text:p>
          </table:table-cell>
          <table:table-cell office:value-type="float" office:value="1356" table:style-name="ce7">
            <text:p>1356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892.5" table:style-name="ce5">
            <text:p>892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PEROGRANO SERVIZI ONLUS COOP.SOC.</text:p>
          </table:table-cell>
          <table:table-cell office:value-type="float" office:value="2240540126" table:style-name="ce5">
            <text:p>2240540126</text:p>
          </table:table-cell>
          <table:table-cell office:value-type="float" office:value="1360" table:style-name="ce7">
            <text:p>1360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666.82" table:style-name="ce5">
            <text:p>5666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ARI DOMANI SOC. COOP. SOCIALE ONLUS</text:p>
          </table:table-cell>
          <table:table-cell office:value-type="float" office:value="3416720120" table:style-name="ce5">
            <text:p>3416720120</text:p>
          </table:table-cell>
          <table:table-cell office:value-type="float" office:value="1362" table:style-name="ce7">
            <text:p>136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065.54" table:style-name="ce5">
            <text:p>1065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1368" table:style-name="ce7">
            <text:p>136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084.25" table:style-name="ce5">
            <text:p>1084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62" table:style-name="ce7">
            <text:p>162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874.05" table:style-name="ce5">
            <text:p>6874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GRANELLO DON LUIGI MONZA COOP.SOCIAL</text:p>
          </table:table-cell>
          <table:table-cell office:value-type="float" office:value="1666500127" table:style-name="ce5">
            <text:p>1666500127</text:p>
          </table:table-cell>
          <table:table-cell office:value-type="float" office:value="193" table:style-name="ce7">
            <text:p>193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81.2" table:style-name="ce5">
            <text:p>781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FOL <text:s/>ARL</text:p>
          </table:table-cell>
          <table:table-cell office:value-type="float" office:value="10644540154" table:style-name="ce5">
            <text:p>10644540154</text:p>
          </table:table-cell>
          <table:table-cell office:value-type="float" office:value="220" table:style-name="ce7">
            <text:p>220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892.5" table:style-name="ce5">
            <text:p>892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224" table:style-name="ce7">
            <text:p>224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052.75" table:style-name="ce5">
            <text:p>1052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1435" table:style-name="ce7">
            <text:p>1435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034" table:style-name="ce5">
            <text:p>10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1435" table:style-name="ce7">
            <text:p>1435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100" table:style-name="ce5">
            <text:p>11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1435" table:style-name="ce7">
            <text:p>1435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65.7" table:style-name="ce5">
            <text:p>1265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81" table:style-name="ce7">
            <text:p>81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176" table:style-name="ce5">
            <text:p>21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1758780025" table:style-name="ce5">
            <text:p>1758780025</text:p>
          </table:table-cell>
          <table:table-cell office:value-type="float" office:value="1052" table:style-name="ce7">
            <text:p>1052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86.54999999999995" table:style-name="ce5">
            <text:p>586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1758780025" table:style-name="ce5">
            <text:p>1758780025</text:p>
          </table:table-cell>
          <table:table-cell office:value-type="float" office:value="1052" table:style-name="ce7">
            <text:p>1052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947.08" table:style-name="ce5">
            <text:p>947,0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ANTEO COOPERATIVA SOCIALE ONLUS</text:p>
          </table:table-cell>
          <table:table-cell office:value-type="float" office:value="1758780025" table:style-name="ce5">
            <text:p>1758780025</text:p>
          </table:table-cell>
          <table:table-cell office:value-type="float" office:value="1052" table:style-name="ce7">
            <text:p>1052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100.01" table:style-name="ce5">
            <text:p>1100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1758780025" table:style-name="ce5">
            <text:p>1758780025</text:p>
          </table:table-cell>
          <table:table-cell office:value-type="float" office:value="1052" table:style-name="ce7">
            <text:p>1052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99.19" table:style-name="ce5">
            <text:p>1299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1758780025" table:style-name="ce5">
            <text:p>1758780025</text:p>
          </table:table-cell>
          <table:table-cell office:value-type="float" office:value="1052" table:style-name="ce7">
            <text:p>1052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14.4" table:style-name="ce5">
            <text:p>1314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PEROGRANO SERVIZI ONLUS COOP.SOC.</text:p>
          </table:table-cell>
          <table:table-cell office:value-type="float" office:value="2240540126" table:style-name="ce5">
            <text:p>2240540126</text:p>
          </table:table-cell>
          <table:table-cell office:value-type="float" office:value="222" table:style-name="ce7">
            <text:p>222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015.08" table:style-name="ce5">
            <text:p>5015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365" table:style-name="ce7">
            <text:p>1365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533.09" table:style-name="ce5">
            <text:p>6533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OPERATIVA SOCIALE LA ZATTERA-ONLUS</text:p>
          </table:table-cell>
          <table:table-cell office:value-type="float" office:value="9866430151" table:style-name="ce5">
            <text:p>9866430151</text:p>
          </table:table-cell>
          <table:table-cell office:value-type="float" office:value="1410" table:style-name="ce7">
            <text:p>1410</text:p>
          </table:table-cell>
          <table:table-cell office:value-type="string" table:style-name="ce7">
            <text:p>28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61.25" table:style-name="ce5">
            <text:p>761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1758780025" table:style-name="ce5">
            <text:p>1758780025</text:p>
          </table:table-cell>
          <table:table-cell office:value-type="float" office:value="1430" table:style-name="ce7">
            <text:p>143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099.99" table:style-name="ce5">
            <text:p>1099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1758780025" table:style-name="ce5">
            <text:p>1758780025</text:p>
          </table:table-cell>
          <table:table-cell office:value-type="float" office:value="1430" table:style-name="ce7">
            <text:p>143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025.12" table:style-name="ce5">
            <text:p>4025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FOL <text:s/>ARL</text:p>
          </table:table-cell>
          <table:table-cell office:value-type="float" office:value="10644540154" table:style-name="ce5">
            <text:p>10644540154</text:p>
          </table:table-cell>
          <table:table-cell office:value-type="float" office:value="1576" table:style-name="ce7">
            <text:p>1576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892.5" table:style-name="ce5">
            <text:p>892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PEROGRANO SERVIZI ONLUS COOP.SOC.</text:p>
          </table:table-cell>
          <table:table-cell office:value-type="float" office:value="2240540126" table:style-name="ce5">
            <text:p>2240540126</text:p>
          </table:table-cell>
          <table:table-cell office:value-type="float" office:value="1578" table:style-name="ce7">
            <text:p>1578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666.82" table:style-name="ce5">
            <text:p>5666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GARI DOMANI SOC. COOP. SOCIALE ONLUS</text:p>
          </table:table-cell>
          <table:table-cell office:value-type="float" office:value="3416720120" table:style-name="ce5">
            <text:p>3416720120</text:p>
          </table:table-cell>
          <table:table-cell office:value-type="float" office:value="1580" table:style-name="ce7">
            <text:p>1580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057.1400000000001" table:style-name="ce5">
            <text:p>1057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OPERATIVA SOCIALE LA ZATTERA-ONLUS</text:p>
          </table:table-cell>
          <table:table-cell office:value-type="float" office:value="9866430151" table:style-name="ce5">
            <text:p>9866430151</text:p>
          </table:table-cell>
          <table:table-cell office:value-type="float" office:value="1721" table:style-name="ce7">
            <text:p>1721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87.5" table:style-name="ce5">
            <text:p>787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724" table:style-name="ce7">
            <text:p>1724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942.42" table:style-name="ce5">
            <text:p>6942,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1726" table:style-name="ce7">
            <text:p>1726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052.75" table:style-name="ce5">
            <text:p>1052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1752" table:style-name="ce7">
            <text:p>1752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030" table:style-name="ce5">
            <text:p>103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1752" table:style-name="ce7">
            <text:p>1752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088" table:style-name="ce5">
            <text:p>10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1752" table:style-name="ce7">
            <text:p>1752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65.7" table:style-name="ce5">
            <text:p>1265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LS COOPERATIVA SOCIALE</text:p>
          </table:table-cell>
          <table:table-cell office:value-type="float" office:value="1376820120" table:style-name="ce5">
            <text:p>1376820120</text:p>
          </table:table-cell>
          <table:table-cell office:value-type="float" office:value="1754" table:style-name="ce7">
            <text:p>1754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702.7" table:style-name="ce5">
            <text:p>2702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.T.G. ARTIGIANI TAXISTI GALLARATESI IN<text:s/></text:p>
          </table:table-cell>
          <table:table-cell office:value-type="float" office:value="2296200021" table:style-name="ce5">
            <text:p>2296200021</text:p>
          </table:table-cell>
          <table:table-cell office:value-type="float" office:value="1106" table:style-name="ce7">
            <text:p>1106</text:p>
          </table:table-cell>
          <table:table-cell office:value-type="string" table:style-name="ce7">
            <text:p>20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91" table:style-name="ce5">
            <text:p>2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.T.G. ARTIGIANI TAXISTI GALLARATESI IN<text:s/></text:p>
          </table:table-cell>
          <table:table-cell office:value-type="float" office:value="2296200021" table:style-name="ce5">
            <text:p>2296200021</text:p>
          </table:table-cell>
          <table:table-cell office:value-type="float" office:value="1107" table:style-name="ce7">
            <text:p>1107</text:p>
          </table:table-cell>
          <table:table-cell office:value-type="string" table:style-name="ce7">
            <text:p>20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26" table:style-name="ce5">
            <text:p>2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.T.G. ARTIGIANI TAXISTI GALLARATESI IN<text:s/></text:p>
          </table:table-cell>
          <table:table-cell office:value-type="float" office:value="2296200021" table:style-name="ce5">
            <text:p>2296200021</text:p>
          </table:table-cell>
          <table:table-cell office:value-type="float" office:value="82" table:style-name="ce7">
            <text:p>82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0" table:style-name="ce5">
            <text:p>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TEAS VARESE ODV</text:p>
          </table:table-cell>
          <table:table-cell office:value-type="float" office:value="95038800124" table:style-name="ce5">
            <text:p>95038800124</text:p>
          </table:table-cell>
          <table:table-cell office:value-type="float" office:value="1879" table:style-name="ce7">
            <text:p>1879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680" table:style-name="ce5">
            <text:p>168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ZACCHEO</text:p>
          </table:table-cell>
          <table:table-cell office:value-type="float" office:value="2105760025" table:style-name="ce5">
            <text:p>2105760025</text:p>
          </table:table-cell>
          <table:table-cell office:value-type="float" office:value="1925" table:style-name="ce7">
            <text:p>1925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862" table:style-name="ce5">
            <text:p>18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ORA' 97-SOC.COOP.SOCIALE ONLUS</text:p>
          </table:table-cell>
          <table:table-cell office:value-type="float" office:value="2329530139" table:style-name="ce5">
            <text:p>2329530139</text:p>
          </table:table-cell>
          <table:table-cell office:value-type="float" office:value="1310" table:style-name="ce7">
            <text:p>1310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215.4" table:style-name="ce5">
            <text:p>2215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ORA' 97-SOC.COOP.SOCIALE ONLUS</text:p>
          </table:table-cell>
          <table:table-cell office:value-type="float" office:value="2329530139" table:style-name="ce5">
            <text:p>2329530139</text:p>
          </table:table-cell>
          <table:table-cell office:value-type="float" office:value="192" table:style-name="ce7">
            <text:p>192</text:p>
          </table:table-cell>
          <table:table-cell office:value-type="string" table:style-name="ce7">
            <text:p>17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326.6" table:style-name="ce5">
            <text:p>2326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ORA' 97-SOC.COOP.SOCIALE ONLUS</text:p>
          </table:table-cell>
          <table:table-cell office:value-type="float" office:value="2329530139" table:style-name="ce5">
            <text:p>2329530139</text:p>
          </table:table-cell>
          <table:table-cell office:value-type="float" office:value="942" table:style-name="ce7">
            <text:p>942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54.26" table:style-name="ce5">
            <text:p>154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ZACCHEO</text:p>
          </table:table-cell>
          <table:table-cell office:value-type="float" office:value="2105760025" table:style-name="ce5">
            <text:p>2105760025</text:p>
          </table:table-cell>
          <table:table-cell office:value-type="float" office:value="1411" table:style-name="ce7">
            <text:p>1411</text:p>
          </table:table-cell>
          <table:table-cell office:value-type="string" table:style-name="ce7">
            <text:p>28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682" table:style-name="ce5">
            <text:p>16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ZACCHEO</text:p>
          </table:table-cell>
          <table:table-cell office:value-type="float" office:value="2105760025" table:style-name="ce5">
            <text:p>2105760025</text:p>
          </table:table-cell>
          <table:table-cell office:value-type="float" office:value="1411" table:style-name="ce7">
            <text:p>1411</text:p>
          </table:table-cell>
          <table:table-cell office:value-type="string" table:style-name="ce7">
            <text:p>28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862" table:style-name="ce5">
            <text:p>18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1710" table:style-name="ce7">
            <text:p>1710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534.81" table:style-name="ce5">
            <text:p>3534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725" table:style-name="ce7">
            <text:p>1725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1149.28" table:style-name="ce5">
            <text:p>11149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ORA' 97-SOC.COOP.SOCIALE ONLUS</text:p>
          </table:table-cell>
          <table:table-cell office:value-type="float" office:value="2329530139" table:style-name="ce5">
            <text:p>2329530139</text:p>
          </table:table-cell>
          <table:table-cell office:value-type="float" office:value="1730" table:style-name="ce7">
            <text:p>1730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875.2" table:style-name="ce5">
            <text:p>1875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ST. FIGLIE S.MARIA DELLA DIVINA <text:s/>PROVVI</text:p>
          </table:table-cell>
          <table:table-cell office:value-type="float" office:value="1062811003" table:style-name="ce5">
            <text:p>1062811003</text:p>
          </table:table-cell>
          <table:table-cell office:value-type="float" office:value="1671" table:style-name="ce7">
            <text:p>1671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876" table:style-name="ce5">
            <text:p>18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N LUIGI SOCIETA' COOPERATIVA SOCIALE</text:p>
          </table:table-cell>
          <table:table-cell office:value-type="float" office:value="3093210122" table:style-name="ce5">
            <text:p>3093210122</text:p>
          </table:table-cell>
          <table:table-cell office:value-type="float" office:value="1673" table:style-name="ce7">
            <text:p>1673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176" table:style-name="ce5">
            <text:p>11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ISTITUTO SACRA FAMIGLIA ONLUS</text:p>
          </table:table-cell>
          <table:table-cell office:value-type="float" office:value="795470152" table:style-name="ce5">
            <text:p>795470152</text:p>
          </table:table-cell>
          <table:table-cell office:value-type="float" office:value="1735" table:style-name="ce7">
            <text:p>1735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545.8200000000002" table:style-name="ce5">
            <text:p>2545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2520380128" table:style-name="ce5">
            <text:p>2520380128</text:p>
          </table:table-cell>
          <table:table-cell office:value-type="float" office:value="1755" table:style-name="ce7">
            <text:p>1755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36.73" table:style-name="ce5">
            <text:p>1236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2520380128" table:style-name="ce5">
            <text:p>2520380128</text:p>
          </table:table-cell>
          <table:table-cell office:value-type="float" office:value="1755" table:style-name="ce7">
            <text:p>1755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236.62" table:style-name="ce5">
            <text:p>2236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1751" table:style-name="ce7">
            <text:p>1751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596.2600000000002" table:style-name="ce5">
            <text:p>2596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1751" table:style-name="ce7">
            <text:p>1751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750" table:style-name="ce5">
            <text:p>27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1751" table:style-name="ce7">
            <text:p>1751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614.32" table:style-name="ce5">
            <text:p>3614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1758" table:style-name="ce7">
            <text:p>1758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867.6" table:style-name="ce5">
            <text:p>186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420" table:style-name="ce7">
            <text:p>42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1913.93" table:style-name="ce5">
            <text:p>31913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63" table:style-name="ce7">
            <text:p>163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9577.29" table:style-name="ce5">
            <text:p>49577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ALMA S.R.L.</text:p>
          </table:table-cell>
          <table:table-cell office:value-type="float" office:value="731240966" table:style-name="ce5">
            <text:p>731240966</text:p>
          </table:table-cell>
          <table:table-cell office:value-type="float" office:value="1024" table:style-name="ce7">
            <text:p>1024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8350" table:style-name="ce5">
            <text:p>83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455" table:style-name="ce7">
            <text:p>1455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7685.63" table:style-name="ce5">
            <text:p>47685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929" table:style-name="ce7">
            <text:p>1929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3476.72" table:style-name="ce5">
            <text:p>43476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2520380128" table:style-name="ce5">
            <text:p>2520380128</text:p>
          </table:table-cell>
          <table:table-cell office:value-type="float" office:value="365" table:style-name="ce7">
            <text:p>365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18.22" table:style-name="ce5">
            <text:p>1218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2520380128" table:style-name="ce5">
            <text:p>2520380128</text:p>
          </table:table-cell>
          <table:table-cell office:value-type="float" office:value="365" table:style-name="ce7">
            <text:p>365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18.26" table:style-name="ce5">
            <text:p>1218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2520380128" table:style-name="ce5">
            <text:p>2520380128</text:p>
          </table:table-cell>
          <table:table-cell office:value-type="float" office:value="365" table:style-name="ce7">
            <text:p>365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218.11" table:style-name="ce5">
            <text:p>2218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ISTITUTO SACRA FAMIGLIA ONLUS</text:p>
          </table:table-cell>
          <table:table-cell office:value-type="float" office:value="795470152" table:style-name="ce5">
            <text:p>795470152</text:p>
          </table:table-cell>
          <table:table-cell office:value-type="float" office:value="366" table:style-name="ce7">
            <text:p>366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38.82" table:style-name="ce5">
            <text:p>1338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VITA SOCIETA' COOP.SOCIALE ONLUS</text:p>
          </table:table-cell>
          <table:table-cell office:value-type="float" office:value="5317130960" table:style-name="ce5">
            <text:p>5317130960</text:p>
          </table:table-cell>
          <table:table-cell office:value-type="float" office:value="367" table:style-name="ce7">
            <text:p>367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915" table:style-name="ce5">
            <text:p>19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MBRANDT COOPERATIVA SOCIALE</text:p>
          </table:table-cell>
          <table:table-cell office:value-type="float" office:value="1957760133" table:style-name="ce5">
            <text:p>1957760133</text:p>
          </table:table-cell>
          <table:table-cell office:value-type="float" office:value="371" table:style-name="ce7">
            <text:p>371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794.96" table:style-name="ce5">
            <text:p>2794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-ONLUS CENTRO LARIO E VALLI-MENAGG</text:p>
          </table:table-cell>
          <table:table-cell office:value-type="float" office:value="2870650138" table:style-name="ce5">
            <text:p>2870650138</text:p>
          </table:table-cell>
          <table:table-cell office:value-type="float" office:value="407" table:style-name="ce7">
            <text:p>407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288" table:style-name="ce5">
            <text:p>22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408" table:style-name="ce7">
            <text:p>40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296.14" table:style-name="ce5">
            <text:p>2296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2520380128" table:style-name="ce5">
            <text:p>2520380128</text:p>
          </table:table-cell>
          <table:table-cell office:value-type="float" office:value="486" table:style-name="ce7">
            <text:p>486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744.3" table:style-name="ce5">
            <text:p>1744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2520380128" table:style-name="ce5">
            <text:p>2520380128</text:p>
          </table:table-cell>
          <table:table-cell office:value-type="float" office:value="486" table:style-name="ce7">
            <text:p>486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750" table:style-name="ce5">
            <text:p>27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ST. FIGLIE S.MARIA DELLA DIVINA <text:s/>PROVVI</text:p>
          </table:table-cell>
          <table:table-cell office:value-type="float" office:value="1062811003" table:style-name="ce5">
            <text:p>1062811003</text:p>
          </table:table-cell>
          <table:table-cell office:value-type="float" office:value="52" table:style-name="ce7">
            <text:p>52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077" table:style-name="ce5">
            <text:p>20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'ANACONDA COOPERATIVA SOCIALE A.R.L.</text:p>
          </table:table-cell>
          <table:table-cell office:value-type="float" office:value="1202720122" table:style-name="ce5">
            <text:p>1202720122</text:p>
          </table:table-cell>
          <table:table-cell office:value-type="float" office:value="54" table:style-name="ce7">
            <text:p>54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8250.01" table:style-name="ce5">
            <text:p>8250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EMBRANDT COOPERATIVA SOCIALE</text:p>
          </table:table-cell>
          <table:table-cell office:value-type="float" office:value="1957760133" table:style-name="ce5">
            <text:p>1957760133</text:p>
          </table:table-cell>
          <table:table-cell office:value-type="float" office:value="58" table:style-name="ce7">
            <text:p>58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704.8" table:style-name="ce5">
            <text:p>2704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N LUIGI SOCIETA' COOPERATIVA SOCIALE</text:p>
          </table:table-cell>
          <table:table-cell office:value-type="float" office:value="3093210122" table:style-name="ce5">
            <text:p>3093210122</text:p>
          </table:table-cell>
          <table:table-cell office:value-type="float" office:value="742" table:style-name="ce7">
            <text:p>742</text:p>
          </table:table-cell>
          <table:table-cell office:value-type="string" table:style-name="ce7">
            <text:p>04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722" table:style-name="ce5">
            <text:p>17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1311" table:style-name="ce7">
            <text:p>1311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750" table:style-name="ce5">
            <text:p>27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1311" table:style-name="ce7">
            <text:p>1311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614.32" table:style-name="ce5">
            <text:p>3614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312" table:style-name="ce7">
            <text:p>131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1149.28" table:style-name="ce5">
            <text:p>11149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N LUIGI SOCIETA' COOPERATIVA SOCIALE</text:p>
          </table:table-cell>
          <table:table-cell office:value-type="float" office:value="3093210122" table:style-name="ce5">
            <text:p>3093210122</text:p>
          </table:table-cell>
          <table:table-cell office:value-type="float" office:value="1313" table:style-name="ce7">
            <text:p>131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02" table:style-name="ce5">
            <text:p>13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ISTITUTO SACRA FAMIGLIA ONLUS</text:p>
          </table:table-cell>
          <table:table-cell office:value-type="float" office:value="795470152" table:style-name="ce5">
            <text:p>795470152</text:p>
          </table:table-cell>
          <table:table-cell office:value-type="float" office:value="1326" table:style-name="ce7">
            <text:p>1326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38.82" table:style-name="ce5">
            <text:p>1338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2520380128" table:style-name="ce5">
            <text:p>2520380128</text:p>
          </table:table-cell>
          <table:table-cell office:value-type="float" office:value="1327" table:style-name="ce7">
            <text:p>132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36.73" table:style-name="ce5">
            <text:p>1236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2520380128" table:style-name="ce5">
            <text:p>2520380128</text:p>
          </table:table-cell>
          <table:table-cell office:value-type="float" office:value="1327" table:style-name="ce7">
            <text:p>132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236.62" table:style-name="ce5">
            <text:p>2236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OP.SOCIALE SAN GIUSEPPE R.L. ONLUS</text:p>
          </table:table-cell>
          <table:table-cell office:value-type="float" office:value="2082110137" table:style-name="ce5">
            <text:p>2082110137</text:p>
          </table:table-cell>
          <table:table-cell office:value-type="float" office:value="151" table:style-name="ce7">
            <text:p>151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228.59" table:style-name="ce5">
            <text:p>2228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64" table:style-name="ce7">
            <text:p>164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1149.28" table:style-name="ce5">
            <text:p>11149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2520380128" table:style-name="ce5">
            <text:p>2520380128</text:p>
          </table:table-cell>
          <table:table-cell office:value-type="float" office:value="84" table:style-name="ce7">
            <text:p>84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750" table:style-name="ce5">
            <text:p>27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268" table:style-name="ce7">
            <text:p>268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750" table:style-name="ce5">
            <text:p>27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268" table:style-name="ce7">
            <text:p>268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614.32" table:style-name="ce5">
            <text:p>3614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271" table:style-name="ce7">
            <text:p>271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067.6799999999998" table:style-name="ce5">
            <text:p>2067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271" table:style-name="ce7">
            <text:p>271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975.81" table:style-name="ce5">
            <text:p>3975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271" table:style-name="ce7">
            <text:p>271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094.25" table:style-name="ce5">
            <text:p>4094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1758780025" table:style-name="ce5">
            <text:p>1758780025</text:p>
          </table:table-cell>
          <table:table-cell office:value-type="float" office:value="1051" table:style-name="ce7">
            <text:p>1051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135.6500000000001" table:style-name="ce5">
            <text:p>1135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1758780025" table:style-name="ce5">
            <text:p>1758780025</text:p>
          </table:table-cell>
          <table:table-cell office:value-type="float" office:value="957" table:style-name="ce7">
            <text:p>957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85.64" table:style-name="ce5">
            <text:p>585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1758780025" table:style-name="ce5">
            <text:p>1758780025</text:p>
          </table:table-cell>
          <table:table-cell office:value-type="float" office:value="957" table:style-name="ce7">
            <text:p>957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394.24" table:style-name="ce5">
            <text:p>3394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OP.SOCIALE SAN GIUSEPPE R.L. ONLUS</text:p>
          </table:table-cell>
          <table:table-cell office:value-type="float" office:value="2082110137" table:style-name="ce5">
            <text:p>2082110137</text:p>
          </table:table-cell>
          <table:table-cell office:value-type="float" office:value="1317" table:style-name="ce7">
            <text:p>131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296.46" table:style-name="ce5">
            <text:p>2296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1318" table:style-name="ce7">
            <text:p>131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067.6999999999998" table:style-name="ce5">
            <text:p>2067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1318" table:style-name="ce7">
            <text:p>131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975.81" table:style-name="ce5">
            <text:p>3975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1318" table:style-name="ce7">
            <text:p>131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094.25" table:style-name="ce5">
            <text:p>4094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2520380128" table:style-name="ce5">
            <text:p>2520380128</text:p>
          </table:table-cell>
          <table:table-cell office:value-type="float" office:value="1412" table:style-name="ce7">
            <text:p>1412</text:p>
          </table:table-cell>
          <table:table-cell office:value-type="string" table:style-name="ce7">
            <text:p>28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744.27" table:style-name="ce5">
            <text:p>1744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2520380128" table:style-name="ce5">
            <text:p>2520380128</text:p>
          </table:table-cell>
          <table:table-cell office:value-type="float" office:value="1412" table:style-name="ce7">
            <text:p>1412</text:p>
          </table:table-cell>
          <table:table-cell office:value-type="string" table:style-name="ce7">
            <text:p>28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750" table:style-name="ce5">
            <text:p>27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ST. FIGLIE S.MARIA DELLA DIVINA <text:s/>PROVVI</text:p>
          </table:table-cell>
          <table:table-cell office:value-type="float" office:value="1062811003" table:style-name="ce5">
            <text:p>1062811003</text:p>
          </table:table-cell>
          <table:table-cell office:value-type="float" office:value="1433" table:style-name="ce7">
            <text:p>1433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077" table:style-name="ce5">
            <text:p>20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OP.SOCIALE SAN GIUSEPPE R.L. ONLUS</text:p>
          </table:table-cell>
          <table:table-cell office:value-type="float" office:value="2082110137" table:style-name="ce5">
            <text:p>2082110137</text:p>
          </table:table-cell>
          <table:table-cell office:value-type="float" office:value="1572" table:style-name="ce7">
            <text:p>1572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296.46" table:style-name="ce5">
            <text:p>2296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FFAS TICINO ONLUS DI SOMMA LOMBARDO</text:p>
          </table:table-cell>
          <table:table-cell office:value-type="float" office:value="2106020023" table:style-name="ce5">
            <text:p>2106020023</text:p>
          </table:table-cell>
          <table:table-cell office:value-type="float" office:value="1575" table:style-name="ce7">
            <text:p>1575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596.2600000000002" table:style-name="ce5">
            <text:p>2596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1582" table:style-name="ce7">
            <text:p>1582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669" table:style-name="ce5">
            <text:p>36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1758780025" table:style-name="ce5">
            <text:p>1758780025</text:p>
          </table:table-cell>
          <table:table-cell office:value-type="float" office:value="360" table:style-name="ce7">
            <text:p>36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85.64" table:style-name="ce5">
            <text:p>585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TEO COOPERATIVA SOCIALE ONLUS</text:p>
          </table:table-cell>
          <table:table-cell office:value-type="float" office:value="1758780025" table:style-name="ce5">
            <text:p>1758780025</text:p>
          </table:table-cell>
          <table:table-cell office:value-type="float" office:value="360" table:style-name="ce7">
            <text:p>36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363.38" table:style-name="ce5">
            <text:p>3363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2520380128" table:style-name="ce5">
            <text:p>2520380128</text:p>
          </table:table-cell>
          <table:table-cell office:value-type="float" office:value="1924" table:style-name="ce7">
            <text:p>1924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744.27" table:style-name="ce5">
            <text:p>1744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RENATO PIATTI ONLUS</text:p>
          </table:table-cell>
          <table:table-cell office:value-type="float" office:value="2520380128" table:style-name="ce5">
            <text:p>2520380128</text:p>
          </table:table-cell>
          <table:table-cell office:value-type="float" office:value="1924" table:style-name="ce7">
            <text:p>1924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750" table:style-name="ce5">
            <text:p>27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YGEA S.R.L.</text:p>
          </table:table-cell>
          <table:table-cell office:value-type="float" office:value="2502530161" table:style-name="ce5">
            <text:p>2502530161</text:p>
          </table:table-cell>
          <table:table-cell office:value-type="float" office:value="1043" table:style-name="ce7">
            <text:p>1043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servizi</text:p>
          </table:table-cell>
          <table:table-cell office:value-type="float" office:value="370" table:style-name="ce5">
            <text:p>37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1486550351" table:style-name="ce5">
            <text:p>1486550351</text:p>
          </table:table-cell>
          <table:table-cell office:value-type="float" office:value="28" table:style-name="ce7">
            <text:p>28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servizi</text:p>
          </table:table-cell>
          <table:table-cell office:value-type="float" office:value="27823.439999999999" table:style-name="ce5">
            <text:p>27823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1486550351" table:style-name="ce5">
            <text:p>1486550351</text:p>
          </table:table-cell>
          <table:table-cell office:value-type="float" office:value="1015" table:style-name="ce7">
            <text:p>1015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Altri servizi</text:p>
          </table:table-cell>
          <table:table-cell office:value-type="float" office:value="920.37" table:style-name="ce5">
            <text:p>920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1486550351" table:style-name="ce5">
            <text:p>1486550351</text:p>
          </table:table-cell>
          <table:table-cell office:value-type="float" office:value="1015" table:style-name="ce7">
            <text:p>1015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Altri servizi</text:p>
          </table:table-cell>
          <table:table-cell office:value-type="float" office:value="35614.92" table:style-name="ce5">
            <text:p>35614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1486550351" table:style-name="ce5">
            <text:p>1486550351</text:p>
          </table:table-cell>
          <table:table-cell office:value-type="float" office:value="1865" table:style-name="ce7">
            <text:p>1865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servizi</text:p>
          </table:table-cell>
          <table:table-cell office:value-type="float" office:value="38859.86" table:style-name="ce5">
            <text:p>38859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YGEA S.R.L.</text:p>
          </table:table-cell>
          <table:table-cell office:value-type="float" office:value="2502530161" table:style-name="ce5">
            <text:p>2502530161</text:p>
          </table:table-cell>
          <table:table-cell office:value-type="float" office:value="1703" table:style-name="ce7">
            <text:p>1703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servizi</text:p>
          </table:table-cell>
          <table:table-cell office:value-type="float" office:value="140" table:style-name="ce5">
            <text:p>1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1486550351" table:style-name="ce5">
            <text:p>1486550351</text:p>
          </table:table-cell>
          <table:table-cell office:value-type="float" office:value="27" table:style-name="ce7">
            <text:p>27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servizi</text:p>
          </table:table-cell>
          <table:table-cell office:value-type="float" office:value="60442.07" table:style-name="ce5">
            <text:p>60442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1486550351" table:style-name="ce5">
            <text:p>1486550351</text:p>
          </table:table-cell>
          <table:table-cell office:value-type="float" office:value="1014" table:style-name="ce7">
            <text:p>1014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Altri servizi</text:p>
          </table:table-cell>
          <table:table-cell office:value-type="float" office:value="3205.14" table:style-name="ce5">
            <text:p>3205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CCENTO SOCIETA' COOPERATIVA SOCIALE</text:p>
          </table:table-cell>
          <table:table-cell office:value-type="float" office:value="1486550351" table:style-name="ce5">
            <text:p>1486550351</text:p>
          </table:table-cell>
          <table:table-cell office:value-type="float" office:value="1014" table:style-name="ce7">
            <text:p>1014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Altri servizi</text:p>
          </table:table-cell>
          <table:table-cell office:value-type="float" office:value="124027.51" table:style-name="ce5">
            <text:p>124027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302" table:style-name="ce7">
            <text:p>1302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servizi</text:p>
          </table:table-cell>
          <table:table-cell office:value-type="float" office:value="14045.83" table:style-name="ce5">
            <text:p>14045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302" table:style-name="ce7">
            <text:p>1302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servizi</text:p>
          </table:table-cell>
          <table:table-cell office:value-type="float" office:value="19340.82" table:style-name="ce5">
            <text:p>19340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303" table:style-name="ce7">
            <text:p>1303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servizi</text:p>
          </table:table-cell>
          <table:table-cell office:value-type="float" office:value="232.62" table:style-name="ce5">
            <text:p>232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303" table:style-name="ce7">
            <text:p>1303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servizi</text:p>
          </table:table-cell>
          <table:table-cell office:value-type="float" office:value="241.8" table:style-name="ce5">
            <text:p>241,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303" table:style-name="ce7">
            <text:p>1303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servizi</text:p>
          </table:table-cell>
          <table:table-cell office:value-type="float" office:value="275.01" table:style-name="ce5">
            <text:p>275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303" table:style-name="ce7">
            <text:p>1303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servizi</text:p>
          </table:table-cell>
          <table:table-cell office:value-type="float" office:value="332.9" table:style-name="ce5">
            <text:p>332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479" table:style-name="ce7">
            <text:p>479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Altri servizi</text:p>
          </table:table-cell>
          <table:table-cell office:value-type="float" office:value="8614.25" table:style-name="ce5">
            <text:p>8614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480" table:style-name="ce7">
            <text:p>480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Altri servizi</text:p>
          </table:table-cell>
          <table:table-cell office:value-type="float" office:value="10568.2" table:style-name="ce5">
            <text:p>10568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881" table:style-name="ce7">
            <text:p>1881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servizi</text:p>
          </table:table-cell>
          <table:table-cell office:value-type="float" office:value="187.74" table:style-name="ce5">
            <text:p>187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425" table:style-name="ce7">
            <text:p>425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2" table:style-name="ce5">
            <text:p>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 ASSISTANCE S.C.S.</text:p>
          </table:table-cell>
          <table:table-cell office:value-type="float" office:value="1901750024" table:style-name="ce5">
            <text:p>1901750024</text:p>
          </table:table-cell>
          <table:table-cell office:value-type="float" office:value="153" table:style-name="ce7">
            <text:p>153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00" table:style-name="ce5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1314" table:style-name="ce7">
            <text:p>1314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14482" table:style-name="ce5">
            <text:p>144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1315" table:style-name="ce7">
            <text:p>1315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43523.82" table:style-name="ce5">
            <text:p>43523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1316" table:style-name="ce7">
            <text:p>1316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10138.18" table:style-name="ce5">
            <text:p>10138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RADISO SOC. COOP. SOC. A RL</text:p>
          </table:table-cell>
          <table:table-cell office:value-type="float" office:value="2482110026" table:style-name="ce5">
            <text:p>2482110026</text:p>
          </table:table-cell>
          <table:table-cell office:value-type="float" office:value="1590" table:style-name="ce7">
            <text:p>1590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0" table:style-name="ce5">
            <text:p>30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 ASSISTANCE S.C.S.</text:p>
          </table:table-cell>
          <table:table-cell office:value-type="float" office:value="1901750024" table:style-name="ce5">
            <text:p>1901750024</text:p>
          </table:table-cell>
          <table:table-cell office:value-type="float" office:value="1436" table:style-name="ce7">
            <text:p>1436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00" table:style-name="ce5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 ONLUS SOCIETA' COOPERATIVA SOCIA</text:p>
          </table:table-cell>
          <table:table-cell office:value-type="float" office:value="1564890125" table:style-name="ce5">
            <text:p>1564890125</text:p>
          </table:table-cell>
          <table:table-cell office:value-type="float" office:value="269" table:style-name="ce7">
            <text:p>269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03.19" table:style-name="ce5">
            <text:p>1303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 ONLUS SOCIETA' COOPERATIVA SOCIA</text:p>
          </table:table-cell>
          <table:table-cell office:value-type="float" office:value="1564890125" table:style-name="ce5">
            <text:p>1564890125</text:p>
          </table:table-cell>
          <table:table-cell office:value-type="float" office:value="269" table:style-name="ce7">
            <text:p>269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07.0999999999999" table:style-name="ce5">
            <text:p>130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 ONLUS SOCIETA' COOPERATIVA SOCIA</text:p>
          </table:table-cell>
          <table:table-cell office:value-type="float" office:value="1564890125" table:style-name="ce5">
            <text:p>1564890125</text:p>
          </table:table-cell>
          <table:table-cell office:value-type="float" office:value="269" table:style-name="ce7">
            <text:p>269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591.67" table:style-name="ce5">
            <text:p>1591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 ONLUS SOCIETA' COOPERATIVA SOCIA</text:p>
          </table:table-cell>
          <table:table-cell office:value-type="float" office:value="1564890125" table:style-name="ce5">
            <text:p>1564890125</text:p>
          </table:table-cell>
          <table:table-cell office:value-type="float" office:value="270" table:style-name="ce7">
            <text:p>270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600.0100000000002" table:style-name="ce5">
            <text:p>2600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CORA - S.R.L.</text:p>
          </table:table-cell>
          <table:table-cell office:value-type="float" office:value="186820056" table:style-name="ce5">
            <text:p>186820056</text:p>
          </table:table-cell>
          <table:table-cell office:value-type="float" office:value="61" table:style-name="ce7">
            <text:p>61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80.5999999999999" table:style-name="ce5">
            <text:p>1280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62" table:style-name="ce7">
            <text:p>62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055.62" table:style-name="ce5">
            <text:p>5055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IL MELO ONLUS-LUIGI FIGINI</text:p>
          </table:table-cell>
          <table:table-cell office:value-type="float" office:value="3323110126" table:style-name="ce5">
            <text:p>3323110126</text:p>
          </table:table-cell>
          <table:table-cell office:value-type="float" office:value="95" table:style-name="ce7">
            <text:p>95</text:p>
          </table:table-cell>
          <table:table-cell office:value-type="string" table:style-name="ce7">
            <text:p>13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921.32" table:style-name="ce5">
            <text:p>3921,3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VITA SOCIETA' COOP.SOCIALE ONLUS</text:p>
          </table:table-cell>
          <table:table-cell office:value-type="float" office:value="5317130960" table:style-name="ce5">
            <text:p>5317130960</text:p>
          </table:table-cell>
          <table:table-cell office:value-type="float" office:value="184" table:style-name="ce7">
            <text:p>184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85.24" table:style-name="ce5">
            <text:p>1285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CORA - S.R.L.</text:p>
          </table:table-cell>
          <table:table-cell office:value-type="float" office:value="186820056" table:style-name="ce5">
            <text:p>186820056</text:p>
          </table:table-cell>
          <table:table-cell office:value-type="float" office:value="188" table:style-name="ce7">
            <text:p>188</text:p>
          </table:table-cell>
          <table:table-cell office:value-type="string" table:style-name="ce7">
            <text:p>16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23.22" table:style-name="ce5">
            <text:p>1323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CORA - S.R.L.</text:p>
          </table:table-cell>
          <table:table-cell office:value-type="float" office:value="186820056" table:style-name="ce5">
            <text:p>186820056</text:p>
          </table:table-cell>
          <table:table-cell office:value-type="float" office:value="1416" table:style-name="ce7">
            <text:p>1416</text:p>
          </table:table-cell>
          <table:table-cell office:value-type="string" table:style-name="ce7">
            <text:p>28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23.22" table:style-name="ce5">
            <text:p>1323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RENI ORIZZONTI 1 SRL</text:p>
          </table:table-cell>
          <table:table-cell office:value-type="float" office:value="2833470301" table:style-name="ce5">
            <text:p>2833470301</text:p>
          </table:table-cell>
          <table:table-cell office:value-type="float" office:value="1437" table:style-name="ce7">
            <text:p>1437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69.72" table:style-name="ce5">
            <text:p>1369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E.MAR. COOP. SOCIALE O.N.L.U.S.</text:p>
          </table:table-cell>
          <table:table-cell office:value-type="float" office:value="1956990186" table:style-name="ce5">
            <text:p>1956990186</text:p>
          </table:table-cell>
          <table:table-cell office:value-type="float" office:value="1449" table:style-name="ce7">
            <text:p>1449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57.1" table:style-name="ce5">
            <text:p>15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NSORZIO ZENIT SOCIALE SOCIETA' COOPERA</text:p>
          </table:table-cell>
          <table:table-cell office:value-type="float" office:value="2719390342" table:style-name="ce5">
            <text:p>2719390342</text:p>
          </table:table-cell>
          <table:table-cell office:value-type="float" office:value="1570" table:style-name="ce7">
            <text:p>1570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00" table:style-name="ce5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IL MELO ONLUS-LUIGI FIGINI</text:p>
          </table:table-cell>
          <table:table-cell office:value-type="float" office:value="3323110126" table:style-name="ce5">
            <text:p>3323110126</text:p>
          </table:table-cell>
          <table:table-cell office:value-type="float" office:value="1573" table:style-name="ce7">
            <text:p>1573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514" table:style-name="ce5">
            <text:p>25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 ONLUS SOCIETA' COOPERATIVA SOCIA</text:p>
          </table:table-cell>
          <table:table-cell office:value-type="float" office:value="1564890125" table:style-name="ce5">
            <text:p>1564890125</text:p>
          </table:table-cell>
          <table:table-cell office:value-type="float" office:value="1574" table:style-name="ce7">
            <text:p>1574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03.19" table:style-name="ce5">
            <text:p>1303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 ONLUS SOCIETA' COOPERATIVA SOCIA</text:p>
          </table:table-cell>
          <table:table-cell office:value-type="float" office:value="1564890125" table:style-name="ce5">
            <text:p>1564890125</text:p>
          </table:table-cell>
          <table:table-cell office:value-type="float" office:value="1574" table:style-name="ce7">
            <text:p>1574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07.0999999999999" table:style-name="ce5">
            <text:p>130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 ONLUS SOCIETA' COOPERATIVA SOCIA</text:p>
          </table:table-cell>
          <table:table-cell office:value-type="float" office:value="1564890125" table:style-name="ce5">
            <text:p>1564890125</text:p>
          </table:table-cell>
          <table:table-cell office:value-type="float" office:value="1574" table:style-name="ce7">
            <text:p>1574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591.67" table:style-name="ce5">
            <text:p>1591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 ONLUS SOCIETA' COOPERATIVA SOCIA</text:p>
          </table:table-cell>
          <table:table-cell office:value-type="float" office:value="1564890125" table:style-name="ce5">
            <text:p>1564890125</text:p>
          </table:table-cell>
          <table:table-cell office:value-type="float" office:value="1574" table:style-name="ce7">
            <text:p>1574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600.0100000000002" table:style-name="ce5">
            <text:p>2600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VITA SOCIETA' COOP.SOCIALE ONLUS</text:p>
          </table:table-cell>
          <table:table-cell office:value-type="float" office:value="5317130960" table:style-name="ce5">
            <text:p>5317130960</text:p>
          </table:table-cell>
          <table:table-cell office:value-type="float" office:value="1926" table:style-name="ce7">
            <text:p>1926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521.65" table:style-name="ce5">
            <text:p>2521,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RINER UNO SRL</text:p>
          </table:table-cell>
          <table:table-cell office:value-type="float" office:value="5433160966" table:style-name="ce5">
            <text:p>5433160966</text:p>
          </table:table-cell>
          <table:table-cell office:value-type="float" office:value="1927" table:style-name="ce7">
            <text:p>1927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242" table:style-name="ce5">
            <text:p>32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RENI ORIZZONTI 1 SRL</text:p>
          </table:table-cell>
          <table:table-cell office:value-type="float" office:value="2833470301" table:style-name="ce5">
            <text:p>2833470301</text:p>
          </table:table-cell>
          <table:table-cell office:value-type="float" office:value="1930" table:style-name="ce7">
            <text:p>1930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37.3599999999999" table:style-name="ce5">
            <text:p>1237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N GIACOMO S.R.L.</text:p>
          </table:table-cell>
          <table:table-cell office:value-type="float" office:value="2644040137" table:style-name="ce5">
            <text:p>2644040137</text:p>
          </table:table-cell>
          <table:table-cell office:value-type="float" office:value="1672" table:style-name="ce7">
            <text:p>1672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02" table:style-name="ce5">
            <text:p>13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AMILANO SRL</text:p>
          </table:table-cell>
          <table:table-cell office:value-type="float" office:value="2905530305" table:style-name="ce5">
            <text:p>2905530305</text:p>
          </table:table-cell>
          <table:table-cell office:value-type="float" office:value="1736" table:style-name="ce7">
            <text:p>1736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459.63" table:style-name="ce5">
            <text:p>3459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CORA - S.R.L.</text:p>
          </table:table-cell>
          <table:table-cell office:value-type="float" office:value="186820056" table:style-name="ce5">
            <text:p>186820056</text:p>
          </table:table-cell>
          <table:table-cell office:value-type="float" office:value="1757" table:style-name="ce7">
            <text:p>1757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195.3599999999999" table:style-name="ce5">
            <text:p>1195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NSORZIO ZENIT SOCIALE SOCIETA' COOPERA</text:p>
          </table:table-cell>
          <table:table-cell office:value-type="float" office:value="2719390342" table:style-name="ce5">
            <text:p>2719390342</text:p>
          </table:table-cell>
          <table:table-cell office:value-type="float" office:value="1290" table:style-name="ce7">
            <text:p>1290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00" table:style-name="ce5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N GIACOMO S.R.L.</text:p>
          </table:table-cell>
          <table:table-cell office:value-type="float" office:value="2644040137" table:style-name="ce5">
            <text:p>2644040137</text:p>
          </table:table-cell>
          <table:table-cell office:value-type="float" office:value="1291" table:style-name="ce7">
            <text:p>1291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02" table:style-name="ce5">
            <text:p>13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ARINER UNO SRL</text:p>
          </table:table-cell>
          <table:table-cell office:value-type="float" office:value="5433160966" table:style-name="ce5">
            <text:p>5433160966</text:p>
          </table:table-cell>
          <table:table-cell office:value-type="float" office:value="368" table:style-name="ce7">
            <text:p>368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756.92" table:style-name="ce5">
            <text:p>2756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RADISO SOC. COOP. SOC. A RL</text:p>
          </table:table-cell>
          <table:table-cell office:value-type="float" office:value="2482110026" table:style-name="ce5">
            <text:p>2482110026</text:p>
          </table:table-cell>
          <table:table-cell office:value-type="float" office:value="1110" table:style-name="ce7">
            <text:p>1110</text:p>
          </table:table-cell>
          <table:table-cell office:value-type="string" table:style-name="ce7">
            <text:p>20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000" table:style-name="ce5">
            <text:p>300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FONDAZIONE BELLORA ONLUS</text:p>
          </table:table-cell>
          <table:table-cell office:value-type="float" office:value="1837120128" table:style-name="ce5">
            <text:p>1837120128</text:p>
          </table:table-cell>
          <table:table-cell office:value-type="float" office:value="50" table:style-name="ce7">
            <text:p>50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082.18" table:style-name="ce5">
            <text:p>6082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DON CARLO GNOCCHI ONLUS</text:p>
          </table:table-cell>
          <table:table-cell office:value-type="float" office:value="12520870150" table:style-name="ce5">
            <text:p>12520870150</text:p>
          </table:table-cell>
          <table:table-cell office:value-type="float" office:value="51" table:style-name="ce7">
            <text:p>51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900" table:style-name="ce5">
            <text:p>39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RENI ORIZZONTI 1 SRL</text:p>
          </table:table-cell>
          <table:table-cell office:value-type="float" office:value="2833470301" table:style-name="ce5">
            <text:p>2833470301</text:p>
          </table:table-cell>
          <table:table-cell office:value-type="float" office:value="59" table:style-name="ce7">
            <text:p>59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80.5999999999999" table:style-name="ce5">
            <text:p>1280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N GIACOMO S.R.L.</text:p>
          </table:table-cell>
          <table:table-cell office:value-type="float" office:value="2644040137" table:style-name="ce5">
            <text:p>2644040137</text:p>
          </table:table-cell>
          <table:table-cell office:value-type="float" office:value="60" table:style-name="ce7">
            <text:p>60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02" table:style-name="ce5">
            <text:p>13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 ONLUS SOCIETA' COOPERATIVA SOCIA</text:p>
          </table:table-cell>
          <table:table-cell office:value-type="float" office:value="1564890125" table:style-name="ce5">
            <text:p>1564890125</text:p>
          </table:table-cell>
          <table:table-cell office:value-type="float" office:value="1289" table:style-name="ce7">
            <text:p>1289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03.19" table:style-name="ce5">
            <text:p>1303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 ONLUS SOCIETA' COOPERATIVA SOCIA</text:p>
          </table:table-cell>
          <table:table-cell office:value-type="float" office:value="1564890125" table:style-name="ce5">
            <text:p>1564890125</text:p>
          </table:table-cell>
          <table:table-cell office:value-type="float" office:value="1289" table:style-name="ce7">
            <text:p>1289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07.0999999999999" table:style-name="ce5">
            <text:p>130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 ONLUS SOCIETA' COOPERATIVA SOCIA</text:p>
          </table:table-cell>
          <table:table-cell office:value-type="float" office:value="1564890125" table:style-name="ce5">
            <text:p>1564890125</text:p>
          </table:table-cell>
          <table:table-cell office:value-type="float" office:value="1289" table:style-name="ce7">
            <text:p>1289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591.67" table:style-name="ce5">
            <text:p>1591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MELO ONLUS SOCIETA' COOPERATIVA SOCIA</text:p>
          </table:table-cell>
          <table:table-cell office:value-type="float" office:value="1564890125" table:style-name="ce5">
            <text:p>1564890125</text:p>
          </table:table-cell>
          <table:table-cell office:value-type="float" office:value="1289" table:style-name="ce7">
            <text:p>1289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600.0100000000002" table:style-name="ce5">
            <text:p>2600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ERENI ORIZZONTI 1 SRL</text:p>
          </table:table-cell>
          <table:table-cell office:value-type="float" office:value="2833470301" table:style-name="ce5">
            <text:p>2833470301</text:p>
          </table:table-cell>
          <table:table-cell office:value-type="float" office:value="743" table:style-name="ce7">
            <text:p>743</text:p>
          </table:table-cell>
          <table:table-cell office:value-type="string" table:style-name="ce7">
            <text:p>04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23.22" table:style-name="ce5">
            <text:p>1323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E.MAR. COOP. SOCIALE O.N.L.U.S.</text:p>
          </table:table-cell>
          <table:table-cell office:value-type="float" office:value="1956990186" table:style-name="ce5">
            <text:p>1956990186</text:p>
          </table:table-cell>
          <table:table-cell office:value-type="float" office:value="143" table:style-name="ce7">
            <text:p>143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99.99" table:style-name="ce5">
            <text:p>1299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E.MAR. COOP. SOCIALE O.N.L.U.S.</text:p>
          </table:table-cell>
          <table:table-cell office:value-type="float" office:value="1956990186" table:style-name="ce5">
            <text:p>1956990186</text:p>
          </table:table-cell>
          <table:table-cell office:value-type="float" office:value="143" table:style-name="ce7">
            <text:p>143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265.58" table:style-name="ce5">
            <text:p>6265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E.MAR. COOP. SOCIALE O.N.L.U.S.</text:p>
          </table:table-cell>
          <table:table-cell office:value-type="float" office:value="1956990186" table:style-name="ce5">
            <text:p>1956990186</text:p>
          </table:table-cell>
          <table:table-cell office:value-type="float" office:value="144" table:style-name="ce7">
            <text:p>144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56.68" table:style-name="ce5">
            <text:p>1256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NSORZIO ZENIT SOCIALE SOCIETA' COOPERA</text:p>
          </table:table-cell>
          <table:table-cell office:value-type="float" office:value="2719390342" table:style-name="ce5">
            <text:p>2719390342</text:p>
          </table:table-cell>
          <table:table-cell office:value-type="float" office:value="150" table:style-name="ce7">
            <text:p>150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00" table:style-name="ce5">
            <text:p>13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422" table:style-name="ce7">
            <text:p>422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Contratti di servizio pubblico</text:p>
          </table:table-cell>
          <table:table-cell office:value-type="float" office:value="2" table:style-name="ce5">
            <text:p>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ALBIZZATE</text:p>
          </table:table-cell>
          <table:table-cell office:value-type="float" office:value="308200120" table:style-name="ce5">
            <text:p>308200120</text:p>
          </table:table-cell>
          <table:table-cell office:value-type="float" office:value="1295" table:style-name="ce7">
            <text:p>1295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servizi</text:p>
          </table:table-cell>
          <table:table-cell office:value-type="float" office:value="1490.28" table:style-name="ce5">
            <text:p>1490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329920128" table:style-name="ce5">
            <text:p>329920128</text:p>
          </table:table-cell>
          <table:table-cell office:value-type="float" office:value="1297" table:style-name="ce7">
            <text:p>129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servizi</text:p>
          </table:table-cell>
          <table:table-cell office:value-type="float" office:value="18247.3" table:style-name="ce5">
            <text:p>18247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JERAGO CON ORAGO</text:p>
          </table:table-cell>
          <table:table-cell office:value-type="float" office:value="243880127" table:style-name="ce5">
            <text:p>243880127</text:p>
          </table:table-cell>
          <table:table-cell office:value-type="float" office:value="1298" table:style-name="ce7">
            <text:p>1298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servizi</text:p>
          </table:table-cell>
          <table:table-cell office:value-type="float" office:value="1862.85" table:style-name="ce5">
            <text:p>1862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OGGIONA CON S. STEFANO</text:p>
          </table:table-cell>
          <table:table-cell office:value-type="float" office:value="309390128" table:style-name="ce5">
            <text:p>309390128</text:p>
          </table:table-cell>
          <table:table-cell office:value-type="float" office:value="1299" table:style-name="ce7">
            <text:p>1299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servizi</text:p>
          </table:table-cell>
          <table:table-cell office:value-type="float" office:value="10453.66" table:style-name="ce5">
            <text:p>10453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AMARATE</text:p>
          </table:table-cell>
          <table:table-cell office:value-type="float" office:value="504690124" table:style-name="ce5">
            <text:p>504690124</text:p>
          </table:table-cell>
          <table:table-cell office:value-type="float" office:value="1300" table:style-name="ce7">
            <text:p>1300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servizi</text:p>
          </table:table-cell>
          <table:table-cell office:value-type="float" office:value="22629.7" table:style-name="ce5">
            <text:p>22629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226820124" table:style-name="ce5">
            <text:p>226820124</text:p>
          </table:table-cell>
          <table:table-cell office:value-type="float" office:value="1301" table:style-name="ce7">
            <text:p>1301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servizi</text:p>
          </table:table-cell>
          <table:table-cell office:value-type="float" office:value="10889.92" table:style-name="ce5">
            <text:p>10889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304" table:style-name="ce7">
            <text:p>1304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servizi</text:p>
          </table:table-cell>
          <table:table-cell office:value-type="float" office:value="86.47" table:style-name="ce5">
            <text:p>86,4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304" table:style-name="ce7">
            <text:p>1304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servizi</text:p>
          </table:table-cell>
          <table:table-cell office:value-type="float" office:value="481.09" table:style-name="ce5">
            <text:p>481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481" table:style-name="ce7">
            <text:p>481</text:p>
          </table:table-cell>
          <table:table-cell office:value-type="string" table:style-name="ce7">
            <text:p>30/01/2025</text:p>
          </table:table-cell>
          <table:table-cell office:value-type="string" table:style-name="ce5">
            <text:p>Altri servizi</text:p>
          </table:table-cell>
          <table:table-cell office:value-type="float" office:value="35165.56" table:style-name="ce5">
            <text:p>35165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GALLARATE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05" table:style-name="ce7">
            <text:p>105</text:p>
          </table:table-cell>
          <table:table-cell office:value-type="string" table:style-name="ce7">
            <text:p>13/01/2025</text:p>
          </table:table-cell>
          <table:table-cell office:value-type="string" table:style-name="ce5">
            <text:p>Altri servizi</text:p>
          </table:table-cell>
          <table:table-cell office:value-type="float" office:value="91414.9" table:style-name="ce5">
            <text:p>91414,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GALLARATE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259" table:style-name="ce7">
            <text:p>1259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servizi</text:p>
          </table:table-cell>
          <table:table-cell office:value-type="float" office:value="144571.37" table:style-name="ce5">
            <text:p>144571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350" table:style-name="ce7">
            <text:p>1350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servizi</text:p>
          </table:table-cell>
          <table:table-cell office:value-type="float" office:value="29315.4" table:style-name="ce5">
            <text:p>29315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AMARATE</text:p>
          </table:table-cell>
          <table:table-cell office:value-type="float" office:value="504690124" table:style-name="ce5">
            <text:p>504690124</text:p>
          </table:table-cell>
          <table:table-cell office:value-type="float" office:value="1773" table:style-name="ce7">
            <text:p>1773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servizi</text:p>
          </table:table-cell>
          <table:table-cell office:value-type="float" office:value="3933.66" table:style-name="ce5">
            <text:p>3933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226820124" table:style-name="ce5">
            <text:p>226820124</text:p>
          </table:table-cell>
          <table:table-cell office:value-type="float" office:value="1776" table:style-name="ce7">
            <text:p>1776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servizi</text:p>
          </table:table-cell>
          <table:table-cell office:value-type="float" office:value="978.96" table:style-name="ce5">
            <text:p>978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ALBIZZATE</text:p>
          </table:table-cell>
          <table:table-cell office:value-type="float" office:value="308200120" table:style-name="ce5">
            <text:p>308200120</text:p>
          </table:table-cell>
          <table:table-cell office:value-type="float" office:value="1760" table:style-name="ce7">
            <text:p>1760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servizi</text:p>
          </table:table-cell>
          <table:table-cell office:value-type="float" office:value="1253.92" table:style-name="ce5">
            <text:p>1253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OGGIONA CON S. STEFANO</text:p>
          </table:table-cell>
          <table:table-cell office:value-type="float" office:value="309390128" table:style-name="ce5">
            <text:p>309390128</text:p>
          </table:table-cell>
          <table:table-cell office:value-type="float" office:value="1770" table:style-name="ce7">
            <text:p>1770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servizi</text:p>
          </table:table-cell>
          <table:table-cell office:value-type="float" office:value="1058.81" table:style-name="ce5">
            <text:p>1058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AMARATE</text:p>
          </table:table-cell>
          <table:table-cell office:value-type="float" office:value="504690124" table:style-name="ce5">
            <text:p>504690124</text:p>
          </table:table-cell>
          <table:table-cell office:value-type="float" office:value="1772" table:style-name="ce7">
            <text:p>1772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servizi</text:p>
          </table:table-cell>
          <table:table-cell office:value-type="float" office:value="3933.66" table:style-name="ce5">
            <text:p>3933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226820124" table:style-name="ce5">
            <text:p>226820124</text:p>
          </table:table-cell>
          <table:table-cell office:value-type="float" office:value="1775" table:style-name="ce7">
            <text:p>1775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servizi</text:p>
          </table:table-cell>
          <table:table-cell office:value-type="float" office:value="978.96" table:style-name="ce5">
            <text:p>978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928" table:style-name="ce7">
            <text:p>1928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servizi</text:p>
          </table:table-cell>
          <table:table-cell office:value-type="float" office:value="32280.49" table:style-name="ce5">
            <text:p>32280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ALBIZZATE</text:p>
          </table:table-cell>
          <table:table-cell office:value-type="float" office:value="308200120" table:style-name="ce5">
            <text:p>308200120</text:p>
          </table:table-cell>
          <table:table-cell office:value-type="float" office:value="1760" table:style-name="ce7">
            <text:p>1760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servizi</text:p>
          </table:table-cell>
          <table:table-cell office:value-type="float" office:value="1253.92" table:style-name="ce5">
            <text:p>1253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IRATE</text:p>
          </table:table-cell>
          <table:table-cell office:value-type="float" office:value="309270122" table:style-name="ce5">
            <text:p>309270122</text:p>
          </table:table-cell>
          <table:table-cell office:value-type="float" office:value="1762" table:style-name="ce7">
            <text:p>1762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servizi</text:p>
          </table:table-cell>
          <table:table-cell office:value-type="float" office:value="1910.06" table:style-name="ce5">
            <text:p>1910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329920128" table:style-name="ce5">
            <text:p>329920128</text:p>
          </table:table-cell>
          <table:table-cell office:value-type="float" office:value="1764" table:style-name="ce7">
            <text:p>1764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servizi</text:p>
          </table:table-cell>
          <table:table-cell office:value-type="float" office:value="5208.09" table:style-name="ce5">
            <text:p>5208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309290120" table:style-name="ce5">
            <text:p>309290120</text:p>
          </table:table-cell>
          <table:table-cell office:value-type="float" office:value="1766" table:style-name="ce7">
            <text:p>1766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servizi</text:p>
          </table:table-cell>
          <table:table-cell office:value-type="float" office:value="1391.4" table:style-name="ce5">
            <text:p>1391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JERAGO CON ORAGO</text:p>
          </table:table-cell>
          <table:table-cell office:value-type="float" office:value="243880127" table:style-name="ce5">
            <text:p>243880127</text:p>
          </table:table-cell>
          <table:table-cell office:value-type="float" office:value="1768" table:style-name="ce7">
            <text:p>1768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servizi</text:p>
          </table:table-cell>
          <table:table-cell office:value-type="float" office:value="1260.27" table:style-name="ce5">
            <text:p>1260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OGGIONA CON S. STEFANO</text:p>
          </table:table-cell>
          <table:table-cell office:value-type="float" office:value="309390128" table:style-name="ce5">
            <text:p>309390128</text:p>
          </table:table-cell>
          <table:table-cell office:value-type="float" office:value="1770" table:style-name="ce7">
            <text:p>1770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servizi</text:p>
          </table:table-cell>
          <table:table-cell office:value-type="float" office:value="1058.81" table:style-name="ce5">
            <text:p>1058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GALLARATE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69" table:style-name="ce7">
            <text:p>1869</text:p>
          </table:table-cell>
          <table:table-cell office:value-type="string" table:style-name="ce7">
            <text:p>26/03/2025</text:p>
          </table:table-cell>
          <table:table-cell office:value-type="string" table:style-name="ce5">
            <text:p>Altri servizi</text:p>
          </table:table-cell>
          <table:table-cell office:value-type="float" office:value="13004.83" table:style-name="ce5">
            <text:p>13004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GALLARATE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71" table:style-name="ce7">
            <text:p>1871</text:p>
          </table:table-cell>
          <table:table-cell office:value-type="string" table:style-name="ce7">
            <text:p>26/03/2025</text:p>
          </table:table-cell>
          <table:table-cell office:value-type="string" table:style-name="ce5">
            <text:p>Altri servizi</text:p>
          </table:table-cell>
          <table:table-cell office:value-type="float" office:value="13004.83" table:style-name="ce5">
            <text:p>13004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IRATE</text:p>
          </table:table-cell>
          <table:table-cell office:value-type="float" office:value="309270122" table:style-name="ce5">
            <text:p>309270122</text:p>
          </table:table-cell>
          <table:table-cell office:value-type="float" office:value="1762" table:style-name="ce7">
            <text:p>1762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servizi</text:p>
          </table:table-cell>
          <table:table-cell office:value-type="float" office:value="1910.06" table:style-name="ce5">
            <text:p>1910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IRATE</text:p>
          </table:table-cell>
          <table:table-cell office:value-type="float" office:value="309270122" table:style-name="ce5">
            <text:p>309270122</text:p>
          </table:table-cell>
          <table:table-cell office:value-type="float" office:value="1296" table:style-name="ce7">
            <text:p>129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servizi</text:p>
          </table:table-cell>
          <table:table-cell office:value-type="float" office:value="16936.150000000001" table:style-name="ce5">
            <text:p>16936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329920128" table:style-name="ce5">
            <text:p>329920128</text:p>
          </table:table-cell>
          <table:table-cell office:value-type="float" office:value="1764" table:style-name="ce7">
            <text:p>1764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servizi</text:p>
          </table:table-cell>
          <table:table-cell office:value-type="float" office:value="5208.09" table:style-name="ce5">
            <text:p>5208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309290120" table:style-name="ce5">
            <text:p>309290120</text:p>
          </table:table-cell>
          <table:table-cell office:value-type="float" office:value="1766" table:style-name="ce7">
            <text:p>1766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servizi</text:p>
          </table:table-cell>
          <table:table-cell office:value-type="float" office:value="1391.4" table:style-name="ce5">
            <text:p>1391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JERAGO CON ORAGO</text:p>
          </table:table-cell>
          <table:table-cell office:value-type="float" office:value="243880127" table:style-name="ce5">
            <text:p>243880127</text:p>
          </table:table-cell>
          <table:table-cell office:value-type="float" office:value="1768" table:style-name="ce7">
            <text:p>1768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servizi</text:p>
          </table:table-cell>
          <table:table-cell office:value-type="float" office:value="1260.27" table:style-name="ce5">
            <text:p>1260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ENERAZIONI FA SOCIETA' COOPERATIVA SOCI</text:p>
          </table:table-cell>
          <table:table-cell office:value-type="float" office:value="3856570167" table:style-name="ce5">
            <text:p>3856570167</text:p>
          </table:table-cell>
          <table:table-cell office:value-type="float" office:value="411" table:style-name="ce7">
            <text:p>411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513.58" table:style-name="ce5">
            <text:p>1513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 DAVANTI AL SOLE COOP.SOCIALE ARL</text:p>
          </table:table-cell>
          <table:table-cell office:value-type="float" office:value="1453990127" table:style-name="ce5">
            <text:p>1453990127</text:p>
          </table:table-cell>
          <table:table-cell office:value-type="float" office:value="414" table:style-name="ce7">
            <text:p>414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54.38" table:style-name="ce5">
            <text:p>354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OP. LOTTA CONTRO L'EMARGINAZIONE-ONLUS</text:p>
          </table:table-cell>
          <table:table-cell office:value-type="float" office:value="989320965" table:style-name="ce5">
            <text:p>989320965</text:p>
          </table:table-cell>
          <table:table-cell office:value-type="float" office:value="410" table:style-name="ce7">
            <text:p>410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840" table:style-name="ce5">
            <text:p>184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ESAS SERVICE COOPERATIVA SOCIALE</text:p>
          </table:table-cell>
          <table:table-cell office:value-type="float" office:value="3558180125" table:style-name="ce5">
            <text:p>3558180125</text:p>
          </table:table-cell>
          <table:table-cell office:value-type="float" office:value="1287" table:style-name="ce7">
            <text:p>128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82" table:style-name="ce5">
            <text:p>2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D.TERZ'ORDINE SEC.FRANCESCANO</text:p>
          </table:table-cell>
          <table:table-cell office:value-type="float" office:value="415930130" table:style-name="ce5">
            <text:p>415930130</text:p>
          </table:table-cell>
          <table:table-cell office:value-type="float" office:value="744" table:style-name="ce7">
            <text:p>744</text:p>
          </table:table-cell>
          <table:table-cell office:value-type="string" table:style-name="ce7">
            <text:p>04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0418" table:style-name="ce5">
            <text:p>104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LER-VARESE-COMO-MONZA/BRIANZA-BUSTO A.</text:p>
          </table:table-cell>
          <table:table-cell office:value-type="float" office:value="214310120" table:style-name="ce5">
            <text:p>214310120</text:p>
          </table:table-cell>
          <table:table-cell office:value-type="float" office:value="148" table:style-name="ce7">
            <text:p>148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34.80999999999995" table:style-name="ce5">
            <text:p>534,8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ONDAZIONE EXODUS ONLUS</text:p>
          </table:table-cell>
          <table:table-cell office:value-type="float" office:value="12066380150" table:style-name="ce5">
            <text:p>12066380150</text:p>
          </table:table-cell>
          <table:table-cell office:value-type="float" office:value="83" table:style-name="ce7">
            <text:p>83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5365" table:style-name="ce5">
            <text:p>153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CASA DAVANTI AL SOLE COOP.SOCIALE ARL</text:p>
          </table:table-cell>
          <table:table-cell office:value-type="float" office:value="1453990127" table:style-name="ce5">
            <text:p>1453990127</text:p>
          </table:table-cell>
          <table:table-cell office:value-type="float" office:value="86" table:style-name="ce7">
            <text:p>86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75.63" table:style-name="ce5">
            <text:p>275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STA RESIDENCE ITALIA MALPENSA SRL</text:p>
          </table:table-cell>
          <table:table-cell office:value-type="float" office:value="3869770127" table:style-name="ce5">
            <text:p>3869770127</text:p>
          </table:table-cell>
          <table:table-cell office:value-type="float" office:value="87" table:style-name="ce7">
            <text:p>87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00" table:style-name="ce5">
            <text:p>5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D.TERZ'ORDINE SEC.FRANCESCANO</text:p>
          </table:table-cell>
          <table:table-cell office:value-type="float" office:value="415930130" table:style-name="ce5">
            <text:p>415930130</text:p>
          </table:table-cell>
          <table:table-cell office:value-type="float" office:value="88" table:style-name="ce7">
            <text:p>88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0082" table:style-name="ce5">
            <text:p>100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226820124" table:style-name="ce5">
            <text:p>226820124</text:p>
          </table:table-cell>
          <table:table-cell office:value-type="float" office:value="1352" table:style-name="ce7">
            <text:p>135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8432.849999999999" table:style-name="ce5">
            <text:p>18432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RROCCHIA SANTUARIO MADONNA IN CAMPAGNA</text:p>
          </table:table-cell>
          <table:table-cell office:value-type="float" office:value="2006220129" table:style-name="ce5">
            <text:p>2006220129</text:p>
          </table:table-cell>
          <table:table-cell office:value-type="float" office:value="1081" table:style-name="ce7">
            <text:p>1081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10" table:style-name="ce5">
            <text:p>2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 MODO TUO DI ANDROVER MARTINA</text:p>
          </table:table-cell>
          <table:table-cell office:value-type="float" office:value="3597920127" table:style-name="ce5">
            <text:p>3597920127</text:p>
          </table:table-cell>
          <table:table-cell office:value-type="float" office:value="1071" table:style-name="ce7">
            <text:p>1071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404.85" table:style-name="ce5">
            <text:p>5404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RTA NUOVA SOCIETA' COOPERATIVA</text:p>
          </table:table-cell>
          <table:table-cell office:value-type="float" office:value="7410640960" table:style-name="ce5">
            <text:p>7410640960</text:p>
          </table:table-cell>
          <table:table-cell office:value-type="float" office:value="1082" table:style-name="ce7">
            <text:p>1082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967.36" table:style-name="ce5">
            <text:p>2967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'ISOLA CHE NON C'E' SRL</text:p>
          </table:table-cell>
          <table:table-cell office:value-type="float" office:value="2311820027" table:style-name="ce5">
            <text:p>2311820027</text:p>
          </table:table-cell>
          <table:table-cell office:value-type="float" office:value="1080" table:style-name="ce7">
            <text:p>1080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281.49" table:style-name="ce5">
            <text:p>4281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IOCA BIMBO SRLS</text:p>
          </table:table-cell>
          <table:table-cell office:value-type="float" office:value="3716200120" table:style-name="ce5">
            <text:p>3716200120</text:p>
          </table:table-cell>
          <table:table-cell office:value-type="float" office:value="1078" table:style-name="ce7">
            <text:p>1078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118.4899999999998" table:style-name="ce5">
            <text:p>2118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SSOCIAZIONE SULLE TUE TRACCE</text:p>
          </table:table-cell>
          <table:table-cell office:value-type="float" office:value="3704530124" table:style-name="ce5">
            <text:p>3704530124</text:p>
          </table:table-cell>
          <table:table-cell office:value-type="float" office:value="1074" table:style-name="ce7">
            <text:p>1074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073.34" table:style-name="ce5">
            <text:p>3073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1086" table:style-name="ce7">
            <text:p>1086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852.68" table:style-name="ce5">
            <text:p>852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083" table:style-name="ce7">
            <text:p>1083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125.54" table:style-name="ce5">
            <text:p>1125,5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RIS ACCOGLIENZA COOP SOCIALE ONLUS</text:p>
          </table:table-cell>
          <table:table-cell office:value-type="float" office:value="2333200125" table:style-name="ce5">
            <text:p>2333200125</text:p>
          </table:table-cell>
          <table:table-cell office:value-type="float" office:value="1079" table:style-name="ce7">
            <text:p>1079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82.15" table:style-name="ce5">
            <text:p>682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084" table:style-name="ce7">
            <text:p>1084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988.33" table:style-name="ce5">
            <text:p>988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1087" table:style-name="ce7">
            <text:p>1087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676.02" table:style-name="ce5">
            <text:p>7676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1088" table:style-name="ce7">
            <text:p>1088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889.49" table:style-name="ce5">
            <text:p>889,4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GALLARATE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04" table:style-name="ce7">
            <text:p>104</text:p>
          </table:table-cell>
          <table:table-cell office:value-type="string" table:style-name="ce7">
            <text:p>13/01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62126.82" table:style-name="ce5">
            <text:p>262126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ALBIZZATE</text:p>
          </table:table-cell>
          <table:table-cell office:value-type="float" office:value="308200120" table:style-name="ce5">
            <text:p>308200120</text:p>
          </table:table-cell>
          <table:table-cell office:value-type="float" office:value="1369" table:style-name="ce7">
            <text:p>1369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510" table:style-name="ce5">
            <text:p>25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IRATE</text:p>
          </table:table-cell>
          <table:table-cell office:value-type="float" office:value="309270122" table:style-name="ce5">
            <text:p>309270122</text:p>
          </table:table-cell>
          <table:table-cell office:value-type="float" office:value="1370" table:style-name="ce7">
            <text:p>1370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588.4" table:style-name="ce5">
            <text:p>13588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329920128" table:style-name="ce5">
            <text:p>329920128</text:p>
          </table:table-cell>
          <table:table-cell office:value-type="float" office:value="1371" table:style-name="ce7">
            <text:p>1371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3873.56" table:style-name="ce5">
            <text:p>33873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309290120" table:style-name="ce5">
            <text:p>309290120</text:p>
          </table:table-cell>
          <table:table-cell office:value-type="float" office:value="1372" table:style-name="ce7">
            <text:p>137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640.85" table:style-name="ce5">
            <text:p>7640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JERAGO CON ORAGO</text:p>
          </table:table-cell>
          <table:table-cell office:value-type="float" office:value="243880127" table:style-name="ce5">
            <text:p>243880127</text:p>
          </table:table-cell>
          <table:table-cell office:value-type="float" office:value="1373" table:style-name="ce7">
            <text:p>137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847.96" table:style-name="ce5">
            <text:p>2847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OGGIONA CON S. STEFANO</text:p>
          </table:table-cell>
          <table:table-cell office:value-type="float" office:value="309390128" table:style-name="ce5">
            <text:p>309390128</text:p>
          </table:table-cell>
          <table:table-cell office:value-type="float" office:value="1374" table:style-name="ce7">
            <text:p>1374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476.19" table:style-name="ce5">
            <text:p>1476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AMARATE</text:p>
          </table:table-cell>
          <table:table-cell office:value-type="float" office:value="504690124" table:style-name="ce5">
            <text:p>504690124</text:p>
          </table:table-cell>
          <table:table-cell office:value-type="float" office:value="1375" table:style-name="ce7">
            <text:p>1375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9950.060000000001" table:style-name="ce5">
            <text:p>19950,0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226820124" table:style-name="ce5">
            <text:p>226820124</text:p>
          </table:table-cell>
          <table:table-cell office:value-type="float" office:value="1376" table:style-name="ce7">
            <text:p>1376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441.31" table:style-name="ce5">
            <text:p>3441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RROCCHIA SANTUARIO MADONNA IN CAMPAGNA</text:p>
          </table:table-cell>
          <table:table-cell office:value-type="float" office:value="2006220129" table:style-name="ce5">
            <text:p>2006220129</text:p>
          </table:table-cell>
          <table:table-cell office:value-type="float" office:value="1387" table:style-name="ce7">
            <text:p>138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90" table:style-name="ce5">
            <text:p>9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 MODO TUO DI ANDROVER MARTINA</text:p>
          </table:table-cell>
          <table:table-cell office:value-type="float" office:value="3597920127" table:style-name="ce5">
            <text:p>3597920127</text:p>
          </table:table-cell>
          <table:table-cell office:value-type="float" office:value="1377" table:style-name="ce7">
            <text:p>137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316.36" table:style-name="ce5">
            <text:p>2316,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ZIENDA SPECIALE CONSORTILE MEDIO OLONA<text:s/></text:p>
          </table:table-cell>
          <table:table-cell office:value-type="float" office:value="3161080126" table:style-name="ce5">
            <text:p>3161080126</text:p>
          </table:table-cell>
          <table:table-cell office:value-type="float" office:value="1432" table:style-name="ce7">
            <text:p>1432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486.5" table:style-name="ce5">
            <text:p>1486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FE S.P.A.</text:p>
          </table:table-cell>
          <table:table-cell office:value-type="float" office:value="1701300855" table:style-name="ce5">
            <text:p>1701300855</text:p>
          </table:table-cell>
          <table:table-cell office:value-type="float" office:value="1743" table:style-name="ce7">
            <text:p>1743</text:p>
          </table:table-cell>
          <table:table-cell office:value-type="string" table:style-name="ce7">
            <text:p>19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10" table:style-name="ce5">
            <text:p>11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ORTA NUOVA SOCIETA' COOPERATIVA</text:p>
          </table:table-cell>
          <table:table-cell office:value-type="float" office:value="7410640960" table:style-name="ce5">
            <text:p>7410640960</text:p>
          </table:table-cell>
          <table:table-cell office:value-type="float" office:value="1388" table:style-name="ce7">
            <text:p>1388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71.73" table:style-name="ce5">
            <text:p>1271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'ISOLA CHE NON C'E' SRL</text:p>
          </table:table-cell>
          <table:table-cell office:value-type="float" office:value="2311820027" table:style-name="ce5">
            <text:p>2311820027</text:p>
          </table:table-cell>
          <table:table-cell office:value-type="float" office:value="1386" table:style-name="ce7">
            <text:p>1386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834.92" table:style-name="ce5">
            <text:p>1834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GIOCA BIMBO SRLS</text:p>
          </table:table-cell>
          <table:table-cell office:value-type="float" office:value="3716200120" table:style-name="ce5">
            <text:p>3716200120</text:p>
          </table:table-cell>
          <table:table-cell office:value-type="float" office:value="1384" table:style-name="ce7">
            <text:p>1384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907.92" table:style-name="ce5">
            <text:p>907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SSOCIAZIONE SULLE TUE TRACCE</text:p>
          </table:table-cell>
          <table:table-cell office:value-type="float" office:value="3704530124" table:style-name="ce5">
            <text:p>3704530124</text:p>
          </table:table-cell>
          <table:table-cell office:value-type="float" office:value="1380" table:style-name="ce7">
            <text:p>1380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17.15" table:style-name="ce5">
            <text:p>1317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1392" table:style-name="ce7">
            <text:p>1392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65.44" table:style-name="ce5">
            <text:p>365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389" table:style-name="ce7">
            <text:p>1389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82.38" table:style-name="ce5">
            <text:p>482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RIS ACCOGLIENZA COOP SOCIALE ONLUS</text:p>
          </table:table-cell>
          <table:table-cell office:value-type="float" office:value="2333200125" table:style-name="ce5">
            <text:p>2333200125</text:p>
          </table:table-cell>
          <table:table-cell office:value-type="float" office:value="1385" table:style-name="ce7">
            <text:p>1385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92.35000000000002" table:style-name="ce5">
            <text:p>292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390" table:style-name="ce7">
            <text:p>1390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23.57" table:style-name="ce5">
            <text:p>423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1393" table:style-name="ce7">
            <text:p>1393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289.72" table:style-name="ce5">
            <text:p>3289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ILLA SANTA MARIA SOC.COOP.SOCIALE</text:p>
          </table:table-cell>
          <table:table-cell office:value-type="float" office:value="2144390123" table:style-name="ce5">
            <text:p>2144390123</text:p>
          </table:table-cell>
          <table:table-cell office:value-type="float" office:value="1394" table:style-name="ce7">
            <text:p>1394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81.21" table:style-name="ce5">
            <text:p>381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OGGIONA CON S. STEFANO</text:p>
          </table:table-cell>
          <table:table-cell office:value-type="float" office:value="309390128" table:style-name="ce5">
            <text:p>309390128</text:p>
          </table:table-cell>
          <table:table-cell office:value-type="float" office:value="1471" table:style-name="ce7">
            <text:p>1471</text:p>
          </table:table-cell>
          <table:table-cell office:value-type="string" table:style-name="ce7">
            <text:p>06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668.18" table:style-name="ce5">
            <text:p>1668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226820124" table:style-name="ce5">
            <text:p>226820124</text:p>
          </table:table-cell>
          <table:table-cell office:value-type="float" office:value="1472" table:style-name="ce7">
            <text:p>1472</text:p>
          </table:table-cell>
          <table:table-cell office:value-type="string" table:style-name="ce7">
            <text:p>06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2759.5" table:style-name="ce5">
            <text:p>12759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329920128" table:style-name="ce5">
            <text:p>329920128</text:p>
          </table:table-cell>
          <table:table-cell office:value-type="float" office:value="1777" table:style-name="ce7">
            <text:p>1777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097.41" table:style-name="ce5">
            <text:p>6097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329920128" table:style-name="ce5">
            <text:p>329920128</text:p>
          </table:table-cell>
          <table:table-cell office:value-type="float" office:value="1777" table:style-name="ce7">
            <text:p>1777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4687.66" table:style-name="ce5">
            <text:p>14687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226820124" table:style-name="ce5">
            <text:p>226820124</text:p>
          </table:table-cell>
          <table:table-cell office:value-type="float" office:value="1786" table:style-name="ce7">
            <text:p>1786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76.17" table:style-name="ce5">
            <text:p>676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OGGIONA CON S. STEFANO</text:p>
          </table:table-cell>
          <table:table-cell office:value-type="float" office:value="309390128" table:style-name="ce5">
            <text:p>309390128</text:p>
          </table:table-cell>
          <table:table-cell office:value-type="float" office:value="1784" table:style-name="ce7">
            <text:p>1784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31.33" table:style-name="ce5">
            <text:p>731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ALBIZZATE</text:p>
          </table:table-cell>
          <table:table-cell office:value-type="float" office:value="308200120" table:style-name="ce5">
            <text:p>308200120</text:p>
          </table:table-cell>
          <table:table-cell office:value-type="float" office:value="1779" table:style-name="ce7">
            <text:p>1779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866.09" table:style-name="ce5">
            <text:p>866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JERAGO CON ORAGO</text:p>
          </table:table-cell>
          <table:table-cell office:value-type="float" office:value="243880127" table:style-name="ce5">
            <text:p>243880127</text:p>
          </table:table-cell>
          <table:table-cell office:value-type="float" office:value="1783" table:style-name="ce7">
            <text:p>1783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870.48" table:style-name="ce5">
            <text:p>870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309290120" table:style-name="ce5">
            <text:p>309290120</text:p>
          </table:table-cell>
          <table:table-cell office:value-type="float" office:value="1782" table:style-name="ce7">
            <text:p>1782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961.05" table:style-name="ce5">
            <text:p>961,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IRATE</text:p>
          </table:table-cell>
          <table:table-cell office:value-type="float" office:value="309270122" table:style-name="ce5">
            <text:p>309270122</text:p>
          </table:table-cell>
          <table:table-cell office:value-type="float" office:value="1780" table:style-name="ce7">
            <text:p>1780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319.29" table:style-name="ce5">
            <text:p>1319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AMARATE</text:p>
          </table:table-cell>
          <table:table-cell office:value-type="float" office:value="504690124" table:style-name="ce5">
            <text:p>504690124</text:p>
          </table:table-cell>
          <table:table-cell office:value-type="float" office:value="1785" table:style-name="ce7">
            <text:p>1785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717.01" table:style-name="ce5">
            <text:p>2717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329920128" table:style-name="ce5">
            <text:p>329920128</text:p>
          </table:table-cell>
          <table:table-cell office:value-type="float" office:value="1781" table:style-name="ce7">
            <text:p>1781</text:p>
          </table:table-cell>
          <table:table-cell office:value-type="string" table:style-name="ce7">
            <text:p>20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597.27" table:style-name="ce5">
            <text:p>3597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ALBIZZATE</text:p>
          </table:table-cell>
          <table:table-cell office:value-type="float" office:value="308200120" table:style-name="ce5">
            <text:p>308200120</text:p>
          </table:table-cell>
          <table:table-cell office:value-type="float" office:value="1759" table:style-name="ce7">
            <text:p>1759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433.64" table:style-name="ce5">
            <text:p>5433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IRATE</text:p>
          </table:table-cell>
          <table:table-cell office:value-type="float" office:value="309270122" table:style-name="ce5">
            <text:p>309270122</text:p>
          </table:table-cell>
          <table:table-cell office:value-type="float" office:value="1761" table:style-name="ce7">
            <text:p>1761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8276.91" table:style-name="ce5">
            <text:p>8276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329920128" table:style-name="ce5">
            <text:p>329920128</text:p>
          </table:table-cell>
          <table:table-cell office:value-type="float" office:value="1763" table:style-name="ce7">
            <text:p>1763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2568.39" table:style-name="ce5">
            <text:p>22568,3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309290120" table:style-name="ce5">
            <text:p>309290120</text:p>
          </table:table-cell>
          <table:table-cell office:value-type="float" office:value="1765" table:style-name="ce7">
            <text:p>1765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029.38" table:style-name="ce5">
            <text:p>6029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JERAGO CON ORAGO</text:p>
          </table:table-cell>
          <table:table-cell office:value-type="float" office:value="243880127" table:style-name="ce5">
            <text:p>243880127</text:p>
          </table:table-cell>
          <table:table-cell office:value-type="float" office:value="1767" table:style-name="ce7">
            <text:p>1767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461.15" table:style-name="ce5">
            <text:p>5461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OGGIONA CON S. STEFANO</text:p>
          </table:table-cell>
          <table:table-cell office:value-type="float" office:value="309390128" table:style-name="ce5">
            <text:p>309390128</text:p>
          </table:table-cell>
          <table:table-cell office:value-type="float" office:value="1769" table:style-name="ce7">
            <text:p>1769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588.17" table:style-name="ce5">
            <text:p>4588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AMARATE</text:p>
          </table:table-cell>
          <table:table-cell office:value-type="float" office:value="504690124" table:style-name="ce5">
            <text:p>504690124</text:p>
          </table:table-cell>
          <table:table-cell office:value-type="float" office:value="1771" table:style-name="ce7">
            <text:p>1771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7045.87" table:style-name="ce5">
            <text:p>17045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226820124" table:style-name="ce5">
            <text:p>226820124</text:p>
          </table:table-cell>
          <table:table-cell office:value-type="float" office:value="1774" table:style-name="ce7">
            <text:p>1774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242.17" table:style-name="ce5">
            <text:p>4242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ALBIZZATE</text:p>
          </table:table-cell>
          <table:table-cell office:value-type="float" office:value="308200120" table:style-name="ce5">
            <text:p>308200120</text:p>
          </table:table-cell>
          <table:table-cell office:value-type="float" office:value="1759" table:style-name="ce7">
            <text:p>1759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060.6" table:style-name="ce5">
            <text:p>6060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IRATE</text:p>
          </table:table-cell>
          <table:table-cell office:value-type="float" office:value="309270122" table:style-name="ce5">
            <text:p>309270122</text:p>
          </table:table-cell>
          <table:table-cell office:value-type="float" office:value="1761" table:style-name="ce7">
            <text:p>1761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9231.94" table:style-name="ce5">
            <text:p>9231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329920128" table:style-name="ce5">
            <text:p>329920128</text:p>
          </table:table-cell>
          <table:table-cell office:value-type="float" office:value="1763" table:style-name="ce7">
            <text:p>1763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25172.44" table:style-name="ce5">
            <text:p>25172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309290120" table:style-name="ce5">
            <text:p>309290120</text:p>
          </table:table-cell>
          <table:table-cell office:value-type="float" office:value="1765" table:style-name="ce7">
            <text:p>1765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725.08" table:style-name="ce5">
            <text:p>6725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JERAGO CON ORAGO</text:p>
          </table:table-cell>
          <table:table-cell office:value-type="float" office:value="243880127" table:style-name="ce5">
            <text:p>243880127</text:p>
          </table:table-cell>
          <table:table-cell office:value-type="float" office:value="1767" table:style-name="ce7">
            <text:p>1767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091.29" table:style-name="ce5">
            <text:p>6091,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OGGIONA CON S. STEFANO</text:p>
          </table:table-cell>
          <table:table-cell office:value-type="float" office:value="309390128" table:style-name="ce5">
            <text:p>309390128</text:p>
          </table:table-cell>
          <table:table-cell office:value-type="float" office:value="1769" table:style-name="ce7">
            <text:p>1769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117.58" table:style-name="ce5">
            <text:p>5117,5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AMARATE</text:p>
          </table:table-cell>
          <table:table-cell office:value-type="float" office:value="504690124" table:style-name="ce5">
            <text:p>504690124</text:p>
          </table:table-cell>
          <table:table-cell office:value-type="float" office:value="1771" table:style-name="ce7">
            <text:p>1771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9012.7" table:style-name="ce5">
            <text:p>19012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226820124" table:style-name="ce5">
            <text:p>226820124</text:p>
          </table:table-cell>
          <table:table-cell office:value-type="float" office:value="1774" table:style-name="ce7">
            <text:p>1774</text:p>
          </table:table-cell>
          <table:table-cell office:value-type="string" table:style-name="ce7">
            <text:p>01/04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731.63" table:style-name="ce5">
            <text:p>4731,6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GALLARATE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72" table:style-name="ce7">
            <text:p>1872</text:p>
          </table:table-cell>
          <table:table-cell office:value-type="string" table:style-name="ce7">
            <text:p>26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2856.74" table:style-name="ce5">
            <text:p>62856,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GALLARATE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70" table:style-name="ce7">
            <text:p>1870</text:p>
          </table:table-cell>
          <table:table-cell office:value-type="string" table:style-name="ce7">
            <text:p>26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6354.32" table:style-name="ce5">
            <text:p>56354,3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MAGARI DOMANI SOC. COOP. SOCIALE ONLUS</text:p>
          </table:table-cell>
          <table:table-cell office:value-type="float" office:value="3416720120" table:style-name="ce5">
            <text:p>3416720120</text:p>
          </table:table-cell>
          <table:table-cell office:value-type="float" office:value="1723" table:style-name="ce7">
            <text:p>1723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600" table:style-name="ce5">
            <text:p>16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SEME ONLUS-SOCIETA' COOP.SOCIALE</text:p>
          </table:table-cell>
          <table:table-cell office:value-type="float" office:value="2084390125" table:style-name="ce5">
            <text:p>2084390125</text:p>
          </table:table-cell>
          <table:table-cell office:value-type="float" office:value="1722" table:style-name="ce7">
            <text:p>1722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836" table:style-name="ce5">
            <text:p>83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SEME ONLUS-SOCIETA' COOP.SOCIALE</text:p>
          </table:table-cell>
          <table:table-cell office:value-type="float" office:value="2084390125" table:style-name="ce5">
            <text:p>2084390125</text:p>
          </table:table-cell>
          <table:table-cell office:value-type="float" office:value="1722" table:style-name="ce7">
            <text:p>1722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974" table:style-name="ce5">
            <text:p>97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SEME ONLUS-SOCIETA' COOP.SOCIALE</text:p>
          </table:table-cell>
          <table:table-cell office:value-type="float" office:value="2084390125" table:style-name="ce5">
            <text:p>2084390125</text:p>
          </table:table-cell>
          <table:table-cell office:value-type="float" office:value="1722" table:style-name="ce7">
            <text:p>1722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865" table:style-name="ce5">
            <text:p>86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L SEME ONLUS-SOCIETA' COOP.SOCIALE</text:p>
          </table:table-cell>
          <table:table-cell office:value-type="float" office:value="2084390125" table:style-name="ce5">
            <text:p>2084390125</text:p>
          </table:table-cell>
          <table:table-cell office:value-type="float" office:value="1722" table:style-name="ce7">
            <text:p>1722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00" table:style-name="ce5">
            <text:p>7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ENTRO DI TERAPIA DELL'ADOLESCENZA-ONLUS</text:p>
          </table:table-cell>
          <table:table-cell office:value-type="float" office:value="10849790158" table:style-name="ce5">
            <text:p>10849790158</text:p>
          </table:table-cell>
          <table:table-cell office:value-type="float" office:value="1040" table:style-name="ce7">
            <text:p>1040</text:p>
          </table:table-cell>
          <table:table-cell office:value-type="string" table:style-name="ce7">
            <text:p>19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8784.8700000000008" table:style-name="ce5">
            <text:p>8784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ALBIZZATE</text:p>
          </table:table-cell>
          <table:table-cell office:value-type="float" office:value="308200120" table:style-name="ce5">
            <text:p>308200120</text:p>
          </table:table-cell>
          <table:table-cell office:value-type="float" office:value="1091" table:style-name="ce7">
            <text:p>1091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5856.67" table:style-name="ce5">
            <text:p>5856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IRATE</text:p>
          </table:table-cell>
          <table:table-cell office:value-type="float" office:value="309270122" table:style-name="ce5">
            <text:p>309270122</text:p>
          </table:table-cell>
          <table:table-cell office:value-type="float" office:value="1092" table:style-name="ce7">
            <text:p>1092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1706.28" table:style-name="ce5">
            <text:p>31706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SSANO MAGNAGO</text:p>
          </table:table-cell>
          <table:table-cell office:value-type="float" office:value="329920128" table:style-name="ce5">
            <text:p>329920128</text:p>
          </table:table-cell>
          <table:table-cell office:value-type="float" office:value="1093" table:style-name="ce7">
            <text:p>1093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79038.3" table:style-name="ce5">
            <text:p>79038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CAVARIA CON PREMEZZO</text:p>
          </table:table-cell>
          <table:table-cell office:value-type="float" office:value="309290120" table:style-name="ce5">
            <text:p>309290120</text:p>
          </table:table-cell>
          <table:table-cell office:value-type="float" office:value="1094" table:style-name="ce7">
            <text:p>1094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17828.64" table:style-name="ce5">
            <text:p>17828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JERAGO CON ORAGO</text:p>
          </table:table-cell>
          <table:table-cell office:value-type="float" office:value="243880127" table:style-name="ce5">
            <text:p>243880127</text:p>
          </table:table-cell>
          <table:table-cell office:value-type="float" office:value="1095" table:style-name="ce7">
            <text:p>1095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6645.24" table:style-name="ce5">
            <text:p>6645,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OGGIONA CON S. STEFANO</text:p>
          </table:table-cell>
          <table:table-cell office:value-type="float" office:value="309390128" table:style-name="ce5">
            <text:p>309390128</text:p>
          </table:table-cell>
          <table:table-cell office:value-type="float" office:value="1096" table:style-name="ce7">
            <text:p>1096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3444.44" table:style-name="ce5">
            <text:p>3444,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AMARATE</text:p>
          </table:table-cell>
          <table:table-cell office:value-type="float" office:value="504690124" table:style-name="ce5">
            <text:p>504690124</text:p>
          </table:table-cell>
          <table:table-cell office:value-type="float" office:value="1097" table:style-name="ce7">
            <text:p>1097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46550.13" table:style-name="ce5">
            <text:p>46550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SOLBIATE ARNO</text:p>
          </table:table-cell>
          <table:table-cell office:value-type="float" office:value="226820124" table:style-name="ce5">
            <text:p>226820124</text:p>
          </table:table-cell>
          <table:table-cell office:value-type="float" office:value="1098" table:style-name="ce7">
            <text:p>1098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8029.71" table:style-name="ce5">
            <text:p>8029,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UNE DI OGGIONA CON S. STEFANO</text:p>
          </table:table-cell>
          <table:table-cell office:value-type="float" office:value="309390128" table:style-name="ce5">
            <text:p>309390128</text:p>
          </table:table-cell>
          <table:table-cell office:value-type="float" office:value="1351" table:style-name="ce7">
            <text:p>1351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Altri trasferimenti a famiglie</text:p>
          </table:table-cell>
          <table:table-cell office:value-type="float" office:value="917.6" table:style-name="ce5">
            <text:p>91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98" table:style-name="ce7">
            <text:p>298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1430.76" table:style-name="ce5">
            <text:p>1430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ECATHLON ITALIA SRL</text:p>
          </table:table-cell>
          <table:table-cell office:value-type="float" office:value="11005760159" table:style-name="ce5">
            <text:p>11005760159</text:p>
          </table:table-cell>
          <table:table-cell office:value-type="float" office:value="1404" table:style-name="ce7">
            <text:p>1404</text:p>
          </table:table-cell>
          <table:table-cell office:value-type="string" table:style-name="ce7">
            <text:p>28/02/2025</text:p>
          </table:table-cell>
          <table:table-cell office:value-type="string" table:style-name="ce5">
            <text:p>Altri servizi</text:p>
          </table:table-cell>
          <table:table-cell office:value-type="float" office:value="28.82" table:style-name="ce5">
            <text:p>28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44" table:style-name="ce7">
            <text:p>1144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1430.76" table:style-name="ce5">
            <text:p>1430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44" table:style-name="ce7">
            <text:p>1144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22233.59" table:style-name="ce5">
            <text:p>22233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5" table:style-name="ce7">
            <text:p>1845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1430.76" table:style-name="ce5">
            <text:p>1430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5" table:style-name="ce7">
            <text:p>1845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22233.57" table:style-name="ce5">
            <text:p>22233,5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YNERGIA S.R.L.</text:p>
          </table:table-cell>
          <table:table-cell office:value-type="float" office:value="9570410150" table:style-name="ce5">
            <text:p>9570410150</text:p>
          </table:table-cell>
          <table:table-cell office:value-type="float" office:value="373" table:style-name="ce7">
            <text:p>373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servizi</text:p>
          </table:table-cell>
          <table:table-cell office:value-type="float" office:value="8024.92" table:style-name="ce5">
            <text:p>8024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ATRONATO ACLI</text:p>
          </table:table-cell>
          <table:table-cell office:value-type="float" office:value="10783061004" table:style-name="ce5">
            <text:p>10783061004</text:p>
          </table:table-cell>
          <table:table-cell office:value-type="float" office:value="161" table:style-name="ce7">
            <text:p>161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Altri servizi</text:p>
          </table:table-cell>
          <table:table-cell office:value-type="float" office:value="4686" table:style-name="ce5">
            <text:p>46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LA GOCCIA - SOCIETA' COOP. SOC. ONLUS</text:p>
          </table:table-cell>
          <table:table-cell office:value-type="float" office:value="3076780968" table:style-name="ce5">
            <text:p>3076780968</text:p>
          </table:table-cell>
          <table:table-cell office:value-type="float" office:value="267" table:style-name="ce7">
            <text:p>267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3849.13" table:style-name="ce5">
            <text:p>13849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O&amp;DS SRL</text:p>
          </table:table-cell>
          <table:table-cell office:value-type="float" office:value="5595040964" table:style-name="ce5">
            <text:p>5595040964</text:p>
          </table:table-cell>
          <table:table-cell office:value-type="float" office:value="1029" table:style-name="ce7">
            <text:p>1029</text:p>
          </table:table-cell>
          <table:table-cell office:value-type="string" table:style-name="ce7">
            <text:p>18/02/2025</text:p>
          </table:table-cell>
          <table:table-cell office:value-type="string" table:style-name="ce5">
            <text:p>Altri servizi</text:p>
          </table:table-cell>
          <table:table-cell office:value-type="float" office:value="17919.95" table:style-name="ce5">
            <text:p>17919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ENTRO SERVIZI GROUP S.R.L.</text:p>
          </table:table-cell>
          <table:table-cell office:value-type="float" office:value="3180250122" table:style-name="ce5">
            <text:p>3180250122</text:p>
          </table:table-cell>
          <table:table-cell office:value-type="float" office:value="497" table:style-name="ce7">
            <text:p>497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Altri servizi</text:p>
          </table:table-cell>
          <table:table-cell office:value-type="float" office:value="1476" table:style-name="ce5">
            <text:p>14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EDER.CASA REGIONALE LOMBARDIA</text:p>
          </table:table-cell>
          <table:table-cell office:value-type="float" office:value="11402000969" table:style-name="ce5">
            <text:p>11402000969</text:p>
          </table:table-cell>
          <table:table-cell office:value-type="float" office:value="498" table:style-name="ce7">
            <text:p>498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Altri servizi</text:p>
          </table:table-cell>
          <table:table-cell office:value-type="float" office:value="2124" table:style-name="ce5">
            <text:p>212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UPEL - UNIONE PROVINCIALE ENTI LOCALI</text:p>
          </table:table-cell>
          <table:table-cell office:value-type="float" office:value="3452510120" table:style-name="ce5">
            <text:p>3452510120</text:p>
          </table:table-cell>
          <table:table-cell office:value-type="float" office:value="884" table:style-name="ce7">
            <text:p>884</text:p>
          </table:table-cell>
          <table:table-cell office:value-type="string" table:style-name="ce7">
            <text:p>10/02/2025</text:p>
          </table:table-cell>
          <table:table-cell office:value-type="string" table:style-name="ce5">
            <text:p>Altri servizi</text:p>
          </table:table-cell>
          <table:table-cell office:value-type="float" office:value="10400.4" table:style-name="ce5">
            <text:p>10400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426" table:style-name="ce7">
            <text:p>426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servizi</text:p>
          </table:table-cell>
          <table:table-cell office:value-type="float" office:value="4589.82" table:style-name="ce5">
            <text:p>4589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423" table:style-name="ce7">
            <text:p>423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servizi</text:p>
          </table:table-cell>
          <table:table-cell office:value-type="float" office:value="472.68" table:style-name="ce5">
            <text:p>472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SG-AZIENDA SPECIALE SERV.SOCIO SANITARI</text:p>
          </table:table-cell>
          <table:table-cell office:value-type="float" office:value="2544420124" table:style-name="ce5">
            <text:p>2544420124</text:p>
          </table:table-cell>
          <table:table-cell office:value-type="float" office:value="424" table:style-name="ce7">
            <text:p>424</text:p>
          </table:table-cell>
          <table:table-cell office:value-type="string" table:style-name="ce7">
            <text:p>24/01/2025</text:p>
          </table:table-cell>
          <table:table-cell office:value-type="string" table:style-name="ce5">
            <text:p>Altri servizi</text:p>
          </table:table-cell>
          <table:table-cell office:value-type="float" office:value="6617.22" table:style-name="ce5">
            <text:p>6617,2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UCCELLINI DOTT. ETTORE VITTORIO</text:p>
          </table:table-cell>
          <table:table-cell office:value-type="float" office:value="1685340190" table:style-name="ce5">
            <text:p>1685340190</text:p>
          </table:table-cell>
          <table:table-cell office:value-type="float" office:value="745" table:style-name="ce7">
            <text:p>745</text:p>
          </table:table-cell>
          <table:table-cell office:value-type="string" table:style-name="ce7">
            <text:p>04/02/2025</text:p>
          </table:table-cell>
          <table:table-cell office:value-type="string" table:style-name="ce5">
            <text:p>Altri servizi</text:p>
          </table:table-cell>
          <table:table-cell office:value-type="float" office:value="444.08" table:style-name="ce5">
            <text:p>444,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UBBLILINE.EU SRL<text:s/></text:p>
          </table:table-cell>
          <table:table-cell office:value-type="float" office:value="3624050120" table:style-name="ce5">
            <text:p>3624050120</text:p>
          </table:table-cell>
          <table:table-cell office:value-type="float" office:value="246" table:style-name="ce7">
            <text:p>246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46.2" table:style-name="ce5">
            <text:p>46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ERRAZZI <text:s/>CARLO E FIGLIO DI FERRAZZI AND</text:p>
          </table:table-cell>
          <table:table-cell office:value-type="float" office:value="11820123" table:style-name="ce5">
            <text:p>11820123</text:p>
          </table:table-cell>
          <table:table-cell office:value-type="float" office:value="1916" table:style-name="ce7">
            <text:p>1916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Altri servizi</text:p>
          </table:table-cell>
          <table:table-cell office:value-type="float" office:value="36.07" table:style-name="ce5">
            <text:p>36,0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ENTRO SERVIZI GROUP S.R.L.</text:p>
          </table:table-cell>
          <table:table-cell office:value-type="float" office:value="3180250122" table:style-name="ce5">
            <text:p>3180250122</text:p>
          </table:table-cell>
          <table:table-cell office:value-type="float" office:value="1109" table:style-name="ce7">
            <text:p>1109</text:p>
          </table:table-cell>
          <table:table-cell office:value-type="string" table:style-name="ce7">
            <text:p>20/02/2025</text:p>
          </table:table-cell>
          <table:table-cell office:value-type="string" table:style-name="ce5">
            <text:p>Altri servizi</text:p>
          </table:table-cell>
          <table:table-cell office:value-type="float" office:value="1098" table:style-name="ce5">
            <text:p>10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98" table:style-name="ce7">
            <text:p>298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22153.72" table:style-name="ce5">
            <text:p>22153,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RIVESTIMENTI PLASTICI SRL</text:p>
          </table:table-cell>
          <table:table-cell office:value-type="float" office:value="5097550015" table:style-name="ce5">
            <text:p>5097550015</text:p>
          </table:table-cell>
          <table:table-cell office:value-type="float" office:value="225" table:style-name="ce7">
            <text:p>225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Beni immobili</text:p>
          </table:table-cell>
          <table:table-cell office:value-type="float" office:value="48203.91" table:style-name="ce5">
            <text:p>48203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300" table:style-name="ce7">
            <text:p>300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5387.12" table:style-name="ce5">
            <text:p>5387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46" table:style-name="ce7">
            <text:p>1146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5387.11" table:style-name="ce5">
            <text:p>5387,1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47" table:style-name="ce7">
            <text:p>1847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5387.12" table:style-name="ce5">
            <text:p>5387,12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5">
            <text:p>EUREKA - S.R.L.</text:p>
          </table:table-cell>
          <table:table-cell office:value-type="float" office:value="1650260662" table:style-name="ce5">
            <text:p>1650260662</text:p>
          </table:table-cell>
          <table:table-cell office:value-type="float" office:value="316" table:style-name="ce7">
            <text:p>316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i servizi</text:p>
          </table:table-cell>
          <table:table-cell office:value-type="float" office:value="18165.98" table:style-name="ce5">
            <text:p>18165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EKA - S.R.L.</text:p>
          </table:table-cell>
          <table:table-cell office:value-type="float" office:value="1650260662" table:style-name="ce5">
            <text:p>1650260662</text:p>
          </table:table-cell>
          <table:table-cell office:value-type="float" office:value="1445" table:style-name="ce7">
            <text:p>1445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18165.98" table:style-name="ce5">
            <text:p>18165,9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NNUNZIATA <text:s/>LUCA STEFANO</text:p>
          </table:table-cell>
          <table:table-cell office:value-type="float" office:value="2443130121" table:style-name="ce5">
            <text:p>2443130121</text:p>
          </table:table-cell>
          <table:table-cell office:value-type="float" office:value="1613" table:style-name="ce7">
            <text:p>1613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Altri servizi</text:p>
          </table:table-cell>
          <table:table-cell office:value-type="float" office:value="100" table:style-name="ce5">
            <text:p>1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EKA - S.R.L.</text:p>
          </table:table-cell>
          <table:table-cell office:value-type="float" office:value="1650260662" table:style-name="ce5">
            <text:p>1650260662</text:p>
          </table:table-cell>
          <table:table-cell office:value-type="float" office:value="1446" table:style-name="ce7">
            <text:p>1446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25000" table:style-name="ce5">
            <text:p>250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EKA - S.R.L.</text:p>
          </table:table-cell>
          <table:table-cell office:value-type="float" office:value="1650260662" table:style-name="ce5">
            <text:p>1650260662</text:p>
          </table:table-cell>
          <table:table-cell office:value-type="float" office:value="1447" table:style-name="ce7">
            <text:p>1447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ltri servizi</text:p>
          </table:table-cell>
          <table:table-cell office:value-type="float" office:value="32476.639999999999" table:style-name="ce5">
            <text:p>32476,6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ARATTA <text:s/>ROMANO FILIBERTO ROSARIO</text:p>
          </table:table-cell>
          <table:table-cell office:value-type="float" office:value="3703310122" table:style-name="ce5">
            <text:p>3703310122</text:p>
          </table:table-cell>
          <table:table-cell office:value-type="float" office:value="333" table:style-name="ce7">
            <text:p>333</text:p>
          </table:table-cell>
          <table:table-cell office:value-type="string" table:style-name="ce7">
            <text:p>23/01/2025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2537.6" table:style-name="ce5">
            <text:p>2537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RANCA ELISABETTA-(AGROECOSTUDIO)</text:p>
          </table:table-cell>
          <table:table-cell office:value-type="float" office:value="11756890155" table:style-name="ce5">
            <text:p>11756890155</text:p>
          </table:table-cell>
          <table:table-cell office:value-type="float" office:value="1588" table:style-name="ce7">
            <text:p>1588</text:p>
          </table:table-cell>
          <table:table-cell office:value-type="string" table:style-name="ce7">
            <text:p>11/03/2025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6982.48" table:style-name="ce5">
            <text:p>6982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MBRAPOINT DI RASULO VINCENZO</text:p>
          </table:table-cell>
          <table:table-cell office:value-type="float" office:value="3160420125" table:style-name="ce5">
            <text:p>3160420125</text:p>
          </table:table-cell>
          <table:table-cell office:value-type="float" office:value="64" table:style-name="ce7">
            <text:p>64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Trasferimenti correnti a altre imprese</text:p>
          </table:table-cell>
          <table:table-cell office:value-type="float" office:value="6300" table:style-name="ce5">
            <text:p>63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27" table:style-name="ce7">
            <text:p>112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715.38" table:style-name="ce5">
            <text:p>715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127" table:style-name="ce7">
            <text:p>1127</text:p>
          </table:table-cell>
          <table:table-cell office:value-type="string" table:style-name="ce7">
            <text:p>27/02/2025</text:p>
          </table:table-cell>
          <table:table-cell office:value-type="string" table:style-name="ce5">
            <text:p>Retribuzioni in denaro</text:p>
          </table:table-cell>
          <table:table-cell office:value-type="float" office:value="14461.83" table:style-name="ce5">
            <text:p>14461,8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512" table:style-name="ce7">
            <text:p>512</text:p>
          </table:table-cell>
          <table:table-cell office:value-type="string" table:style-name="ce7">
            <text:p>04/02/2025</text:p>
          </table:table-cell>
          <table:table-cell office:value-type="string" table:style-name="ce5">
            <text:p>Aggi di riscossione</text:p>
          </table:table-cell>
          <table:table-cell office:value-type="float" office:value="15973.78" table:style-name="ce5">
            <text:p>15973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79" table:style-name="ce7">
            <text:p>279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14461.78" table:style-name="ce5">
            <text:p>14461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29" table:style-name="ce7">
            <text:p>1829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715.38" table:style-name="ce5">
            <text:p>715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1829" table:style-name="ce7">
            <text:p>1829</text:p>
          </table:table-cell>
          <table:table-cell office:value-type="string" table:style-name="ce7">
            <text:p>27/03/2025</text:p>
          </table:table-cell>
          <table:table-cell office:value-type="string" table:style-name="ce5">
            <text:p>Retribuzioni in denaro</text:p>
          </table:table-cell>
          <table:table-cell office:value-type="float" office:value="14461.77" table:style-name="ce5">
            <text:p>14461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511" table:style-name="ce7">
            <text:p>511</text:p>
          </table:table-cell>
          <table:table-cell office:value-type="string" table:style-name="ce7">
            <text:p>04/02/2025</text:p>
          </table:table-cell>
          <table:table-cell office:value-type="string" table:style-name="ce5">
            <text:p>Aggi di riscossione</text:p>
          </table:table-cell>
          <table:table-cell office:value-type="float" office:value="51.79" table:style-name="ce5">
            <text:p>51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511" table:style-name="ce7">
            <text:p>511</text:p>
          </table:table-cell>
          <table:table-cell office:value-type="string" table:style-name="ce7">
            <text:p>04/02/2025</text:p>
          </table:table-cell>
          <table:table-cell office:value-type="string" table:style-name="ce5">
            <text:p>Aggi di riscossione</text:p>
          </table:table-cell>
          <table:table-cell office:value-type="float" office:value="18289.14" table:style-name="ce5">
            <text:p>18289,1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IPENDENTI DIVERSI</text:p>
          </table:table-cell>
          <table:table-cell office:value-type="float" office:value="560180127" table:style-name="ce5">
            <text:p>560180127</text:p>
          </table:table-cell>
          <table:table-cell office:value-type="float" office:value="279" table:style-name="ce7">
            <text:p>279</text:p>
          </table:table-cell>
          <table:table-cell office:value-type="string" table:style-name="ce7">
            <text:p>27/01/2025</text:p>
          </table:table-cell>
          <table:table-cell office:value-type="string" table:style-name="ce5">
            <text:p>Retribuzioni in denaro</text:p>
          </table:table-cell>
          <table:table-cell office:value-type="float" office:value="715.38" table:style-name="ce5">
            <text:p>715,3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ASSA DD.PP.</text:p>
          </table:table-cell>
          <table:table-cell office:value-type="float" office:value="7756511007" table:style-name="ce5">
            <text:p>7756511007</text:p>
          </table:table-cell>
          <table:table-cell office:value-type="float" office:value="931" table:style-name="ce7">
            <text:p>931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Interessi passivi su finanziamenti a medio lungo termine a Imprese</text:p>
          </table:table-cell>
          <table:table-cell office:value-type="float" office:value="14.89" table:style-name="ce5">
            <text:p>14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864" table:style-name="ce7">
            <text:p>1864</text:p>
          </table:table-cell>
          <table:table-cell office:value-type="string" table:style-name="ce7">
            <text:p>25/03/2025</text:p>
          </table:table-cell>
          <table:table-cell office:value-type="string" table:style-name="ce5">
            <text:p>Chiusura Anticipazioni ricevute da istituto tesoriere/cassiere</text:p>
          </table:table-cell>
          <table:table-cell office:value-type="float" office:value="3890.26" table:style-name="ce5">
            <text:p>3890,2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864" table:style-name="ce7">
            <text:p>1864</text:p>
          </table:table-cell>
          <table:table-cell office:value-type="string" table:style-name="ce7">
            <text:p>25/03/2025</text:p>
          </table:table-cell>
          <table:table-cell office:value-type="string" table:style-name="ce5">
            <text:p>Chiusura Anticipazioni ricevute da istituto tesoriere/cassiere</text:p>
          </table:table-cell>
          <table:table-cell office:value-type="float" office:value="336439.41" table:style-name="ce5">
            <text:p>336439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948" table:style-name="ce7">
            <text:p>948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16.33" table:style-name="ce5">
            <text:p>116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948" table:style-name="ce7">
            <text:p>948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803.68" table:style-name="ce5">
            <text:p>803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948" table:style-name="ce7">
            <text:p>948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49.75" table:style-name="ce5">
            <text:p>149,7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948" table:style-name="ce7">
            <text:p>948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58.59" table:style-name="ce5">
            <text:p>158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948" table:style-name="ce7">
            <text:p>948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44.33000000000001" table:style-name="ce5">
            <text:p>14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4" table:style-name="ce7">
            <text:p>44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3164.77" table:style-name="ce5">
            <text:p>3164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4" table:style-name="ce7">
            <text:p>44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732.41" table:style-name="ce5">
            <text:p>732,4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4" table:style-name="ce7">
            <text:p>44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267.43" table:style-name="ce5">
            <text:p>267,4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697" table:style-name="ce7">
            <text:p>1697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33.19" table:style-name="ce5">
            <text:p>33,1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697" table:style-name="ce7">
            <text:p>1697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636.6" table:style-name="ce5">
            <text:p>636,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697" table:style-name="ce7">
            <text:p>1697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202.16" table:style-name="ce5">
            <text:p>202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NTESA SANPAOLO SPA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697" table:style-name="ce7">
            <text:p>1697</text:p>
          </table:table-cell>
          <table:table-cell office:value-type="string" table:style-name="ce7">
            <text:p>18/03/2025</text:p>
          </table:table-cell>
          <table:table-cell office:value-type="string" table:style-name="ce5">
            <text:p>Altre uscite per conto terzi n.a.c.</text:p>
          </table:table-cell>
          <table:table-cell office:value-type="float" office:value="158.59" table:style-name="ce5">
            <text:p>158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CE FINANCE SPA</text:p>
          </table:table-cell>
          <table:table-cell office:value-type="float" office:value="8969851008" table:style-name="ce5">
            <text:p>8969851008</text:p>
          </table:table-cell>
          <table:table-cell office:value-type="float" office:value="458" table:style-name="ce7">
            <text:p>458</text:p>
          </table:table-cell>
          <table:table-cell office:value-type="string" table:style-name="ce7">
            <text:p>28/01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85" table:style-name="ce5">
            <text:p>2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INCONTINUO S.P.A.</text:p>
          </table:table-cell>
          <table:table-cell office:value-type="float" office:value="2597720792" table:style-name="ce5">
            <text:p>2597720792</text:p>
          </table:table-cell>
          <table:table-cell office:value-type="float" office:value="451" table:style-name="ce7">
            <text:p>451</text:p>
          </table:table-cell>
          <table:table-cell office:value-type="string" table:style-name="ce7">
            <text:p>28/01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542" table:style-name="ce5">
            <text:p>5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IBANCA SPA-GRUPPO IVA BPER BANCA</text:p>
          </table:table-cell>
          <table:table-cell office:value-type="float" office:value="3830780361" table:style-name="ce5">
            <text:p>3830780361</text:p>
          </table:table-cell>
          <table:table-cell office:value-type="float" office:value="443" table:style-name="ce7">
            <text:p>443</text:p>
          </table:table-cell>
          <table:table-cell office:value-type="string" table:style-name="ce7">
            <text:p>28/01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51" table:style-name="ce5">
            <text:p>2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QUINSERVIZI SPA</text:p>
          </table:table-cell>
          <table:table-cell office:value-type="float" office:value="1364610392" table:style-name="ce5">
            <text:p>1364610392</text:p>
          </table:table-cell>
          <table:table-cell office:value-type="float" office:value="460" table:style-name="ce7">
            <text:p>460</text:p>
          </table:table-cell>
          <table:table-cell office:value-type="string" table:style-name="ce7">
            <text:p>28/01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71" table:style-name="ce5">
            <text:p>1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V FINANCE SPA A SOCIO UNICO-GRUPPO IVA</text:p>
          </table:table-cell>
          <table:table-cell office:value-type="float" office:value="2944280359" table:style-name="ce5">
            <text:p>2944280359</text:p>
          </table:table-cell>
          <table:table-cell office:value-type="float" office:value="438" table:style-name="ce7">
            <text:p>438</text:p>
          </table:table-cell>
          <table:table-cell office:value-type="string" table:style-name="ce7">
            <text:p>28/01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29" table:style-name="ce5">
            <text:p>1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SSOCIAZIONE FONDO POLIZIA LOCALE</text:p>
          </table:table-cell>
          <table:table-cell office:value-type="float" office:value="91026430123" table:style-name="ce5">
            <text:p>91026430123</text:p>
          </table:table-cell>
          <table:table-cell office:value-type="float" office:value="1890" table:style-name="ce7">
            <text:p>1890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8" table:style-name="ce5">
            <text:p>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SSOCIAZIONE FONDO POLIZIA LOCALE</text:p>
          </table:table-cell>
          <table:table-cell office:value-type="float" office:value="91026430123" table:style-name="ce5">
            <text:p>91026430123</text:p>
          </table:table-cell>
          <table:table-cell office:value-type="float" office:value="1890" table:style-name="ce7">
            <text:p>1890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92" table:style-name="ce5">
            <text:p>1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S.A.-REG.AUT.LOCALI-DIPART.P.L.-SIAPOL</text:p>
          </table:table-cell>
          <table:table-cell office:value-type="float" office:value="97276380157" table:style-name="ce5">
            <text:p>97276380157</text:p>
          </table:table-cell>
          <table:table-cell office:value-type="float" office:value="1897" table:style-name="ce7">
            <text:p>1897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7.86" table:style-name="ce5">
            <text:p>37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STITUTO NAZIONALE PREVIDENZA SOCIALE</text:p>
          </table:table-cell>
          <table:table-cell office:value-type="float" office:value="2121151001" table:style-name="ce5">
            <text:p>2121151001</text:p>
          </table:table-cell>
          <table:table-cell office:value-type="float" office:value="1908" table:style-name="ce7">
            <text:p>1908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815.12" table:style-name="ce5">
            <text:p>1815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INDOMESTIC BANCA SPA-GRUPPO BNP PARIBAS</text:p>
          </table:table-cell>
          <table:table-cell office:value-type="float" office:value="3562770481" table:style-name="ce5">
            <text:p>3562770481</text:p>
          </table:table-cell>
          <table:table-cell office:value-type="float" office:value="1903" table:style-name="ce7">
            <text:p>1903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3" table:style-name="ce5">
            <text:p>2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NTANDER CONSUMER BANK S.P.A.</text:p>
          </table:table-cell>
          <table:table-cell office:value-type="float" office:value="5634190010" table:style-name="ce5">
            <text:p>5634190010</text:p>
          </table:table-cell>
          <table:table-cell office:value-type="float" office:value="1912" table:style-name="ce7">
            <text:p>1912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YNAMICA RETAIL SPA</text:p>
          </table:table-cell>
          <table:table-cell office:value-type="float" office:value="3436130243" table:style-name="ce5">
            <text:p>3436130243</text:p>
          </table:table-cell>
          <table:table-cell office:value-type="float" office:value="1899" table:style-name="ce7">
            <text:p>1899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79" table:style-name="ce5">
            <text:p>1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FI.VE.R. SPA</text:p>
          </table:table-cell>
          <table:table-cell office:value-type="float" office:value="2084220280" table:style-name="ce5">
            <text:p>2084220280</text:p>
          </table:table-cell>
          <table:table-cell office:value-type="float" office:value="1907" table:style-name="ce7">
            <text:p>1907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CQS SPA</text:p>
          </table:table-cell>
          <table:table-cell office:value-type="float" office:value="7551781003" table:style-name="ce5">
            <text:p>7551781003</text:p>
          </table:table-cell>
          <table:table-cell office:value-type="float" office:value="1900" table:style-name="ce7">
            <text:p>1900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6" table:style-name="ce5">
            <text:p>2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ESTITALIA SPA-GRUPPO IVA INTESA SANPAO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910" table:style-name="ce7">
            <text:p>1910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805" table:style-name="ce5">
            <text:p>18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PASS BANCA SPA</text:p>
          </table:table-cell>
          <table:table-cell office:value-type="float" office:value="10536040966" table:style-name="ce5">
            <text:p>10536040966</text:p>
          </table:table-cell>
          <table:table-cell office:value-type="float" office:value="1896" table:style-name="ce7">
            <text:p>1896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90.95999999999998" table:style-name="ce5">
            <text:p>290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ANCA NAZIONALE DEL LAVORO SPA</text:p>
          </table:table-cell>
          <table:table-cell office:value-type="float" office:value="9339391006" table:style-name="ce5">
            <text:p>9339391006</text:p>
          </table:table-cell>
          <table:table-cell office:value-type="float" office:value="1892" table:style-name="ce7">
            <text:p>1892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50" table:style-name="ce5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CE FINANCE SPA</text:p>
          </table:table-cell>
          <table:table-cell office:value-type="float" office:value="8969851008" table:style-name="ce5">
            <text:p>8969851008</text:p>
          </table:table-cell>
          <table:table-cell office:value-type="float" office:value="1909" table:style-name="ce7">
            <text:p>1909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85" table:style-name="ce5">
            <text:p>2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INCONTINUO S.P.A.</text:p>
          </table:table-cell>
          <table:table-cell office:value-type="float" office:value="2597720792" table:style-name="ce5">
            <text:p>2597720792</text:p>
          </table:table-cell>
          <table:table-cell office:value-type="float" office:value="1902" table:style-name="ce7">
            <text:p>1902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542" table:style-name="ce5">
            <text:p>5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IBANCA SPA-GRUPPO IVA BPER BANCA</text:p>
          </table:table-cell>
          <table:table-cell office:value-type="float" office:value="3830780361" table:style-name="ce5">
            <text:p>3830780361</text:p>
          </table:table-cell>
          <table:table-cell office:value-type="float" office:value="1894" table:style-name="ce7">
            <text:p>1894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51" table:style-name="ce5">
            <text:p>2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QUINSERVIZI SPA</text:p>
          </table:table-cell>
          <table:table-cell office:value-type="float" office:value="1364610392" table:style-name="ce5">
            <text:p>1364610392</text:p>
          </table:table-cell>
          <table:table-cell office:value-type="float" office:value="1911" table:style-name="ce7">
            <text:p>1911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71" table:style-name="ce5">
            <text:p>1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V FINANCE SPA A SOCIO UNICO-GRUPPO IVA</text:p>
          </table:table-cell>
          <table:table-cell office:value-type="float" office:value="2944280359" table:style-name="ce5">
            <text:p>2944280359</text:p>
          </table:table-cell>
          <table:table-cell office:value-type="float" office:value="1889" table:style-name="ce7">
            <text:p>1889</text:p>
          </table:table-cell>
          <table:table-cell office:value-type="string" table:style-name="ce7">
            <text:p>28/03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29" table:style-name="ce5">
            <text:p>1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4" table:style-name="ce7">
            <text:p>24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Versamenti di ritenute erariali su Redditi da lavoro autonomo per conto terzi</text:p>
          </table:table-cell>
          <table:table-cell office:value-type="float" office:value="38323.269999999997" table:style-name="ce5">
            <text:p>38323,2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708" table:style-name="ce7">
            <text:p>708</text:p>
          </table:table-cell>
          <table:table-cell office:value-type="string" table:style-name="ce7">
            <text:p>06/02/2025</text:p>
          </table:table-cell>
          <table:table-cell office:value-type="string" table:style-name="ce5">
            <text:p>Versamenti di ritenute erariali su Redditi da lavoro autonomo per conto terzi</text:p>
          </table:table-cell>
          <table:table-cell office:value-type="float" office:value="15982.3" table:style-name="ce5">
            <text:p>15982,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678" table:style-name="ce7">
            <text:p>1678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erariali su Redditi da lavoro autonomo per conto terzi</text:p>
          </table:table-cell>
          <table:table-cell office:value-type="float" office:value="15644.67" table:style-name="ce5">
            <text:p>15644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NEXI PAYMENTS S.P.A.</text:p>
          </table:table-cell>
          <table:table-cell office:value-type="float" office:value="4107060966" table:style-name="ce5">
            <text:p>4107060966</text:p>
          </table:table-cell>
          <table:table-cell office:value-type="float" office:value="468" table:style-name="ce7">
            <text:p>468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Spese non andate a buon fine</text:p>
          </table:table-cell>
          <table:table-cell office:value-type="float" office:value="144" table:style-name="ce5">
            <text:p>14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OLIDARIETA' E SERVIZI COOP.SOCIALE</text:p>
          </table:table-cell>
          <table:table-cell office:value-type="float" office:value="782980122" table:style-name="ce5">
            <text:p>782980122</text:p>
          </table:table-cell>
          <table:table-cell office:value-type="float" office:value="1462" table:style-name="ce7">
            <text:p>1462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Spese non andate a buon fine</text:p>
          </table:table-cell>
          <table:table-cell office:value-type="float" office:value="905.95" table:style-name="ce5">
            <text:p>905,9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502" table:style-name="ce7">
            <text:p>502</text:p>
          </table:table-cell>
          <table:table-cell office:value-type="string" table:style-name="ce7">
            <text:p>03/02/2025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200" table:style-name="ce5">
            <text:p>2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1115" table:style-name="ce7">
            <text:p>1115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14357.69" table:style-name="ce5">
            <text:p>14357,6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232" table:style-name="ce7">
            <text:p>232</text:p>
          </table:table-cell>
          <table:table-cell office:value-type="string" table:style-name="ce7">
            <text:p>21/01/2025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13201.85" table:style-name="ce5">
            <text:p>13201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419" table:style-name="ce7">
            <text:p>1419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6672" table:style-name="ce5">
            <text:p>667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420" table:style-name="ce7">
            <text:p>1420</text:p>
          </table:table-cell>
          <table:table-cell office:value-type="string" table:style-name="ce7">
            <text:p>05/03/2025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208" table:style-name="ce5">
            <text:p>2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11" table:style-name="ce7">
            <text:p>1111</text:p>
          </table:table-cell>
          <table:table-cell office:value-type="string" table:style-name="ce7">
            <text:p>21/02/2025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200" table:style-name="ce5">
            <text:p>2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C.A. SPA</text:p>
          </table:table-cell>
          <table:table-cell office:value-type="float" office:value="1062951007" table:style-name="ce5">
            <text:p>1062951007</text:p>
          </table:table-cell>
          <table:table-cell office:value-type="float" office:value="80" table:style-name="ce7">
            <text:p>80</text:p>
          </table:table-cell>
          <table:table-cell office:value-type="string" table:style-name="ce7">
            <text:p>10/01/2025</text:p>
          </table:table-cell>
          <table:table-cell office:value-type="string" table:style-name="ce5">
            <text:p>Acquisto di servizi per conto di terzi</text:p>
          </table:table-cell>
          <table:table-cell office:value-type="float" office:value="9267.8799999999992" table:style-name="ce5">
            <text:p>9267,8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5" table:style-name="ce7">
            <text:p>1165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550.76" table:style-name="ce5">
            <text:p>550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5" table:style-name="ce7">
            <text:p>1165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634.91999999999996" table:style-name="ce5">
            <text:p>634,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5" table:style-name="ce7">
            <text:p>1165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774.33" table:style-name="ce5">
            <text:p>1774,3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5" table:style-name="ce7">
            <text:p>1165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3949.96" table:style-name="ce5">
            <text:p>3949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5" table:style-name="ce7">
            <text:p>1165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4333.82" table:style-name="ce5">
            <text:p>4333,8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5" table:style-name="ce7">
            <text:p>1165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43792.55" table:style-name="ce5">
            <text:p>43792,5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63" table:style-name="ce7">
            <text:p>1863</text:p>
          </table:table-cell>
          <table:table-cell office:value-type="string" table:style-name="ce7">
            <text:p/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61.5" table:style-name="ce5">
            <text:p>161,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63" table:style-name="ce7">
            <text:p>1863</text:p>
          </table:table-cell>
          <table:table-cell office:value-type="string" table:style-name="ce7">
            <text:p/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63.34" table:style-name="ce5">
            <text:p>163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63" table:style-name="ce7">
            <text:p>1863</text:p>
          </table:table-cell>
          <table:table-cell office:value-type="string" table:style-name="ce7">
            <text:p/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4221.7299999999996" table:style-name="ce5">
            <text:p>4221,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63" table:style-name="ce7">
            <text:p>1863</text:p>
          </table:table-cell>
          <table:table-cell office:value-type="string" table:style-name="ce7">
            <text:p/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650.91" table:style-name="ce5">
            <text:p>650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63" table:style-name="ce7">
            <text:p>1863</text:p>
          </table:table-cell>
          <table:table-cell office:value-type="string" table:style-name="ce7">
            <text:p/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800.35" table:style-name="ce5">
            <text:p>1800,3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63" table:style-name="ce7">
            <text:p>1863</text:p>
          </table:table-cell>
          <table:table-cell office:value-type="string" table:style-name="ce7">
            <text:p/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3955.12" table:style-name="ce5">
            <text:p>3955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63" table:style-name="ce7">
            <text:p>1863</text:p>
          </table:table-cell>
          <table:table-cell office:value-type="string" table:style-name="ce7">
            <text:p/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44454.67" table:style-name="ce5">
            <text:p>44454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SSOCIAZIONE FONDO POLIZIA LOCALE</text:p>
          </table:table-cell>
          <table:table-cell office:value-type="float" office:value="91026430123" table:style-name="ce5">
            <text:p>91026430123</text:p>
          </table:table-cell>
          <table:table-cell office:value-type="float" office:value="439" table:style-name="ce7">
            <text:p>439</text:p>
          </table:table-cell>
          <table:table-cell office:value-type="string" table:style-name="ce7">
            <text:p>28/01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8" table:style-name="ce5">
            <text:p>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SSOCIAZIONE FONDO POLIZIA LOCALE</text:p>
          </table:table-cell>
          <table:table-cell office:value-type="float" office:value="91026430123" table:style-name="ce5">
            <text:p>91026430123</text:p>
          </table:table-cell>
          <table:table-cell office:value-type="float" office:value="439" table:style-name="ce7">
            <text:p>439</text:p>
          </table:table-cell>
          <table:table-cell office:value-type="string" table:style-name="ce7">
            <text:p>28/01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92" table:style-name="ce5">
            <text:p>1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S.A.-REG.AUT.LOCALI-DIPART.P.L.-SIAPOL</text:p>
          </table:table-cell>
          <table:table-cell office:value-type="float" office:value="97276380157" table:style-name="ce5">
            <text:p>97276380157</text:p>
          </table:table-cell>
          <table:table-cell office:value-type="float" office:value="446" table:style-name="ce7">
            <text:p>446</text:p>
          </table:table-cell>
          <table:table-cell office:value-type="string" table:style-name="ce7">
            <text:p>28/01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7.86" table:style-name="ce5">
            <text:p>37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STITUTO NAZIONALE PREVIDENZA SOCIALE</text:p>
          </table:table-cell>
          <table:table-cell office:value-type="float" office:value="2121151001" table:style-name="ce5">
            <text:p>2121151001</text:p>
          </table:table-cell>
          <table:table-cell office:value-type="float" office:value="457" table:style-name="ce7">
            <text:p>457</text:p>
          </table:table-cell>
          <table:table-cell office:value-type="string" table:style-name="ce7">
            <text:p>28/01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041.67" table:style-name="ce5">
            <text:p>2041,6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INDOMESTIC BANCA SPA-GRUPPO BNP PARIBAS</text:p>
          </table:table-cell>
          <table:table-cell office:value-type="float" office:value="3562770481" table:style-name="ce5">
            <text:p>3562770481</text:p>
          </table:table-cell>
          <table:table-cell office:value-type="float" office:value="452" table:style-name="ce7">
            <text:p>452</text:p>
          </table:table-cell>
          <table:table-cell office:value-type="string" table:style-name="ce7">
            <text:p>28/01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3" table:style-name="ce5">
            <text:p>2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NTANDER CONSUMER BANK S.P.A.</text:p>
          </table:table-cell>
          <table:table-cell office:value-type="float" office:value="5634190010" table:style-name="ce5">
            <text:p>5634190010</text:p>
          </table:table-cell>
          <table:table-cell office:value-type="float" office:value="461" table:style-name="ce7">
            <text:p>461</text:p>
          </table:table-cell>
          <table:table-cell office:value-type="string" table:style-name="ce7">
            <text:p>28/01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YNAMICA RETAIL SPA</text:p>
          </table:table-cell>
          <table:table-cell office:value-type="float" office:value="3436130243" table:style-name="ce5">
            <text:p>3436130243</text:p>
          </table:table-cell>
          <table:table-cell office:value-type="float" office:value="448" table:style-name="ce7">
            <text:p>448</text:p>
          </table:table-cell>
          <table:table-cell office:value-type="string" table:style-name="ce7">
            <text:p>28/01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79" table:style-name="ce5">
            <text:p>1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FI.VE.R. SPA</text:p>
          </table:table-cell>
          <table:table-cell office:value-type="float" office:value="2084220280" table:style-name="ce5">
            <text:p>2084220280</text:p>
          </table:table-cell>
          <table:table-cell office:value-type="float" office:value="456" table:style-name="ce7">
            <text:p>456</text:p>
          </table:table-cell>
          <table:table-cell office:value-type="string" table:style-name="ce7">
            <text:p>28/01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CQS SPA</text:p>
          </table:table-cell>
          <table:table-cell office:value-type="float" office:value="7551781003" table:style-name="ce5">
            <text:p>7551781003</text:p>
          </table:table-cell>
          <table:table-cell office:value-type="float" office:value="449" table:style-name="ce7">
            <text:p>449</text:p>
          </table:table-cell>
          <table:table-cell office:value-type="string" table:style-name="ce7">
            <text:p>28/01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6" table:style-name="ce5">
            <text:p>2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SSOCIAZIONE FONDO POLIZIA LOCALE</text:p>
          </table:table-cell>
          <table:table-cell office:value-type="float" office:value="91026430123" table:style-name="ce5">
            <text:p>91026430123</text:p>
          </table:table-cell>
          <table:table-cell office:value-type="float" office:value="1261" table:style-name="ce7">
            <text:p>1261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8" table:style-name="ce5">
            <text:p>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SSOCIAZIONE FONDO POLIZIA LOCALE</text:p>
          </table:table-cell>
          <table:table-cell office:value-type="float" office:value="91026430123" table:style-name="ce5">
            <text:p>91026430123</text:p>
          </table:table-cell>
          <table:table-cell office:value-type="float" office:value="1261" table:style-name="ce7">
            <text:p>1261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92" table:style-name="ce5">
            <text:p>19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.S.A.-REG.AUT.LOCALI-DIPART.P.L.-SIAPOL</text:p>
          </table:table-cell>
          <table:table-cell office:value-type="float" office:value="97276380157" table:style-name="ce5">
            <text:p>97276380157</text:p>
          </table:table-cell>
          <table:table-cell office:value-type="float" office:value="1267" table:style-name="ce7">
            <text:p>126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37.86" table:style-name="ce5">
            <text:p>37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STITUTO NAZIONALE PREVIDENZA SOCIALE</text:p>
          </table:table-cell>
          <table:table-cell office:value-type="float" office:value="2121151001" table:style-name="ce5">
            <text:p>2121151001</text:p>
          </table:table-cell>
          <table:table-cell office:value-type="float" office:value="1278" table:style-name="ce7">
            <text:p>1278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815.12" table:style-name="ce5">
            <text:p>1815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INDOMESTIC BANCA SPA-GRUPPO BNP PARIBAS</text:p>
          </table:table-cell>
          <table:table-cell office:value-type="float" office:value="3562770481" table:style-name="ce5">
            <text:p>3562770481</text:p>
          </table:table-cell>
          <table:table-cell office:value-type="float" office:value="1273" table:style-name="ce7">
            <text:p>1273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3" table:style-name="ce5">
            <text:p>27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SANTANDER CONSUMER BANK S.P.A.</text:p>
          </table:table-cell>
          <table:table-cell office:value-type="float" office:value="5634190010" table:style-name="ce5">
            <text:p>5634190010</text:p>
          </table:table-cell>
          <table:table-cell office:value-type="float" office:value="1282" table:style-name="ce7">
            <text:p>1282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YNAMICA RETAIL SPA</text:p>
          </table:table-cell>
          <table:table-cell office:value-type="float" office:value="3436130243" table:style-name="ce5">
            <text:p>3436130243</text:p>
          </table:table-cell>
          <table:table-cell office:value-type="float" office:value="1269" table:style-name="ce7">
            <text:p>1269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79" table:style-name="ce5">
            <text:p>1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I.FI.VE.R. SPA</text:p>
          </table:table-cell>
          <table:table-cell office:value-type="float" office:value="2084220280" table:style-name="ce5">
            <text:p>2084220280</text:p>
          </table:table-cell>
          <table:table-cell office:value-type="float" office:value="1277" table:style-name="ce7">
            <text:p>1277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20" table:style-name="ce5">
            <text:p>22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EUROCQS SPA</text:p>
          </table:table-cell>
          <table:table-cell office:value-type="float" office:value="7551781003" table:style-name="ce5">
            <text:p>7551781003</text:p>
          </table:table-cell>
          <table:table-cell office:value-type="float" office:value="1270" table:style-name="ce7">
            <text:p>1270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76" table:style-name="ce5">
            <text:p>2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ESTITALIA SPA-GRUPPO IVA INTESA SANPAO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1280" table:style-name="ce7">
            <text:p>1280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805" table:style-name="ce5">
            <text:p>18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PASS BANCA SPA</text:p>
          </table:table-cell>
          <table:table-cell office:value-type="float" office:value="10536040966" table:style-name="ce5">
            <text:p>10536040966</text:p>
          </table:table-cell>
          <table:table-cell office:value-type="float" office:value="1266" table:style-name="ce7">
            <text:p>1266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90.95999999999998" table:style-name="ce5">
            <text:p>290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ANCA NAZIONALE DEL LAVORO SPA</text:p>
          </table:table-cell>
          <table:table-cell office:value-type="float" office:value="9339391006" table:style-name="ce5">
            <text:p>9339391006</text:p>
          </table:table-cell>
          <table:table-cell office:value-type="float" office:value="1262" table:style-name="ce7">
            <text:p>1262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50" table:style-name="ce5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CE FINANCE SPA</text:p>
          </table:table-cell>
          <table:table-cell office:value-type="float" office:value="8969851008" table:style-name="ce5">
            <text:p>8969851008</text:p>
          </table:table-cell>
          <table:table-cell office:value-type="float" office:value="1279" table:style-name="ce7">
            <text:p>1279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85" table:style-name="ce5">
            <text:p>2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FINCONTINUO S.P.A.</text:p>
          </table:table-cell>
          <table:table-cell office:value-type="float" office:value="2597720792" table:style-name="ce5">
            <text:p>2597720792</text:p>
          </table:table-cell>
          <table:table-cell office:value-type="float" office:value="1272" table:style-name="ce7">
            <text:p>1272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542" table:style-name="ce5">
            <text:p>54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IBANCA SPA-GRUPPO IVA BPER BANCA</text:p>
          </table:table-cell>
          <table:table-cell office:value-type="float" office:value="3830780361" table:style-name="ce5">
            <text:p>3830780361</text:p>
          </table:table-cell>
          <table:table-cell office:value-type="float" office:value="1264" table:style-name="ce7">
            <text:p>1264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51" table:style-name="ce5">
            <text:p>2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QUINSERVIZI SPA</text:p>
          </table:table-cell>
          <table:table-cell office:value-type="float" office:value="1364610392" table:style-name="ce5">
            <text:p>1364610392</text:p>
          </table:table-cell>
          <table:table-cell office:value-type="float" office:value="1281" table:style-name="ce7">
            <text:p>1281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71" table:style-name="ce5">
            <text:p>17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DV FINANCE SPA A SOCIO UNICO-GRUPPO IVA</text:p>
          </table:table-cell>
          <table:table-cell office:value-type="float" office:value="2944280359" table:style-name="ce5">
            <text:p>2944280359</text:p>
          </table:table-cell>
          <table:table-cell office:value-type="float" office:value="1260" table:style-name="ce7">
            <text:p>1260</text:p>
          </table:table-cell>
          <table:table-cell office:value-type="string" table:style-name="ce7">
            <text:p>25/02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29" table:style-name="ce5">
            <text:p>12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RESTITALIA SPA-GRUPPO IVA INTESA SANPAO</text:p>
          </table:table-cell>
          <table:table-cell office:value-type="float" office:value="11991500015" table:style-name="ce5">
            <text:p>11991500015</text:p>
          </table:table-cell>
          <table:table-cell office:value-type="float" office:value="459" table:style-name="ce7">
            <text:p>459</text:p>
          </table:table-cell>
          <table:table-cell office:value-type="string" table:style-name="ce7">
            <text:p>28/01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1805" table:style-name="ce5">
            <text:p>180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COMPASS BANCA SPA</text:p>
          </table:table-cell>
          <table:table-cell office:value-type="float" office:value="10536040966" table:style-name="ce5">
            <text:p>10536040966</text:p>
          </table:table-cell>
          <table:table-cell office:value-type="float" office:value="445" table:style-name="ce7">
            <text:p>445</text:p>
          </table:table-cell>
          <table:table-cell office:value-type="string" table:style-name="ce7">
            <text:p>28/01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90.95999999999998" table:style-name="ce5">
            <text:p>290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BANCA NAZIONALE DEL LAVORO SPA</text:p>
          </table:table-cell>
          <table:table-cell office:value-type="float" office:value="9339391006" table:style-name="ce5">
            <text:p>9339391006</text:p>
          </table:table-cell>
          <table:table-cell office:value-type="float" office:value="441" table:style-name="ce7">
            <text:p>441</text:p>
          </table:table-cell>
          <table:table-cell office:value-type="string" table:style-name="ce7">
            <text:p>28/01/2025</text:p>
          </table:table-cell>
          <table:table-cell office:value-type="string" table:style-name="ce5">
            <text:p>Altri versamenti di ritenute al personale dipendente per conto di terzi</text:p>
          </table:table-cell>
          <table:table-cell office:value-type="float" office:value="250" table:style-name="ce5">
            <text:p>2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3" table:style-name="ce7">
            <text:p>23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Versamento della ritenuta del 4% sui contributi pubblici</text:p>
          </table:table-cell>
          <table:table-cell office:value-type="float" office:value="596.21" table:style-name="ce5">
            <text:p>596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SSOCIAZIONE SULLE TUE TRACCE</text:p>
          </table:table-cell>
          <table:table-cell office:value-type="float" office:value="3704530124" table:style-name="ce5">
            <text:p>3704530124</text:p>
          </table:table-cell>
          <table:table-cell office:value-type="float" office:value="1349" table:style-name="ce7">
            <text:p>1349</text:p>
          </table:table-cell>
          <table:table-cell office:value-type="string" table:style-name="ce7">
            <text:p>28/02/2025</text:p>
          </table:table-cell>
          <table:table-cell office:value-type="string" table:style-name="ce5">
            <text:p>Versamento della ritenuta del 4% sui contributi pubblici</text:p>
          </table:table-cell>
          <table:table-cell office:value-type="float" office:value="122.93" table:style-name="ce5">
            <text:p>122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707" table:style-name="ce7">
            <text:p>707</text:p>
          </table:table-cell>
          <table:table-cell office:value-type="string" table:style-name="ce7">
            <text:p>06/02/2025</text:p>
          </table:table-cell>
          <table:table-cell office:value-type="string" table:style-name="ce5">
            <text:p>Versamento della ritenuta del 4% sui contributi pubblici</text:p>
          </table:table-cell>
          <table:table-cell office:value-type="float" office:value="27200" table:style-name="ce5">
            <text:p>272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677" table:style-name="ce7">
            <text:p>1677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o della ritenuta del 4% sui contributi pubblici</text:p>
          </table:table-cell>
          <table:table-cell office:value-type="float" office:value="845.99" table:style-name="ce5">
            <text:p>845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" table:style-name="ce7">
            <text:p>1</text:p>
          </table:table-cell>
          <table:table-cell office:value-type="string" table:style-name="ce7">
            <text:p>15/01/2025</text:p>
          </table:table-cell>
          <table:table-cell office:value-type="string" table:style-name="ce5">
            <text:p>Versamento delle ritenute per scissione contabile IVA (split payment)</text:p>
          </table:table-cell>
          <table:table-cell office:value-type="float" office:value="457072.18" table:style-name="ce5">
            <text:p>457072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706" table:style-name="ce7">
            <text:p>706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o delle ritenute per scissione contabile IVA (split payment)</text:p>
          </table:table-cell>
          <table:table-cell office:value-type="float" office:value="269772.87" table:style-name="ce5">
            <text:p>269772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961" table:style-name="ce7">
            <text:p>961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o delle ritenute per scissione contabile IVA (split payment)</text:p>
          </table:table-cell>
          <table:table-cell office:value-type="float" office:value="43259.51" table:style-name="ce5">
            <text:p>43259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962" table:style-name="ce7">
            <text:p>962</text:p>
          </table:table-cell>
          <table:table-cell office:value-type="string" table:style-name="ce7">
            <text:p>13/02/2025</text:p>
          </table:table-cell>
          <table:table-cell office:value-type="string" table:style-name="ce5">
            <text:p>Versamento delle ritenute per scissione contabile IVA (split payment)</text:p>
          </table:table-cell>
          <table:table-cell office:value-type="float" office:value="23.1" table:style-name="ce5">
            <text:p>23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442" table:style-name="ce7">
            <text:p>1442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o delle ritenute per scissione contabile IVA (split payment)</text:p>
          </table:table-cell>
          <table:table-cell office:value-type="float" office:value="453777.78" table:style-name="ce5">
            <text:p>453777,7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679" table:style-name="ce7">
            <text:p>1679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o delle ritenute per scissione contabile IVA (split payment)</text:p>
          </table:table-cell>
          <table:table-cell office:value-type="float" office:value="9830.4" table:style-name="ce5">
            <text:p>9830,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1" table:style-name="ce7">
            <text:p>21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25.2" table:style-name="ce5">
            <text:p>25,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1" table:style-name="ce7">
            <text:p>21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51.94" table:style-name="ce5">
            <text:p>51,9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1" table:style-name="ce7">
            <text:p>21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194.99" table:style-name="ce5">
            <text:p>194,9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1" table:style-name="ce7">
            <text:p>21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426.28" table:style-name="ce5">
            <text:p>426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1" table:style-name="ce7">
            <text:p>21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1126.68" table:style-name="ce5">
            <text:p>1126,6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1" table:style-name="ce7">
            <text:p>21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1484.77" table:style-name="ce5">
            <text:p>1484,7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1" table:style-name="ce7">
            <text:p>21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11586.21" table:style-name="ce5">
            <text:p>11586,2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1" table:style-name="ce7">
            <text:p>21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30165.01" table:style-name="ce5">
            <text:p>30165,0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1" table:style-name="ce7">
            <text:p>21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139430.53" table:style-name="ce5">
            <text:p>139430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5" table:style-name="ce7">
            <text:p>435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257.79000000000002" table:style-name="ce5">
            <text:p>257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5" table:style-name="ce7">
            <text:p>435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286.08999999999997" table:style-name="ce5">
            <text:p>286,0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5" table:style-name="ce7">
            <text:p>435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728.18" table:style-name="ce5">
            <text:p>728,1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5" table:style-name="ce7">
            <text:p>435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763.12" table:style-name="ce5">
            <text:p>763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5" table:style-name="ce7">
            <text:p>435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784" table:style-name="ce5">
            <text:p>78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5" table:style-name="ce7">
            <text:p>435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3200.97" table:style-name="ce5">
            <text:p>3200,9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5" table:style-name="ce7">
            <text:p>435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8401.17" table:style-name="ce5">
            <text:p>8401,1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5" table:style-name="ce7">
            <text:p>435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12662.96" table:style-name="ce5">
            <text:p>12662,9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5" table:style-name="ce7">
            <text:p>435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21222.28" table:style-name="ce5">
            <text:p>21222,2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5" table:style-name="ce7">
            <text:p>435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44145.46" table:style-name="ce5">
            <text:p>44145,4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2" table:style-name="ce7">
            <text:p>1162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249.52" table:style-name="ce5">
            <text:p>249,5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2" table:style-name="ce7">
            <text:p>1162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257.79000000000002" table:style-name="ce5">
            <text:p>257,7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2" table:style-name="ce7">
            <text:p>1162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3169.86" table:style-name="ce5">
            <text:p>3169,8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3" table:style-name="ce7">
            <text:p>1163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667.51" table:style-name="ce5">
            <text:p>667,5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3" table:style-name="ce7">
            <text:p>1163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759.87" table:style-name="ce5">
            <text:p>759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3" table:style-name="ce7">
            <text:p>1163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2008" table:style-name="ce5">
            <text:p>200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3" table:style-name="ce7">
            <text:p>1163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8257.1" table:style-name="ce5">
            <text:p>8257,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3" table:style-name="ce7">
            <text:p>1163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11429.12" table:style-name="ce5">
            <text:p>11429,1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3" table:style-name="ce7">
            <text:p>1163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12852.93" table:style-name="ce5">
            <text:p>12852,9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3" table:style-name="ce7">
            <text:p>1163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51783.89" table:style-name="ce5">
            <text:p>51783,8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62" table:style-name="ce7">
            <text:p>1862</text:p>
          </table:table-cell>
          <table:table-cell office:value-type="string" table:style-name="ce7">
            <text:p/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373.37" table:style-name="ce5">
            <text:p>373,3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62" table:style-name="ce7">
            <text:p>1862</text:p>
          </table:table-cell>
          <table:table-cell office:value-type="string" table:style-name="ce7">
            <text:p/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400.66" table:style-name="ce5">
            <text:p>400,6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62" table:style-name="ce7">
            <text:p>1862</text:p>
          </table:table-cell>
          <table:table-cell office:value-type="string" table:style-name="ce7">
            <text:p/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685.25" table:style-name="ce5">
            <text:p>685,2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62" table:style-name="ce7">
            <text:p>1862</text:p>
          </table:table-cell>
          <table:table-cell office:value-type="string" table:style-name="ce7">
            <text:p/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759.87" table:style-name="ce5">
            <text:p>759,8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62" table:style-name="ce7">
            <text:p>1862</text:p>
          </table:table-cell>
          <table:table-cell office:value-type="string" table:style-name="ce7">
            <text:p/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4662.3100000000004" table:style-name="ce5">
            <text:p>4662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62" table:style-name="ce7">
            <text:p>1862</text:p>
          </table:table-cell>
          <table:table-cell office:value-type="string" table:style-name="ce7">
            <text:p/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8374.56" table:style-name="ce5">
            <text:p>8374,5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62" table:style-name="ce7">
            <text:p>1862</text:p>
          </table:table-cell>
          <table:table-cell office:value-type="string" table:style-name="ce7">
            <text:p/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11861.62" table:style-name="ce5">
            <text:p>11861,6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62" table:style-name="ce7">
            <text:p>1862</text:p>
          </table:table-cell>
          <table:table-cell office:value-type="string" table:style-name="ce7">
            <text:p/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13238.48" table:style-name="ce5">
            <text:p>13238,48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862" table:style-name="ce7">
            <text:p>1862</text:p>
          </table:table-cell>
          <table:table-cell office:value-type="string" table:style-name="ce7">
            <text:p/>
          </table:table-cell>
          <table:table-cell office:value-type="string" table:style-name="ce5">
            <text:p>Versamenti di ritenute erariali su Redditi da lavoro dipendente riscosse per conto terzi</text:p>
          </table:table-cell>
          <table:table-cell office:value-type="float" office:value="48150.16" table:style-name="ce5">
            <text:p>48150,1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2" table:style-name="ce7">
            <text:p>22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63.34" table:style-name="ce5">
            <text:p>163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2" table:style-name="ce7">
            <text:p>22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319.02" table:style-name="ce5">
            <text:p>319,02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2" table:style-name="ce7">
            <text:p>22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283.45" table:style-name="ce5">
            <text:p>1283,4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2" table:style-name="ce7">
            <text:p>22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3352.04" table:style-name="ce5">
            <text:p>3352,0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2" table:style-name="ce7">
            <text:p>22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7884.7" table:style-name="ce5">
            <text:p>7884,7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2" table:style-name="ce7">
            <text:p>22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8633.23" table:style-name="ce5">
            <text:p>8633,2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22" table:style-name="ce7">
            <text:p>22</text:p>
          </table:table-cell>
          <table:table-cell office:value-type="string" table:style-name="ce7">
            <text:p>14/01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57385.13" table:style-name="ce5">
            <text:p>57385,1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6" table:style-name="ce7">
            <text:p>436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771.85" table:style-name="ce5">
            <text:p>1771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6" table:style-name="ce7">
            <text:p>436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3982.76" table:style-name="ce5">
            <text:p>3982,76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6" table:style-name="ce7">
            <text:p>436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6250.53" table:style-name="ce5">
            <text:p>6250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6" table:style-name="ce7">
            <text:p>436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43725.31" table:style-name="ce5">
            <text:p>43725,3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6" table:style-name="ce7">
            <text:p>436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63.34" table:style-name="ce5">
            <text:p>163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6" table:style-name="ce7">
            <text:p>436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233.59" table:style-name="ce5">
            <text:p>233,59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436" table:style-name="ce7">
            <text:p>436</text:p>
          </table:table-cell>
          <table:table-cell office:value-type="string" table:style-name="ce7">
            <text:p>14/02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650.91" table:style-name="ce5">
            <text:p>650,91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4" table:style-name="ce7">
            <text:p>1164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63.34" table:style-name="ce5">
            <text:p>163,34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GENZIA DELLE ENTRATE</text:p>
          </table:table-cell>
          <table:table-cell office:value-type="float" office:value="6363391001" table:style-name="ce5">
            <text:p>6363391001</text:p>
          </table:table-cell>
          <table:table-cell office:value-type="float" office:value="1165" table:style-name="ce7">
            <text:p>1165</text:p>
          </table:table-cell>
          <table:table-cell office:value-type="string" table:style-name="ce7">
            <text:p>14/03/2025</text:p>
          </table:table-cell>
          <table:table-cell office:value-type="string" table:style-name="ce5">
            <text:p>Versamenti di ritenute previdenziali e assistenziali su Redditi da lavoro dipendente riscosse per conto terzi</text:p>
          </table:table-cell>
          <table:table-cell office:value-type="float" office:value="161.52000000000001" table:style-name="ce5">
            <text:p>161,52</text:p>
          </table:table-cell>
          <table:table-cell table:number-columns-repeated="16378"/>
        </table:table-row>
        <table:table-row table:number-rows-repeated="1045774" table:style-name="ro2">
          <table:table-cell table:number-columns-repeated="16384"/>
        </table:table-row>
        <table:named-expressions>
          <table:named-range table:name="Print_Area" table:cell-range-address="Estrazione.$A$1:Estrazione.$F$2802" table:base-cell-address="Estrazione.$A$1"/>
          <table:named-range table:name="Print_Titles" table:cell-range-address="Estrazione.$A$2:Estrazione.$XFD$2" table:base-cell-address="Estrazione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-X="1" style:scale-to-Y="999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526</meta:generator>
    <meta:initial-creator>Colombo Michele</meta:initial-creator>
    <dc:creator>Colombo Michele</dc:creator>
    <meta:creation-date>2025-04-07T08:12:24Z</meta:creation-date>
    <dc:date>2025-04-07T08:39:22Z</dc:date>
    <meta:print-date>2025-04-07T08:38:24Z</meta:print-date>
  </office:meta>
</office:document-meta>
</file>