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>
      <style:text-properties style:font-name="Verdana" style:font-name-asian="Verdana" style:font-name-complex="Verdana" style:font-family-generic="swiss"/>
    </style:style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Verdana" style:font-name-asian="Verdana" style:font-name-complex="Verdana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/>
      <style:text-properties style:font-name="Verdana" style:font-name-asian="Verdana" style:font-name-complex="Verdana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57791666666667cm"/>
    </style:style>
    <style:style style:name="co2" style:family="table-column">
      <style:table-column-properties fo:break-before="auto" style:column-width="4.1275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7.594791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table:number-columns-repeated="4" table:style-name="ce1"/>
          <table:table-cell office:value-type="string" table:number-columns-spanned="2" table:number-rows-spanned="1" table:style-name="ce4">
            <text:p>2024 III TRIMESTRE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2">
            <text:p>BENEFICIARIO</text:p>
          </table:table-cell>
          <table:table-cell office:value-type="string" table:style-name="ce2">
            <text:p>CODICE_FISCALE</text:p>
          </table:table-cell>
          <table:table-cell office:value-type="string" table:style-name="ce2">
            <text:p>NUMERO MANDATO</text:p>
          </table:table-cell>
          <table:table-cell office:value-type="string" table:style-name="ce2">
            <text:p>DATA PAGAMENTO</text:p>
          </table:table-cell>
          <table:table-cell office:value-type="string" table:style-name="ce2">
            <text:p>CAUSALE PAGAMENTO</text:p>
          </table:table-cell>
          <table:table-cell office:value-type="string" table:style-name="ce2">
            <text:p>IMPORT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761" table:style-name="ce3">
            <text:p>3761</text:p>
          </table:table-cell>
          <table:table-cell office:value-type="string" table:style-name="ce3">
            <text:p>15/07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368966.26" table:style-name="ce3">
            <text:p>36896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3762" table:style-name="ce3">
            <text:p>3762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8311.0499999999993" table:style-name="ce3">
            <text:p>831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3763" table:style-name="ce3">
            <text:p>3763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766.37" table:style-name="ce3">
            <text:p>676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3764" table:style-name="ce3">
            <text:p>376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6350.1" table:style-name="ce3">
            <text:p>635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3765" table:style-name="ce3">
            <text:p>376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33.97999999999999" table:style-name="ce3">
            <text:p>13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3765" table:style-name="ce3">
            <text:p>376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78.5" table:style-name="ce3">
            <text:p>47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3765" table:style-name="ce3">
            <text:p>376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65.6" table:style-name="ce3">
            <text:p>76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3765" table:style-name="ce3">
            <text:p>376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61.3" table:style-name="ce3">
            <text:p>86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3766" table:style-name="ce3">
            <text:p>3766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846.19" table:style-name="ce3">
            <text:p>846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3767" table:style-name="ce3">
            <text:p>3767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Utilizzo di beni di terzi</text:p>
          </table:table-cell>
          <table:table-cell office:value-type="float" office:value="18883.16" table:style-name="ce3">
            <text:p>18883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768" table:style-name="ce3">
            <text:p>3768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.04" table:style-name="ce3">
            <text:p>4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768" table:style-name="ce3">
            <text:p>3768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3.08" table:style-name="ce3">
            <text:p>363,0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MAGNONI MOTO SAS</text:p>
          </table:table-cell>
          <table:table-cell office:value-type="float" office:value="2287810028" table:style-name="ce3">
            <text:p>2287810028</text:p>
          </table:table-cell>
          <table:table-cell office:value-type="float" office:value="3769" table:style-name="ce3">
            <text:p>3769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6.81" table:style-name="ce3">
            <text:p>12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MUSICALE W.A.MOZART</text:p>
          </table:table-cell>
          <table:table-cell office:value-type="float" office:value="2092210125" table:style-name="ce3">
            <text:p>2092210125</text:p>
          </table:table-cell>
          <table:table-cell office:value-type="float" office:value="3770" table:style-name="ce3">
            <text:p>3770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3771" table:style-name="ce3">
            <text:p>3771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.6" table:style-name="ce3">
            <text:p>3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3771" table:style-name="ce3">
            <text:p>3771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0" table:style-name="ce3">
            <text:p>1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MEL S.R.L.</text:p>
          </table:table-cell>
          <table:table-cell office:value-type="float" office:value="1784630814" table:style-name="ce3">
            <text:p>1784630814</text:p>
          </table:table-cell>
          <table:table-cell office:value-type="float" office:value="3772" table:style-name="ce3">
            <text:p>3772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682" table:style-name="ce3">
            <text:p>16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73" table:style-name="ce3">
            <text:p>3773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5.069999999999993" table:style-name="ce3">
            <text:p>6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4" table:style-name="ce3">
            <text:p>377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22.99" table:style-name="ce3">
            <text:p>22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4" table:style-name="ce3">
            <text:p>377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58.42" table:style-name="ce3">
            <text:p>258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4" table:style-name="ce3">
            <text:p>377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314.3" table:style-name="ce3">
            <text:p>31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5" table:style-name="ce3">
            <text:p>377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17131.240000000002" table:style-name="ce3">
            <text:p>1713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5" table:style-name="ce3">
            <text:p>377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0059.11" table:style-name="ce3">
            <text:p>20059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5" table:style-name="ce3">
            <text:p>377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0897.13" table:style-name="ce3">
            <text:p>20897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5" table:style-name="ce3">
            <text:p>377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0994.92" table:style-name="ce3">
            <text:p>2099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75" table:style-name="ce3">
            <text:p>377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servizi</text:p>
          </table:table-cell>
          <table:table-cell office:value-type="float" office:value="21032.63" table:style-name="ce3">
            <text:p>2103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776" table:style-name="ce3">
            <text:p>3776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94112.15000000002" table:style-name="ce3">
            <text:p>294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777" table:style-name="ce3">
            <text:p>3777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685.68" table:style-name="ce3">
            <text:p>568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778" table:style-name="ce3">
            <text:p>3778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1637.25" table:style-name="ce3">
            <text:p>21637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779" table:style-name="ce3">
            <text:p>3779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067.52" table:style-name="ce3">
            <text:p>2067,5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780" table:style-name="ce3">
            <text:p>3780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3781" table:style-name="ce3">
            <text:p>3781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" table:style-name="ce3">
            <text:p>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3782" table:style-name="ce3">
            <text:p>3782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7.5" table:style-name="ce3">
            <text:p>78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3783" table:style-name="ce3">
            <text:p>3783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27.06" table:style-name="ce3">
            <text:p>3427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3784" table:style-name="ce3">
            <text:p>378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7.8" table:style-name="ce3">
            <text:p>24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3785" table:style-name="ce3">
            <text:p>378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94.94" table:style-name="ce3">
            <text:p>6094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3785" table:style-name="ce3">
            <text:p>378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652.9699999999993" table:style-name="ce3">
            <text:p>965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786" table:style-name="ce3">
            <text:p>3786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2.5" table:style-name="ce3">
            <text:p>110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787" table:style-name="ce3">
            <text:p>3787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923.89" table:style-name="ce3">
            <text:p>792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788" table:style-name="ce3">
            <text:p>3788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755.14" table:style-name="ce3">
            <text:p>11755,1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789" table:style-name="ce3">
            <text:p>3789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90.4" table:style-name="ce3">
            <text:p>149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790" table:style-name="ce3">
            <text:p>3790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0" table:style-name="ce3">
            <text:p>2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3791" table:style-name="ce3">
            <text:p>3791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59" table:style-name="ce3">
            <text:p>11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LIMA MODICA ARCH.FABIO</text:p>
          </table:table-cell>
          <table:table-cell office:value-type="string" table:style-name="ce3">
            <text:p>NGLFBA74P27F205X</text:p>
          </table:table-cell>
          <table:table-cell office:value-type="float" office:value="3792" table:style-name="ce3">
            <text:p>3792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Beni immobili</text:p>
          </table:table-cell>
          <table:table-cell office:value-type="float" office:value="33041.14" table:style-name="ce3">
            <text:p>3304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793" table:style-name="ce3">
            <text:p>3793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Beni immobili</text:p>
          </table:table-cell>
          <table:table-cell office:value-type="float" office:value="6733.78" table:style-name="ce3">
            <text:p>673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AM SOLUZIONI AMBIENTALI SRL</text:p>
          </table:table-cell>
          <table:table-cell office:value-type="float" office:value="2467890121" table:style-name="ce3">
            <text:p>2467890121</text:p>
          </table:table-cell>
          <table:table-cell office:value-type="float" office:value="3794" table:style-name="ce3">
            <text:p>3794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Beni immobili</text:p>
          </table:table-cell>
          <table:table-cell office:value-type="float" office:value="14636.34" table:style-name="ce3">
            <text:p>14636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3795" table:style-name="ce3">
            <text:p>3795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2.79" table:style-name="ce3">
            <text:p>37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RE <text:s/>DI RE MARIO &amp; CARLO SAS</text:p>
          </table:table-cell>
          <table:table-cell office:value-type="float" office:value="1383390125" table:style-name="ce3">
            <text:p>1383390125</text:p>
          </table:table-cell>
          <table:table-cell office:value-type="float" office:value="3796" table:style-name="ce3">
            <text:p>3796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1589.600000000006" table:style-name="ce3">
            <text:p>7158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LIMA MODICA ARCH.FABIO</text:p>
          </table:table-cell>
          <table:table-cell office:value-type="string" table:style-name="ce3">
            <text:p>NGLFBA74P27F205X</text:p>
          </table:table-cell>
          <table:table-cell office:value-type="float" office:value="3797" table:style-name="ce3">
            <text:p>3797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Beni immobili</text:p>
          </table:table-cell>
          <table:table-cell office:value-type="float" office:value="9146.02" table:style-name="ce3">
            <text:p>914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LIMA MODICA ARCH.FABIO</text:p>
          </table:table-cell>
          <table:table-cell office:value-type="string" table:style-name="ce3">
            <text:p>NGLFBA74P27F205X</text:p>
          </table:table-cell>
          <table:table-cell office:value-type="float" office:value="3798" table:style-name="ce3">
            <text:p>3798</text:p>
          </table:table-cell>
          <table:table-cell office:value-type="string" table:style-name="ce3">
            <text:p>02/07/2024</text:p>
          </table:table-cell>
          <table:table-cell office:value-type="string" table:style-name="ce3">
            <text:p>Beni immobili</text:p>
          </table:table-cell>
          <table:table-cell office:value-type="float" office:value="1126.98" table:style-name="ce3">
            <text:p>1126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799" table:style-name="ce3">
            <text:p>379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914.66" table:style-name="ce3">
            <text:p>691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413.49" table:style-name="ce3">
            <text:p>41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27.17" table:style-name="ce3">
            <text:p>27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68.66" table:style-name="ce3">
            <text:p>6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27.01" table:style-name="ce3">
            <text:p>27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49.07" table:style-name="ce3">
            <text:p>49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23.95" table:style-name="ce3">
            <text:p>23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0" table:style-name="ce3">
            <text:p>380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1.92" table:style-name="ce3">
            <text:p>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801" table:style-name="ce3">
            <text:p>3801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Utenze e canoni</text:p>
          </table:table-cell>
          <table:table-cell office:value-type="float" office:value="35.06" table:style-name="ce3">
            <text:p>3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CHIMIA SOCIETA' COOPERATIVA SOCIALE</text:p>
          </table:table-cell>
          <table:table-cell office:value-type="float" office:value="1738900164" table:style-name="ce3">
            <text:p>1738900164</text:p>
          </table:table-cell>
          <table:table-cell office:value-type="float" office:value="3802" table:style-name="ce3">
            <text:p>3802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servizi</text:p>
          </table:table-cell>
          <table:table-cell office:value-type="float" office:value="809.76" table:style-name="ce3">
            <text:p>80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803" table:style-name="ce3">
            <text:p>3803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servizi</text:p>
          </table:table-cell>
          <table:table-cell office:value-type="float" office:value="40999.019999999997" table:style-name="ce3">
            <text:p>40999,0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04" table:style-name="ce3">
            <text:p>3804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4700000000000002" table:style-name="ce3">
            <text:p>2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5599999999999996" table:style-name="ce3">
            <text:p>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76" table:style-name="ce3">
            <text:p>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3" table:style-name="ce3">
            <text:p>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99" table:style-name="ce3">
            <text:p>7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4" table:style-name="ce3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89" table:style-name="ce3">
            <text:p>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24" table:style-name="ce3">
            <text:p>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04" table:style-name="ce3">
            <text:p>7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51" table:style-name="ce3">
            <text:p>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72" table:style-name="ce3">
            <text:p>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79" table:style-name="ce3">
            <text:p>4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4" table:style-name="ce3">
            <text:p>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6.56" table:style-name="ce3">
            <text:p>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46" table:style-name="ce3">
            <text:p>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14" table:style-name="ce3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53" table:style-name="ce3">
            <text:p>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96" table:style-name="ce3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68" table:style-name="ce3">
            <text:p>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11" table:style-name="ce3">
            <text:p>7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66" table:style-name="ce3">
            <text:p>0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08" table:style-name="ce3">
            <text:p>4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94" table:style-name="ce3">
            <text:p>7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46" table:style-name="ce3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42" table:style-name="ce3">
            <text:p>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52" table:style-name="ce3">
            <text:p>2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19" table:style-name="ce3">
            <text:p>2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6.64" table:style-name="ce3">
            <text:p>6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08" table:style-name="ce3">
            <text:p>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99" table:style-name="ce3">
            <text:p>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42" table:style-name="ce3">
            <text:p>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03" table:style-name="ce3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33" table:style-name="ce3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9" table:style-name="ce3">
            <text:p>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4.72" table:style-name="ce3">
            <text:p>1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4.799999999999997" table:style-name="ce3">
            <text:p>3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4.28" table:style-name="ce3">
            <text:p>34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94.39" table:style-name="ce3">
            <text:p>9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1.43" table:style-name="ce3">
            <text:p>1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1.86" table:style-name="ce3">
            <text:p>1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4" table:style-name="ce3">
            <text:p>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62" table:style-name="ce3">
            <text:p>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92" table:style-name="ce3">
            <text:p>7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5" table:style-name="ce3">
            <text:p>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5999999999999996" table:style-name="ce3">
            <text:p>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09" table:style-name="ce3">
            <text:p>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5" table:style-name="ce3">
            <text:p>380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92" table:style-name="ce3">
            <text:p>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64" table:style-name="ce3">
            <text:p>1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7.48" table:style-name="ce3">
            <text:p>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1100000000000001" table:style-name="ce3">
            <text:p>1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69" table:style-name="ce3">
            <text:p>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1.05" table:style-name="ce3">
            <text:p>1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23" table:style-name="ce3">
            <text:p>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6.91" table:style-name="ce3">
            <text:p>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4.95" table:style-name="ce3">
            <text:p>24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9" table:style-name="ce3">
            <text:p>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5" table:style-name="ce3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5.24" table:style-name="ce3">
            <text:p>5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9.31" table:style-name="ce3">
            <text:p>9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19" table:style-name="ce3">
            <text:p>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4.01" table:style-name="ce3">
            <text:p>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6.95" table:style-name="ce3">
            <text:p>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01" table:style-name="ce3">
            <text:p>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75" table:style-name="ce3">
            <text:p>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8.0399999999999991" table:style-name="ce3">
            <text:p>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89" table:style-name="ce3">
            <text:p>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2.2599999999999998" table:style-name="ce3">
            <text:p>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39" table:style-name="ce3">
            <text:p>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39" table:style-name="ce3">
            <text:p>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8.11" table:style-name="ce3">
            <text:p>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49" table:style-name="ce3">
            <text:p>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58" table:style-name="ce3">
            <text:p>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5.79" table:style-name="ce3">
            <text:p>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55000000000000004" table:style-name="ce3">
            <text:p>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02" table:style-name="ce3">
            <text:p>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3" table:style-name="ce3">
            <text:p>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94" table:style-name="ce3">
            <text:p>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52" table:style-name="ce3">
            <text:p>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42" table:style-name="ce3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27" table:style-name="ce3">
            <text:p>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3.13" table:style-name="ce3">
            <text:p>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.88" table:style-name="ce3">
            <text:p>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806" table:style-name="ce3">
            <text:p>380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A SYSTEM S.R.L. CON SOCIO UNICO</text:p>
          </table:table-cell>
          <table:table-cell office:value-type="float" office:value="10735840018" table:style-name="ce3">
            <text:p>10735840018</text:p>
          </table:table-cell>
          <table:table-cell office:value-type="float" office:value="3807" table:style-name="ce3">
            <text:p>380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793" table:style-name="ce3">
            <text:p>7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08" table:style-name="ce3">
            <text:p>380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61.55" table:style-name="ce3">
            <text:p>36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08" table:style-name="ce3">
            <text:p>380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40.24" table:style-name="ce3">
            <text:p>440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09" table:style-name="ce3">
            <text:p>380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beni di consumo</text:p>
          </table:table-cell>
          <table:table-cell office:value-type="float" office:value="131.76" table:style-name="ce3">
            <text:p>13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09" table:style-name="ce3">
            <text:p>380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beni di consumo</text:p>
          </table:table-cell>
          <table:table-cell office:value-type="float" office:value="136.94999999999999" table:style-name="ce3">
            <text:p>13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09" table:style-name="ce3">
            <text:p>380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beni di consumo</text:p>
          </table:table-cell>
          <table:table-cell office:value-type="float" office:value="208.32" table:style-name="ce3">
            <text:p>20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MBARDI <text:s/>MARCO MARIA -REVISORE</text:p>
          </table:table-cell>
          <table:table-cell office:value-type="string" table:style-name="ce3">
            <text:p>LMBMCM64H03F704P</text:p>
          </table:table-cell>
          <table:table-cell office:value-type="float" office:value="3810" table:style-name="ce3">
            <text:p>3810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351.4" table:style-name="ce3">
            <text:p>335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EDES ITALIA S.P.A.</text:p>
          </table:table-cell>
          <table:table-cell office:value-type="float" office:value="2974560100" table:style-name="ce3">
            <text:p>2974560100</text:p>
          </table:table-cell>
          <table:table-cell office:value-type="float" office:value="3811" table:style-name="ce3">
            <text:p>3811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96.99" table:style-name="ce3">
            <text:p>79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LSECCHI CANCELLERIA SRL</text:p>
          </table:table-cell>
          <table:table-cell office:value-type="float" office:value="9521810961" table:style-name="ce3">
            <text:p>9521810961</text:p>
          </table:table-cell>
          <table:table-cell office:value-type="float" office:value="3812" table:style-name="ce3">
            <text:p>381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beni di consumo</text:p>
          </table:table-cell>
          <table:table-cell office:value-type="float" office:value="4098.7" table:style-name="ce3">
            <text:p>409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813" table:style-name="ce3">
            <text:p>3813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26.49" table:style-name="ce3">
            <text:p>426,4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4" table:style-name="ce3">
            <text:p>3814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5" table:style-name="ce3">
            <text:p>3815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6" table:style-name="ce3">
            <text:p>3816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7" table:style-name="ce3">
            <text:p>3817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8" table:style-name="ce3">
            <text:p>3818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19" table:style-name="ce3">
            <text:p>3819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0" table:style-name="ce3">
            <text:p>382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1" table:style-name="ce3">
            <text:p>3821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2" table:style-name="ce3">
            <text:p>3822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3" table:style-name="ce3">
            <text:p>3823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4" table:style-name="ce3">
            <text:p>3824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5" table:style-name="ce3">
            <text:p>3825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6" table:style-name="ce3">
            <text:p>3826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7" table:style-name="ce3">
            <text:p>3827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8" table:style-name="ce3">
            <text:p>3828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29" table:style-name="ce3">
            <text:p>3829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0" table:style-name="ce3">
            <text:p>3830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1" table:style-name="ce3">
            <text:p>3831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2" table:style-name="ce3">
            <text:p>3832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3" table:style-name="ce3">
            <text:p>3833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4" table:style-name="ce3">
            <text:p>3834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5" table:style-name="ce3">
            <text:p>3835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36" table:style-name="ce3">
            <text:p>3836</text:p>
          </table:table-cell>
          <table:table-cell office:value-type="string" table:style-name="ce3">
            <text:p>03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3837" table:style-name="ce3">
            <text:p>383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750" table:style-name="ce3">
            <text:p>1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3837" table:style-name="ce3">
            <text:p>383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71.599999999999" table:style-name="ce3">
            <text:p>1807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3838" table:style-name="ce3">
            <text:p>383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472" table:style-name="ce3">
            <text:p>54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-ONLUS CENTRO LARIO E VALLI-MENAGG</text:p>
          </table:table-cell>
          <table:table-cell office:value-type="float" office:value="93008030137" table:style-name="ce3">
            <text:p>93008030137</text:p>
          </table:table-cell>
          <table:table-cell office:value-type="float" office:value="3839" table:style-name="ce3">
            <text:p>383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12" table:style-name="ce3">
            <text:p>29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840" table:style-name="ce3">
            <text:p>3840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35.6500000000001" table:style-name="ce3">
            <text:p>1135,6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3841" table:style-name="ce3">
            <text:p>3841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5" table:style-name="ce3">
            <text:p>29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ITA' EDUCATIVA A. MERLARA</text:p>
          </table:table-cell>
          <table:table-cell office:value-type="float" office:value="2501340588" table:style-name="ce3">
            <text:p>2501340588</text:p>
          </table:table-cell>
          <table:table-cell office:value-type="float" office:value="3842" table:style-name="ce3">
            <text:p>384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2" table:style-name="ce3">
            <text:p>10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82005470123" table:style-name="ce3">
            <text:p>82005470123</text:p>
          </table:table-cell>
          <table:table-cell office:value-type="float" office:value="3843" table:style-name="ce3">
            <text:p>3843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700.5" table:style-name="ce3">
            <text:p>470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844" table:style-name="ce3">
            <text:p>3844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65.76" table:style-name="ce3">
            <text:p>196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844" table:style-name="ce3">
            <text:p>3844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3845" table:style-name="ce3">
            <text:p>384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2" table:style-name="ce3">
            <text:p>18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NERAZIONI FA SOCIETA' COOPERATIVA SOCI</text:p>
          </table:table-cell>
          <table:table-cell office:value-type="string" table:style-name="ce3">
            <text:p/>
          </table:table-cell>
          <table:table-cell office:value-type="float" office:value="3846" table:style-name="ce3">
            <text:p>384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13.58" table:style-name="ce3">
            <text:p>1513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3847" table:style-name="ce3">
            <text:p>384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59.53" table:style-name="ce3">
            <text:p>4359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848" table:style-name="ce3">
            <text:p>384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2" table:style-name="ce3">
            <text:p>8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848" table:style-name="ce3">
            <text:p>384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17.3" table:style-name="ce3">
            <text:p>191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3849" table:style-name="ce3">
            <text:p>384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3850" table:style-name="ce3">
            <text:p>3850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31" table:style-name="ce3">
            <text:p>132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3851" table:style-name="ce3">
            <text:p>3851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985" table:style-name="ce3">
            <text:p>59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3852" table:style-name="ce3">
            <text:p>385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32.48" table:style-name="ce3">
            <text:p>93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3852" table:style-name="ce3">
            <text:p>385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4.94" table:style-name="ce3">
            <text:p>1024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3853" table:style-name="ce3">
            <text:p>3853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3.22" table:style-name="ce3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54" table:style-name="ce3">
            <text:p>3854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4817.79" table:style-name="ce3">
            <text:p>5481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855" table:style-name="ce3">
            <text:p>385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7.6999999999998" table:style-name="ce3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855" table:style-name="ce3">
            <text:p>385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74.07" table:style-name="ce3">
            <text:p>267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3856" table:style-name="ce3">
            <text:p>385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Utenze e canoni</text:p>
          </table:table-cell>
          <table:table-cell office:value-type="float" office:value="701.44" table:style-name="ce3">
            <text:p>70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3857" table:style-name="ce3">
            <text:p>385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Utenze e canoni</text:p>
          </table:table-cell>
          <table:table-cell office:value-type="float" office:value="25297.64" table:style-name="ce3">
            <text:p>2529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3858" table:style-name="ce3">
            <text:p>385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Utenze e canoni</text:p>
          </table:table-cell>
          <table:table-cell office:value-type="float" office:value="3817.22" table:style-name="ce3">
            <text:p>3817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3859" table:style-name="ce3">
            <text:p>385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Utenze e canoni</text:p>
          </table:table-cell>
          <table:table-cell office:value-type="float" office:value="2149.64" table:style-name="ce3">
            <text:p>2149,6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0" table:style-name="ce3">
            <text:p>3860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1" table:style-name="ce3">
            <text:p>3861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2" table:style-name="ce3">
            <text:p>386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3" table:style-name="ce3">
            <text:p>3863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4" table:style-name="ce3">
            <text:p>3864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5" table:style-name="ce3">
            <text:p>3865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6" table:style-name="ce3">
            <text:p>3866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67" table:style-name="ce3">
            <text:p>3867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68" table:style-name="ce3">
            <text:p>386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0247.9" table:style-name="ce3">
            <text:p>1024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68" table:style-name="ce3">
            <text:p>386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7666" table:style-name="ce3">
            <text:p>176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68" table:style-name="ce3">
            <text:p>3868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7382" table:style-name="ce3">
            <text:p>573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69" table:style-name="ce3">
            <text:p>3869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38541.18" table:style-name="ce3">
            <text:p>13854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70" table:style-name="ce3">
            <text:p>3870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71" table:style-name="ce3">
            <text:p>3871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Altri servizi</text:p>
          </table:table-cell>
          <table:table-cell office:value-type="float" office:value="1437.15" table:style-name="ce3">
            <text:p>143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ASECCO 1 ORA S.R.L.</text:p>
          </table:table-cell>
          <table:table-cell office:value-type="float" office:value="7170040013" table:style-name="ce3">
            <text:p>7170040013</text:p>
          </table:table-cell>
          <table:table-cell office:value-type="float" office:value="3872" table:style-name="ce3">
            <text:p>3872</text:p>
          </table:table-cell>
          <table:table-cell office:value-type="string" table:style-name="ce3">
            <text:p>04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7500" table:style-name="ce3">
            <text:p>7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873" table:style-name="ce3">
            <text:p>3873</text:p>
          </table:table-cell>
          <table:table-cell office:value-type="string" table:style-name="ce3">
            <text:p>15/07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31286.94" table:style-name="ce3">
            <text:p>3128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874" table:style-name="ce3">
            <text:p>3874</text:p>
          </table:table-cell>
          <table:table-cell office:value-type="string" table:style-name="ce3">
            <text:p>15/07/2024</text:p>
          </table:table-cell>
          <table:table-cell office:value-type="string" table:style-name="ce3">
            <text:p>Versamento della ritenuta del 4% sui contributi pubblici</text:p>
          </table:table-cell>
          <table:table-cell office:value-type="float" office:value="640" table:style-name="ce3">
            <text:p>6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875" table:style-name="ce3">
            <text:p>3875</text:p>
          </table:table-cell>
          <table:table-cell office:value-type="string" table:style-name="ce3">
            <text:p>15/07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18098.759999999998" table:style-name="ce3">
            <text:p>18098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876" table:style-name="ce3">
            <text:p>3876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49536.94" table:style-name="ce3">
            <text:p>4953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877" table:style-name="ce3">
            <text:p>387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.909999999999997" table:style-name="ce3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877" table:style-name="ce3">
            <text:p>387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878" table:style-name="ce3">
            <text:p>387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4" table:style-name="ce3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878" table:style-name="ce3">
            <text:p>387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3880" table:style-name="ce3">
            <text:p>3880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2" table:style-name="ce3">
            <text:p>8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3880" table:style-name="ce3">
            <text:p>3880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80" table:style-name="ce3">
            <text:p>378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3880" table:style-name="ce3">
            <text:p>3880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882" table:style-name="ce3">
            <text:p>388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4.96" table:style-name="ce3">
            <text:p>2794,9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83" table:style-name="ce3">
            <text:p>388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84" table:style-name="ce3">
            <text:p>388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500" table:style-name="ce3">
            <text:p>2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85" table:style-name="ce3">
            <text:p>3885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servizi</text:p>
          </table:table-cell>
          <table:table-cell office:value-type="float" office:value="912.6" table:style-name="ce3">
            <text:p>91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86" table:style-name="ce3">
            <text:p>3886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servizi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887" table:style-name="ce3">
            <text:p>3887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0" table:style-name="ce3">
            <text:p>8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3888" table:style-name="ce3">
            <text:p>3888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5.9" table:style-name="ce3">
            <text:p>12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89" table:style-name="ce3">
            <text:p>3889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45.28" table:style-name="ce3">
            <text:p>445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89" table:style-name="ce3">
            <text:p>3889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61.54" table:style-name="ce3">
            <text:p>36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89" table:style-name="ce3">
            <text:p>3889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43.63" table:style-name="ce3">
            <text:p>44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89" table:style-name="ce3">
            <text:p>3889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577.48" table:style-name="ce3">
            <text:p>57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0" table:style-name="ce3">
            <text:p>3890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19.26" table:style-name="ce3">
            <text:p>21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0" table:style-name="ce3">
            <text:p>3890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552.66999999999996" table:style-name="ce3">
            <text:p>55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1" table:style-name="ce3">
            <text:p>3891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003.89" table:style-name="ce3">
            <text:p>100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5.56" table:style-name="ce3">
            <text:p>4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97.24" table:style-name="ce3">
            <text:p>19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85" table:style-name="ce3">
            <text:p>61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48.37" table:style-name="ce3">
            <text:p>24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36.13" table:style-name="ce3">
            <text:p>43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08.17999999999995" table:style-name="ce3">
            <text:p>60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62.72" table:style-name="ce3">
            <text:p>16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96.24" table:style-name="ce3">
            <text:p>496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7" table:style-name="ce3">
            <text:p>153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59.58999999999997" table:style-name="ce3">
            <text:p>25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3.71" table:style-name="ce3">
            <text:p>2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" table:style-name="ce3">
            <text:p>15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13" table:style-name="ce3">
            <text:p>6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5.900000000000006" table:style-name="ce3">
            <text:p>6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58.39" table:style-name="ce3">
            <text:p>58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1.95" table:style-name="ce3">
            <text:p>2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13" table:style-name="ce3">
            <text:p>6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19.22" table:style-name="ce3">
            <text:p>219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96.92" table:style-name="ce3">
            <text:p>9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7.96" table:style-name="ce3">
            <text:p>37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86.32" table:style-name="ce3">
            <text:p>186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93.35000000000002" table:style-name="ce3">
            <text:p>293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25.75" table:style-name="ce3">
            <text:p>12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08" table:style-name="ce3">
            <text:p>6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28.37" table:style-name="ce3">
            <text:p>22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95.48" table:style-name="ce3">
            <text:p>95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36.13" table:style-name="ce3">
            <text:p>13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.25" table:style-name="ce3">
            <text:p>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82.75" table:style-name="ce3">
            <text:p>8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13" table:style-name="ce3">
            <text:p>6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46.36000000000001" table:style-name="ce3">
            <text:p>14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86.29" table:style-name="ce3">
            <text:p>186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39.75" table:style-name="ce3">
            <text:p>339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5.83" table:style-name="ce3">
            <text:p>35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57.9" table:style-name="ce3">
            <text:p>35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97999999999999" table:style-name="ce3">
            <text:p>15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97.87" table:style-name="ce3">
            <text:p>197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2.22" table:style-name="ce3">
            <text:p>3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14.82" table:style-name="ce3">
            <text:p>11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64.36" table:style-name="ce3">
            <text:p>16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42.81" table:style-name="ce3">
            <text:p>142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23.61" table:style-name="ce3">
            <text:p>323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5" table:style-name="ce3">
            <text:p>153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28.65" table:style-name="ce3">
            <text:p>32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39.65" table:style-name="ce3">
            <text:p>33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86.32" table:style-name="ce3">
            <text:p>186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4.729999999999997" table:style-name="ce3">
            <text:p>3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61.58" table:style-name="ce3">
            <text:p>36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13" table:style-name="ce3">
            <text:p>6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09" table:style-name="ce3">
            <text:p>6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6.62" table:style-name="ce3">
            <text:p>15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12.55" table:style-name="ce3">
            <text:p>31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2" table:style-name="ce3">
            <text:p>3892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00.55" table:style-name="ce3">
            <text:p>30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69.58" table:style-name="ce3">
            <text:p>36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20.41" table:style-name="ce3">
            <text:p>220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39.63" table:style-name="ce3">
            <text:p>339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576.20000000000005" table:style-name="ce3">
            <text:p>57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64.36" table:style-name="ce3">
            <text:p>16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7.19" table:style-name="ce3">
            <text:p>4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06.62" table:style-name="ce3">
            <text:p>10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60.66000000000003" table:style-name="ce3">
            <text:p>260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1.12" table:style-name="ce3">
            <text:p>6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4.739999999999995" table:style-name="ce3">
            <text:p>6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416.16" table:style-name="ce3">
            <text:p>41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64.58" table:style-name="ce3">
            <text:p>64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72.89" table:style-name="ce3">
            <text:p>27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19.26" table:style-name="ce3">
            <text:p>21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32.22" table:style-name="ce3">
            <text:p>3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28.88" table:style-name="ce3">
            <text:p>12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38" table:style-name="ce3">
            <text:p>1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64.36" table:style-name="ce3">
            <text:p>16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3" table:style-name="ce3">
            <text:p>3893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53.41" table:style-name="ce3">
            <text:p>15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767.86" table:style-name="ce3">
            <text:p>767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400.92" table:style-name="ce3">
            <text:p>140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370.09" table:style-name="ce3">
            <text:p>137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759.58" table:style-name="ce3">
            <text:p>75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2039.62" table:style-name="ce3">
            <text:p>203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216.01" table:style-name="ce3">
            <text:p>121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040.08" table:style-name="ce3">
            <text:p>104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894" table:style-name="ce3">
            <text:p>3894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Utenze e canoni</text:p>
          </table:table-cell>
          <table:table-cell office:value-type="float" office:value="1038.52" table:style-name="ce3">
            <text:p>103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895" table:style-name="ce3">
            <text:p>3895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beni di consumo</text:p>
          </table:table-cell>
          <table:table-cell office:value-type="float" office:value="1074.25" table:style-name="ce3">
            <text:p>107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896" table:style-name="ce3">
            <text:p>3896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beni di consumo</text:p>
          </table:table-cell>
          <table:table-cell office:value-type="float" office:value="2097.66" table:style-name="ce3">
            <text:p>2097,6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897" table:style-name="ce3">
            <text:p>3897</text:p>
          </table:table-cell>
          <table:table-cell office:value-type="string" table:style-name="ce3">
            <text:p>0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61.71" table:style-name="ce3">
            <text:p>2661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898" table:style-name="ce3">
            <text:p>389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264.60000000000002" table:style-name="ce3">
            <text:p>26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898" table:style-name="ce3">
            <text:p>389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326.27999999999997" table:style-name="ce3">
            <text:p>32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899" table:style-name="ce3">
            <text:p>389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38.549999999999997" table:style-name="ce3">
            <text:p>3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0" table:style-name="ce3">
            <text:p>390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1" table:style-name="ce3">
            <text:p>390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2" table:style-name="ce3">
            <text:p>390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10" table:style-name="ce3">
            <text:p>1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3" table:style-name="ce3">
            <text:p>390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202" table:style-name="ce3">
            <text:p>2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4" table:style-name="ce3">
            <text:p>390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33.15" table:style-name="ce3">
            <text:p>33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5" table:style-name="ce3">
            <text:p>390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" table:style-name="ce3">
            <text:p>3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6" table:style-name="ce3">
            <text:p>390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6.86" table:style-name="ce3">
            <text:p>6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7" table:style-name="ce3">
            <text:p>390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4.27" table:style-name="ce3">
            <text:p>36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7" table:style-name="ce3">
            <text:p>390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3.2" table:style-name="ce3">
            <text:p>34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7" table:style-name="ce3">
            <text:p>390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9.91999999999999" table:style-name="ce3">
            <text:p>12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8" table:style-name="ce3">
            <text:p>390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06.36" table:style-name="ce3">
            <text:p>30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09" table:style-name="ce3">
            <text:p>390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.5" table:style-name="ce3">
            <text:p>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0" table:style-name="ce3">
            <text:p>391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1.54" table:style-name="ce3">
            <text:p>12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1" table:style-name="ce3">
            <text:p>391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2" table:style-name="ce3">
            <text:p>391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55" table:style-name="ce3">
            <text:p>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3" table:style-name="ce3">
            <text:p>391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23.46" table:style-name="ce3">
            <text:p>2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4" table:style-name="ce3">
            <text:p>391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67" table:style-name="ce3">
            <text:p>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5" table:style-name="ce3">
            <text:p>391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6" table:style-name="ce3">
            <text:p>391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7.05" table:style-name="ce3">
            <text:p>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7" table:style-name="ce3">
            <text:p>391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9.7799999999999994" table:style-name="ce3">
            <text:p>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8" table:style-name="ce3">
            <text:p>39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77" table:style-name="ce3">
            <text:p>2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8" table:style-name="ce3">
            <text:p>39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23" table:style-name="ce3">
            <text:p>3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8" table:style-name="ce3">
            <text:p>39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29" table:style-name="ce3">
            <text:p>4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8" table:style-name="ce3">
            <text:p>39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774" table:style-name="ce3">
            <text:p>17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8" table:style-name="ce3">
            <text:p>39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024" table:style-name="ce3">
            <text:p>10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9" table:style-name="ce3">
            <text:p>391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52.31" table:style-name="ce3">
            <text:p>15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9" table:style-name="ce3">
            <text:p>391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19" table:style-name="ce3">
            <text:p>391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0" table:style-name="ce3">
            <text:p>392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6.5" table:style-name="ce3">
            <text:p>1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1" table:style-name="ce3">
            <text:p>392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102.45" table:style-name="ce3">
            <text:p>102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2" table:style-name="ce3">
            <text:p>392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3" table:style-name="ce3">
            <text:p>392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4" table:style-name="ce3">
            <text:p>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4" table:style-name="ce3">
            <text:p>392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18.03" table:style-name="ce3">
            <text:p>1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5" table:style-name="ce3">
            <text:p>392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6" table:style-name="ce3">
            <text:p>392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7" table:style-name="ce3">
            <text:p>392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17.18" table:style-name="ce3">
            <text:p>17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8" table:style-name="ce3">
            <text:p>392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23.2" table:style-name="ce3">
            <text:p>2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29" table:style-name="ce3">
            <text:p>392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0" table:style-name="ce3">
            <text:p>393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36.5" table:style-name="ce3">
            <text:p>3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1" table:style-name="ce3">
            <text:p>393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15.48" table:style-name="ce3">
            <text:p>15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2" table:style-name="ce3">
            <text:p>393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3" table:style-name="ce3">
            <text:p>393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6" table:style-name="ce3">
            <text:p>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4" table:style-name="ce3">
            <text:p>393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5" table:style-name="ce3">
            <text:p>393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1.27" table:style-name="ce3">
            <text:p>6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6" table:style-name="ce3">
            <text:p>393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" table:style-name="ce3">
            <text:p>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7" table:style-name="ce3">
            <text:p>393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30" table:style-name="ce3">
            <text:p>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8" table:style-name="ce3">
            <text:p>393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servizi</text:p>
          </table:table-cell>
          <table:table-cell office:value-type="float" office:value="121.75" table:style-name="ce3">
            <text:p>12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39" table:style-name="ce3">
            <text:p>393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Utenze e canoni</text:p>
          </table:table-cell>
          <table:table-cell office:value-type="float" office:value="136.88999999999999" table:style-name="ce3">
            <text:p>136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0" table:style-name="ce3">
            <text:p>394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Mobili e arredi</text:p>
          </table:table-cell>
          <table:table-cell office:value-type="float" office:value="318" table:style-name="ce3">
            <text:p>3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1" table:style-name="ce3">
            <text:p>394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5.61" table:style-name="ce3">
            <text:p>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2" table:style-name="ce3">
            <text:p>394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37.5" table:style-name="ce3">
            <text:p>3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3" table:style-name="ce3">
            <text:p>394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37.5" table:style-name="ce3">
            <text:p>3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4" table:style-name="ce3">
            <text:p>394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8.100000000000001" table:style-name="ce3">
            <text:p>18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3945" table:style-name="ce3">
            <text:p>394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" table:style-name="ce3">
            <text:p>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3946" table:style-name="ce3">
            <text:p>394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beni di consumo</text:p>
          </table:table-cell>
          <table:table-cell office:value-type="float" office:value="2196" table:style-name="ce3">
            <text:p>219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47" table:style-name="ce3">
            <text:p>394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48" table:style-name="ce3">
            <text:p>394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49" table:style-name="ce3">
            <text:p>394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0" table:style-name="ce3">
            <text:p>395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1" table:style-name="ce3">
            <text:p>395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2" table:style-name="ce3">
            <text:p>395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3" table:style-name="ce3">
            <text:p>395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style-name="ce3"/>
          <table:table-cell office:value-type="string" table:style-name="ce3">
            <text:p>MNTCSR60E64F916B</text:p>
          </table:table-cell>
          <table:table-cell office:value-type="float" office:value="3954" table:style-name="ce3">
            <text:p>395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5" table:style-name="ce3">
            <text:p>395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6" table:style-name="ce3">
            <text:p>395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57" table:style-name="ce3">
            <text:p>395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3958" table:style-name="ce3">
            <text:p>3958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240" table:style-name="ce3">
            <text:p>2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3959" table:style-name="ce3">
            <text:p>3959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52.8" table:style-name="ce3">
            <text:p>5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0" table:style-name="ce3">
            <text:p>396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1" table:style-name="ce3">
            <text:p>396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2" table:style-name="ce3">
            <text:p>396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3" table:style-name="ce3">
            <text:p>396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4" table:style-name="ce3">
            <text:p>396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5" table:style-name="ce3">
            <text:p>396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6" table:style-name="ce3">
            <text:p>396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7" table:style-name="ce3">
            <text:p>396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8" table:style-name="ce3">
            <text:p>396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69" table:style-name="ce3">
            <text:p>396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0" table:style-name="ce3">
            <text:p>397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1" table:style-name="ce3">
            <text:p>397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2" table:style-name="ce3">
            <text:p>397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3" table:style-name="ce3">
            <text:p>397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4" table:style-name="ce3">
            <text:p>397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5" table:style-name="ce3">
            <text:p>397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6" table:style-name="ce3">
            <text:p>397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7" table:style-name="ce3">
            <text:p>397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8" table:style-name="ce3">
            <text:p>397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79" table:style-name="ce3">
            <text:p>397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0" table:style-name="ce3">
            <text:p>398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1" table:style-name="ce3">
            <text:p>398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2" table:style-name="ce3">
            <text:p>398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3" table:style-name="ce3">
            <text:p>398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4" table:style-name="ce3">
            <text:p>398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5" table:style-name="ce3">
            <text:p>398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6" table:style-name="ce3">
            <text:p>398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7" table:style-name="ce3">
            <text:p>398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8" table:style-name="ce3">
            <text:p>398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89" table:style-name="ce3">
            <text:p>398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0" table:style-name="ce3">
            <text:p>399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1" table:style-name="ce3">
            <text:p>399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2" table:style-name="ce3">
            <text:p>399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3" table:style-name="ce3">
            <text:p>399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4" table:style-name="ce3">
            <text:p>399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5" table:style-name="ce3">
            <text:p>399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6" table:style-name="ce3">
            <text:p>399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7" table:style-name="ce3">
            <text:p>399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8" table:style-name="ce3">
            <text:p>399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999" table:style-name="ce3">
            <text:p>399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0" table:style-name="ce3">
            <text:p>400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1" table:style-name="ce3">
            <text:p>400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2" table:style-name="ce3">
            <text:p>400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3" table:style-name="ce3">
            <text:p>400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4" table:style-name="ce3">
            <text:p>400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5" table:style-name="ce3">
            <text:p>400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6" table:style-name="ce3">
            <text:p>400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7" table:style-name="ce3">
            <text:p>400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8" table:style-name="ce3">
            <text:p>400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09" table:style-name="ce3">
            <text:p>400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0" table:style-name="ce3">
            <text:p>401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1" table:style-name="ce3">
            <text:p>401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2" table:style-name="ce3">
            <text:p>401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3" table:style-name="ce3">
            <text:p>401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4" table:style-name="ce3">
            <text:p>401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5" table:style-name="ce3">
            <text:p>401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6" table:style-name="ce3">
            <text:p>401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7" table:style-name="ce3">
            <text:p>401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8" table:style-name="ce3">
            <text:p>401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19" table:style-name="ce3">
            <text:p>401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0" table:style-name="ce3">
            <text:p>402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1" table:style-name="ce3">
            <text:p>402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2" table:style-name="ce3">
            <text:p>402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3" table:style-name="ce3">
            <text:p>402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4" table:style-name="ce3">
            <text:p>402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5" table:style-name="ce3">
            <text:p>402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6" table:style-name="ce3">
            <text:p>402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7" table:style-name="ce3">
            <text:p>402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8" table:style-name="ce3">
            <text:p>402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29" table:style-name="ce3">
            <text:p>402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0" table:style-name="ce3">
            <text:p>403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1" table:style-name="ce3">
            <text:p>403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2" table:style-name="ce3">
            <text:p>403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3" table:style-name="ce3">
            <text:p>403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4" table:style-name="ce3">
            <text:p>403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5" table:style-name="ce3">
            <text:p>403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6" table:style-name="ce3">
            <text:p>403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7" table:style-name="ce3">
            <text:p>403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8" table:style-name="ce3">
            <text:p>403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39" table:style-name="ce3">
            <text:p>403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0" table:style-name="ce3">
            <text:p>4040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1" table:style-name="ce3">
            <text:p>4041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2" table:style-name="ce3">
            <text:p>4042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3" table:style-name="ce3">
            <text:p>4043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4" table:style-name="ce3">
            <text:p>4044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5" table:style-name="ce3">
            <text:p>4045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6" table:style-name="ce3">
            <text:p>4046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7" table:style-name="ce3">
            <text:p>4047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8" table:style-name="ce3">
            <text:p>4048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49" table:style-name="ce3">
            <text:p>4049</text:p>
          </table:table-cell>
          <table:table-cell office:value-type="string" table:style-name="ce3">
            <text:p>08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4050" table:style-name="ce3">
            <text:p>4050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1202.3499999999999" table:style-name="ce3">
            <text:p>120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4051" table:style-name="ce3">
            <text:p>4051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14079.74" table:style-name="ce3">
            <text:p>1407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4052" table:style-name="ce3">
            <text:p>4052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36381.410000000003" table:style-name="ce3">
            <text:p>36381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4053" table:style-name="ce3">
            <text:p>4053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3485.78" table:style-name="ce3">
            <text:p>3485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4054" table:style-name="ce3">
            <text:p>4054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1366.31" table:style-name="ce3">
            <text:p>136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4055" table:style-name="ce3">
            <text:p>4055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1612.25" table:style-name="ce3">
            <text:p>1612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4056" table:style-name="ce3">
            <text:p>4056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4071.61" table:style-name="ce3">
            <text:p>4071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4057" table:style-name="ce3">
            <text:p>4057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servizi</text:p>
          </table:table-cell>
          <table:table-cell office:value-type="float" office:value="1530.27" table:style-name="ce3">
            <text:p>153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4058" table:style-name="ce3">
            <text:p>4058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100" table:style-name="ce3">
            <text:p>2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4059" table:style-name="ce3">
            <text:p>4059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5.7" table:style-name="ce3">
            <text:p>45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4060" table:style-name="ce3">
            <text:p>4060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beni di consumo</text:p>
          </table:table-cell>
          <table:table-cell office:value-type="float" office:value="101.31" table:style-name="ce3">
            <text:p>10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D GROUP SRL</text:p>
          </table:table-cell>
          <table:table-cell office:value-type="float" office:value="2621850128" table:style-name="ce3">
            <text:p>2621850128</text:p>
          </table:table-cell>
          <table:table-cell office:value-type="float" office:value="4061" table:style-name="ce3">
            <text:p>4061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beni di consumo</text:p>
          </table:table-cell>
          <table:table-cell office:value-type="float" office:value="467.36" table:style-name="ce3">
            <text:p>46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D GROUP SRL</text:p>
          </table:table-cell>
          <table:table-cell office:value-type="float" office:value="2621850128" table:style-name="ce3">
            <text:p>2621850128</text:p>
          </table:table-cell>
          <table:table-cell office:value-type="float" office:value="4062" table:style-name="ce3">
            <text:p>4062</text:p>
          </table:table-cell>
          <table:table-cell office:value-type="string" table:style-name="ce3">
            <text:p>09/07/2024</text:p>
          </table:table-cell>
          <table:table-cell office:value-type="string" table:style-name="ce3">
            <text:p>Altri beni di consumo</text:p>
          </table:table-cell>
          <table:table-cell office:value-type="float" office:value="4051.82" table:style-name="ce3">
            <text:p>405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4063" table:style-name="ce3">
            <text:p>4063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7829.34" table:style-name="ce3">
            <text:p>782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4064" table:style-name="ce3">
            <text:p>4064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36508.44" table:style-name="ce3">
            <text:p>3650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CHIMIA SOCIETA' COOPERATIVA SOCIALE</text:p>
          </table:table-cell>
          <table:table-cell office:value-type="float" office:value="1738900164" table:style-name="ce3">
            <text:p>1738900164</text:p>
          </table:table-cell>
          <table:table-cell office:value-type="float" office:value="4065" table:style-name="ce3">
            <text:p>4065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291.01" table:style-name="ce3">
            <text:p>29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066" table:style-name="ce3">
            <text:p>4066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Retribuzioni in denaro</text:p>
          </table:table-cell>
          <table:table-cell office:value-type="float" office:value="14742.9" table:style-name="ce3">
            <text:p>1474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PREVILINE <text:s/>FONDO DI ASSISTENZA SAN</text:p>
          </table:table-cell>
          <table:table-cell office:value-type="float" office:value="97149130151" table:style-name="ce3">
            <text:p>97149130151</text:p>
          </table:table-cell>
          <table:table-cell office:value-type="float" office:value="4067" table:style-name="ce3">
            <text:p>4067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Retribuzioni in denaro</text:p>
          </table:table-cell>
          <table:table-cell office:value-type="float" office:value="943" table:style-name="ce3">
            <text:p>94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68" table:style-name="ce3">
            <text:p>4068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39" table:style-name="ce3">
            <text:p>3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69" table:style-name="ce3">
            <text:p>4069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98.18" table:style-name="ce3">
            <text:p>9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SA SPORT DI PAOLA CAVALLASCA E C. SAS</text:p>
          </table:table-cell>
          <table:table-cell office:value-type="float" office:value="247390123" table:style-name="ce3">
            <text:p>247390123</text:p>
          </table:table-cell>
          <table:table-cell office:value-type="float" office:value="4070" table:style-name="ce3">
            <text:p>4070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666.5" table:style-name="ce3">
            <text:p>466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4071" table:style-name="ce3">
            <text:p>4071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92" table:style-name="ce3">
            <text:p>19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072" table:style-name="ce3">
            <text:p>4072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Beni immobili</text:p>
          </table:table-cell>
          <table:table-cell office:value-type="float" office:value="961.92" table:style-name="ce3">
            <text:p>96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MORE SRL</text:p>
          </table:table-cell>
          <table:table-cell office:value-type="float" office:value="1827420124" table:style-name="ce3">
            <text:p>1827420124</text:p>
          </table:table-cell>
          <table:table-cell office:value-type="float" office:value="4073" table:style-name="ce3">
            <text:p>4073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Beni immobili</text:p>
          </table:table-cell>
          <table:table-cell office:value-type="float" office:value="1458.72" table:style-name="ce3">
            <text:p>1458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4074" table:style-name="ce3">
            <text:p>4074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215.15" table:style-name="ce3">
            <text:p>2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4075" table:style-name="ce3">
            <text:p>4075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480.19" table:style-name="ce3">
            <text:p>48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4076" table:style-name="ce3">
            <text:p>4076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11059.01" table:style-name="ce3">
            <text:p>1105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4077" table:style-name="ce3">
            <text:p>4077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3605.12" table:style-name="ce3">
            <text:p>360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4078" table:style-name="ce3">
            <text:p>4078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27112.89" table:style-name="ce3">
            <text:p>27112,8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79" table:style-name="ce3">
            <text:p>407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79" table:style-name="ce3">
            <text:p>407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i servizi</text:p>
          </table:table-cell>
          <table:table-cell office:value-type="float" office:value="10.5" table:style-name="ce3">
            <text:p>10,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79" table:style-name="ce3">
            <text:p>407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45.26" table:style-name="ce3">
            <text:p>14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535.17" table:style-name="ce3">
            <text:p>253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89.3" table:style-name="ce3">
            <text:p>68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66.5" table:style-name="ce3">
            <text:p>16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09.65" table:style-name="ce3">
            <text:p>10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080" table:style-name="ce3">
            <text:p>408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42" table:style-name="ce3">
            <text:p>1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4081" table:style-name="ce3">
            <text:p>4081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Utenze e canoni</text:p>
          </table:table-cell>
          <table:table-cell office:value-type="float" office:value="182871.81" table:style-name="ce3">
            <text:p>182871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.CENTRO COMM.LE MADONNA IN CAMPAGNA</text:p>
          </table:table-cell>
          <table:table-cell office:value-type="float" office:value="91010450129" table:style-name="ce3">
            <text:p>91010450129</text:p>
          </table:table-cell>
          <table:table-cell office:value-type="float" office:value="4082" table:style-name="ce3">
            <text:p>4082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7.47" table:style-name="ce3">
            <text:p>10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.CENTRO COMM.LE MADONNA IN CAMPAGNA</text:p>
          </table:table-cell>
          <table:table-cell office:value-type="float" office:value="91010450129" table:style-name="ce3">
            <text:p>91010450129</text:p>
          </table:table-cell>
          <table:table-cell office:value-type="float" office:value="4082" table:style-name="ce3">
            <text:p>4082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5.76" table:style-name="ce3">
            <text:p>35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4083" table:style-name="ce3">
            <text:p>4083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71.95" table:style-name="ce3">
            <text:p>187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A ONLUS-SOCIETA' COOP.SOCIALE</text:p>
          </table:table-cell>
          <table:table-cell office:value-type="float" office:value="1832040123" table:style-name="ce3">
            <text:p>1832040123</text:p>
          </table:table-cell>
          <table:table-cell office:value-type="float" office:value="4084" table:style-name="ce3">
            <text:p>4084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92.29" table:style-name="ce3">
            <text:p>9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A ONLUS-SOCIETA' COOP.SOCIALE</text:p>
          </table:table-cell>
          <table:table-cell office:value-type="float" office:value="1832040123" table:style-name="ce3">
            <text:p>1832040123</text:p>
          </table:table-cell>
          <table:table-cell office:value-type="float" office:value="4084" table:style-name="ce3">
            <text:p>4084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1153.24" table:style-name="ce3">
            <text:p>115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A ONLUS-SOCIETA' COOP.SOCIALE</text:p>
          </table:table-cell>
          <table:table-cell office:value-type="float" office:value="1832040123" table:style-name="ce3">
            <text:p>1832040123</text:p>
          </table:table-cell>
          <table:table-cell office:value-type="float" office:value="4085" table:style-name="ce3">
            <text:p>4085</text:p>
          </table:table-cell>
          <table:table-cell office:value-type="string" table:style-name="ce3">
            <text:p>11/07/2024</text:p>
          </table:table-cell>
          <table:table-cell office:value-type="string" table:style-name="ce3">
            <text:p>Altri servizi</text:p>
          </table:table-cell>
          <table:table-cell office:value-type="float" office:value="2252.41" table:style-name="ce3">
            <text:p>2252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PER BANCA</text:p>
          </table:table-cell>
          <table:table-cell office:value-type="float" office:value="1153230360" table:style-name="ce3">
            <text:p>1153230360</text:p>
          </table:table-cell>
          <table:table-cell office:value-type="float" office:value="4086" table:style-name="ce3">
            <text:p>4086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48894.85" table:style-name="ce3">
            <text:p>48894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PER BANCA</text:p>
          </table:table-cell>
          <table:table-cell office:value-type="float" office:value="1153230360" table:style-name="ce3">
            <text:p>1153230360</text:p>
          </table:table-cell>
          <table:table-cell office:value-type="float" office:value="4087" table:style-name="ce3">
            <text:p>4087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22612.38" table:style-name="ce3">
            <text:p>2261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4088" table:style-name="ce3">
            <text:p>4088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24.1" table:style-name="ce3">
            <text:p>124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4088" table:style-name="ce3">
            <text:p>4088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80.6" table:style-name="ce3">
            <text:p>18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4089" table:style-name="ce3">
            <text:p>408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Utenze e canoni</text:p>
          </table:table-cell>
          <table:table-cell office:value-type="float" office:value="292.8" table:style-name="ce3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4089" table:style-name="ce3">
            <text:p>408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Utenze e canoni</text:p>
          </table:table-cell>
          <table:table-cell office:value-type="float" office:value="829.6" table:style-name="ce3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4089" table:style-name="ce3">
            <text:p>4089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Utenze e canoni</text:p>
          </table:table-cell>
          <table:table-cell office:value-type="float" office:value="3387.54" table:style-name="ce3">
            <text:p>338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090" table:style-name="ce3">
            <text:p>4090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1.54" table:style-name="ce3">
            <text:p>21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DD.PP.</text:p>
          </table:table-cell>
          <table:table-cell office:value-type="float" office:value="7756511007" table:style-name="ce3">
            <text:p>7756511007</text:p>
          </table:table-cell>
          <table:table-cell office:value-type="float" office:value="4091" table:style-name="ce3">
            <text:p>4091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84614.33" table:style-name="ce3">
            <text:p>8461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DD.PP.</text:p>
          </table:table-cell>
          <table:table-cell office:value-type="float" office:value="7756511007" table:style-name="ce3">
            <text:p>7756511007</text:p>
          </table:table-cell>
          <table:table-cell office:value-type="float" office:value="4092" table:style-name="ce3">
            <text:p>4092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Interessi passivi su finanziamenti a medio lungo termine a Imprese</text:p>
          </table:table-cell>
          <table:table-cell office:value-type="float" office:value="122764.99" table:style-name="ce3">
            <text:p>12276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DD.PP.</text:p>
          </table:table-cell>
          <table:table-cell office:value-type="float" office:value="7756511007" table:style-name="ce3">
            <text:p>7756511007</text:p>
          </table:table-cell>
          <table:table-cell office:value-type="float" office:value="4093" table:style-name="ce3">
            <text:p>4093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47960.3" table:style-name="ce3">
            <text:p>4796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DD.PP.</text:p>
          </table:table-cell>
          <table:table-cell office:value-type="float" office:value="7756511007" table:style-name="ce3">
            <text:p>7756511007</text:p>
          </table:table-cell>
          <table:table-cell office:value-type="float" office:value="4094" table:style-name="ce3">
            <text:p>4094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2151.599999999999" table:style-name="ce3">
            <text:p>221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DD.PP.</text:p>
          </table:table-cell>
          <table:table-cell office:value-type="float" office:value="7756511007" table:style-name="ce3">
            <text:p>7756511007</text:p>
          </table:table-cell>
          <table:table-cell office:value-type="float" office:value="4095" table:style-name="ce3">
            <text:p>4095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4933.1000000000004" table:style-name="ce3">
            <text:p>4933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SSANI <text:s/>RICCARDO</text:p>
          </table:table-cell>
          <table:table-cell office:value-type="string" table:style-name="ce3">
            <text:p>BSSRCR72L24B300I</text:p>
          </table:table-cell>
          <table:table-cell office:value-type="float" office:value="4096" table:style-name="ce3">
            <text:p>4096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6138.45" table:style-name="ce3">
            <text:p>613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4097" table:style-name="ce3">
            <text:p>4097</text:p>
          </table:table-cell>
          <table:table-cell office:value-type="string" table:style-name="ce3">
            <text:p>12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86.91999999999996" table:style-name="ce3">
            <text:p>58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098" table:style-name="ce3">
            <text:p>409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60.48" table:style-name="ce3">
            <text:p>60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098" table:style-name="ce3">
            <text:p>409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126.62" table:style-name="ce3">
            <text:p>12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098" table:style-name="ce3">
            <text:p>409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825.67" table:style-name="ce3">
            <text:p>82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098" table:style-name="ce3">
            <text:p>409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98.01" table:style-name="ce3">
            <text:p>98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098" table:style-name="ce3">
            <text:p>409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210.06" table:style-name="ce3">
            <text:p>210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099" table:style-name="ce3">
            <text:p>409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650.87" table:style-name="ce3">
            <text:p>1065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099" table:style-name="ce3">
            <text:p>409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91.67" table:style-name="ce3">
            <text:p>389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100" table:style-name="ce3">
            <text:p>410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ggi di riscossione</text:p>
          </table:table-cell>
          <table:table-cell office:value-type="float" office:value="5680.69" table:style-name="ce3">
            <text:p>568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101" table:style-name="ce3">
            <text:p>410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102" table:style-name="ce3">
            <text:p>410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beni di consumo</text:p>
          </table:table-cell>
          <table:table-cell office:value-type="float" office:value="119.07" table:style-name="ce3">
            <text:p>119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4103" table:style-name="ce3">
            <text:p>410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Consulenze</text:p>
          </table:table-cell>
          <table:table-cell office:value-type="float" office:value="5083.34" table:style-name="ce3">
            <text:p>50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4104" table:style-name="ce3">
            <text:p>410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18.3" table:style-name="ce3">
            <text:p>218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4105" table:style-name="ce3">
            <text:p>410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168.8" table:style-name="ce3">
            <text:p>516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4106" table:style-name="ce3">
            <text:p>410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9186.37" table:style-name="ce3">
            <text:p>1918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4107" table:style-name="ce3">
            <text:p>410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80075.92" table:style-name="ce3">
            <text:p>8007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4108" table:style-name="ce3">
            <text:p>410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beni di consumo</text:p>
          </table:table-cell>
          <table:table-cell office:value-type="float" office:value="78.319999999999993" table:style-name="ce3">
            <text:p>7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4109" table:style-name="ce3">
            <text:p>410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" table:style-name="ce3">
            <text:p>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RDITALIA OIL COMPANY S.N.C.</text:p>
          </table:table-cell>
          <table:table-cell office:value-type="float" office:value="3272920129" table:style-name="ce3">
            <text:p>3272920129</text:p>
          </table:table-cell>
          <table:table-cell office:value-type="float" office:value="4110" table:style-name="ce3">
            <text:p>411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beni di consumo</text:p>
          </table:table-cell>
          <table:table-cell office:value-type="float" office:value="18.03" table:style-name="ce3">
            <text:p>1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IVETTI S.P.A.</text:p>
          </table:table-cell>
          <table:table-cell office:value-type="float" office:value="2298700010" table:style-name="ce3">
            <text:p>2298700010</text:p>
          </table:table-cell>
          <table:table-cell office:value-type="float" office:value="4111" table:style-name="ce3">
            <text:p>411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ilizzo di beni di terzi</text:p>
          </table:table-cell>
          <table:table-cell office:value-type="float" office:value="166.28" table:style-name="ce3">
            <text:p>16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RERIA FERRARIO S.R.L.</text:p>
          </table:table-cell>
          <table:table-cell office:value-type="float" office:value="2410370122" table:style-name="ce3">
            <text:p>2410370122</text:p>
          </table:table-cell>
          <table:table-cell office:value-type="float" office:value="4112" table:style-name="ce3">
            <text:p>411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8.48" table:style-name="ce3">
            <text:p>18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PUBBLICITA' EDITORIALE</text:p>
          </table:table-cell>
          <table:table-cell office:value-type="float" office:value="326930377" table:style-name="ce3">
            <text:p>326930377</text:p>
          </table:table-cell>
          <table:table-cell office:value-type="float" office:value="4113" table:style-name="ce3">
            <text:p>411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78.74" table:style-name="ce3">
            <text:p>278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2YOU SRL</text:p>
          </table:table-cell>
          <table:table-cell office:value-type="float" office:value="13450720159" table:style-name="ce3">
            <text:p>13450720159</text:p>
          </table:table-cell>
          <table:table-cell office:value-type="float" office:value="4114" table:style-name="ce3">
            <text:p>411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beni di consumo</text:p>
          </table:table-cell>
          <table:table-cell office:value-type="float" office:value="66" table:style-name="ce3">
            <text:p>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4115" table:style-name="ce3">
            <text:p>411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.74" table:style-name="ce3">
            <text:p>26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4116" table:style-name="ce3">
            <text:p>411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.65" table:style-name="ce3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4117" table:style-name="ce3">
            <text:p>411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Utenze e canoni</text:p>
          </table:table-cell>
          <table:table-cell office:value-type="float" office:value="63913.02" table:style-name="ce3">
            <text:p>6391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4118" table:style-name="ce3">
            <text:p>411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6067.46" table:style-name="ce3">
            <text:p>46067,4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19" table:style-name="ce3">
            <text:p>411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0" table:style-name="ce3">
            <text:p>412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1" table:style-name="ce3">
            <text:p>412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2" table:style-name="ce3">
            <text:p>412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3" table:style-name="ce3">
            <text:p>412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4" table:style-name="ce3">
            <text:p>412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5" table:style-name="ce3">
            <text:p>412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6" table:style-name="ce3">
            <text:p>412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7" table:style-name="ce3">
            <text:p>412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4.89" table:style-name="ce3">
            <text:p>344,8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8" table:style-name="ce3">
            <text:p>412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5.11" table:style-name="ce3">
            <text:p>255,1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29" table:style-name="ce3">
            <text:p>412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0" table:style-name="ce3">
            <text:p>413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1" table:style-name="ce3">
            <text:p>413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2" table:style-name="ce3">
            <text:p>413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3" table:style-name="ce3">
            <text:p>413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4" table:style-name="ce3">
            <text:p>413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5" table:style-name="ce3">
            <text:p>413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6" table:style-name="ce3">
            <text:p>413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7" table:style-name="ce3">
            <text:p>413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8" table:style-name="ce3">
            <text:p>413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39" table:style-name="ce3">
            <text:p>413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0" table:style-name="ce3">
            <text:p>414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1" table:style-name="ce3">
            <text:p>414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5.36" table:style-name="ce3">
            <text:p>245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2" table:style-name="ce3">
            <text:p>414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4.64" table:style-name="ce3">
            <text:p>354,6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3" table:style-name="ce3">
            <text:p>414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5.36" table:style-name="ce3">
            <text:p>395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4" table:style-name="ce3">
            <text:p>414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5" table:style-name="ce3">
            <text:p>414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6" table:style-name="ce3">
            <text:p>414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7" table:style-name="ce3">
            <text:p>414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8" table:style-name="ce3">
            <text:p>414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49" table:style-name="ce3">
            <text:p>414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0" table:style-name="ce3">
            <text:p>415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1" table:style-name="ce3">
            <text:p>415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2" table:style-name="ce3">
            <text:p>415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3" table:style-name="ce3">
            <text:p>415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4" table:style-name="ce3">
            <text:p>415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5" table:style-name="ce3">
            <text:p>415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6" table:style-name="ce3">
            <text:p>415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" table:style-name="ce3">
            <text:p>9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7" table:style-name="ce3">
            <text:p>415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" table:style-name="ce3">
            <text:p>9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8" table:style-name="ce3">
            <text:p>415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59" table:style-name="ce3">
            <text:p>415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0" table:style-name="ce3">
            <text:p>4160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1" table:style-name="ce3">
            <text:p>4161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2" table:style-name="ce3">
            <text:p>4162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3" table:style-name="ce3">
            <text:p>4163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4" table:style-name="ce3">
            <text:p>4164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5" table:style-name="ce3">
            <text:p>4165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6" table:style-name="ce3">
            <text:p>4166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5" table:style-name="ce3">
            <text:p>3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7" table:style-name="ce3">
            <text:p>4167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8" table:style-name="ce3">
            <text:p>4168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69" table:style-name="ce3">
            <text:p>4169</text:p>
          </table:table-cell>
          <table:table-cell office:value-type="string" table:style-name="ce3">
            <text:p>16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70" table:style-name="ce3">
            <text:p>4170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71" table:style-name="ce3">
            <text:p>4171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10" table:style-name="ce3">
            <text:p>23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4172" table:style-name="ce3">
            <text:p>417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4173" table:style-name="ce3">
            <text:p>4173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22.5" table:style-name="ce3">
            <text:p>362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-ONLUS CENTRO LARIO E VALLI-MENAGG</text:p>
          </table:table-cell>
          <table:table-cell office:value-type="float" office:value="93008030137" table:style-name="ce3">
            <text:p>93008030137</text:p>
          </table:table-cell>
          <table:table-cell office:value-type="float" office:value="4174" table:style-name="ce3">
            <text:p>4174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20" table:style-name="ce3">
            <text:p>31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175" table:style-name="ce3">
            <text:p>4175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14.32" table:style-name="ce3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176" table:style-name="ce3">
            <text:p>417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676.38" table:style-name="ce3">
            <text:p>5676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YEL S.R.L.</text:p>
          </table:table-cell>
          <table:table-cell office:value-type="float" office:value="11294810962" table:style-name="ce3">
            <text:p>11294810962</text:p>
          </table:table-cell>
          <table:table-cell office:value-type="float" office:value="4177" table:style-name="ce3">
            <text:p>417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092.68" table:style-name="ce3">
            <text:p>609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TAU ONLUS</text:p>
          </table:table-cell>
          <table:table-cell office:value-type="float" office:value="93010040165" table:style-name="ce3">
            <text:p>93010040165</text:p>
          </table:table-cell>
          <table:table-cell office:value-type="float" office:value="4178" table:style-name="ce3">
            <text:p>417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460" table:style-name="ce3">
            <text:p>54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TAU ONLUS</text:p>
          </table:table-cell>
          <table:table-cell office:value-type="float" office:value="93010040165" table:style-name="ce3">
            <text:p>93010040165</text:p>
          </table:table-cell>
          <table:table-cell office:value-type="float" office:value="4178" table:style-name="ce3">
            <text:p>417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280" table:style-name="ce3">
            <text:p>72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4179" table:style-name="ce3">
            <text:p>4179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967.02" table:style-name="ce3">
            <text:p>9967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4180" table:style-name="ce3">
            <text:p>4180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68.7" table:style-name="ce3">
            <text:p>786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4181" table:style-name="ce3">
            <text:p>4181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25.94" table:style-name="ce3">
            <text:p>382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4182" table:style-name="ce3">
            <text:p>418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4183" table:style-name="ce3">
            <text:p>4183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4184" table:style-name="ce3">
            <text:p>4184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.ISTITUTO MADONNA DELLA CROCE ONLU</text:p>
          </table:table-cell>
          <table:table-cell office:value-type="float" office:value="577510126" table:style-name="ce3">
            <text:p>577510126</text:p>
          </table:table-cell>
          <table:table-cell office:value-type="float" office:value="4185" table:style-name="ce3">
            <text:p>4185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22" table:style-name="ce3">
            <text:p>132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4186" table:style-name="ce3">
            <text:p>418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12.62" table:style-name="ce3">
            <text:p>401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4187" table:style-name="ce3">
            <text:p>418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98.03" table:style-name="ce3">
            <text:p>3098,0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4187" table:style-name="ce3">
            <text:p>418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25.75" table:style-name="ce3">
            <text:p>442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4187" table:style-name="ce3">
            <text:p>418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99" table:style-name="ce3">
            <text:p>45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4188" table:style-name="ce3">
            <text:p>418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115.6400000000003" table:style-name="ce3">
            <text:p>511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189" table:style-name="ce3">
            <text:p>4189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09.27" table:style-name="ce3">
            <text:p>140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ANACONDA COOPERATIVA SOCIALE A.R.L.</text:p>
          </table:table-cell>
          <table:table-cell office:value-type="float" office:value="1202720122" table:style-name="ce3">
            <text:p>1202720122</text:p>
          </table:table-cell>
          <table:table-cell office:value-type="float" office:value="4190" table:style-name="ce3">
            <text:p>4190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250.01" table:style-name="ce3">
            <text:p>825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4191" table:style-name="ce3">
            <text:p>4191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615" table:style-name="ce3">
            <text:p>66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4192" table:style-name="ce3">
            <text:p>419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74.4" table:style-name="ce3">
            <text:p>97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VER LAND SOCIETA' COOPERATIVA SOCIALE</text:p>
          </table:table-cell>
          <table:table-cell office:value-type="float" office:value="2889920126" table:style-name="ce3">
            <text:p>2889920126</text:p>
          </table:table-cell>
          <table:table-cell office:value-type="float" office:value="4193" table:style-name="ce3">
            <text:p>4193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98.5" table:style-name="ce3">
            <text:p>689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194" table:style-name="ce3">
            <text:p>4194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72.23" table:style-name="ce3">
            <text:p>117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4195" table:style-name="ce3">
            <text:p>4195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930" table:style-name="ce3">
            <text:p>69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196" table:style-name="ce3">
            <text:p>419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36392.980000000003" table:style-name="ce3">
            <text:p>3639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197" table:style-name="ce3">
            <text:p>419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198" table:style-name="ce3">
            <text:p>419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55.55000000000001" table:style-name="ce3">
            <text:p>155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199" table:style-name="ce3">
            <text:p>4199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beni di consumo</text:p>
          </table:table-cell>
          <table:table-cell office:value-type="float" office:value="111.3" table:style-name="ce3">
            <text:p>11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SH <text:s/>SPA</text:p>
          </table:table-cell>
          <table:table-cell office:value-type="float" office:value="1699520159" table:style-name="ce3">
            <text:p>1699520159</text:p>
          </table:table-cell>
          <table:table-cell office:value-type="float" office:value="4200" table:style-name="ce3">
            <text:p>4200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57071.15" table:style-name="ce3">
            <text:p>57071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201" table:style-name="ce3">
            <text:p>4201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amministrativi</text:p>
          </table:table-cell>
          <table:table-cell office:value-type="float" office:value="77" table:style-name="ce3">
            <text:p>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201" table:style-name="ce3">
            <text:p>4201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amministrativi</text:p>
          </table:table-cell>
          <table:table-cell office:value-type="float" office:value="4777.46" table:style-name="ce3">
            <text:p>477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202" table:style-name="ce3">
            <text:p>420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amministrativi</text:p>
          </table:table-cell>
          <table:table-cell office:value-type="float" office:value="1204.99" table:style-name="ce3">
            <text:p>120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202" table:style-name="ce3">
            <text:p>420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amministrativi</text:p>
          </table:table-cell>
          <table:table-cell office:value-type="float" office:value="2272.81" table:style-name="ce3">
            <text:p>2272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4203" table:style-name="ce3">
            <text:p>4203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0.01" table:style-name="ce3">
            <text:p>14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493410583" table:style-name="ce3">
            <text:p>493410583</text:p>
          </table:table-cell>
          <table:table-cell office:value-type="float" office:value="4204" table:style-name="ce3">
            <text:p>4204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69.930000000000007" table:style-name="ce3">
            <text:p>69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4205" table:style-name="ce3">
            <text:p>4205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0" table:style-name="ce3">
            <text:p>1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206" table:style-name="ce3">
            <text:p>420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206" table:style-name="ce3">
            <text:p>420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2775.2" table:style-name="ce3">
            <text:p>277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206" table:style-name="ce3">
            <text:p>420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3023.34" table:style-name="ce3">
            <text:p>302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FERRAMENTA DI MINOLI ALESSANDRA &amp;</text:p>
          </table:table-cell>
          <table:table-cell office:value-type="float" office:value="213430127" table:style-name="ce3">
            <text:p>213430127</text:p>
          </table:table-cell>
          <table:table-cell office:value-type="float" office:value="4207" table:style-name="ce3">
            <text:p>420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beni di consumo</text:p>
          </table:table-cell>
          <table:table-cell office:value-type="float" office:value="321.92" table:style-name="ce3">
            <text:p>32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208" table:style-name="ce3">
            <text:p>420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58.16" table:style-name="ce3">
            <text:p>5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208" table:style-name="ce3">
            <text:p>420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90.3" table:style-name="ce3">
            <text:p>9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208" table:style-name="ce3">
            <text:p>420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119.83" table:style-name="ce3">
            <text:p>119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208" table:style-name="ce3">
            <text:p>420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servizi</text:p>
          </table:table-cell>
          <table:table-cell office:value-type="float" office:value="228.28" table:style-name="ce3">
            <text:p>228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S.TEL. - DATA S.R.L.</text:p>
          </table:table-cell>
          <table:table-cell office:value-type="float" office:value="1327770127" table:style-name="ce3">
            <text:p>1327770127</text:p>
          </table:table-cell>
          <table:table-cell office:value-type="float" office:value="4209" table:style-name="ce3">
            <text:p>4209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beni di consumo</text:p>
          </table:table-cell>
          <table:table-cell office:value-type="float" office:value="5856" table:style-name="ce3">
            <text:p>58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210" table:style-name="ce3">
            <text:p>4210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6217.12" table:style-name="ce3">
            <text:p>621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4211" table:style-name="ce3">
            <text:p>4211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730910.22" table:style-name="ce3">
            <text:p>73091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SER INSIEME DI GALLARATE ONLUS</text:p>
          </table:table-cell>
          <table:table-cell office:value-type="float" office:value="91046970124" table:style-name="ce3">
            <text:p>91046970124</text:p>
          </table:table-cell>
          <table:table-cell office:value-type="float" office:value="4212" table:style-name="ce3">
            <text:p>421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116" table:style-name="ce3">
            <text:p>21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4213" table:style-name="ce3">
            <text:p>4213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214" table:style-name="ce3">
            <text:p>4214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0.52" table:style-name="ce3">
            <text:p>103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4215" table:style-name="ce3">
            <text:p>4215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985" table:style-name="ce3">
            <text:p>59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4216" table:style-name="ce3">
            <text:p>4216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217" table:style-name="ce3">
            <text:p>4217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36.86" table:style-name="ce3">
            <text:p>7836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218" table:style-name="ce3">
            <text:p>4218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4219" table:style-name="ce3">
            <text:p>4219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22.5" table:style-name="ce3">
            <text:p>152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4220" table:style-name="ce3">
            <text:p>4220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Altri servizi</text:p>
          </table:table-cell>
          <table:table-cell office:value-type="float" office:value="3751.62" table:style-name="ce3">
            <text:p>375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4221" table:style-name="ce3">
            <text:p>4221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Altri servizi</text:p>
          </table:table-cell>
          <table:table-cell office:value-type="float" office:value="3540.06" table:style-name="ce3">
            <text:p>3540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TRIBUTARIO GIOLA ASCIONE &amp;</text:p>
          </table:table-cell>
          <table:table-cell office:value-type="float" office:value="11642050154" table:style-name="ce3">
            <text:p>11642050154</text:p>
          </table:table-cell>
          <table:table-cell office:value-type="float" office:value="4222" table:style-name="ce3">
            <text:p>4222</text:p>
          </table:table-cell>
          <table:table-cell office:value-type="string" table:style-name="ce3">
            <text:p>17/07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4088.71" table:style-name="ce3">
            <text:p>4088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PARCO LOMBARDO VALLE TICINO</text:p>
          </table:table-cell>
          <table:table-cell office:value-type="float" office:value="86004850151" table:style-name="ce3">
            <text:p>86004850151</text:p>
          </table:table-cell>
          <table:table-cell office:value-type="float" office:value="4223" table:style-name="ce3">
            <text:p>4223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Beni immobili</text:p>
          </table:table-cell>
          <table:table-cell office:value-type="float" office:value="226920.72" table:style-name="ce3">
            <text:p>22692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ZZOLI <text:s/>ROLANDO-STUDIO DI ARCHITETTURA</text:p>
          </table:table-cell>
          <table:table-cell office:value-type="string" table:style-name="ce3">
            <text:p>PZZRND79R08B300X</text:p>
          </table:table-cell>
          <table:table-cell office:value-type="float" office:value="4224" table:style-name="ce3">
            <text:p>4224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48852.7" table:style-name="ce3">
            <text:p>4885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4225" table:style-name="ce3">
            <text:p>4225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39.25" table:style-name="ce3">
            <text:p>739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4226" table:style-name="ce3">
            <text:p>4226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56.5999999999999" table:style-name="ce3">
            <text:p>125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4227" table:style-name="ce3">
            <text:p>4227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16.18" table:style-name="ce3">
            <text:p>816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4228" table:style-name="ce3">
            <text:p>4228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96.94" table:style-name="ce3">
            <text:p>109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ALLARATE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29" table:style-name="ce3">
            <text:p>4229</text:p>
          </table:table-cell>
          <table:table-cell office:value-type="string" table:style-name="ce3">
            <text:p>18/07/2024</text:p>
          </table:table-cell>
          <table:table-cell office:value-type="string" table:style-name="ce3">
            <text:p>Altri servizi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4230" table:style-name="ce3">
            <text:p>423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220" table:style-name="ce3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4230" table:style-name="ce3">
            <text:p>423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464" table:style-name="ce3">
            <text:p>14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4230" table:style-name="ce3">
            <text:p>423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52" table:style-name="ce3">
            <text:p>19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4230" table:style-name="ce3">
            <text:p>423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60" table:style-name="ce3">
            <text:p>36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4231" table:style-name="ce3">
            <text:p>423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04.67" table:style-name="ce3">
            <text:p>1004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4232" table:style-name="ce3">
            <text:p>4232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41.87" table:style-name="ce3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4233" table:style-name="ce3">
            <text:p>4233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di ristorazione</text:p>
          </table:table-cell>
          <table:table-cell office:value-type="float" office:value="8531.9500000000007" table:style-name="ce3">
            <text:p>853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4234" table:style-name="ce3">
            <text:p>4234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98" table:style-name="ce3">
            <text:p>4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4235" table:style-name="ce3">
            <text:p>4235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155" table:style-name="ce3">
            <text:p>11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4236" table:style-name="ce3">
            <text:p>4236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servizi</text:p>
          </table:table-cell>
          <table:table-cell office:value-type="float" office:value="8.9700000000000006" table:style-name="ce3">
            <text:p>8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OLE 24 ORE SPA</text:p>
          </table:table-cell>
          <table:table-cell office:value-type="float" office:value="777910159" table:style-name="ce3">
            <text:p>777910159</text:p>
          </table:table-cell>
          <table:table-cell office:value-type="float" office:value="4237" table:style-name="ce3">
            <text:p>4237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32.8" table:style-name="ce3">
            <text:p>33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4238" table:style-name="ce3">
            <text:p>4238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servizi</text:p>
          </table:table-cell>
          <table:table-cell office:value-type="float" office:value="102.48" table:style-name="ce3">
            <text:p>10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</text:p>
          </table:table-cell>
          <table:table-cell office:value-type="float" office:value="97420690584" table:style-name="ce3">
            <text:p>97420690584</text:p>
          </table:table-cell>
          <table:table-cell office:value-type="float" office:value="4239" table:style-name="ce3">
            <text:p>4239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Utenze e canoni</text:p>
          </table:table-cell>
          <table:table-cell office:value-type="float" office:value="24201.34" table:style-name="ce3">
            <text:p>24201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4240" table:style-name="ce3">
            <text:p>424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.83" table:style-name="ce3">
            <text:p>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MUSICALE W.A.MOZART</text:p>
          </table:table-cell>
          <table:table-cell office:value-type="float" office:value="2092210125" table:style-name="ce3">
            <text:p>2092210125</text:p>
          </table:table-cell>
          <table:table-cell office:value-type="float" office:value="4241" table:style-name="ce3">
            <text:p>424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2901.66" table:style-name="ce3">
            <text:p>2901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4242" table:style-name="ce3">
            <text:p>4242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07.3500000000004" table:style-name="ce3">
            <text:p>4507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4243" table:style-name="ce3">
            <text:p>4243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94.98" table:style-name="ce3">
            <text:p>3594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4244" table:style-name="ce3">
            <text:p>4244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beni di consumo</text:p>
          </table:table-cell>
          <table:table-cell office:value-type="float" office:value="530.99" table:style-name="ce3">
            <text:p>53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4244" table:style-name="ce3">
            <text:p>4244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beni di consumo</text:p>
          </table:table-cell>
          <table:table-cell office:value-type="float" office:value="2137.04" table:style-name="ce3">
            <text:p>2137,0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4245" table:style-name="ce3">
            <text:p>4245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850" table:style-name="ce3">
            <text:p>28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ITA' EDUCATIVA A. MERLARA</text:p>
          </table:table-cell>
          <table:table-cell office:value-type="float" office:value="2501340588" table:style-name="ce3">
            <text:p>2501340588</text:p>
          </table:table-cell>
          <table:table-cell office:value-type="float" office:value="4246" table:style-name="ce3">
            <text:p>4246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2" table:style-name="ce3">
            <text:p>10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4247" table:style-name="ce3">
            <text:p>4247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6" table:style-name="ce3">
            <text:p>75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4248" table:style-name="ce3">
            <text:p>4248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80" table:style-name="ce3">
            <text:p>37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4249" table:style-name="ce3">
            <text:p>4249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32.48" table:style-name="ce3">
            <text:p>93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4249" table:style-name="ce3">
            <text:p>4249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77.05" table:style-name="ce3">
            <text:p>97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250" table:style-name="ce3">
            <text:p>425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73.75" table:style-name="ce3">
            <text:p>107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251" table:style-name="ce3">
            <text:p>425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1" table:style-name="ce3">
            <text:p>2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251" table:style-name="ce3">
            <text:p>425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74.07" table:style-name="ce3">
            <text:p>267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251" table:style-name="ce3">
            <text:p>425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52.5" table:style-name="ce3">
            <text:p>395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252" table:style-name="ce3">
            <text:p>425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3" table:style-name="ce3">
            <text:p>4253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553.9799999999996" table:style-name="ce3">
            <text:p>455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4" table:style-name="ce3">
            <text:p>425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i servizi</text:p>
          </table:table-cell>
          <table:table-cell office:value-type="float" office:value="32246.03" table:style-name="ce3">
            <text:p>32246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5" table:style-name="ce3">
            <text:p>425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i servizi</text:p>
          </table:table-cell>
          <table:table-cell office:value-type="float" office:value="104" table:style-name="ce3">
            <text:p>1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6" table:style-name="ce3">
            <text:p>425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6" table:style-name="ce3">
            <text:p>425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395.74" table:style-name="ce3">
            <text:p>339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6" table:style-name="ce3">
            <text:p>425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0178.679999999993" table:style-name="ce3">
            <text:p>8017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7" table:style-name="ce3">
            <text:p>425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91" table:style-name="ce3">
            <text:p>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8" table:style-name="ce3">
            <text:p>425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7" table:style-name="ce3">
            <text:p>998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59" table:style-name="ce3">
            <text:p>425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390.89" table:style-name="ce3">
            <text:p>339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0" table:style-name="ce3">
            <text:p>426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0" table:style-name="ce3">
            <text:p>426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3863.1" table:style-name="ce3">
            <text:p>13863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1" table:style-name="ce3">
            <text:p>426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136.6000000000004" table:style-name="ce3">
            <text:p>413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2" table:style-name="ce3">
            <text:p>426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2" table:style-name="ce3">
            <text:p>426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2" table:style-name="ce3">
            <text:p>426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8968.19" table:style-name="ce3">
            <text:p>3896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3" table:style-name="ce3">
            <text:p>4263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205.74" table:style-name="ce3">
            <text:p>820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4" table:style-name="ce3">
            <text:p>426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10.4" table:style-name="ce3">
            <text:p>1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4" table:style-name="ce3">
            <text:p>426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22.3" table:style-name="ce3">
            <text:p>2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5" table:style-name="ce3">
            <text:p>426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5216.8100000000004" table:style-name="ce3">
            <text:p>521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6" table:style-name="ce3">
            <text:p>426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949.1499999999996" table:style-name="ce3">
            <text:p>4949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6" table:style-name="ce3">
            <text:p>426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04738.13" table:style-name="ce3">
            <text:p>204738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7" table:style-name="ce3">
            <text:p>426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51133.38" table:style-name="ce3">
            <text:p>5113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8" table:style-name="ce3">
            <text:p>426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6246.93" table:style-name="ce3">
            <text:p>6246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69" table:style-name="ce3">
            <text:p>426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257.29" table:style-name="ce3">
            <text:p>225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0" table:style-name="ce3">
            <text:p>427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30.57" table:style-name="ce3">
            <text:p>13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1" table:style-name="ce3">
            <text:p>427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97670.66" table:style-name="ce3">
            <text:p>97670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2" table:style-name="ce3">
            <text:p>427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9412.79" table:style-name="ce3">
            <text:p>1941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3" table:style-name="ce3">
            <text:p>4273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527.84" table:style-name="ce3">
            <text:p>452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4" table:style-name="ce3">
            <text:p>427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524.55" table:style-name="ce3">
            <text:p>452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5" table:style-name="ce3">
            <text:p>427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Beni immobili</text:p>
          </table:table-cell>
          <table:table-cell office:value-type="float" office:value="4491.37" table:style-name="ce3">
            <text:p>449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6" table:style-name="ce3">
            <text:p>427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Beni immobili</text:p>
          </table:table-cell>
          <table:table-cell office:value-type="float" office:value="18064.36" table:style-name="ce3">
            <text:p>1806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7" table:style-name="ce3">
            <text:p>427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094.62" table:style-name="ce3">
            <text:p>309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8" table:style-name="ce3">
            <text:p>427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6531.93" table:style-name="ce3">
            <text:p>653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8" table:style-name="ce3">
            <text:p>427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9" table:style-name="ce3">
            <text:p>427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34.54" table:style-name="ce3">
            <text:p>353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79" table:style-name="ce3">
            <text:p>427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5694.92" table:style-name="ce3">
            <text:p>2569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0" table:style-name="ce3">
            <text:p>428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6832.69" table:style-name="ce3">
            <text:p>683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1" table:style-name="ce3">
            <text:p>428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1" table:style-name="ce3">
            <text:p>428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33.2" table:style-name="ce3">
            <text:p>353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1" table:style-name="ce3">
            <text:p>428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8439.759999999998" table:style-name="ce3">
            <text:p>2843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2" table:style-name="ce3">
            <text:p>428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101.74" table:style-name="ce3">
            <text:p>310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3" table:style-name="ce3">
            <text:p>4283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3681.95" table:style-name="ce3">
            <text:p>1368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4" table:style-name="ce3">
            <text:p>428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5" table:style-name="ce3">
            <text:p>428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877.5" table:style-name="ce3">
            <text:p>87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6" table:style-name="ce3">
            <text:p>428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834.22" table:style-name="ce3">
            <text:p>3834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7" table:style-name="ce3">
            <text:p>428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7" table:style-name="ce3">
            <text:p>428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7" table:style-name="ce3">
            <text:p>428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7787.72" table:style-name="ce3">
            <text:p>2778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8" table:style-name="ce3">
            <text:p>428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310.96" table:style-name="ce3">
            <text:p>331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9" table:style-name="ce3">
            <text:p>428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89" table:style-name="ce3">
            <text:p>428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7224.900000000001" table:style-name="ce3">
            <text:p>1722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0" table:style-name="ce3">
            <text:p>429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7316.62" table:style-name="ce3">
            <text:p>731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1" table:style-name="ce3">
            <text:p>429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1" table:style-name="ce3">
            <text:p>429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1434.65" table:style-name="ce3">
            <text:p>2143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2" table:style-name="ce3">
            <text:p>4292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1417.95" table:style-name="ce3">
            <text:p>3141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3" table:style-name="ce3">
            <text:p>4293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3" table:style-name="ce3">
            <text:p>519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4" table:style-name="ce3">
            <text:p>4294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6694.6" table:style-name="ce3">
            <text:p>669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5" table:style-name="ce3">
            <text:p>429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5" table:style-name="ce3">
            <text:p>429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05.06" table:style-name="ce3">
            <text:p>350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5" table:style-name="ce3">
            <text:p>4295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47682.3" table:style-name="ce3">
            <text:p>4768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6" table:style-name="ce3">
            <text:p>4296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2203.46" table:style-name="ce3">
            <text:p>220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7" table:style-name="ce3">
            <text:p>429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7" table:style-name="ce3">
            <text:p>429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7" table:style-name="ce3">
            <text:p>4297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2965.379999999997" table:style-name="ce3">
            <text:p>3296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8" table:style-name="ce3">
            <text:p>4298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1331.5" table:style-name="ce3">
            <text:p>133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299" table:style-name="ce3">
            <text:p>4299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Retribuzioni in denaro</text:p>
          </table:table-cell>
          <table:table-cell office:value-type="float" office:value="3298.06" table:style-name="ce3">
            <text:p>329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300" table:style-name="ce3">
            <text:p>4300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2731" table:style-name="ce3">
            <text:p>27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301" table:style-name="ce3">
            <text:p>430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Servizi amministrativi</text:p>
          </table:table-cell>
          <table:table-cell office:value-type="float" office:value="1871.2" table:style-name="ce3">
            <text:p>187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302" table:style-name="ce3">
            <text:p>4302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Utenze e canoni</text:p>
          </table:table-cell>
          <table:table-cell office:value-type="float" office:value="5084.21" table:style-name="ce3">
            <text:p>5084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.67" table:style-name="ce3">
            <text:p>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.38" table:style-name="ce3">
            <text:p>6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.8" table:style-name="ce3">
            <text:p>6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30.47" table:style-name="ce3">
            <text:p>13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20.52999999999997" table:style-name="ce3">
            <text:p>320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35.98" table:style-name="ce3">
            <text:p>153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201.080000000002" table:style-name="ce3">
            <text:p>1820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3768.550000000003" table:style-name="ce3">
            <text:p>3376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3" table:style-name="ce3">
            <text:p>430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93949.7" table:style-name="ce3">
            <text:p>19394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4" table:style-name="ce3">
            <text:p>430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15.3" table:style-name="ce3">
            <text:p>1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4" table:style-name="ce3">
            <text:p>430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230.03" table:style-name="ce3">
            <text:p>23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4" table:style-name="ce3">
            <text:p>430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12060.19" table:style-name="ce3">
            <text:p>1206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4" table:style-name="ce3">
            <text:p>430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61337.82" table:style-name="ce3">
            <text:p>6133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5" table:style-name="ce3">
            <text:p>4305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0.44" table:style-name="ce3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6" table:style-name="ce3">
            <text:p>4306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967" table:style-name="ce3">
            <text:p>19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7" table:style-name="ce3">
            <text:p>4307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215.3" table:style-name="ce3">
            <text:p>321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541.20000000000005" table:style-name="ce3">
            <text:p>54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580.26" table:style-name="ce3">
            <text:p>58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41.26" table:style-name="ce3">
            <text:p>84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847.11" table:style-name="ce3">
            <text:p>3847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19.74" table:style-name="ce3">
            <text:p>31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99.17" table:style-name="ce3">
            <text:p>39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610.21" table:style-name="ce3">
            <text:p>661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0816.9" table:style-name="ce3">
            <text:p>1081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25498.1" table:style-name="ce3">
            <text:p>25498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8" table:style-name="ce3">
            <text:p>4308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8873.02" table:style-name="ce3">
            <text:p>6887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96.59" table:style-name="ce3">
            <text:p>496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21.66" table:style-name="ce3">
            <text:p>621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2845.01" table:style-name="ce3">
            <text:p>284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105.21" table:style-name="ce3">
            <text:p>4105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3654.77" table:style-name="ce3">
            <text:p>1365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309" table:style-name="ce3">
            <text:p>4309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1989.98" table:style-name="ce3">
            <text:p>61989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4310" table:style-name="ce3">
            <text:p>4310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1" table:style-name="ce3">
            <text:p>4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4311" table:style-name="ce3">
            <text:p>431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" table:style-name="ce3">
            <text:p>1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4311" table:style-name="ce3">
            <text:p>4311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01" table:style-name="ce3">
            <text:p>7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4312" table:style-name="ce3">
            <text:p>4312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295" table:style-name="ce3">
            <text:p>172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NERAZIONI FA SOCIETA' COOPERATIVA SOCI</text:p>
          </table:table-cell>
          <table:table-cell office:value-type="string" table:style-name="ce3">
            <text:p/>
          </table:table-cell>
          <table:table-cell office:value-type="float" office:value="4313" table:style-name="ce3">
            <text:p>4313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64.75" table:style-name="ce3">
            <text:p>146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4314" table:style-name="ce3">
            <text:p>4314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7.8" table:style-name="ce3">
            <text:p>24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4315" table:style-name="ce3">
            <text:p>4315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568.31" table:style-name="ce3">
            <text:p>5568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4316" table:style-name="ce3">
            <text:p>4316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8.69" table:style-name="ce3">
            <text:p>1278,6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17" table:style-name="ce3">
            <text:p>4317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943.4" table:style-name="ce3">
            <text:p>1094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GIARACINA <text:s text:c="2"/>GIORGIO-AVVOCATO</text:p>
          </table:table-cell>
          <table:table-cell office:value-type="string" table:style-name="ce3">
            <text:p>MNGGRG82B11F061W</text:p>
          </table:table-cell>
          <table:table-cell office:value-type="float" office:value="4318" table:style-name="ce3">
            <text:p>4318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02.72" table:style-name="ce3">
            <text:p>402,7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19" table:style-name="ce3">
            <text:p>4319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2.97" table:style-name="ce3">
            <text:p>413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FOSSATI ANDENA ROMANENGHI</text:p>
          </table:table-cell>
          <table:table-cell office:value-type="float" office:value="10153260152" table:style-name="ce3">
            <text:p>10153260152</text:p>
          </table:table-cell>
          <table:table-cell office:value-type="float" office:value="4320" table:style-name="ce3">
            <text:p>4320</text:p>
          </table:table-cell>
          <table:table-cell office:value-type="string" table:style-name="ce3">
            <text:p>19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7576.63" table:style-name="ce3">
            <text:p>7576,6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1" table:style-name="ce3">
            <text:p>4321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2" table:style-name="ce3">
            <text:p>4322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3" table:style-name="ce3">
            <text:p>4323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4" table:style-name="ce3">
            <text:p>4324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5" table:style-name="ce3">
            <text:p>4325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6" table:style-name="ce3">
            <text:p>4326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7" table:style-name="ce3">
            <text:p>4327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8" table:style-name="ce3">
            <text:p>4328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29" table:style-name="ce3">
            <text:p>4329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0" table:style-name="ce3">
            <text:p>4330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1" table:style-name="ce3">
            <text:p>4331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2" table:style-name="ce3">
            <text:p>4332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3" table:style-name="ce3">
            <text:p>4333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4" table:style-name="ce3">
            <text:p>4334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5" table:style-name="ce3">
            <text:p>4335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6" table:style-name="ce3">
            <text:p>4336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7" table:style-name="ce3">
            <text:p>4337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8" table:style-name="ce3">
            <text:p>4338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39" table:style-name="ce3">
            <text:p>4339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0" table:style-name="ce3">
            <text:p>4340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1" table:style-name="ce3">
            <text:p>4341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2" table:style-name="ce3">
            <text:p>4342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3" table:style-name="ce3">
            <text:p>4343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4" table:style-name="ce3">
            <text:p>4344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5" table:style-name="ce3">
            <text:p>4345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6" table:style-name="ce3">
            <text:p>4346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7" table:style-name="ce3">
            <text:p>4347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8" table:style-name="ce3">
            <text:p>4348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49" table:style-name="ce3">
            <text:p>4349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0" table:style-name="ce3">
            <text:p>4350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1" table:style-name="ce3">
            <text:p>4351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2" table:style-name="ce3">
            <text:p>4352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3" table:style-name="ce3">
            <text:p>4353</text:p>
          </table:table-cell>
          <table:table-cell office:value-type="string" table:style-name="ce3">
            <text:p>22/07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TS DI ANNALISA CELLUZZI</text:p>
          </table:table-cell>
          <table:table-cell office:value-type="float" office:value="6654000964" table:style-name="ce3">
            <text:p>6654000964</text:p>
          </table:table-cell>
          <table:table-cell office:value-type="float" office:value="4354" table:style-name="ce3">
            <text:p>435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10.82" table:style-name="ce3">
            <text:p>110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4355" table:style-name="ce3">
            <text:p>4355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04.8" table:style-name="ce3">
            <text:p>270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VERSITA'CATTOLICA SACRO CUORE</text:p>
          </table:table-cell>
          <table:table-cell office:value-type="float" office:value="2133120150" table:style-name="ce3">
            <text:p>2133120150</text:p>
          </table:table-cell>
          <table:table-cell office:value-type="float" office:value="4356" table:style-name="ce3">
            <text:p>4356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6137.5" table:style-name="ce3">
            <text:p>2613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ANEZZE ARCH. FABIANA</text:p>
          </table:table-cell>
          <table:table-cell office:value-type="string" table:style-name="ce3">
            <text:p>PNZFBN83T45D869D</text:p>
          </table:table-cell>
          <table:table-cell office:value-type="float" office:value="4357" table:style-name="ce3">
            <text:p>4357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34933.589999999997" table:style-name="ce3">
            <text:p>34933,5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8" table:style-name="ce3">
            <text:p>4358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44358.53" table:style-name="ce3">
            <text:p>44358,5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59" table:style-name="ce3">
            <text:p>4359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servizi</text:p>
          </table:table-cell>
          <table:table-cell office:value-type="float" office:value="8665.2000000000007" table:style-name="ce3">
            <text:p>866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FFICIO ITALIA 2000 S.R.L.</text:p>
          </table:table-cell>
          <table:table-cell office:value-type="float" office:value="3523210163" table:style-name="ce3">
            <text:p>3523210163</text:p>
          </table:table-cell>
          <table:table-cell office:value-type="float" office:value="4360" table:style-name="ce3">
            <text:p>4360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Beni immobili</text:p>
          </table:table-cell>
          <table:table-cell office:value-type="float" office:value="5233.8" table:style-name="ce3">
            <text:p>523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PPIA W S.R.L.</text:p>
          </table:table-cell>
          <table:table-cell office:value-type="string" table:style-name="ce3">
            <text:p/>
          </table:table-cell>
          <table:table-cell office:value-type="float" office:value="4361" table:style-name="ce3">
            <text:p>4361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servizi</text:p>
          </table:table-cell>
          <table:table-cell office:value-type="float" office:value="22929.91" table:style-name="ce3">
            <text:p>2292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RESIDENZA QUADRIFOGLIO B</text:p>
          </table:table-cell>
          <table:table-cell office:value-type="float" office:value="91036780129" table:style-name="ce3">
            <text:p>91036780129</text:p>
          </table:table-cell>
          <table:table-cell office:value-type="float" office:value="4362" table:style-name="ce3">
            <text:p>4362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57.29" table:style-name="ce3">
            <text:p>1957,2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63" table:style-name="ce3">
            <text:p>4363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364" table:style-name="ce3">
            <text:p>4364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4365" table:style-name="ce3">
            <text:p>4365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servizi</text:p>
          </table:table-cell>
          <table:table-cell office:value-type="float" office:value="3793.5" table:style-name="ce3">
            <text:p>379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4366" table:style-name="ce3">
            <text:p>4366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1.16" table:style-name="ce3">
            <text:p>21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4366" table:style-name="ce3">
            <text:p>4366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3.75" table:style-name="ce3">
            <text:p>9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4366" table:style-name="ce3">
            <text:p>4366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51.51" table:style-name="ce3">
            <text:p>35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4366" table:style-name="ce3">
            <text:p>4366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03.96" table:style-name="ce3">
            <text:p>503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4367" table:style-name="ce3">
            <text:p>4367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139.0100000000002" table:style-name="ce3">
            <text:p>213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368" table:style-name="ce3">
            <text:p>4368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IN SCSRL</text:p>
          </table:table-cell>
          <table:table-cell office:value-type="float" office:value="2340750153" table:style-name="ce3">
            <text:p>2340750153</text:p>
          </table:table-cell>
          <table:table-cell office:value-type="float" office:value="4369" table:style-name="ce3">
            <text:p>4369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66.25" table:style-name="ce3">
            <text:p>66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370" table:style-name="ce3">
            <text:p>4370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8.38" table:style-name="ce3">
            <text:p>13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370" table:style-name="ce3">
            <text:p>4370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36.82000000000005" table:style-name="ce3">
            <text:p>636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370" table:style-name="ce3">
            <text:p>4370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18.22" table:style-name="ce3">
            <text:p>1218,2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370" table:style-name="ce3">
            <text:p>4370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81.9299999999998" table:style-name="ce3">
            <text:p>238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BELVEDERE &amp; PARTNERS</text:p>
          </table:table-cell>
          <table:table-cell office:value-type="float" office:value="7195320150" table:style-name="ce3">
            <text:p>7195320150</text:p>
          </table:table-cell>
          <table:table-cell office:value-type="float" office:value="4371" table:style-name="ce3">
            <text:p>4371</text:p>
          </table:table-cell>
          <table:table-cell office:value-type="string" table:style-name="ce3">
            <text:p>24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961.01" table:style-name="ce3">
            <text:p>496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4372" table:style-name="ce3">
            <text:p>4372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4372" table:style-name="ce3">
            <text:p>4372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RZA ITALIA GALLARATE</text:p>
          </table:table-cell>
          <table:table-cell office:value-type="float" office:value="91068290120" table:style-name="ce3">
            <text:p>91068290120</text:p>
          </table:table-cell>
          <table:table-cell office:value-type="float" office:value="4373" table:style-name="ce3">
            <text:p>4373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.7799999999999994" table:style-name="ce3">
            <text:p>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4374" table:style-name="ce3">
            <text:p>4374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4375" table:style-name="ce3">
            <text:p>4375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4376" table:style-name="ce3">
            <text:p>4376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4377" table:style-name="ce3">
            <text:p>4377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6.48" table:style-name="ce3">
            <text:p>6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4378" table:style-name="ce3">
            <text:p>4378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4379" table:style-name="ce3">
            <text:p>4379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4380" table:style-name="ce3">
            <text:p>4380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78" table:style-name="ce3">
            <text:p>10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4381" table:style-name="ce3">
            <text:p>4381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4382" table:style-name="ce3">
            <text:p>4382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4383" table:style-name="ce3">
            <text:p>4383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4384" table:style-name="ce3">
            <text:p>4384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4384" table:style-name="ce3">
            <text:p>4384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788" table:style-name="ce3">
            <text:p>7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385" table:style-name="ce3">
            <text:p>4385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385" table:style-name="ce3">
            <text:p>4385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7.78" table:style-name="ce3">
            <text:p>63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386" table:style-name="ce3">
            <text:p>4386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554.19" table:style-name="ce3">
            <text:p>155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386" table:style-name="ce3">
            <text:p>4386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4387" table:style-name="ce3">
            <text:p>4387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4387" table:style-name="ce3">
            <text:p>4387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63.99" table:style-name="ce3">
            <text:p>36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4388" table:style-name="ce3">
            <text:p>4388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4389" table:style-name="ce3">
            <text:p>4389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96" table:style-name="ce3">
            <text:p>13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4390" table:style-name="ce3">
            <text:p>4390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4391" table:style-name="ce3">
            <text:p>4391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4392" table:style-name="ce3">
            <text:p>4392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4393" table:style-name="ce3">
            <text:p>4393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4394" table:style-name="ce3">
            <text:p>4394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4395" table:style-name="ce3">
            <text:p>4395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4396" table:style-name="ce3">
            <text:p>4396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92" table:style-name="ce3">
            <text:p>3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IBANCA S.P.A.</text:p>
          </table:table-cell>
          <table:table-cell office:value-type="float" office:value="4255700652" table:style-name="ce3">
            <text:p>4255700652</text:p>
          </table:table-cell>
          <table:table-cell office:value-type="float" office:value="4397" table:style-name="ce3">
            <text:p>4397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-CENTRO INFORM.MATER.E NASC.</text:p>
          </table:table-cell>
          <table:table-cell office:value-type="float" office:value="91004790126" table:style-name="ce3">
            <text:p>91004790126</text:p>
          </table:table-cell>
          <table:table-cell office:value-type="float" office:value="4398" table:style-name="ce3">
            <text:p>4398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399" table:style-name="ce3">
            <text:p>4399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ggi di riscossione</text:p>
          </table:table-cell>
          <table:table-cell office:value-type="float" office:value="75922.69" table:style-name="ce3">
            <text:p>7592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399" table:style-name="ce3">
            <text:p>4399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ggi di riscossione</text:p>
          </table:table-cell>
          <table:table-cell office:value-type="float" office:value="5137.6899999999996" table:style-name="ce3">
            <text:p>513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4400" table:style-name="ce3">
            <text:p>4400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796.97" table:style-name="ce3">
            <text:p>3879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UTER TIME S.R.L.</text:p>
          </table:table-cell>
          <table:table-cell office:value-type="float" office:value="2214160125" table:style-name="ce3">
            <text:p>2214160125</text:p>
          </table:table-cell>
          <table:table-cell office:value-type="float" office:value="4401" table:style-name="ce3">
            <text:p>4401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servizi</text:p>
          </table:table-cell>
          <table:table-cell office:value-type="float" office:value="3294" table:style-name="ce3">
            <text:p>32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CAMERE S.C.P.A.</text:p>
          </table:table-cell>
          <table:table-cell office:value-type="float" office:value="2313821007" table:style-name="ce3">
            <text:p>2313821007</text:p>
          </table:table-cell>
          <table:table-cell office:value-type="float" office:value="4402" table:style-name="ce3">
            <text:p>4402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servizi</text:p>
          </table:table-cell>
          <table:table-cell office:value-type="float" office:value="619.61" table:style-name="ce3">
            <text:p>619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4403" table:style-name="ce3">
            <text:p>4403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KAPPA S.L.R.</text:p>
          </table:table-cell>
          <table:table-cell office:value-type="float" office:value="8543640158" table:style-name="ce3">
            <text:p>8543640158</text:p>
          </table:table-cell>
          <table:table-cell office:value-type="float" office:value="4404" table:style-name="ce3">
            <text:p>4404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servizi</text:p>
          </table:table-cell>
          <table:table-cell office:value-type="float" office:value="7320" table:style-name="ce3">
            <text:p>73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405" table:style-name="ce3">
            <text:p>4405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beni di consumo</text:p>
          </table:table-cell>
          <table:table-cell office:value-type="float" office:value="768.6" table:style-name="ce3">
            <text:p>76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406" table:style-name="ce3">
            <text:p>4406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1195.4" table:style-name="ce3">
            <text:p>3119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I SAN GIUSEPPE SANT'ANDREA</text:p>
          </table:table-cell>
          <table:table-cell office:value-type="float" office:value="3153050137" table:style-name="ce3">
            <text:p>3153050137</text:p>
          </table:table-cell>
          <table:table-cell office:value-type="float" office:value="4407" table:style-name="ce3">
            <text:p>4407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7.47" table:style-name="ce3">
            <text:p>38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4408" table:style-name="ce3">
            <text:p>4408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6364" table:style-name="ce3">
            <text:p>563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E S.R.L.</text:p>
          </table:table-cell>
          <table:table-cell office:value-type="float" office:value="7820851009" table:style-name="ce3">
            <text:p>7820851009</text:p>
          </table:table-cell>
          <table:table-cell office:value-type="float" office:value="4409" table:style-name="ce3">
            <text:p>4409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servizi</text:p>
          </table:table-cell>
          <table:table-cell office:value-type="float" office:value="287.92" table:style-name="ce3">
            <text:p>287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4410" table:style-name="ce3">
            <text:p>4410</text:p>
          </table:table-cell>
          <table:table-cell office:value-type="string" table:style-name="ce3">
            <text:p>25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11" table:style-name="ce3">
            <text:p>4411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Utenze e canoni</text:p>
          </table:table-cell>
          <table:table-cell office:value-type="float" office:value="1766.1" table:style-name="ce3">
            <text:p>1766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11" table:style-name="ce3">
            <text:p>4411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Utenze e canoni</text:p>
          </table:table-cell>
          <table:table-cell office:value-type="float" office:value="8.8699999999999992" table:style-name="ce3">
            <text:p>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4412" table:style-name="ce3">
            <text:p>4412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809.34" table:style-name="ce3">
            <text:p>580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4413" table:style-name="ce3">
            <text:p>4413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346.62" table:style-name="ce3">
            <text:p>634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KAPPA S.L.R.</text:p>
          </table:table-cell>
          <table:table-cell office:value-type="float" office:value="8543640158" table:style-name="ce3">
            <text:p>8543640158</text:p>
          </table:table-cell>
          <table:table-cell office:value-type="float" office:value="4414" table:style-name="ce3">
            <text:p>4414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Altri servizi</text:p>
          </table:table-cell>
          <table:table-cell office:value-type="float" office:value="5751.98" table:style-name="ce3">
            <text:p>575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415" table:style-name="ce3">
            <text:p>4415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Altri beni di consumo</text:p>
          </table:table-cell>
          <table:table-cell office:value-type="float" office:value="126.7" table:style-name="ce3">
            <text:p>12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4416" table:style-name="ce3">
            <text:p>4416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03.2" table:style-name="ce3">
            <text:p>190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PAY S.P.A. PATRIMONIO DESTINATO IME</text:p>
          </table:table-cell>
          <table:table-cell office:value-type="string" table:style-name="ce3">
            <text:p/>
          </table:table-cell>
          <table:table-cell office:value-type="float" office:value="4417" table:style-name="ce3">
            <text:p>4417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Altri servizi</text:p>
          </table:table-cell>
          <table:table-cell office:value-type="float" office:value="651.48" table:style-name="ce3">
            <text:p>65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VINCIA DI VARESE</text:p>
          </table:table-cell>
          <table:table-cell office:value-type="float" office:value="80000710121" table:style-name="ce3">
            <text:p>80000710121</text:p>
          </table:table-cell>
          <table:table-cell office:value-type="float" office:value="4418" table:style-name="ce3">
            <text:p>4418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Utenze e canoni</text:p>
          </table:table-cell>
          <table:table-cell office:value-type="float" office:value="64186.54" table:style-name="ce3">
            <text:p>6418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4419" table:style-name="ce3">
            <text:p>4419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961.01" table:style-name="ce3">
            <text:p>496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D AZALEE GALLARATE 1980</text:p>
          </table:table-cell>
          <table:table-cell office:value-type="float" office:value="3844480123" table:style-name="ce3">
            <text:p>3844480123</text:p>
          </table:table-cell>
          <table:table-cell office:value-type="float" office:value="4420" table:style-name="ce3">
            <text:p>4420</text:p>
          </table:table-cell>
          <table:table-cell office:value-type="string" table:style-name="ce3">
            <text:p>26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2754.07" table:style-name="ce3">
            <text:p>275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D AZALEE GALLARATE 1980</text:p>
          </table:table-cell>
          <table:table-cell office:value-type="float" office:value="3844480123" table:style-name="ce3">
            <text:p>3844480123</text:p>
          </table:table-cell>
          <table:table-cell office:value-type="float" office:value="4421" table:style-name="ce3">
            <text:p>4421</text:p>
          </table:table-cell>
          <table:table-cell office:value-type="string" table:style-name="ce3">
            <text:p>29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418.05" table:style-name="ce3">
            <text:p>3418,0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22" table:style-name="ce3">
            <text:p>4422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6" table:style-name="ce3">
            <text:p>39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23" table:style-name="ce3">
            <text:p>4423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servizi</text:p>
          </table:table-cell>
          <table:table-cell office:value-type="float" office:value="2004" table:style-name="ce3">
            <text:p>20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OKEN CARS SAS DI SANFILIPPO DANIELE</text:p>
          </table:table-cell>
          <table:table-cell office:value-type="float" office:value="2808130187" table:style-name="ce3">
            <text:p>2808130187</text:p>
          </table:table-cell>
          <table:table-cell office:value-type="float" office:value="4424" table:style-name="ce3">
            <text:p>4424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28" table:style-name="ce3">
            <text:p>29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string" table:style-name="ce3">
            <text:p>PRTGRG64C16D869N</text:p>
          </table:table-cell>
          <table:table-cell office:value-type="float" office:value="4425" table:style-name="ce3">
            <text:p>4425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4.31" table:style-name="ce3">
            <text:p>244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426" table:style-name="ce3">
            <text:p>4426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ggi di riscossione</text:p>
          </table:table-cell>
          <table:table-cell office:value-type="float" office:value="20173.150000000001" table:style-name="ce3">
            <text:p>20173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ECNOCARTA S.R.L.</text:p>
          </table:table-cell>
          <table:table-cell office:value-type="float" office:value="3232260152" table:style-name="ce3">
            <text:p>3232260152</text:p>
          </table:table-cell>
          <table:table-cell office:value-type="float" office:value="4427" table:style-name="ce3">
            <text:p>4427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275.3000000000002" table:style-name="ce3">
            <text:p>227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4428" table:style-name="ce3">
            <text:p>4428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servizi</text:p>
          </table:table-cell>
          <table:table-cell office:value-type="float" office:value="6472.1" table:style-name="ce3">
            <text:p>647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4429" table:style-name="ce3">
            <text:p>4429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31.22" table:style-name="ce3">
            <text:p>23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45.81" table:style-name="ce3">
            <text:p>45,8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13.69" table:style-name="ce3">
            <text:p>1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28.84" table:style-name="ce3">
            <text:p>2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22.05" table:style-name="ce3">
            <text:p>22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14.82" table:style-name="ce3">
            <text:p>1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45.38" table:style-name="ce3">
            <text:p>4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28.98" table:style-name="ce3">
            <text:p>2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430" table:style-name="ce3">
            <text:p>4430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20.67" table:style-name="ce3">
            <text:p>2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4431" table:style-name="ce3">
            <text:p>4431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42.3" table:style-name="ce3">
            <text:p>4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4431" table:style-name="ce3">
            <text:p>4431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Utenze e canoni</text:p>
          </table:table-cell>
          <table:table-cell office:value-type="float" office:value="97.24" table:style-name="ce3">
            <text:p>9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4432" table:style-name="ce3">
            <text:p>4432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5" table:style-name="ce3">
            <text:p>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433" table:style-name="ce3">
            <text:p>4433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2" table:style-name="ce3">
            <text:p>10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I.S.S. BORGOMANERO</text:p>
          </table:table-cell>
          <table:table-cell office:value-type="float" office:value="91006010036" table:style-name="ce3">
            <text:p>91006010036</text:p>
          </table:table-cell>
          <table:table-cell office:value-type="float" office:value="4434" table:style-name="ce3">
            <text:p>443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17.5" table:style-name="ce3">
            <text:p>141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35" table:style-name="ce3">
            <text:p>4435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36" table:style-name="ce3">
            <text:p>4436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37" table:style-name="ce3">
            <text:p>4437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438" table:style-name="ce3">
            <text:p>4438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47" table:style-name="ce3">
            <text:p>88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439" table:style-name="ce3">
            <text:p>4439</text:p>
          </table:table-cell>
          <table:table-cell office:value-type="string" table:style-name="ce3">
            <text:p>30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214.62" table:style-name="ce3">
            <text:p>1221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MUSICALE W.A.MOZART</text:p>
          </table:table-cell>
          <table:table-cell office:value-type="float" office:value="2092210125" table:style-name="ce3">
            <text:p>2092210125</text:p>
          </table:table-cell>
          <table:table-cell office:value-type="float" office:value="4440" table:style-name="ce3">
            <text:p>4440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009.24" table:style-name="ce3">
            <text:p>3009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4441" table:style-name="ce3">
            <text:p>4441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59.53" table:style-name="ce3">
            <text:p>4359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2" table:style-name="ce3">
            <text:p>4442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9.91" table:style-name="ce3">
            <text:p>10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2" table:style-name="ce3">
            <text:p>4442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2" table:style-name="ce3">
            <text:p>4442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2" table:style-name="ce3">
            <text:p>4442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14.4" table:style-name="ce3">
            <text:p>131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2" table:style-name="ce3">
            <text:p>4442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28.9" table:style-name="ce3">
            <text:p>3828,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43" table:style-name="ce3">
            <text:p>4443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44" table:style-name="ce3">
            <text:p>4444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00" table:style-name="ce3">
            <text:p>3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45" table:style-name="ce3">
            <text:p>4445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46" table:style-name="ce3">
            <text:p>4446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447" table:style-name="ce3">
            <text:p>4447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35.6500000000001" table:style-name="ce3">
            <text:p>113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448" table:style-name="ce3">
            <text:p>4448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82.2" table:style-name="ce3">
            <text:p>758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449" table:style-name="ce3">
            <text:p>4449</text:p>
          </table:table-cell>
          <table:table-cell office:value-type="string" table:style-name="ce3">
            <text:p>31/07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7222.01" table:style-name="ce3">
            <text:p>57222,0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4450" table:style-name="ce3">
            <text:p>4450</text:p>
          </table:table-cell>
          <table:table-cell office:value-type="string" table:style-name="ce3">
            <text:p>01/08/2024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451" table:style-name="ce3">
            <text:p>4451</text:p>
          </table:table-cell>
          <table:table-cell office:value-type="string" table:style-name="ce3">
            <text:p>01/08/2024</text:p>
          </table:table-cell>
          <table:table-cell office:value-type="string" table:style-name="ce3">
            <text:p>Utenze e canoni</text:p>
          </table:table-cell>
          <table:table-cell office:value-type="float" office:value="625.97" table:style-name="ce3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.38" table:style-name="ce3">
            <text:p>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05.98" table:style-name="ce3">
            <text:p>10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577.36" table:style-name="ce3">
            <text:p>2057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6.41" table:style-name="ce3">
            <text:p>16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59" table:style-name="ce3">
            <text:p>2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67.59" table:style-name="ce3">
            <text:p>1467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8.41" table:style-name="ce3">
            <text:p>68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56.26" table:style-name="ce3">
            <text:p>65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42.42999999999995" table:style-name="ce3">
            <text:p>64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71.75" table:style-name="ce3">
            <text:p>7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1.82" table:style-name="ce3">
            <text:p>13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8.12" table:style-name="ce3">
            <text:p>2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3.04" table:style-name="ce3">
            <text:p>3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9" table:style-name="ce3">
            <text:p>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3.57" table:style-name="ce3">
            <text:p>23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9.11" table:style-name="ce3">
            <text:p>39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98.91" table:style-name="ce3">
            <text:p>19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4.66" table:style-name="ce3">
            <text:p>2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92.98" table:style-name="ce3">
            <text:p>19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7.82" table:style-name="ce3">
            <text:p>3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07.84" table:style-name="ce3">
            <text:p>10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7.350000000000001" table:style-name="ce3">
            <text:p>17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.86" table:style-name="ce3">
            <text:p>1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5.3" table:style-name="ce3">
            <text:p>4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2.369999999999997" table:style-name="ce3">
            <text:p>3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2.72" table:style-name="ce3">
            <text:p>4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09.05" table:style-name="ce3">
            <text:p>130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54.72999999999999" table:style-name="ce3">
            <text:p>15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09.56" table:style-name="ce3">
            <text:p>809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3.09" table:style-name="ce3">
            <text:p>4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7.47" table:style-name="ce3">
            <text:p>1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53.97" table:style-name="ce3">
            <text:p>25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35.66999999999996" table:style-name="ce3">
            <text:p>63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6.18" table:style-name="ce3">
            <text:p>56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92" table:style-name="ce3">
            <text:p>2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5.12" table:style-name="ce3">
            <text:p>5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.33" table:style-name="ce3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3.5" table:style-name="ce3">
            <text:p>6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9.92" table:style-name="ce3">
            <text:p>4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53.41999999999999" table:style-name="ce3">
            <text:p>15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.36" table:style-name="ce3">
            <text:p>1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.7699999999999996" table:style-name="ce3">
            <text:p>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37.71" table:style-name="ce3">
            <text:p>437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01" table:style-name="ce3">
            <text:p>1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64.86" table:style-name="ce3">
            <text:p>26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92.49" table:style-name="ce3">
            <text:p>39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6.88" table:style-name="ce3">
            <text:p>5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.0900000000000001" table:style-name="ce3">
            <text:p>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72.56" table:style-name="ce3">
            <text:p>372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8.93" table:style-name="ce3">
            <text:p>98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4.03" table:style-name="ce3">
            <text:p>8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0.22" table:style-name="ce3">
            <text:p>4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6.86" table:style-name="ce3">
            <text:p>46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.46" table:style-name="ce3">
            <text:p>1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2" table:style-name="ce3">
            <text:p>445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2.31" table:style-name="ce3">
            <text:p>6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8.21" table:style-name="ce3">
            <text:p>8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.15" table:style-name="ce3">
            <text:p>41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1.57" table:style-name="ce3">
            <text:p>2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63.31" table:style-name="ce3">
            <text:p>463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63.49" table:style-name="ce3">
            <text:p>16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22" table:style-name="ce3">
            <text:p>2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63.29" table:style-name="ce3">
            <text:p>56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1.8" table:style-name="ce3">
            <text:p>5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8.39" table:style-name="ce3">
            <text:p>38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.6" table:style-name="ce3">
            <text:p>1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62.11" table:style-name="ce3">
            <text:p>66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9.54" table:style-name="ce3">
            <text:p>29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7.91" table:style-name="ce3">
            <text:p>5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76.400000000000006" table:style-name="ce3">
            <text:p>7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3.84" table:style-name="ce3">
            <text:p>18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1.67" table:style-name="ce3">
            <text:p>3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3.18" table:style-name="ce3">
            <text:p>6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2.729999999999997" table:style-name="ce3">
            <text:p>32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1.56" table:style-name="ce3">
            <text:p>13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9.29" table:style-name="ce3">
            <text:p>4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74.16" table:style-name="ce3">
            <text:p>67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" table:style-name="ce3">
            <text:p>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27.73" table:style-name="ce3">
            <text:p>327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00.97" table:style-name="ce3">
            <text:p>10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.97" table:style-name="ce3">
            <text:p>41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22" table:style-name="ce3">
            <text:p>2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1.3" table:style-name="ce3">
            <text:p>2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.93" table:style-name="ce3">
            <text:p>13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9" table:style-name="ce3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1.38" table:style-name="ce3">
            <text:p>3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6.82" table:style-name="ce3">
            <text:p>16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40.45000000000005" table:style-name="ce3">
            <text:p>64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6.28" table:style-name="ce3">
            <text:p>11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.08" table:style-name="ce3">
            <text:p>5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5.5" table:style-name="ce3">
            <text:p>20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88" table:style-name="ce3">
            <text:p>1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5.12" table:style-name="ce3">
            <text:p>2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6.84" table:style-name="ce3">
            <text:p>5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.15" table:style-name="ce3">
            <text:p>41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3.4" table:style-name="ce3">
            <text:p>8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71.5" table:style-name="ce3">
            <text:p>7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25.47" table:style-name="ce3">
            <text:p>112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75.02" table:style-name="ce3">
            <text:p>37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37.81" table:style-name="ce3">
            <text:p>337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9.27" table:style-name="ce3">
            <text:p>2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6.23" table:style-name="ce3">
            <text:p>18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.21" table:style-name="ce3">
            <text:p>1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81.48" table:style-name="ce3">
            <text:p>28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1.92" table:style-name="ce3">
            <text:p>2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.510000000000002" table:style-name="ce3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5.41" table:style-name="ce3">
            <text:p>2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3" table:style-name="ce3">
            <text:p>445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5.85" table:style-name="ce3">
            <text:p>55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24.23" table:style-name="ce3">
            <text:p>82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5.52" table:style-name="ce3">
            <text:p>4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3.44" table:style-name="ce3">
            <text:p>4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47" table:style-name="ce3">
            <text:p>2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3.13" table:style-name="ce3">
            <text:p>4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.2" table:style-name="ce3">
            <text:p>1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8.880000000000003" table:style-name="ce3">
            <text:p>3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6.26" table:style-name="ce3">
            <text:p>9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5.57" table:style-name="ce3">
            <text:p>5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0.590000000000003" table:style-name="ce3">
            <text:p>4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08.81" table:style-name="ce3">
            <text:p>50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4.42" table:style-name="ce3">
            <text:p>34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623.1" table:style-name="ce3">
            <text:p>2623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.76" table:style-name="ce3">
            <text:p>4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.12" table:style-name="ce3">
            <text:p>1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5.16" table:style-name="ce3">
            <text:p>25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55.59" table:style-name="ce3">
            <text:p>35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440000000000001" table:style-name="ce3">
            <text:p>2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5.45" table:style-name="ce3">
            <text:p>1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0.65" table:style-name="ce3">
            <text:p>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67.45999999999998" table:style-name="ce3">
            <text:p>26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84.11" table:style-name="ce3">
            <text:p>58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.96" table:style-name="ce3">
            <text:p>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2.72" table:style-name="ce3">
            <text:p>11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5.11" table:style-name="ce3">
            <text:p>65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5.73" table:style-name="ce3">
            <text:p>1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11.62" table:style-name="ce3">
            <text:p>41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0.92" table:style-name="ce3">
            <text:p>2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6.6" table:style-name="ce3">
            <text:p>3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3.09" table:style-name="ce3">
            <text:p>2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51.91999999999996" table:style-name="ce3">
            <text:p>55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9.53" table:style-name="ce3">
            <text:p>99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3.04" table:style-name="ce3">
            <text:p>3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2.63999999999999" table:style-name="ce3">
            <text:p>142,6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35" table:style-name="ce3">
            <text:p>9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73.290000000000006" table:style-name="ce3">
            <text:p>7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96.95" table:style-name="ce3">
            <text:p>39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11.86" table:style-name="ce3">
            <text:p>11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76" table:style-name="ce3">
            <text:p>9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35" table:style-name="ce3">
            <text:p>92,3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76" table:style-name="ce3">
            <text:p>9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73.290000000000006" table:style-name="ce3">
            <text:p>7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8.13" table:style-name="ce3">
            <text:p>18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7.44" table:style-name="ce3">
            <text:p>2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4.56" table:style-name="ce3">
            <text:p>3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.84" table:style-name="ce3">
            <text:p>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66.29" table:style-name="ce3">
            <text:p>166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565.33" table:style-name="ce3">
            <text:p>4565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.82" table:style-name="ce3">
            <text:p>6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0.93" table:style-name="ce3">
            <text:p>1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08.14" table:style-name="ce3">
            <text:p>908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8.93" table:style-name="ce3">
            <text:p>48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8.89" table:style-name="ce3">
            <text:p>28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4" table:style-name="ce3">
            <text:p>445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88" table:style-name="ce3">
            <text:p>9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9.309999999999999" table:style-name="ce3">
            <text:p>19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8.73" table:style-name="ce3">
            <text:p>98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5.95" table:style-name="ce3">
            <text:p>1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3.23" table:style-name="ce3">
            <text:p>2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61.14" table:style-name="ce3">
            <text:p>46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9.41" table:style-name="ce3">
            <text:p>69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34.48" table:style-name="ce3">
            <text:p>53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0.39" table:style-name="ce3">
            <text:p>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71.59" table:style-name="ce3">
            <text:p>67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83.1" table:style-name="ce3">
            <text:p>383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0.23" table:style-name="ce3">
            <text:p>50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76" table:style-name="ce3">
            <text:p>9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4.38" table:style-name="ce3">
            <text:p>4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2.76" table:style-name="ce3">
            <text:p>9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5" table:style-name="ce3">
            <text:p>445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899.89" table:style-name="ce3">
            <text:p>899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6" table:style-name="ce3">
            <text:p>445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76.34" table:style-name="ce3">
            <text:p>476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6" table:style-name="ce3">
            <text:p>445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72.26" table:style-name="ce3">
            <text:p>47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7" table:style-name="ce3">
            <text:p>445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67.14999999999998" table:style-name="ce3">
            <text:p>26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7" table:style-name="ce3">
            <text:p>445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24.06" table:style-name="ce3">
            <text:p>42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8" table:style-name="ce3">
            <text:p>445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2.3199999999999998" table:style-name="ce3">
            <text:p>2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8" table:style-name="ce3">
            <text:p>445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99.13" table:style-name="ce3">
            <text:p>9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8" table:style-name="ce3">
            <text:p>445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92.98" table:style-name="ce3">
            <text:p>19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8" table:style-name="ce3">
            <text:p>445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5.73" table:style-name="ce3">
            <text:p>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9" table:style-name="ce3">
            <text:p>445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20.46" table:style-name="ce3">
            <text:p>12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59" table:style-name="ce3">
            <text:p>445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484.21" table:style-name="ce3">
            <text:p>484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60" table:style-name="ce3">
            <text:p>446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336.36" table:style-name="ce3">
            <text:p>33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460" table:style-name="ce3">
            <text:p>446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688.46" table:style-name="ce3">
            <text:p>6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4461" table:style-name="ce3">
            <text:p>446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498.86" table:style-name="ce3">
            <text:p>1498,8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2" table:style-name="ce3">
            <text:p>446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3" table:style-name="ce3">
            <text:p>446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4" table:style-name="ce3">
            <text:p>446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5" table:style-name="ce3">
            <text:p>446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6" table:style-name="ce3">
            <text:p>446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7" table:style-name="ce3">
            <text:p>446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8" table:style-name="ce3">
            <text:p>446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69" table:style-name="ce3">
            <text:p>446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0" table:style-name="ce3">
            <text:p>447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1" table:style-name="ce3">
            <text:p>447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2" table:style-name="ce3">
            <text:p>447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3" table:style-name="ce3">
            <text:p>447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4" table:style-name="ce3">
            <text:p>447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5" table:style-name="ce3">
            <text:p>447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6" table:style-name="ce3">
            <text:p>447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7" table:style-name="ce3">
            <text:p>447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8" table:style-name="ce3">
            <text:p>447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79" table:style-name="ce3">
            <text:p>447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80" table:style-name="ce3">
            <text:p>448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81" table:style-name="ce3">
            <text:p>448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482" table:style-name="ce3">
            <text:p>448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3" table:style-name="ce3">
            <text:p>448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0.11" table:style-name="ce3">
            <text:p>4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3" table:style-name="ce3">
            <text:p>448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.909999999999997" table:style-name="ce3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3" table:style-name="ce3">
            <text:p>448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.64" table:style-name="ce3">
            <text:p>1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3" table:style-name="ce3">
            <text:p>448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.7" table:style-name="ce3">
            <text:p>3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3" table:style-name="ce3">
            <text:p>448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.1" table:style-name="ce3">
            <text:p>21,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484" table:style-name="ce3">
            <text:p>448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" table:style-name="ce3">
            <text:p>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85" table:style-name="ce3">
            <text:p>448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105" table:style-name="ce3">
            <text:p>1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86" table:style-name="ce3">
            <text:p>448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55" table:style-name="ce3">
            <text:p>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87" table:style-name="ce3">
            <text:p>448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13.9" table:style-name="ce3">
            <text:p>1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88" table:style-name="ce3">
            <text:p>448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89" table:style-name="ce3">
            <text:p>448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36" table:style-name="ce3">
            <text:p>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0" table:style-name="ce3">
            <text:p>449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1" table:style-name="ce3">
            <text:p>449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2.7" table:style-name="ce3">
            <text:p>5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2" table:style-name="ce3">
            <text:p>449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" table:style-name="ce3">
            <text:p>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3" table:style-name="ce3">
            <text:p>449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4.99" table:style-name="ce3">
            <text:p>9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4" table:style-name="ce3">
            <text:p>449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90.88" table:style-name="ce3">
            <text:p>19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5" table:style-name="ce3">
            <text:p>449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enze e canoni</text:p>
          </table:table-cell>
          <table:table-cell office:value-type="float" office:value="136.88999999999999" table:style-name="ce3">
            <text:p>136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6" table:style-name="ce3">
            <text:p>449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212.54" table:style-name="ce3">
            <text:p>21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7" table:style-name="ce3">
            <text:p>449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528.26" table:style-name="ce3">
            <text:p>52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8" table:style-name="ce3">
            <text:p>449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499" table:style-name="ce3">
            <text:p>449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76.260000000000005" table:style-name="ce3">
            <text:p>7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0" table:style-name="ce3">
            <text:p>450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356" table:style-name="ce3">
            <text:p>3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1" table:style-name="ce3">
            <text:p>450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7.66" table:style-name="ce3">
            <text:p>46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2" table:style-name="ce3">
            <text:p>450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4" table:style-name="ce3">
            <text:p>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3" table:style-name="ce3">
            <text:p>450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81.97" table:style-name="ce3">
            <text:p>81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4" table:style-name="ce3">
            <text:p>450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9.51" table:style-name="ce3">
            <text:p>22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5" table:style-name="ce3">
            <text:p>450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5.57" table:style-name="ce3">
            <text:p>19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6" table:style-name="ce3">
            <text:p>450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803" table:style-name="ce3">
            <text:p>8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6" table:style-name="ce3">
            <text:p>450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267" table:style-name="ce3">
            <text:p>12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7" table:style-name="ce3">
            <text:p>450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450" table:style-name="ce3">
            <text:p>4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8" table:style-name="ce3">
            <text:p>450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23.19" table:style-name="ce3">
            <text:p>2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09" table:style-name="ce3">
            <text:p>450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0" table:style-name="ce3">
            <text:p>4510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Utilizzo di beni di terzi</text:p>
          </table:table-cell>
          <table:table-cell office:value-type="float" office:value="755.8" table:style-name="ce3">
            <text:p>755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1" table:style-name="ce3">
            <text:p>4511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2" table:style-name="ce3">
            <text:p>451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24" table:style-name="ce3">
            <text:p>4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2" table:style-name="ce3">
            <text:p>451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516" table:style-name="ce3">
            <text:p>51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2" table:style-name="ce3">
            <text:p>4512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36" table:style-name="ce3">
            <text:p>4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3" table:style-name="ce3">
            <text:p>4513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4" table:style-name="ce3">
            <text:p>4514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0" table:style-name="ce3">
            <text:p>3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5" table:style-name="ce3">
            <text:p>4515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servizi</text:p>
          </table:table-cell>
          <table:table-cell office:value-type="float" office:value="29.06" table:style-name="ce3">
            <text:p>29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6" table:style-name="ce3">
            <text:p>4516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5.5" table:style-name="ce3">
            <text:p>6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7" table:style-name="ce3">
            <text:p>4517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8" table:style-name="ce3">
            <text:p>4518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Altri beni di consumo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519" table:style-name="ce3">
            <text:p>4519</text:p>
          </table:table-cell>
          <table:table-cell office:value-type="string" table:style-name="ce3">
            <text:p>02/08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5250" table:style-name="ce3">
            <text:p>5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520" table:style-name="ce3">
            <text:p>4520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AMICIZIA COOPERATIVA SOCIALE A R.</text:p>
          </table:table-cell>
          <table:table-cell office:value-type="float" office:value="1750640128" table:style-name="ce3">
            <text:p>1750640128</text:p>
          </table:table-cell>
          <table:table-cell office:value-type="float" office:value="4521" table:style-name="ce3">
            <text:p>4521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60.13" table:style-name="ce3">
            <text:p>1560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4522" table:style-name="ce3">
            <text:p>4522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80" table:style-name="ce3">
            <text:p>16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23" table:style-name="ce3">
            <text:p>4523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54" table:style-name="ce3">
            <text:p>9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24" table:style-name="ce3">
            <text:p>4524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35" table:style-name="ce3">
            <text:p>8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24" table:style-name="ce3">
            <text:p>4524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2.5" table:style-name="ce3">
            <text:p>102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24" table:style-name="ce3">
            <text:p>4524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9.5" table:style-name="ce3">
            <text:p>53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24" table:style-name="ce3">
            <text:p>4524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0" table:style-name="ce3">
            <text:p>4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4525" table:style-name="ce3">
            <text:p>4525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4526" table:style-name="ce3">
            <text:p>4526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4527" table:style-name="ce3">
            <text:p>4527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528" table:style-name="ce3">
            <text:p>4528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577.56" table:style-name="ce3">
            <text:p>1557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4529" table:style-name="ce3">
            <text:p>4529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7.8" table:style-name="ce3">
            <text:p>24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4531" table:style-name="ce3">
            <text:p>4531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066.699999999997" table:style-name="ce3">
            <text:p>3806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4532" table:style-name="ce3">
            <text:p>4532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servizi</text:p>
          </table:table-cell>
          <table:table-cell office:value-type="float" office:value="3077.68" table:style-name="ce3">
            <text:p>3077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533" table:style-name="ce3">
            <text:p>4533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.04" table:style-name="ce3">
            <text:p>4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533" table:style-name="ce3">
            <text:p>4533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1.5" table:style-name="ce3">
            <text:p>9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533" table:style-name="ce3">
            <text:p>4533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53.72" table:style-name="ce3">
            <text:p>253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534" table:style-name="ce3">
            <text:p>4534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0.68" table:style-name="ce3">
            <text:p>24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ON ITALIA SPA</text:p>
          </table:table-cell>
          <table:table-cell office:value-type="float" office:value="865220156" table:style-name="ce3">
            <text:p>865220156</text:p>
          </table:table-cell>
          <table:table-cell office:value-type="float" office:value="4535" table:style-name="ce3">
            <text:p>4535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Utilizzo di beni di terzi</text:p>
          </table:table-cell>
          <table:table-cell office:value-type="float" office:value="237.61" table:style-name="ce3">
            <text:p>23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4536" table:style-name="ce3">
            <text:p>4536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4537" table:style-name="ce3">
            <text:p>4537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S COOPERATIVA SOCIALE</text:p>
          </table:table-cell>
          <table:table-cell office:value-type="float" office:value="1376820120" table:style-name="ce3">
            <text:p>1376820120</text:p>
          </table:table-cell>
          <table:table-cell office:value-type="float" office:value="4538" table:style-name="ce3">
            <text:p>4538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10.6" table:style-name="ce3">
            <text:p>291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4539" table:style-name="ce3">
            <text:p>4539</text:p>
          </table:table-cell>
          <table:table-cell office:value-type="string" table:style-name="ce3">
            <text:p>05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28.5" table:style-name="ce3">
            <text:p>122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4540" table:style-name="ce3">
            <text:p>4540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71933.55" table:style-name="ce3">
            <text:p>7193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NOATO ARCH. ELENA</text:p>
          </table:table-cell>
          <table:table-cell office:value-type="string" table:style-name="ce3">
            <text:p/>
          </table:table-cell>
          <table:table-cell office:value-type="float" office:value="4541" table:style-name="ce3">
            <text:p>4541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Altri servizi</text:p>
          </table:table-cell>
          <table:table-cell office:value-type="float" office:value="16640" table:style-name="ce3">
            <text:p>166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RNARDI <text:s text:c="2"/>MATTEO GEOMETRA</text:p>
          </table:table-cell>
          <table:table-cell office:value-type="string" table:style-name="ce3">
            <text:p>BRNMTT82S04L682H</text:p>
          </table:table-cell>
          <table:table-cell office:value-type="float" office:value="4542" table:style-name="ce3">
            <text:p>4542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5199.6000000000004" table:style-name="ce3">
            <text:p>519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+BM-ARCHITETTI ASSOCIATI</text:p>
          </table:table-cell>
          <table:table-cell office:value-type="float" office:value="3415090160" table:style-name="ce3">
            <text:p>3415090160</text:p>
          </table:table-cell>
          <table:table-cell office:value-type="float" office:value="4543" table:style-name="ce3">
            <text:p>4543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Beni immobili</text:p>
          </table:table-cell>
          <table:table-cell office:value-type="float" office:value="12370.8" table:style-name="ce3">
            <text:p>1237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NTI <text:s/>DANILO - GEOMETRA</text:p>
          </table:table-cell>
          <table:table-cell office:value-type="string" table:style-name="ce3">
            <text:p>MNTDNL65P24D869G</text:p>
          </table:table-cell>
          <table:table-cell office:value-type="float" office:value="4544" table:style-name="ce3">
            <text:p>4544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3677" table:style-name="ce3">
            <text:p>36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AG S.R.L.</text:p>
          </table:table-cell>
          <table:table-cell office:value-type="float" office:value="6113970963" table:style-name="ce3">
            <text:p>6113970963</text:p>
          </table:table-cell>
          <table:table-cell office:value-type="float" office:value="4545" table:style-name="ce3">
            <text:p>4545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Beni immobili</text:p>
          </table:table-cell>
          <table:table-cell office:value-type="float" office:value="44652" table:style-name="ce3">
            <text:p>446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AG S.R.L.</text:p>
          </table:table-cell>
          <table:table-cell office:value-type="float" office:value="6113970963" table:style-name="ce3">
            <text:p>6113970963</text:p>
          </table:table-cell>
          <table:table-cell office:value-type="float" office:value="4546" table:style-name="ce3">
            <text:p>4546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Beni immobili</text:p>
          </table:table-cell>
          <table:table-cell office:value-type="float" office:value="4855.6000000000004" table:style-name="ce3">
            <text:p>4855,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547" table:style-name="ce3">
            <text:p>4547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LEON D'ORO</text:p>
          </table:table-cell>
          <table:table-cell office:value-type="float" office:value="91009580126" table:style-name="ce3">
            <text:p>91009580126</text:p>
          </table:table-cell>
          <table:table-cell office:value-type="float" office:value="4548" table:style-name="ce3">
            <text:p>4548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625.8999999999996" table:style-name="ce3">
            <text:p>462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LEON D'ORO</text:p>
          </table:table-cell>
          <table:table-cell office:value-type="float" office:value="91009580126" table:style-name="ce3">
            <text:p>91009580126</text:p>
          </table:table-cell>
          <table:table-cell office:value-type="float" office:value="4549" table:style-name="ce3">
            <text:p>4549</text:p>
          </table:table-cell>
          <table:table-cell office:value-type="string" table:style-name="ce3">
            <text:p>06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550.1" table:style-name="ce3">
            <text:p>255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4550" table:style-name="ce3">
            <text:p>4550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659.2" table:style-name="ce3">
            <text:p>165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ILVILLE S.R.L.</text:p>
          </table:table-cell>
          <table:table-cell office:value-type="float" office:value="4978390872" table:style-name="ce3">
            <text:p>4978390872</text:p>
          </table:table-cell>
          <table:table-cell office:value-type="float" office:value="4551" table:style-name="ce3">
            <text:p>4551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Altri servizi</text:p>
          </table:table-cell>
          <table:table-cell office:value-type="float" office:value="240093.69" table:style-name="ce3">
            <text:p>24009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4552" table:style-name="ce3">
            <text:p>4552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473.14" table:style-name="ce3">
            <text:p>3473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4553" table:style-name="ce3">
            <text:p>4553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28.1400000000001" table:style-name="ce3">
            <text:p>1028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4554" table:style-name="ce3">
            <text:p>4554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Utenze e canoni</text:p>
          </table:table-cell>
          <table:table-cell office:value-type="float" office:value="361054.16" table:style-name="ce3">
            <text:p>36105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4555" table:style-name="ce3">
            <text:p>4555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63.13" table:style-name="ce3">
            <text:p>206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4556" table:style-name="ce3">
            <text:p>4556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9.74" table:style-name="ce3">
            <text:p>56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4557" table:style-name="ce3">
            <text:p>4557</text:p>
          </table:table-cell>
          <table:table-cell office:value-type="string" table:style-name="ce3">
            <text:p>08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01.11" table:style-name="ce3">
            <text:p>1001,1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558" table:style-name="ce3">
            <text:p>4558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Contributi agli investimenti a Istituzioni Sociali Private<text:s/></text:p>
          </table:table-cell>
          <table:table-cell office:value-type="float" office:value="8592.2199999999993" table:style-name="ce3">
            <text:p>859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4559" table:style-name="ce3">
            <text:p>4559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356.01" table:style-name="ce3">
            <text:p>535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T SOLUTIONS SRL</text:p>
          </table:table-cell>
          <table:table-cell office:value-type="float" office:value="3106950128" table:style-name="ce3">
            <text:p>3106950128</text:p>
          </table:table-cell>
          <table:table-cell office:value-type="float" office:value="4560" table:style-name="ce3">
            <text:p>4560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436.9499999999998" table:style-name="ce3">
            <text:p>243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4561" table:style-name="ce3">
            <text:p>4561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159" table:style-name="ce3">
            <text:p>11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INFRASTR. E TRASPORTI-MOTORIZ.</text:p>
          </table:table-cell>
          <table:table-cell office:value-type="float" office:value="97532760580" table:style-name="ce3">
            <text:p>97532760580</text:p>
          </table:table-cell>
          <table:table-cell office:value-type="float" office:value="4562" table:style-name="ce3">
            <text:p>4562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servizi</text:p>
          </table:table-cell>
          <table:table-cell office:value-type="float" office:value="5069.59" table:style-name="ce3">
            <text:p>506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GEA S.R.L.</text:p>
          </table:table-cell>
          <table:table-cell office:value-type="float" office:value="2502530161" table:style-name="ce3">
            <text:p>2502530161</text:p>
          </table:table-cell>
          <table:table-cell office:value-type="float" office:value="4563" table:style-name="ce3">
            <text:p>4563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servizi</text:p>
          </table:table-cell>
          <table:table-cell office:value-type="float" office:value="23" table:style-name="ce3">
            <text:p>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4564" table:style-name="ce3">
            <text:p>4564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9" table:style-name="ce3">
            <text:p>90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IENDA SPECIALE CONSORTILE MEDIO OLONA<text:s/></text:p>
          </table:table-cell>
          <table:table-cell office:value-type="float" office:value="3161080126" table:style-name="ce3">
            <text:p>3161080126</text:p>
          </table:table-cell>
          <table:table-cell office:value-type="float" office:value="4565" table:style-name="ce3">
            <text:p>4565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86" table:style-name="ce3">
            <text:p>4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4566" table:style-name="ce3">
            <text:p>4566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47.77" table:style-name="ce3">
            <text:p>1047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4567" table:style-name="ce3">
            <text:p>4567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0.31" table:style-name="ce3">
            <text:p>225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4568" table:style-name="ce3">
            <text:p>4568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62" table:style-name="ce3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4569" table:style-name="ce3">
            <text:p>4569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4570" table:style-name="ce3">
            <text:p>4570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DON CARLO GNOCCHI ONLUS</text:p>
          </table:table-cell>
          <table:table-cell office:value-type="float" office:value="4793650583" table:style-name="ce3">
            <text:p>4793650583</text:p>
          </table:table-cell>
          <table:table-cell office:value-type="float" office:value="4571" table:style-name="ce3">
            <text:p>4571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4572" table:style-name="ce3">
            <text:p>4572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VER LAND SOCIETA' COOPERATIVA SOCIALE</text:p>
          </table:table-cell>
          <table:table-cell office:value-type="float" office:value="2889920126" table:style-name="ce3">
            <text:p>2889920126</text:p>
          </table:table-cell>
          <table:table-cell office:value-type="float" office:value="4573" table:style-name="ce3">
            <text:p>4573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9.15" table:style-name="ce3">
            <text:p>3909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574" table:style-name="ce3">
            <text:p>4574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4575" table:style-name="ce3">
            <text:p>4575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576" table:style-name="ce3">
            <text:p>4576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09.27" table:style-name="ce3">
            <text:p>140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4577" table:style-name="ce3">
            <text:p>4577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89.42" table:style-name="ce3">
            <text:p>989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4578" table:style-name="ce3">
            <text:p>4578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1" table:style-name="ce3">
            <text:p>8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4579" table:style-name="ce3">
            <text:p>4579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2.5" table:style-name="ce3">
            <text:p>110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4580" table:style-name="ce3">
            <text:p>4580</text:p>
          </table:table-cell>
          <table:table-cell office:value-type="string" table:style-name="ce3">
            <text:p>0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35.5" table:style-name="ce3">
            <text:p>6835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581" table:style-name="ce3">
            <text:p>4581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582" table:style-name="ce3">
            <text:p>4582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Altri servizi</text:p>
          </table:table-cell>
          <table:table-cell office:value-type="float" office:value="1830" table:style-name="ce3">
            <text:p>18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582" table:style-name="ce3">
            <text:p>4582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Altri servizi</text:p>
          </table:table-cell>
          <table:table-cell office:value-type="float" office:value="2440" table:style-name="ce3">
            <text:p>24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582" table:style-name="ce3">
            <text:p>4582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Altri servizi</text:p>
          </table:table-cell>
          <table:table-cell office:value-type="float" office:value="5124" table:style-name="ce3">
            <text:p>5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582" table:style-name="ce3">
            <text:p>4582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Altri servizi</text:p>
          </table:table-cell>
          <table:table-cell office:value-type="float" office:value="793" table:style-name="ce3">
            <text:p>7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4583" table:style-name="ce3">
            <text:p>4583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.54" table:style-name="ce3">
            <text:p>15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4584" table:style-name="ce3">
            <text:p>4584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.65" table:style-name="ce3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85" table:style-name="ce3">
            <text:p>458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252245.31" table:style-name="ce3">
            <text:p>25224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GLIAFERRI FORESTALE SOCIETÀ AGRICOLA S</text:p>
          </table:table-cell>
          <table:table-cell office:value-type="float" office:value="3802540124" table:style-name="ce3">
            <text:p>3802540124</text:p>
          </table:table-cell>
          <table:table-cell office:value-type="float" office:value="4586" table:style-name="ce3">
            <text:p>4586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Beni immobili</text:p>
          </table:table-cell>
          <table:table-cell office:value-type="float" office:value="24339" table:style-name="ce3">
            <text:p>243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4587" table:style-name="ce3">
            <text:p>4587</text:p>
          </table:table-cell>
          <table:table-cell office:value-type="string" table:style-name="ce3">
            <text:p>13/08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648714.43000000005" table:style-name="ce3">
            <text:p>648714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88" table:style-name="ce3">
            <text:p>458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114.16" table:style-name="ce3">
            <text:p>11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88" table:style-name="ce3">
            <text:p>458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257.86" table:style-name="ce3">
            <text:p>257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88" table:style-name="ce3">
            <text:p>458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131.63" table:style-name="ce3">
            <text:p>131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88" table:style-name="ce3">
            <text:p>458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130.16999999999999" table:style-name="ce3">
            <text:p>130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88" table:style-name="ce3">
            <text:p>458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939.31" table:style-name="ce3">
            <text:p>939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6.97" table:style-name="ce3">
            <text:p>6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80.319999999999993" table:style-name="ce3">
            <text:p>80,3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87.47" table:style-name="ce3">
            <text:p>8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15.17" table:style-name="ce3">
            <text:p>11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89" table:style-name="ce3">
            <text:p>458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4.29" table:style-name="ce3">
            <text:p>124,29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52.57" table:style-name="ce3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9.03" table:style-name="ce3">
            <text:p>69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.73" table:style-name="ce3">
            <text:p>6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78.16000000000003" table:style-name="ce3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3.04000000000002" table:style-name="ce3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7.88" table:style-name="ce3">
            <text:p>67,88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03.9" table:style-name="ce3">
            <text:p>10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.31" table:style-name="ce3">
            <text:p>61,3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32.61" table:style-name="ce3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51.78" table:style-name="ce3">
            <text:p>25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0" table:style-name="ce3">
            <text:p>459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9.59" table:style-name="ce3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4600.6000000000004" table:style-name="ce3">
            <text:p>460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63.47999999999999" table:style-name="ce3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4.8600000000000003" table:style-name="ce3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.17" table:style-name="ce3">
            <text:p>6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17.16" table:style-name="ce3">
            <text:p>217,1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.05" table:style-name="ce3">
            <text:p>6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0.489999999999995" table:style-name="ce3">
            <text:p>7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491.44" table:style-name="ce3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81.83" table:style-name="ce3">
            <text:p>8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85.4" table:style-name="ce3">
            <text:p>85,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45.79" table:style-name="ce3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99.29000000000002" table:style-name="ce3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65.58" table:style-name="ce3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15.11" table:style-name="ce3">
            <text:p>115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56.2" table:style-name="ce3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1" table:style-name="ce3">
            <text:p>459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11.09" table:style-name="ce3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9.52" table:style-name="ce3">
            <text:p>6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56.79000000000002" table:style-name="ce3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13.85" table:style-name="ce3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2.57" table:style-name="ce3">
            <text:p>62,57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6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10.56" table:style-name="ce3">
            <text:p>11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317.69" table:style-name="ce3">
            <text:p>317,6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592" table:style-name="ce3">
            <text:p>459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93" table:style-name="ce3">
            <text:p>459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29310.76" table:style-name="ce3">
            <text:p>2931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94" table:style-name="ce3">
            <text:p>459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23142.97" table:style-name="ce3">
            <text:p>2314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95" table:style-name="ce3">
            <text:p>459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2" table:style-name="ce3">
            <text:p>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96" table:style-name="ce3">
            <text:p>4596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3300.81" table:style-name="ce3">
            <text:p>330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597" table:style-name="ce3">
            <text:p>4597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1338.92" table:style-name="ce3">
            <text:p>1338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598" table:style-name="ce3">
            <text:p>4598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Utenze e canoni</text:p>
          </table:table-cell>
          <table:table-cell office:value-type="float" office:value="243.94" table:style-name="ce3">
            <text:p>243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0.210000000000001" table:style-name="ce3">
            <text:p>1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13" table:style-name="ce3">
            <text:p>2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.81" table:style-name="ce3">
            <text:p>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78" table:style-name="ce3">
            <text:p>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4.5999999999999996" table:style-name="ce3">
            <text:p>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7.15" table:style-name="ce3">
            <text:p>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9" table:style-name="ce3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73" table:style-name="ce3">
            <text:p>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4.99" table:style-name="ce3">
            <text:p>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57999999999999996" table:style-name="ce3">
            <text:p>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.29" table:style-name="ce3">
            <text:p>5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81" table:style-name="ce3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.59" table:style-name="ce3">
            <text:p>6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0.01" table:style-name="ce3">
            <text:p>1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95" table:style-name="ce3">
            <text:p>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4.56" table:style-name="ce3">
            <text:p>1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9" table:style-name="ce3">
            <text:p>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12" table:style-name="ce3">
            <text:p>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05" table:style-name="ce3">
            <text:p>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79" table:style-name="ce3">
            <text:p>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2" table:style-name="ce3">
            <text:p>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42" table:style-name="ce3">
            <text:p>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81" table:style-name="ce3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44" table:style-name="ce3">
            <text:p>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.43" table:style-name="ce3">
            <text:p>6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89" table:style-name="ce3">
            <text:p>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75" table:style-name="ce3">
            <text:p>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8.5299999999999994" table:style-name="ce3">
            <text:p>8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25" table:style-name="ce3">
            <text:p>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24" table:style-name="ce3">
            <text:p>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36" table:style-name="ce3">
            <text:p>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02" table:style-name="ce3">
            <text:p>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.12" table:style-name="ce3">
            <text:p>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21" table:style-name="ce3">
            <text:p>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72" table:style-name="ce3">
            <text:p>1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76" table:style-name="ce3">
            <text:p>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04" table:style-name="ce3">
            <text:p>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02" table:style-name="ce3">
            <text:p>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96" table:style-name="ce3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9.770000000000003" table:style-name="ce3">
            <text:p>3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4.35" table:style-name="ce3">
            <text:p>24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5.57" table:style-name="ce3">
            <text:p>3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2.22" table:style-name="ce3">
            <text:p>6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69" table:style-name="ce3">
            <text:p>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599" table:style-name="ce3">
            <text:p>4599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1" table:style-name="ce3">
            <text:p>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7.47" table:style-name="ce3">
            <text:p>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8" table:style-name="ce3">
            <text:p>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94" table:style-name="ce3">
            <text:p>2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2.39" table:style-name="ce3">
            <text:p>1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" table:style-name="ce3">
            <text:p>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31" table:style-name="ce3">
            <text:p>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7.76" table:style-name="ce3">
            <text:p>7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3.45" table:style-name="ce3">
            <text:p>23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.7" table:style-name="ce3">
            <text:p>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9" table:style-name="ce3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.53" table:style-name="ce3">
            <text:p>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9.1" table:style-name="ce3">
            <text:p>9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95" table:style-name="ce3">
            <text:p>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.52" table:style-name="ce3">
            <text:p>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6.2" table:style-name="ce3">
            <text:p>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.3" table:style-name="ce3">
            <text:p>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7.84" table:style-name="ce3">
            <text:p>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34" table:style-name="ce3">
            <text:p>0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45" table:style-name="ce3">
            <text:p>1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.22" table:style-name="ce3">
            <text:p>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56000000000000005" table:style-name="ce3">
            <text:p>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56" table:style-name="ce3">
            <text:p>2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8.24" table:style-name="ce3">
            <text:p>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47" table:style-name="ce3">
            <text:p>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93" table:style-name="ce3">
            <text:p>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4.3600000000000003" table:style-name="ce3">
            <text:p>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16" table:style-name="ce3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43" table:style-name="ce3">
            <text:p>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.22" table:style-name="ce3">
            <text:p>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3" table:style-name="ce3">
            <text:p>0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.29" table:style-name="ce3">
            <text:p>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.53" table:style-name="ce3">
            <text:p>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28000000000000003" table:style-name="ce3">
            <text:p>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35" table:style-name="ce3">
            <text:p>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0.62" table:style-name="ce3">
            <text:p>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.39" table:style-name="ce3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0" table:style-name="ce3">
            <text:p>4600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8.19" table:style-name="ce3">
            <text:p>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TIGNONI SRL</text:p>
          </table:table-cell>
          <table:table-cell office:value-type="float" office:value="2078050123" table:style-name="ce3">
            <text:p>2078050123</text:p>
          </table:table-cell>
          <table:table-cell office:value-type="float" office:value="4601" table:style-name="ce3">
            <text:p>4601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Beni immobili</text:p>
          </table:table-cell>
          <table:table-cell office:value-type="float" office:value="122000" table:style-name="ce3">
            <text:p>12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52.5" table:style-name="ce3">
            <text:p>5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87.5" table:style-name="ce3">
            <text:p>8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0.5" table:style-name="ce3">
            <text:p>10,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2" table:style-name="ce3">
            <text:p>4602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85" table:style-name="ce3">
            <text:p>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970.77" table:style-name="ce3">
            <text:p>1970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701.17" table:style-name="ce3">
            <text:p>270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104.47" table:style-name="ce3">
            <text:p>610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56" table:style-name="ce3">
            <text:p>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602.26" table:style-name="ce3">
            <text:p>160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24" table:style-name="ce3">
            <text:p>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603" table:style-name="ce3">
            <text:p>4603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419" table:style-name="ce3">
            <text:p>4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4604" table:style-name="ce3">
            <text:p>4604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120" table:style-name="ce3">
            <text:p>1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4605" table:style-name="ce3">
            <text:p>4605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Altri servizi</text:p>
          </table:table-cell>
          <table:table-cell office:value-type="float" office:value="26.4" table:style-name="ce3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DAK S.R.L.</text:p>
          </table:table-cell>
          <table:table-cell office:value-type="float" office:value="2230980027" table:style-name="ce3">
            <text:p>2230980027</text:p>
          </table:table-cell>
          <table:table-cell office:value-type="float" office:value="4606" table:style-name="ce3">
            <text:p>4606</text:p>
          </table:table-cell>
          <table:table-cell office:value-type="string" table:style-name="ce3">
            <text:p>14/08/2024</text:p>
          </table:table-cell>
          <table:table-cell office:value-type="string" table:style-name="ce3">
            <text:p>Beni immobili</text:p>
          </table:table-cell>
          <table:table-cell office:value-type="float" office:value="8174" table:style-name="ce3">
            <text:p>81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4607" table:style-name="ce3">
            <text:p>4607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43.25" table:style-name="ce3">
            <text:p>374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LAVAGGIO GRISU' SRL</text:p>
          </table:table-cell>
          <table:table-cell office:value-type="float" office:value="3231100128" table:style-name="ce3">
            <text:p>3231100128</text:p>
          </table:table-cell>
          <table:table-cell office:value-type="float" office:value="4608" table:style-name="ce3">
            <text:p>4608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9.01" table:style-name="ce3">
            <text:p>369,0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09" table:style-name="ce3">
            <text:p>4609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0.52" table:style-name="ce3">
            <text:p>103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4610" table:style-name="ce3">
            <text:p>4610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64" table:style-name="ce3">
            <text:p>17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4611" table:style-name="ce3">
            <text:p>461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90.75" table:style-name="ce3">
            <text:p>7890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4612" table:style-name="ce3">
            <text:p>4612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61" table:style-name="ce3">
            <text:p>71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UNO SOCIETA' COOPERATIVA SOCIALE</text:p>
          </table:table-cell>
          <table:table-cell office:value-type="float" office:value="3444010122" table:style-name="ce3">
            <text:p>3444010122</text:p>
          </table:table-cell>
          <table:table-cell office:value-type="float" office:value="4613" table:style-name="ce3">
            <text:p>461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240" table:style-name="ce3">
            <text:p>92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4614" table:style-name="ce3">
            <text:p>461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17.25" table:style-name="ce3">
            <text:p>1517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4615" table:style-name="ce3">
            <text:p>461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beni di consumo</text:p>
          </table:table-cell>
          <table:table-cell office:value-type="float" office:value="33" table:style-name="ce3">
            <text:p>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4616" table:style-name="ce3">
            <text:p>4616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4.53" table:style-name="ce3">
            <text:p>604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4617" table:style-name="ce3">
            <text:p>4617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1.82" table:style-name="ce3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 DI TURRI GUGLIELMO E C. S.N.C.</text:p>
          </table:table-cell>
          <table:table-cell office:value-type="float" office:value="826950123" table:style-name="ce3">
            <text:p>826950123</text:p>
          </table:table-cell>
          <table:table-cell office:value-type="float" office:value="4618" table:style-name="ce3">
            <text:p>4618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Utenze e canoni</text:p>
          </table:table-cell>
          <table:table-cell office:value-type="float" office:value="19263.8" table:style-name="ce3">
            <text:p>1926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4619" table:style-name="ce3">
            <text:p>4619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servizi</text:p>
          </table:table-cell>
          <table:table-cell office:value-type="float" office:value="2488.8000000000002" table:style-name="ce3">
            <text:p>248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4620" table:style-name="ce3">
            <text:p>4620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float" office:value="224000125" table:style-name="ce3">
            <text:p>224000125</text:p>
          </table:table-cell>
          <table:table-cell office:value-type="float" office:value="4621" table:style-name="ce3">
            <text:p>462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16124.7" table:style-name="ce3">
            <text:p>1612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82005470123" table:style-name="ce3">
            <text:p>82005470123</text:p>
          </table:table-cell>
          <table:table-cell office:value-type="float" office:value="4622" table:style-name="ce3">
            <text:p>4622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152.009999999998" table:style-name="ce3">
            <text:p>1815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4623" table:style-name="ce3">
            <text:p>462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48.15" table:style-name="ce3">
            <text:p>94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4623" table:style-name="ce3">
            <text:p>462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5.74" table:style-name="ce3">
            <text:p>2015,7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4" table:style-name="ce3">
            <text:p>462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5" table:style-name="ce3">
            <text:p>462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6" table:style-name="ce3">
            <text:p>4626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7" table:style-name="ce3">
            <text:p>4627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8" table:style-name="ce3">
            <text:p>4628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29" table:style-name="ce3">
            <text:p>4629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0" table:style-name="ce3">
            <text:p>4630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4631" table:style-name="ce3">
            <text:p>463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63.98" table:style-name="ce3">
            <text:p>136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4631" table:style-name="ce3">
            <text:p>463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2" table:style-name="ce3">
            <text:p>4632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3" table:style-name="ce3">
            <text:p>463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4" table:style-name="ce3">
            <text:p>463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5" table:style-name="ce3">
            <text:p>463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6" table:style-name="ce3">
            <text:p>4636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7" table:style-name="ce3">
            <text:p>4637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8" table:style-name="ce3">
            <text:p>4638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39" table:style-name="ce3">
            <text:p>4639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0" table:style-name="ce3">
            <text:p>4640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1" table:style-name="ce3">
            <text:p>464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2" table:style-name="ce3">
            <text:p>4642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3" table:style-name="ce3">
            <text:p>464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4" table:style-name="ce3">
            <text:p>464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5" table:style-name="ce3">
            <text:p>464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6" table:style-name="ce3">
            <text:p>4646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7" table:style-name="ce3">
            <text:p>4647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8" table:style-name="ce3">
            <text:p>4648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49" table:style-name="ce3">
            <text:p>4649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0" table:style-name="ce3">
            <text:p>4650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1" table:style-name="ce3">
            <text:p>4651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2" table:style-name="ce3">
            <text:p>4652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3" table:style-name="ce3">
            <text:p>4653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4" table:style-name="ce3">
            <text:p>4654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55" table:style-name="ce3">
            <text:p>4655</text:p>
          </table:table-cell>
          <table:table-cell office:value-type="string" table:style-name="ce3">
            <text:p>19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4656" table:style-name="ce3">
            <text:p>4656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beni di consumo</text:p>
          </table:table-cell>
          <table:table-cell office:value-type="float" office:value="12.4" table:style-name="ce3">
            <text:p>1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 SERVICE DI ASPESI <text:s/>CLAUDIO E ASPESI<text:s/></text:p>
          </table:table-cell>
          <table:table-cell office:value-type="float" office:value="2485160127" table:style-name="ce3">
            <text:p>2485160127</text:p>
          </table:table-cell>
          <table:table-cell office:value-type="float" office:value="4657" table:style-name="ce3">
            <text:p>4657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09" table:style-name="ce3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SE.CO.GES. S.R.L.</text:p>
          </table:table-cell>
          <table:table-cell office:value-type="float" office:value="2913430985" table:style-name="ce3">
            <text:p>2913430985</text:p>
          </table:table-cell>
          <table:table-cell office:value-type="float" office:value="4658" table:style-name="ce3">
            <text:p>4658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servizi</text:p>
          </table:table-cell>
          <table:table-cell office:value-type="float" office:value="11" table:style-name="ce3">
            <text:p>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4659" table:style-name="ce3">
            <text:p>4659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beni di consumo</text:p>
          </table:table-cell>
          <table:table-cell office:value-type="float" office:value="44" table:style-name="ce3">
            <text:p>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4660" table:style-name="ce3">
            <text:p>4660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27" table:style-name="ce3">
            <text:p>12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LAVAGGIO GRISU' SRL</text:p>
          </table:table-cell>
          <table:table-cell office:value-type="float" office:value="3231100128" table:style-name="ce3">
            <text:p>3231100128</text:p>
          </table:table-cell>
          <table:table-cell office:value-type="float" office:value="4662" table:style-name="ce3">
            <text:p>4662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.2" table:style-name="ce3">
            <text:p>3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VIOMETAL SPA</text:p>
          </table:table-cell>
          <table:table-cell office:value-type="float" office:value="2411130129" table:style-name="ce3">
            <text:p>2411130129</text:p>
          </table:table-cell>
          <table:table-cell office:value-type="float" office:value="4663" table:style-name="ce3">
            <text:p>4663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servizi</text:p>
          </table:table-cell>
          <table:table-cell office:value-type="float" office:value="1016.67" table:style-name="ce3">
            <text:p>101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VIOMETAL SPA</text:p>
          </table:table-cell>
          <table:table-cell office:value-type="float" office:value="2411130129" table:style-name="ce3">
            <text:p>2411130129</text:p>
          </table:table-cell>
          <table:table-cell office:value-type="float" office:value="4664" table:style-name="ce3">
            <text:p>466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servizi</text:p>
          </table:table-cell>
          <table:table-cell office:value-type="float" office:value="2033.33" table:style-name="ce3">
            <text:p>203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4665" table:style-name="ce3">
            <text:p>4665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37.6" table:style-name="ce3">
            <text:p>23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4666" table:style-name="ce3">
            <text:p>4666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73.32" table:style-name="ce3">
            <text:p>107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4667" table:style-name="ce3">
            <text:p>4667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312.57" table:style-name="ce3">
            <text:p>431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4668" table:style-name="ce3">
            <text:p>4668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di ristorazione</text:p>
          </table:table-cell>
          <table:table-cell office:value-type="float" office:value="6487.05" table:style-name="ce3">
            <text:p>648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69" table:style-name="ce3">
            <text:p>466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662.98" table:style-name="ce3">
            <text:p>1066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4670" table:style-name="ce3">
            <text:p>467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4671" table:style-name="ce3">
            <text:p>467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473.54" table:style-name="ce3">
            <text:p>547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O SPA</text:p>
          </table:table-cell>
          <table:table-cell office:value-type="float" office:value="3222970406" table:style-name="ce3">
            <text:p>3222970406</text:p>
          </table:table-cell>
          <table:table-cell office:value-type="float" office:value="4672" table:style-name="ce3">
            <text:p>467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servizi</text:p>
          </table:table-cell>
          <table:table-cell office:value-type="float" office:value="2200" table:style-name="ce3">
            <text:p>2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STICCERIA GALLARATESE S.A.S.</text:p>
          </table:table-cell>
          <table:table-cell office:value-type="float" office:value="3808120129" table:style-name="ce3">
            <text:p>3808120129</text:p>
          </table:table-cell>
          <table:table-cell office:value-type="float" office:value="4673" table:style-name="ce3">
            <text:p>4673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servizi</text:p>
          </table:table-cell>
          <table:table-cell office:value-type="float" office:value="244" table:style-name="ce3">
            <text:p>2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STICCERIA GALLARATESE S.A.S.</text:p>
          </table:table-cell>
          <table:table-cell office:value-type="float" office:value="3808120129" table:style-name="ce3">
            <text:p>3808120129</text:p>
          </table:table-cell>
          <table:table-cell office:value-type="float" office:value="4674" table:style-name="ce3">
            <text:p>467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servizi</text:p>
          </table:table-cell>
          <table:table-cell office:value-type="float" office:value="488" table:style-name="ce3">
            <text:p>4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75" table:style-name="ce3">
            <text:p>4675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96.08" table:style-name="ce3">
            <text:p>389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76" table:style-name="ce3">
            <text:p>4676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4677" table:style-name="ce3">
            <text:p>4677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beni di consumo</text:p>
          </table:table-cell>
          <table:table-cell office:value-type="float" office:value="505.5" table:style-name="ce3">
            <text:p>50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4678" table:style-name="ce3">
            <text:p>4678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beni di consumo</text:p>
          </table:table-cell>
          <table:table-cell office:value-type="float" office:value="49.6" table:style-name="ce3">
            <text:p>4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679" table:style-name="ce3">
            <text:p>467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beni di consumo</text:p>
          </table:table-cell>
          <table:table-cell office:value-type="float" office:value="93.26" table:style-name="ce3">
            <text:p>9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679" table:style-name="ce3">
            <text:p>467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beni di consumo</text:p>
          </table:table-cell>
          <table:table-cell office:value-type="float" office:value="166.32" table:style-name="ce3">
            <text:p>166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679" table:style-name="ce3">
            <text:p>4679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ltri beni di consumo</text:p>
          </table:table-cell>
          <table:table-cell office:value-type="float" office:value="171.02" table:style-name="ce3">
            <text:p>17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80" table:style-name="ce3">
            <text:p>4680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ggi di riscossione</text:p>
          </table:table-cell>
          <table:table-cell office:value-type="float" office:value="23249.87" table:style-name="ce3">
            <text:p>23249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4681" table:style-name="ce3">
            <text:p>4681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ilizzo di beni di terzi</text:p>
          </table:table-cell>
          <table:table-cell office:value-type="float" office:value="691.94" table:style-name="ce3">
            <text:p>69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82" table:style-name="ce3">
            <text:p>4682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ggi di riscossione</text:p>
          </table:table-cell>
          <table:table-cell office:value-type="float" office:value="13942.98" table:style-name="ce3">
            <text:p>1394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683" table:style-name="ce3">
            <text:p>4683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3985.01" table:style-name="ce3">
            <text:p>1398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56.36" table:style-name="ce3">
            <text:p>5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22.92" table:style-name="ce3">
            <text:p>22,9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64.11" table:style-name="ce3">
            <text:p>6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684" table:style-name="ce3">
            <text:p>4684</text:p>
          </table:table-cell>
          <table:table-cell office:value-type="string" table:style-name="ce3">
            <text:p>20/08/2024</text:p>
          </table:table-cell>
          <table:table-cell office:value-type="string" table:style-name="ce3">
            <text:p>Utenze e canoni</text:p>
          </table:table-cell>
          <table:table-cell office:value-type="float" office:value="46.03" table:style-name="ce3">
            <text:p>46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GELO BORGHI DI TOSI PASQUALE &amp; C. SAS</text:p>
          </table:table-cell>
          <table:table-cell office:value-type="float" office:value="1425160122" table:style-name="ce3">
            <text:p>1425160122</text:p>
          </table:table-cell>
          <table:table-cell office:value-type="float" office:value="4685" table:style-name="ce3">
            <text:p>4685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0.5" table:style-name="ce3">
            <text:p>6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4686" table:style-name="ce3">
            <text:p>4686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beni di consumo</text:p>
          </table:table-cell>
          <table:table-cell office:value-type="float" office:value="16.78" table:style-name="ce3">
            <text:p>16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VVENIRE SPA SOCIO UNICO</text:p>
          </table:table-cell>
          <table:table-cell office:value-type="float" office:value="743840159" table:style-name="ce3">
            <text:p>743840159</text:p>
          </table:table-cell>
          <table:table-cell office:value-type="float" office:value="4687" table:style-name="ce3">
            <text:p>4687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76.66" table:style-name="ce3">
            <text:p>17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DI DI TULLIO M. RANALLI A &amp; C.<text:s/></text:p>
          </table:table-cell>
          <table:table-cell office:value-type="float" office:value="185180122" table:style-name="ce3">
            <text:p>185180122</text:p>
          </table:table-cell>
          <table:table-cell office:value-type="float" office:value="4688" table:style-name="ce3">
            <text:p>4688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3.03" table:style-name="ce3">
            <text:p>4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RAGE GIORDANI LUCIANO SNC</text:p>
          </table:table-cell>
          <table:table-cell office:value-type="float" office:value="3304450129" table:style-name="ce3">
            <text:p>3304450129</text:p>
          </table:table-cell>
          <table:table-cell office:value-type="float" office:value="4689" table:style-name="ce3">
            <text:p>4689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0.49" table:style-name="ce3">
            <text:p>5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RENTAL SRL</text:p>
          </table:table-cell>
          <table:table-cell office:value-type="float" office:value="2505720033" table:style-name="ce3">
            <text:p>2505720033</text:p>
          </table:table-cell>
          <table:table-cell office:value-type="float" office:value="4690" table:style-name="ce3">
            <text:p>4690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servizi</text:p>
          </table:table-cell>
          <table:table-cell office:value-type="float" office:value="92.4" table:style-name="ce3">
            <text:p>92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91" table:style-name="ce3">
            <text:p>4691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692" table:style-name="ce3">
            <text:p>4692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5" table:style-name="ce3">
            <text:p>1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3" table:style-name="ce3">
            <text:p>4693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4553.9799999999996" table:style-name="ce3">
            <text:p>455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4" table:style-name="ce3">
            <text:p>469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4" table:style-name="ce3">
            <text:p>469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094.86" table:style-name="ce3">
            <text:p>309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4" table:style-name="ce3">
            <text:p>469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81471.600000000006" table:style-name="ce3">
            <text:p>8147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5" table:style-name="ce3">
            <text:p>4695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38" table:style-name="ce3">
            <text:p>3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6" table:style-name="ce3">
            <text:p>4696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7" table:style-name="ce3">
            <text:p>998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7" table:style-name="ce3">
            <text:p>4697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7" table:style-name="ce3">
            <text:p>4697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3964.13" table:style-name="ce3">
            <text:p>1396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8" table:style-name="ce3">
            <text:p>469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8" table:style-name="ce3">
            <text:p>469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34.68" table:style-name="ce3">
            <text:p>363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8" table:style-name="ce3">
            <text:p>469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9078.910000000003" table:style-name="ce3">
            <text:p>3907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699" table:style-name="ce3">
            <text:p>469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537.74" table:style-name="ce3">
            <text:p>5537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0" table:style-name="ce3">
            <text:p>470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10.4" table:style-name="ce3">
            <text:p>1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1" table:style-name="ce3">
            <text:p>4701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393.61" table:style-name="ce3">
            <text:p>2393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2" table:style-name="ce3">
            <text:p>4702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4130.6099999999997" table:style-name="ce3">
            <text:p>413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3" table:style-name="ce3">
            <text:p>4703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5130.31" table:style-name="ce3">
            <text:p>5513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4" table:style-name="ce3">
            <text:p>470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69.34" table:style-name="ce3">
            <text:p>56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5" table:style-name="ce3">
            <text:p>4705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41.67" table:style-name="ce3">
            <text:p>4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6" table:style-name="ce3">
            <text:p>4706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9492.3" table:style-name="ce3">
            <text:p>1949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7" table:style-name="ce3">
            <text:p>4707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4633.34" table:style-name="ce3">
            <text:p>463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8" table:style-name="ce3">
            <text:p>470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8" table:style-name="ce3">
            <text:p>470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6531.95" table:style-name="ce3">
            <text:p>653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9" table:style-name="ce3">
            <text:p>470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45.84" table:style-name="ce3">
            <text:p>364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09" table:style-name="ce3">
            <text:p>470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4741.42" table:style-name="ce3">
            <text:p>2474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0" table:style-name="ce3">
            <text:p>471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7076.959999999999" table:style-name="ce3">
            <text:p>27076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0" table:style-name="ce3">
            <text:p>471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0" table:style-name="ce3">
            <text:p>471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44.5" table:style-name="ce3">
            <text:p>364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1" table:style-name="ce3">
            <text:p>4711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752" table:style-name="ce3">
            <text:p>27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2" table:style-name="ce3">
            <text:p>4712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1905.33" table:style-name="ce3">
            <text:p>11905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3" table:style-name="ce3">
            <text:p>4713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Altri servizi</text:p>
          </table:table-cell>
          <table:table-cell office:value-type="float" office:value="9398.75" table:style-name="ce3">
            <text:p>9398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4" table:style-name="ce3">
            <text:p>471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4" table:style-name="ce3">
            <text:p>471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34.68" table:style-name="ce3">
            <text:p>363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4" table:style-name="ce3">
            <text:p>4714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7787.72" table:style-name="ce3">
            <text:p>2778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5" table:style-name="ce3">
            <text:p>4715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5" table:style-name="ce3">
            <text:p>4715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7224.900000000001" table:style-name="ce3">
            <text:p>1722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6" table:style-name="ce3">
            <text:p>4716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21434.65" table:style-name="ce3">
            <text:p>2143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6" table:style-name="ce3">
            <text:p>4716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7" table:style-name="ce3">
            <text:p>4717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1906.13" table:style-name="ce3">
            <text:p>3190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8" table:style-name="ce3">
            <text:p>4718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3" table:style-name="ce3">
            <text:p>519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9" table:style-name="ce3">
            <text:p>471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9" table:style-name="ce3">
            <text:p>471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17.33" table:style-name="ce3">
            <text:p>361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19" table:style-name="ce3">
            <text:p>4719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47682.31" table:style-name="ce3">
            <text:p>4768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20" table:style-name="ce3">
            <text:p>472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20" table:style-name="ce3">
            <text:p>472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634.68" table:style-name="ce3">
            <text:p>363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20" table:style-name="ce3">
            <text:p>4720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3025.440000000002" table:style-name="ce3">
            <text:p>33025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4721" table:style-name="ce3">
            <text:p>4721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Retribuzioni in denaro</text:p>
          </table:table-cell>
          <table:table-cell office:value-type="float" office:value="3298.06" table:style-name="ce3">
            <text:p>329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4722" table:style-name="ce3">
            <text:p>4722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23" table:style-name="ce3">
            <text:p>4723</text:p>
          </table:table-cell>
          <table:table-cell office:value-type="string" table:style-name="ce3">
            <text:p>28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0" table:style-name="ce3">
            <text:p>3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.67" table:style-name="ce3">
            <text:p>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.79" table:style-name="ce3">
            <text:p>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1.84" table:style-name="ce3">
            <text:p>61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3.52" table:style-name="ce3">
            <text:p>10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11.48" table:style-name="ce3">
            <text:p>11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78.26" table:style-name="ce3">
            <text:p>157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627.46" table:style-name="ce3">
            <text:p>1062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012.689999999999" table:style-name="ce3">
            <text:p>1801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4" table:style-name="ce3">
            <text:p>472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0742.84" table:style-name="ce3">
            <text:p>12074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5" table:style-name="ce3">
            <text:p>472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59.93" table:style-name="ce3">
            <text:p>59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5" table:style-name="ce3">
            <text:p>472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795.51" table:style-name="ce3">
            <text:p>3795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5" table:style-name="ce3">
            <text:p>472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7909.589999999997" table:style-name="ce3">
            <text:p>3790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6" table:style-name="ce3">
            <text:p>4726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0.44" table:style-name="ce3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7" table:style-name="ce3">
            <text:p>4727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42" table:style-name="ce3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8" table:style-name="ce3">
            <text:p>4728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140.71" table:style-name="ce3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13.14999999999998" table:style-name="ce3">
            <text:p>313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49.17" table:style-name="ce3">
            <text:p>34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569.46" table:style-name="ce3">
            <text:p>56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56.26" table:style-name="ce3">
            <text:p>75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592.3999999999996" table:style-name="ce3">
            <text:p>459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500.98" table:style-name="ce3">
            <text:p>7500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297.6299999999992" table:style-name="ce3">
            <text:p>8297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0615.06" table:style-name="ce3">
            <text:p>1061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29" table:style-name="ce3">
            <text:p>472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29535.49" table:style-name="ce3">
            <text:p>29535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59.02000000000001" table:style-name="ce3">
            <text:p>159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38.79999999999995" table:style-name="ce3">
            <text:p>63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68.23" table:style-name="ce3">
            <text:p>1768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053.61" table:style-name="ce3">
            <text:p>4053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077.45" table:style-name="ce3">
            <text:p>407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730" table:style-name="ce3">
            <text:p>473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8584.060000000001" table:style-name="ce3">
            <text:p>1858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ISER + KRAFT SRL A SOCIO UNICO</text:p>
          </table:table-cell>
          <table:table-cell office:value-type="float" office:value="1627250135" table:style-name="ce3">
            <text:p>1627250135</text:p>
          </table:table-cell>
          <table:table-cell office:value-type="float" office:value="4731" table:style-name="ce3">
            <text:p>4731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Mobili e arredi</text:p>
          </table:table-cell>
          <table:table-cell office:value-type="float" office:value="3468.26" table:style-name="ce3">
            <text:p>346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732" table:style-name="ce3">
            <text:p>4732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888.699999999997" table:style-name="ce3">
            <text:p>3988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732" table:style-name="ce3">
            <text:p>4732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1006.839999999997" table:style-name="ce3">
            <text:p>4100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733" table:style-name="ce3">
            <text:p>4733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servizi</text:p>
          </table:table-cell>
          <table:table-cell office:value-type="float" office:value="346.97" table:style-name="ce3">
            <text:p>34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733" table:style-name="ce3">
            <text:p>4733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servizi</text:p>
          </table:table-cell>
          <table:table-cell office:value-type="float" office:value="371.79" table:style-name="ce3">
            <text:p>37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734" table:style-name="ce3">
            <text:p>4734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Altri servizi</text:p>
          </table:table-cell>
          <table:table-cell office:value-type="float" office:value="16954.91" table:style-name="ce3">
            <text:p>1695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35" table:style-name="ce3">
            <text:p>4735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Utenze e canoni</text:p>
          </table:table-cell>
          <table:table-cell office:value-type="float" office:value="3175.09" table:style-name="ce3">
            <text:p>3175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36" table:style-name="ce3">
            <text:p>4736</text:p>
          </table:table-cell>
          <table:table-cell office:value-type="string" table:style-name="ce3">
            <text:p>21/08/2024</text:p>
          </table:table-cell>
          <table:table-cell office:value-type="string" table:style-name="ce3">
            <text:p>Utenze e canoni</text:p>
          </table:table-cell>
          <table:table-cell office:value-type="float" office:value="625.97" table:style-name="ce3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4737" table:style-name="ce3">
            <text:p>4737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Utenze e canoni</text:p>
          </table:table-cell>
          <table:table-cell office:value-type="float" office:value="2149.64" table:style-name="ce3">
            <text:p>214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4738" table:style-name="ce3">
            <text:p>4738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Utenze e canoni</text:p>
          </table:table-cell>
          <table:table-cell office:value-type="float" office:value="704.18" table:style-name="ce3">
            <text:p>70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4739" table:style-name="ce3">
            <text:p>4739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Utenze e canoni</text:p>
          </table:table-cell>
          <table:table-cell office:value-type="float" office:value="12331.38" table:style-name="ce3">
            <text:p>1233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4740" table:style-name="ce3">
            <text:p>4740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Utenze e canoni</text:p>
          </table:table-cell>
          <table:table-cell office:value-type="float" office:value="2268.02" table:style-name="ce3">
            <text:p>226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E S.R.L.</text:p>
          </table:table-cell>
          <table:table-cell office:value-type="float" office:value="7820851009" table:style-name="ce3">
            <text:p>7820851009</text:p>
          </table:table-cell>
          <table:table-cell office:value-type="float" office:value="4741" table:style-name="ce3">
            <text:p>4741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Altri servizi</text:p>
          </table:table-cell>
          <table:table-cell office:value-type="float" office:value="2257" table:style-name="ce3">
            <text:p>22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4742" table:style-name="ce3">
            <text:p>4742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Altri servizi</text:p>
          </table:table-cell>
          <table:table-cell office:value-type="float" office:value="58.56" table:style-name="ce3">
            <text:p>5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743" table:style-name="ce3">
            <text:p>4743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5498" table:style-name="ce3">
            <text:p>254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 ENERGY GTS S.R.L.</text:p>
          </table:table-cell>
          <table:table-cell office:value-type="float" office:value="2516220429" table:style-name="ce3">
            <text:p>2516220429</text:p>
          </table:table-cell>
          <table:table-cell office:value-type="float" office:value="4744" table:style-name="ce3">
            <text:p>4744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58.94" table:style-name="ce3">
            <text:p>405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4745" table:style-name="ce3">
            <text:p>4745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Retribuzioni in denaro</text:p>
          </table:table-cell>
          <table:table-cell office:value-type="float" office:value="13284.84" table:style-name="ce3">
            <text:p>1328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PREVILINE <text:s/>FONDO DI ASSISTENZA SAN</text:p>
          </table:table-cell>
          <table:table-cell office:value-type="float" office:value="97149130151" table:style-name="ce3">
            <text:p>97149130151</text:p>
          </table:table-cell>
          <table:table-cell office:value-type="float" office:value="4746" table:style-name="ce3">
            <text:p>4746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Retribuzioni in denaro</text:p>
          </table:table-cell>
          <table:table-cell office:value-type="float" office:value="903" table:style-name="ce3">
            <text:p>9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4747" table:style-name="ce3">
            <text:p>4747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Altri servizi</text:p>
          </table:table-cell>
          <table:table-cell office:value-type="float" office:value="13315.82" table:style-name="ce3">
            <text:p>13315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4748" table:style-name="ce3">
            <text:p>4748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Altri servizi</text:p>
          </table:table-cell>
          <table:table-cell office:value-type="float" office:value="14140.66" table:style-name="ce3">
            <text:p>14140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SSI &amp; PURICELLI SRL</text:p>
          </table:table-cell>
          <table:table-cell office:value-type="float" office:value="186520128" table:style-name="ce3">
            <text:p>186520128</text:p>
          </table:table-cell>
          <table:table-cell office:value-type="float" office:value="4749" table:style-name="ce3">
            <text:p>4749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079.28" table:style-name="ce3">
            <text:p>307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VERSITA'CATTOLICA SACRO CUORE</text:p>
          </table:table-cell>
          <table:table-cell office:value-type="float" office:value="2133120150" table:style-name="ce3">
            <text:p>2133120150</text:p>
          </table:table-cell>
          <table:table-cell office:value-type="float" office:value="4750" table:style-name="ce3">
            <text:p>475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3949.49" table:style-name="ce3">
            <text:p>13949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4751" table:style-name="ce3">
            <text:p>4751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17.36" table:style-name="ce3">
            <text:p>71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4752" table:style-name="ce3">
            <text:p>4752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5.19" table:style-name="ce3">
            <text:p>37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TONCABLO SPA</text:p>
          </table:table-cell>
          <table:table-cell office:value-type="float" office:value="3154710127" table:style-name="ce3">
            <text:p>3154710127</text:p>
          </table:table-cell>
          <table:table-cell office:value-type="float" office:value="4753" table:style-name="ce3">
            <text:p>4753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415.1200000000008" table:style-name="ce3">
            <text:p>841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TONCABLO SPA</text:p>
          </table:table-cell>
          <table:table-cell office:value-type="float" office:value="3154710127" table:style-name="ce3">
            <text:p>3154710127</text:p>
          </table:table-cell>
          <table:table-cell office:value-type="float" office:value="4754" table:style-name="ce3">
            <text:p>4754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786.8799999999992" table:style-name="ce3">
            <text:p>878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4755" table:style-name="ce3">
            <text:p>4755</text:p>
          </table:table-cell>
          <table:table-cell office:value-type="string" table:style-name="ce3">
            <text:p>22/08/2024</text:p>
          </table:table-cell>
          <table:table-cell office:value-type="string" table:style-name="ce3">
            <text:p>Beni immobili</text:p>
          </table:table-cell>
          <table:table-cell office:value-type="float" office:value="48678" table:style-name="ce3">
            <text:p>486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ELPIS DI MICHAELA FANTONI</text:p>
          </table:table-cell>
          <table:table-cell office:value-type="string" table:style-name="ce3">
            <text:p>FNTMHL71R64G337Y</text:p>
          </table:table-cell>
          <table:table-cell office:value-type="float" office:value="4756" table:style-name="ce3">
            <text:p>4756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Beni immobili</text:p>
          </table:table-cell>
          <table:table-cell office:value-type="float" office:value="22000" table:style-name="ce3">
            <text:p>2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INGEGNERIA NOEMI MILANI S.R.L. SB</text:p>
          </table:table-cell>
          <table:table-cell office:value-type="float" office:value="3259950123" table:style-name="ce3">
            <text:p>3259950123</text:p>
          </table:table-cell>
          <table:table-cell office:value-type="float" office:value="4757" table:style-name="ce3">
            <text:p>4757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7.83" table:style-name="ce3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GESU' DIVIN LAVORATORE (MORIG</text:p>
          </table:table-cell>
          <table:table-cell office:value-type="float" office:value="82011500129" table:style-name="ce3">
            <text:p>82011500129</text:p>
          </table:table-cell>
          <table:table-cell office:value-type="float" office:value="4758" table:style-name="ce3">
            <text:p>4758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MADONNA DELLA SPERANZA</text:p>
          </table:table-cell>
          <table:table-cell office:value-type="float" office:value="91006360126" table:style-name="ce3">
            <text:p>91006360126</text:p>
          </table:table-cell>
          <table:table-cell office:value-type="float" office:value="4759" table:style-name="ce3">
            <text:p>4759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 EUSEBIO VESCOVO</text:p>
          </table:table-cell>
          <table:table-cell office:value-type="float" office:value="82007860123" table:style-name="ce3">
            <text:p>82007860123</text:p>
          </table:table-cell>
          <table:table-cell office:value-type="float" office:value="4760" table:style-name="ce3">
            <text:p>476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 EUSEBIO VESCOVO</text:p>
          </table:table-cell>
          <table:table-cell office:value-type="float" office:value="82007860123" table:style-name="ce3">
            <text:p>82007860123</text:p>
          </table:table-cell>
          <table:table-cell office:value-type="float" office:value="4761" table:style-name="ce3">
            <text:p>4761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 PAOLO APOSTOLO</text:p>
          </table:table-cell>
          <table:table-cell office:value-type="float" office:value="91005310122" table:style-name="ce3">
            <text:p>91005310122</text:p>
          </table:table-cell>
          <table:table-cell office:value-type="float" office:value="4762" table:style-name="ce3">
            <text:p>4762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ALESSANDRO</text:p>
          </table:table-cell>
          <table:table-cell office:value-type="float" office:value="91005230122" table:style-name="ce3">
            <text:p>91005230122</text:p>
          </table:table-cell>
          <table:table-cell office:value-type="float" office:value="4763" table:style-name="ce3">
            <text:p>4763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 GIORGIO MARTIRE - CEDRATE</text:p>
          </table:table-cell>
          <table:table-cell office:value-type="float" office:value="91005630123" table:style-name="ce3">
            <text:p>91005630123</text:p>
          </table:table-cell>
          <table:table-cell office:value-type="float" office:value="4764" table:style-name="ce3">
            <text:p>4764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 ZENONE</text:p>
          </table:table-cell>
          <table:table-cell office:value-type="float" office:value="91006320120" table:style-name="ce3">
            <text:p>91006320120</text:p>
          </table:table-cell>
          <table:table-cell office:value-type="float" office:value="4765" table:style-name="ce3">
            <text:p>4765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TA MARIA ASSUNTA</text:p>
          </table:table-cell>
          <table:table-cell office:value-type="float" office:value="91005130124" table:style-name="ce3">
            <text:p>91005130124</text:p>
          </table:table-cell>
          <table:table-cell office:value-type="float" office:value="4766" table:style-name="ce3">
            <text:p>4766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TUARIO MADONNA IN CAMPAGNA</text:p>
          </table:table-cell>
          <table:table-cell office:value-type="float" office:value="82001070125" table:style-name="ce3">
            <text:p>82001070125</text:p>
          </table:table-cell>
          <table:table-cell office:value-type="float" office:value="4767" table:style-name="ce3">
            <text:p>4767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S.NAZARO E CELSO</text:p>
          </table:table-cell>
          <table:table-cell office:value-type="float" office:value="91005850127" table:style-name="ce3">
            <text:p>91005850127</text:p>
          </table:table-cell>
          <table:table-cell office:value-type="float" office:value="4768" table:style-name="ce3">
            <text:p>4768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750" table:style-name="ce3">
            <text:p>3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69" table:style-name="ce3">
            <text:p>4769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70" table:style-name="ce3">
            <text:p>477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70" table:style-name="ce3">
            <text:p>477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70" table:style-name="ce3">
            <text:p>477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70" table:style-name="ce3">
            <text:p>477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242.63" table:style-name="ce3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770" table:style-name="ce3">
            <text:p>4770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Utenze e canoni</text:p>
          </table:table-cell>
          <table:table-cell office:value-type="float" office:value="1422.42" table:style-name="ce3">
            <text:p>142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IVREA</text:p>
          </table:table-cell>
          <table:table-cell office:value-type="float" office:value="82008260125" table:style-name="ce3">
            <text:p>82008260125</text:p>
          </table:table-cell>
          <table:table-cell office:value-type="float" office:value="4771" table:style-name="ce3">
            <text:p>4771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15" table:style-name="ce3">
            <text:p>22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M.A. IMPIANTI SRL</text:p>
          </table:table-cell>
          <table:table-cell office:value-type="float" office:value="3925090122" table:style-name="ce3">
            <text:p>3925090122</text:p>
          </table:table-cell>
          <table:table-cell office:value-type="float" office:value="4772" table:style-name="ce3">
            <text:p>4772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Altri servizi</text:p>
          </table:table-cell>
          <table:table-cell office:value-type="float" office:value="5294.8" table:style-name="ce3">
            <text:p>529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FICINA ONLUS-SOCIETA' COOP.SOCIALE</text:p>
          </table:table-cell>
          <table:table-cell office:value-type="float" office:value="1832040123" table:style-name="ce3">
            <text:p>1832040123</text:p>
          </table:table-cell>
          <table:table-cell office:value-type="float" office:value="4773" table:style-name="ce3">
            <text:p>4773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Altri servizi</text:p>
          </table:table-cell>
          <table:table-cell office:value-type="float" office:value="1491.5" table:style-name="ce3">
            <text:p>149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PPIA W S.R.L.</text:p>
          </table:table-cell>
          <table:table-cell office:value-type="string" table:style-name="ce3">
            <text:p/>
          </table:table-cell>
          <table:table-cell office:value-type="float" office:value="4774" table:style-name="ce3">
            <text:p>4774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Altri servizi</text:p>
          </table:table-cell>
          <table:table-cell office:value-type="float" office:value="230.6" table:style-name="ce3">
            <text:p>230,6</text:p>
          </table:table-cell>
          <table:table-cell table:number-columns-repeated="16378"/>
        </table:table-row>
        <table:table-row table:style-name="ro2">
          <table:table-cell table:style-name="ce3"/>
          <table:table-cell office:value-type="float" office:value="1884550128" table:style-name="ce3">
            <text:p>1884550128</text:p>
          </table:table-cell>
          <table:table-cell office:value-type="float" office:value="4775" table:style-name="ce3">
            <text:p>4775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Beni immobili</text:p>
          </table:table-cell>
          <table:table-cell office:value-type="float" office:value="32023.24" table:style-name="ce3">
            <text:p>3202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4776" table:style-name="ce3">
            <text:p>4776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86.3000000000002" table:style-name="ce3">
            <text:p>248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ASSOC.DI ARCH.ING.E URBANISTICA</text:p>
          </table:table-cell>
          <table:table-cell office:value-type="float" office:value="2366230189" table:style-name="ce3">
            <text:p>2366230189</text:p>
          </table:table-cell>
          <table:table-cell office:value-type="float" office:value="4777" table:style-name="ce3">
            <text:p>4777</text:p>
          </table:table-cell>
          <table:table-cell office:value-type="string" table:style-name="ce3">
            <text:p>23/08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38064" table:style-name="ce3">
            <text:p>380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4778" table:style-name="ce3">
            <text:p>4778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servizi</text:p>
          </table:table-cell>
          <table:table-cell office:value-type="float" office:value="5.2" table:style-name="ce3">
            <text:p>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4778" table:style-name="ce3">
            <text:p>4778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servizi</text:p>
          </table:table-cell>
          <table:table-cell office:value-type="float" office:value="0.33" table:style-name="ce3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779" table:style-name="ce3">
            <text:p>4779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beni di consumo</text:p>
          </table:table-cell>
          <table:table-cell office:value-type="float" office:value="768.6" table:style-name="ce3">
            <text:p>76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4780" table:style-name="ce3">
            <text:p>4780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servizi</text:p>
          </table:table-cell>
          <table:table-cell office:value-type="float" office:value="240" table:style-name="ce3">
            <text:p>2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4781" table:style-name="ce3">
            <text:p>4781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servizi</text:p>
          </table:table-cell>
          <table:table-cell office:value-type="float" office:value="52.8" table:style-name="ce3">
            <text:p>5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82" table:style-name="ce3">
            <text:p>4782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00" table:style-name="ce3">
            <text:p>3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83" table:style-name="ce3">
            <text:p>4783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84" table:style-name="ce3">
            <text:p>4784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85" table:style-name="ce3">
            <text:p>4785</text:p>
          </table:table-cell>
          <table:table-cell office:value-type="string" table:style-name="ce3">
            <text:p>26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00" table:style-name="ce3">
            <text:p>7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4786" table:style-name="ce3">
            <text:p>478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38" table:style-name="ce3">
            <text:p>9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GIN SPURGHI S.A.S. DI BUGIN VITTORIO &amp;</text:p>
          </table:table-cell>
          <table:table-cell office:value-type="float" office:value="2366540124" table:style-name="ce3">
            <text:p>2366540124</text:p>
          </table:table-cell>
          <table:table-cell office:value-type="float" office:value="4787" table:style-name="ce3">
            <text:p>478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636.3" table:style-name="ce3">
            <text:p>463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LA PIAZZETTA</text:p>
          </table:table-cell>
          <table:table-cell office:value-type="float" office:value="91013150122" table:style-name="ce3">
            <text:p>91013150122</text:p>
          </table:table-cell>
          <table:table-cell office:value-type="float" office:value="4788" table:style-name="ce3">
            <text:p>478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77.56" table:style-name="ce3">
            <text:p>117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TUARIO MADONNA IN CAMPAGNA</text:p>
          </table:table-cell>
          <table:table-cell office:value-type="float" office:value="82001070125" table:style-name="ce3">
            <text:p>82001070125</text:p>
          </table:table-cell>
          <table:table-cell office:value-type="float" office:value="4789" table:style-name="ce3">
            <text:p>478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ilizzo di beni di terzi</text:p>
          </table:table-cell>
          <table:table-cell office:value-type="float" office:value="3840" table:style-name="ce3">
            <text:p>38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S.NAZARO E CELSO</text:p>
          </table:table-cell>
          <table:table-cell office:value-type="float" office:value="91005850127" table:style-name="ce3">
            <text:p>91005850127</text:p>
          </table:table-cell>
          <table:table-cell office:value-type="float" office:value="4790" table:style-name="ce3">
            <text:p>479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ilizzo di beni di terzi</text:p>
          </table:table-cell>
          <table:table-cell office:value-type="float" office:value="9960" table:style-name="ce3">
            <text:p>99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S.NAZARO E CELSO</text:p>
          </table:table-cell>
          <table:table-cell office:value-type="float" office:value="91005850127" table:style-name="ce3">
            <text:p>91005850127</text:p>
          </table:table-cell>
          <table:table-cell office:value-type="float" office:value="4791" table:style-name="ce3">
            <text:p>479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34.80000000000001" table:style-name="ce3">
            <text:p>134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792" table:style-name="ce3">
            <text:p>479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793" table:style-name="ce3">
            <text:p>479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109.51" table:style-name="ce3">
            <text:p>10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793" table:style-name="ce3">
            <text:p>479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128.91" table:style-name="ce3">
            <text:p>12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794" table:style-name="ce3">
            <text:p>479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53.54" table:style-name="ce3">
            <text:p>55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4795" table:style-name="ce3">
            <text:p>479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944.12" table:style-name="ce3">
            <text:p>5944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COZZI SPA</text:p>
          </table:table-cell>
          <table:table-cell office:value-type="float" office:value="820200152" table:style-name="ce3">
            <text:p>820200152</text:p>
          </table:table-cell>
          <table:table-cell office:value-type="float" office:value="4796" table:style-name="ce3">
            <text:p>479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15" table:style-name="ce3">
            <text:p>10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4797" table:style-name="ce3">
            <text:p>479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5" table:style-name="ce3">
            <text:p>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ORTISSIMO SRL</text:p>
          </table:table-cell>
          <table:table-cell office:value-type="float" office:value="1317370169" table:style-name="ce3">
            <text:p>1317370169</text:p>
          </table:table-cell>
          <table:table-cell office:value-type="float" office:value="4798" table:style-name="ce3">
            <text:p>479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5.4" table:style-name="ce3">
            <text:p>8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4799" table:style-name="ce3">
            <text:p>479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95.39" table:style-name="ce3">
            <text:p>39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800" table:style-name="ce3">
            <text:p>480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ggi di riscossione</text:p>
          </table:table-cell>
          <table:table-cell office:value-type="float" office:value="16248.05" table:style-name="ce3">
            <text:p>1624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4801" table:style-name="ce3">
            <text:p>480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8835.09" table:style-name="ce3">
            <text:p>18835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4802" table:style-name="ce3">
            <text:p>480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846.91" table:style-name="ce3">
            <text:p>84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4803" table:style-name="ce3">
            <text:p>480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2268.15" table:style-name="ce3">
            <text:p>226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804" table:style-name="ce3">
            <text:p>480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805" table:style-name="ce3">
            <text:p>480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805" table:style-name="ce3">
            <text:p>480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3" table:style-name="ce3">
            <text:p>3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805" table:style-name="ce3">
            <text:p>480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73" table:style-name="ce3">
            <text:p>14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4805" table:style-name="ce3">
            <text:p>480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00" table:style-name="ce3">
            <text:p>1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4806" table:style-name="ce3">
            <text:p>480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4807" table:style-name="ce3">
            <text:p>480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 FINANCE SPA A SOCIO UNICO-GRUPPO IVA</text:p>
          </table:table-cell>
          <table:table-cell office:value-type="float" office:value="2944280359" table:style-name="ce3">
            <text:p>2944280359</text:p>
          </table:table-cell>
          <table:table-cell office:value-type="float" office:value="4808" table:style-name="ce3">
            <text:p>480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9" table:style-name="ce3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4809" table:style-name="ce3">
            <text:p>480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4809" table:style-name="ce3">
            <text:p>480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92" table:style-name="ce3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4810" table:style-name="ce3">
            <text:p>481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4811" table:style-name="ce3">
            <text:p>481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4812" table:style-name="ce3">
            <text:p>481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4813" table:style-name="ce3">
            <text:p>481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8.15" table:style-name="ce3">
            <text:p>4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4814" table:style-name="ce3">
            <text:p>481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4815" table:style-name="ce3">
            <text:p>481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4816" table:style-name="ce3">
            <text:p>481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78" table:style-name="ce3">
            <text:p>10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4817" table:style-name="ce3">
            <text:p>481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4818" table:style-name="ce3">
            <text:p>481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4819" table:style-name="ce3">
            <text:p>481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4820" table:style-name="ce3">
            <text:p>482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821" table:style-name="ce3">
            <text:p>482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7.89" table:style-name="ce3">
            <text:p>5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821" table:style-name="ce3">
            <text:p>482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18.78" table:style-name="ce3">
            <text:p>61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822" table:style-name="ce3">
            <text:p>482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7.89" table:style-name="ce3">
            <text:p>5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4822" table:style-name="ce3">
            <text:p>482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535.01" table:style-name="ce3">
            <text:p>153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4823" table:style-name="ce3">
            <text:p>482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4823" table:style-name="ce3">
            <text:p>482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63.99" table:style-name="ce3">
            <text:p>36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4824" table:style-name="ce3">
            <text:p>482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4825" table:style-name="ce3">
            <text:p>482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96" table:style-name="ce3">
            <text:p>13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4826" table:style-name="ce3">
            <text:p>482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4827" table:style-name="ce3">
            <text:p>482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4828" table:style-name="ce3">
            <text:p>482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4829" table:style-name="ce3">
            <text:p>482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4830" table:style-name="ce3">
            <text:p>483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4831" table:style-name="ce3">
            <text:p>483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4832" table:style-name="ce3">
            <text:p>483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92" table:style-name="ce3">
            <text:p>3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833" table:style-name="ce3">
            <text:p>483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7.7" table:style-name="ce3">
            <text:p>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833" table:style-name="ce3">
            <text:p>483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9.32" table:style-name="ce3">
            <text:p>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4834" table:style-name="ce3">
            <text:p>483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40.72" table:style-name="ce3">
            <text:p>4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-DISTRIBUZIONE SPA</text:p>
          </table:table-cell>
          <table:table-cell office:value-type="float" office:value="5779711000" table:style-name="ce3">
            <text:p>5779711000</text:p>
          </table:table-cell>
          <table:table-cell office:value-type="float" office:value="4835" table:style-name="ce3">
            <text:p>483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24.96" table:style-name="ce3">
            <text:p>2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DELLA GOMMA S.R.L.</text:p>
          </table:table-cell>
          <table:table-cell office:value-type="float" office:value="1811400132" table:style-name="ce3">
            <text:p>1811400132</text:p>
          </table:table-cell>
          <table:table-cell office:value-type="float" office:value="4836" table:style-name="ce3">
            <text:p>483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5052.1400000000003" table:style-name="ce3">
            <text:p>505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DELLA GOMMA S.R.L.</text:p>
          </table:table-cell>
          <table:table-cell office:value-type="float" office:value="1811400132" table:style-name="ce3">
            <text:p>1811400132</text:p>
          </table:table-cell>
          <table:table-cell office:value-type="float" office:value="4836" table:style-name="ce3">
            <text:p>483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7324.88" table:style-name="ce3">
            <text:p>732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AFICHE E. GASPARI S.R.L.</text:p>
          </table:table-cell>
          <table:table-cell office:value-type="float" office:value="89070403" table:style-name="ce3">
            <text:p>89070403</text:p>
          </table:table-cell>
          <table:table-cell office:value-type="float" office:value="4837" table:style-name="ce3">
            <text:p>483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2598.6" table:style-name="ce3">
            <text:p>259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4839" table:style-name="ce3">
            <text:p>483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383.2099999999991" table:style-name="ce3">
            <text:p>8383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840" table:style-name="ce3">
            <text:p>484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4348.08" table:style-name="ce3">
            <text:p>434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841" table:style-name="ce3">
            <text:p>4841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78.08" table:style-name="ce3">
            <text:p>7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4842" table:style-name="ce3">
            <text:p>4842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493410583" table:style-name="ce3">
            <text:p>493410583</text:p>
          </table:table-cell>
          <table:table-cell office:value-type="float" office:value="4843" table:style-name="ce3">
            <text:p>4843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75.73" table:style-name="ce3">
            <text:p>7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4844" table:style-name="ce3">
            <text:p>4844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beni di consumo</text:p>
          </table:table-cell>
          <table:table-cell office:value-type="float" office:value="905.24" table:style-name="ce3">
            <text:p>905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845" table:style-name="ce3">
            <text:p>484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72.91" table:style-name="ce3">
            <text:p>7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4845" table:style-name="ce3">
            <text:p>484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ltri servizi</text:p>
          </table:table-cell>
          <table:table-cell office:value-type="float" office:value="117.4" table:style-name="ce3">
            <text:p>11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59.21" table:style-name="ce3">
            <text:p>559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1.54" table:style-name="ce3">
            <text:p>17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3.79" table:style-name="ce3">
            <text:p>203,7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8.44" table:style-name="ce3">
            <text:p>20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34.79" table:style-name="ce3">
            <text:p>234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41.82" table:style-name="ce3">
            <text:p>24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50.6" table:style-name="ce3">
            <text:p>250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71.68" table:style-name="ce3">
            <text:p>27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6.31" table:style-name="ce3">
            <text:p>29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02.11" table:style-name="ce3">
            <text:p>30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02.93" table:style-name="ce3">
            <text:p>302,93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06.93" table:style-name="ce3">
            <text:p>306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0.87" table:style-name="ce3">
            <text:p>32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34.93" table:style-name="ce3">
            <text:p>334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35.04" table:style-name="ce3">
            <text:p>335,0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37.15" table:style-name="ce3">
            <text:p>33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38.55" table:style-name="ce3">
            <text:p>338,5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45.58" table:style-name="ce3">
            <text:p>34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4.84" table:style-name="ce3">
            <text:p>354,8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8.35" table:style-name="ce3">
            <text:p>35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1.86" table:style-name="ce3">
            <text:p>36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8.89" table:style-name="ce3">
            <text:p>368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0.06" table:style-name="ce3">
            <text:p>370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7.2" table:style-name="ce3">
            <text:p>377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0.56" table:style-name="ce3">
            <text:p>39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1.25" table:style-name="ce3">
            <text:p>39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5.94" table:style-name="ce3">
            <text:p>39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0.62" table:style-name="ce3">
            <text:p>40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1.79" table:style-name="ce3">
            <text:p>40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3.06" table:style-name="ce3">
            <text:p>40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6.48" table:style-name="ce3">
            <text:p>40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32.25" table:style-name="ce3">
            <text:p>432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6.94" table:style-name="ce3">
            <text:p>45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73.62" table:style-name="ce3">
            <text:p>47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05.73" table:style-name="ce3">
            <text:p>50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08.37" table:style-name="ce3">
            <text:p>50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15.66" table:style-name="ce3">
            <text:p>515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27.89" table:style-name="ce3">
            <text:p>52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43.51" table:style-name="ce3">
            <text:p>543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4846" table:style-name="ce3">
            <text:p>484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51.32000000000005" table:style-name="ce3">
            <text:p>55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TEL ENGINEERING SRL</text:p>
          </table:table-cell>
          <table:table-cell office:value-type="float" office:value="2520050309" table:style-name="ce3">
            <text:p>2520050309</text:p>
          </table:table-cell>
          <table:table-cell office:value-type="float" office:value="4847" table:style-name="ce3">
            <text:p>484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ggi di riscossione</text:p>
          </table:table-cell>
          <table:table-cell office:value-type="float" office:value="8135.84" table:style-name="ce3">
            <text:p>813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TEL ENGINEERING SRL</text:p>
          </table:table-cell>
          <table:table-cell office:value-type="float" office:value="2520050309" table:style-name="ce3">
            <text:p>2520050309</text:p>
          </table:table-cell>
          <table:table-cell office:value-type="float" office:value="4847" table:style-name="ce3">
            <text:p>484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ggi di riscossione</text:p>
          </table:table-cell>
          <table:table-cell office:value-type="float" office:value="28264.240000000002" table:style-name="ce3">
            <text:p>2826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TEL ENGINEERING SRL</text:p>
          </table:table-cell>
          <table:table-cell office:value-type="float" office:value="2520050309" table:style-name="ce3">
            <text:p>2520050309</text:p>
          </table:table-cell>
          <table:table-cell office:value-type="float" office:value="4848" table:style-name="ce3">
            <text:p>4848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4948.73" table:style-name="ce3">
            <text:p>14948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 DI TURRI GUGLIELMO E C. S.N.C.</text:p>
          </table:table-cell>
          <table:table-cell office:value-type="float" office:value="826950123" table:style-name="ce3">
            <text:p>826950123</text:p>
          </table:table-cell>
          <table:table-cell office:value-type="float" office:value="4849" table:style-name="ce3">
            <text:p>4849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4379.8" table:style-name="ce3">
            <text:p>4379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850" table:style-name="ce3">
            <text:p>4850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4851" table:style-name="ce3">
            <text:p>4851</text:p>
          </table:table-cell>
          <table:table-cell office:value-type="string" table:style-name="ce3">
            <text:p>03/09/2024</text:p>
          </table:table-cell>
          <table:table-cell office:value-type="string" table:style-name="ce3">
            <text:p>Altri servizi</text:p>
          </table:table-cell>
          <table:table-cell office:value-type="float" office:value="2031.48" table:style-name="ce3">
            <text:p>203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I SAS DI DAVIDE CIONI E C.</text:p>
          </table:table-cell>
          <table:table-cell office:value-type="string" table:style-name="ce3">
            <text:p/>
          </table:table-cell>
          <table:table-cell office:value-type="float" office:value="4852" table:style-name="ce3">
            <text:p>4852</text:p>
          </table:table-cell>
          <table:table-cell office:value-type="string" table:style-name="ce3">
            <text:p>03/09/2024</text:p>
          </table:table-cell>
          <table:table-cell office:value-type="string" table:style-name="ce3">
            <text:p>Altri beni di consumo</text:p>
          </table:table-cell>
          <table:table-cell office:value-type="float" office:value="92.4" table:style-name="ce3">
            <text:p>9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GNONI ENRICO SRL</text:p>
          </table:table-cell>
          <table:table-cell office:value-type="float" office:value="1440510129" table:style-name="ce3">
            <text:p>1440510129</text:p>
          </table:table-cell>
          <table:table-cell office:value-type="float" office:value="4853" table:style-name="ce3">
            <text:p>4853</text:p>
          </table:table-cell>
          <table:table-cell office:value-type="string" table:style-name="ce3">
            <text:p>03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.9" table:style-name="ce3">
            <text:p>2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 SERVICE DI ASPESI <text:s/>CLAUDIO E ASPESI<text:s/></text:p>
          </table:table-cell>
          <table:table-cell office:value-type="float" office:value="2485160127" table:style-name="ce3">
            <text:p>2485160127</text:p>
          </table:table-cell>
          <table:table-cell office:value-type="float" office:value="4854" table:style-name="ce3">
            <text:p>4854</text:p>
          </table:table-cell>
          <table:table-cell office:value-type="string" table:style-name="ce3">
            <text:p>03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.18" table:style-name="ce3">
            <text:p>2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22.84" table:style-name="ce3">
            <text:p>2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43.62" table:style-name="ce3">
            <text:p>4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60.44" table:style-name="ce3">
            <text:p>6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56.36" table:style-name="ce3">
            <text:p>5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4855" table:style-name="ce3">
            <text:p>4855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6" table:style-name="ce3">
            <text:p>4856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0819.9" table:style-name="ce3">
            <text:p>10819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370.03" table:style-name="ce3">
            <text:p>137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216.01" table:style-name="ce3">
            <text:p>121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759.58" table:style-name="ce3">
            <text:p>75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2039.62" table:style-name="ce3">
            <text:p>203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218.8699999999999" table:style-name="ce3">
            <text:p>121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114.82" table:style-name="ce3">
            <text:p>11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4857" table:style-name="ce3">
            <text:p>4857</text:p>
          </table:table-cell>
          <table:table-cell office:value-type="string" table:style-name="ce3">
            <text:p>30/08/2024</text:p>
          </table:table-cell>
          <table:table-cell office:value-type="string" table:style-name="ce3">
            <text:p>Utenze e canoni</text:p>
          </table:table-cell>
          <table:table-cell office:value-type="float" office:value="2537.94" table:style-name="ce3">
            <text:p>2537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858" table:style-name="ce3">
            <text:p>4858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328293.53000000003" table:style-name="ce3">
            <text:p>32829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float" office:value="91055810120" table:style-name="ce3">
            <text:p>91055810120</text:p>
          </table:table-cell>
          <table:table-cell office:value-type="float" office:value="4859" table:style-name="ce3">
            <text:p>485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20" table:style-name="ce3">
            <text:p>17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E. DE AMICIS</text:p>
          </table:table-cell>
          <table:table-cell office:value-type="float" office:value="91055850126" table:style-name="ce3">
            <text:p>91055850126</text:p>
          </table:table-cell>
          <table:table-cell office:value-type="float" office:value="4860" table:style-name="ce3">
            <text:p>486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ALLARATE PONTI</text:p>
          </table:table-cell>
          <table:table-cell office:value-type="float" office:value="91055820129" table:style-name="ce3">
            <text:p>91055820129</text:p>
          </table:table-cell>
          <table:table-cell office:value-type="float" office:value="4861" table:style-name="ce3">
            <text:p>486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0" table:style-name="ce3">
            <text:p>10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4862" table:style-name="ce3">
            <text:p>4862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4934.75" table:style-name="ce3">
            <text:p>493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863" table:style-name="ce3">
            <text:p>4863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149.68" table:style-name="ce3">
            <text:p>149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864" table:style-name="ce3">
            <text:p>4864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POLSAI ASSICURAZIONI SPA</text:p>
          </table:table-cell>
          <table:table-cell office:value-type="float" office:value="818570012" table:style-name="ce3">
            <text:p>818570012</text:p>
          </table:table-cell>
          <table:table-cell office:value-type="float" office:value="4865" table:style-name="ce3">
            <text:p>486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23624.39" table:style-name="ce3">
            <text:p>2362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79" table:style-name="ce3">
            <text:p>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180.72" table:style-name="ce3">
            <text:p>18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758.23" table:style-name="ce3">
            <text:p>758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1115.07" table:style-name="ce3">
            <text:p>111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1340.83" table:style-name="ce3">
            <text:p>1340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1521.12" table:style-name="ce3">
            <text:p>152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4866" table:style-name="ce3">
            <text:p>486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Utenze e canoni</text:p>
          </table:table-cell>
          <table:table-cell office:value-type="float" office:value="2402.83" table:style-name="ce3">
            <text:p>240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4867" table:style-name="ce3">
            <text:p>4867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5733.39" table:style-name="ce3">
            <text:p>573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4868" table:style-name="ce3">
            <text:p>4868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914.66" table:style-name="ce3">
            <text:p>691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4869" table:style-name="ce3">
            <text:p>486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87.41" table:style-name="ce3">
            <text:p>18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4869" table:style-name="ce3">
            <text:p>486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57" table:style-name="ce3">
            <text:p>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97" table:style-name="ce3">
            <text:p>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6.22" table:style-name="ce3">
            <text:p>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25" table:style-name="ce3">
            <text:p>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92" table:style-name="ce3">
            <text:p>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4.13" table:style-name="ce3">
            <text:p>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4" table:style-name="ce3">
            <text:p>0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68" table:style-name="ce3">
            <text:p>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79" table:style-name="ce3">
            <text:p>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1" table:style-name="ce3">
            <text:p>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48" table:style-name="ce3">
            <text:p>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41" table:style-name="ce3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73" table:style-name="ce3">
            <text:p>2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42" table:style-name="ce3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9" table:style-name="ce3">
            <text:p>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4.07" table:style-name="ce3">
            <text:p>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41" table:style-name="ce3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98" table:style-name="ce3">
            <text:p>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.67" table:style-name="ce3">
            <text:p>3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4" table:style-name="ce3">
            <text:p>0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6" table:style-name="ce3">
            <text:p>0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78" table:style-name="ce3">
            <text:p>2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49" table:style-name="ce3">
            <text:p>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.79" table:style-name="ce3">
            <text:p>3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5" table:style-name="ce3">
            <text:p>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6.89" table:style-name="ce3">
            <text:p>6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2" table:style-name="ce3">
            <text:p>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.19" table:style-name="ce3">
            <text:p>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5.0199999999999996" table:style-name="ce3">
            <text:p>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04" table:style-name="ce3">
            <text:p>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17" table:style-name="ce3">
            <text:p>0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38" table:style-name="ce3">
            <text:p>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5.37" table:style-name="ce3">
            <text:p>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4" table:style-name="ce3">
            <text:p>0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5099999999999998" table:style-name="ce3">
            <text:p>2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7.24" table:style-name="ce3">
            <text:p>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24" table:style-name="ce3">
            <text:p>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4.99" table:style-name="ce3">
            <text:p>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0" table:style-name="ce3">
            <text:p>487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2.84" table:style-name="ce3">
            <text:p>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21" table:style-name="ce3">
            <text:p>2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5" table:style-name="ce3">
            <text:p>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87" table:style-name="ce3">
            <text:p>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.12" table:style-name="ce3">
            <text:p>3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6" table:style-name="ce3">
            <text:p>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7" table:style-name="ce3">
            <text:p>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4.07" table:style-name="ce3">
            <text:p>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08" table:style-name="ce3">
            <text:p>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6" table:style-name="ce3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36" table:style-name="ce3">
            <text:p>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4" table:style-name="ce3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8" table:style-name="ce3">
            <text:p>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73" table:style-name="ce3">
            <text:p>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.44" table:style-name="ce3">
            <text:p>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03" table:style-name="ce3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19" table:style-name="ce3">
            <text:p>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03" table:style-name="ce3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08" table:style-name="ce3">
            <text:p>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3.22" table:style-name="ce3">
            <text:p>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36" table:style-name="ce3">
            <text:p>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8.81" table:style-name="ce3">
            <text:p>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90.73" table:style-name="ce3">
            <text:p>9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4" table:style-name="ce3">
            <text:p>0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0699999999999998" table:style-name="ce3">
            <text:p>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11" table:style-name="ce3">
            <text:p>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95" table:style-name="ce3">
            <text:p>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.98" table:style-name="ce3">
            <text:p>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871" table:style-name="ce3">
            <text:p>487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.11" table:style-name="ce3">
            <text:p>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2" table:style-name="ce3">
            <text:p>4872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342" table:style-name="ce3">
            <text:p>3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3" table:style-name="ce3">
            <text:p>4873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4" table:style-name="ce3">
            <text:p>4874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5" table:style-name="ce3">
            <text:p>487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6" table:style-name="ce3">
            <text:p>487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1.79" table:style-name="ce3">
            <text:p>14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7" table:style-name="ce3">
            <text:p>4877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6.73" table:style-name="ce3">
            <text:p>6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8" table:style-name="ce3">
            <text:p>4878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0.61" table:style-name="ce3">
            <text:p>7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79" table:style-name="ce3">
            <text:p>487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.5" table:style-name="ce3">
            <text:p>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0" table:style-name="ce3">
            <text:p>488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6.91" table:style-name="ce3">
            <text:p>6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1" table:style-name="ce3">
            <text:p>488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2" table:style-name="ce3">
            <text:p>4882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23.46" table:style-name="ce3">
            <text:p>2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3" table:style-name="ce3">
            <text:p>4883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90.57" table:style-name="ce3">
            <text:p>9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4" table:style-name="ce3">
            <text:p>4884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5" table:style-name="ce3">
            <text:p>488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5" table:style-name="ce3">
            <text:p>488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601" table:style-name="ce3">
            <text:p>6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5" table:style-name="ce3">
            <text:p>488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53" table:style-name="ce3">
            <text:p>7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42" table:style-name="ce3">
            <text:p>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59" table:style-name="ce3">
            <text:p>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1" table:style-name="ce3">
            <text:p>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8" table:style-name="ce3">
            <text:p>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50" table:style-name="ce3">
            <text:p>3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78" table:style-name="ce3">
            <text:p>1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28" table:style-name="ce3">
            <text:p>1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0" table:style-name="ce3">
            <text:p>1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4" table:style-name="ce3">
            <text:p>1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46" table:style-name="ce3">
            <text:p>2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58" table:style-name="ce3">
            <text:p>1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96" table:style-name="ce3">
            <text:p>1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23" table:style-name="ce3">
            <text:p>2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5" table:style-name="ce3">
            <text:p>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46" table:style-name="ce3">
            <text:p>3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6" table:style-name="ce3">
            <text:p>488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7" table:style-name="ce3">
            <text:p>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7" table:style-name="ce3">
            <text:p>4887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8" table:style-name="ce3">
            <text:p>4888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13.62" table:style-name="ce3">
            <text:p>21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89" table:style-name="ce3">
            <text:p>488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3.82" table:style-name="ce3">
            <text:p>13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0" table:style-name="ce3">
            <text:p>489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5" table:style-name="ce3">
            <text:p>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1" table:style-name="ce3">
            <text:p>489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75" table:style-name="ce3">
            <text:p>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2" table:style-name="ce3">
            <text:p>4892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64.959999999999994" table:style-name="ce3">
            <text:p>6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3" table:style-name="ce3">
            <text:p>4893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4.5" table:style-name="ce3">
            <text:p>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4" table:style-name="ce3">
            <text:p>4894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5.32" table:style-name="ce3">
            <text:p>315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5" table:style-name="ce3">
            <text:p>4895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16.25" table:style-name="ce3">
            <text:p>1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6" table:style-name="ce3">
            <text:p>4896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5.28" table:style-name="ce3">
            <text:p>55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7" table:style-name="ce3">
            <text:p>4897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8" table:style-name="ce3">
            <text:p>4898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2.18" table:style-name="ce3">
            <text:p>35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899" table:style-name="ce3">
            <text:p>4899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11.2" table:style-name="ce3">
            <text:p>1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900" table:style-name="ce3">
            <text:p>4900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servizi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901" table:style-name="ce3">
            <text:p>4901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410.71" table:style-name="ce3">
            <text:p>41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CONOMO COMUNALE</text:p>
          </table:table-cell>
          <table:table-cell office:value-type="string" table:style-name="ce3">
            <text:p>SCNCST64C48D869H</text:p>
          </table:table-cell>
          <table:table-cell office:value-type="float" office:value="4902" table:style-name="ce3">
            <text:p>4902</text:p>
          </table:table-cell>
          <table:table-cell office:value-type="string" table:style-name="ce3">
            <text:p>04/09/2024</text:p>
          </table:table-cell>
          <table:table-cell office:value-type="string" table:style-name="ce3">
            <text:p>Altri beni di consumo</text:p>
          </table:table-cell>
          <table:table-cell office:value-type="float" office:value="539.79999999999995" table:style-name="ce3">
            <text:p>539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03" table:style-name="ce3">
            <text:p>490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04" table:style-name="ce3">
            <text:p>490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05" table:style-name="ce3">
            <text:p>490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4906" table:style-name="ce3">
            <text:p>490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beni di consumo</text:p>
          </table:table-cell>
          <table:table-cell office:value-type="float" office:value="1240.01" table:style-name="ce3">
            <text:p>124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4907" table:style-name="ce3">
            <text:p>490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255.27" table:style-name="ce3">
            <text:p>5255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4908" table:style-name="ce3">
            <text:p>490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335.51" table:style-name="ce3">
            <text:p>6335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-ONLUS CENTRO LARIO E VALLI-MENAGG</text:p>
          </table:table-cell>
          <table:table-cell office:value-type="float" office:value="93008030137" table:style-name="ce3">
            <text:p>93008030137</text:p>
          </table:table-cell>
          <table:table-cell office:value-type="float" office:value="4909" table:style-name="ce3">
            <text:p>490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16" table:style-name="ce3">
            <text:p>30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910" table:style-name="ce3">
            <text:p>491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96.2600000000002" table:style-name="ce3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910" table:style-name="ce3">
            <text:p>491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4910" table:style-name="ce3">
            <text:p>491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14.32" table:style-name="ce3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1" table:style-name="ce3">
            <text:p>491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35.6500000000001" table:style-name="ce3">
            <text:p>113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2" table:style-name="ce3">
            <text:p>491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9.91" table:style-name="ce3">
            <text:p>10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2" table:style-name="ce3">
            <text:p>491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2" table:style-name="ce3">
            <text:p>491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2" table:style-name="ce3">
            <text:p>491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14.4" table:style-name="ce3">
            <text:p>131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4912" table:style-name="ce3">
            <text:p>491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52.93" table:style-name="ce3">
            <text:p>365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4913" table:style-name="ce3">
            <text:p>491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4914" table:style-name="ce3">
            <text:p>491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5" table:style-name="ce3">
            <text:p>29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OBAB COOP.SOCIALE</text:p>
          </table:table-cell>
          <table:table-cell office:value-type="float" office:value="2840030122" table:style-name="ce3">
            <text:p>2840030122</text:p>
          </table:table-cell>
          <table:table-cell office:value-type="float" office:value="4915" table:style-name="ce3">
            <text:p>491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.58" table:style-name="ce3">
            <text:p>12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ERENZANO</text:p>
          </table:table-cell>
          <table:table-cell office:value-type="float" office:value="236840120" table:style-name="ce3">
            <text:p>236840120</text:p>
          </table:table-cell>
          <table:table-cell office:value-type="float" office:value="4916" table:style-name="ce3">
            <text:p>491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97.34" table:style-name="ce3">
            <text:p>79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4917" table:style-name="ce3">
            <text:p>491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7.5" table:style-name="ce3">
            <text:p>78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4918" table:style-name="ce3">
            <text:p>491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25.94" table:style-name="ce3">
            <text:p>382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4919" table:style-name="ce3">
            <text:p>491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5.7" table:style-name="ce3">
            <text:p>45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4920" table:style-name="ce3">
            <text:p>492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LOTTA CONTRO L'EMARGINAZIONE-ONLUS</text:p>
          </table:table-cell>
          <table:table-cell office:value-type="float" office:value="94502230157" table:style-name="ce3">
            <text:p>94502230157</text:p>
          </table:table-cell>
          <table:table-cell office:value-type="float" office:value="4921" table:style-name="ce3">
            <text:p>492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10" table:style-name="ce3">
            <text:p>9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922" table:style-name="ce3">
            <text:p>492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18.22" table:style-name="ce3">
            <text:p>121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922" table:style-name="ce3">
            <text:p>492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81.9299999999998" table:style-name="ce3">
            <text:p>238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922" table:style-name="ce3">
            <text:p>492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38.6" table:style-name="ce3">
            <text:p>243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4922" table:style-name="ce3">
            <text:p>492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4.27" table:style-name="ce3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4923" table:style-name="ce3">
            <text:p>492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62" table:style-name="ce3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4924" table:style-name="ce3">
            <text:p>492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12.62" table:style-name="ce3">
            <text:p>401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4925" table:style-name="ce3">
            <text:p>492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.5" table:style-name="ce3">
            <text:p>20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4925" table:style-name="ce3">
            <text:p>492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4.5" table:style-name="ce3">
            <text:p>60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ORIPET S.R.L.</text:p>
          </table:table-cell>
          <table:table-cell office:value-type="float" office:value="3723630129" table:style-name="ce3">
            <text:p>3723630129</text:p>
          </table:table-cell>
          <table:table-cell office:value-type="float" office:value="4926" table:style-name="ce3">
            <text:p>492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124" table:style-name="ce3">
            <text:p>12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4927" table:style-name="ce3">
            <text:p>492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73.28" table:style-name="ce3">
            <text:p>457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4927" table:style-name="ce3">
            <text:p>492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752.3" table:style-name="ce3">
            <text:p>475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4928" table:style-name="ce3">
            <text:p>492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115.6400000000003" table:style-name="ce3">
            <text:p>511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4929" table:style-name="ce3">
            <text:p>492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31" table:style-name="ce3">
            <text:p>132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ATURART COOPERATIVA SOCIALE A R.L.</text:p>
          </table:table-cell>
          <table:table-cell office:value-type="float" office:value="2324720123" table:style-name="ce3">
            <text:p>2324720123</text:p>
          </table:table-cell>
          <table:table-cell office:value-type="float" office:value="4930" table:style-name="ce3">
            <text:p>493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26" table:style-name="ce3">
            <text:p>127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4931" table:style-name="ce3">
            <text:p>493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0.5999999999999" table:style-name="ce3">
            <text:p>128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4932" table:style-name="ce3">
            <text:p>493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3.22" table:style-name="ce3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4933" table:style-name="ce3">
            <text:p>493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4934" table:style-name="ce3">
            <text:p>493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47.08" table:style-name="ce3">
            <text:p>2447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4934" table:style-name="ce3">
            <text:p>493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6.92" table:style-name="ce3">
            <text:p>275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4935" table:style-name="ce3">
            <text:p>493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32.48" table:style-name="ce3">
            <text:p>93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4935" table:style-name="ce3">
            <text:p>493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77.05" table:style-name="ce3">
            <text:p>97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4936" table:style-name="ce3">
            <text:p>493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54.6499999999996" table:style-name="ce3">
            <text:p>465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D.TERZ'ORDINE SEC.FRANCESCANO</text:p>
          </table:table-cell>
          <table:table-cell office:value-type="float" office:value="415930130" table:style-name="ce3">
            <text:p>415930130</text:p>
          </table:table-cell>
          <table:table-cell office:value-type="float" office:value="4937" table:style-name="ce3">
            <text:p>493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498" table:style-name="ce3">
            <text:p>204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4938" table:style-name="ce3">
            <text:p>493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49.3" table:style-name="ce3">
            <text:p>784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939" table:style-name="ce3">
            <text:p>493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940" table:style-name="ce3">
            <text:p>494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7.6999999999998" table:style-name="ce3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940" table:style-name="ce3">
            <text:p>494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74.07" table:style-name="ce3">
            <text:p>267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4940" table:style-name="ce3">
            <text:p>494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94.25" table:style-name="ce3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1" table:style-name="ce3">
            <text:p>494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97" table:style-name="ce3">
            <text:p>44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2" table:style-name="ce3">
            <text:p>494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214.62" table:style-name="ce3">
            <text:p>1221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3" table:style-name="ce3">
            <text:p>494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37562" table:style-name="ce3">
            <text:p>375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4" table:style-name="ce3">
            <text:p>494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36392.980000000003" table:style-name="ce3">
            <text:p>3639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5" table:style-name="ce3">
            <text:p>494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6" table:style-name="ce3">
            <text:p>494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0247.9" table:style-name="ce3">
            <text:p>1024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6" table:style-name="ce3">
            <text:p>494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0882" table:style-name="ce3">
            <text:p>1088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7" table:style-name="ce3">
            <text:p>494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8" table:style-name="ce3">
            <text:p>494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servizi</text:p>
          </table:table-cell>
          <table:table-cell office:value-type="float" office:value="2294.91" table:style-name="ce3">
            <text:p>229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49" table:style-name="ce3">
            <text:p>494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0" table:style-name="ce3">
            <text:p>495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500" table:style-name="ce3">
            <text:p>2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1" table:style-name="ce3">
            <text:p>495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0" table:style-name="ce3">
            <text:p>80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2" table:style-name="ce3">
            <text:p>4952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3" table:style-name="ce3">
            <text:p>495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servizi</text:p>
          </table:table-cell>
          <table:table-cell office:value-type="float" office:value="912.6" table:style-name="ce3">
            <text:p>91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4" table:style-name="ce3">
            <text:p>495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servizi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5" table:style-name="ce3">
            <text:p>495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38541.18" table:style-name="ce3">
            <text:p>13854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6" table:style-name="ce3">
            <text:p>495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4957" table:style-name="ce3">
            <text:p>495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servizi</text:p>
          </table:table-cell>
          <table:table-cell office:value-type="float" office:value="1437.15" table:style-name="ce3">
            <text:p>143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4958" table:style-name="ce3">
            <text:p>495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2" table:style-name="ce3">
            <text:p>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4959" table:style-name="ce3">
            <text:p>495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Mobili e arredi</text:p>
          </table:table-cell>
          <table:table-cell office:value-type="float" office:value="4155" table:style-name="ce3">
            <text:p>41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4960" table:style-name="ce3">
            <text:p>496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36" table:style-name="ce3">
            <text:p>3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4961" table:style-name="ce3">
            <text:p>496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220" table:style-name="ce3">
            <text:p>5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OCE ROSSA ITALIANA COMITATO DI GALLARA</text:p>
          </table:table-cell>
          <table:table-cell office:value-type="float" office:value="3384840124" table:style-name="ce3">
            <text:p>3384840124</text:p>
          </table:table-cell>
          <table:table-cell office:value-type="float" office:value="4962" table:style-name="ce3">
            <text:p>4962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servizi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7.32" table:style-name="ce3">
            <text:p>3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7.47" table:style-name="ce3">
            <text:p>1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54.24" table:style-name="ce3">
            <text:p>95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1.21" table:style-name="ce3">
            <text:p>1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1.06" table:style-name="ce3">
            <text:p>15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70.02" table:style-name="ce3">
            <text:p>67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58" table:style-name="ce3">
            <text:p>22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5.68" table:style-name="ce3">
            <text:p>2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71.51" table:style-name="ce3">
            <text:p>27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50.8" table:style-name="ce3">
            <text:p>45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.31" table:style-name="ce3">
            <text:p>1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.29" table:style-name="ce3">
            <text:p>2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04.99" table:style-name="ce3">
            <text:p>10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78.3" table:style-name="ce3">
            <text:p>78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6.25" table:style-name="ce3">
            <text:p>18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5.9" table:style-name="ce3">
            <text:p>4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16" table:style-name="ce3">
            <text:p>1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4.23" table:style-name="ce3">
            <text:p>6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11.3" table:style-name="ce3">
            <text:p>11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4.86" table:style-name="ce3">
            <text:p>4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4.49" table:style-name="ce3">
            <text:p>34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3.19999999999999" table:style-name="ce3">
            <text:p>15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5.95" table:style-name="ce3">
            <text:p>2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2.97" table:style-name="ce3">
            <text:p>1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.32" table:style-name="ce3">
            <text:p>1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.45" table:style-name="ce3">
            <text:p>4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6.21" table:style-name="ce3">
            <text:p>2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17.33" table:style-name="ce3">
            <text:p>11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88" table:style-name="ce3">
            <text:p>2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.49" table:style-name="ce3">
            <text:p>4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0.56999999999999995" table:style-name="ce3">
            <text:p>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88.21" table:style-name="ce3">
            <text:p>8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4.319999999999993" table:style-name="ce3">
            <text:p>6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2.63" table:style-name="ce3">
            <text:p>9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07.31" table:style-name="ce3">
            <text:p>107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2.77" table:style-name="ce3">
            <text:p>62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3.26" table:style-name="ce3">
            <text:p>1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3.44" table:style-name="ce3">
            <text:p>4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72.27" table:style-name="ce3">
            <text:p>72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9" table:style-name="ce3">
            <text:p>2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00.97" table:style-name="ce3">
            <text:p>10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.840000000000003" table:style-name="ce3">
            <text:p>3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85.31" table:style-name="ce3">
            <text:p>8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52.02" table:style-name="ce3">
            <text:p>45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07.4" table:style-name="ce3">
            <text:p>60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29.25" table:style-name="ce3">
            <text:p>329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79.77" table:style-name="ce3">
            <text:p>37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4.24" table:style-name="ce3">
            <text:p>2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4.77" table:style-name="ce3">
            <text:p>2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9.18" table:style-name="ce3">
            <text:p>359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98.12" table:style-name="ce3">
            <text:p>69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28.19000000000005" table:style-name="ce3">
            <text:p>52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3" table:style-name="ce3">
            <text:p>496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89" table:style-name="ce3">
            <text:p>2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7.79" table:style-name="ce3">
            <text:p>15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6.4" table:style-name="ce3">
            <text:p>3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07.45999999999998" table:style-name="ce3">
            <text:p>30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944.95" table:style-name="ce3">
            <text:p>4944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0.87" table:style-name="ce3">
            <text:p>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1.26" table:style-name="ce3">
            <text:p>4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3.26" table:style-name="ce3">
            <text:p>1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4.819999999999993" table:style-name="ce3">
            <text:p>6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1.99" table:style-name="ce3">
            <text:p>31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3.7" table:style-name="ce3">
            <text:p>4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7.94" table:style-name="ce3">
            <text:p>147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.77" table:style-name="ce3">
            <text:p>4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1.01" table:style-name="ce3">
            <text:p>14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0.1" table:style-name="ce3">
            <text:p>35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9.08" table:style-name="ce3">
            <text:p>69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8.68" table:style-name="ce3">
            <text:p>23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.84" table:style-name="ce3">
            <text:p>1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8.22" table:style-name="ce3">
            <text:p>2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.07" table:style-name="ce3">
            <text:p>18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7.03" table:style-name="ce3">
            <text:p>37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16.49" table:style-name="ce3">
            <text:p>21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19.44" table:style-name="ce3">
            <text:p>41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55.29999999999995" table:style-name="ce3">
            <text:p>65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.29" table:style-name="ce3">
            <text:p>2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82.42" table:style-name="ce3">
            <text:p>8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.91" table:style-name="ce3">
            <text:p>1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5.36000000000001" table:style-name="ce3">
            <text:p>14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2.34" table:style-name="ce3">
            <text:p>6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.49" table:style-name="ce3">
            <text:p>4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2.06" table:style-name="ce3">
            <text:p>6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3.950000000000003" table:style-name="ce3">
            <text:p>33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5.98" table:style-name="ce3">
            <text:p>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9" table:style-name="ce3">
            <text:p>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5.9" table:style-name="ce3">
            <text:p>4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7.78" table:style-name="ce3">
            <text:p>4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.32" table:style-name="ce3">
            <text:p>35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.78" table:style-name="ce3">
            <text:p>1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16.06" table:style-name="ce3">
            <text:p>21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20.12" table:style-name="ce3">
            <text:p>92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52.11" table:style-name="ce3">
            <text:p>25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75" table:style-name="ce3">
            <text:p>1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.91" table:style-name="ce3">
            <text:p>1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45.74" table:style-name="ce3">
            <text:p>44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27.47" table:style-name="ce3">
            <text:p>182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9.010000000000002" table:style-name="ce3">
            <text:p>1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1.19" table:style-name="ce3">
            <text:p>5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1.57" table:style-name="ce3">
            <text:p>3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7.79" table:style-name="ce3">
            <text:p>4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42.84" table:style-name="ce3">
            <text:p>54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46.73" table:style-name="ce3">
            <text:p>54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46.71" table:style-name="ce3">
            <text:p>94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57.0200000000004" table:style-name="ce3">
            <text:p>4657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4" table:style-name="ce3">
            <text:p>496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7.309999999999999" table:style-name="ce3">
            <text:p>17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8.909999999999997" table:style-name="ce3">
            <text:p>3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7.319999999999993" table:style-name="ce3">
            <text:p>6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.56" table:style-name="ce3">
            <text:p>3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02.89" table:style-name="ce3">
            <text:p>20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.22" table:style-name="ce3">
            <text:p>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1.33" table:style-name="ce3">
            <text:p>2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34.11000000000001" table:style-name="ce3">
            <text:p>13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31.93" table:style-name="ce3">
            <text:p>43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71.98" table:style-name="ce3">
            <text:p>7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5.14" table:style-name="ce3">
            <text:p>6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7.559999999999999" table:style-name="ce3">
            <text:p>1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0.9" table:style-name="ce3">
            <text:p>3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7.8" table:style-name="ce3">
            <text:p>1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5.3" table:style-name="ce3">
            <text:p>4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4.5" table:style-name="ce3">
            <text:p>6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0.54" table:style-name="ce3">
            <text:p>2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4589.35" table:style-name="ce3">
            <text:p>3458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1.57" table:style-name="ce3">
            <text:p>2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19.14" table:style-name="ce3">
            <text:p>419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9.26" table:style-name="ce3">
            <text:p>15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88" table:style-name="ce3">
            <text:p>2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0.56" table:style-name="ce3">
            <text:p>5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2.26" table:style-name="ce3">
            <text:p>1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20.28" table:style-name="ce3">
            <text:p>1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86.49" table:style-name="ce3">
            <text:p>48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7.22" table:style-name="ce3">
            <text:p>27,2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3.11" table:style-name="ce3">
            <text:p>43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9.63" table:style-name="ce3">
            <text:p>99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" table:style-name="ce3">
            <text:p>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.8099999999999996" table:style-name="ce3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72.06" table:style-name="ce3">
            <text:p>37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.2300000000000004" table:style-name="ce3">
            <text:p>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68" table:style-name="ce3">
            <text:p>2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11.14" table:style-name="ce3">
            <text:p>51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86.02" table:style-name="ce3">
            <text:p>8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.67" table:style-name="ce3">
            <text:p>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9.04" table:style-name="ce3">
            <text:p>9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90.75" table:style-name="ce3">
            <text:p>190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50.79" table:style-name="ce3">
            <text:p>55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20.29" table:style-name="ce3">
            <text:p>120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7.72" table:style-name="ce3">
            <text:p>9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8.98" table:style-name="ce3">
            <text:p>2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8.56" table:style-name="ce3">
            <text:p>5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7.72" table:style-name="ce3">
            <text:p>9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6.72" table:style-name="ce3">
            <text:p>96,7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.42" table:style-name="ce3">
            <text:p>2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1.77" table:style-name="ce3">
            <text:p>4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7.72" table:style-name="ce3">
            <text:p>9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76.02" table:style-name="ce3">
            <text:p>7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5" table:style-name="ce3">
            <text:p>4965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61.54" table:style-name="ce3">
            <text:p>46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8.5" table:style-name="ce3">
            <text:p>15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6.739999999999998" table:style-name="ce3">
            <text:p>16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81.08" table:style-name="ce3">
            <text:p>18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2.37" table:style-name="ce3">
            <text:p>1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8.27" table:style-name="ce3">
            <text:p>58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9.92" table:style-name="ce3">
            <text:p>4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40.15" table:style-name="ce3">
            <text:p>640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7.97" table:style-name="ce3">
            <text:p>7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629.55999999999995" table:style-name="ce3">
            <text:p>629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7.72" table:style-name="ce3">
            <text:p>9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35.83000000000001" table:style-name="ce3">
            <text:p>135,8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6.72" table:style-name="ce3">
            <text:p>96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7.22" table:style-name="ce3">
            <text:p>27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7.78" table:style-name="ce3">
            <text:p>1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4.48" table:style-name="ce3">
            <text:p>1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56.65" table:style-name="ce3">
            <text:p>356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9.29" table:style-name="ce3">
            <text:p>1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97.72" table:style-name="ce3">
            <text:p>9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6" table:style-name="ce3">
            <text:p>4966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.55" table:style-name="ce3">
            <text:p>5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7" table:style-name="ce3">
            <text:p>496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515.41" table:style-name="ce3">
            <text:p>51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7" table:style-name="ce3">
            <text:p>4967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09.34" table:style-name="ce3">
            <text:p>10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8" table:style-name="ce3">
            <text:p>496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3.12" table:style-name="ce3">
            <text:p>13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8" table:style-name="ce3">
            <text:p>4968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7.97" table:style-name="ce3">
            <text:p>157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9" table:style-name="ce3">
            <text:p>496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25.69" table:style-name="ce3">
            <text:p>425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69" table:style-name="ce3">
            <text:p>4969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91.22" table:style-name="ce3">
            <text:p>39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70" table:style-name="ce3">
            <text:p>497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97.23" table:style-name="ce3">
            <text:p>297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70" table:style-name="ce3">
            <text:p>4970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62.21" table:style-name="ce3">
            <text:p>162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71" table:style-name="ce3">
            <text:p>497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04.23" table:style-name="ce3">
            <text:p>20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4971" table:style-name="ce3">
            <text:p>4971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82.55" table:style-name="ce3">
            <text:p>48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LOMBARDIA ONLUS</text:p>
          </table:table-cell>
          <table:table-cell office:value-type="float" office:value="97339800159" table:style-name="ce3">
            <text:p>97339800159</text:p>
          </table:table-cell>
          <table:table-cell office:value-type="float" office:value="4972" table:style-name="ce3">
            <text:p>497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0931.9" table:style-name="ce3">
            <text:p>1093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3.92" table:style-name="ce3">
            <text:p>2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49.39" table:style-name="ce3">
            <text:p>49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15.85" table:style-name="ce3">
            <text:p>15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4973" table:style-name="ce3">
            <text:p>4973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31.31" table:style-name="ce3">
            <text:p>31,3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E-DISTRIBUZIONE SPA</text:p>
          </table:table-cell>
          <table:table-cell office:value-type="float" office:value="5779711000" table:style-name="ce3">
            <text:p>5779711000</text:p>
          </table:table-cell>
          <table:table-cell office:value-type="float" office:value="4974" table:style-name="ce3">
            <text:p>4974</text:p>
          </table:table-cell>
          <table:table-cell office:value-type="string" table:style-name="ce3">
            <text:p>06/09/2024</text:p>
          </table:table-cell>
          <table:table-cell office:value-type="string" table:style-name="ce3">
            <text:p>Utenze e canoni</text:p>
          </table:table-cell>
          <table:table-cell office:value-type="float" office:value="24.96" table:style-name="ce3">
            <text:p>2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87.05" table:style-name="ce3">
            <text:p>8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197.71" table:style-name="ce3">
            <text:p>197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00.58" table:style-name="ce3">
            <text:p>20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06.75" table:style-name="ce3">
            <text:p>206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50.51" table:style-name="ce3">
            <text:p>25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77.39999999999998" table:style-name="ce3">
            <text:p>27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127.66" table:style-name="ce3">
            <text:p>12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196.91" table:style-name="ce3">
            <text:p>19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07.83" table:style-name="ce3">
            <text:p>20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09.12" table:style-name="ce3">
            <text:p>20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10.21" table:style-name="ce3">
            <text:p>21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19.86" table:style-name="ce3">
            <text:p>21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4975" table:style-name="ce3">
            <text:p>497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29.6" table:style-name="ce3">
            <text:p>2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MADDALENA S.R.L.</text:p>
          </table:table-cell>
          <table:table-cell office:value-type="float" office:value="3557060120" table:style-name="ce3">
            <text:p>3557060120</text:p>
          </table:table-cell>
          <table:table-cell office:value-type="float" office:value="4976" table:style-name="ce3">
            <text:p>497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Beni immobili</text:p>
          </table:table-cell>
          <table:table-cell office:value-type="float" office:value="3172" table:style-name="ce3">
            <text:p>31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ELLEZETA DI STEFANO ZAMBERLETTI S.N.C</text:p>
          </table:table-cell>
          <table:table-cell office:value-type="float" office:value="2907710129" table:style-name="ce3">
            <text:p>2907710129</text:p>
          </table:table-cell>
          <table:table-cell office:value-type="float" office:value="4977" table:style-name="ce3">
            <text:p>497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Beni immobili</text:p>
          </table:table-cell>
          <table:table-cell office:value-type="float" office:value="43611.95" table:style-name="ce3">
            <text:p>4361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FESSIONE SICUREZZA SRL</text:p>
          </table:table-cell>
          <table:table-cell office:value-type="float" office:value="3548510969" table:style-name="ce3">
            <text:p>3548510969</text:p>
          </table:table-cell>
          <table:table-cell office:value-type="float" office:value="4978" table:style-name="ce3">
            <text:p>497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Beni immobili</text:p>
          </table:table-cell>
          <table:table-cell office:value-type="float" office:value="4125.1499999999996" table:style-name="ce3">
            <text:p>4125,1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79" table:style-name="ce3">
            <text:p>497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0" table:style-name="ce3">
            <text:p>498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1" table:style-name="ce3">
            <text:p>498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00" table:style-name="ce3">
            <text:p>7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2" table:style-name="ce3">
            <text:p>498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3" table:style-name="ce3">
            <text:p>498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4" table:style-name="ce3">
            <text:p>498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5" table:style-name="ce3">
            <text:p>498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0" table:style-name="ce3">
            <text:p>6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6" table:style-name="ce3">
            <text:p>498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7" table:style-name="ce3">
            <text:p>498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8" table:style-name="ce3">
            <text:p>498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89" table:style-name="ce3">
            <text:p>498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0" table:style-name="ce3">
            <text:p>499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1" table:style-name="ce3">
            <text:p>499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2" table:style-name="ce3">
            <text:p>499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3" table:style-name="ce3">
            <text:p>499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4" table:style-name="ce3">
            <text:p>499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5" table:style-name="ce3">
            <text:p>499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6" table:style-name="ce3">
            <text:p>499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7" table:style-name="ce3">
            <text:p>499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4998" table:style-name="ce3">
            <text:p>499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999" table:style-name="ce3">
            <text:p>499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999" table:style-name="ce3">
            <text:p>499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999" table:style-name="ce3">
            <text:p>499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10.5" table:style-name="ce3">
            <text:p>1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999" table:style-name="ce3">
            <text:p>499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21" table:style-name="ce3">
            <text:p>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4999" table:style-name="ce3">
            <text:p>499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09.79" table:style-name="ce3">
            <text:p>10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31.33000000000001" table:style-name="ce3">
            <text:p>13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29.95" table:style-name="ce3">
            <text:p>329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816.03" table:style-name="ce3">
            <text:p>3816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09.65" table:style-name="ce3">
            <text:p>10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5001" table:style-name="ce3">
            <text:p>500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.399999999999999" table:style-name="ce3">
            <text:p>2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5002" table:style-name="ce3">
            <text:p>500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Consulenze</text:p>
          </table:table-cell>
          <table:table-cell office:value-type="float" office:value="5083.34" table:style-name="ce3">
            <text:p>50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5003" table:style-name="ce3">
            <text:p>500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805.2" table:style-name="ce3">
            <text:p>80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5003" table:style-name="ce3">
            <text:p>500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1342" table:style-name="ce3">
            <text:p>13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5004" table:style-name="ce3">
            <text:p>500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19.7" table:style-name="ce3">
            <text:p>21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5005" table:style-name="ce3">
            <text:p>500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81.82000000000005" table:style-name="ce3">
            <text:p>58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5006" table:style-name="ce3">
            <text:p>500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1.82" table:style-name="ce3">
            <text:p>281,8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07" table:style-name="ce3">
            <text:p>500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836.48" table:style-name="ce3">
            <text:p>5836,4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08" table:style-name="ce3">
            <text:p>500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5009" table:style-name="ce3">
            <text:p>500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5010" table:style-name="ce3">
            <text:p>501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EDES ITALIA S.P.A.</text:p>
          </table:table-cell>
          <table:table-cell office:value-type="float" office:value="2974560100" table:style-name="ce3">
            <text:p>2974560100</text:p>
          </table:table-cell>
          <table:table-cell office:value-type="float" office:value="5011" table:style-name="ce3">
            <text:p>501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96.99" table:style-name="ce3">
            <text:p>79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5012" table:style-name="ce3">
            <text:p>501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beni di consumo</text:p>
          </table:table-cell>
          <table:table-cell office:value-type="float" office:value="960.75" table:style-name="ce3">
            <text:p>960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5013" table:style-name="ce3">
            <text:p>501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40151.19" table:style-name="ce3">
            <text:p>4015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5014" table:style-name="ce3">
            <text:p>501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2244.03" table:style-name="ce3">
            <text:p>4224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5015" table:style-name="ce3">
            <text:p>501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NEACONFORT MEDICALI DI MONFREDINI E.</text:p>
          </table:table-cell>
          <table:table-cell office:value-type="float" office:value="3440820987" table:style-name="ce3">
            <text:p>3440820987</text:p>
          </table:table-cell>
          <table:table-cell office:value-type="float" office:value="5016" table:style-name="ce3">
            <text:p>501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beni di consumo</text:p>
          </table:table-cell>
          <table:table-cell office:value-type="float" office:value="363.56" table:style-name="ce3">
            <text:p>36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NEACONFORT MEDICALI DI MONFREDINI E.</text:p>
          </table:table-cell>
          <table:table-cell office:value-type="float" office:value="3440820987" table:style-name="ce3">
            <text:p>3440820987</text:p>
          </table:table-cell>
          <table:table-cell office:value-type="float" office:value="5017" table:style-name="ce3">
            <text:p>501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servizi</text:p>
          </table:table-cell>
          <table:table-cell office:value-type="float" office:value="363.56" table:style-name="ce3">
            <text:p>36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TS DI ANNALISA CELLUZZI</text:p>
          </table:table-cell>
          <table:table-cell office:value-type="float" office:value="6654000964" table:style-name="ce3">
            <text:p>6654000964</text:p>
          </table:table-cell>
          <table:table-cell office:value-type="float" office:value="5018" table:style-name="ce3">
            <text:p>501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6.18" table:style-name="ce3">
            <text:p>106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5019" table:style-name="ce3">
            <text:p>501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25.0300000000002" table:style-name="ce3">
            <text:p>2325,0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20" table:style-name="ce3">
            <text:p>502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22.96" table:style-name="ce3">
            <text:p>322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5021" table:style-name="ce3">
            <text:p>502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4" table:style-name="ce3">
            <text:p>10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5021" table:style-name="ce3">
            <text:p>502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53.7" table:style-name="ce3">
            <text:p>125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5022" table:style-name="ce3">
            <text:p>502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99.99" table:style-name="ce3">
            <text:p>129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5023" table:style-name="ce3">
            <text:p>502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25.94" table:style-name="ce3">
            <text:p>382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5024" table:style-name="ce3">
            <text:p>502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5025" table:style-name="ce3">
            <text:p>5025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1" table:style-name="ce3">
            <text:p>8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5026" table:style-name="ce3">
            <text:p>502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64.75" table:style-name="ce3">
            <text:p>146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5027" table:style-name="ce3">
            <text:p>502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beni di consumo</text:p>
          </table:table-cell>
          <table:table-cell office:value-type="float" office:value="916.69" table:style-name="ce3">
            <text:p>91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5028" table:style-name="ce3">
            <text:p>502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beni di consumo</text:p>
          </table:table-cell>
          <table:table-cell office:value-type="float" office:value="1546.48" table:style-name="ce3">
            <text:p>154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5029" table:style-name="ce3">
            <text:p>502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5030" table:style-name="ce3">
            <text:p>503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15.08" table:style-name="ce3">
            <text:p>5015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5031" table:style-name="ce3">
            <text:p>5031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beni di consumo</text:p>
          </table:table-cell>
          <table:table-cell office:value-type="float" office:value="6580" table:style-name="ce3">
            <text:p>65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CULTURALE TEATRO ARTI</text:p>
          </table:table-cell>
          <table:table-cell office:value-type="float" office:value="1947500128" table:style-name="ce3">
            <text:p>1947500128</text:p>
          </table:table-cell>
          <table:table-cell office:value-type="float" office:value="5032" table:style-name="ce3">
            <text:p>5032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0" table:style-name="ce3">
            <text:p>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CULTURALE TEATRO ARTI</text:p>
          </table:table-cell>
          <table:table-cell office:value-type="float" office:value="1947500128" table:style-name="ce3">
            <text:p>1947500128</text:p>
          </table:table-cell>
          <table:table-cell office:value-type="float" office:value="5033" table:style-name="ce3">
            <text:p>5033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3479.91" table:style-name="ce3">
            <text:p>1347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S.C.I.-AZIENDA SOCIALE COMUNI INSIEME</text:p>
          </table:table-cell>
          <table:table-cell office:value-type="float" office:value="2886940135" table:style-name="ce3">
            <text:p>2886940135</text:p>
          </table:table-cell>
          <table:table-cell office:value-type="float" office:value="5034" table:style-name="ce3">
            <text:p>5034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4.69999999999999" table:style-name="ce3">
            <text:p>15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035" table:style-name="ce3">
            <text:p>503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Utenze e canoni</text:p>
          </table:table-cell>
          <table:table-cell office:value-type="float" office:value="148.66999999999999" table:style-name="ce3">
            <text:p>148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035" table:style-name="ce3">
            <text:p>503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Utenze e canoni</text:p>
          </table:table-cell>
          <table:table-cell office:value-type="float" office:value="272.11" table:style-name="ce3">
            <text:p>27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035" table:style-name="ce3">
            <text:p>503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Utenze e canoni</text:p>
          </table:table-cell>
          <table:table-cell office:value-type="float" office:value="133.54" table:style-name="ce3">
            <text:p>13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035" table:style-name="ce3">
            <text:p>503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Utenze e canoni</text:p>
          </table:table-cell>
          <table:table-cell office:value-type="float" office:value="6.2" table:style-name="ce3">
            <text:p>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035" table:style-name="ce3">
            <text:p>5035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Utenze e canoni</text:p>
          </table:table-cell>
          <table:table-cell office:value-type="float" office:value="695.13" table:style-name="ce3">
            <text:p>695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036" table:style-name="ce3">
            <text:p>5036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688.37" table:style-name="ce3">
            <text:p>568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037" table:style-name="ce3">
            <text:p>5037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78.44" table:style-name="ce3">
            <text:p>207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038" table:style-name="ce3">
            <text:p>5038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5039" table:style-name="ce3">
            <text:p>503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292.8" table:style-name="ce3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5039" table:style-name="ce3">
            <text:p>503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829.6" table:style-name="ce3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5039" table:style-name="ce3">
            <text:p>5039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Utenze e canoni</text:p>
          </table:table-cell>
          <table:table-cell office:value-type="float" office:value="3387.53" table:style-name="ce3">
            <text:p>338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5040" table:style-name="ce3">
            <text:p>5040</text:p>
          </table:table-cell>
          <table:table-cell office:value-type="string" table:style-name="ce3">
            <text:p>10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58.9100000000001" table:style-name="ce3">
            <text:p>115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5041" table:style-name="ce3">
            <text:p>5041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29704.13" table:style-name="ce3">
            <text:p>12970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5042" table:style-name="ce3">
            <text:p>5042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19010.3" table:style-name="ce3">
            <text:p>51901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5043" table:style-name="ce3">
            <text:p>5043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5044" table:style-name="ce3">
            <text:p>5044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4.43" table:style-name="ce3">
            <text:p>94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045" table:style-name="ce3">
            <text:p>5045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16533.64" table:style-name="ce3">
            <text:p>16533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CONDOMINIO GALLARATE</text:p>
          </table:table-cell>
          <table:table-cell office:value-type="float" office:value="91036440120" table:style-name="ce3">
            <text:p>91036440120</text:p>
          </table:table-cell>
          <table:table-cell office:value-type="float" office:value="5046" table:style-name="ce3">
            <text:p>5046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654.48" table:style-name="ce3">
            <text:p>1465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047" table:style-name="ce3">
            <text:p>5047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1270.44" table:style-name="ce3">
            <text:p>127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048" table:style-name="ce3">
            <text:p>5048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number-rows-repeated="6"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5049" table:style-name="ce3">
            <text:p>5049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Beni immobili</text:p>
          </table:table-cell>
          <table:table-cell office:value-type="float" office:value="671" table:style-name="ce3">
            <text:p>6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5050" table:style-name="ce3">
            <text:p>5050</text:p>
          </table:table-cell>
          <table:table-cell office:value-type="string" table:style-name="ce3">
            <text:p>12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6.67" table:style-name="ce3">
            <text:p>48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5051" table:style-name="ce3">
            <text:p>5051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Retribuzioni in denaro</text:p>
          </table:table-cell>
          <table:table-cell office:value-type="float" office:value="7658" table:style-name="ce3">
            <text:p>76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PREVILINE <text:s/>FONDO DI ASSISTENZA SAN</text:p>
          </table:table-cell>
          <table:table-cell office:value-type="float" office:value="97149130151" table:style-name="ce3">
            <text:p>97149130151</text:p>
          </table:table-cell>
          <table:table-cell office:value-type="float" office:value="5052" table:style-name="ce3">
            <text:p>5052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Retribuzioni in denaro</text:p>
          </table:table-cell>
          <table:table-cell office:value-type="float" office:value="77.7" table:style-name="ce3">
            <text:p>7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LOMBARDIA ONLUS</text:p>
          </table:table-cell>
          <table:table-cell office:value-type="float" office:value="97339800159" table:style-name="ce3">
            <text:p>97339800159</text:p>
          </table:table-cell>
          <table:table-cell office:value-type="float" office:value="5053" table:style-name="ce3">
            <text:p>5053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227.5" table:style-name="ce3">
            <text:p>522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GIONE CENTRO DIDATTICO S.R.L.</text:p>
          </table:table-cell>
          <table:table-cell office:value-type="float" office:value="2027040019" table:style-name="ce3">
            <text:p>2027040019</text:p>
          </table:table-cell>
          <table:table-cell office:value-type="float" office:value="5054" table:style-name="ce3">
            <text:p>5054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servizi</text:p>
          </table:table-cell>
          <table:table-cell office:value-type="float" office:value="28780.12" table:style-name="ce3">
            <text:p>2878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5055" table:style-name="ce3">
            <text:p>5055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servizi</text:p>
          </table:table-cell>
          <table:table-cell office:value-type="float" office:value="5.22" table:style-name="ce3">
            <text:p>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5056" table:style-name="ce3">
            <text:p>5056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servizi</text:p>
          </table:table-cell>
          <table:table-cell office:value-type="float" office:value="117.12" table:style-name="ce3">
            <text:p>11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5058" table:style-name="ce3">
            <text:p>5058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201.26" table:style-name="ce3">
            <text:p>620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5059" table:style-name="ce3">
            <text:p>5059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8800" table:style-name="ce3">
            <text:p>48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5060" table:style-name="ce3">
            <text:p>5060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43.25" table:style-name="ce3">
            <text:p>374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5061" table:style-name="ce3">
            <text:p>5061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5062" table:style-name="ce3">
            <text:p>5062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2" table:style-name="ce3">
            <text:p>420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5062" table:style-name="ce3">
            <text:p>5062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42" table:style-name="ce3">
            <text:p>43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5063" table:style-name="ce3">
            <text:p>5063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5064" table:style-name="ce3">
            <text:p>5064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802.98" table:style-name="ce3">
            <text:p>280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5064" table:style-name="ce3">
            <text:p>5064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92.25" table:style-name="ce3">
            <text:p>3092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5064" table:style-name="ce3">
            <text:p>5064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752.3" table:style-name="ce3">
            <text:p>475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5065" table:style-name="ce3">
            <text:p>5065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115.6400000000003" table:style-name="ce3">
            <text:p>511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5066" table:style-name="ce3">
            <text:p>5066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35.5" table:style-name="ce3">
            <text:p>683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5067" table:style-name="ce3">
            <text:p>5067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31" table:style-name="ce3">
            <text:p>1321,3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68" table:style-name="ce3">
            <text:p>5068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0.52" table:style-name="ce3">
            <text:p>1030,5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69" table:style-name="ce3">
            <text:p>5069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44.46" table:style-name="ce3">
            <text:p>2344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5070" table:style-name="ce3">
            <text:p>5070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00" table:style-name="ce3">
            <text:p>4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5071" table:style-name="ce3">
            <text:p>5071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731.91" table:style-name="ce3">
            <text:p>1073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5072" table:style-name="ce3">
            <text:p>5072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servizi</text:p>
          </table:table-cell>
          <table:table-cell office:value-type="float" office:value="120" table:style-name="ce3">
            <text:p>1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5073" table:style-name="ce3">
            <text:p>5073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ltri servizi</text:p>
          </table:table-cell>
          <table:table-cell office:value-type="float" office:value="26.4" table:style-name="ce3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ALLARATE-CASSA DD.PP.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74" table:style-name="ce3">
            <text:p>5074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Versamenti a depositi bancari</text:p>
          </table:table-cell>
          <table:table-cell office:value-type="float" office:value="900000" table:style-name="ce3">
            <text:p>900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75" table:style-name="ce3">
            <text:p>5075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2202" table:style-name="ce3">
            <text:p>22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076" table:style-name="ce3">
            <text:p>5076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ggi di riscossione</text:p>
          </table:table-cell>
          <table:table-cell office:value-type="float" office:value="6772.71" table:style-name="ce3">
            <text:p>677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077" table:style-name="ce3">
            <text:p>5077</text:p>
          </table:table-cell>
          <table:table-cell office:value-type="string" table:style-name="ce3">
            <text:p>13/09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7775.6" table:style-name="ce3">
            <text:p>777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5078" table:style-name="ce3">
            <text:p>5078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Servizi di ristorazione</text:p>
          </table:table-cell>
          <table:table-cell office:value-type="float" office:value="1654.8" table:style-name="ce3">
            <text:p>165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5079" table:style-name="ce3">
            <text:p>5079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41.87" table:style-name="ce3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5080" table:style-name="ce3">
            <text:p>5080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5081" table:style-name="ce3">
            <text:p>5081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2.41999999999999" table:style-name="ce3">
            <text:p>162,4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82" table:style-name="ce3">
            <text:p>5082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0" table:style-name="ce3">
            <text:p>2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5083" table:style-name="ce3">
            <text:p>5083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servizi</text:p>
          </table:table-cell>
          <table:table-cell office:value-type="float" office:value="66" table:style-name="ce3">
            <text:p>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TTI &amp; VANONI SRL</text:p>
          </table:table-cell>
          <table:table-cell office:value-type="float" office:value="198180127" table:style-name="ce3">
            <text:p>198180127</text:p>
          </table:table-cell>
          <table:table-cell office:value-type="float" office:value="5084" table:style-name="ce3">
            <text:p>5084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22.44" table:style-name="ce3">
            <text:p>2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ASECCO DEI LAGHI DI DAVI GIANCARLO</text:p>
          </table:table-cell>
          <table:table-cell office:value-type="string" table:style-name="ce3">
            <text:p>DVAGCR70A31L682N</text:p>
          </table:table-cell>
          <table:table-cell office:value-type="float" office:value="5085" table:style-name="ce3">
            <text:p>5085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servizi</text:p>
          </table:table-cell>
          <table:table-cell office:value-type="float" office:value="5.96" table:style-name="ce3">
            <text:p>5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ASECCO DEI LAGHI DI DAVI GIANCARLO</text:p>
          </table:table-cell>
          <table:table-cell office:value-type="string" table:style-name="ce3">
            <text:p>DVAGCR70A31L682N</text:p>
          </table:table-cell>
          <table:table-cell office:value-type="float" office:value="5086" table:style-name="ce3">
            <text:p>5086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18.75" table:style-name="ce3">
            <text:p>18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ASECCO DEI LAGHI DI DAVI GIANCARLO</text:p>
          </table:table-cell>
          <table:table-cell office:value-type="string" table:style-name="ce3">
            <text:p>DVAGCR70A31L682N</text:p>
          </table:table-cell>
          <table:table-cell office:value-type="float" office:value="5087" table:style-name="ce3">
            <text:p>5087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21.46" table:style-name="ce3">
            <text:p>2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NQUE ANELLI 2000</text:p>
          </table:table-cell>
          <table:table-cell office:value-type="string" table:style-name="ce3">
            <text:p>SCLRNZ77H18B300U</text:p>
          </table:table-cell>
          <table:table-cell office:value-type="float" office:value="5088" table:style-name="ce3">
            <text:p>5088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39.6" table:style-name="ce3">
            <text:p>3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I SAS DI DAVIDE CIONI E C.</text:p>
          </table:table-cell>
          <table:table-cell office:value-type="string" table:style-name="ce3">
            <text:p/>
          </table:table-cell>
          <table:table-cell office:value-type="float" office:value="5089" table:style-name="ce3">
            <text:p>5089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44" table:style-name="ce3">
            <text:p>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IBETTI UFFICIO SAS</text:p>
          </table:table-cell>
          <table:table-cell office:value-type="float" office:value="2454580123" table:style-name="ce3">
            <text:p>2454580123</text:p>
          </table:table-cell>
          <table:table-cell office:value-type="float" office:value="5090" table:style-name="ce3">
            <text:p>5090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.6" table:style-name="ce3">
            <text:p>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SINT SRL</text:p>
          </table:table-cell>
          <table:table-cell office:value-type="float" office:value="6711271004" table:style-name="ce3">
            <text:p>6711271004</text:p>
          </table:table-cell>
          <table:table-cell office:value-type="float" office:value="5091" table:style-name="ce3">
            <text:p>5091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ltri beni di consumo</text:p>
          </table:table-cell>
          <table:table-cell office:value-type="float" office:value="140.13999999999999" table:style-name="ce3">
            <text:p>140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5092" table:style-name="ce3">
            <text:p>5092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3000.78" table:style-name="ce3">
            <text:p>2300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5093" table:style-name="ce3">
            <text:p>5093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6" table:style-name="ce3">
            <text:p>5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5094" table:style-name="ce3">
            <text:p>5094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80.01" table:style-name="ce3">
            <text:p>38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5095" table:style-name="ce3">
            <text:p>5095</text:p>
          </table:table-cell>
          <table:table-cell office:value-type="string" table:style-name="ce3">
            <text:p>18/09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272.06" table:style-name="ce3">
            <text:p>5272,0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096" table:style-name="ce3">
            <text:p>509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" table:style-name="ce3">
            <text:p>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97" table:style-name="ce3">
            <text:p>5097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4554" table:style-name="ce3">
            <text:p>45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98" table:style-name="ce3">
            <text:p>509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715.39" table:style-name="ce3">
            <text:p>71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98" table:style-name="ce3">
            <text:p>509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9819.6200000000008" table:style-name="ce3">
            <text:p>981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98" table:style-name="ce3">
            <text:p>509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76143.490000000005" table:style-name="ce3">
            <text:p>7614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099" table:style-name="ce3">
            <text:p>5099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650" table:style-name="ce3">
            <text:p>6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0" table:style-name="ce3">
            <text:p>5100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4" table:style-name="ce3">
            <text:p>9989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1" table:style-name="ce3">
            <text:p>510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1" table:style-name="ce3">
            <text:p>510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3997.81" table:style-name="ce3">
            <text:p>13997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2" table:style-name="ce3">
            <text:p>510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2" table:style-name="ce3">
            <text:p>510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1084.57" table:style-name="ce3">
            <text:p>1108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2" table:style-name="ce3">
            <text:p>510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45938.7" table:style-name="ce3">
            <text:p>4593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3" table:style-name="ce3">
            <text:p>5103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899.44" table:style-name="ce3">
            <text:p>89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4" table:style-name="ce3">
            <text:p>5104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53620.21" table:style-name="ce3">
            <text:p>5362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5" table:style-name="ce3">
            <text:p>5105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83" table:style-name="ce3">
            <text:p>2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6" table:style-name="ce3">
            <text:p>510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25.01" table:style-name="ce3">
            <text:p>12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7" table:style-name="ce3">
            <text:p>5107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9101.64" table:style-name="ce3">
            <text:p>19101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8" table:style-name="ce3">
            <text:p>510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2772.79" table:style-name="ce3">
            <text:p>2277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09" table:style-name="ce3">
            <text:p>5109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3361.97" table:style-name="ce3">
            <text:p>3361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0" table:style-name="ce3">
            <text:p>5110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7670.89" table:style-name="ce3">
            <text:p>767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1" table:style-name="ce3">
            <text:p>511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1" table:style-name="ce3">
            <text:p>511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6531.93" table:style-name="ce3">
            <text:p>653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2" table:style-name="ce3">
            <text:p>511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1096" table:style-name="ce3">
            <text:p>110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2" table:style-name="ce3">
            <text:p>511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6396.59" table:style-name="ce3">
            <text:p>26396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3" table:style-name="ce3">
            <text:p>5113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3" table:style-name="ce3">
            <text:p>5113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1094.55" table:style-name="ce3">
            <text:p>1109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3" table:style-name="ce3">
            <text:p>5113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8455.75" table:style-name="ce3">
            <text:p>2845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4" table:style-name="ce3">
            <text:p>5114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3043.23" table:style-name="ce3">
            <text:p>304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5" table:style-name="ce3">
            <text:p>5115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6664.580000000002" table:style-name="ce3">
            <text:p>16664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6" table:style-name="ce3">
            <text:p>511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Altri servizi</text:p>
          </table:table-cell>
          <table:table-cell office:value-type="float" office:value="10969.7" table:style-name="ce3">
            <text:p>1096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5117" table:style-name="ce3">
            <text:p>5117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5118" table:style-name="ce3">
            <text:p>511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87" table:style-name="ce3">
            <text:p>12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5118" table:style-name="ce3">
            <text:p>5118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2340" table:style-name="ce3">
            <text:p>23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9" table:style-name="ce3">
            <text:p>5119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9" table:style-name="ce3">
            <text:p>5119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1084.57" table:style-name="ce3">
            <text:p>1108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19" table:style-name="ce3">
            <text:p>5119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7766.89" table:style-name="ce3">
            <text:p>27766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0" table:style-name="ce3">
            <text:p>5120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0" table:style-name="ce3">
            <text:p>5120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7224.88" table:style-name="ce3">
            <text:p>1722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1" table:style-name="ce3">
            <text:p>512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1" table:style-name="ce3">
            <text:p>5121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21434.63" table:style-name="ce3">
            <text:p>21434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2" table:style-name="ce3">
            <text:p>5122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32298.84" table:style-name="ce3">
            <text:p>3229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3" table:style-name="ce3">
            <text:p>5123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3" table:style-name="ce3">
            <text:p>519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4" table:style-name="ce3">
            <text:p>5124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4" table:style-name="ce3">
            <text:p>5124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0413.030000000001" table:style-name="ce3">
            <text:p>1041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4" table:style-name="ce3">
            <text:p>5124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47981.96" table:style-name="ce3">
            <text:p>4798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5" table:style-name="ce3">
            <text:p>5125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1138.6500000000001" table:style-name="ce3">
            <text:p>113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6" table:style-name="ce3">
            <text:p>512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11084.57" table:style-name="ce3">
            <text:p>1108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6" table:style-name="ce3">
            <text:p>512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33025.01" table:style-name="ce3">
            <text:p>3302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6" table:style-name="ce3">
            <text:p>5126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5127" table:style-name="ce3">
            <text:p>5127</text:p>
          </table:table-cell>
          <table:table-cell office:value-type="string" table:style-name="ce3">
            <text:p>30/09/2024</text:p>
          </table:table-cell>
          <table:table-cell office:value-type="string" table:style-name="ce3">
            <text:p>Retribuzioni in denaro</text:p>
          </table:table-cell>
          <table:table-cell office:value-type="float" office:value="3298.06" table:style-name="ce3">
            <text:p>329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.09" table:style-name="ce3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.78" table:style-name="ce3">
            <text:p>6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8.88" table:style-name="ce3">
            <text:p>10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266.12" table:style-name="ce3">
            <text:p>26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977.38" table:style-name="ce3">
            <text:p>3977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635.98" table:style-name="ce3">
            <text:p>1863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28128.41" table:style-name="ce3">
            <text:p>28128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8" table:style-name="ce3">
            <text:p>5128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2404.29" table:style-name="ce3">
            <text:p>122404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9" table:style-name="ce3">
            <text:p>5129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7.65" table:style-name="ce3">
            <text:p>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9" table:style-name="ce3">
            <text:p>5129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10040.51" table:style-name="ce3">
            <text:p>1004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29" table:style-name="ce3">
            <text:p>5129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8831.019999999997" table:style-name="ce3">
            <text:p>3883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0" table:style-name="ce3">
            <text:p>5130</text:p>
          </table:table-cell>
          <table:table-cell office:value-type="string" table:style-name="ce3">
            <text:p/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42" table:style-name="ce3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1" table:style-name="ce3">
            <text:p>5131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449.04" table:style-name="ce3">
            <text:p>344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38.63" table:style-name="ce3">
            <text:p>338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14.17" table:style-name="ce3">
            <text:p>41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14.08000000000004" table:style-name="ce3">
            <text:p>614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05.26" table:style-name="ce3">
            <text:p>90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522.49" table:style-name="ce3">
            <text:p>452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347.49" table:style-name="ce3">
            <text:p>8347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1449.26" table:style-name="ce3">
            <text:p>1144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5199.32" table:style-name="ce3">
            <text:p>3519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2" table:style-name="ce3">
            <text:p>5132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3515.91" table:style-name="ce3">
            <text:p>6351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13.43" table:style-name="ce3">
            <text:p>41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87.02" table:style-name="ce3">
            <text:p>1787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97.82" table:style-name="ce3">
            <text:p>179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391.6400000000003" table:style-name="ce3">
            <text:p>4391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1257.79" table:style-name="ce3">
            <text:p>1125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181.78" table:style-name="ce3">
            <text:p>1718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5133" table:style-name="ce3">
            <text:p>5133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AC-AUTORITA' NAZIONALE ANTICORRUZIONE</text:p>
          </table:table-cell>
          <table:table-cell office:value-type="float" office:value="97584460584" table:style-name="ce3">
            <text:p>97584460584</text:p>
          </table:table-cell>
          <table:table-cell office:value-type="float" office:value="5134" table:style-name="ce3">
            <text:p>5134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2015" table:style-name="ce3">
            <text:p>201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35" table:style-name="ce3">
            <text:p>5135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CATE</text:p>
          </table:table-cell>
          <table:table-cell office:value-type="float" office:value="80280886" table:style-name="ce3">
            <text:p>80280886</text:p>
          </table:table-cell>
          <table:table-cell office:value-type="float" office:value="5136" table:style-name="ce3">
            <text:p>513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CI CATENA</text:p>
          </table:table-cell>
          <table:table-cell office:value-type="float" office:value="146380878" table:style-name="ce3">
            <text:p>146380878</text:p>
          </table:table-cell>
          <table:table-cell office:value-type="float" office:value="5137" table:style-name="ce3">
            <text:p>513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29.4" table:style-name="ce3">
            <text:p>2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ESSANDRIA</text:p>
          </table:table-cell>
          <table:table-cell office:value-type="float" office:value="429440068" table:style-name="ce3">
            <text:p>429440068</text:p>
          </table:table-cell>
          <table:table-cell office:value-type="float" office:value="5138" table:style-name="ce3">
            <text:p>5138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PRILIA</text:p>
          </table:table-cell>
          <table:table-cell office:value-type="float" office:value="80003450592" table:style-name="ce3">
            <text:p>80003450592</text:p>
          </table:table-cell>
          <table:table-cell office:value-type="float" office:value="5139" table:style-name="ce3">
            <text:p>513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0.7" table:style-name="ce3">
            <text:p>1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RCEVIA</text:p>
          </table:table-cell>
          <table:table-cell office:value-type="string" table:style-name="ce3">
            <text:p/>
          </table:table-cell>
          <table:table-cell office:value-type="float" office:value="5140" table:style-name="ce3">
            <text:p>514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RCISATE</text:p>
          </table:table-cell>
          <table:table-cell office:value-type="float" office:value="250810124" table:style-name="ce3">
            <text:p>250810124</text:p>
          </table:table-cell>
          <table:table-cell office:value-type="float" office:value="5141" table:style-name="ce3">
            <text:p>514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2.38" table:style-name="ce3">
            <text:p>1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RDEA</text:p>
          </table:table-cell>
          <table:table-cell office:value-type="float" office:value="80108730583" table:style-name="ce3">
            <text:p>80108730583</text:p>
          </table:table-cell>
          <table:table-cell office:value-type="float" office:value="5142" table:style-name="ce3">
            <text:p>514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RSAGO SEPRIO</text:p>
          </table:table-cell>
          <table:table-cell office:value-type="float" office:value="561120122" table:style-name="ce3">
            <text:p>561120122</text:p>
          </table:table-cell>
          <table:table-cell office:value-type="float" office:value="5143" table:style-name="ce3">
            <text:p>514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36.200000000000003" table:style-name="ce3">
            <text:p>3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ALDISSERO TORINESE</text:p>
          </table:table-cell>
          <table:table-cell office:value-type="float" office:value="90002900018" table:style-name="ce3">
            <text:p>90002900018</text:p>
          </table:table-cell>
          <table:table-cell office:value-type="float" office:value="5144" table:style-name="ce3">
            <text:p>514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ASIGLIO</text:p>
          </table:table-cell>
          <table:table-cell office:value-type="float" office:value="80109890154" table:style-name="ce3">
            <text:p>80109890154</text:p>
          </table:table-cell>
          <table:table-cell office:value-type="float" office:value="5145" table:style-name="ce3">
            <text:p>514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ELLINZAGO NOVARESE</text:p>
          </table:table-cell>
          <table:table-cell office:value-type="float" office:value="190090035" table:style-name="ce3">
            <text:p>190090035</text:p>
          </table:table-cell>
          <table:table-cell office:value-type="float" office:value="5146" table:style-name="ce3">
            <text:p>5146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0.65" table:style-name="ce3">
            <text:p>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ESNATE</text:p>
          </table:table-cell>
          <table:table-cell office:value-type="float" office:value="249600123" table:style-name="ce3">
            <text:p>249600123</text:p>
          </table:table-cell>
          <table:table-cell office:value-type="float" office:value="5147" table:style-name="ce3">
            <text:p>5147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23.52" table:style-name="ce3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ESOZZO</text:p>
          </table:table-cell>
          <table:table-cell office:value-type="float" office:value="338010127" table:style-name="ce3">
            <text:p>338010127</text:p>
          </table:table-cell>
          <table:table-cell office:value-type="float" office:value="5148" table:style-name="ce3">
            <text:p>5148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float" office:value="224000125" table:style-name="ce3">
            <text:p>224000125</text:p>
          </table:table-cell>
          <table:table-cell office:value-type="float" office:value="5149" table:style-name="ce3">
            <text:p>514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53.68" table:style-name="ce3">
            <text:p>15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5150" table:style-name="ce3">
            <text:p>5150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24.19" table:style-name="ce3">
            <text:p>24,1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51" table:style-name="ce3">
            <text:p>515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.96" table:style-name="ce3">
            <text:p>123,9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52" table:style-name="ce3">
            <text:p>515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.99" table:style-name="ce3">
            <text:p>30,9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53" table:style-name="ce3">
            <text:p>515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45.84" table:style-name="ce3">
            <text:p>154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5154" table:style-name="ce3">
            <text:p>515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KILL SRL</text:p>
          </table:table-cell>
          <table:table-cell office:value-type="float" office:value="2665480121" table:style-name="ce3">
            <text:p>2665480121</text:p>
          </table:table-cell>
          <table:table-cell office:value-type="float" office:value="5155" table:style-name="ce3">
            <text:p>5155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602" table:style-name="ce3">
            <text:p>60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56" table:style-name="ce3">
            <text:p>5156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beni di consumo</text:p>
          </table:table-cell>
          <table:table-cell office:value-type="float" office:value="2757" table:style-name="ce3">
            <text:p>27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5157" table:style-name="ce3">
            <text:p>5157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0" table:style-name="ce3">
            <text:p>1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.TI.ESSE S.R.L.</text:p>
          </table:table-cell>
          <table:table-cell office:value-type="float" office:value="807520135" table:style-name="ce3">
            <text:p>807520135</text:p>
          </table:table-cell>
          <table:table-cell office:value-type="float" office:value="5158" table:style-name="ce3">
            <text:p>5158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beni di consumo</text:p>
          </table:table-cell>
          <table:table-cell office:value-type="float" office:value="1512.8" table:style-name="ce3">
            <text:p>151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5159" table:style-name="ce3">
            <text:p>515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63.44" table:style-name="ce3">
            <text:p>6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5159" table:style-name="ce3">
            <text:p>515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5159" table:style-name="ce3">
            <text:p>515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Altri servizi</text:p>
          </table:table-cell>
          <table:table-cell office:value-type="float" office:value="3128.08" table:style-name="ce3">
            <text:p>312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5160" table:style-name="ce3">
            <text:p>5160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16.9" table:style-name="ce3">
            <text:p>11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5160" table:style-name="ce3">
            <text:p>5160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98.26" table:style-name="ce3">
            <text:p>39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5161" table:style-name="ce3">
            <text:p>516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5427.24" table:style-name="ce3">
            <text:p>5427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162" table:style-name="ce3">
            <text:p>516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GLIAFERRI FORESTALE SOCIETÀ AGRICOLA S</text:p>
          </table:table-cell>
          <table:table-cell office:value-type="float" office:value="3802540124" table:style-name="ce3">
            <text:p>3802540124</text:p>
          </table:table-cell>
          <table:table-cell office:value-type="float" office:value="5163" table:style-name="ce3">
            <text:p>516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Beni immobili</text:p>
          </table:table-cell>
          <table:table-cell office:value-type="float" office:value="8694.94" table:style-name="ce3">
            <text:p>8694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5164" table:style-name="ce3">
            <text:p>516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281662.61" table:style-name="ce3">
            <text:p>28166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-ONLUS CENTRO LARIO E VALLI-MENAGG</text:p>
          </table:table-cell>
          <table:table-cell office:value-type="float" office:value="93008030137" table:style-name="ce3">
            <text:p>93008030137</text:p>
          </table:table-cell>
          <table:table-cell office:value-type="float" office:value="5165" table:style-name="ce3">
            <text:p>516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88" table:style-name="ce3">
            <text:p>22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5166" table:style-name="ce3">
            <text:p>516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96.2600000000002" table:style-name="ce3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5166" table:style-name="ce3">
            <text:p>516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91035180123" table:style-name="ce3">
            <text:p>91035180123</text:p>
          </table:table-cell>
          <table:table-cell office:value-type="float" office:value="5166" table:style-name="ce3">
            <text:p>516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14.32" table:style-name="ce3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5167" table:style-name="ce3">
            <text:p>516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0.31" table:style-name="ce3">
            <text:p>2250,3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5168" table:style-name="ce3">
            <text:p>5168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5" table:style-name="ce3">
            <text:p>29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5169" table:style-name="ce3">
            <text:p>5169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42" table:style-name="ce3">
            <text:p>43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5170" table:style-name="ce3">
            <text:p>517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5.7" table:style-name="ce3">
            <text:p>45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5171" table:style-name="ce3">
            <text:p>5171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5172" table:style-name="ce3">
            <text:p>517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19.89" table:style-name="ce3">
            <text:p>519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5172" table:style-name="ce3">
            <text:p>517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41.91" table:style-name="ce3">
            <text:p>9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5172" table:style-name="ce3">
            <text:p>517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55.68" table:style-name="ce3">
            <text:p>145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5173" table:style-name="ce3">
            <text:p>5173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12.62" table:style-name="ce3">
            <text:p>401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5174" table:style-name="ce3">
            <text:p>517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.5" table:style-name="ce3">
            <text:p>20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5174" table:style-name="ce3">
            <text:p>517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4.5" table:style-name="ce3">
            <text:p>60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5175" table:style-name="ce3">
            <text:p>517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18.22" table:style-name="ce3">
            <text:p>121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5175" table:style-name="ce3">
            <text:p>517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4.27" table:style-name="ce3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5175" table:style-name="ce3">
            <text:p>517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5176" table:style-name="ce3">
            <text:p>517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2" table:style-name="ce3">
            <text:p>18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5177" table:style-name="ce3">
            <text:p>517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59.53" table:style-name="ce3">
            <text:p>4359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5178" table:style-name="ce3">
            <text:p>5178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05" table:style-name="ce3">
            <text:p>22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5179" table:style-name="ce3">
            <text:p>5179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7.9" table:style-name="ce3">
            <text:p>23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5180" table:style-name="ce3">
            <text:p>518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89.95" table:style-name="ce3">
            <text:p>1489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5180" table:style-name="ce3">
            <text:p>518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5.74" table:style-name="ce3">
            <text:p>201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5181" table:style-name="ce3">
            <text:p>5181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54.6499999999996" table:style-name="ce3">
            <text:p>465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5182" table:style-name="ce3">
            <text:p>518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4.96" table:style-name="ce3">
            <text:p>279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5183" table:style-name="ce3">
            <text:p>5183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4.96" table:style-name="ce3">
            <text:p>279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5184" table:style-name="ce3">
            <text:p>518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6.3" table:style-name="ce3">
            <text:p>1200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5184" table:style-name="ce3">
            <text:p>518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8315.14" table:style-name="ce3">
            <text:p>5831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5185" table:style-name="ce3">
            <text:p>518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75.23" table:style-name="ce3">
            <text:p>875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5186" table:style-name="ce3">
            <text:p>518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61" table:style-name="ce3">
            <text:p>71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5187" table:style-name="ce3">
            <text:p>518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7.6999999999998" table:style-name="ce3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5187" table:style-name="ce3">
            <text:p>518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94.25" table:style-name="ce3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5188" table:style-name="ce3">
            <text:p>5188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4.25" table:style-name="ce3">
            <text:p>108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5189" table:style-name="ce3">
            <text:p>5189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97" table:style-name="ce3">
            <text:p>44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5190" table:style-name="ce3">
            <text:p>519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734.69" table:style-name="ce3">
            <text:p>1173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1.66" table:style-name="ce3">
            <text:p>31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7.08" table:style-name="ce3">
            <text:p>47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24.79" table:style-name="ce3">
            <text:p>424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.170000000000002" table:style-name="ce3">
            <text:p>18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1.93" table:style-name="ce3">
            <text:p>15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.94" table:style-name="ce3">
            <text:p>2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6.14" table:style-name="ce3">
            <text:p>46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.61" table:style-name="ce3">
            <text:p>18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921.38" table:style-name="ce3">
            <text:p>92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78.42" table:style-name="ce3">
            <text:p>278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0.87" table:style-name="ce3">
            <text:p>3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7.78" table:style-name="ce3">
            <text:p>4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25.02999999999997" table:style-name="ce3">
            <text:p>32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.45" table:style-name="ce3">
            <text:p>1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.63" table:style-name="ce3">
            <text:p>1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.21" table:style-name="ce3">
            <text:p>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4.88" table:style-name="ce3">
            <text:p>8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4.36" table:style-name="ce3">
            <text:p>2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.37" table:style-name="ce3">
            <text:p>2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5.56" table:style-name="ce3">
            <text:p>3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4.27" table:style-name="ce3">
            <text:p>6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71.77" table:style-name="ce3">
            <text:p>7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5.45" table:style-name="ce3">
            <text:p>20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44.35" table:style-name="ce3">
            <text:p>544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.100000000000001" table:style-name="ce3">
            <text:p>1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7.44" table:style-name="ce3">
            <text:p>2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97.35" table:style-name="ce3">
            <text:p>397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0.21" table:style-name="ce3">
            <text:p>22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7.26" table:style-name="ce3">
            <text:p>15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98.44" table:style-name="ce3">
            <text:p>29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2.16" table:style-name="ce3">
            <text:p>6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24.56" table:style-name="ce3">
            <text:p>12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8.89" table:style-name="ce3">
            <text:p>68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8.8" table:style-name="ce3">
            <text:p>4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44" table:style-name="ce3">
            <text:p>2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4.540000000000006" table:style-name="ce3">
            <text:p>6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6.53" table:style-name="ce3">
            <text:p>3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4.77" table:style-name="ce3">
            <text:p>4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64" table:style-name="ce3">
            <text:p>2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2.84" table:style-name="ce3">
            <text:p>5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6.87" table:style-name="ce3">
            <text:p>4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99.32" table:style-name="ce3">
            <text:p>69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56.91" table:style-name="ce3">
            <text:p>45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5.59" table:style-name="ce3">
            <text:p>4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63.11" table:style-name="ce3">
            <text:p>863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2.95" table:style-name="ce3">
            <text:p>6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4.02" table:style-name="ce3">
            <text:p>184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5.43" table:style-name="ce3">
            <text:p>35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.649999999999999" table:style-name="ce3">
            <text:p>1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5.5" table:style-name="ce3">
            <text:p>2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8.1" table:style-name="ce3">
            <text:p>28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.96" table:style-name="ce3">
            <text:p>17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9" table:style-name="ce3">
            <text:p>2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1" table:style-name="ce3">
            <text:p>5191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91.77" table:style-name="ce3">
            <text:p>9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31" table:style-name="ce3">
            <text:p>10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6.85" table:style-name="ce3">
            <text:p>8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9.23" table:style-name="ce3">
            <text:p>19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7.19" table:style-name="ce3">
            <text:p>4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7.260000000000005" table:style-name="ce3">
            <text:p>6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20.89" table:style-name="ce3">
            <text:p>6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39.04" table:style-name="ce3">
            <text:p>33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79.86" table:style-name="ce3">
            <text:p>37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5.760000000000005" table:style-name="ce3">
            <text:p>6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6.26" table:style-name="ce3">
            <text:p>4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8.53" table:style-name="ce3">
            <text:p>48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.21" table:style-name="ce3">
            <text:p>1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88.73" table:style-name="ce3">
            <text:p>388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78.319999999999993" table:style-name="ce3">
            <text:p>7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.86" table:style-name="ce3">
            <text:p>1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078.71" table:style-name="ce3">
            <text:p>5078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.93" table:style-name="ce3">
            <text:p>4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.79" table:style-name="ce3">
            <text:p>1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4.6" table:style-name="ce3">
            <text:p>13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95.18" table:style-name="ce3">
            <text:p>9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68.70000000000005" table:style-name="ce3">
            <text:p>56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7.3" table:style-name="ce3">
            <text:p>22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80.67999999999995" table:style-name="ce3">
            <text:p>58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8" table:style-name="ce3">
            <text:p>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1.09" table:style-name="ce3">
            <text:p>20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7.43" table:style-name="ce3">
            <text:p>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78" table:style-name="ce3">
            <text:p>2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7.19" table:style-name="ce3">
            <text:p>4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29" table:style-name="ce3">
            <text:p>2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2.49" table:style-name="ce3">
            <text:p>6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3.92" table:style-name="ce3">
            <text:p>3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31" table:style-name="ce3">
            <text:p>10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09" table:style-name="ce3">
            <text:p>106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5.4" table:style-name="ce3">
            <text:p>4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61.12" table:style-name="ce3">
            <text:p>86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31" table:style-name="ce3">
            <text:p>10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9.52" table:style-name="ce3">
            <text:p>59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09" table:style-name="ce3">
            <text:p>106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28.05000000000001" table:style-name="ce3">
            <text:p>12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31" table:style-name="ce3">
            <text:p>10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63.04" table:style-name="ce3">
            <text:p>16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90.36" table:style-name="ce3">
            <text:p>19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31" table:style-name="ce3">
            <text:p>10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007.92" table:style-name="ce3">
            <text:p>5007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9.96" table:style-name="ce3">
            <text:p>29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8.06" table:style-name="ce3">
            <text:p>5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6.48" table:style-name="ce3">
            <text:p>10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0.849999999999994" table:style-name="ce3">
            <text:p>8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6.85" table:style-name="ce3">
            <text:p>8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.24" table:style-name="ce3">
            <text:p>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.88" table:style-name="ce3">
            <text:p>1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4.36" table:style-name="ce3">
            <text:p>104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62.9" table:style-name="ce3">
            <text:p>56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77.27" table:style-name="ce3">
            <text:p>57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2" table:style-name="ce3">
            <text:p>5192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3.42" table:style-name="ce3">
            <text:p>5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6.63" table:style-name="ce3">
            <text:p>13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1.13" table:style-name="ce3">
            <text:p>17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24.76" table:style-name="ce3">
            <text:p>524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32.89" table:style-name="ce3">
            <text:p>33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.41" table:style-name="ce3">
            <text:p>1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.63" table:style-name="ce3">
            <text:p>17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14.19" table:style-name="ce3">
            <text:p>41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" table:style-name="ce3">
            <text:p>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.64" table:style-name="ce3">
            <text:p>2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0.56" table:style-name="ce3">
            <text:p>3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6.97" table:style-name="ce3">
            <text:p>4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86.23" table:style-name="ce3">
            <text:p>18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63.6" table:style-name="ce3">
            <text:p>3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2.85" table:style-name="ce3">
            <text:p>32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3.06" table:style-name="ce3">
            <text:p>8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3.68" table:style-name="ce3">
            <text:p>8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0.91999999999999" table:style-name="ce3">
            <text:p>13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8.74" table:style-name="ce3">
            <text:p>28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40.43" table:style-name="ce3">
            <text:p>340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84" table:style-name="ce3">
            <text:p>2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32" table:style-name="ce3">
            <text:p>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2" table:style-name="ce3">
            <text:p>2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8.56" table:style-name="ce3">
            <text:p>6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9.42" table:style-name="ce3">
            <text:p>39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5.68" table:style-name="ce3">
            <text:p>4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.63" table:style-name="ce3">
            <text:p>1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209.33" table:style-name="ce3">
            <text:p>2320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34" table:style-name="ce3">
            <text:p>2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6.34" table:style-name="ce3">
            <text:p>16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10.47" table:style-name="ce3">
            <text:p>51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7.75" table:style-name="ce3">
            <text:p>13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2.05" table:style-name="ce3">
            <text:p>42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3.63" table:style-name="ce3">
            <text:p>1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3.87" table:style-name="ce3">
            <text:p>153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2.37" table:style-name="ce3">
            <text:p>14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8.909999999999997" table:style-name="ce3">
            <text:p>3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58.16" table:style-name="ce3">
            <text:p>35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94.65" table:style-name="ce3">
            <text:p>9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2.06" table:style-name="ce3">
            <text:p>3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9.91" table:style-name="ce3">
            <text:p>20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53.03" table:style-name="ce3">
            <text:p>35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8.32" table:style-name="ce3">
            <text:p>11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6.55" table:style-name="ce3">
            <text:p>116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783.48" table:style-name="ce3">
            <text:p>178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88.21" table:style-name="ce3">
            <text:p>8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6.45" table:style-name="ce3">
            <text:p>2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9.33" table:style-name="ce3">
            <text:p>2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60.81" table:style-name="ce3">
            <text:p>16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00.97" table:style-name="ce3">
            <text:p>10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6.5" table:style-name="ce3">
            <text:p>3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51.02" table:style-name="ce3">
            <text:p>35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3.44" table:style-name="ce3">
            <text:p>4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7" table:style-name="ce3">
            <text:p>2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8.6" table:style-name="ce3">
            <text:p>2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03.62" table:style-name="ce3">
            <text:p>40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.21" table:style-name="ce3">
            <text:p>1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3" table:style-name="ce3">
            <text:p>5193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0.59" table:style-name="ce3">
            <text:p>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2.64" table:style-name="ce3">
            <text:p>23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51.30999999999995" table:style-name="ce3">
            <text:p>55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.39" table:style-name="ce3">
            <text:p>1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1.46" table:style-name="ce3">
            <text:p>3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2.43" table:style-name="ce3">
            <text:p>4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4.69" table:style-name="ce3">
            <text:p>14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6" table:style-name="ce3">
            <text:p>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49.92" table:style-name="ce3">
            <text:p>4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3.74" table:style-name="ce3">
            <text:p>23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4" table:style-name="ce3">
            <text:p>5194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5" table:style-name="ce3">
            <text:p>5195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05.68" table:style-name="ce3">
            <text:p>20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5" table:style-name="ce3">
            <text:p>5195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25.93" table:style-name="ce3">
            <text:p>12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6" table:style-name="ce3">
            <text:p>5196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51.22" table:style-name="ce3">
            <text:p>25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6" table:style-name="ce3">
            <text:p>5196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242.3" table:style-name="ce3">
            <text:p>24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7" table:style-name="ce3">
            <text:p>5197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49.16" table:style-name="ce3">
            <text:p>34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7" table:style-name="ce3">
            <text:p>5197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6.31" table:style-name="ce3">
            <text:p>11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8" table:style-name="ce3">
            <text:p>5198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571.47" table:style-name="ce3">
            <text:p>57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8" table:style-name="ce3">
            <text:p>5198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11.89" table:style-name="ce3">
            <text:p>11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9" table:style-name="ce3">
            <text:p>519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333.93" table:style-name="ce3">
            <text:p>333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5199" table:style-name="ce3">
            <text:p>5199</text:p>
          </table:table-cell>
          <table:table-cell office:value-type="string" table:style-name="ce3">
            <text:p>23/09/2024</text:p>
          </table:table-cell>
          <table:table-cell office:value-type="string" table:style-name="ce3">
            <text:p>Utenze e canoni</text:p>
          </table:table-cell>
          <table:table-cell office:value-type="float" office:value="158.56" table:style-name="ce3">
            <text:p>15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I.A.E.-SOC. ITALIANA AUTORI ED EDITORI</text:p>
          </table:table-cell>
          <table:table-cell office:value-type="float" office:value="1336610587" table:style-name="ce3">
            <text:p>1336610587</text:p>
          </table:table-cell>
          <table:table-cell office:value-type="float" office:value="5200" table:style-name="ce3">
            <text:p>520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45.45" table:style-name="ce3">
            <text:p>44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INGEGNERIA NOEMI MILANI S.R.L. SB</text:p>
          </table:table-cell>
          <table:table-cell office:value-type="float" office:value="3259950123" table:style-name="ce3">
            <text:p>3259950123</text:p>
          </table:table-cell>
          <table:table-cell office:value-type="float" office:value="5201" table:style-name="ce3">
            <text:p>5201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7.83" table:style-name="ce3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5202" table:style-name="ce3">
            <text:p>520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4468" table:style-name="ce3">
            <text:p>344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5203" table:style-name="ce3">
            <text:p>5203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1896" table:style-name="ce3">
            <text:p>218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5204" table:style-name="ce3">
            <text:p>520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2655.88" table:style-name="ce3">
            <text:p>7265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GIONE CENTRO DIDATTICO S.R.L.</text:p>
          </table:table-cell>
          <table:table-cell office:value-type="float" office:value="2027040019" table:style-name="ce3">
            <text:p>2027040019</text:p>
          </table:table-cell>
          <table:table-cell office:value-type="float" office:value="5205" table:style-name="ce3">
            <text:p>520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85" table:style-name="ce3">
            <text:p>9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GNONI ENRICO SRL</text:p>
          </table:table-cell>
          <table:table-cell office:value-type="float" office:value="1440510129" table:style-name="ce3">
            <text:p>1440510129</text:p>
          </table:table-cell>
          <table:table-cell office:value-type="float" office:value="5206" table:style-name="ce3">
            <text:p>5206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868.2" table:style-name="ce3">
            <text:p>5868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5207" table:style-name="ce3">
            <text:p>5207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53.69" table:style-name="ce3">
            <text:p>75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5208" table:style-name="ce3">
            <text:p>5208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beni di consumo</text:p>
          </table:table-cell>
          <table:table-cell office:value-type="float" office:value="93.4" table:style-name="ce3">
            <text:p>9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5209" table:style-name="ce3">
            <text:p>5209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253.76" table:style-name="ce3">
            <text:p>253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5209" table:style-name="ce3">
            <text:p>5209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351.36" table:style-name="ce3">
            <text:p>35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LSECCHI CANCELLERIA SRL</text:p>
          </table:table-cell>
          <table:table-cell office:value-type="float" office:value="9521810961" table:style-name="ce3">
            <text:p>9521810961</text:p>
          </table:table-cell>
          <table:table-cell office:value-type="float" office:value="5210" table:style-name="ce3">
            <text:p>5210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beni di consumo</text:p>
          </table:table-cell>
          <table:table-cell office:value-type="float" office:value="3636.54" table:style-name="ce3">
            <text:p>363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5211" table:style-name="ce3">
            <text:p>5211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2.32" table:style-name="ce3">
            <text:p>262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BIETTIVO EUROPA SRL</text:p>
          </table:table-cell>
          <table:table-cell office:value-type="float" office:value="11068041000" table:style-name="ce3">
            <text:p>11068041000</text:p>
          </table:table-cell>
          <table:table-cell office:value-type="float" office:value="5212" table:style-name="ce3">
            <text:p>5212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85.6" table:style-name="ce3">
            <text:p>58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5213" table:style-name="ce3">
            <text:p>5213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ggi di riscossione</text:p>
          </table:table-cell>
          <table:table-cell office:value-type="float" office:value="39100.76" table:style-name="ce3">
            <text:p>3910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214" table:style-name="ce3">
            <text:p>5214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5215" table:style-name="ce3">
            <text:p>5215</text:p>
          </table:table-cell>
          <table:table-cell office:value-type="string" table:style-name="ce3">
            <text:p>24/09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09.79" table:style-name="ce3">
            <text:p>10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 FINANCE SPA A SOCIO UNICO-GRUPPO IVA</text:p>
          </table:table-cell>
          <table:table-cell office:value-type="float" office:value="2944280359" table:style-name="ce3">
            <text:p>2944280359</text:p>
          </table:table-cell>
          <table:table-cell office:value-type="float" office:value="5216" table:style-name="ce3">
            <text:p>5216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9" table:style-name="ce3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5217" table:style-name="ce3">
            <text:p>5217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5217" table:style-name="ce3">
            <text:p>5217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92" table:style-name="ce3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RZA ITALIA GALLARATE</text:p>
          </table:table-cell>
          <table:table-cell office:value-type="float" office:value="91068290120" table:style-name="ce3">
            <text:p>91068290120</text:p>
          </table:table-cell>
          <table:table-cell office:value-type="float" office:value="5218" table:style-name="ce3">
            <text:p>5218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0.73" table:style-name="ce3">
            <text:p>3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5219" table:style-name="ce3">
            <text:p>5219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5220" table:style-name="ce3">
            <text:p>5220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5221" table:style-name="ce3">
            <text:p>5221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5222" table:style-name="ce3">
            <text:p>5222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6.48" table:style-name="ce3">
            <text:p>6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5223" table:style-name="ce3">
            <text:p>5223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5224" table:style-name="ce3">
            <text:p>5224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8.19" table:style-name="ce3">
            <text:p>3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5225" table:style-name="ce3">
            <text:p>5225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78" table:style-name="ce3">
            <text:p>10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5226" table:style-name="ce3">
            <text:p>5226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5227" table:style-name="ce3">
            <text:p>5227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5228" table:style-name="ce3">
            <text:p>5228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5229" table:style-name="ce3">
            <text:p>5229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5230" table:style-name="ce3">
            <text:p>5230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0.91" table:style-name="ce3">
            <text:p>12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5230" table:style-name="ce3">
            <text:p>5230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7.82000000000005" table:style-name="ce3">
            <text:p>63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5231" table:style-name="ce3">
            <text:p>5231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0.91" table:style-name="ce3">
            <text:p>12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5231" table:style-name="ce3">
            <text:p>5231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554.43" table:style-name="ce3">
            <text:p>1554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5232" table:style-name="ce3">
            <text:p>5232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5232" table:style-name="ce3">
            <text:p>5232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41.16" table:style-name="ce3">
            <text:p>341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5233" table:style-name="ce3">
            <text:p>5233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5234" table:style-name="ce3">
            <text:p>5234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96" table:style-name="ce3">
            <text:p>13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5235" table:style-name="ce3">
            <text:p>5235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5236" table:style-name="ce3">
            <text:p>5236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5237" table:style-name="ce3">
            <text:p>5237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5238" table:style-name="ce3">
            <text:p>5238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5239" table:style-name="ce3">
            <text:p>5239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5240" table:style-name="ce3">
            <text:p>5240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5241" table:style-name="ce3">
            <text:p>5241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92" table:style-name="ce3">
            <text:p>3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5242" table:style-name="ce3">
            <text:p>5242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servizi</text:p>
          </table:table-cell>
          <table:table-cell office:value-type="float" office:value="321.47000000000003" table:style-name="ce3">
            <text:p>321,4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243" table:style-name="ce3">
            <text:p>5243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5244" table:style-name="ce3">
            <text:p>5244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0" table:style-name="ce3">
            <text:p>2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5245" table:style-name="ce3">
            <text:p>5245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Altri servizi</text:p>
          </table:table-cell>
          <table:table-cell office:value-type="float" office:value="6900.27" table:style-name="ce3">
            <text:p>690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QA OSTERREICH VERSICHERUNGEN AG</text:p>
          </table:table-cell>
          <table:table-cell office:value-type="float" office:value="13191810152" table:style-name="ce3">
            <text:p>13191810152</text:p>
          </table:table-cell>
          <table:table-cell office:value-type="float" office:value="5246" table:style-name="ce3">
            <text:p>5246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2953.29" table:style-name="ce3">
            <text:p>295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QA OSTERREICH VERSICHERUNGEN AG</text:p>
          </table:table-cell>
          <table:table-cell office:value-type="float" office:value="13191810152" table:style-name="ce3">
            <text:p>13191810152</text:p>
          </table:table-cell>
          <table:table-cell office:value-type="float" office:value="5247" table:style-name="ce3">
            <text:p>5247</text:p>
          </table:table-cell>
          <table:table-cell office:value-type="string" table:style-name="ce3">
            <text:p>25/09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046.71" table:style-name="ce3">
            <text:p>104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SMINA S.A.S. DI ALOISIO PIETRO &amp; C.</text:p>
          </table:table-cell>
          <table:table-cell office:value-type="float" office:value="2079730962" table:style-name="ce3">
            <text:p>2079730962</text:p>
          </table:table-cell>
          <table:table-cell office:value-type="float" office:value="5248" table:style-name="ce3">
            <text:p>5248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Beni immobili</text:p>
          </table:table-cell>
          <table:table-cell office:value-type="float" office:value="1586" table:style-name="ce3">
            <text:p>15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5249" table:style-name="ce3">
            <text:p>5249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Beni immobili</text:p>
          </table:table-cell>
          <table:table-cell office:value-type="float" office:value="780000" table:style-name="ce3">
            <text:p>78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133.71" table:style-name="ce3">
            <text:p>133,7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268.44" table:style-name="ce3">
            <text:p>26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481.34" table:style-name="ce3">
            <text:p>481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802.24" table:style-name="ce3">
            <text:p>80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938.4" table:style-name="ce3">
            <text:p>93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TE FERROVIARIA ITALIANA SPA</text:p>
          </table:table-cell>
          <table:table-cell office:value-type="float" office:value="1585570581" table:style-name="ce3">
            <text:p>1585570581</text:p>
          </table:table-cell>
          <table:table-cell office:value-type="float" office:value="5250" table:style-name="ce3">
            <text:p>525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Utilizzo di beni di terzi</text:p>
          </table:table-cell>
          <table:table-cell office:value-type="float" office:value="1013.93" table:style-name="ce3">
            <text:p>1013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SA <text:s/>ROBERTO - GEOMETRA</text:p>
          </table:table-cell>
          <table:table-cell office:value-type="string" table:style-name="ce3">
            <text:p>BSURRT67T17D869Z</text:p>
          </table:table-cell>
          <table:table-cell office:value-type="float" office:value="5251" table:style-name="ce3">
            <text:p>5251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1942.5" table:style-name="ce3">
            <text:p>194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URO LOCATI S.R.L.</text:p>
          </table:table-cell>
          <table:table-cell office:value-type="float" office:value="738360122" table:style-name="ce3">
            <text:p>738360122</text:p>
          </table:table-cell>
          <table:table-cell office:value-type="float" office:value="5252" table:style-name="ce3">
            <text:p>5252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Beni immobili</text:p>
          </table:table-cell>
          <table:table-cell office:value-type="float" office:value="38112.800000000003" table:style-name="ce3">
            <text:p>3811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5253" table:style-name="ce3">
            <text:p>5253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beni di consumo</text:p>
          </table:table-cell>
          <table:table-cell office:value-type="float" office:value="248.94" table:style-name="ce3">
            <text:p>24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ME. DI.A. SAS DI BUDELLI ING.SERGIO &amp;C</text:p>
          </table:table-cell>
          <table:table-cell office:value-type="float" office:value="2284220122" table:style-name="ce3">
            <text:p>2284220122</text:p>
          </table:table-cell>
          <table:table-cell office:value-type="float" office:value="5254" table:style-name="ce3">
            <text:p>5254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220" table:style-name="ce3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MPOBELLO DI MAZARA</text:p>
          </table:table-cell>
          <table:table-cell office:value-type="float" office:value="2035220819" table:style-name="ce3">
            <text:p>2035220819</text:p>
          </table:table-cell>
          <table:table-cell office:value-type="float" office:value="5255" table:style-name="ce3">
            <text:p>5255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1.83" table:style-name="ce3">
            <text:p>1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5256" table:style-name="ce3">
            <text:p>5256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9.42" table:style-name="ce3">
            <text:p>59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NATE</text:p>
          </table:table-cell>
          <table:table-cell office:value-type="float" office:value="87001790150" table:style-name="ce3">
            <text:p>87001790150</text:p>
          </table:table-cell>
          <table:table-cell office:value-type="float" office:value="5257" table:style-name="ce3">
            <text:p>5257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ONNO VARESINO</text:p>
          </table:table-cell>
          <table:table-cell office:value-type="float" office:value="309370120" table:style-name="ce3">
            <text:p>309370120</text:p>
          </table:table-cell>
          <table:table-cell office:value-type="float" office:value="5258" table:style-name="ce3">
            <text:p>5258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ALPUSTERLENGO</text:p>
          </table:table-cell>
          <table:table-cell office:value-type="float" office:value="1507990156" table:style-name="ce3">
            <text:p>1507990156</text:p>
          </table:table-cell>
          <table:table-cell office:value-type="float" office:value="5259" table:style-name="ce3">
            <text:p>5259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0.65" table:style-name="ce3">
            <text:p>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ORATE PRIMO</text:p>
          </table:table-cell>
          <table:table-cell office:value-type="float" office:value="468580188" table:style-name="ce3">
            <text:p>468580188</text:p>
          </table:table-cell>
          <table:table-cell office:value-type="float" office:value="5260" table:style-name="ce3">
            <text:p>526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8.8" table:style-name="ce3">
            <text:p>5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ORATE SEMPIONE</text:p>
          </table:table-cell>
          <table:table-cell office:value-type="float" office:value="341710127" table:style-name="ce3">
            <text:p>341710127</text:p>
          </table:table-cell>
          <table:table-cell office:value-type="float" office:value="5261" table:style-name="ce3">
            <text:p>5261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91.88" table:style-name="ce3">
            <text:p>9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5262" table:style-name="ce3">
            <text:p>5262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7.96" table:style-name="ce3">
            <text:p>57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ANO PRIMO</text:p>
          </table:table-cell>
          <table:table-cell office:value-type="float" office:value="1639920154" table:style-name="ce3">
            <text:p>1639920154</text:p>
          </table:table-cell>
          <table:table-cell office:value-type="float" office:value="5263" table:style-name="ce3">
            <text:p>5263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ELLAMONTE</text:p>
          </table:table-cell>
          <table:table-cell office:value-type="float" office:value="1432050019" table:style-name="ce3">
            <text:p>1432050019</text:p>
          </table:table-cell>
          <table:table-cell office:value-type="float" office:value="5264" table:style-name="ce3">
            <text:p>5264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ELLANZA</text:p>
          </table:table-cell>
          <table:table-cell office:value-type="string" table:style-name="ce3">
            <text:p/>
          </table:table-cell>
          <table:table-cell office:value-type="float" office:value="5265" table:style-name="ce3">
            <text:p>5265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IGLIONE OLONA</text:p>
          </table:table-cell>
          <table:table-cell office:value-type="float" office:value="309450120" table:style-name="ce3">
            <text:p>309450120</text:p>
          </table:table-cell>
          <table:table-cell office:value-type="float" office:value="5266" table:style-name="ce3">
            <text:p>5266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22.97" table:style-name="ce3">
            <text:p>2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RONNO</text:p>
          </table:table-cell>
          <table:table-cell office:value-type="float" office:value="248280125" table:style-name="ce3">
            <text:p>248280125</text:p>
          </table:table-cell>
          <table:table-cell office:value-type="float" office:value="5267" table:style-name="ce3">
            <text:p>5267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5268" table:style-name="ce3">
            <text:p>5268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23.52" table:style-name="ce3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ESANO MADERNO</text:p>
          </table:table-cell>
          <table:table-cell office:value-type="float" office:value="83000130159" table:style-name="ce3">
            <text:p>83000130159</text:p>
          </table:table-cell>
          <table:table-cell office:value-type="float" office:value="5269" table:style-name="ce3">
            <text:p>5269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INISELLO BALSAMO</text:p>
          </table:table-cell>
          <table:table-cell office:value-type="float" office:value="1971350150" table:style-name="ce3">
            <text:p>1971350150</text:p>
          </table:table-cell>
          <table:table-cell office:value-type="float" office:value="5270" table:style-name="ce3">
            <text:p>527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ISLAGO</text:p>
          </table:table-cell>
          <table:table-cell office:value-type="float" office:value="308220128" table:style-name="ce3">
            <text:p>308220128</text:p>
          </table:table-cell>
          <table:table-cell office:value-type="float" office:value="5271" table:style-name="ce3">
            <text:p>5271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OCCAGLIO</text:p>
          </table:table-cell>
          <table:table-cell office:value-type="float" office:value="821390176" table:style-name="ce3">
            <text:p>821390176</text:p>
          </table:table-cell>
          <table:table-cell office:value-type="float" office:value="5272" table:style-name="ce3">
            <text:p>5272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10.33" table:style-name="ce3">
            <text:p>1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OLOGNO MONZESE</text:p>
          </table:table-cell>
          <table:table-cell office:value-type="float" office:value="3353020153" table:style-name="ce3">
            <text:p>3353020153</text:p>
          </table:table-cell>
          <table:table-cell office:value-type="float" office:value="5273" table:style-name="ce3">
            <text:p>5273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ORIGLIANO-ROSSANO</text:p>
          </table:table-cell>
          <table:table-cell office:value-type="float" office:value="3557570789" table:style-name="ce3">
            <text:p>3557570789</text:p>
          </table:table-cell>
          <table:table-cell office:value-type="float" office:value="5274" table:style-name="ce3">
            <text:p>5274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IBETTI UFFICIO SAS</text:p>
          </table:table-cell>
          <table:table-cell office:value-type="float" office:value="2454580123" table:style-name="ce3">
            <text:p>2454580123</text:p>
          </table:table-cell>
          <table:table-cell office:value-type="float" office:value="5275" table:style-name="ce3">
            <text:p>5275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.6" table:style-name="ce3">
            <text:p>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V SPA HOLDING</text:p>
          </table:table-cell>
          <table:table-cell office:value-type="float" office:value="237060124" table:style-name="ce3">
            <text:p>237060124</text:p>
          </table:table-cell>
          <table:table-cell office:value-type="float" office:value="5276" table:style-name="ce3">
            <text:p>5276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beni di consumo</text:p>
          </table:table-cell>
          <table:table-cell office:value-type="float" office:value="25.46" table:style-name="ce3">
            <text:p>2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 SERVICE DI ASPESI <text:s/>CLAUDIO E ASPESI<text:s/></text:p>
          </table:table-cell>
          <table:table-cell office:value-type="float" office:value="2485160127" table:style-name="ce3">
            <text:p>2485160127</text:p>
          </table:table-cell>
          <table:table-cell office:value-type="float" office:value="5277" table:style-name="ce3">
            <text:p>5277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09" table:style-name="ce3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GNOLA CARRELLI TRADING S.R.L.</text:p>
          </table:table-cell>
          <table:table-cell office:value-type="float" office:value="2156220127" table:style-name="ce3">
            <text:p>2156220127</text:p>
          </table:table-cell>
          <table:table-cell office:value-type="float" office:value="5278" table:style-name="ce3">
            <text:p>5278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beni di consumo</text:p>
          </table:table-cell>
          <table:table-cell office:value-type="float" office:value="121.26" table:style-name="ce3">
            <text:p>12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BLIKA SRL</text:p>
          </table:table-cell>
          <table:table-cell office:value-type="float" office:value="2213820208" table:style-name="ce3">
            <text:p>2213820208</text:p>
          </table:table-cell>
          <table:table-cell office:value-type="float" office:value="5279" table:style-name="ce3">
            <text:p>5279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beni di consumo</text:p>
          </table:table-cell>
          <table:table-cell office:value-type="float" office:value="4.62" table:style-name="ce3">
            <text:p>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5280" table:style-name="ce3">
            <text:p>528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75" table:style-name="ce3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5281" table:style-name="ce3">
            <text:p>5281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31" table:style-name="ce3">
            <text:p>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TTROMECCANICA COZZI GIOVANNI SAS</text:p>
          </table:table-cell>
          <table:table-cell office:value-type="float" office:value="1531500120" table:style-name="ce3">
            <text:p>1531500120</text:p>
          </table:table-cell>
          <table:table-cell office:value-type="float" office:value="5282" table:style-name="ce3">
            <text:p>5282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Altri beni di consumo</text:p>
          </table:table-cell>
          <table:table-cell office:value-type="float" office:value="55" table:style-name="ce3">
            <text:p>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5283" table:style-name="ce3">
            <text:p>5283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.7" table:style-name="ce3">
            <text:p>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5284" table:style-name="ce3">
            <text:p>5284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75" table:style-name="ce3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VERIO <text:s/>DAVIDE MARIA-ARCHITETTO</text:p>
          </table:table-cell>
          <table:table-cell office:value-type="string" table:style-name="ce3">
            <text:p>DVRDDM80M09I819J</text:p>
          </table:table-cell>
          <table:table-cell office:value-type="float" office:value="5285" table:style-name="ce3">
            <text:p>5285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Beni immobili</text:p>
          </table:table-cell>
          <table:table-cell office:value-type="float" office:value="2440" table:style-name="ce3">
            <text:p>24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VERIO <text:s/>DAVIDE MARIA-ARCHITETTO</text:p>
          </table:table-cell>
          <table:table-cell office:value-type="string" table:style-name="ce3">
            <text:p>DVRDDM80M09I819J</text:p>
          </table:table-cell>
          <table:table-cell office:value-type="float" office:value="5286" table:style-name="ce3">
            <text:p>5286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37.12" table:style-name="ce3">
            <text:p>133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VERIO <text:s/>DAVIDE MARIA-ARCHITETTO</text:p>
          </table:table-cell>
          <table:table-cell office:value-type="string" table:style-name="ce3">
            <text:p>DVRDDM80M09I819J</text:p>
          </table:table-cell>
          <table:table-cell office:value-type="float" office:value="5287" table:style-name="ce3">
            <text:p>5287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20.96" table:style-name="ce3">
            <text:p>132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5288" table:style-name="ce3">
            <text:p>5288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9836.73" table:style-name="ce3">
            <text:p>2983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5289" table:style-name="ce3">
            <text:p>5289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87.5899999999999" table:style-name="ce3">
            <text:p>1087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DAL-FEDERAZ.ITALIANA ATLETICA LEGGERA</text:p>
          </table:table-cell>
          <table:table-cell office:value-type="float" office:value="5289680588" table:style-name="ce3">
            <text:p>5289680588</text:p>
          </table:table-cell>
          <table:table-cell office:value-type="float" office:value="5290" table:style-name="ce3">
            <text:p>5290</text:p>
          </table:table-cell>
          <table:table-cell office:value-type="string" table:style-name="ce3">
            <text:p>27/09/2024</text:p>
          </table:table-cell>
          <table:table-cell office:value-type="string" table:style-name="ce3">
            <text:p>Beni immobili</text:p>
          </table:table-cell>
          <table:table-cell office:value-type="float" office:value="4880" table:style-name="ce3">
            <text:p>48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19.72" table:style-name="ce3">
            <text:p>1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171.13" table:style-name="ce3">
            <text:p>17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51.33" table:style-name="ce3">
            <text:p>5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32.39" table:style-name="ce3">
            <text:p>32,3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18.059999999999999" table:style-name="ce3">
            <text:p>1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28.45" table:style-name="ce3">
            <text:p>2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5291" table:style-name="ce3">
            <text:p>5291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5292" table:style-name="ce3">
            <text:p>5292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98.96" table:style-name="ce3">
            <text:p>9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5292" table:style-name="ce3">
            <text:p>5292</text:p>
          </table:table-cell>
          <table:table-cell office:value-type="string" table:style-name="ce3">
            <text:p/>
          </table:table-cell>
          <table:table-cell office:value-type="string" table:style-name="ce3">
            <text:p>Utenze e canoni</text:p>
          </table:table-cell>
          <table:table-cell office:value-type="float" office:value="40.72" table:style-name="ce3">
            <text:p>40,72</text:p>
          </table:table-cell>
          <table:table-cell table:number-columns-repeated="16378"/>
        </table:table-row>
        <table:table-row table:number-rows-repeated="1045348" table:style-name="ro2">
          <table:table-cell table:number-columns-repeated="16384"/>
        </table:table-row>
        <table:named-expressions>
          <table:named-range table:name="Print_Area" table:cell-range-address="Estrazione.$A$1:Estrazione.$F$3228" table:base-cell-address="Estrazione.$A$1"/>
          <table:named-range table:name="Print_Titles" table:cell-range-address="Estrazione.$A$2:Estrazione.$XFD$2" table:base-cell-address="Estrazione.$A$1"/>
        </table:named-expressions>
      </table:table>
      <table:database-ranges>
        <table:database-range table:target-range-address="Estrazione.A3:Estrazione.F3228" table:contains-header="false">
          <table:sort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Colombo Michele</meta:initial-creator>
    <dc:creator>Colombo Michele</dc:creator>
    <meta:creation-date>2024-10-01T13:13:58Z</meta:creation-date>
    <dc:date>2024-10-02T05:42:28Z</dc:date>
    <meta:print-date>2024-10-02T05:40:28Z</meta:print-date>
  </office:meta>
</office:document-meta>
</file>