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78958333333333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3.12208333333333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7.5947916666667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7"/>
        <table:table-column table:style-name="co4" table:default-cell-style-name="ce7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number-columns-repeated="4" table:style-name="ce1"/>
          <table:table-cell office:value-type="string" table:number-columns-spanned="2" table:number-rows-spanned="1" table:style-name="ce8">
            <text:p>2025 II TRIMESTRE</text:p>
          </table:table-cell>
          <table:covered-table-cell/>
          <table:table-cell table:number-columns-repeated="16378" table:style-name="ce1"/>
        </table:table-row>
        <table:table-row table:style-name="ro1">
          <table:table-cell office:value-type="string" table:style-name="ce4">
            <text:p>FORNITORE</text:p>
          </table:table-cell>
          <table:table-cell office:value-type="string" table:style-name="ce4">
            <text:p>PARTITA IVA</text:p>
          </table:table-cell>
          <table:table-cell office:value-type="string" table:style-name="ce4">
            <text:p>NUMERO MANDATO</text:p>
          </table:table-cell>
          <table:table-cell office:value-type="string" table:style-name="ce4">
            <text:p>DATA PAGAMENTO</text:p>
          </table:table-cell>
          <table:table-cell office:value-type="string" table:style-name="ce4">
            <text:p>CAUSALE PAGAMENTO</text:p>
          </table:table-cell>
          <table:table-cell office:value-type="string" table:style-name="ce4">
            <text:p>IMPORTO</text:p>
          </table:table-cell>
          <table:table-cell table:number-columns-repeated="16378" table:style-name="ce5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8" table:style-name="ce6">
            <text:p>313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servizi</text:p>
          </table:table-cell>
          <table:table-cell office:value-type="float" office:value="3283.47" table:style-name="ce3">
            <text:p>3283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VICO 95 SRL</text:p>
          </table:table-cell>
          <table:table-cell office:value-type="float" office:value="3932810124" table:style-name="ce3">
            <text:p>3932810124</text:p>
          </table:table-cell>
          <table:table-cell office:value-type="float" office:value="3166" table:style-name="ce6">
            <text:p>3166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ltri beni di consumo</text:p>
          </table:table-cell>
          <table:table-cell office:value-type="float" office:value="721.6" table:style-name="ce3">
            <text:p>72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1" table:style-name="ce6">
            <text:p>3171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521" table:style-name="ce3">
            <text:p>5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2" table:style-name="ce6">
            <text:p>3172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140.71" table:style-name="ce3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4" table:style-name="ce6">
            <text:p>311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4574.96" table:style-name="ce3">
            <text:p>457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 FERRARIO DI GALLARATE SAS DI ARTUSO ST</text:p>
          </table:table-cell>
          <table:table-cell office:value-type="float" office:value="2097750026" table:style-name="ce3">
            <text:p>2097750026</text:p>
          </table:table-cell>
          <table:table-cell office:value-type="float" office:value="2861" table:style-name="ce6">
            <text:p>2861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beni di consumo</text:p>
          </table:table-cell>
          <table:table-cell office:value-type="float" office:value="1732.4" table:style-name="ce3">
            <text:p>173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7" table:style-name="ce6">
            <text:p>238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521" table:style-name="ce3">
            <text:p>5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8" table:style-name="ce6">
            <text:p>2388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140.71" table:style-name="ce3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0" table:style-name="ce6">
            <text:p>2330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4574.96" table:style-name="ce3">
            <text:p>457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1" table:style-name="ce6">
            <text:p>2331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Altri servizi</text:p>
          </table:table-cell>
          <table:table-cell office:value-type="float" office:value="214.86" table:style-name="ce3">
            <text:p>21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2262" table:style-name="ce6">
            <text:p>2262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5.3" table:style-name="ce3">
            <text:p>2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ZZUCCHELLI <text:s/>MARCO</text:p>
          </table:table-cell>
          <table:table-cell office:value-type="float" office:value="1855640122" table:style-name="ce3">
            <text:p>1855640122</text:p>
          </table:table-cell>
          <table:table-cell office:value-type="float" office:value="3520" table:style-name="ce6">
            <text:p>3520</text:p>
          </table:table-cell>
          <table:table-cell office:value-type="string" table:style-name="ce6">
            <text:p>11/06/2025</text:p>
          </table:table-cell>
          <table:table-cell office:value-type="string" table:style-name="ce3">
            <text:p>Altri servizi</text:p>
          </table:table-cell>
          <table:table-cell office:value-type="float" office:value="262" table:style-name="ce3">
            <text:p>2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8" table:style-name="ce6">
            <text:p>3928</text:p>
          </table:table-cell>
          <table:table-cell office:value-type="string" table:style-name="ce6">
            <text:p/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521" table:style-name="ce3">
            <text:p>5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9" table:style-name="ce6">
            <text:p>3929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434.11" table:style-name="ce3">
            <text:p>343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SSO EUGENIO S.R.L.</text:p>
          </table:table-cell>
          <table:table-cell office:value-type="float" office:value="186950127" table:style-name="ce3">
            <text:p>186950127</text:p>
          </table:table-cell>
          <table:table-cell office:value-type="float" office:value="3802" table:style-name="ce6">
            <text:p>380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00.19" table:style-name="ce3">
            <text:p>10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IGARA LUIGI S.R.L.</text:p>
          </table:table-cell>
          <table:table-cell office:value-type="float" office:value="186550125" table:style-name="ce3">
            <text:p>186550125</text:p>
          </table:table-cell>
          <table:table-cell office:value-type="float" office:value="3805" table:style-name="ce6">
            <text:p>380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61.95" table:style-name="ce3">
            <text:p>6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COL SPA</text:p>
          </table:table-cell>
          <table:table-cell office:value-type="float" office:value="314470121" table:style-name="ce3">
            <text:p>314470121</text:p>
          </table:table-cell>
          <table:table-cell office:value-type="float" office:value="3806" table:style-name="ce6">
            <text:p>380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86.9" table:style-name="ce3">
            <text:p>8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58" table:style-name="ce6">
            <text:p>3858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4574.96" table:style-name="ce3">
            <text:p>457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59" table:style-name="ce6">
            <text:p>385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servizi</text:p>
          </table:table-cell>
          <table:table-cell office:value-type="float" office:value="18894.580000000002" table:style-name="ce3">
            <text:p>18894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ZZATI INDUSTRIA GRAFICA SRL SB</text:p>
          </table:table-cell>
          <table:table-cell office:value-type="float" office:value="187700125" table:style-name="ce3">
            <text:p>187700125</text:p>
          </table:table-cell>
          <table:table-cell office:value-type="float" office:value="3897" table:style-name="ce6">
            <text:p>389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servizi</text:p>
          </table:table-cell>
          <table:table-cell office:value-type="float" office:value="873.52" table:style-name="ce3">
            <text:p>87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LCETTA DANIELE</text:p>
          </table:table-cell>
          <table:table-cell office:value-type="float" office:value="1824340127" table:style-name="ce3">
            <text:p>1824340127</text:p>
          </table:table-cell>
          <table:table-cell office:value-type="float" office:value="3801" table:style-name="ce6">
            <text:p>3801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3.66" table:style-name="ce3">
            <text:p>1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TS DI ANNALISA CELLUZZI</text:p>
          </table:table-cell>
          <table:table-cell office:value-type="float" office:value="6654000964" table:style-name="ce3">
            <text:p>6654000964</text:p>
          </table:table-cell>
          <table:table-cell office:value-type="float" office:value="3906" table:style-name="ce6">
            <text:p>3906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75.95" table:style-name="ce3">
            <text:p>27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4" table:style-name="ce6">
            <text:p>3864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4" table:style-name="ce6">
            <text:p>3864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8565.919999999998" table:style-name="ce3">
            <text:p>3856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NOLI <text:s/>LARA</text:p>
          </table:table-cell>
          <table:table-cell office:value-type="float" office:value="3135830127" table:style-name="ce3">
            <text:p>3135830127</text:p>
          </table:table-cell>
          <table:table-cell office:value-type="float" office:value="3898" table:style-name="ce6">
            <text:p>3898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219" table:style-name="ce3">
            <text:p>52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3777" table:style-name="ce6">
            <text:p>377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mministrativi</text:p>
          </table:table-cell>
          <table:table-cell office:value-type="float" office:value="38.5" table:style-name="ce3">
            <text:p>3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3777" table:style-name="ce6">
            <text:p>377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mministrativi</text:p>
          </table:table-cell>
          <table:table-cell office:value-type="float" office:value="503.9" table:style-name="ce3">
            <text:p>50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3777" table:style-name="ce6">
            <text:p>377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mministrativi</text:p>
          </table:table-cell>
          <table:table-cell office:value-type="float" office:value="891.58" table:style-name="ce3">
            <text:p>89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3777" table:style-name="ce6">
            <text:p>377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mministrativi</text:p>
          </table:table-cell>
          <table:table-cell office:value-type="float" office:value="1066.77" table:style-name="ce3">
            <text:p>106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3197" table:style-name="ce6">
            <text:p>3197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114.8" table:style-name="ce3">
            <text:p>511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AVV. ANDREA MASCETTI</text:p>
          </table:table-cell>
          <table:table-cell office:value-type="float" office:value="2498550124" table:style-name="ce3">
            <text:p>2498550124</text:p>
          </table:table-cell>
          <table:table-cell office:value-type="float" office:value="3162" table:style-name="ce6">
            <text:p>3162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172" table:style-name="ce3">
            <text:p>31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9" table:style-name="ce6">
            <text:p>311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9" table:style-name="ce6">
            <text:p>311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8621.82" table:style-name="ce3">
            <text:p>3862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BELVEDERE &amp; PARTNERS</text:p>
          </table:table-cell>
          <table:table-cell office:value-type="float" office:value="7195320150" table:style-name="ce3">
            <text:p>7195320150</text:p>
          </table:table-cell>
          <table:table-cell office:value-type="float" office:value="2842" table:style-name="ce6">
            <text:p>2842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75.47" table:style-name="ce3">
            <text:p>87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ENGHI <text:s/>CLAUDIO</text:p>
          </table:table-cell>
          <table:table-cell office:value-type="float" office:value="12479830155" table:style-name="ce3">
            <text:p>12479830155</text:p>
          </table:table-cell>
          <table:table-cell office:value-type="float" office:value="2846" table:style-name="ce6">
            <text:p>2846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806.4" table:style-name="ce3">
            <text:p>380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2906" table:style-name="ce6">
            <text:p>2906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187.72" table:style-name="ce3">
            <text:p>118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784" table:style-name="ce6">
            <text:p>278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Servizi amministrativi</text:p>
          </table:table-cell>
          <table:table-cell office:value-type="float" office:value="73.5" table:style-name="ce3">
            <text:p>7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784" table:style-name="ce6">
            <text:p>278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Servizi amministrativi</text:p>
          </table:table-cell>
          <table:table-cell office:value-type="float" office:value="482.31" table:style-name="ce3">
            <text:p>48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784" table:style-name="ce6">
            <text:p>278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Servizi amministrativi</text:p>
          </table:table-cell>
          <table:table-cell office:value-type="float" office:value="1488.66" table:style-name="ce3">
            <text:p>148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784" table:style-name="ce6">
            <text:p>278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Servizi amministrativi</text:p>
          </table:table-cell>
          <table:table-cell office:value-type="float" office:value="3148.18" table:style-name="ce3">
            <text:p>314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6" table:style-name="ce6">
            <text:p>233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6" table:style-name="ce6">
            <text:p>233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019.4399999999996" table:style-name="ce3">
            <text:p>501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6" table:style-name="ce6">
            <text:p>233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7906.839999999997" table:style-name="ce3">
            <text:p>37906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ADRIFOGLIO SISTEMI D'ARREDO</text:p>
          </table:table-cell>
          <table:table-cell office:value-type="float" office:value="2301560260" table:style-name="ce3">
            <text:p>2301560260</text:p>
          </table:table-cell>
          <table:table-cell office:value-type="float" office:value="2261" table:style-name="ce6">
            <text:p>2261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6.85" table:style-name="ce3">
            <text:p>5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LLI <text:s/>GIUSEPPE AVVOCATO</text:p>
          </table:table-cell>
          <table:table-cell office:value-type="float" office:value="3216880603" table:style-name="ce3">
            <text:p>3216880603</text:p>
          </table:table-cell>
          <table:table-cell office:value-type="float" office:value="2129" table:style-name="ce6">
            <text:p>212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7152.150000000001" table:style-name="ce3">
            <text:p>1715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134" table:style-name="ce6">
            <text:p>2134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Servizi amministrativi</text:p>
          </table:table-cell>
          <table:table-cell office:value-type="float" office:value="1099.0899999999999" table:style-name="ce3">
            <text:p>1099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 ITALIANE S.P.A.</text:p>
          </table:table-cell>
          <table:table-cell office:value-type="float" office:value="1114601006" table:style-name="ce3">
            <text:p>1114601006</text:p>
          </table:table-cell>
          <table:table-cell office:value-type="float" office:value="2134" table:style-name="ce6">
            <text:p>2134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Servizi amministrativi</text:p>
          </table:table-cell>
          <table:table-cell office:value-type="float" office:value="3580.07" table:style-name="ce3">
            <text:p>358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. ASSOC.LANA-LAGOSTENA BASSI</text:p>
          </table:table-cell>
          <table:table-cell office:value-type="float" office:value="5676111007" table:style-name="ce3">
            <text:p>5676111007</text:p>
          </table:table-cell>
          <table:table-cell office:value-type="float" office:value="2135" table:style-name="ce6">
            <text:p>2135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647.8" table:style-name="ce3">
            <text:p>364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BERALDO ASSOCIAZ. PROF.LE</text:p>
          </table:table-cell>
          <table:table-cell office:value-type="float" office:value="3158840128" table:style-name="ce3">
            <text:p>3158840128</text:p>
          </table:table-cell>
          <table:table-cell office:value-type="float" office:value="2136" table:style-name="ce6">
            <text:p>2136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738.77" table:style-name="ce3">
            <text:p>2738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AFICA EXPRESS S.N.C. DI CREMA C. E M.</text:p>
          </table:table-cell>
          <table:table-cell office:value-type="float" office:value="2366750129" table:style-name="ce3">
            <text:p>2366750129</text:p>
          </table:table-cell>
          <table:table-cell office:value-type="float" office:value="3808" table:style-name="ce6">
            <text:p>3808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.7" table:style-name="ce3">
            <text:p>2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41" table:style-name="ce3">
            <text:p>2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9.3800000000000008" table:style-name="ce3">
            <text:p>9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5.97" table:style-name="ce3">
            <text:p>1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3" table:style-name="ce3">
            <text:p>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7" table:style-name="ce3">
            <text:p>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9.33" table:style-name="ce3">
            <text:p>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2.24" table:style-name="ce3">
            <text:p>1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4" table:style-name="ce3">
            <text:p>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6.72" table:style-name="ce3">
            <text:p>6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4.2" table:style-name="ce3">
            <text:p>14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4" table:style-name="ce3">
            <text:p>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21" table:style-name="ce3">
            <text:p>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8" table:style-name="ce3">
            <text:p>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0299999999999998" table:style-name="ce3">
            <text:p>2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96" table:style-name="ce3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3" table:style-name="ce3">
            <text:p>3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7.45" table:style-name="ce3">
            <text:p>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49" table:style-name="ce3">
            <text:p>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6.35" table:style-name="ce3">
            <text:p>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17" table:style-name="ce3">
            <text:p>0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37" table:style-name="ce3">
            <text:p>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13" table:style-name="ce3">
            <text:p>0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18" table:style-name="ce3">
            <text:p>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68" table:style-name="ce3">
            <text:p>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74" table:style-name="ce3">
            <text:p>0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93" table:style-name="ce3">
            <text:p>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.24" table:style-name="ce3">
            <text:p>5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1945" table:style-name="ce6">
            <text:p>1945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servizi</text:p>
          </table:table-cell>
          <table:table-cell office:value-type="float" office:value="50000" table:style-name="ce3">
            <text:p>5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float" office:value="1772330120" table:style-name="ce3">
            <text:p>1772330120</text:p>
          </table:table-cell>
          <table:table-cell office:value-type="float" office:value="1953" table:style-name="ce6">
            <text:p>1953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1.57" table:style-name="ce3">
            <text:p>9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float" office:value="1772330120" table:style-name="ce3">
            <text:p>1772330120</text:p>
          </table:table-cell>
          <table:table-cell office:value-type="float" office:value="1953" table:style-name="ce6">
            <text:p>1953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2.43" table:style-name="ce3">
            <text:p>28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1955" table:style-name="ce6">
            <text:p>1955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99.62" table:style-name="ce3">
            <text:p>39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1970" table:style-name="ce6">
            <text:p>1970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ltri beni di consumo</text:p>
          </table:table-cell>
          <table:table-cell office:value-type="float" office:value="1107.3900000000001" table:style-name="ce3">
            <text:p>110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SH <text:s/>SPA</text:p>
          </table:table-cell>
          <table:table-cell office:value-type="float" office:value="1699520159" table:style-name="ce3">
            <text:p>1699520159</text:p>
          </table:table-cell>
          <table:table-cell office:value-type="float" office:value="1975" table:style-name="ce6">
            <text:p>1975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7054.82" table:style-name="ce3">
            <text:p>1705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94" table:style-name="ce3">
            <text:p>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6.46" table:style-name="ce3">
            <text:p>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0.99" table:style-name="ce3">
            <text:p>1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17" table:style-name="ce3">
            <text:p>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.5999999999999996" table:style-name="ce3">
            <text:p>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9.7899999999999991" table:style-name="ce3">
            <text:p>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7" table:style-name="ce3">
            <text:p>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04" table:style-name="ce3">
            <text:p>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.83" table:style-name="ce3">
            <text:p>5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75" table:style-name="ce3">
            <text:p>0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86" table:style-name="ce3">
            <text:p>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1.14" table:style-name="ce3">
            <text:p>1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7.0000000000000007E-2" table:style-name="ce3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56000000000000005" table:style-name="ce3">
            <text:p>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31" table:style-name="ce3">
            <text:p>3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.35" table:style-name="ce3">
            <text:p>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03" table:style-name="ce3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79" table:style-name="ce3">
            <text:p>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78" table:style-name="ce3">
            <text:p>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03" table:style-name="ce3">
            <text:p>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45" table:style-name="ce3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49" table:style-name="ce3">
            <text:p>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2.74" table:style-name="ce3">
            <text:p>22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9.61" table:style-name="ce3">
            <text:p>29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8.37" table:style-name="ce3">
            <text:p>2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11.1" table:style-name="ce3">
            <text:p>11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UTER TIME S.R.L.</text:p>
          </table:table-cell>
          <table:table-cell office:value-type="float" office:value="2214160125" table:style-name="ce3">
            <text:p>2214160125</text:p>
          </table:table-cell>
          <table:table-cell office:value-type="float" office:value="2127" table:style-name="ce6">
            <text:p>2127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953.6" table:style-name="ce3">
            <text:p>595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28" table:style-name="ce6">
            <text:p>2128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beni di consumo</text:p>
          </table:table-cell>
          <table:table-cell office:value-type="float" office:value="111.9" table:style-name="ce3">
            <text:p>11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28" table:style-name="ce6">
            <text:p>2128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beni di consumo</text:p>
          </table:table-cell>
          <table:table-cell office:value-type="float" office:value="127.5" table:style-name="ce3">
            <text:p>12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28" table:style-name="ce6">
            <text:p>2128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beni di consumo</text:p>
          </table:table-cell>
          <table:table-cell office:value-type="float" office:value="128.04" table:style-name="ce3">
            <text:p>12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28" table:style-name="ce6">
            <text:p>2128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beni di consumo</text:p>
          </table:table-cell>
          <table:table-cell office:value-type="float" office:value="157.32" table:style-name="ce3">
            <text:p>15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OMBARDI <text:s/>MARCO MARIA -REVISORE</text:p>
          </table:table-cell>
          <table:table-cell office:value-type="float" office:value="2439840964" table:style-name="ce3">
            <text:p>2439840964</text:p>
          </table:table-cell>
          <table:table-cell office:value-type="float" office:value="2130" table:style-name="ce6">
            <text:p>213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465.58" table:style-name="ce3">
            <text:p>346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SH <text:s/>SPA</text:p>
          </table:table-cell>
          <table:table-cell office:value-type="float" office:value="1699520159" table:style-name="ce3">
            <text:p>1699520159</text:p>
          </table:table-cell>
          <table:table-cell office:value-type="float" office:value="2131" table:style-name="ce6">
            <text:p>2131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221" table:style-name="ce3">
            <text:p>12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145" table:style-name="ce6">
            <text:p>2145</text:p>
          </table:table-cell>
          <table:table-cell office:value-type="string" table:style-name="ce6">
            <text:p>07/04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70.03" table:style-name="ce3">
            <text:p>7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153" table:style-name="ce6">
            <text:p>2153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beni di consumo</text:p>
          </table:table-cell>
          <table:table-cell office:value-type="float" office:value="96.04" table:style-name="ce3">
            <text:p>96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SSANI <text:s/>RICCARDO (REVISORE)</text:p>
          </table:table-cell>
          <table:table-cell office:value-type="float" office:value="2401210121" table:style-name="ce3">
            <text:p>2401210121</text:p>
          </table:table-cell>
          <table:table-cell office:value-type="float" office:value="2203" table:style-name="ce6">
            <text:p>2203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6138.45" table:style-name="ce3">
            <text:p>613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7.51" table:style-name="ce3">
            <text:p>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1.35" table:style-name="ce3">
            <text:p>11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02" table:style-name="ce3">
            <text:p>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.26" table:style-name="ce3">
            <text:p>4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9.6199999999999992" table:style-name="ce3">
            <text:p>9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0.050000000000001" table:style-name="ce3">
            <text:p>10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6.829999999999998" table:style-name="ce3">
            <text:p>1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" table:style-name="ce3">
            <text:p>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39" table:style-name="ce3">
            <text:p>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7.579999999999998" table:style-name="ce3">
            <text:p>1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3.200000000000003" table:style-name="ce3">
            <text:p>3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.5" table:style-name="ce3">
            <text:p>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45" table:style-name="ce3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0900000000000001" table:style-name="ce3">
            <text:p>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56" table:style-name="ce3">
            <text:p>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99" table:style-name="ce3">
            <text:p>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7.4" table:style-name="ce3">
            <text:p>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1.9" table:style-name="ce3">
            <text:p>1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2" table:style-name="ce3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84" table:style-name="ce3">
            <text:p>1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0.72" table:style-name="ce3">
            <text:p>1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6.62" table:style-name="ce3">
            <text:p>1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2000000000000002" table:style-name="ce3">
            <text:p>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.6500000000000004" table:style-name="ce3">
            <text:p>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1.5" table:style-name="ce3">
            <text:p>2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5.02" table:style-name="ce3">
            <text:p>4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59" table:style-name="ce6">
            <text:p>2059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3.2" table:style-name="ce3">
            <text:p>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86.71" table:style-name="ce3">
            <text:p>8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09" table:style-name="ce3">
            <text:p>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77" table:style-name="ce3">
            <text:p>0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55" table:style-name="ce3">
            <text:p>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2758" table:style-name="ce6">
            <text:p>2758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48.34" table:style-name="ce3">
            <text:p>74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NGOYOU GROUP SRL</text:p>
          </table:table-cell>
          <table:table-cell office:value-type="float" office:value="10145550967" table:style-name="ce3">
            <text:p>10145550967</text:p>
          </table:table-cell>
          <table:table-cell office:value-type="float" office:value="2728" table:style-name="ce6">
            <text:p>2728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Altri servizi</text:p>
          </table:table-cell>
          <table:table-cell office:value-type="float" office:value="104.5" table:style-name="ce3">
            <text:p>10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LAVAGGIO GRISU' SRL</text:p>
          </table:table-cell>
          <table:table-cell office:value-type="float" office:value="3231100128" table:style-name="ce3">
            <text:p>3231100128</text:p>
          </table:table-cell>
          <table:table-cell office:value-type="float" office:value="2734" table:style-name="ce6">
            <text:p>2734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34.99" table:style-name="ce3">
            <text:p>334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737" table:style-name="ce6">
            <text:p>2737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99.9" table:style-name="ce3">
            <text:p>599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737" table:style-name="ce6">
            <text:p>2737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953.68" table:style-name="ce3">
            <text:p>395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738" table:style-name="ce6">
            <text:p>2738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1.82" table:style-name="ce3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2751" table:style-name="ce6">
            <text:p>2751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975.919999999998" table:style-name="ce3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2752" table:style-name="ce6">
            <text:p>2752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9573.6299999999992" table:style-name="ce3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78" table:style-name="ce6">
            <text:p>2778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beni di consumo</text:p>
          </table:table-cell>
          <table:table-cell office:value-type="float" office:value="308.38" table:style-name="ce3">
            <text:p>30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79" table:style-name="ce6">
            <text:p>2779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beni di consumo</text:p>
          </table:table-cell>
          <table:table-cell office:value-type="float" office:value="97.43" table:style-name="ce3">
            <text:p>9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79" table:style-name="ce6">
            <text:p>2779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beni di consumo</text:p>
          </table:table-cell>
          <table:table-cell office:value-type="float" office:value="125.17" table:style-name="ce3">
            <text:p>12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779" table:style-name="ce6">
            <text:p>2779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beni di consumo</text:p>
          </table:table-cell>
          <table:table-cell office:value-type="float" office:value="160.09" table:style-name="ce3">
            <text:p>16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0.8" table:style-name="ce3">
            <text:p>1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6.02" table:style-name="ce3">
            <text:p>2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9" table:style-name="ce3">
            <text:p>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39" table:style-name="ce3">
            <text:p>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8.27" table:style-name="ce3">
            <text:p>8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 SERVICE DI ASPESI <text:s/>CLAUDIO E ASPESI<text:s/></text:p>
          </table:table-cell>
          <table:table-cell office:value-type="float" office:value="2485160127" table:style-name="ce3">
            <text:p>2485160127</text:p>
          </table:table-cell>
          <table:table-cell office:value-type="float" office:value="2270" table:style-name="ce6">
            <text:p>2270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09" table:style-name="ce3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ON ITALIA SPA</text:p>
          </table:table-cell>
          <table:table-cell office:value-type="float" office:value="11723840150" table:style-name="ce3">
            <text:p>11723840150</text:p>
          </table:table-cell>
          <table:table-cell office:value-type="float" office:value="2272" table:style-name="ce6">
            <text:p>2272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ilizzo di beni di terzi</text:p>
          </table:table-cell>
          <table:table-cell office:value-type="float" office:value="237.61" table:style-name="ce3">
            <text:p>23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273" table:style-name="ce6">
            <text:p>227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beni di consumo</text:p>
          </table:table-cell>
          <table:table-cell office:value-type="float" office:value="406.69" table:style-name="ce3">
            <text:p>40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2289" table:style-name="ce6">
            <text:p>2289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beni di consumo</text:p>
          </table:table-cell>
          <table:table-cell office:value-type="float" office:value="1291.01" table:style-name="ce3">
            <text:p>129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2290" table:style-name="ce6">
            <text:p>2290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beni di consumo</text:p>
          </table:table-cell>
          <table:table-cell office:value-type="float" office:value="1695.57" table:style-name="ce3">
            <text:p>169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float" office:value="1772330120" table:style-name="ce3">
            <text:p>1772330120</text:p>
          </table:table-cell>
          <table:table-cell office:value-type="float" office:value="2291" table:style-name="ce6">
            <text:p>2291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.94" table:style-name="ce3">
            <text:p>5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.GOM.MA - S.R.L.</text:p>
          </table:table-cell>
          <table:table-cell office:value-type="float" office:value="2315440277" table:style-name="ce3">
            <text:p>2315440277</text:p>
          </table:table-cell>
          <table:table-cell office:value-type="float" office:value="2292" table:style-name="ce6">
            <text:p>2292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0" table:style-name="ce3">
            <text:p>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YO SPA</text:p>
          </table:table-cell>
          <table:table-cell office:value-type="float" office:value="3222970406" table:style-name="ce3">
            <text:p>3222970406</text:p>
          </table:table-cell>
          <table:table-cell office:value-type="float" office:value="2328" table:style-name="ce6">
            <text:p>232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servizi</text:p>
          </table:table-cell>
          <table:table-cell office:value-type="float" office:value="6420" table:style-name="ce3">
            <text:p>64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9" table:style-name="ce6">
            <text:p>234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9" table:style-name="ce6">
            <text:p>234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787.34" table:style-name="ce3">
            <text:p>378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9" table:style-name="ce6">
            <text:p>234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9663.84" table:style-name="ce3">
            <text:p>2966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6" table:style-name="ce6">
            <text:p>222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1442.04" table:style-name="ce3">
            <text:p>144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2244" table:style-name="ce6">
            <text:p>2244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247" table:style-name="ce6">
            <text:p>224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5616" table:style-name="ce3">
            <text:p>156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4" table:style-name="ce3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.909999999999997" table:style-name="ce3">
            <text:p>3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6.97" table:style-name="ce3">
            <text:p>13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.92" table:style-name="ce3">
            <text:p>5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0.61" table:style-name="ce3">
            <text:p>30,6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0.65" table:style-name="ce3">
            <text:p>11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4" table:style-name="ce6">
            <text:p>2234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8.16" table:style-name="ce3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5" table:style-name="ce6">
            <text:p>2235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6.97" table:style-name="ce3">
            <text:p>13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5" table:style-name="ce6">
            <text:p>2235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6.92" table:style-name="ce3">
            <text:p>5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2235" table:style-name="ce6">
            <text:p>2235</text:p>
          </table:table-cell>
          <table:table-cell office:value-type="string" table:style-name="ce6">
            <text:p>1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.84" table:style-name="ce3">
            <text:p>11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2973040963" table:style-name="ce3">
            <text:p>2973040963</text:p>
          </table:table-cell>
          <table:table-cell office:value-type="float" office:value="2263" table:style-name="ce6">
            <text:p>226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ilizzo di beni di terzi</text:p>
          </table:table-cell>
          <table:table-cell office:value-type="float" office:value="55" table:style-name="ce3">
            <text:p>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5" table:style-name="ce6">
            <text:p>226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21" table:style-name="ce3">
            <text:p>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5" table:style-name="ce6">
            <text:p>226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5" table:style-name="ce6">
            <text:p>226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1.5" table:style-name="ce3">
            <text:p>3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5" table:style-name="ce6">
            <text:p>226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17.5" table:style-name="ce3">
            <text:p>17,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5" table:style-name="ce6">
            <text:p>226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14" table:style-name="ce6">
            <text:p>2214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5627.51" table:style-name="ce3">
            <text:p>562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.1299999999999999" table:style-name="ce3">
            <text:p>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2.91" table:style-name="ce3">
            <text:p>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5.72" table:style-name="ce3">
            <text:p>5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060" table:style-name="ce6">
            <text:p>206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0.41" table:style-name="ce3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3.47" table:style-name="ce3">
            <text:p>13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2000000000000002" table:style-name="ce3">
            <text:p>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49" table:style-name="ce3">
            <text:p>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9.3000000000000007" table:style-name="ce3">
            <text:p>9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3.18" table:style-name="ce3">
            <text:p>1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25" table:style-name="ce3">
            <text:p>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8.25" table:style-name="ce3">
            <text:p>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1.22" table:style-name="ce3">
            <text:p>1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3" table:style-name="ce3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66" table:style-name="ce3">
            <text:p>1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45" table:style-name="ce3">
            <text:p>3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85" table:style-name="ce3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9.84" table:style-name="ce3">
            <text:p>9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64" table:style-name="ce3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23" table:style-name="ce3">
            <text:p>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5.95" table:style-name="ce3">
            <text:p>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09" table:style-name="ce3">
            <text:p>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76" table:style-name="ce3">
            <text:p>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91" table:style-name="ce3">
            <text:p>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14000000000000001" table:style-name="ce3">
            <text:p>0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07" table:style-name="ce3">
            <text:p>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75" table:style-name="ce3">
            <text:p>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1" table:style-name="ce3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42" table:style-name="ce3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14" table:style-name="ce3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4.2300000000000004" table:style-name="ce3">
            <text:p>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6" table:style-name="ce3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22" table:style-name="ce3">
            <text:p>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1" table:style-name="ce3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6.83" table:style-name="ce3">
            <text:p>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18" table:style-name="ce3">
            <text:p>0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76" table:style-name="ce3">
            <text:p>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38" table:style-name="ce3">
            <text:p>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5.19" table:style-name="ce3">
            <text:p>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1.96" table:style-name="ce3">
            <text:p>1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01" table:style-name="ce3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45" table:style-name="ce3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14000000000000001" table:style-name="ce3">
            <text:p>0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88" table:style-name="ce3">
            <text:p>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6.19" table:style-name="ce3">
            <text:p>6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0.01" table:style-name="ce3">
            <text:p>1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7" table:style-name="ce3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19" table:style-name="ce3">
            <text:p>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65" table:style-name="ce3">
            <text:p>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13" table:style-name="ce3">
            <text:p>2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0" table:style-name="ce6">
            <text:p>278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7.0000000000000007E-2" table:style-name="ce3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51" table:style-name="ce3">
            <text:p>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38" table:style-name="ce3">
            <text:p>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1.06" table:style-name="ce3">
            <text:p>3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4.83" table:style-name="ce3">
            <text:p>4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0.5" table:style-name="ce3">
            <text:p>3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909" table:style-name="ce6">
            <text:p>290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beni di consumo</text:p>
          </table:table-cell>
          <table:table-cell office:value-type="float" office:value="204.81" table:style-name="ce3">
            <text:p>20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2910" table:style-name="ce6">
            <text:p>291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beni di consumo</text:p>
          </table:table-cell>
          <table:table-cell office:value-type="float" office:value="997.51" table:style-name="ce3">
            <text:p>99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2911" table:style-name="ce6">
            <text:p>2911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beni di consumo</text:p>
          </table:table-cell>
          <table:table-cell office:value-type="float" office:value="2045.25" table:style-name="ce3">
            <text:p>204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float" office:value="1772330120" table:style-name="ce3">
            <text:p>1772330120</text:p>
          </table:table-cell>
          <table:table-cell office:value-type="float" office:value="2913" table:style-name="ce6">
            <text:p>291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4.76" table:style-name="ce3">
            <text:p>184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TI GIORGIO - ELETTRAUTO</text:p>
          </table:table-cell>
          <table:table-cell office:value-type="float" office:value="1772330120" table:style-name="ce3">
            <text:p>1772330120</text:p>
          </table:table-cell>
          <table:table-cell office:value-type="float" office:value="2914" table:style-name="ce6">
            <text:p>291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2.86" table:style-name="ce3">
            <text:p>52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2832" table:style-name="ce6">
            <text:p>2832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20" table:style-name="ce3">
            <text:p>1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XI PAYMENTS S.P.A.</text:p>
          </table:table-cell>
          <table:table-cell office:value-type="float" office:value="4107060966" table:style-name="ce3">
            <text:p>4107060966</text:p>
          </table:table-cell>
          <table:table-cell office:value-type="float" office:value="2833" table:style-name="ce6">
            <text:p>2833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6.4" table:style-name="ce3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2839" table:style-name="ce6">
            <text:p>2839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beni di consumo</text:p>
          </table:table-cell>
          <table:table-cell office:value-type="float" office:value="409.92" table:style-name="ce3">
            <text:p>40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2841" table:style-name="ce6">
            <text:p>284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493.28" table:style-name="ce3">
            <text:p>149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2858" table:style-name="ce6">
            <text:p>2858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servizi</text:p>
          </table:table-cell>
          <table:table-cell office:value-type="float" office:value="1464" table:style-name="ce3">
            <text:p>14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2858" table:style-name="ce6">
            <text:p>2858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servizi</text:p>
          </table:table-cell>
          <table:table-cell office:value-type="float" office:value="5124" table:style-name="ce3">
            <text:p>51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2860" table:style-name="ce6">
            <text:p>2860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beni di consumo</text:p>
          </table:table-cell>
          <table:table-cell office:value-type="float" office:value="281.89" table:style-name="ce3">
            <text:p>28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7" table:style-name="ce3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10.5" table:style-name="ce3">
            <text:p>1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17.5" table:style-name="ce3">
            <text:p>1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69" table:style-name="ce6">
            <text:p>286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UTER TIME S.R.L.</text:p>
          </table:table-cell>
          <table:table-cell office:value-type="float" office:value="2214160125" table:style-name="ce3">
            <text:p>2214160125</text:p>
          </table:table-cell>
          <table:table-cell office:value-type="float" office:value="2885" table:style-name="ce6">
            <text:p>2885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6270.8" table:style-name="ce3">
            <text:p>627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2.69" table:style-name="ce3">
            <text:p>1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1499999999999999" table:style-name="ce3">
            <text:p>1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7.7" table:style-name="ce3">
            <text:p>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0.58" table:style-name="ce3">
            <text:p>1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94" table:style-name="ce3">
            <text:p>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4.41" table:style-name="ce3">
            <text:p>4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8.58" table:style-name="ce3">
            <text:p>8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1200000000000001" table:style-name="ce3">
            <text:p>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41" table:style-name="ce3">
            <text:p>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9.99" table:style-name="ce3">
            <text:p>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56" table:style-name="ce3">
            <text:p>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9.1300000000000008" table:style-name="ce3">
            <text:p>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1.22" table:style-name="ce3">
            <text:p>2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4.0999999999999996" table:style-name="ce3">
            <text:p>4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32" table:style-name="ce3">
            <text:p>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3.38" table:style-name="ce3">
            <text:p>1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2.68" table:style-name="ce3">
            <text:p>3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5.0999999999999996" table:style-name="ce3">
            <text:p>5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32" table:style-name="ce3">
            <text:p>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97" table:style-name="ce3">
            <text:p>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38" table:style-name="ce3">
            <text:p>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0.86" table:style-name="ce3">
            <text:p>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6.32" table:style-name="ce3">
            <text:p>6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1.86" table:style-name="ce3">
            <text:p>1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.82" table:style-name="ce3">
            <text:p>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11.06" table:style-name="ce3">
            <text:p>1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2.06" table:style-name="ce3">
            <text:p>2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2.7" table:style-name="ce3">
            <text:p>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781" table:style-name="ce6">
            <text:p>278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3.2" table:style-name="ce3">
            <text:p>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STEPAY S.P.A. PATRIMONIO DESTINATO IME</text:p>
          </table:table-cell>
          <table:table-cell office:value-type="float" office:value="6874351007" table:style-name="ce3">
            <text:p>6874351007</text:p>
          </table:table-cell>
          <table:table-cell office:value-type="float" office:value="2783" table:style-name="ce6">
            <text:p>2783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servizi</text:p>
          </table:table-cell>
          <table:table-cell office:value-type="float" office:value="651.48" table:style-name="ce3">
            <text:p>65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2787" table:style-name="ce6">
            <text:p>2787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servizi</text:p>
          </table:table-cell>
          <table:table-cell office:value-type="float" office:value="976" table:style-name="ce3">
            <text:p>9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2788" table:style-name="ce6">
            <text:p>2788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2973040963" table:style-name="ce3">
            <text:p>2973040963</text:p>
          </table:table-cell>
          <table:table-cell office:value-type="float" office:value="2789" table:style-name="ce6">
            <text:p>2789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ilizzo di beni di terzi</text:p>
          </table:table-cell>
          <table:table-cell office:value-type="float" office:value="691.94" table:style-name="ce3">
            <text:p>69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1.02" table:style-name="ce3">
            <text:p>1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7.41" table:style-name="ce3">
            <text:p>1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9" table:style-name="ce3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13" table:style-name="ce3">
            <text:p>2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1.6" table:style-name="ce3">
            <text:p>1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2.42" table:style-name="ce3">
            <text:p>2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1" table:style-name="ce3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0499999999999998" table:style-name="ce3">
            <text:p>2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0500000000000007" table:style-name="ce3">
            <text:p>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4.7" table:style-name="ce3">
            <text:p>1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8" table:style-name="ce3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73" table:style-name="ce3">
            <text:p>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57" table:style-name="ce3">
            <text:p>8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3.41" table:style-name="ce3">
            <text:p>13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51" table:style-name="ce3">
            <text:p>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7.53" table:style-name="ce3">
            <text:p>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3.18" table:style-name="ce3">
            <text:p>1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2999999999999998" table:style-name="ce3">
            <text:p>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36" table:style-name="ce3">
            <text:p>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.06" table:style-name="ce3">
            <text:p>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.38" table:style-name="ce3">
            <text:p>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86" table:style-name="ce3">
            <text:p>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LMEDO SPECIAL VEHICLES SPA</text:p>
          </table:table-cell>
          <table:table-cell office:value-type="float" office:value="2062440355" table:style-name="ce3">
            <text:p>2062440355</text:p>
          </table:table-cell>
          <table:table-cell office:value-type="float" office:value="3167" table:style-name="ce6">
            <text:p>3167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ltri servizi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GARELLA LUIGI DI SGARELLA SIMONE E C. S</text:p>
          </table:table-cell>
          <table:table-cell office:value-type="float" office:value="13130125" table:style-name="ce3">
            <text:p>13130125</text:p>
          </table:table-cell>
          <table:table-cell office:value-type="float" office:value="3175" table:style-name="ce6">
            <text:p>3175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1647" table:style-name="ce3">
            <text:p>16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POL <text:s/>SPA</text:p>
          </table:table-cell>
          <table:table-cell office:value-type="float" office:value="3740811207" table:style-name="ce3">
            <text:p>3740811207</text:p>
          </table:table-cell>
          <table:table-cell office:value-type="float" office:value="3199" table:style-name="ce6">
            <text:p>3199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4766.8100000000004" table:style-name="ce3">
            <text:p>476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211" table:style-name="ce6">
            <text:p>3211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16134.5" table:style-name="ce3">
            <text:p>16134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3214" table:style-name="ce6">
            <text:p>3214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975.919999999998" table:style-name="ce3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3215" table:style-name="ce6">
            <text:p>3215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9573.6299999999992" table:style-name="ce3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46" table:style-name="ce6">
            <text:p>324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beni di consumo</text:p>
          </table:table-cell>
          <table:table-cell office:value-type="float" office:value="92.52" table:style-name="ce3">
            <text:p>92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46" table:style-name="ce6">
            <text:p>324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beni di consumo</text:p>
          </table:table-cell>
          <table:table-cell office:value-type="float" office:value="101.36" table:style-name="ce3">
            <text:p>10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46" table:style-name="ce6">
            <text:p>324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beni di consumo</text:p>
          </table:table-cell>
          <table:table-cell office:value-type="float" office:value="103.75" table:style-name="ce3">
            <text:p>10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46" table:style-name="ce6">
            <text:p>324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beni di consumo</text:p>
          </table:table-cell>
          <table:table-cell office:value-type="float" office:value="661.67" table:style-name="ce3">
            <text:p>66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NONI MOTO SAS</text:p>
          </table:table-cell>
          <table:table-cell office:value-type="float" office:value="2287810028" table:style-name="ce3">
            <text:p>2287810028</text:p>
          </table:table-cell>
          <table:table-cell office:value-type="float" office:value="3249" table:style-name="ce6">
            <text:p>324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.89" table:style-name="ce3">
            <text:p>19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NONI MOTO SAS</text:p>
          </table:table-cell>
          <table:table-cell office:value-type="float" office:value="2287810028" table:style-name="ce3">
            <text:p>2287810028</text:p>
          </table:table-cell>
          <table:table-cell office:value-type="float" office:value="3249" table:style-name="ce6">
            <text:p>324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4.28" table:style-name="ce3">
            <text:p>34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270" table:style-name="ce6">
            <text:p>3270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98.35" table:style-name="ce3">
            <text:p>59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271" table:style-name="ce6">
            <text:p>3271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271" table:style-name="ce6">
            <text:p>3271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6.45" table:style-name="ce3">
            <text:p>20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271" table:style-name="ce6">
            <text:p>3271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7.05" table:style-name="ce3">
            <text:p>22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2R CAR SERVICE DI RICHICHI ROBERTO</text:p>
          </table:table-cell>
          <table:table-cell office:value-type="float" office:value="2394870030" table:style-name="ce3">
            <text:p>2394870030</text:p>
          </table:table-cell>
          <table:table-cell office:value-type="float" office:value="3271" table:style-name="ce6">
            <text:p>3271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03.25" table:style-name="ce3">
            <text:p>50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YOCERA DOCUMENT SOLUTIONS ITALIA SPA</text:p>
          </table:table-cell>
          <table:table-cell office:value-type="float" office:value="2973040963" table:style-name="ce3">
            <text:p>2973040963</text:p>
          </table:table-cell>
          <table:table-cell office:value-type="float" office:value="3280" table:style-name="ce6">
            <text:p>3280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Utilizzo di beni di terzi</text:p>
          </table:table-cell>
          <table:table-cell office:value-type="float" office:value="4934.75" table:style-name="ce3">
            <text:p>493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3282" table:style-name="ce6">
            <text:p>3282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75" table:style-name="ce3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3283" table:style-name="ce6">
            <text:p>3283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33" table:style-name="ce3">
            <text:p>12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74" table:style-name="ce6">
            <text:p>3274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beni di consumo</text:p>
          </table:table-cell>
          <table:table-cell office:value-type="float" office:value="98.48" table:style-name="ce3">
            <text:p>98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274" table:style-name="ce6">
            <text:p>3274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beni di consumo</text:p>
          </table:table-cell>
          <table:table-cell office:value-type="float" office:value="127.49" table:style-name="ce3">
            <text:p>127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3275" table:style-name="ce6">
            <text:p>3275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beni di consumo</text:p>
          </table:table-cell>
          <table:table-cell office:value-type="float" office:value="44.95" table:style-name="ce3">
            <text:p>44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3277" table:style-name="ce6">
            <text:p>3277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beni di consumo</text:p>
          </table:table-cell>
          <table:table-cell office:value-type="float" office:value="756.72" table:style-name="ce3">
            <text:p>756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098" table:style-name="ce6">
            <text:p>3098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Altri beni di consumo</text:p>
          </table:table-cell>
          <table:table-cell office:value-type="float" office:value="96.05" table:style-name="ce3">
            <text:p>9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3100" table:style-name="ce6">
            <text:p>3100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Altri serviz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UTOSTRADE PER L'ITALIA SPA</text:p>
          </table:table-cell>
          <table:table-cell office:value-type="float" office:value="7516911000" table:style-name="ce3">
            <text:p>7516911000</text:p>
          </table:table-cell>
          <table:table-cell office:value-type="float" office:value="3107" table:style-name="ce6">
            <text:p>3107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7.670000000000002" table:style-name="ce3">
            <text:p>17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PASS SPA</text:p>
          </table:table-cell>
          <table:table-cell office:value-type="float" office:value="9771701001" table:style-name="ce3">
            <text:p>9771701001</text:p>
          </table:table-cell>
          <table:table-cell office:value-type="float" office:value="3108" table:style-name="ce6">
            <text:p>3108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75" table:style-name="ce3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1" table:style-name="ce6">
            <text:p>313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29945.37" table:style-name="ce3">
            <text:p>2994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1" table:style-name="ce6">
            <text:p>313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538.47" table:style-name="ce3">
            <text:p>1538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1" table:style-name="ce6">
            <text:p>313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787.34" table:style-name="ce3">
            <text:p>378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925" table:style-name="ce6">
            <text:p>292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52" table:style-name="ce3">
            <text:p>1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926" table:style-name="ce6">
            <text:p>2926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7626.35" table:style-name="ce3">
            <text:p>762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LEGALE TRIBUTARIO GIOLA ASCIONE &amp;</text:p>
          </table:table-cell>
          <table:table-cell office:value-type="float" office:value="11642050154" table:style-name="ce3">
            <text:p>11642050154</text:p>
          </table:table-cell>
          <table:table-cell office:value-type="float" office:value="3036" table:style-name="ce6">
            <text:p>3036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4214.32" table:style-name="ce3">
            <text:p>42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907" table:style-name="ce6">
            <text:p>2907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77.52" table:style-name="ce3">
            <text:p>57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907" table:style-name="ce6">
            <text:p>2907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41.87" table:style-name="ce3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2908" table:style-name="ce6">
            <text:p>2908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1.82" table:style-name="ce3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4" table:style-name="ce3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47" table:style-name="ce3">
            <text:p>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.04" table:style-name="ce3">
            <text:p>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78" table:style-name="ce3">
            <text:p>1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93" table:style-name="ce3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.4000000000000004" table:style-name="ce3">
            <text:p>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5" table:style-name="ce3">
            <text:p>8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44" table:style-name="ce3">
            <text:p>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6.36" table:style-name="ce3">
            <text:p>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2.57" table:style-name="ce3">
            <text:p>1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04" table:style-name="ce3">
            <text:p>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59" table:style-name="ce3">
            <text:p>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15" table:style-name="ce3">
            <text:p>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17" table:style-name="ce3">
            <text:p>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5.86" table:style-name="ce3">
            <text:p>5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83" table:style-name="ce3">
            <text:p>8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2000000000000002" table:style-name="ce3">
            <text:p>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12" table:style-name="ce3">
            <text:p>0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69" table:style-name="ce3">
            <text:p>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83" table:style-name="ce3">
            <text:p>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31" table:style-name="ce3">
            <text:p>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25" table:style-name="ce3">
            <text:p>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287" table:style-name="ce6">
            <text:p>3287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28.26" table:style-name="ce3">
            <text:p>2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7.07" table:style-name="ce3">
            <text:p>47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35" table:style-name="ce3">
            <text:p>1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2.76" table:style-name="ce3">
            <text:p>2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79.16" table:style-name="ce3">
            <text:p>7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31" table:style-name="ce3">
            <text:p>1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92" table:style-name="ce3">
            <text:p>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.92" table:style-name="ce3">
            <text:p>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1.5" table:style-name="ce3">
            <text:p>1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5" table:style-name="ce3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21" table:style-name="ce3">
            <text:p>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2899999999999991" table:style-name="ce3">
            <text:p>8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2.98" table:style-name="ce3">
            <text:p>1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23" table:style-name="ce3">
            <text:p>1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5.92" table:style-name="ce3">
            <text:p>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67" table:style-name="ce3">
            <text:p>1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3" table:style-name="ce3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79" table:style-name="ce3">
            <text:p>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.53" table:style-name="ce3">
            <text:p>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82" table:style-name="ce3">
            <text:p>8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7" table:style-name="ce3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15" table:style-name="ce3">
            <text:p>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29" table:style-name="ce3">
            <text:p>10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9.09" table:style-name="ce3">
            <text:p>19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" table:style-name="ce3">
            <text:p>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.4" table:style-name="ce3">
            <text:p>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8.760000000000002" table:style-name="ce3">
            <text:p>18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1.72" table:style-name="ce3">
            <text:p>31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.9" table:style-name="ce3">
            <text:p>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54" table:style-name="ce3">
            <text:p>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49" table:style-name="ce3">
            <text:p>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.5999999999999996" table:style-name="ce3">
            <text:p>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" table:style-name="ce3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68" table:style-name="ce3">
            <text:p>0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8.4600000000000009" table:style-name="ce3">
            <text:p>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0.26" table:style-name="ce3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6" table:style-name="ce3">
            <text:p>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89" table:style-name="ce6">
            <text:p>328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94" table:style-name="ce3">
            <text:p>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960" table:style-name="ce6">
            <text:p>3960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3.62" table:style-name="ce3">
            <text:p>7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961" table:style-name="ce6">
            <text:p>3961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servi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OS SRL</text:p>
          </table:table-cell>
          <table:table-cell office:value-type="float" office:value="3450220136" table:style-name="ce3">
            <text:p>3450220136</text:p>
          </table:table-cell>
          <table:table-cell office:value-type="float" office:value="3803" table:style-name="ce6">
            <text:p>380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5.790000000000006" table:style-name="ce3">
            <text:p>6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INESTRA SOC.COOP.SOCIALE ONLUS</text:p>
          </table:table-cell>
          <table:table-cell office:value-type="float" office:value="2727100121" table:style-name="ce3">
            <text:p>2727100121</text:p>
          </table:table-cell>
          <table:table-cell office:value-type="float" office:value="3817" table:style-name="ce6">
            <text:p>381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449.7600000000002" table:style-name="ce3">
            <text:p>244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TALIA OGGI ED.-ERINNE S.R.L.</text:p>
          </table:table-cell>
          <table:table-cell office:value-type="float" office:value="10277500152" table:style-name="ce3">
            <text:p>10277500152</text:p>
          </table:table-cell>
          <table:table-cell office:value-type="float" office:value="3837" table:style-name="ce6">
            <text:p>383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29.99" table:style-name="ce3">
            <text:p>22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50" table:style-name="ce6">
            <text:p>3850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beni di consumo</text:p>
          </table:table-cell>
          <table:table-cell office:value-type="float" office:value="80.28" table:style-name="ce3">
            <text:p>8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51" table:style-name="ce6">
            <text:p>3851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beni di consumo</text:p>
          </table:table-cell>
          <table:table-cell office:value-type="float" office:value="103.11" table:style-name="ce3">
            <text:p>103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51" table:style-name="ce6">
            <text:p>3851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beni di consumo</text:p>
          </table:table-cell>
          <table:table-cell office:value-type="float" office:value="111.33" table:style-name="ce3">
            <text:p>1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851" table:style-name="ce6">
            <text:p>3851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beni di consumo</text:p>
          </table:table-cell>
          <table:table-cell office:value-type="float" office:value="150.63" table:style-name="ce3">
            <text:p>150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7" table:style-name="ce6">
            <text:p>387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538.46" table:style-name="ce3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7" table:style-name="ce6">
            <text:p>387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787.34" table:style-name="ce3">
            <text:p>378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7" table:style-name="ce6">
            <text:p>387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9945.39" table:style-name="ce3">
            <text:p>2994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EHIVE SRL</text:p>
          </table:table-cell>
          <table:table-cell office:value-type="float" office:value="4075410128" table:style-name="ce3">
            <text:p>4075410128</text:p>
          </table:table-cell>
          <table:table-cell office:value-type="float" office:value="3895" table:style-name="ce6">
            <text:p>389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servizi</text:p>
          </table:table-cell>
          <table:table-cell office:value-type="float" office:value="4880" table:style-name="ce3">
            <text:p>48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SMA TECH S.R.L.</text:p>
          </table:table-cell>
          <table:table-cell office:value-type="float" office:value="2496801206" table:style-name="ce3">
            <text:p>2496801206</text:p>
          </table:table-cell>
          <table:table-cell office:value-type="float" office:value="3900" table:style-name="ce6">
            <text:p>3900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servizi</text:p>
          </table:table-cell>
          <table:table-cell office:value-type="float" office:value="4758" table:style-name="ce3">
            <text:p>47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3770" table:style-name="ce6">
            <text:p>377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2029.37" table:style-name="ce3">
            <text:p>2029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.VIG.NOTTURNA GALLARATE SPA</text:p>
          </table:table-cell>
          <table:table-cell office:value-type="float" office:value="585190127" table:style-name="ce3">
            <text:p>585190127</text:p>
          </table:table-cell>
          <table:table-cell office:value-type="float" office:value="3771" table:style-name="ce6">
            <text:p>377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91.5" table:style-name="ce3">
            <text:p>9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3773" table:style-name="ce6">
            <text:p>377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0975.919999999998" table:style-name="ce3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FE S.P.A.</text:p>
          </table:table-cell>
          <table:table-cell office:value-type="float" office:value="1701300855" table:style-name="ce3">
            <text:p>1701300855</text:p>
          </table:table-cell>
          <table:table-cell office:value-type="float" office:value="3774" table:style-name="ce6">
            <text:p>377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9573.6299999999992" table:style-name="ce3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APAY S.R.L.</text:p>
          </table:table-cell>
          <table:table-cell office:value-type="float" office:value="6556440961" table:style-name="ce3">
            <text:p>6556440961</text:p>
          </table:table-cell>
          <table:table-cell office:value-type="float" office:value="3775" table:style-name="ce6">
            <text:p>377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32.799999999999997" table:style-name="ce3">
            <text:p>3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2" table:style-name="ce6">
            <text:p>379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3.5" table:style-name="ce3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2" table:style-name="ce6">
            <text:p>379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7.5" table:style-name="ce3">
            <text:p>17,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2" table:style-name="ce6">
            <text:p>379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0.5" table:style-name="ce3">
            <text:p>1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795" table:style-name="ce6">
            <text:p>379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.27" table:style-name="ce3">
            <text:p>12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3756" table:style-name="ce6">
            <text:p>375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488" table:style-name="ce3">
            <text:p>4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P PLUS S.R.L.</text:p>
          </table:table-cell>
          <table:table-cell office:value-type="float" office:value="17851171003" table:style-name="ce3">
            <text:p>17851171003</text:p>
          </table:table-cell>
          <table:table-cell office:value-type="float" office:value="3769" table:style-name="ce6">
            <text:p>376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1113.32" table:style-name="ce3">
            <text:p>111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3761" table:style-name="ce6">
            <text:p>376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2.22" table:style-name="ce3">
            <text:p>60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3761" table:style-name="ce6">
            <text:p>376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41.87" table:style-name="ce3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PO DI VIG.CITTA' DI VARESE E PROV.</text:p>
          </table:table-cell>
          <table:table-cell office:value-type="float" office:value="595070129" table:style-name="ce3">
            <text:p>595070129</text:p>
          </table:table-cell>
          <table:table-cell office:value-type="float" office:value="3762" table:style-name="ce6">
            <text:p>376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1.82" table:style-name="ce3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UTER TIME S.R.L.</text:p>
          </table:table-cell>
          <table:table-cell office:value-type="float" office:value="2214160125" table:style-name="ce3">
            <text:p>2214160125</text:p>
          </table:table-cell>
          <table:table-cell office:value-type="float" office:value="3763" table:style-name="ce6">
            <text:p>376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5416.8" table:style-name="ce3">
            <text:p>541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RREBIAN S.P.A.</text:p>
          </table:table-cell>
          <table:table-cell office:value-type="float" office:value="2044501001" table:style-name="ce3">
            <text:p>2044501001</text:p>
          </table:table-cell>
          <table:table-cell office:value-type="float" office:value="3764" table:style-name="ce6">
            <text:p>376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395.79" table:style-name="ce3">
            <text:p>39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IONE LOMBARDIA-TESORERIA</text:p>
          </table:table-cell>
          <table:table-cell office:value-type="float" office:value="12874720159" table:style-name="ce3">
            <text:p>12874720159</text:p>
          </table:table-cell>
          <table:table-cell office:value-type="float" office:value="3369" table:style-name="ce6">
            <text:p>336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.55" table:style-name="ce3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379" table:style-name="ce6">
            <text:p>3379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IVA a debito per le gestioni commerciali</text:p>
          </table:table-cell>
          <table:table-cell office:value-type="float" office:value="78527.09" table:style-name="ce3">
            <text:p>78527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LSECCHI CANCELLERIA SRL</text:p>
          </table:table-cell>
          <table:table-cell office:value-type="float" office:value="9521810961" table:style-name="ce3">
            <text:p>9521810961</text:p>
          </table:table-cell>
          <table:table-cell office:value-type="float" office:value="3378" table:style-name="ce6">
            <text:p>3378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Altri beni di consumo</text:p>
          </table:table-cell>
          <table:table-cell office:value-type="float" office:value="4101.08" table:style-name="ce3">
            <text:p>410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3344" table:style-name="ce6">
            <text:p>3344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329.4" table:style-name="ce3">
            <text:p>32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23" table:style-name="ce3">
            <text:p>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9.09" table:style-name="ce3">
            <text:p>9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1.1000000000000001" table:style-name="ce3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49" table:style-name="ce3">
            <text:p>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91" table:style-name="ce3">
            <text:p>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7.39" table:style-name="ce3">
            <text:p>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9" table:style-name="ce3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37" table:style-name="ce3">
            <text:p>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6" table:style-name="ce3">
            <text:p>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5.22" table:style-name="ce3">
            <text:p>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8" table:style-name="ce3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16" table:style-name="ce3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61" table:style-name="ce3">
            <text:p>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2.95" table:style-name="ce3">
            <text:p>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5" table:style-name="ce3">
            <text:p>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0.84" table:style-name="ce3">
            <text:p>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4.46" table:style-name="ce3">
            <text:p>4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90" table:style-name="ce6">
            <text:p>329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5.39" table:style-name="ce3">
            <text:p>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825" table:style-name="ce6">
            <text:p>382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76" table:style-name="ce3">
            <text:p>1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ORATE SEMPIONE</text:p>
          </table:table-cell>
          <table:table-cell office:value-type="float" office:value="341710127" table:style-name="ce3">
            <text:p>341710127</text:p>
          </table:table-cell>
          <table:table-cell office:value-type="float" office:value="3827" table:style-name="ce6">
            <text:p>382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59" table:style-name="ce3">
            <text:p>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1" table:style-name="ce6">
            <text:p>3881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1" table:style-name="ce6">
            <text:p>3881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9785.61" table:style-name="ce3">
            <text:p>1978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901" table:style-name="ce6">
            <text:p>3901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324.33" table:style-name="ce3">
            <text:p>32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3675" table:style-name="ce6">
            <text:p>367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186" table:style-name="ce3">
            <text:p>11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GHERITA SRL</text:p>
          </table:table-cell>
          <table:table-cell office:value-type="float" office:value="738190123" table:style-name="ce3">
            <text:p>738190123</text:p>
          </table:table-cell>
          <table:table-cell office:value-type="float" office:value="3689" table:style-name="ce6">
            <text:p>368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6" table:style-name="ce3">
            <text:p>1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LIMONTA S.R.L.</text:p>
          </table:table-cell>
          <table:table-cell office:value-type="float" office:value="277460135" table:style-name="ce3">
            <text:p>277460135</text:p>
          </table:table-cell>
          <table:table-cell office:value-type="float" office:value="3765" table:style-name="ce6">
            <text:p>376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162.16" table:style-name="ce3">
            <text:p>16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TANA DEL LUPO SNC</text:p>
          </table:table-cell>
          <table:table-cell office:value-type="float" office:value="3724430123" table:style-name="ce3">
            <text:p>3724430123</text:p>
          </table:table-cell>
          <table:table-cell office:value-type="float" office:value="3772" table:style-name="ce6">
            <text:p>377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i di imposte e tasse di natura corrente</text:p>
          </table:table-cell>
          <table:table-cell office:value-type="float" office:value="70.510000000000005" table:style-name="ce3">
            <text:p>7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348" table:style-name="ce6">
            <text:p>3348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ggi di riscossione</text:p>
          </table:table-cell>
          <table:table-cell office:value-type="float" office:value="22082.080000000002" table:style-name="ce3">
            <text:p>22082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743021218" table:style-name="ce3">
            <text:p>3743021218</text:p>
          </table:table-cell>
          <table:table-cell office:value-type="float" office:value="3212" table:style-name="ce6">
            <text:p>3212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7315.07" table:style-name="ce3">
            <text:p>2731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TERNITA' SISTEMI-IMPRESA SOCIALE</text:p>
          </table:table-cell>
          <table:table-cell office:value-type="float" office:value="2383950983" table:style-name="ce3">
            <text:p>2383950983</text:p>
          </table:table-cell>
          <table:table-cell office:value-type="float" office:value="3266" table:style-name="ce6">
            <text:p>3266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.74" table:style-name="ce3">
            <text:p>2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112" table:style-name="ce6">
            <text:p>3112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ggi di riscossione</text:p>
          </table:table-cell>
          <table:table-cell office:value-type="float" office:value="12344.73" table:style-name="ce3">
            <text:p>1234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743021218" table:style-name="ce3">
            <text:p>3743021218</text:p>
          </table:table-cell>
          <table:table-cell office:value-type="float" office:value="3163" table:style-name="ce6">
            <text:p>3163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023.26" table:style-name="ce3">
            <text:p>802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ANCED SYSTEMS S.P.A.</text:p>
          </table:table-cell>
          <table:table-cell office:value-type="float" office:value="3743021218" table:style-name="ce3">
            <text:p>3743021218</text:p>
          </table:table-cell>
          <table:table-cell office:value-type="float" office:value="3164" table:style-name="ce6">
            <text:p>3164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8945.39" table:style-name="ce3">
            <text:p>1894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5" table:style-name="ce6">
            <text:p>313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5" table:style-name="ce6">
            <text:p>313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7956.48" table:style-name="ce3">
            <text:p>1795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TERNITA' SISTEMI-IMPRESA SOCIALE</text:p>
          </table:table-cell>
          <table:table-cell office:value-type="float" office:value="2383950983" table:style-name="ce3">
            <text:p>2383950983</text:p>
          </table:table-cell>
          <table:table-cell office:value-type="float" office:value="2886" table:style-name="ce6">
            <text:p>2886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1228" table:style-name="ce3">
            <text:p>212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890" table:style-name="ce6">
            <text:p>289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2" table:style-name="ce6">
            <text:p>2742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183.34" table:style-name="ce3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3" table:style-name="ce6">
            <text:p>2743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ggi di riscossione</text:p>
          </table:table-cell>
          <table:table-cell office:value-type="float" office:value="15825.35" table:style-name="ce3">
            <text:p>1582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3" table:style-name="ce6">
            <text:p>2743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ggi di riscossione</text:p>
          </table:table-cell>
          <table:table-cell office:value-type="float" office:value="22051.9" table:style-name="ce3">
            <text:p>2205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323" table:style-name="ce6">
            <text:p>232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ggi di riscossione</text:p>
          </table:table-cell>
          <table:table-cell office:value-type="float" office:value="21640.27" table:style-name="ce3">
            <text:p>2164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4" table:style-name="ce6">
            <text:p>235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4" table:style-name="ce6">
            <text:p>235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7956.46" table:style-name="ce3">
            <text:p>1795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143" table:style-name="ce6">
            <text:p>2143</text:p>
          </table:table-cell>
          <table:table-cell office:value-type="string" table:style-name="ce6">
            <text:p>07/04/2025</text:p>
          </table:table-cell>
          <table:table-cell office:value-type="string" table:style-name="ce3">
            <text:p>Aggi di riscossione</text:p>
          </table:table-cell>
          <table:table-cell office:value-type="float" office:value="15467.83" table:style-name="ce3">
            <text:p>1546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1973" table:style-name="ce6">
            <text:p>1973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ggi di riscossione</text:p>
          </table:table-cell>
          <table:table-cell office:value-type="float" office:value="5870.48" table:style-name="ce3">
            <text:p>5870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1974" table:style-name="ce6">
            <text:p>1974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ggi di riscossione</text:p>
          </table:table-cell>
          <table:table-cell office:value-type="float" office:value="13931.52" table:style-name="ce3">
            <text:p>1393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float" office:value="224000125" table:style-name="ce3">
            <text:p>224000125</text:p>
          </table:table-cell>
          <table:table-cell office:value-type="float" office:value="3826" table:style-name="ce6">
            <text:p>382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Imposte, tasse e proventi assimilati a carico dell'ente n.a.c.</text:p>
          </table:table-cell>
          <table:table-cell office:value-type="float" office:value="1104" table:style-name="ce3">
            <text:p>11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4001" table:style-name="ce6">
            <text:p>4001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7.0000000000000007E-2" table:style-name="ce3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4002" table:style-name="ce6">
            <text:p>4002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42.26" table:style-name="ce3">
            <text:p>4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.CENTRO COMM.LE MADONNA IN CAMPAGNA</text:p>
          </table:table-cell>
          <table:table-cell office:value-type="float" office:value="91010450129" table:style-name="ce3">
            <text:p>91010450129</text:p>
          </table:table-cell>
          <table:table-cell office:value-type="float" office:value="4000" table:style-name="ce6">
            <text:p>400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1.47999999999999" table:style-name="ce3">
            <text:p>131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7.49" table:style-name="ce3">
            <text:p>277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3.950000000000003" table:style-name="ce3">
            <text:p>33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58.52" table:style-name="ce3">
            <text:p>35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0" table:style-name="ce6">
            <text:p>375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96.27" table:style-name="ce3">
            <text:p>49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0" table:style-name="ce6">
            <text:p>375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67.51" table:style-name="ce3">
            <text:p>36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1" table:style-name="ce6">
            <text:p>375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0.91" table:style-name="ce3">
            <text:p>20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1" table:style-name="ce6">
            <text:p>375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8.19" table:style-name="ce3">
            <text:p>12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1" table:style-name="ce6">
            <text:p>375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27.45" table:style-name="ce3">
            <text:p>32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1" table:style-name="ce6">
            <text:p>375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8.06" table:style-name="ce3">
            <text:p>158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2" table:style-name="ce6">
            <text:p>375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83.93" table:style-name="ce3">
            <text:p>283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2" table:style-name="ce6">
            <text:p>375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88.86" table:style-name="ce3">
            <text:p>18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3" table:style-name="ce6">
            <text:p>375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72.23" table:style-name="ce3">
            <text:p>17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3" table:style-name="ce6">
            <text:p>375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072.3900000000001" table:style-name="ce3">
            <text:p>107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4" table:style-name="ce6">
            <text:p>375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21.02" table:style-name="ce3">
            <text:p>32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4" table:style-name="ce6">
            <text:p>375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7.87" table:style-name="ce3">
            <text:p>197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5" table:style-name="ce6">
            <text:p>375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49.13" table:style-name="ce3">
            <text:p>24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55" table:style-name="ce6">
            <text:p>375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21.16999999999996" table:style-name="ce3">
            <text:p>52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788" table:style-name="ce6">
            <text:p>3788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Utenze e canoni</text:p>
          </table:table-cell>
          <table:table-cell office:value-type="float" office:value="180527.08" table:style-name="ce3">
            <text:p>180527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3.72" table:style-name="ce3">
            <text:p>403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8.11" table:style-name="ce3">
            <text:p>27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13.46" table:style-name="ce3">
            <text:p>11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5.94" table:style-name="ce3">
            <text:p>2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45.67999999999995" table:style-name="ce3">
            <text:p>54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323.03" table:style-name="ce3">
            <text:p>132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69" table:style-name="ce3">
            <text:p>2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8.25" table:style-name="ce3">
            <text:p>1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.11" table:style-name="ce3">
            <text:p>4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84.19" table:style-name="ce3">
            <text:p>208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6.36" table:style-name="ce3">
            <text:p>26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2.55" table:style-name="ce3">
            <text:p>7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5.119999999999997" table:style-name="ce3">
            <text:p>3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0.64" table:style-name="ce3">
            <text:p>10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7.53" table:style-name="ce3">
            <text:p>3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2.5" table:style-name="ce3">
            <text:p>4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9.68" table:style-name="ce3">
            <text:p>59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6.799999999999997" table:style-name="ce3">
            <text:p>3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.11" table:style-name="ce3">
            <text:p>4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88.65" table:style-name="ce3">
            <text:p>88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58.22" table:style-name="ce3">
            <text:p>35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8.76" table:style-name="ce3">
            <text:p>38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5.46" table:style-name="ce3">
            <text:p>15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8.66" table:style-name="ce3">
            <text:p>5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7.78" table:style-name="ce3">
            <text:p>1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1.42" table:style-name="ce3">
            <text:p>2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8.47" table:style-name="ce3">
            <text:p>18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1.08" table:style-name="ce3">
            <text:p>8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28.87" table:style-name="ce3">
            <text:p>192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28.1500000000001" table:style-name="ce3">
            <text:p>122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4.64" table:style-name="ce3">
            <text:p>8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58" table:style-name="ce3">
            <text:p>2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.4" table:style-name="ce3">
            <text:p>3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72.12" table:style-name="ce3">
            <text:p>472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1.9" table:style-name="ce3">
            <text:p>1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19.14" table:style-name="ce3">
            <text:p>1619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79.76" table:style-name="ce3">
            <text:p>37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4.24" table:style-name="ce3">
            <text:p>124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579999999999998" table:style-name="ce3">
            <text:p>1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40.36000000000001" table:style-name="ce3">
            <text:p>14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6.23" table:style-name="ce3">
            <text:p>2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37.12" table:style-name="ce3">
            <text:p>33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3.7" table:style-name="ce3">
            <text:p>73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8.52" table:style-name="ce3">
            <text:p>4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0.27" table:style-name="ce3">
            <text:p>7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4.05" table:style-name="ce3">
            <text:p>8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8.03" table:style-name="ce3">
            <text:p>7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8.260000000000005" table:style-name="ce3">
            <text:p>7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09" table:style-name="ce3">
            <text:p>20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8" table:style-name="ce6">
            <text:p>37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5.67" table:style-name="ce3">
            <text:p>5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9" table:style-name="ce6">
            <text:p>374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95.07" table:style-name="ce3">
            <text:p>99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.13" table:style-name="ce3">
            <text:p>3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4.6" table:style-name="ce3">
            <text:p>5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079999999999998" table:style-name="ce3">
            <text:p>2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6" table:style-name="ce3">
            <text:p>1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3768" table:style-name="ce6">
            <text:p>376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75.7" table:style-name="ce3">
            <text:p>17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.32" table:style-name="ce3">
            <text:p>2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.92" table:style-name="ce3">
            <text:p>9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0.39" table:style-name="ce3">
            <text:p>6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25.92999999999995" table:style-name="ce3">
            <text:p>62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0.27" table:style-name="ce3">
            <text:p>3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3.880000000000003" table:style-name="ce3">
            <text:p>3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6.13" table:style-name="ce3">
            <text:p>4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58.05" table:style-name="ce3">
            <text:p>125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4.510000000000005" table:style-name="ce3">
            <text:p>74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17.19000000000005" table:style-name="ce3">
            <text:p>51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6.46" table:style-name="ce3">
            <text:p>8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65.36" table:style-name="ce3">
            <text:p>46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99" table:style-name="ce3">
            <text:p>1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2.78" table:style-name="ce3">
            <text:p>22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77" table:style-name="ce3">
            <text:p>15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59" table:style-name="ce3">
            <text:p>1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03" table:style-name="ce3">
            <text:p>1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4.69" table:style-name="ce3">
            <text:p>2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7.28" table:style-name="ce3">
            <text:p>67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2.94" table:style-name="ce3">
            <text:p>62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79.74" table:style-name="ce3">
            <text:p>17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32" table:style-name="ce3">
            <text:p>15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5.25" table:style-name="ce3">
            <text:p>6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3.19" table:style-name="ce3">
            <text:p>5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.54" table:style-name="ce3">
            <text:p>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.84" table:style-name="ce3">
            <text:p>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98.93" table:style-name="ce3">
            <text:p>398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5.76" table:style-name="ce3">
            <text:p>19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54" table:style-name="ce3">
            <text:p>2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.85" table:style-name="ce3">
            <text:p>4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36.92" table:style-name="ce3">
            <text:p>33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9.88" table:style-name="ce3">
            <text:p>59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9.430000000000007" table:style-name="ce3">
            <text:p>6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0.28" table:style-name="ce3">
            <text:p>40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33" table:style-name="ce3">
            <text:p>6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0.27" table:style-name="ce3">
            <text:p>9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11.09" table:style-name="ce3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4.33" table:style-name="ce3">
            <text:p>5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6.3" table:style-name="ce3">
            <text:p>26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15" table:style-name="ce3">
            <text:p>1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7.58" table:style-name="ce3">
            <text:p>5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.420000000000002" table:style-name="ce3">
            <text:p>16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48.02" table:style-name="ce3">
            <text:p>44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3.07" table:style-name="ce3">
            <text:p>23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07.4" table:style-name="ce3">
            <text:p>107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1.53" table:style-name="ce3">
            <text:p>41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80.8900000000001" table:style-name="ce3">
            <text:p>1280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8.02" table:style-name="ce3">
            <text:p>2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3.71" table:style-name="ce3">
            <text:p>1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4.82" table:style-name="ce3">
            <text:p>16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9.43" table:style-name="ce3">
            <text:p>15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5.52" table:style-name="ce3">
            <text:p>7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4.55" table:style-name="ce3">
            <text:p>4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83.49" table:style-name="ce3">
            <text:p>18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7" table:style-name="ce6">
            <text:p>37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97" table:style-name="ce3">
            <text:p>2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5" table:style-name="ce3">
            <text:p>12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.43" table:style-name="ce3">
            <text:p>2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2.82" table:style-name="ce3">
            <text:p>4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3.46" table:style-name="ce3">
            <text:p>43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99.5" table:style-name="ce3">
            <text:p>39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532.5" table:style-name="ce3">
            <text:p>753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76.88" table:style-name="ce3">
            <text:p>17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6.22000000000003" table:style-name="ce3">
            <text:p>31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0.16" table:style-name="ce3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07.43" table:style-name="ce3">
            <text:p>40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2.09" table:style-name="ce3">
            <text:p>4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0.35" table:style-name="ce3">
            <text:p>3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6.6" table:style-name="ce3">
            <text:p>9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8.8" table:style-name="ce3">
            <text:p>58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4.23" table:style-name="ce3">
            <text:p>1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8.819999999999993" table:style-name="ce3">
            <text:p>78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5.9" table:style-name="ce3">
            <text:p>1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.12" table:style-name="ce3">
            <text:p>1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29.88" table:style-name="ce3">
            <text:p>729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9.14999999999998" table:style-name="ce3">
            <text:p>319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8.09" table:style-name="ce3">
            <text:p>98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24.26" table:style-name="ce3">
            <text:p>224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97" table:style-name="ce3">
            <text:p>2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77" table:style-name="ce3">
            <text:p>12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4.1" table:style-name="ce3">
            <text:p>164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7.86" table:style-name="ce3">
            <text:p>47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3.51" table:style-name="ce3">
            <text:p>33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9.58" table:style-name="ce3">
            <text:p>5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.82" table:style-name="ce3">
            <text:p>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.46" table:style-name="ce3">
            <text:p>2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64.87" table:style-name="ce3">
            <text:p>26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4.87" table:style-name="ce3">
            <text:p>12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7.64" table:style-name="ce3">
            <text:p>9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4.18" table:style-name="ce3">
            <text:p>2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7.98" table:style-name="ce3">
            <text:p>47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72" table:style-name="ce3">
            <text:p>12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175.8599999999999" table:style-name="ce3">
            <text:p>1175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1.7" table:style-name="ce3">
            <text:p>61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170000000000002" table:style-name="ce3">
            <text:p>1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08.81" table:style-name="ce3">
            <text:p>10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5" table:style-name="ce3">
            <text:p>1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24" table:style-name="ce3">
            <text:p>1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7.8" table:style-name="ce3">
            <text:p>2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3.68" table:style-name="ce3">
            <text:p>4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75" table:style-name="ce3">
            <text:p>1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2.16" table:style-name="ce3">
            <text:p>4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7.97" table:style-name="ce3">
            <text:p>87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.6" table:style-name="ce3">
            <text:p>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2.82" table:style-name="ce3">
            <text:p>4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4.049999999999997" table:style-name="ce3">
            <text:p>3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0.25" table:style-name="ce3">
            <text:p>2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.07" table:style-name="ce3">
            <text:p>3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60.13" table:style-name="ce3">
            <text:p>260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2.64" table:style-name="ce3">
            <text:p>12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2.68" table:style-name="ce3">
            <text:p>3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.83" table:style-name="ce3">
            <text:p>9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51.65" table:style-name="ce3">
            <text:p>5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21.25" table:style-name="ce3">
            <text:p>162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6" table:style-name="ce6">
            <text:p>37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1.66" table:style-name="ce3">
            <text:p>31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6.13" table:style-name="ce3">
            <text:p>1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24.23" table:style-name="ce3">
            <text:p>62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84.47" table:style-name="ce3">
            <text:p>38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9.45" table:style-name="ce3">
            <text:p>29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21.28" table:style-name="ce3">
            <text:p>2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4401.5200000000004" table:style-name="ce3">
            <text:p>440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4.41" table:style-name="ce3">
            <text:p>14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37.75" table:style-name="ce3">
            <text:p>3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62.28" table:style-name="ce3">
            <text:p>62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2.54" table:style-name="ce3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855.51" table:style-name="ce3">
            <text:p>855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4.23" table:style-name="ce3">
            <text:p>1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02.96" table:style-name="ce3">
            <text:p>10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90.29" table:style-name="ce3">
            <text:p>90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3745" table:style-name="ce6">
            <text:p>37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9.91" table:style-name="ce3">
            <text:p>19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0" table:style-name="ce6">
            <text:p>336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0" table:style-name="ce6">
            <text:p>3360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1" table:style-name="ce6">
            <text:p>3361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46.51" table:style-name="ce3">
            <text:p>4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1" table:style-name="ce6">
            <text:p>3361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3371" table:style-name="ce6">
            <text:p>3371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Utenze e canoni</text:p>
          </table:table-cell>
          <table:table-cell office:value-type="float" office:value="136.76" table:style-name="ce3">
            <text:p>13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3371" table:style-name="ce6">
            <text:p>3371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Utenze e canoni</text:p>
          </table:table-cell>
          <table:table-cell office:value-type="float" office:value="42.26" table:style-name="ce3">
            <text:p>4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086.0899999999999" table:style-name="ce3">
            <text:p>1086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5" table:style-name="ce3">
            <text:p>3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3.04" table:style-name="ce3">
            <text:p>5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03.6" table:style-name="ce3">
            <text:p>20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53.13" table:style-name="ce3">
            <text:p>253,1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55.78" table:style-name="ce3">
            <text:p>155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5" table:style-name="ce3">
            <text:p>3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3.05" table:style-name="ce3">
            <text:p>5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1.6" table:style-name="ce3">
            <text:p>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3.05" table:style-name="ce3">
            <text:p>5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05.89" table:style-name="ce3">
            <text:p>105,8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67.349999999999994" table:style-name="ce3">
            <text:p>67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1.6" table:style-name="ce3">
            <text:p>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65.20999999999998" table:style-name="ce3">
            <text:p>265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43.29" table:style-name="ce3">
            <text:p>14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5" table:style-name="ce3">
            <text:p>35,3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7.42" table:style-name="ce3">
            <text:p>57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2.29" table:style-name="ce3">
            <text:p>5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41.44999999999999" table:style-name="ce3">
            <text:p>141,4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67.83" table:style-name="ce3">
            <text:p>167,8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69999999999997" table:style-name="ce3">
            <text:p>3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1.6" table:style-name="ce3">
            <text:p>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80.5" table:style-name="ce3">
            <text:p>18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41.58" table:style-name="ce3">
            <text:p>4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1.63" table:style-name="ce3">
            <text:p>11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70.73" table:style-name="ce3">
            <text:p>17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48.79" table:style-name="ce3">
            <text:p>4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61.73" table:style-name="ce3">
            <text:p>26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5" table:style-name="ce3">
            <text:p>3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0.91" table:style-name="ce3">
            <text:p>3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5.35" table:style-name="ce3">
            <text:p>3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0.11" table:style-name="ce3">
            <text:p>2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3" table:style-name="ce6">
            <text:p>336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37.19" table:style-name="ce3">
            <text:p>33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1.6" table:style-name="ce3">
            <text:p>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4.89" table:style-name="ce3">
            <text:p>54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1.63" table:style-name="ce3">
            <text:p>11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81.95" table:style-name="ce3">
            <text:p>81,9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23.01" table:style-name="ce3">
            <text:p>23,0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61.81" table:style-name="ce3">
            <text:p>61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51.6" table:style-name="ce3">
            <text:p>5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" table:style-name="ce3">
            <text:p>7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76.010000000000005" table:style-name="ce3">
            <text:p>7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8.13" table:style-name="ce3">
            <text:p>18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3362" table:style-name="ce6">
            <text:p>336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17.45" table:style-name="ce3">
            <text:p>1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 - RISCOSSIONE</text:p>
          </table:table-cell>
          <table:table-cell office:value-type="float" office:value="13756881002" table:style-name="ce3">
            <text:p>13756881002</text:p>
          </table:table-cell>
          <table:table-cell office:value-type="float" office:value="3196" table:style-name="ce6">
            <text:p>3196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663.99" table:style-name="ce3">
            <text:p>21663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4" table:style-name="ce6">
            <text:p>2924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37.88" table:style-name="ce3">
            <text:p>537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4" table:style-name="ce6">
            <text:p>2924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16.24" table:style-name="ce3">
            <text:p>316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929" table:style-name="ce6">
            <text:p>2929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9.1" table:style-name="ce3">
            <text:p>89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929" table:style-name="ce6">
            <text:p>2929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58.62" table:style-name="ce3">
            <text:p>658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3088" table:style-name="ce6">
            <text:p>308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31.67" table:style-name="ce3">
            <text:p>93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092" table:style-name="ce6">
            <text:p>3092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61054.16" table:style-name="ce3">
            <text:p>361054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float" office:value="8786190150" table:style-name="ce3">
            <text:p>8786190150</text:p>
          </table:table-cell>
          <table:table-cell office:value-type="float" office:value="3091" table:style-name="ce6">
            <text:p>3091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80527.08" table:style-name="ce3">
            <text:p>180527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2.11" table:style-name="ce3">
            <text:p>3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3.97999999999999" table:style-name="ce3">
            <text:p>133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9.09" table:style-name="ce3">
            <text:p>49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2.87" table:style-name="ce3">
            <text:p>13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83.23" table:style-name="ce3">
            <text:p>338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5.18" table:style-name="ce3">
            <text:p>2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.6" table:style-name="ce3">
            <text:p>1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54.19" table:style-name="ce3">
            <text:p>25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9.2" table:style-name="ce3">
            <text:p>4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57" table:style-name="ce3">
            <text:p>2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8.55" table:style-name="ce3">
            <text:p>5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.68" table:style-name="ce3">
            <text:p>16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.260000000000002" table:style-name="ce3">
            <text:p>1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.1" table:style-name="ce3">
            <text:p>1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7.64" table:style-name="ce3">
            <text:p>6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22.91" table:style-name="ce3">
            <text:p>42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23.88" table:style-name="ce3">
            <text:p>22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96.83" table:style-name="ce3">
            <text:p>79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72.62" table:style-name="ce3">
            <text:p>67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59" table:style-name="ce3">
            <text:p>1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8.97" table:style-name="ce3">
            <text:p>68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3.13" table:style-name="ce3">
            <text:p>10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8.88" table:style-name="ce3">
            <text:p>128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1.44" table:style-name="ce3">
            <text:p>4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6.49" table:style-name="ce3">
            <text:p>5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2.99" table:style-name="ce3">
            <text:p>16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91.09" table:style-name="ce3">
            <text:p>19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8.62" table:style-name="ce3">
            <text:p>88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7.07" table:style-name="ce3">
            <text:p>47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.0999999999999996" table:style-name="ce3">
            <text:p>4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6.51" table:style-name="ce3">
            <text:p>9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86.96" table:style-name="ce3">
            <text:p>386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0.61" table:style-name="ce3">
            <text:p>80,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.51" table:style-name="ce3">
            <text:p>30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7.41" table:style-name="ce3">
            <text:p>10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8" table:style-name="ce6">
            <text:p>2918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3.55" table:style-name="ce3">
            <text:p>8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9" table:style-name="ce6">
            <text:p>2919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12.15" table:style-name="ce3">
            <text:p>6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9" table:style-name="ce6">
            <text:p>2919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70.53" table:style-name="ce3">
            <text:p>570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0" table:style-name="ce6">
            <text:p>2920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94.39" table:style-name="ce3">
            <text:p>49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0" table:style-name="ce6">
            <text:p>2920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6.56" table:style-name="ce3">
            <text:p>33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1" table:style-name="ce6">
            <text:p>2921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89.81" table:style-name="ce3">
            <text:p>489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1" table:style-name="ce6">
            <text:p>2921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749.7" table:style-name="ce3">
            <text:p>274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2" table:style-name="ce6">
            <text:p>2922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6.06" table:style-name="ce3">
            <text:p>17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3" table:style-name="ce6">
            <text:p>2923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73.26" table:style-name="ce3">
            <text:p>87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23" table:style-name="ce6">
            <text:p>2923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98.16" table:style-name="ce3">
            <text:p>39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6.67" table:style-name="ce3">
            <text:p>4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.31" table:style-name="ce3">
            <text:p>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3.49" table:style-name="ce3">
            <text:p>2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0.03" table:style-name="ce3">
            <text:p>4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8.22" table:style-name="ce3">
            <text:p>3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11.51" table:style-name="ce3">
            <text:p>11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6.599999999999994" table:style-name="ce3">
            <text:p>6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27.76" table:style-name="ce3">
            <text:p>3027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05" table:style-name="ce3">
            <text:p>21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48.39" table:style-name="ce3">
            <text:p>248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1.430000000000007" table:style-name="ce3">
            <text:p>7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5.4" table:style-name="ce3">
            <text:p>2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1" table:style-name="ce3">
            <text:p>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77.27" table:style-name="ce3">
            <text:p>57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4.7" table:style-name="ce3">
            <text:p>14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2.3" table:style-name="ce3">
            <text:p>8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5.43" table:style-name="ce3">
            <text:p>15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3.84" table:style-name="ce3">
            <text:p>6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302.46" table:style-name="ce3">
            <text:p>430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9.430000000000007" table:style-name="ce3">
            <text:p>6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7.56" table:style-name="ce3">
            <text:p>4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.71" table:style-name="ce3">
            <text:p>3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2" table:style-name="ce3">
            <text:p>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31.84" table:style-name="ce3">
            <text:p>631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.88" table:style-name="ce3">
            <text:p>3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8.97" table:style-name="ce3">
            <text:p>18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7.16" table:style-name="ce3">
            <text:p>6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4.03" table:style-name="ce3">
            <text:p>5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1.02" table:style-name="ce3">
            <text:p>5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234.05" table:style-name="ce3">
            <text:p>323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0.14" table:style-name="ce3">
            <text:p>50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35.39" table:style-name="ce3">
            <text:p>63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.2" table:style-name="ce3">
            <text:p>17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5.06" table:style-name="ce3">
            <text:p>9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55.16999999999996" table:style-name="ce3">
            <text:p>55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5.42" table:style-name="ce3">
            <text:p>25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81.52" table:style-name="ce3">
            <text:p>18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85.18" table:style-name="ce3">
            <text:p>28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.600000000000001" table:style-name="ce3">
            <text:p>16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9.479999999999997" table:style-name="ce3">
            <text:p>39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26" table:style-name="ce3">
            <text:p>21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.39" table:style-name="ce3">
            <text:p>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84.39" table:style-name="ce3">
            <text:p>48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1.47" table:style-name="ce3">
            <text:p>41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37" table:style-name="ce3">
            <text:p>2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1.42" table:style-name="ce3">
            <text:p>7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31.4100000000001" table:style-name="ce3">
            <text:p>1231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7.479999999999997" table:style-name="ce3">
            <text:p>3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28" table:style-name="ce3">
            <text:p>2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02.16" table:style-name="ce3">
            <text:p>50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0.56" table:style-name="ce3">
            <text:p>5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3.5" table:style-name="ce3">
            <text:p>23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3.62" table:style-name="ce3">
            <text:p>2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.65" table:style-name="ce3">
            <text:p>1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8" table:style-name="ce3">
            <text:p>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5.85" table:style-name="ce3">
            <text:p>15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84.8" table:style-name="ce3">
            <text:p>284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98" table:style-name="ce3">
            <text:p>1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7" table:style-name="ce6">
            <text:p>2917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7.29" table:style-name="ce3">
            <text:p>2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4.56" table:style-name="ce3">
            <text:p>2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1.95" table:style-name="ce3">
            <text:p>9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193.29" table:style-name="ce3">
            <text:p>719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0.8" table:style-name="ce3">
            <text:p>8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9.41" table:style-name="ce3">
            <text:p>99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.34" table:style-name="ce3">
            <text:p>1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2.29" table:style-name="ce3">
            <text:p>82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.7" table:style-name="ce3">
            <text:p>1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77.78" table:style-name="ce3">
            <text:p>8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52" table:style-name="ce3">
            <text:p>2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913.42" table:style-name="ce3">
            <text:p>191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2.340000000000003" table:style-name="ce3">
            <text:p>3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547.5300000000002" table:style-name="ce3">
            <text:p>2547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9.68" table:style-name="ce3">
            <text:p>89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9.04" table:style-name="ce3">
            <text:p>17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.119999999999997" table:style-name="ce3">
            <text:p>33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70.37" table:style-name="ce3">
            <text:p>17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7.38" table:style-name="ce3">
            <text:p>57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7.65" table:style-name="ce3">
            <text:p>2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7.61" table:style-name="ce3">
            <text:p>6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2.45" table:style-name="ce3">
            <text:p>52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72.9899999999998" table:style-name="ce3">
            <text:p>207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2.92" table:style-name="ce3">
            <text:p>3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9.28" table:style-name="ce3">
            <text:p>8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5.73" table:style-name="ce3">
            <text:p>6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.55" table:style-name="ce3">
            <text:p>3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12.14" table:style-name="ce3">
            <text:p>11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76.65" table:style-name="ce3">
            <text:p>476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7.92" table:style-name="ce3">
            <text:p>167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9.28" table:style-name="ce3">
            <text:p>13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57.66" table:style-name="ce3">
            <text:p>15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9.44" table:style-name="ce3">
            <text:p>5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70.77" table:style-name="ce3">
            <text:p>770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78.21" table:style-name="ce3">
            <text:p>207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5.38" table:style-name="ce3">
            <text:p>4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7.22" table:style-name="ce3">
            <text:p>27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805.31" table:style-name="ce3">
            <text:p>180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6.35" table:style-name="ce3">
            <text:p>33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98" table:style-name="ce3">
            <text:p>1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5.48" table:style-name="ce3">
            <text:p>65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.01" table:style-name="ce3">
            <text:p>13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.13" table:style-name="ce3">
            <text:p>2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.44" table:style-name="ce3">
            <text:p>3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131.2" table:style-name="ce3">
            <text:p>1131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12.24" table:style-name="ce3">
            <text:p>11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7.299999999999997" table:style-name="ce3">
            <text:p>37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36.66" table:style-name="ce3">
            <text:p>33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19.71" table:style-name="ce3">
            <text:p>219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04.55" table:style-name="ce3">
            <text:p>100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798.4599999999991" table:style-name="ce3">
            <text:p>879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5.92" table:style-name="ce3">
            <text:p>3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9.86" table:style-name="ce3">
            <text:p>3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054.06" table:style-name="ce3">
            <text:p>1054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.73" table:style-name="ce3">
            <text:p>3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357.17" table:style-name="ce3">
            <text:p>2357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80.3" table:style-name="ce3">
            <text:p>8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6" table:style-name="ce6">
            <text:p>2916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56.57" table:style-name="ce3">
            <text:p>56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4.86" table:style-name="ce3">
            <text:p>2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418.95" table:style-name="ce3">
            <text:p>1418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0.85" table:style-name="ce3">
            <text:p>4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7.25" table:style-name="ce3">
            <text:p>37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4.84" table:style-name="ce3">
            <text:p>9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2.84" table:style-name="ce3">
            <text:p>6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46.05" table:style-name="ce3">
            <text:p>74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9.650000000000006" table:style-name="ce3">
            <text:p>6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4.37" table:style-name="ce3">
            <text:p>14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4.79" table:style-name="ce3">
            <text:p>44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59" table:style-name="ce3">
            <text:p>2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7.21" table:style-name="ce3">
            <text:p>2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48.37" table:style-name="ce3">
            <text:p>4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706.93" table:style-name="ce3">
            <text:p>706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0.91" table:style-name="ce3">
            <text:p>3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07.39" table:style-name="ce3">
            <text:p>60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1.33" table:style-name="ce3">
            <text:p>9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98.87" table:style-name="ce3">
            <text:p>9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79.46" table:style-name="ce3">
            <text:p>379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625.03" table:style-name="ce3">
            <text:p>62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39.78" table:style-name="ce3">
            <text:p>13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8.920000000000002" table:style-name="ce3">
            <text:p>18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0.2" table:style-name="ce3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16.87" table:style-name="ce3">
            <text:p>1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915" table:style-name="ce6">
            <text:p>2915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Utenze e canoni</text:p>
          </table:table-cell>
          <table:table-cell office:value-type="float" office:value="3201.74" table:style-name="ce3">
            <text:p>320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2827" table:style-name="ce6">
            <text:p>2827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12.46" table:style-name="ce3">
            <text:p>91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1316.23" table:style-name="ce3">
            <text:p>131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20.67" table:style-name="ce3">
            <text:p>2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2203.23" table:style-name="ce3">
            <text:p>220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1325.81" table:style-name="ce3">
            <text:p>132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877.91" table:style-name="ce3">
            <text:p>87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1170.5999999999999" table:style-name="ce3">
            <text:p>117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867" table:style-name="ce6">
            <text:p>2867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Utenze e canoni</text:p>
          </table:table-cell>
          <table:table-cell office:value-type="float" office:value="713.16" table:style-name="ce3">
            <text:p>713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2446" table:style-name="ce6">
            <text:p>2446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12.46" table:style-name="ce3">
            <text:p>91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DOMINIO GIARDINI</text:p>
          </table:table-cell>
          <table:table-cell office:value-type="float" office:value="91004170121" table:style-name="ce3">
            <text:p>91004170121</text:p>
          </table:table-cell>
          <table:table-cell office:value-type="float" office:value="2449" table:style-name="ce6">
            <text:p>2449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31.67" table:style-name="ce3">
            <text:p>93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22.16" table:style-name="ce3">
            <text:p>2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5.45" table:style-name="ce3">
            <text:p>1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313.95" table:style-name="ce3">
            <text:p>313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748.96" table:style-name="ce3">
            <text:p>74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451.89" table:style-name="ce3">
            <text:p>45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395.49" table:style-name="ce3">
            <text:p>395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42.71" table:style-name="ce3">
            <text:p>14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8" table:style-name="ce6">
            <text:p>245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43.16" table:style-name="ce3">
            <text:p>43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459" table:style-name="ce6">
            <text:p>2459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158.3800000000001" table:style-name="ce3">
            <text:p>115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770" table:style-name="ce6">
            <text:p>2770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enze e canoni</text:p>
          </table:table-cell>
          <table:table-cell office:value-type="float" office:value="330" table:style-name="ce3">
            <text:p>3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770" table:style-name="ce6">
            <text:p>2770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enze e canoni</text:p>
          </table:table-cell>
          <table:table-cell office:value-type="float" office:value="4422" table:style-name="ce3">
            <text:p>44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253.34" table:style-name="ce3">
            <text:p>25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9" table:style-name="ce6">
            <text:p>2269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42.26" table:style-name="ce3">
            <text:p>4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ULTEC ENERGIA S.R.L.</text:p>
          </table:table-cell>
          <table:table-cell office:value-type="float" office:value="8630520966" table:style-name="ce3">
            <text:p>8630520966</text:p>
          </table:table-cell>
          <table:table-cell office:value-type="float" office:value="2287" table:style-name="ce6">
            <text:p>2287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Utenze e canoni</text:p>
          </table:table-cell>
          <table:table-cell office:value-type="float" office:value="8113" table:style-name="ce3">
            <text:p>81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2" table:style-name="ce6">
            <text:p>2362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8.99" table:style-name="ce3">
            <text:p>1128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3" table:style-name="ce6">
            <text:p>236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Utenze e canoni</text:p>
          </table:table-cell>
          <table:table-cell office:value-type="float" office:value="24921.360000000001" table:style-name="ce3">
            <text:p>2492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3" table:style-name="ce6">
            <text:p>236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Utenze e canoni</text:p>
          </table:table-cell>
          <table:table-cell office:value-type="float" office:value="10543.63" table:style-name="ce3">
            <text:p>1054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4.48" table:style-name="ce3">
            <text:p>4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30.08000000000001" table:style-name="ce3">
            <text:p>13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.1" table:style-name="ce3">
            <text:p>1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639.8999999999996" table:style-name="ce3">
            <text:p>4639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6.71" table:style-name="ce3">
            <text:p>3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6.8" table:style-name="ce3">
            <text:p>5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09.67" table:style-name="ce3">
            <text:p>1609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4.64" table:style-name="ce3">
            <text:p>4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5.25" table:style-name="ce3">
            <text:p>4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977.36" table:style-name="ce3">
            <text:p>9977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47.3699999999999" table:style-name="ce3">
            <text:p>1147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5.93" table:style-name="ce3">
            <text:p>2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9.739999999999995" table:style-name="ce3">
            <text:p>6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4.38" table:style-name="ce3">
            <text:p>2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6.39" table:style-name="ce3">
            <text:p>56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1.9" table:style-name="ce3">
            <text:p>11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20" table:style-name="ce6">
            <text:p>2220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11.19" table:style-name="ce3">
            <text:p>71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21" table:style-name="ce6">
            <text:p>2221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176.38" table:style-name="ce3">
            <text:p>3176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22" table:style-name="ce6">
            <text:p>2222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6.059999999999999" table:style-name="ce3">
            <text:p>1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7" table:style-name="ce6">
            <text:p>226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87.22" table:style-name="ce3">
            <text:p>187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7" table:style-name="ce6">
            <text:p>226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386.19" table:style-name="ce3">
            <text:p>386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7" table:style-name="ce6">
            <text:p>226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069.82" table:style-name="ce3">
            <text:p>106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7" table:style-name="ce6">
            <text:p>226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268.08" table:style-name="ce3">
            <text:p>26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2267" table:style-name="ce6">
            <text:p>226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16.03" table:style-name="ce3">
            <text:p>116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47.28" table:style-name="ce3">
            <text:p>47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24.14" table:style-name="ce3">
            <text:p>24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304.6400000000001" table:style-name="ce3">
            <text:p>130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625.37" table:style-name="ce3">
            <text:p>62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497.03" table:style-name="ce3">
            <text:p>1497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5.45" table:style-name="ce3">
            <text:p>1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68" table:style-name="ce6">
            <text:p>226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272.51" table:style-name="ce3">
            <text:p>272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1.95" table:style-name="ce3">
            <text:p>91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8.98" table:style-name="ce3">
            <text:p>4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6.06" table:style-name="ce3">
            <text:p>2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444.9" table:style-name="ce3">
            <text:p>544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84.76" table:style-name="ce3">
            <text:p>684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7.25" table:style-name="ce3">
            <text:p>77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32.91999999999999" table:style-name="ce3">
            <text:p>13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54.51" table:style-name="ce3">
            <text:p>154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4.11" table:style-name="ce3">
            <text:p>8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02" table:style-name="ce3">
            <text:p>11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2.77000000000001" table:style-name="ce3">
            <text:p>162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7.57" table:style-name="ce3">
            <text:p>197,5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35.76" table:style-name="ce3">
            <text:p>53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2.77000000000001" table:style-name="ce3">
            <text:p>162,7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8.32" table:style-name="ce3">
            <text:p>168,3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4.45999999999998" table:style-name="ce3">
            <text:p>324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57" table:style-name="ce3">
            <text:p>2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.26" table:style-name="ce3">
            <text:p>4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0.87" table:style-name="ce3">
            <text:p>1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8" table:style-name="ce6">
            <text:p>220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33.09" table:style-name="ce3">
            <text:p>23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9" table:style-name="ce6">
            <text:p>220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01.39" table:style-name="ce3">
            <text:p>70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0" table:style-name="ce6">
            <text:p>2210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63.65" table:style-name="ce3">
            <text:p>36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0" table:style-name="ce6">
            <text:p>2210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89.13" table:style-name="ce3">
            <text:p>789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1" table:style-name="ce6">
            <text:p>2211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61.32" table:style-name="ce3">
            <text:p>76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2" table:style-name="ce6">
            <text:p>2212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96.12" table:style-name="ce3">
            <text:p>39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2" table:style-name="ce6">
            <text:p>2212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27.78" table:style-name="ce3">
            <text:p>62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3" table:style-name="ce6">
            <text:p>2213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98.74" table:style-name="ce3">
            <text:p>498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3" table:style-name="ce6">
            <text:p>2213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19.2" table:style-name="ce3">
            <text:p>101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07.45000000000005" table:style-name="ce3">
            <text:p>607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72.75" table:style-name="ce3">
            <text:p>57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89.16999999999996" table:style-name="ce3">
            <text:p>58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5.930000000000007" table:style-name="ce3">
            <text:p>7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60.54" table:style-name="ce3">
            <text:p>1160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41.24" table:style-name="ce3">
            <text:p>114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5.09" table:style-name="ce3">
            <text:p>125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34.77" table:style-name="ce3">
            <text:p>63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59.78" table:style-name="ce3">
            <text:p>145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12" table:style-name="ce3">
            <text:p>11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6.77" table:style-name="ce3">
            <text:p>17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8" table:style-name="ce6">
            <text:p>221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72.78" table:style-name="ce3">
            <text:p>672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4.81" table:style-name="ce3">
            <text:p>2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.85" table:style-name="ce3">
            <text:p>14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5.99" table:style-name="ce3">
            <text:p>215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5.98" table:style-name="ce3">
            <text:p>1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1.52" table:style-name="ce3">
            <text:p>9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019.55" table:style-name="ce3">
            <text:p>301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7.93" table:style-name="ce3">
            <text:p>27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9.78" table:style-name="ce3">
            <text:p>6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5.38" table:style-name="ce3">
            <text:p>4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6.45" table:style-name="ce3">
            <text:p>106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1.72" table:style-name="ce3">
            <text:p>31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3.79" table:style-name="ce3">
            <text:p>23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19" table:style-name="ce6">
            <text:p>221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.809999999999999" table:style-name="ce3">
            <text:p>1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93" table:style-name="ce3">
            <text:p>1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0.65" table:style-name="ce3">
            <text:p>9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27.76" table:style-name="ce3">
            <text:p>527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.59" table:style-name="ce3">
            <text:p>17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47.33" table:style-name="ce3">
            <text:p>847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2.83" table:style-name="ce3">
            <text:p>4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.74" table:style-name="ce3">
            <text:p>1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4.2" table:style-name="ce3">
            <text:p>64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.6" table:style-name="ce3">
            <text:p>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7.46" table:style-name="ce3">
            <text:p>10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4.55" table:style-name="ce3">
            <text:p>94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0.66999999999999" table:style-name="ce3">
            <text:p>140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24.12" table:style-name="ce3">
            <text:p>824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0.04" table:style-name="ce3">
            <text:p>12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0.94" table:style-name="ce3">
            <text:p>9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0.4" table:style-name="ce3">
            <text:p>5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1.96" table:style-name="ce3">
            <text:p>9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31.97" table:style-name="ce3">
            <text:p>231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39" table:style-name="ce3">
            <text:p>7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3.88" table:style-name="ce3">
            <text:p>6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.559999999999999" table:style-name="ce3">
            <text:p>1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.56" table:style-name="ce3">
            <text:p>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9.73" table:style-name="ce3">
            <text:p>89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8.53" table:style-name="ce3">
            <text:p>48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10.26" table:style-name="ce3">
            <text:p>4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0.23" table:style-name="ce3">
            <text:p>0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2.35" table:style-name="ce3">
            <text:p>5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0.8" table:style-name="ce3">
            <text:p>100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1.55" table:style-name="ce3">
            <text:p>4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1.84" table:style-name="ce3">
            <text:p>31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0.3" table:style-name="ce3">
            <text:p>80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.11" table:style-name="ce3">
            <text:p>3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963.04" table:style-name="ce3">
            <text:p>396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60.6199999999999" table:style-name="ce3">
            <text:p>116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04.77" table:style-name="ce3">
            <text:p>120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.01" table:style-name="ce3">
            <text:p>2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15.58000000000004" table:style-name="ce3">
            <text:p>51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9.869999999999997" table:style-name="ce3">
            <text:p>39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1.39" table:style-name="ce3">
            <text:p>5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4.2" table:style-name="ce3">
            <text:p>54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3.83" table:style-name="ce3">
            <text:p>63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4.31" table:style-name="ce3">
            <text:p>34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.649999999999999" table:style-name="ce3">
            <text:p>1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350000000000001" table:style-name="ce3">
            <text:p>2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1.5" table:style-name="ce3">
            <text:p>4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.92" table:style-name="ce3">
            <text:p>3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63.05" table:style-name="ce3">
            <text:p>176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0.96" table:style-name="ce3">
            <text:p>5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5.56" table:style-name="ce3">
            <text:p>2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8.56" table:style-name="ce3">
            <text:p>9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.32" table:style-name="ce3">
            <text:p>32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5.68" table:style-name="ce3">
            <text:p>15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345.02" table:style-name="ce3">
            <text:p>2345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.78" table:style-name="ce3">
            <text:p>32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98" table:style-name="ce3">
            <text:p>1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0.37" table:style-name="ce3">
            <text:p>170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3.16999999999999" table:style-name="ce3">
            <text:p>143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9.83" table:style-name="ce3">
            <text:p>99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.29" table:style-name="ce3">
            <text:p>1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98.16" table:style-name="ce3">
            <text:p>39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4.81" table:style-name="ce3">
            <text:p>34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7" table:style-name="ce6">
            <text:p>220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.59" table:style-name="ce3">
            <text:p>2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7.93" table:style-name="ce3">
            <text:p>87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86.46" table:style-name="ce3">
            <text:p>38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43" table:style-name="ce3">
            <text:p>1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2.84" table:style-name="ce3">
            <text:p>6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9.16" table:style-name="ce3">
            <text:p>2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29.3599999999999" table:style-name="ce3">
            <text:p>102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2.92" table:style-name="ce3">
            <text:p>19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651.5" table:style-name="ce3">
            <text:p>265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720.83" table:style-name="ce3">
            <text:p>3720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3.04" table:style-name="ce3">
            <text:p>4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9.14" table:style-name="ce3">
            <text:p>179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.32" table:style-name="ce3">
            <text:p>19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5.38" table:style-name="ce3">
            <text:p>9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221.3100000000004" table:style-name="ce3">
            <text:p>422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9.479999999999997" table:style-name="ce3">
            <text:p>39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.19" table:style-name="ce3">
            <text:p>21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96.92" table:style-name="ce3">
            <text:p>496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232.38" table:style-name="ce3">
            <text:p>223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3.18" table:style-name="ce3">
            <text:p>3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9.54" table:style-name="ce3">
            <text:p>119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2.55" table:style-name="ce3">
            <text:p>2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66.21" table:style-name="ce3">
            <text:p>76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5.369999999999997" table:style-name="ce3">
            <text:p>3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3.29" table:style-name="ce3">
            <text:p>5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39.55" table:style-name="ce3">
            <text:p>103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8.52" table:style-name="ce3">
            <text:p>6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0.32" table:style-name="ce3">
            <text:p>12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8.84" table:style-name="ce3">
            <text:p>1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044.73" table:style-name="ce3">
            <text:p>104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8641.7800000000007" table:style-name="ce3">
            <text:p>864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.13" table:style-name="ce3">
            <text:p>2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26.76" table:style-name="ce3">
            <text:p>62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056.04" table:style-name="ce3">
            <text:p>3056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2.19" table:style-name="ce3">
            <text:p>112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60.7" table:style-name="ce3">
            <text:p>260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66.5" table:style-name="ce3">
            <text:p>46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8.51" table:style-name="ce3">
            <text:p>4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9" table:style-name="ce3">
            <text:p>2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6.21" table:style-name="ce3">
            <text:p>2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.02" table:style-name="ce3">
            <text:p>14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2.200000000000003" table:style-name="ce3">
            <text:p>3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1.8" table:style-name="ce3">
            <text:p>7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4.92" table:style-name="ce3">
            <text:p>1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527.68" table:style-name="ce3">
            <text:p>1527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1.819999999999993" table:style-name="ce3">
            <text:p>7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2.069999999999993" table:style-name="ce3">
            <text:p>72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77.34" table:style-name="ce3">
            <text:p>477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25.28" table:style-name="ce3">
            <text:p>725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96" table:style-name="ce3">
            <text:p>2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1.04" table:style-name="ce3">
            <text:p>11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9.04" table:style-name="ce3">
            <text:p>4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39.97" table:style-name="ce3">
            <text:p>139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924.43" table:style-name="ce3">
            <text:p>924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44.65" table:style-name="ce3">
            <text:p>44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88.72" table:style-name="ce3">
            <text:p>788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.5" table:style-name="ce3">
            <text:p>1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6" table:style-name="ce6">
            <text:p>220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91.94" table:style-name="ce3">
            <text:p>79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146" table:style-name="ce6">
            <text:p>2146</text:p>
          </table:table-cell>
          <table:table-cell office:value-type="string" table:style-name="ce6">
            <text:p>07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497" table:style-name="ce3">
            <text:p>154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.S.E. SPA</text:p>
          </table:table-cell>
          <table:table-cell office:value-type="float" office:value="5754381001" table:style-name="ce3">
            <text:p>5754381001</text:p>
          </table:table-cell>
          <table:table-cell office:value-type="float" office:value="2163" table:style-name="ce6">
            <text:p>2163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Utenze e canoni</text:p>
          </table:table-cell>
          <table:table-cell office:value-type="float" office:value="316.70999999999998" table:style-name="ce3">
            <text:p>31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6" table:style-name="ce6">
            <text:p>2216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634.6" table:style-name="ce3">
            <text:p>63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float" office:value="3481930125" table:style-name="ce3">
            <text:p>3481930125</text:p>
          </table:table-cell>
          <table:table-cell office:value-type="float" office:value="2217" table:style-name="ce6">
            <text:p>221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40.58" table:style-name="ce3">
            <text:p>74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GNOVERDE S.P.A. UNIPERSONALE</text:p>
          </table:table-cell>
          <table:table-cell office:value-type="float" office:value="1884540467" table:style-name="ce3">
            <text:p>1884540467</text:p>
          </table:table-cell>
          <table:table-cell office:value-type="float" office:value="2223" table:style-name="ce6">
            <text:p>222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Utenze e canoni</text:p>
          </table:table-cell>
          <table:table-cell office:value-type="float" office:value="1041.92" table:style-name="ce3">
            <text:p>104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6.690000000000001" table:style-name="ce3">
            <text:p>1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99.33" table:style-name="ce3">
            <text:p>29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1.96" table:style-name="ce3">
            <text:p>2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0.28" table:style-name="ce3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51.9" table:style-name="ce3">
            <text:p>5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463.86" table:style-name="ce3">
            <text:p>246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72.239999999999995" table:style-name="ce3">
            <text:p>7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33.229999999999997" table:style-name="ce3">
            <text:p>3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91.27" table:style-name="ce3">
            <text:p>19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71.89" table:style-name="ce3">
            <text:p>17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94" table:style-name="ce3">
            <text:p>12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12.87" table:style-name="ce3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float" office:value="3819031208" table:style-name="ce3">
            <text:p>3819031208</text:p>
          </table:table-cell>
          <table:table-cell office:value-type="float" office:value="2205" table:style-name="ce6">
            <text:p>220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Utenze e canoni</text:p>
          </table:table-cell>
          <table:table-cell office:value-type="float" office:value="29.28" table:style-name="ce3">
            <text:p>2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1960" table:style-name="ce6">
            <text:p>1960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Utenze e canoni</text:p>
          </table:table-cell>
          <table:table-cell office:value-type="float" office:value="144.72" table:style-name="ce3">
            <text:p>14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V.ELETTRICO NAZIONALE GRUPPO IVA ENEL</text:p>
          </table:table-cell>
          <table:table-cell office:value-type="float" office:value="15844561009" table:style-name="ce3">
            <text:p>15844561009</text:p>
          </table:table-cell>
          <table:table-cell office:value-type="float" office:value="1960" table:style-name="ce6">
            <text:p>1960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Utenze e canoni</text:p>
          </table:table-cell>
          <table:table-cell office:value-type="float" office:value="42.26" table:style-name="ce3">
            <text:p>4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MADONNA DELLA SPERANZA</text:p>
          </table:table-cell>
          <table:table-cell office:value-type="float" office:value="3286700129" table:style-name="ce3">
            <text:p>3286700129</text:p>
          </table:table-cell>
          <table:table-cell office:value-type="float" office:value="1976" table:style-name="ce6">
            <text:p>1976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Contributi agli investimenti a Istituzioni Sociali Private<text:s/></text:p>
          </table:table-cell>
          <table:table-cell office:value-type="float" office:value="4166.66" table:style-name="ce3">
            <text:p>416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NTOKIL INITIAL ITALIA S.P.A.</text:p>
          </table:table-cell>
          <table:table-cell office:value-type="float" office:value="3986581001" table:style-name="ce3">
            <text:p>3986581001</text:p>
          </table:table-cell>
          <table:table-cell office:value-type="float" office:value="2204" table:style-name="ce6">
            <text:p>2204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46.31" table:style-name="ce3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3263" table:style-name="ce6">
            <text:p>3263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56.07" table:style-name="ce3">
            <text:p>756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2048" table:style-name="ce6">
            <text:p>2048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51.3699999999999" table:style-name="ce3">
            <text:p>1151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2049" table:style-name="ce6">
            <text:p>2049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865.25" table:style-name="ce3">
            <text:p>1386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<text:s/>RI.SANA <text:s/>SRL</text:p>
          </table:table-cell>
          <table:table-cell office:value-type="float" office:value="11511450154" table:style-name="ce3">
            <text:p>11511450154</text:p>
          </table:table-cell>
          <table:table-cell office:value-type="float" office:value="2051" table:style-name="ce6">
            <text:p>2051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466.85" table:style-name="ce3">
            <text:p>31466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2052" table:style-name="ce6">
            <text:p>2052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582.75" table:style-name="ce3">
            <text:p>4758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FESSIONE SICUREZZA SRL</text:p>
          </table:table-cell>
          <table:table-cell office:value-type="float" office:value="3548510969" table:style-name="ce3">
            <text:p>3548510969</text:p>
          </table:table-cell>
          <table:table-cell office:value-type="float" office:value="2057" table:style-name="ce6">
            <text:p>2057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401.43" table:style-name="ce3">
            <text:p>440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INGEGNERIA NOEMI MILANI S.R.L. SB</text:p>
          </table:table-cell>
          <table:table-cell office:value-type="float" office:value="3259950123" table:style-name="ce3">
            <text:p>3259950123</text:p>
          </table:table-cell>
          <table:table-cell office:value-type="float" office:value="2785" table:style-name="ce6">
            <text:p>2785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7.83" table:style-name="ce3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RISI <text:s/>SILVIA CELESTINA</text:p>
          </table:table-cell>
          <table:table-cell office:value-type="float" office:value="2438560126" table:style-name="ce3">
            <text:p>2438560126</text:p>
          </table:table-cell>
          <table:table-cell office:value-type="float" office:value="2445" table:style-name="ce6">
            <text:p>244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5328.96" table:style-name="ce3">
            <text:p>532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2453" table:style-name="ce6">
            <text:p>2453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7.54" table:style-name="ce3">
            <text:p>54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NTOKIL INITIAL ITALIA S.P.A.</text:p>
          </table:table-cell>
          <table:table-cell office:value-type="float" office:value="3986581001" table:style-name="ce3">
            <text:p>3986581001</text:p>
          </table:table-cell>
          <table:table-cell office:value-type="float" office:value="2760" table:style-name="ce6">
            <text:p>2760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46.31" table:style-name="ce3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DDA <text:s/>ENZO</text:p>
          </table:table-cell>
          <table:table-cell office:value-type="float" office:value="420260127" table:style-name="ce3">
            <text:p>420260127</text:p>
          </table:table-cell>
          <table:table-cell office:value-type="float" office:value="2276" table:style-name="ce6">
            <text:p>2276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6280.56" table:style-name="ce3">
            <text:p>6280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FFONI SRL</text:p>
          </table:table-cell>
          <table:table-cell office:value-type="float" office:value="3744510128" table:style-name="ce3">
            <text:p>3744510128</text:p>
          </table:table-cell>
          <table:table-cell office:value-type="float" office:value="2282" table:style-name="ce6">
            <text:p>2282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3.09" table:style-name="ce3">
            <text:p>4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FFONI SRL</text:p>
          </table:table-cell>
          <table:table-cell office:value-type="float" office:value="3744510128" table:style-name="ce3">
            <text:p>3744510128</text:p>
          </table:table-cell>
          <table:table-cell office:value-type="float" office:value="2282" table:style-name="ce6">
            <text:p>2282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12.24" table:style-name="ce3">
            <text:p>131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S.P.A.</text:p>
          </table:table-cell>
          <table:table-cell office:value-type="float" office:value="721560159" table:style-name="ce3">
            <text:p>721560159</text:p>
          </table:table-cell>
          <table:table-cell office:value-type="float" office:value="2277" table:style-name="ce6">
            <text:p>2277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7.31" table:style-name="ce3">
            <text:p>197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GIN SPURGHI S.A.S. DI BUGIN VITTORIO &amp;</text:p>
          </table:table-cell>
          <table:table-cell office:value-type="float" office:value="2366540124" table:style-name="ce3">
            <text:p>2366540124</text:p>
          </table:table-cell>
          <table:table-cell office:value-type="float" office:value="2281" table:style-name="ce6">
            <text:p>2281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54" table:style-name="ce3">
            <text:p>8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SERVICE DI VARINI MAURIZIO</text:p>
          </table:table-cell>
          <table:table-cell office:value-type="float" office:value="3893600126" table:style-name="ce3">
            <text:p>3893600126</text:p>
          </table:table-cell>
          <table:table-cell office:value-type="float" office:value="2284" table:style-name="ce6">
            <text:p>2284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02.55" table:style-name="ce3">
            <text:p>140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INGEGNERIA NOEMI MILANI S.R.L. SB</text:p>
          </table:table-cell>
          <table:table-cell office:value-type="float" office:value="3259950123" table:style-name="ce3">
            <text:p>3259950123</text:p>
          </table:table-cell>
          <table:table-cell office:value-type="float" office:value="2310" table:style-name="ce6">
            <text:p>2310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7.83" table:style-name="ce3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8" table:style-name="ce6">
            <text:p>235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25.35" table:style-name="ce3">
            <text:p>42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9" table:style-name="ce6">
            <text:p>235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12.47" table:style-name="ce3">
            <text:p>512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0" table:style-name="ce6">
            <text:p>2360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01.43" table:style-name="ce3">
            <text:p>2001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1" table:style-name="ce6">
            <text:p>2361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93.43" table:style-name="ce3">
            <text:p>89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4" table:style-name="ce6">
            <text:p>236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4" table:style-name="ce6">
            <text:p>236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638.6" table:style-name="ce3">
            <text:p>363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4" table:style-name="ce6">
            <text:p>236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48938.89" table:style-name="ce3">
            <text:p>48938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.RA <text:s/>GLOBAL <text:s/>SERVICE <text:s/>SRL</text:p>
          </table:table-cell>
          <table:table-cell office:value-type="float" office:value="8233900961" table:style-name="ce3">
            <text:p>8233900961</text:p>
          </table:table-cell>
          <table:table-cell office:value-type="float" office:value="3079" table:style-name="ce6">
            <text:p>3079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440.1" table:style-name="ce3">
            <text:p>48440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3080" table:style-name="ce6">
            <text:p>3080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573.52" table:style-name="ce3">
            <text:p>757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M.A. IMPIANTI SRL</text:p>
          </table:table-cell>
          <table:table-cell office:value-type="float" office:value="3925090122" table:style-name="ce3">
            <text:p>3925090122</text:p>
          </table:table-cell>
          <table:table-cell office:value-type="float" office:value="3081" table:style-name="ce6">
            <text:p>3081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556.959999999999" table:style-name="ce3">
            <text:p>26556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GIN SPURGHI S.A.S. DI BUGIN VITTORIO &amp;</text:p>
          </table:table-cell>
          <table:table-cell office:value-type="float" office:value="2366540124" table:style-name="ce3">
            <text:p>2366540124</text:p>
          </table:table-cell>
          <table:table-cell office:value-type="float" office:value="3077" table:style-name="ce6">
            <text:p>3077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17.6" table:style-name="ce3">
            <text:p>261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float" office:value="2333500029" table:style-name="ce3">
            <text:p>2333500029</text:p>
          </table:table-cell>
          <table:table-cell office:value-type="float" office:value="3083" table:style-name="ce6">
            <text:p>3083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77.83" table:style-name="ce3">
            <text:p>87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FFONI SRL</text:p>
          </table:table-cell>
          <table:table-cell office:value-type="float" office:value="3744510128" table:style-name="ce3">
            <text:p>3744510128</text:p>
          </table:table-cell>
          <table:table-cell office:value-type="float" office:value="3084" table:style-name="ce6">
            <text:p>3084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075.27" table:style-name="ce3">
            <text:p>2075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3085" table:style-name="ce6">
            <text:p>3085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.14" table:style-name="ce3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S.P.A.</text:p>
          </table:table-cell>
          <table:table-cell office:value-type="float" office:value="721560159" table:style-name="ce3">
            <text:p>721560159</text:p>
          </table:table-cell>
          <table:table-cell office:value-type="float" office:value="3086" table:style-name="ce6">
            <text:p>308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42.89" table:style-name="ce3">
            <text:p>64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3090" table:style-name="ce6">
            <text:p>309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7866.7" table:style-name="ce3">
            <text:p>4786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ROY MERLIN</text:p>
          </table:table-cell>
          <table:table-cell office:value-type="float" office:value="5602710963" table:style-name="ce3">
            <text:p>5602710963</text:p>
          </table:table-cell>
          <table:table-cell office:value-type="float" office:value="3111" table:style-name="ce6">
            <text:p>3111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46.05000000000001" table:style-name="ce3">
            <text:p>14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0" table:style-name="ce6">
            <text:p>314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0" table:style-name="ce6">
            <text:p>314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638.6" table:style-name="ce3">
            <text:p>363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OINDAGINI SRL</text:p>
          </table:table-cell>
          <table:table-cell office:value-type="float" office:value="6383520969" table:style-name="ce3">
            <text:p>6383520969</text:p>
          </table:table-cell>
          <table:table-cell office:value-type="float" office:value="3932" table:style-name="ce6">
            <text:p>3932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32769.199999999997" table:style-name="ce3">
            <text:p>32769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NTOKIL INITIAL ITALIA S.P.A.</text:p>
          </table:table-cell>
          <table:table-cell office:value-type="float" office:value="3986581001" table:style-name="ce3">
            <text:p>3986581001</text:p>
          </table:table-cell>
          <table:table-cell office:value-type="float" office:value="3996" table:style-name="ce6">
            <text:p>3996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46.31" table:style-name="ce3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M.A. IMPIANTI SRL</text:p>
          </table:table-cell>
          <table:table-cell office:value-type="float" office:value="3925090122" table:style-name="ce3">
            <text:p>3925090122</text:p>
          </table:table-cell>
          <table:table-cell office:value-type="float" office:value="3999" table:style-name="ce6">
            <text:p>399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8118.9" table:style-name="ce3">
            <text:p>38118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PG DOMOGEST SRL</text:p>
          </table:table-cell>
          <table:table-cell office:value-type="float" office:value="2927360962" table:style-name="ce3">
            <text:p>2927360962</text:p>
          </table:table-cell>
          <table:table-cell office:value-type="float" office:value="3819" table:style-name="ce6">
            <text:p>3819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4038" table:style-name="ce3">
            <text:p>340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S.P.A.</text:p>
          </table:table-cell>
          <table:table-cell office:value-type="float" office:value="721560159" table:style-name="ce3">
            <text:p>721560159</text:p>
          </table:table-cell>
          <table:table-cell office:value-type="float" office:value="3824" table:style-name="ce6">
            <text:p>3824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56.04" table:style-name="ce3">
            <text:p>556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S.P.A.</text:p>
          </table:table-cell>
          <table:table-cell office:value-type="float" office:value="721560159" table:style-name="ce3">
            <text:p>721560159</text:p>
          </table:table-cell>
          <table:table-cell office:value-type="float" office:value="3824" table:style-name="ce6">
            <text:p>3824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64.49" table:style-name="ce3">
            <text:p>1264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3839" table:style-name="ce6">
            <text:p>3839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215.54" table:style-name="ce3">
            <text:p>5215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float" office:value="11820123" table:style-name="ce3">
            <text:p>11820123</text:p>
          </table:table-cell>
          <table:table-cell office:value-type="float" office:value="3840" table:style-name="ce6">
            <text:p>3840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8.13999999999999" table:style-name="ce3">
            <text:p>148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GIN SPURGHI S.A.S. DI BUGIN VITTORIO &amp;</text:p>
          </table:table-cell>
          <table:table-cell office:value-type="float" office:value="2366540124" table:style-name="ce3">
            <text:p>2366540124</text:p>
          </table:table-cell>
          <table:table-cell office:value-type="float" office:value="3841" table:style-name="ce6">
            <text:p>3841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775.4" table:style-name="ce3">
            <text:p>177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5" table:style-name="ce6">
            <text:p>388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5" table:style-name="ce6">
            <text:p>388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638.6" table:style-name="ce3">
            <text:p>363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5" table:style-name="ce6">
            <text:p>388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47864.480000000003" table:style-name="ce3">
            <text:p>4786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FETY CONTACT SRL</text:p>
          </table:table-cell>
          <table:table-cell office:value-type="float" office:value="2615140122" table:style-name="ce3">
            <text:p>2615140122</text:p>
          </table:table-cell>
          <table:table-cell office:value-type="float" office:value="3733" table:style-name="ce6">
            <text:p>373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201.3100000000004" table:style-name="ce3">
            <text:p>5201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FETY CONTACT SRL</text:p>
          </table:table-cell>
          <table:table-cell office:value-type="float" office:value="2615140122" table:style-name="ce3">
            <text:p>2615140122</text:p>
          </table:table-cell>
          <table:table-cell office:value-type="float" office:value="3734" table:style-name="ce6">
            <text:p>373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66.87" table:style-name="ce3">
            <text:p>16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UE VI SRL</text:p>
          </table:table-cell>
          <table:table-cell office:value-type="float" office:value="717970966" table:style-name="ce3">
            <text:p>717970966</text:p>
          </table:table-cell>
          <table:table-cell office:value-type="float" office:value="3786" table:style-name="ce6">
            <text:p>378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673.24" table:style-name="ce3">
            <text:p>4867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FFONI SRL</text:p>
          </table:table-cell>
          <table:table-cell office:value-type="float" office:value="3744510128" table:style-name="ce3">
            <text:p>3744510128</text:p>
          </table:table-cell>
          <table:table-cell office:value-type="float" office:value="3789" table:style-name="ce6">
            <text:p>3789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701.88" table:style-name="ce3">
            <text:p>170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3820" table:style-name="ce6">
            <text:p>3820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802.32" table:style-name="ce3">
            <text:p>5802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DIA ELETTRICA SNC DI PROSERPIO M.&amp; C.</text:p>
          </table:table-cell>
          <table:table-cell office:value-type="float" office:value="2281390134" table:style-name="ce3">
            <text:p>2281390134</text:p>
          </table:table-cell>
          <table:table-cell office:value-type="float" office:value="3367" table:style-name="ce6">
            <text:p>3367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105.61" table:style-name="ce3">
            <text:p>710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UDIO INGEGNERIA NOEMI MILANI S.R.L. SB</text:p>
          </table:table-cell>
          <table:table-cell office:value-type="float" office:value="3259950123" table:style-name="ce3">
            <text:p>3259950123</text:p>
          </table:table-cell>
          <table:table-cell office:value-type="float" office:value="3377" table:style-name="ce6">
            <text:p>3377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137.83" table:style-name="ce3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0" table:style-name="ce6">
            <text:p>314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48977.15" table:style-name="ce3">
            <text:p>4897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NTOKIL INITIAL ITALIA S.P.A.</text:p>
          </table:table-cell>
          <table:table-cell office:value-type="float" office:value="3986581001" table:style-name="ce3">
            <text:p>3986581001</text:p>
          </table:table-cell>
          <table:table-cell office:value-type="float" office:value="3208" table:style-name="ce6">
            <text:p>3208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46.31" table:style-name="ce3">
            <text:p>44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LIMA MODICA <text:s/>FABIO</text:p>
          </table:table-cell>
          <table:table-cell office:value-type="float" office:value="3888720962" table:style-name="ce3">
            <text:p>3888720962</text:p>
          </table:table-cell>
          <table:table-cell office:value-type="float" office:value="3261" table:style-name="ce6">
            <text:p>3261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24741.599999999999" table:style-name="ce3">
            <text:p>24741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RISI <text:s/>SILVIA CELESTINA</text:p>
          </table:table-cell>
          <table:table-cell office:value-type="float" office:value="2438560126" table:style-name="ce3">
            <text:p>2438560126</text:p>
          </table:table-cell>
          <table:table-cell office:value-type="float" office:value="3256" table:style-name="ce6">
            <text:p>3256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3722.2" table:style-name="ce3">
            <text:p>3722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8" table:style-name="ce6">
            <text:p>236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8" table:style-name="ce6">
            <text:p>236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777.52" table:style-name="ce3">
            <text:p>377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8" table:style-name="ce6">
            <text:p>236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3835.29" table:style-name="ce3">
            <text:p>33835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7" table:style-name="ce6">
            <text:p>388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7" table:style-name="ce6">
            <text:p>388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4032.69" table:style-name="ce3">
            <text:p>3403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1" table:style-name="ce6">
            <text:p>314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3892.36" table:style-name="ce3">
            <text:p>3389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1" table:style-name="ce6">
            <text:p>314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1" table:style-name="ce6">
            <text:p>314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340.27" table:style-name="ce3">
            <text:p>5340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70" table:style-name="ce6">
            <text:p>2370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272.87" table:style-name="ce3">
            <text:p>527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OFFICE SRL</text:p>
          </table:table-cell>
          <table:table-cell office:value-type="float" office:value="1913350128" table:style-name="ce3">
            <text:p>1913350128</text:p>
          </table:table-cell>
          <table:table-cell office:value-type="float" office:value="2260" table:style-name="ce6">
            <text:p>2260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3.2" table:style-name="ce3">
            <text:p>1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1944" table:style-name="ce6">
            <text:p>194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65550.600000000006" table:style-name="ce3">
            <text:p>6555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S AUTOMATED DATA SYSTEMS S.P.A.</text:p>
          </table:table-cell>
          <table:table-cell office:value-type="float" office:value="890370372" table:style-name="ce3">
            <text:p>890370372</text:p>
          </table:table-cell>
          <table:table-cell office:value-type="float" office:value="1946" table:style-name="ce6">
            <text:p>1946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0759.119999999999" table:style-name="ce3">
            <text:p>3075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2888" table:style-name="ce6">
            <text:p>2888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Utenze e canoni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2889" table:style-name="ce6">
            <text:p>288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Utenze e canoni</text:p>
          </table:table-cell>
          <table:table-cell office:value-type="float" office:value="112" table:style-name="ce3">
            <text:p>1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2889" table:style-name="ce6">
            <text:p>288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Utenze e canoni</text:p>
          </table:table-cell>
          <table:table-cell office:value-type="float" office:value="180.07" table:style-name="ce3">
            <text:p>18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1.68" table:style-name="ce3">
            <text:p>12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2.62" table:style-name="ce3">
            <text:p>6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9.099999999999994" table:style-name="ce3">
            <text:p>79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87.14" table:style-name="ce3">
            <text:p>87,1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6" table:style-name="ce6">
            <text:p>2896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9.8" table:style-name="ce3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7" table:style-name="ce6">
            <text:p>2897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4.8600000000000003" table:style-name="ce3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491.44" table:style-name="ce3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9.03" table:style-name="ce3">
            <text:p>69,0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78.16000000000003" table:style-name="ce3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2786" table:style-name="ce6">
            <text:p>2786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enze e canoni</text:p>
          </table:table-cell>
          <table:table-cell office:value-type="float" office:value="292.8" table:style-name="ce3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2786" table:style-name="ce6">
            <text:p>2786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enze e canoni</text:p>
          </table:table-cell>
          <table:table-cell office:value-type="float" office:value="3387.54" table:style-name="ce3">
            <text:p>338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2733" table:style-name="ce6">
            <text:p>2733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Utenze e canoni</text:p>
          </table:table-cell>
          <table:table-cell office:value-type="float" office:value="24946.28" table:style-name="ce3">
            <text:p>2494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746" table:style-name="ce6">
            <text:p>2746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0421.24" table:style-name="ce3">
            <text:p>1042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TI ITALY SPA</text:p>
          </table:table-cell>
          <table:table-cell office:value-type="float" office:value="5143370962" table:style-name="ce3">
            <text:p>5143370962</text:p>
          </table:table-cell>
          <table:table-cell office:value-type="float" office:value="2748" table:style-name="ce6">
            <text:p>2748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4908.4" table:style-name="ce3">
            <text:p>1490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2730" table:style-name="ce6">
            <text:p>2730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Utenze e canoni</text:p>
          </table:table-cell>
          <table:table-cell office:value-type="float" office:value="2149.64" table:style-name="ce3">
            <text:p>214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2731" table:style-name="ce6">
            <text:p>2731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Utenze e canoni</text:p>
          </table:table-cell>
          <table:table-cell office:value-type="float" office:value="704.18" table:style-name="ce3">
            <text:p>70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2732" table:style-name="ce6">
            <text:p>2732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Utenze e canoni</text:p>
          </table:table-cell>
          <table:table-cell office:value-type="float" office:value="2277.7800000000002" table:style-name="ce3">
            <text:p>22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I SAS DI DAVIDE CIONI E C.</text:p>
          </table:table-cell>
          <table:table-cell office:value-type="float" office:value="8008490156" table:style-name="ce3">
            <text:p>8008490156</text:p>
          </table:table-cell>
          <table:table-cell office:value-type="float" office:value="2757" table:style-name="ce6">
            <text:p>2757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beni di consumo</text:p>
          </table:table-cell>
          <table:table-cell office:value-type="float" office:value="463.6" table:style-name="ce3">
            <text:p>46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2.42" table:style-name="ce3">
            <text:p>142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3.42" table:style-name="ce3">
            <text:p>12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65.58" table:style-name="ce3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09.8" table:style-name="ce3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10.56" table:style-name="ce3">
            <text:p>110,5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9" table:style-name="ce3">
            <text:p>69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17.69" table:style-name="ce3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63.47999999999999" table:style-name="ce3">
            <text:p>163,4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.17" table:style-name="ce3">
            <text:p>6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99.29000000000002" table:style-name="ce3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7.849999999999994" table:style-name="ce3">
            <text:p>77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24" table:style-name="ce6">
            <text:p>282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Utenze e canoni</text:p>
          </table:table-cell>
          <table:table-cell office:value-type="float" office:value="3271.42" table:style-name="ce3">
            <text:p>327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68" table:style-name="ce6">
            <text:p>2868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Utenze e canoni</text:p>
          </table:table-cell>
          <table:table-cell office:value-type="float" office:value="625.97" table:style-name="ce3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T GROUP S.R.L.</text:p>
          </table:table-cell>
          <table:table-cell office:value-type="float" office:value="9470160962" table:style-name="ce3">
            <text:p>9470160962</text:p>
          </table:table-cell>
          <table:table-cell office:value-type="float" office:value="2883" table:style-name="ce6">
            <text:p>288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173.6" table:style-name="ce3">
            <text:p>717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ESINT SRL</text:p>
          </table:table-cell>
          <table:table-cell office:value-type="float" office:value="6711271004" table:style-name="ce3">
            <text:p>6711271004</text:p>
          </table:table-cell>
          <table:table-cell office:value-type="float" office:value="2887" table:style-name="ce6">
            <text:p>2887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beni di consumo</text:p>
          </table:table-cell>
          <table:table-cell office:value-type="float" office:value="408.7" table:style-name="ce3">
            <text:p>408,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2888" table:style-name="ce6">
            <text:p>2888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Utenze e canoni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3.2" table:style-name="ce3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56.79000000000002" table:style-name="ce3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3" table:style-name="ce3">
            <text:p>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56.2" table:style-name="ce3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4.47" table:style-name="ce3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42.63" table:style-name="ce3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9.52" table:style-name="ce3">
            <text:p>6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33.81" table:style-name="ce3">
            <text:p>133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.87" table:style-name="ce3">
            <text:p>61,8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3.04000000000002" table:style-name="ce3">
            <text:p>283,0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32.61" table:style-name="ce3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68.36" table:style-name="ce3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4596.8100000000004" table:style-name="ce3">
            <text:p>4596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.4" table:style-name="ce3">
            <text:p>6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number-rows-repeated="7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1.91" table:style-name="ce3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2.91" table:style-name="ce3">
            <text:p>142,9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8" table:style-name="ce6">
            <text:p>2898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3102" table:style-name="ce6">
            <text:p>3102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Utenze e canoni</text:p>
          </table:table-cell>
          <table:table-cell office:value-type="float" office:value="21106" table:style-name="ce3">
            <text:p>211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EL.CO. S.R.L.</text:p>
          </table:table-cell>
          <table:table-cell office:value-type="float" office:value="614130128" table:style-name="ce3">
            <text:p>614130128</text:p>
          </table:table-cell>
          <table:table-cell office:value-type="float" office:value="3106" table:style-name="ce6">
            <text:p>3106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Utenze e canoni</text:p>
          </table:table-cell>
          <table:table-cell office:value-type="float" office:value="829.6" table:style-name="ce3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UBA S.P.A.</text:p>
          </table:table-cell>
          <table:table-cell office:value-type="float" office:value="1573850516" table:style-name="ce3">
            <text:p>1573850516</text:p>
          </table:table-cell>
          <table:table-cell office:value-type="float" office:value="3110" table:style-name="ce6">
            <text:p>3110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7.600000000000001" table:style-name="ce3">
            <text:p>1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3.36" table:style-name="ce3">
            <text:p>7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13.85" table:style-name="ce3">
            <text:p>113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9.59" table:style-name="ce3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01.06" table:style-name="ce3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5.79" table:style-name="ce3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17.16" table:style-name="ce3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03.9" table:style-name="ce3">
            <text:p>10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11.09" table:style-name="ce3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26.05" table:style-name="ce3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732" table:style-name="ce3">
            <text:p>73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25.36" table:style-name="ce3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307.44" table:style-name="ce3">
            <text:p>307,4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77.78" table:style-name="ce3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52.57" table:style-name="ce3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0" table:style-name="ce6">
            <text:p>2900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97.6" table:style-name="ce3">
            <text:p>9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901" table:style-name="ce6">
            <text:p>2901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85.4" table:style-name="ce3">
            <text:p>85,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61" table:style-name="ce3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2899" table:style-name="ce6">
            <text:p>289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Utenze e canoni</text:p>
          </table:table-cell>
          <table:table-cell office:value-type="float" office:value="284.33" table:style-name="ce3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904" table:style-name="ce6">
            <text:p>3904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Utenze e canoni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904" table:style-name="ce6">
            <text:p>3904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Utenze e canoni</text:p>
          </table:table-cell>
          <table:table-cell office:value-type="float" office:value="1220" table:style-name="ce3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905" table:style-name="ce6">
            <text:p>390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Utenze e canoni</text:p>
          </table:table-cell>
          <table:table-cell office:value-type="float" office:value="112" table:style-name="ce3">
            <text:p>1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905" table:style-name="ce6">
            <text:p>390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Utenze e canoni</text:p>
          </table:table-cell>
          <table:table-cell office:value-type="float" office:value="180.07" table:style-name="ce3">
            <text:p>180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965" table:style-name="ce6">
            <text:p>3965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704.18" table:style-name="ce3">
            <text:p>70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966" table:style-name="ce6">
            <text:p>3966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24946.41" table:style-name="ce3">
            <text:p>24946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967" table:style-name="ce6">
            <text:p>3967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2277.7800000000002" table:style-name="ce3">
            <text:p>22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968" table:style-name="ce6">
            <text:p>3968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Utenze e canoni</text:p>
          </table:table-cell>
          <table:table-cell office:value-type="float" office:value="2149.64" table:style-name="ce3">
            <text:p>214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TALIS S.P.A.</text:p>
          </table:table-cell>
          <table:table-cell office:value-type="float" office:value="3358520967" table:style-name="ce3">
            <text:p>3358520967</text:p>
          </table:table-cell>
          <table:table-cell office:value-type="float" office:value="3807" table:style-name="ce6">
            <text:p>380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beni di consumo</text:p>
          </table:table-cell>
          <table:table-cell office:value-type="float" office:value="56.1" table:style-name="ce3">
            <text:p>56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float" office:value="488410010" table:style-name="ce3">
            <text:p>488410010</text:p>
          </table:table-cell>
          <table:table-cell office:value-type="float" office:value="3838" table:style-name="ce6">
            <text:p>3838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Utenze e canoni</text:p>
          </table:table-cell>
          <table:table-cell office:value-type="float" office:value="82868.259999999995" table:style-name="ce3">
            <text:p>8286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9" table:style-name="ce6">
            <text:p>388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5272.87" table:style-name="ce3">
            <text:p>5272,8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904" table:style-name="ce6">
            <text:p>3904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Utenze e canoni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3776" table:style-name="ce6">
            <text:p>377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3904" table:style-name="ce3">
            <text:p>39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OFFICE SRL</text:p>
          </table:table-cell>
          <table:table-cell office:value-type="float" office:value="1913350128" table:style-name="ce3">
            <text:p>1913350128</text:p>
          </table:table-cell>
          <table:table-cell office:value-type="float" office:value="3778" table:style-name="ce6">
            <text:p>377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11.46" table:style-name="ce3">
            <text:p>121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TAX S.C.AR.L</text:p>
          </table:table-cell>
          <table:table-cell office:value-type="float" office:value="15391521000" table:style-name="ce3">
            <text:p>15391521000</text:p>
          </table:table-cell>
          <table:table-cell office:value-type="float" office:value="3794" table:style-name="ce6">
            <text:p>3794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beni di consumo</text:p>
          </table:table-cell>
          <table:table-cell office:value-type="float" office:value="66" table:style-name="ce3">
            <text:p>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KAPPA S.L.R.</text:p>
          </table:table-cell>
          <table:table-cell office:value-type="float" office:value="8543640158" table:style-name="ce3">
            <text:p>8543640158</text:p>
          </table:table-cell>
          <table:table-cell office:value-type="float" office:value="3757" table:style-name="ce6">
            <text:p>375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960.81" table:style-name="ce3">
            <text:p>796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3766" table:style-name="ce6">
            <text:p>376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1822" table:style-name="ce3">
            <text:p>182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NTRED SPA</text:p>
          </table:table-cell>
          <table:table-cell office:value-type="float" office:value="2018740981" table:style-name="ce3">
            <text:p>2018740981</text:p>
          </table:table-cell>
          <table:table-cell office:value-type="float" office:value="3767" table:style-name="ce6">
            <text:p>376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Utenze e canoni</text:p>
          </table:table-cell>
          <table:table-cell office:value-type="float" office:value="762.5" table:style-name="ce3">
            <text:p>76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352" table:style-name="ce6">
            <text:p>3352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954.56" table:style-name="ce3">
            <text:p>95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353" table:style-name="ce6">
            <text:p>335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8291.49" table:style-name="ce3">
            <text:p>3829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354" table:style-name="ce6">
            <text:p>3354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015.4" table:style-name="ce3">
            <text:p>101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float" office:value="8539010010" table:style-name="ce3">
            <text:p>8539010010</text:p>
          </table:table-cell>
          <table:table-cell office:value-type="float" office:value="3355" table:style-name="ce6">
            <text:p>3355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0287.39" table:style-name="ce3">
            <text:p>4028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float" office:value="2286170127" table:style-name="ce3">
            <text:p>2286170127</text:p>
          </table:table-cell>
          <table:table-cell office:value-type="float" office:value="3284" table:style-name="ce6">
            <text:p>3284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Utenze e canoni</text:p>
          </table:table-cell>
          <table:table-cell office:value-type="float" office:value="3647.65" table:style-name="ce3">
            <text:p>364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3" table:style-name="ce6">
            <text:p>3143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272.87" table:style-name="ce3">
            <text:p>527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MAGINOR SRL</text:p>
          </table:table-cell>
          <table:table-cell office:value-type="float" office:value="2276670029" table:style-name="ce3">
            <text:p>2276670029</text:p>
          </table:table-cell>
          <table:table-cell office:value-type="float" office:value="3268" table:style-name="ce6">
            <text:p>3268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660" table:style-name="ce3">
            <text:p>36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MP GROUP IT <text:s/>SPA</text:p>
          </table:table-cell>
          <table:table-cell office:value-type="float" office:value="2690730847" table:style-name="ce3">
            <text:p>2690730847</text:p>
          </table:table-cell>
          <table:table-cell office:value-type="float" office:value="3269" table:style-name="ce6">
            <text:p>3269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313.54" table:style-name="ce3">
            <text:p>131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5" table:style-name="ce6">
            <text:p>238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652.6899999999996" table:style-name="ce3">
            <text:p>465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5" table:style-name="ce6">
            <text:p>238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53249.34" table:style-name="ce3">
            <text:p>5324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5" table:style-name="ce6">
            <text:p>238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5.05" table:style-name="ce3">
            <text:p>45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5" table:style-name="ce6">
            <text:p>238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63.75" table:style-name="ce3">
            <text:p>6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6" table:style-name="ce6">
            <text:p>2386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2.26" table:style-name="ce3">
            <text:p>40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2739" table:style-name="ce6">
            <text:p>2739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di ristorazione</text:p>
          </table:table-cell>
          <table:table-cell office:value-type="float" office:value="8085.22" table:style-name="ce3">
            <text:p>808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2735" table:style-name="ce6">
            <text:p>273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beni di consumo</text:p>
          </table:table-cell>
          <table:table-cell office:value-type="float" office:value="275.64" table:style-name="ce3">
            <text:p>275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2735" table:style-name="ce6">
            <text:p>273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beni di consumo</text:p>
          </table:table-cell>
          <table:table-cell office:value-type="float" office:value="1662.92" table:style-name="ce3">
            <text:p>166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TRA S.R.L</text:p>
          </table:table-cell>
          <table:table-cell office:value-type="float" office:value="1856410129" table:style-name="ce3">
            <text:p>1856410129</text:p>
          </table:table-cell>
          <table:table-cell office:value-type="float" office:value="2736" table:style-name="ce6">
            <text:p>2736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beni di consumo</text:p>
          </table:table-cell>
          <table:table-cell office:value-type="float" office:value="3679.05" table:style-name="ce3">
            <text:p>3679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4" table:style-name="ce6">
            <text:p>233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0378.52" table:style-name="ce3">
            <text:p>1037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7" table:style-name="ce6">
            <text:p>2337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9900.4599999999991" table:style-name="ce3">
            <text:p>9900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8" table:style-name="ce6">
            <text:p>233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Altre spese per il personale</text:p>
          </table:table-cell>
          <table:table-cell office:value-type="float" office:value="489.51" table:style-name="ce3">
            <text:p>48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9" table:style-name="ce6">
            <text:p>233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152.75" table:style-name="ce3">
            <text:p>315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0" table:style-name="ce6">
            <text:p>2340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35.58000000000001" table:style-name="ce3">
            <text:p>13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1" table:style-name="ce6">
            <text:p>2341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79451.210000000006" table:style-name="ce3">
            <text:p>79451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2" table:style-name="ce6">
            <text:p>2342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273.92" table:style-name="ce3">
            <text:p>527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3" table:style-name="ce6">
            <text:p>234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92367.12" table:style-name="ce3">
            <text:p>92367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4" table:style-name="ce6">
            <text:p>2344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0874.47" table:style-name="ce3">
            <text:p>208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5" table:style-name="ce6">
            <text:p>234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6157.8" table:style-name="ce3">
            <text:p>615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6" table:style-name="ce6">
            <text:p>234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4864.6899999999996" table:style-name="ce3">
            <text:p>486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9" table:style-name="ce6">
            <text:p>2369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655.49" table:style-name="ce3">
            <text:p>655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.7" table:style-name="ce3">
            <text:p>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76.8" table:style-name="ce3">
            <text:p>7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4.17" table:style-name="ce3">
            <text:p>10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11.83" table:style-name="ce3">
            <text:p>11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671.92" table:style-name="ce3">
            <text:p>167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3027.61" table:style-name="ce3">
            <text:p>1302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9888.79" table:style-name="ce3">
            <text:p>1988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4" table:style-name="ce6">
            <text:p>238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64093.88" table:style-name="ce3">
            <text:p>16409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2236" table:style-name="ce6">
            <text:p>223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Retribuzioni in denaro</text:p>
          </table:table-cell>
          <table:table-cell office:value-type="float" office:value="7775" table:style-name="ce3">
            <text:p>77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6.7" table:style-name="ce3">
            <text:p>6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76.650000000000006" table:style-name="ce3">
            <text:p>76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4.17" table:style-name="ce3">
            <text:p>10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11.83" table:style-name="ce3">
            <text:p>11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44.8399999999999" table:style-name="ce3">
            <text:p>124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8032.68" table:style-name="ce3">
            <text:p>803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889.5" table:style-name="ce3">
            <text:p>1888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5" table:style-name="ce6">
            <text:p>3925</text:p>
          </table:table-cell>
          <table:table-cell office:value-type="string" table:style-name="ce6">
            <text:p/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34172.22" table:style-name="ce3">
            <text:p>13417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6" table:style-name="ce6">
            <text:p>3926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2.26" table:style-name="ce3">
            <text:p>40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6" table:style-name="ce6">
            <text:p>3926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2868.79" table:style-name="ce3">
            <text:p>286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6" table:style-name="ce6">
            <text:p>3926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2869.23" table:style-name="ce3">
            <text:p>42869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7" table:style-name="ce6">
            <text:p>3927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09.93" table:style-name="ce3">
            <text:p>409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27" table:style-name="ce6">
            <text:p>3927</text:p>
          </table:table-cell>
          <table:table-cell office:value-type="string" table:style-name="ce6">
            <text:p/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45.05" table:style-name="ce3">
            <text:p>45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EL - UNIONE PROVINCIALE ENTI LOCALI</text:p>
          </table:table-cell>
          <table:table-cell office:value-type="float" office:value="3452510120" table:style-name="ce3">
            <text:p>3452510120</text:p>
          </table:table-cell>
          <table:table-cell office:value-type="float" office:value="3962" table:style-name="ce6">
            <text:p>3962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62" table:style-name="ce3">
            <text:p>1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3836" table:style-name="ce6">
            <text:p>383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Servizi di ristorazione</text:p>
          </table:table-cell>
          <table:table-cell office:value-type="float" office:value="9198.9" table:style-name="ce3">
            <text:p>9198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XTIL GOR S.R.L.</text:p>
          </table:table-cell>
          <table:table-cell office:value-type="float" office:value="1084540010" table:style-name="ce3">
            <text:p>1084540010</text:p>
          </table:table-cell>
          <table:table-cell office:value-type="float" office:value="3852" table:style-name="ce6">
            <text:p>3852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beni di consumo</text:p>
          </table:table-cell>
          <table:table-cell office:value-type="float" office:value="5392.31" table:style-name="ce3">
            <text:p>539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2" table:style-name="ce6">
            <text:p>3862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9482.99" table:style-name="ce3">
            <text:p>9482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5" table:style-name="ce6">
            <text:p>386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2216.97" table:style-name="ce3">
            <text:p>1221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6" table:style-name="ce6">
            <text:p>3866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e spese per il personale</text:p>
          </table:table-cell>
          <table:table-cell office:value-type="float" office:value="49" table:style-name="ce3">
            <text:p>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7" table:style-name="ce6">
            <text:p>386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438.16" table:style-name="ce3">
            <text:p>343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8" table:style-name="ce6">
            <text:p>3868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561" table:style-name="ce3">
            <text:p>25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9" table:style-name="ce6">
            <text:p>386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4932" table:style-name="ce3">
            <text:p>149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0" table:style-name="ce6">
            <text:p>387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036" table:style-name="ce3">
            <text:p>20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1" table:style-name="ce6">
            <text:p>3871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53804.6" table:style-name="ce3">
            <text:p>53804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2" table:style-name="ce6">
            <text:p>3872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4842.1" table:style-name="ce3">
            <text:p>1484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3" table:style-name="ce6">
            <text:p>387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4864.6899999999996" table:style-name="ce3">
            <text:p>486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4" table:style-name="ce6">
            <text:p>3874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Trasferimenti correnti a Amministrazioni Centrali</text:p>
          </table:table-cell>
          <table:table-cell office:value-type="float" office:value="349.5" table:style-name="ce3">
            <text:p>34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8" table:style-name="ce6">
            <text:p>3888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86.16" table:style-name="ce3">
            <text:p>8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3902" table:style-name="ce6">
            <text:p>3902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Retribuzioni in denaro</text:p>
          </table:table-cell>
          <table:table-cell office:value-type="float" office:value="29877" table:style-name="ce3">
            <text:p>298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2" table:style-name="ce6">
            <text:p>3142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410.96" table:style-name="ce3">
            <text:p>41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04.21" table:style-name="ce3">
            <text:p>104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11.79" table:style-name="ce3">
            <text:p>11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73.45" table:style-name="ce3">
            <text:p>173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472.85" table:style-name="ce3">
            <text:p>1472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168.98" table:style-name="ce3">
            <text:p>316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9916.75" table:style-name="ce3">
            <text:p>9916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8508.78" table:style-name="ce3">
            <text:p>1850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8" table:style-name="ce6">
            <text:p>3168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120119.77" table:style-name="ce3">
            <text:p>12011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9" table:style-name="ce6">
            <text:p>3169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20.20000000000005" table:style-name="ce3">
            <text:p>520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69" table:style-name="ce6">
            <text:p>3169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456.56" table:style-name="ce3">
            <text:p>145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0" table:style-name="ce6">
            <text:p>3170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656.9" table:style-name="ce3">
            <text:p>656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0" table:style-name="ce6">
            <text:p>3170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541.69" table:style-name="ce3">
            <text:p>3541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0" table:style-name="ce6">
            <text:p>3170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Imposta regionale sulle attivita' produttive (IRAP)</text:p>
          </table:table-cell>
          <table:table-cell office:value-type="float" office:value="38357.980000000003" table:style-name="ce3">
            <text:p>38357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ON ADVISORY AND SOLUTIONS SRL</text:p>
          </table:table-cell>
          <table:table-cell office:value-type="float" office:value="4270931001" table:style-name="ce3">
            <text:p>4270931001</text:p>
          </table:table-cell>
          <table:table-cell office:value-type="float" office:value="3095" table:style-name="ce6">
            <text:p>3095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Retribuzioni in denaro</text:p>
          </table:table-cell>
          <table:table-cell office:value-type="float" office:value="4037" table:style-name="ce3">
            <text:p>40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Y RISTOSERVICE S.P.A.</text:p>
          </table:table-cell>
          <table:table-cell office:value-type="float" office:value="3543000370" table:style-name="ce3">
            <text:p>3543000370</text:p>
          </table:table-cell>
          <table:table-cell office:value-type="float" office:value="3097" table:style-name="ce6">
            <text:p>3097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Servizi di ristorazione</text:p>
          </table:table-cell>
          <table:table-cell office:value-type="float" office:value="7191.76" table:style-name="ce3">
            <text:p>7191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48" table:style-name="ce6">
            <text:p>314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40" table:style-name="ce3">
            <text:p>17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7" table:style-name="ce6">
            <text:p>311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9483.01" table:style-name="ce3">
            <text:p>9483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0" table:style-name="ce6">
            <text:p>312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8565.74" table:style-name="ce3">
            <text:p>856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1" table:style-name="ce6">
            <text:p>312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e spese per il personale</text:p>
          </table:table-cell>
          <table:table-cell office:value-type="float" office:value="15" table:style-name="ce3">
            <text:p>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2" table:style-name="ce6">
            <text:p>3122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976.98" table:style-name="ce3">
            <text:p>3976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3" table:style-name="ce6">
            <text:p>3123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1.42" table:style-name="ce3">
            <text:p>31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4" table:style-name="ce6">
            <text:p>312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5097.79" table:style-name="ce3">
            <text:p>5509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5" table:style-name="ce6">
            <text:p>312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7418.25" table:style-name="ce3">
            <text:p>1741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6" table:style-name="ce6">
            <text:p>312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4864.6899999999996" table:style-name="ce3">
            <text:p>4864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7" table:style-name="ce6">
            <text:p>312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40" table:style-name="ce3">
            <text:p>17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8" table:style-name="ce6">
            <text:p>312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40" table:style-name="ce3">
            <text:p>26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132" table:style-name="ce6">
            <text:p>2132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11982.21" table:style-name="ce3">
            <text:p>11982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133" table:style-name="ce6">
            <text:p>2133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servizi</text:p>
          </table:table-cell>
          <table:table-cell office:value-type="float" office:value="400.79" table:style-name="ce3">
            <text:p>40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246" table:style-name="ce6">
            <text:p>224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248.74" table:style-name="ce3">
            <text:p>3248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246" table:style-name="ce6">
            <text:p>224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966.22" table:style-name="ce3">
            <text:p>396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246" table:style-name="ce6">
            <text:p>224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4753.49" table:style-name="ce3">
            <text:p>475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TRAFF S.R.L.</text:p>
          </table:table-cell>
          <table:table-cell office:value-type="float" office:value="917650962" table:style-name="ce3">
            <text:p>917650962</text:p>
          </table:table-cell>
          <table:table-cell office:value-type="float" office:value="2254" table:style-name="ce6">
            <text:p>2254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beni di consumo</text:p>
          </table:table-cell>
          <table:table-cell office:value-type="float" office:value="7997.1" table:style-name="ce3">
            <text:p>799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2322" table:style-name="ce6">
            <text:p>2322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34.4" table:style-name="ce3">
            <text:p>63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2" table:style-name="ce6">
            <text:p>2332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2" table:style-name="ce6">
            <text:p>2332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643.6" table:style-name="ce3">
            <text:p>364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2" table:style-name="ce6">
            <text:p>2332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83016.09" table:style-name="ce3">
            <text:p>83016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3" table:style-name="ce6">
            <text:p>233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218.0899999999999" table:style-name="ce3">
            <text:p>1218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379" table:style-name="ce6">
            <text:p>2379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servizi</text:p>
          </table:table-cell>
          <table:table-cell office:value-type="float" office:value="2613.5700000000002" table:style-name="ce3">
            <text:p>2613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2434" table:style-name="ce6">
            <text:p>2434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59.14" table:style-name="ce3">
            <text:p>859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741" table:style-name="ce6">
            <text:p>2741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101.77" table:style-name="ce3">
            <text:p>10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741" table:style-name="ce6">
            <text:p>2741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115.44" table:style-name="ce3">
            <text:p>115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741" table:style-name="ce6">
            <text:p>2741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198.96" table:style-name="ce3">
            <text:p>19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2741" table:style-name="ce6">
            <text:p>2741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215.01" table:style-name="ce3">
            <text:p>21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5" table:style-name="ce6">
            <text:p>274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470.22" table:style-name="ce3">
            <text:p>347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5" table:style-name="ce6">
            <text:p>274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098.59" table:style-name="ce3">
            <text:p>4098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5" table:style-name="ce6">
            <text:p>274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497.42" table:style-name="ce3">
            <text:p>9497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745" table:style-name="ce6">
            <text:p>274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217.19" table:style-name="ce3">
            <text:p>1121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749" table:style-name="ce6">
            <text:p>2749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9638" table:style-name="ce3">
            <text:p>96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2750" table:style-name="ce6">
            <text:p>2750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9659.35" table:style-name="ce3">
            <text:p>965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2753" table:style-name="ce6">
            <text:p>2753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1952" table:style-name="ce3">
            <text:p>19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ZZI OFFICE SRL A SOCIO UNICO</text:p>
          </table:table-cell>
          <table:table-cell office:value-type="float" office:value="3151750126" table:style-name="ce3">
            <text:p>3151750126</text:p>
          </table:table-cell>
          <table:table-cell office:value-type="float" office:value="2753" table:style-name="ce6">
            <text:p>2753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Altri servizi</text:p>
          </table:table-cell>
          <table:table-cell office:value-type="float" office:value="4133.3599999999997" table:style-name="ce3">
            <text:p>413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AK S.R.L.</text:p>
          </table:table-cell>
          <table:table-cell office:value-type="float" office:value="13239900155" table:style-name="ce3">
            <text:p>13239900155</text:p>
          </table:table-cell>
          <table:table-cell office:value-type="float" office:value="2755" table:style-name="ce6">
            <text:p>2755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548" table:style-name="ce3">
            <text:p>285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ORIPET S.R.L.</text:p>
          </table:table-cell>
          <table:table-cell office:value-type="float" office:value="3723630129" table:style-name="ce3">
            <text:p>3723630129</text:p>
          </table:table-cell>
          <table:table-cell office:value-type="float" office:value="2767" table:style-name="ce6">
            <text:p>2767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152.46" table:style-name="ce3">
            <text:p>152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ORIPET S.R.L.</text:p>
          </table:table-cell>
          <table:table-cell office:value-type="float" office:value="3723630129" table:style-name="ce3">
            <text:p>3723630129</text:p>
          </table:table-cell>
          <table:table-cell office:value-type="float" office:value="2768" table:style-name="ce6">
            <text:p>2768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33.54" table:style-name="ce3">
            <text:p>3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2840" table:style-name="ce6">
            <text:p>284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90.32" table:style-name="ce3">
            <text:p>19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GAF EDIZIONI S.R.L.</text:p>
          </table:table-cell>
          <table:table-cell office:value-type="float" office:value="2259990402" table:style-name="ce3">
            <text:p>2259990402</text:p>
          </table:table-cell>
          <table:table-cell office:value-type="float" office:value="2859" table:style-name="ce6">
            <text:p>2859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45" table:style-name="ce3">
            <text:p>1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EL - UNIONE PROVINCIALE ENTI LOCALI</text:p>
          </table:table-cell>
          <table:table-cell office:value-type="float" office:value="3452510120" table:style-name="ce3">
            <text:p>3452510120</text:p>
          </table:table-cell>
          <table:table-cell office:value-type="float" office:value="2863" table:style-name="ce6">
            <text:p>2863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402" table:style-name="ce3">
            <text:p>4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912" table:style-name="ce6">
            <text:p>291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204.96" table:style-name="ce3">
            <text:p>20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912" table:style-name="ce6">
            <text:p>291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3245.2" table:style-name="ce3">
            <text:p>324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2912" table:style-name="ce6">
            <text:p>291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servizi</text:p>
          </table:table-cell>
          <table:table-cell office:value-type="float" office:value="3966.22" table:style-name="ce3">
            <text:p>396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5" table:style-name="ce6">
            <text:p>311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643.6" table:style-name="ce3">
            <text:p>364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5" table:style-name="ce6">
            <text:p>311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78201.59" table:style-name="ce3">
            <text:p>7820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5" table:style-name="ce6">
            <text:p>311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6" table:style-name="ce6">
            <text:p>311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713.53" table:style-name="ce3">
            <text:p>71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3193" table:style-name="ce6">
            <text:p>319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20.86" table:style-name="ce3">
            <text:p>92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C.I.-AUTOMOBILE CLUB D'ITALIA</text:p>
          </table:table-cell>
          <table:table-cell office:value-type="float" office:value="907501001" table:style-name="ce3">
            <text:p>907501001</text:p>
          </table:table-cell>
          <table:table-cell office:value-type="float" office:value="3210" table:style-name="ce6">
            <text:p>3210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74.819999999999993" table:style-name="ce3">
            <text:p>7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213" table:style-name="ce6">
            <text:p>321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121" table:style-name="ce3">
            <text:p>1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213" table:style-name="ce6">
            <text:p>321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155" table:style-name="ce3">
            <text:p>1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213" table:style-name="ce6">
            <text:p>321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351.77" table:style-name="ce3">
            <text:p>351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213" table:style-name="ce6">
            <text:p>321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542.09" table:style-name="ce3">
            <text:p>54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3248" table:style-name="ce6">
            <text:p>324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34.4" table:style-name="ce3">
            <text:p>63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3250" table:style-name="ce6">
            <text:p>325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servizi</text:p>
          </table:table-cell>
          <table:table-cell office:value-type="float" office:value="1839.35" table:style-name="ce3">
            <text:p>183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3267" table:style-name="ce6">
            <text:p>3267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servizi</text:p>
          </table:table-cell>
          <table:table-cell office:value-type="float" office:value="6581.9" table:style-name="ce3">
            <text:p>6581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ENGHI DIVISE S.N.C.</text:p>
          </table:table-cell>
          <table:table-cell office:value-type="float" office:value="842450124" table:style-name="ce3">
            <text:p>842450124</text:p>
          </table:table-cell>
          <table:table-cell office:value-type="float" office:value="3346" table:style-name="ce6">
            <text:p>3346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287.07" table:style-name="ce3">
            <text:p>287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ENGHI DIVISE S.N.C.</text:p>
          </table:table-cell>
          <table:table-cell office:value-type="float" office:value="842450124" table:style-name="ce3">
            <text:p>842450124</text:p>
          </table:table-cell>
          <table:table-cell office:value-type="float" office:value="3347" table:style-name="ce6">
            <text:p>3347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16029.85" table:style-name="ce3">
            <text:p>16029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3349" table:style-name="ce6">
            <text:p>334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servizi</text:p>
          </table:table-cell>
          <table:table-cell office:value-type="float" office:value="3966.22" table:style-name="ce3">
            <text:p>396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HE KILL SRL</text:p>
          </table:table-cell>
          <table:table-cell office:value-type="float" office:value="2665480121" table:style-name="ce3">
            <text:p>2665480121</text:p>
          </table:table-cell>
          <table:table-cell office:value-type="float" office:value="3732" table:style-name="ce6">
            <text:p>373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2402" table:style-name="ce3">
            <text:p>24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815" table:style-name="ce6">
            <text:p>381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705.84" table:style-name="ce3">
            <text:p>970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815" table:style-name="ce6">
            <text:p>381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46.37" table:style-name="ce3">
            <text:p>3546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843" table:style-name="ce6">
            <text:p>3843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121.27" table:style-name="ce3">
            <text:p>12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843" table:style-name="ce6">
            <text:p>3843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244.86" table:style-name="ce3">
            <text:p>24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843" table:style-name="ce6">
            <text:p>3843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337.26" table:style-name="ce3">
            <text:p>33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VI SPA</text:p>
          </table:table-cell>
          <table:table-cell office:value-type="float" office:value="4105740486" table:style-name="ce3">
            <text:p>4105740486</text:p>
          </table:table-cell>
          <table:table-cell office:value-type="float" office:value="3843" table:style-name="ce6">
            <text:p>3843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491.86" table:style-name="ce3">
            <text:p>491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3844" table:style-name="ce6">
            <text:p>3844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502" table:style-name="ce3">
            <text:p>15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3845" table:style-name="ce6">
            <text:p>3845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122" table:style-name="ce3">
            <text:p>1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GIOLI S.P.A.</text:p>
          </table:table-cell>
          <table:table-cell office:value-type="float" office:value="2066400405" table:style-name="ce3">
            <text:p>2066400405</text:p>
          </table:table-cell>
          <table:table-cell office:value-type="float" office:value="3845" table:style-name="ce6">
            <text:p>3845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2859.68" table:style-name="ce3">
            <text:p>2859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.S.TEL. - DATA S.R.L.</text:p>
          </table:table-cell>
          <table:table-cell office:value-type="float" office:value="1327770127" table:style-name="ce3">
            <text:p>1327770127</text:p>
          </table:table-cell>
          <table:table-cell office:value-type="float" office:value="3846" table:style-name="ce6">
            <text:p>3846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rmi e materiale per usi militari, ordine pubblico, sicurezza</text:p>
          </table:table-cell>
          <table:table-cell office:value-type="float" office:value="2318" table:style-name="ce3">
            <text:p>23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0" table:style-name="ce6">
            <text:p>386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0" table:style-name="ce6">
            <text:p>386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643.6" table:style-name="ce3">
            <text:p>364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0" table:style-name="ce6">
            <text:p>386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79982.13" table:style-name="ce3">
            <text:p>79982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1" table:style-name="ce6">
            <text:p>3861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115.83" table:style-name="ce3">
            <text:p>1115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GOPA S.P.A.</text:p>
          </table:table-cell>
          <table:table-cell office:value-type="float" office:value="15376371009" table:style-name="ce3">
            <text:p>15376371009</text:p>
          </table:table-cell>
          <table:table-cell office:value-type="float" office:value="3899" table:style-name="ce6">
            <text:p>3899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servizi</text:p>
          </table:table-cell>
          <table:table-cell office:value-type="float" office:value="5514.07" table:style-name="ce3">
            <text:p>5514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IN SERVICE SPA</text:p>
          </table:table-cell>
          <table:table-cell office:value-type="float" office:value="6122370486" table:style-name="ce3">
            <text:p>6122370486</text:p>
          </table:table-cell>
          <table:table-cell office:value-type="float" office:value="3955" table:style-name="ce6">
            <text:p>3955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74.62" table:style-name="ce3">
            <text:p>974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LOWBIRD ITALIA SRL</text:p>
          </table:table-cell>
          <table:table-cell office:value-type="float" office:value="4065160964" table:style-name="ce3">
            <text:p>4065160964</text:p>
          </table:table-cell>
          <table:table-cell office:value-type="float" office:value="3995" table:style-name="ce6">
            <text:p>3995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34.4" table:style-name="ce3">
            <text:p>634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.TI.ESSE S.R.L.</text:p>
          </table:table-cell>
          <table:table-cell office:value-type="float" office:value="807520135" table:style-name="ce3">
            <text:p>807520135</text:p>
          </table:table-cell>
          <table:table-cell office:value-type="float" office:value="4009" table:style-name="ce6">
            <text:p>400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beni di consumo</text:p>
          </table:table-cell>
          <table:table-cell office:value-type="float" office:value="219.6" table:style-name="ce3">
            <text:p>21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.PAOLO APOSTOLO-SC.BORGOMANE</text:p>
          </table:table-cell>
          <table:table-cell office:value-type="float" office:value="2542960121" table:style-name="ce3">
            <text:p>2542960121</text:p>
          </table:table-cell>
          <table:table-cell office:value-type="float" office:value="2592" table:style-name="ce6">
            <text:p>2592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6000" table:style-name="ce3">
            <text:p>16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.A.M. GONZAGARREDI MONTESSORI SRL</text:p>
          </table:table-cell>
          <table:table-cell office:value-type="float" office:value="4649630268" table:style-name="ce3">
            <text:p>4649630268</text:p>
          </table:table-cell>
          <table:table-cell office:value-type="float" office:value="3357" table:style-name="ce6">
            <text:p>3357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Mobili e arredi</text:p>
          </table:table-cell>
          <table:table-cell office:value-type="float" office:value="393.13" table:style-name="ce3">
            <text:p>39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6" table:style-name="ce6">
            <text:p>3886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Beni immobili</text:p>
          </table:table-cell>
          <table:table-cell office:value-type="float" office:value="16334.87" table:style-name="ce3">
            <text:p>1633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PG DOMOGEST SRL</text:p>
          </table:table-cell>
          <table:table-cell office:value-type="float" office:value="2927360962" table:style-name="ce3">
            <text:p>2927360962</text:p>
          </table:table-cell>
          <table:table-cell office:value-type="float" office:value="3262" table:style-name="ce6">
            <text:p>3262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Beni immobili</text:p>
          </table:table-cell>
          <table:table-cell office:value-type="float" office:value="66581.5" table:style-name="ce3">
            <text:p>66581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ESA ENGINEERING S.R.L.</text:p>
          </table:table-cell>
          <table:table-cell office:value-type="float" office:value="12198750015" table:style-name="ce3">
            <text:p>12198750015</text:p>
          </table:table-cell>
          <table:table-cell office:value-type="float" office:value="3787" table:style-name="ce6">
            <text:p>378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9624.2999999999993" table:style-name="ce3">
            <text:p>962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120.13" table:style-name="ce3">
            <text:p>120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141.52000000000001" table:style-name="ce3">
            <text:p>141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184.53" table:style-name="ce3">
            <text:p>184,5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215.79" table:style-name="ce3">
            <text:p>215,79</text:p>
          </table:table-cell>
          <table:table-cell table:number-columns-repeated="16378"/>
        </table:table-row>
        <table:table-row table:number-rows-repeated="8"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247.05" table:style-name="ce3">
            <text:p>24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278.32" table:style-name="ce3">
            <text:p>27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295.08999999999997" table:style-name="ce3">
            <text:p>295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309.58" table:style-name="ce3">
            <text:p>30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NS CONSORZIO NAZIONALE SERVIZI SOC.COOP</text:p>
          </table:table-cell>
          <table:table-cell office:value-type="float" office:value="3609840370" table:style-name="ce3">
            <text:p>3609840370</text:p>
          </table:table-cell>
          <table:table-cell office:value-type="float" office:value="3075" table:style-name="ce6">
            <text:p>3075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Beni immobili</text:p>
          </table:table-cell>
          <table:table-cell office:value-type="float" office:value="925262.43" table:style-name="ce3">
            <text:p>92526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2280" table:style-name="ce6">
            <text:p>2280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Beni immobili</text:p>
          </table:table-cell>
          <table:table-cell office:value-type="float" office:value="782.02" table:style-name="ce3">
            <text:p>78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3823" table:style-name="ce6">
            <text:p>382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403.37" table:style-name="ce3">
            <text:p>403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IDI S.R.L.</text:p>
          </table:table-cell>
          <table:table-cell office:value-type="float" office:value="3182180129" table:style-name="ce3">
            <text:p>3182180129</text:p>
          </table:table-cell>
          <table:table-cell office:value-type="float" office:value="3821" table:style-name="ce6">
            <text:p>3821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Beni immobili</text:p>
          </table:table-cell>
          <table:table-cell office:value-type="float" office:value="29597.200000000001" table:style-name="ce3">
            <text:p>29597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TIS SERVIZI S.R.L.</text:p>
          </table:table-cell>
          <table:table-cell office:value-type="float" office:value="1729590032" table:style-name="ce3">
            <text:p>1729590032</text:p>
          </table:table-cell>
          <table:table-cell office:value-type="float" office:value="2050" table:style-name="ce6">
            <text:p>2050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782.02" table:style-name="ce3">
            <text:p>78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31" table:style-name="ce6">
            <text:p>283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Beni immobili</text:p>
          </table:table-cell>
          <table:table-cell office:value-type="float" office:value="42685.59" table:style-name="ce3">
            <text:p>4268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6" table:style-name="ce6">
            <text:p>236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Beni immobili</text:p>
          </table:table-cell>
          <table:table-cell office:value-type="float" office:value="1650.79" table:style-name="ce3">
            <text:p>165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7" table:style-name="ce6">
            <text:p>2367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Beni immobili</text:p>
          </table:table-cell>
          <table:table-cell office:value-type="float" office:value="808.98" table:style-name="ce3">
            <text:p>808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 &amp; P. DI AIRAGHI MAURO &amp; C. SNC</text:p>
          </table:table-cell>
          <table:table-cell office:value-type="float" office:value="2309750020" table:style-name="ce3">
            <text:p>2309750020</text:p>
          </table:table-cell>
          <table:table-cell office:value-type="float" office:value="2763" table:style-name="ce6">
            <text:p>2763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15860" table:style-name="ce3">
            <text:p>158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UCCHI UMBERTO SRL</text:p>
          </table:table-cell>
          <table:table-cell office:value-type="float" office:value="1551810128" table:style-name="ce3">
            <text:p>1551810128</text:p>
          </table:table-cell>
          <table:table-cell office:value-type="float" office:value="2764" table:style-name="ce6">
            <text:p>276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Beni immobili</text:p>
          </table:table-cell>
          <table:table-cell office:value-type="float" office:value="6222.59" table:style-name="ce3">
            <text:p>622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PG DOMOGEST SRL</text:p>
          </table:table-cell>
          <table:table-cell office:value-type="float" office:value="2927360962" table:style-name="ce3">
            <text:p>2927360962</text:p>
          </table:table-cell>
          <table:table-cell office:value-type="float" office:value="2769" table:style-name="ce6">
            <text:p>2769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Beni immobili</text:p>
          </table:table-cell>
          <table:table-cell office:value-type="float" office:value="103700" table:style-name="ce3">
            <text:p>1037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MPER S.R.L.</text:p>
          </table:table-cell>
          <table:table-cell office:value-type="float" office:value="5057650284" table:style-name="ce3">
            <text:p>5057650284</text:p>
          </table:table-cell>
          <table:table-cell office:value-type="float" office:value="2825" table:style-name="ce6">
            <text:p>2825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Beni immobili</text:p>
          </table:table-cell>
          <table:table-cell office:value-type="float" office:value="6832" table:style-name="ce3">
            <text:p>68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830" table:style-name="ce6">
            <text:p>2830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Beni immobili</text:p>
          </table:table-cell>
          <table:table-cell office:value-type="float" office:value="59281.02" table:style-name="ce3">
            <text:p>5928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GILIO GHERARDI SRL-IMPRESA EDILE</text:p>
          </table:table-cell>
          <table:table-cell office:value-type="float" office:value="989900162" table:style-name="ce3">
            <text:p>989900162</text:p>
          </table:table-cell>
          <table:table-cell office:value-type="float" office:value="3257" table:style-name="ce6">
            <text:p>3257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Beni immobili di valore culturale, storico ed artistico</text:p>
          </table:table-cell>
          <table:table-cell office:value-type="float" office:value="967689.17" table:style-name="ce3">
            <text:p>96768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65" table:style-name="ce6">
            <text:p>236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Beni immobili di valore culturale, storico ed artistico</text:p>
          </table:table-cell>
          <table:table-cell office:value-type="float" office:value="15346.74" table:style-name="ce3">
            <text:p>15346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 STUDIO ASSOCIATO DI ALAIMO E TORRETTA</text:p>
          </table:table-cell>
          <table:table-cell office:value-type="float" office:value="12368050154" table:style-name="ce3">
            <text:p>12368050154</text:p>
          </table:table-cell>
          <table:table-cell office:value-type="float" office:value="3074" table:style-name="ce6">
            <text:p>3074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Beni immobili di valore culturale, storico ed artistico</text:p>
          </table:table-cell>
          <table:table-cell office:value-type="float" office:value="50081.98" table:style-name="ce3">
            <text:p>5008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MBELLI <text:s/>ALESSANDRA-CONSULENTE ALIMENTA</text:p>
          </table:table-cell>
          <table:table-cell office:value-type="float" office:value="2102550023" table:style-name="ce3">
            <text:p>2102550023</text:p>
          </table:table-cell>
          <table:table-cell office:value-type="float" office:value="3818" table:style-name="ce6">
            <text:p>3818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5" table:style-name="ce6">
            <text:p>387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5" table:style-name="ce6">
            <text:p>3875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6809.33" table:style-name="ce3">
            <text:p>680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913" table:style-name="ce6">
            <text:p>3913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5210.3999999999996" table:style-name="ce3">
            <text:p>521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933" table:style-name="ce6">
            <text:p>3933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262950.23" table:style-name="ce3">
            <text:p>262950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CROLAB SRL</text:p>
          </table:table-cell>
          <table:table-cell office:value-type="float" office:value="3373530124" table:style-name="ce3">
            <text:p>3373530124</text:p>
          </table:table-cell>
          <table:table-cell office:value-type="float" office:value="3109" table:style-name="ce6">
            <text:p>3109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ltri beni di consumo</text:p>
          </table:table-cell>
          <table:table-cell office:value-type="float" office:value="48.4" table:style-name="ce3">
            <text:p>4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9" table:style-name="ce6">
            <text:p>312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29" table:style-name="ce6">
            <text:p>312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6809.35" table:style-name="ce3">
            <text:p>680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190" table:style-name="ce6">
            <text:p>3190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96211.25" table:style-name="ce3">
            <text:p>19621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192" table:style-name="ce6">
            <text:p>3192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5210.3999999999996" table:style-name="ce3">
            <text:p>521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.A.M. GONZAGARREDI MONTESSORI SRL</text:p>
          </table:table-cell>
          <table:table-cell office:value-type="float" office:value="4649630268" table:style-name="ce3">
            <text:p>4649630268</text:p>
          </table:table-cell>
          <table:table-cell office:value-type="float" office:value="3356" table:style-name="ce6">
            <text:p>3356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1368.4" table:style-name="ce3">
            <text:p>1368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REA <text:s/>PAOLA ANGELA</text:p>
          </table:table-cell>
          <table:table-cell office:value-type="float" office:value="1987630124" table:style-name="ce3">
            <text:p>1987630124</text:p>
          </table:table-cell>
          <table:table-cell office:value-type="float" office:value="2960" table:style-name="ce6">
            <text:p>2960</text:p>
          </table:table-cell>
          <table:table-cell office:value-type="string" table:style-name="ce6">
            <text:p>14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3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7" table:style-name="ce6">
            <text:p>2347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88.46" table:style-name="ce3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7" table:style-name="ce6">
            <text:p>2347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6809.33" table:style-name="ce3">
            <text:p>680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MBELLI <text:s/>ALESSANDRA-CONSULENTE ALIMENTA</text:p>
          </table:table-cell>
          <table:table-cell office:value-type="float" office:value="2102550023" table:style-name="ce3">
            <text:p>2102550023</text:p>
          </table:table-cell>
          <table:table-cell office:value-type="float" office:value="2761" table:style-name="ce6">
            <text:p>2761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3744" table:style-name="ce3">
            <text:p>37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MBELLI <text:s/>ALESSANDRA-CONSULENTE ALIMENTA</text:p>
          </table:table-cell>
          <table:table-cell office:value-type="float" office:value="2102550023" table:style-name="ce3">
            <text:p>2102550023</text:p>
          </table:table-cell>
          <table:table-cell office:value-type="float" office:value="1957" table:style-name="ce6">
            <text:p>1957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872" table:style-name="ce3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250" table:style-name="ce6">
            <text:p>2250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261238.07" table:style-name="ce3">
            <text:p>261238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251" table:style-name="ce6">
            <text:p>2251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5470.92" table:style-name="ce3">
            <text:p>547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LEVATI-ROSSI L</text:p>
          </table:table-cell>
          <table:table-cell office:value-type="float" office:value="3135880122" table:style-name="ce3">
            <text:p>3135880122</text:p>
          </table:table-cell>
          <table:table-cell office:value-type="float" office:value="3264" table:style-name="ce6">
            <text:p>3264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.010000000000002" table:style-name="ce3">
            <text:p>17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OCCINELLA DI LAZREG SONIA</text:p>
          </table:table-cell>
          <table:table-cell office:value-type="float" office:value="3995090127" table:style-name="ce3">
            <text:p>3995090127</text:p>
          </table:table-cell>
          <table:table-cell office:value-type="float" office:value="3785" table:style-name="ce6">
            <text:p>378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9.38" table:style-name="ce3">
            <text:p>49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068" table:style-name="ce6">
            <text:p>3068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5000" table:style-name="ce3">
            <text:p>2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238" table:style-name="ce6">
            <text:p>223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779.18" table:style-name="ce3">
            <text:p>4779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LEGIO ROTONDI</text:p>
          </table:table-cell>
          <table:table-cell office:value-type="float" office:value="595010125" table:style-name="ce3">
            <text:p>595010125</text:p>
          </table:table-cell>
          <table:table-cell office:value-type="float" office:value="2327" table:style-name="ce6">
            <text:p>2327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8.29" table:style-name="ce3">
            <text:p>58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IBRERIA EDICOLA MONTI DI MONTI L.<text:s/></text:p>
          </table:table-cell>
          <table:table-cell office:value-type="float" office:value="3467710129" table:style-name="ce3">
            <text:p>3467710129</text:p>
          </table:table-cell>
          <table:table-cell office:value-type="float" office:value="2242" table:style-name="ce6">
            <text:p>2242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.22" table:style-name="ce3">
            <text:p>24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NI 2000</text:p>
          </table:table-cell>
          <table:table-cell office:value-type="float" office:value="2547230124" table:style-name="ce3">
            <text:p>2547230124</text:p>
          </table:table-cell>
          <table:table-cell office:value-type="float" office:value="2252" table:style-name="ce6">
            <text:p>2252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5.87" table:style-name="ce3">
            <text:p>95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LCETTA DANIELE</text:p>
          </table:table-cell>
          <table:table-cell office:value-type="float" office:value="1824340127" table:style-name="ce3">
            <text:p>1824340127</text:p>
          </table:table-cell>
          <table:table-cell office:value-type="float" office:value="3071" table:style-name="ce6">
            <text:p>3071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4.89" table:style-name="ce3">
            <text:p>54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1943" table:style-name="ce6">
            <text:p>1943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servizi</text:p>
          </table:table-cell>
          <table:table-cell office:value-type="float" office:value="3095.81" table:style-name="ce3">
            <text:p>309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227" table:style-name="ce6">
            <text:p>2227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servizi</text:p>
          </table:table-cell>
          <table:table-cell office:value-type="float" office:value="4846.01" table:style-name="ce3">
            <text:p>484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864" table:style-name="ce6">
            <text:p>2864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servizi</text:p>
          </table:table-cell>
          <table:table-cell office:value-type="float" office:value="4638.7700000000004" table:style-name="ce3">
            <text:p>4638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3137290122" table:style-name="ce3">
            <text:p>3137290122</text:p>
          </table:table-cell>
          <table:table-cell office:value-type="float" office:value="3963" table:style-name="ce6">
            <text:p>3963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servizi</text:p>
          </table:table-cell>
          <table:table-cell office:value-type="float" office:value="394" table:style-name="ce3">
            <text:p>3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271" table:style-name="ce6">
            <text:p>2271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5311.09" table:style-name="ce3">
            <text:p>53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2884" table:style-name="ce6">
            <text:p>288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82.7" table:style-name="ce3">
            <text:p>18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TTROSTRUMENTALE SNC</text:p>
          </table:table-cell>
          <table:table-cell office:value-type="float" office:value="1913760136" table:style-name="ce3">
            <text:p>1913760136</text:p>
          </table:table-cell>
          <table:table-cell office:value-type="float" office:value="1949" table:style-name="ce6">
            <text:p>1949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beni di consumo</text:p>
          </table:table-cell>
          <table:table-cell office:value-type="float" office:value="854" table:style-name="ce3">
            <text:p>8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ARIDO SRL</text:p>
          </table:table-cell>
          <table:table-cell office:value-type="float" office:value="3080290962" table:style-name="ce3">
            <text:p>3080290962</text:p>
          </table:table-cell>
          <table:table-cell office:value-type="float" office:value="1951" table:style-name="ce6">
            <text:p>1951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servizi</text:p>
          </table:table-cell>
          <table:table-cell office:value-type="float" office:value="12555.55" table:style-name="ce3">
            <text:p>12555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ARIDO SRL</text:p>
          </table:table-cell>
          <table:table-cell office:value-type="float" office:value="3080290962" table:style-name="ce3">
            <text:p>3080290962</text:p>
          </table:table-cell>
          <table:table-cell office:value-type="float" office:value="1952" table:style-name="ce6">
            <text:p>1952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servizi</text:p>
          </table:table-cell>
          <table:table-cell office:value-type="float" office:value="15699.65" table:style-name="ce3">
            <text:p>1569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2.98" table:style-name="ce3">
            <text:p>4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3.4" table:style-name="ce3">
            <text:p>63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62.97999999999999" table:style-name="ce3">
            <text:p>16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80.78" table:style-name="ce3">
            <text:p>18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87.27" table:style-name="ce3">
            <text:p>48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1954" table:style-name="ce6">
            <text:p>1954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74.25" table:style-name="ce3">
            <text:p>7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TORIALE DOMANI SPA</text:p>
          </table:table-cell>
          <table:table-cell office:value-type="float" office:value="12295730019" table:style-name="ce3">
            <text:p>12295730019</text:p>
          </table:table-cell>
          <table:table-cell office:value-type="float" office:value="1971" table:style-name="ce6">
            <text:p>1971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FANAZZI <text:s/>PAOLO</text:p>
          </table:table-cell>
          <table:table-cell office:value-type="float" office:value="3415690126" table:style-name="ce3">
            <text:p>3415690126</text:p>
          </table:table-cell>
          <table:table-cell office:value-type="float" office:value="2061" table:style-name="ce6">
            <text:p>2061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5315.63" table:style-name="ce3">
            <text:p>5315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2125" table:style-name="ce6">
            <text:p>2125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42.3" table:style-name="ce3">
            <text:p>242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AUDIO SOZZI PIANOFORTI SAS</text:p>
          </table:table-cell>
          <table:table-cell office:value-type="float" office:value="4567660966" table:style-name="ce3">
            <text:p>4567660966</text:p>
          </table:table-cell>
          <table:table-cell office:value-type="float" office:value="2126" table:style-name="ce6">
            <text:p>2126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12.4" table:style-name="ce3">
            <text:p>512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198" table:style-name="ce6">
            <text:p>2198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0.19" table:style-name="ce3">
            <text:p>4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198" table:style-name="ce6">
            <text:p>2198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35.3" table:style-name="ce3">
            <text:p>235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MUSICALE W.A.MOZART</text:p>
          </table:table-cell>
          <table:table-cell office:value-type="float" office:value="2092210125" table:style-name="ce3">
            <text:p>2092210125</text:p>
          </table:table-cell>
          <table:table-cell office:value-type="float" office:value="2199" table:style-name="ce6">
            <text:p>2199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TI GRAFICHE CRENNESI S.R.L.</text:p>
          </table:table-cell>
          <table:table-cell office:value-type="float" office:value="186870127" table:style-name="ce3">
            <text:p>186870127</text:p>
          </table:table-cell>
          <table:table-cell office:value-type="float" office:value="2224" table:style-name="ce6">
            <text:p>2224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7.1" table:style-name="ce3">
            <text:p>5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ZZOLI <text:s/>ROLANDO</text:p>
          </table:table-cell>
          <table:table-cell office:value-type="float" office:value="3021680123" table:style-name="ce3">
            <text:p>3021680123</text:p>
          </table:table-cell>
          <table:table-cell office:value-type="float" office:value="2283" table:style-name="ce6">
            <text:p>2283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Beni immobili</text:p>
          </table:table-cell>
          <table:table-cell office:value-type="float" office:value="3080.65" table:style-name="ce3">
            <text:p>308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293" table:style-name="ce6">
            <text:p>229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3.33" table:style-name="ce3">
            <text:p>4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293" table:style-name="ce6">
            <text:p>229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8.19" table:style-name="ce3">
            <text:p>5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293" table:style-name="ce6">
            <text:p>229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3.77" table:style-name="ce3">
            <text:p>63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293" table:style-name="ce6">
            <text:p>229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33.31" table:style-name="ce3">
            <text:p>133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EQUIPE SNC</text:p>
          </table:table-cell>
          <table:table-cell office:value-type="float" office:value="3940020120" table:style-name="ce3">
            <text:p>3940020120</text:p>
          </table:table-cell>
          <table:table-cell office:value-type="float" office:value="3834" table:style-name="ce6">
            <text:p>3834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011.67" table:style-name="ce3">
            <text:p>301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EQUIPE SNC</text:p>
          </table:table-cell>
          <table:table-cell office:value-type="float" office:value="3940020120" table:style-name="ce3">
            <text:p>3940020120</text:p>
          </table:table-cell>
          <table:table-cell office:value-type="float" office:value="3835" table:style-name="ce6">
            <text:p>3835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112.33" table:style-name="ce3">
            <text:p>2112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849" table:style-name="ce6">
            <text:p>3849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9.04" table:style-name="ce3">
            <text:p>1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849" table:style-name="ce6">
            <text:p>3849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80.93" table:style-name="ce3">
            <text:p>18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6" table:style-name="ce6">
            <text:p>3876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788.68" table:style-name="ce3">
            <text:p>378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6" table:style-name="ce6">
            <text:p>3876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2659.78" table:style-name="ce3">
            <text:p>2265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P EQUIPE SNC</text:p>
          </table:table-cell>
          <table:table-cell office:value-type="float" office:value="3940020120" table:style-name="ce3">
            <text:p>3940020120</text:p>
          </table:table-cell>
          <table:table-cell office:value-type="float" office:value="3964" table:style-name="ce6">
            <text:p>3964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0" table:style-name="ce6">
            <text:p>313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788.68" table:style-name="ce3">
            <text:p>378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0" table:style-name="ce6">
            <text:p>313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22239.72" table:style-name="ce3">
            <text:p>2223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198" table:style-name="ce6">
            <text:p>3198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2.36" table:style-name="ce3">
            <text:p>9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198" table:style-name="ce6">
            <text:p>3198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29.44" table:style-name="ce3">
            <text:p>12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3273" table:style-name="ce6">
            <text:p>3273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900" table:style-name="ce3">
            <text:p>9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 LOCO GALLARATE APS</text:p>
          </table:table-cell>
          <table:table-cell office:value-type="float" office:value="1441880125" table:style-name="ce3">
            <text:p>1441880125</text:p>
          </table:table-cell>
          <table:table-cell office:value-type="float" office:value="3278" table:style-name="ce6">
            <text:p>3278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7602.18" table:style-name="ce3">
            <text:p>760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ROCCHIA SANTUARIO MADONNA IN CAMPAGNA</text:p>
          </table:table-cell>
          <table:table-cell office:value-type="float" office:value="2006220129" table:style-name="ce3">
            <text:p>2006220129</text:p>
          </table:table-cell>
          <table:table-cell office:value-type="float" office:value="3285" table:style-name="ce6">
            <text:p>3285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0" table:style-name="ce3">
            <text:p>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EA.MI SRL</text:p>
          </table:table-cell>
          <table:table-cell office:value-type="float" office:value="8287360963" table:style-name="ce3">
            <text:p>8287360963</text:p>
          </table:table-cell>
          <table:table-cell office:value-type="float" office:value="3366" table:style-name="ce6">
            <text:p>3366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Beni immobili</text:p>
          </table:table-cell>
          <table:table-cell office:value-type="float" office:value="62221.4" table:style-name="ce3">
            <text:p>62221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CILAB SRL</text:p>
          </table:table-cell>
          <table:table-cell office:value-type="float" office:value="12790690155" table:style-name="ce3">
            <text:p>12790690155</text:p>
          </table:table-cell>
          <table:table-cell office:value-type="float" office:value="3735" table:style-name="ce6">
            <text:p>373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2196" table:style-name="ce3">
            <text:p>21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OSCO VERDE S.N.C.</text:p>
          </table:table-cell>
          <table:table-cell office:value-type="float" office:value="3133550123" table:style-name="ce3">
            <text:p>3133550123</text:p>
          </table:table-cell>
          <table:table-cell office:value-type="float" office:value="3758" table:style-name="ce6">
            <text:p>375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85.9" table:style-name="ce3">
            <text:p>185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.22" table:style-name="ce3">
            <text:p>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0.58" table:style-name="ce3">
            <text:p>10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8.96" table:style-name="ce3">
            <text:p>2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0.24" table:style-name="ce3">
            <text:p>50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9.19" table:style-name="ce3">
            <text:p>99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3736" table:style-name="ce6">
            <text:p>373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172.68" table:style-name="ce3">
            <text:p>117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ARIDO SRL</text:p>
          </table:table-cell>
          <table:table-cell office:value-type="float" office:value="3080290962" table:style-name="ce3">
            <text:p>3080290962</text:p>
          </table:table-cell>
          <table:table-cell office:value-type="float" office:value="3737" table:style-name="ce6">
            <text:p>373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7063.8" table:style-name="ce3">
            <text:p>706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GALLERIA ARTE MODERNA E CONT.</text:p>
          </table:table-cell>
          <table:table-cell office:value-type="float" office:value="3137290122" table:style-name="ce3">
            <text:p>3137290122</text:p>
          </table:table-cell>
          <table:table-cell office:value-type="float" office:value="3099" table:style-name="ce6">
            <text:p>3099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541" table:style-name="ce3">
            <text:p>5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8" table:style-name="ce6">
            <text:p>234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2520.81" table:style-name="ce3">
            <text:p>2252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48" table:style-name="ce6">
            <text:p>2348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788.68" table:style-name="ce3">
            <text:p>378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71" table:style-name="ce6">
            <text:p>2371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Beni immobili</text:p>
          </table:table-cell>
          <table:table-cell office:value-type="float" office:value="1213.01" table:style-name="ce3">
            <text:p>1213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382" table:style-name="ce6">
            <text:p>238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5.72" table:style-name="ce3">
            <text:p>25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382" table:style-name="ce6">
            <text:p>238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4.3" table:style-name="ce3">
            <text:p>4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382" table:style-name="ce6">
            <text:p>238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71.08" table:style-name="ce3">
            <text:p>7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382" table:style-name="ce6">
            <text:p>238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81.8" table:style-name="ce3">
            <text:p>81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382" table:style-name="ce6">
            <text:p>238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88.60000000000002" table:style-name="ce3">
            <text:p>288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.CORPO MUSICALE LA CONCORDIA</text:p>
          </table:table-cell>
          <table:table-cell office:value-type="float" office:value="91049330128" table:style-name="ce3">
            <text:p>91049330128</text:p>
          </table:table-cell>
          <table:table-cell office:value-type="float" office:value="2462" table:style-name="ce6">
            <text:p>2462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400" table:style-name="ce3">
            <text:p>4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CS MEDIAGROUP SPA</text:p>
          </table:table-cell>
          <table:table-cell office:value-type="float" office:value="12086540155" table:style-name="ce3">
            <text:p>12086540155</text:p>
          </table:table-cell>
          <table:table-cell office:value-type="float" office:value="2754" table:style-name="ce6">
            <text:p>2754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15" table:style-name="ce3">
            <text:p>5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6.53" table:style-name="ce3">
            <text:p>1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2.89" table:style-name="ce3">
            <text:p>3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1.65" table:style-name="ce3">
            <text:p>4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03.48" table:style-name="ce3">
            <text:p>10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04.46" table:style-name="ce3">
            <text:p>104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24.56" table:style-name="ce3">
            <text:p>12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42.82" table:style-name="ce3">
            <text:p>24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82.17" table:style-name="ce3">
            <text:p>382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97.1" table:style-name="ce3">
            <text:p>39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43" table:style-name="ce6">
            <text:p>2843</text:p>
          </table:table-cell>
          <table:table-cell office:value-type="string" table:style-name="ce6">
            <text:p>09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07.46" table:style-name="ce3">
            <text:p>507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2.56" table:style-name="ce3">
            <text:p>12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9.59" table:style-name="ce3">
            <text:p>4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85.95" table:style-name="ce3">
            <text:p>8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25.88" table:style-name="ce3">
            <text:p>12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35.21" table:style-name="ce3">
            <text:p>135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80.97" table:style-name="ce3">
            <text:p>180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39.51" table:style-name="ce3">
            <text:p>23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61.04000000000002" table:style-name="ce3">
            <text:p>261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RMINAL DISTRIBUZIONE S.R.L.</text:p>
          </table:table-cell>
          <table:table-cell office:value-type="float" office:value="3641340371" table:style-name="ce3">
            <text:p>3641340371</text:p>
          </table:table-cell>
          <table:table-cell office:value-type="float" office:value="2865" table:style-name="ce6">
            <text:p>2865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792.22" table:style-name="ce3">
            <text:p>79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8" table:style-name="ce6">
            <text:p>3878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325.95" table:style-name="ce3">
            <text:p>332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+BM-ARCHITETTI ASSOCIATI</text:p>
          </table:table-cell>
          <table:table-cell office:value-type="float" office:value="3415090160" table:style-name="ce3">
            <text:p>3415090160</text:p>
          </table:table-cell>
          <table:table-cell office:value-type="float" office:value="2288" table:style-name="ce6">
            <text:p>228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Beni immobili</text:p>
          </table:table-cell>
          <table:table-cell office:value-type="float" office:value="65978.509999999995" table:style-name="ce3">
            <text:p>6597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TED CONSULTING S.R.L.</text:p>
          </table:table-cell>
          <table:table-cell office:value-type="float" office:value="9083780966" table:style-name="ce3">
            <text:p>9083780966</text:p>
          </table:table-cell>
          <table:table-cell office:value-type="float" office:value="3258" table:style-name="ce6">
            <text:p>3258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Beni immobili</text:p>
          </table:table-cell>
          <table:table-cell office:value-type="float" office:value="33308.04" table:style-name="ce3">
            <text:p>33308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D AZALEE GALLARATE 1980</text:p>
          </table:table-cell>
          <table:table-cell office:value-type="float" office:value="3844480123" table:style-name="ce3">
            <text:p>3844480123</text:p>
          </table:table-cell>
          <table:table-cell office:value-type="float" office:value="3244" table:style-name="ce6">
            <text:p>324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867.8" table:style-name="ce3">
            <text:p>1867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D AZALEE GALLARATE 1980</text:p>
          </table:table-cell>
          <table:table-cell office:value-type="float" office:value="3844480123" table:style-name="ce3">
            <text:p>3844480123</text:p>
          </table:table-cell>
          <table:table-cell office:value-type="float" office:value="3245" table:style-name="ce6">
            <text:p>324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3418.05" table:style-name="ce3">
            <text:p>341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TED CONSULTING S.R.L.</text:p>
          </table:table-cell>
          <table:table-cell office:value-type="float" office:value="9083780966" table:style-name="ce3">
            <text:p>9083780966</text:p>
          </table:table-cell>
          <table:table-cell office:value-type="float" office:value="3259" table:style-name="ce6">
            <text:p>3259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Beni immobili</text:p>
          </table:table-cell>
          <table:table-cell office:value-type="float" office:value="5978" table:style-name="ce3">
            <text:p>59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SA SPORT DI PAOLA CAVALLASCA E C. SAS</text:p>
          </table:table-cell>
          <table:table-cell office:value-type="float" office:value="247390123" table:style-name="ce3">
            <text:p>247390123</text:p>
          </table:table-cell>
          <table:table-cell office:value-type="float" office:value="3738" table:style-name="ce6">
            <text:p>373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666.5" table:style-name="ce3">
            <text:p>466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ATORIO FOOTBALL CLUB ARNATE-APD</text:p>
          </table:table-cell>
          <table:table-cell office:value-type="float" office:value="2690670126" table:style-name="ce3">
            <text:p>2690670126</text:p>
          </table:table-cell>
          <table:table-cell office:value-type="float" office:value="3035" table:style-name="ce6">
            <text:p>303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4633.38" table:style-name="ce3">
            <text:p>463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0" table:style-name="ce6">
            <text:p>2350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169.7" table:style-name="ce3">
            <text:p>3169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NEACONFORT MEDICALI DI MONFREDINI E.</text:p>
          </table:table-cell>
          <table:table-cell office:value-type="float" office:value="3440820987" table:style-name="ce3">
            <text:p>3440820987</text:p>
          </table:table-cell>
          <table:table-cell office:value-type="float" office:value="2594" table:style-name="ce6">
            <text:p>2594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2.1" table:style-name="ce3">
            <text:p>37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MULA SAS DI GIORGETTI ALBERTO E C.</text:p>
          </table:table-cell>
          <table:table-cell office:value-type="float" office:value="836960153" table:style-name="ce3">
            <text:p>836960153</text:p>
          </table:table-cell>
          <table:table-cell office:value-type="float" office:value="2836" table:style-name="ce6">
            <text:p>2836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beni di consumo</text:p>
          </table:table-cell>
          <table:table-cell office:value-type="float" office:value="99.16" table:style-name="ce3">
            <text:p>9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MULA SAS DI GIORGETTI ALBERTO E C.</text:p>
          </table:table-cell>
          <table:table-cell office:value-type="float" office:value="836960153" table:style-name="ce3">
            <text:p>836960153</text:p>
          </table:table-cell>
          <table:table-cell office:value-type="float" office:value="2837" table:style-name="ce6">
            <text:p>2837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482.62" table:style-name="ce3">
            <text:p>2448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T ANGOLO 50 A.S.D.</text:p>
          </table:table-cell>
          <table:table-cell office:value-type="float" office:value="3726090123" table:style-name="ce3">
            <text:p>3726090123</text:p>
          </table:table-cell>
          <table:table-cell office:value-type="float" office:value="2866" table:style-name="ce6">
            <text:p>2866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00" table:style-name="ce3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38" table:style-name="ce6">
            <text:p>2038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5250" table:style-name="ce3">
            <text:p>5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39" table:style-name="ce6">
            <text:p>2039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27000" table:style-name="ce3">
            <text:p>27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0" table:style-name="ce6">
            <text:p>2040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102487.96" table:style-name="ce3">
            <text:p>102487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1" table:style-name="ce6">
            <text:p>2041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45000" table:style-name="ce3">
            <text:p>4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2" table:style-name="ce6">
            <text:p>2042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60000" table:style-name="ce3">
            <text:p>6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3" table:style-name="ce6">
            <text:p>2043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15000" table:style-name="ce3">
            <text:p>1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4" table:style-name="ce6">
            <text:p>2044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6770" table:style-name="ce3">
            <text:p>67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5" table:style-name="ce6">
            <text:p>2045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42000" table:style-name="ce3">
            <text:p>42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6" table:style-name="ce6">
            <text:p>2046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15000" table:style-name="ce3">
            <text:p>15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L CO.RE.MA DI BORGHI A. &amp; C. S.R.L.</text:p>
          </table:table-cell>
          <table:table-cell office:value-type="float" office:value="1046140156" table:style-name="ce3">
            <text:p>1046140156</text:p>
          </table:table-cell>
          <table:table-cell office:value-type="float" office:value="2047" table:style-name="ce6">
            <text:p>2047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3242.04" table:style-name="ce3">
            <text:p>3242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S.C.D. TORINO CLUB <text:s/>MARCO PAROLO</text:p>
          </table:table-cell>
          <table:table-cell office:value-type="float" office:value="1997760127" table:style-name="ce3">
            <text:p>1997760127</text:p>
          </table:table-cell>
          <table:table-cell office:value-type="float" office:value="2161" table:style-name="ce6">
            <text:p>2161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18305.580000000002" table:style-name="ce3">
            <text:p>18305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GLIMA MODICA <text:s/>FABIO</text:p>
          </table:table-cell>
          <table:table-cell office:value-type="float" office:value="3888720962" table:style-name="ce3">
            <text:p>3888720962</text:p>
          </table:table-cell>
          <table:table-cell office:value-type="float" office:value="2162" table:style-name="ce6">
            <text:p>2162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Beni immobili</text:p>
          </table:table-cell>
          <table:table-cell office:value-type="float" office:value="5136.5" table:style-name="ce3">
            <text:p>513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TED CONSULTING S.R.L.</text:p>
          </table:table-cell>
          <table:table-cell office:value-type="float" office:value="9083780966" table:style-name="ce3">
            <text:p>9083780966</text:p>
          </table:table-cell>
          <table:table-cell office:value-type="float" office:value="2275" table:style-name="ce6">
            <text:p>2275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Beni immobili</text:p>
          </table:table-cell>
          <table:table-cell office:value-type="float" office:value="100113.16" table:style-name="ce3">
            <text:p>100113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2" table:style-name="ce6">
            <text:p>3132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325.95" table:style-name="ce3">
            <text:p>332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0" table:style-name="ce6">
            <text:p>388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0" table:style-name="ce6">
            <text:p>388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3777.52" table:style-name="ce3">
            <text:p>377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0" table:style-name="ce6">
            <text:p>388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7292.62" table:style-name="ce3">
            <text:p>2729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4" table:style-name="ce6">
            <text:p>313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4" table:style-name="ce6">
            <text:p>313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3777.52" table:style-name="ce3">
            <text:p>377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3" table:style-name="ce6">
            <text:p>235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823.08" table:style-name="ce3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3" table:style-name="ce6">
            <text:p>235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3777.52" table:style-name="ce3">
            <text:p>377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3" table:style-name="ce6">
            <text:p>2353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8906.43" table:style-name="ce3">
            <text:p>28906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U ENGINEERING S.R.L.</text:p>
          </table:table-cell>
          <table:table-cell office:value-type="float" office:value="11045890966" table:style-name="ce3">
            <text:p>11045890966</text:p>
          </table:table-cell>
          <table:table-cell office:value-type="float" office:value="2381" table:style-name="ce6">
            <text:p>2381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3319.42" table:style-name="ce3">
            <text:p>3319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3" table:style-name="ce6">
            <text:p>2383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4340" table:style-name="ce3">
            <text:p>43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4" table:style-name="ce6">
            <text:p>3134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27292.6" table:style-name="ce3">
            <text:p>27292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FE S.R.L.</text:p>
          </table:table-cell>
          <table:table-cell office:value-type="float" office:value="5123890963" table:style-name="ce3">
            <text:p>5123890963</text:p>
          </table:table-cell>
          <table:table-cell office:value-type="float" office:value="2164" table:style-name="ce6">
            <text:p>2164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Beni immobili</text:p>
          </table:table-cell>
          <table:table-cell office:value-type="float" office:value="12810" table:style-name="ce3">
            <text:p>128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EFANAZZI <text:s/>PAOLO</text:p>
          </table:table-cell>
          <table:table-cell office:value-type="float" office:value="3415690126" table:style-name="ce3">
            <text:p>3415690126</text:p>
          </table:table-cell>
          <table:table-cell office:value-type="float" office:value="2058" table:style-name="ce6">
            <text:p>2058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2267.7800000000002" table:style-name="ce3">
            <text:p>226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NA SAS-LAVORI EDILI DI RANA FABIO &amp; C.</text:p>
          </table:table-cell>
          <table:table-cell office:value-type="float" office:value="5074220962" table:style-name="ce3">
            <text:p>5074220962</text:p>
          </table:table-cell>
          <table:table-cell office:value-type="float" office:value="2056" table:style-name="ce6">
            <text:p>2056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43228.66" table:style-name="ce3">
            <text:p>43228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NA SAS-LAVORI EDILI DI RANA FABIO &amp; C.</text:p>
          </table:table-cell>
          <table:table-cell office:value-type="float" office:value="5074220962" table:style-name="ce3">
            <text:p>5074220962</text:p>
          </table:table-cell>
          <table:table-cell office:value-type="float" office:value="2055" table:style-name="ce6">
            <text:p>2055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177173.13" table:style-name="ce3">
            <text:p>17717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RLATTA UMBERTO SAS</text:p>
          </table:table-cell>
          <table:table-cell office:value-type="float" office:value="217910025" table:style-name="ce3">
            <text:p>217910025</text:p>
          </table:table-cell>
          <table:table-cell office:value-type="float" office:value="1961" table:style-name="ce6">
            <text:p>1961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Beni immobili</text:p>
          </table:table-cell>
          <table:table-cell office:value-type="float" office:value="303367.75" table:style-name="ce3">
            <text:p>30336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RLATTA UMBERTO SAS</text:p>
          </table:table-cell>
          <table:table-cell office:value-type="float" office:value="217910025" table:style-name="ce3">
            <text:p>217910025</text:p>
          </table:table-cell>
          <table:table-cell office:value-type="float" office:value="3358" table:style-name="ce6">
            <text:p>3358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Beni immobili</text:p>
          </table:table-cell>
          <table:table-cell office:value-type="float" office:value="120000" table:style-name="ce3">
            <text:p>12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RLATTA UMBERTO SAS</text:p>
          </table:table-cell>
          <table:table-cell office:value-type="float" office:value="217910025" table:style-name="ce3">
            <text:p>217910025</text:p>
          </table:table-cell>
          <table:table-cell office:value-type="float" office:value="3359" table:style-name="ce6">
            <text:p>3359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Beni immobili</text:p>
          </table:table-cell>
          <table:table-cell office:value-type="float" office:value="126772.42" table:style-name="ce3">
            <text:p>12677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ZZETTI <text:s/>MICHELE</text:p>
          </table:table-cell>
          <table:table-cell office:value-type="float" office:value="2379890128" table:style-name="ce3">
            <text:p>2379890128</text:p>
          </table:table-cell>
          <table:table-cell office:value-type="float" office:value="3260" table:style-name="ce6">
            <text:p>3260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Altri servizi</text:p>
          </table:table-cell>
          <table:table-cell office:value-type="float" office:value="15225.6" table:style-name="ce3">
            <text:p>1522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RGILIO GHERARDI SRL-IMPRESA EDILE</text:p>
          </table:table-cell>
          <table:table-cell office:value-type="float" office:value="989900162" table:style-name="ce3">
            <text:p>989900162</text:p>
          </table:table-cell>
          <table:table-cell office:value-type="float" office:value="2771" table:style-name="ce6">
            <text:p>2771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Beni immobili</text:p>
          </table:table-cell>
          <table:table-cell office:value-type="float" office:value="508530" table:style-name="ce3">
            <text:p>5085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NOATO <text:s/>ELENA</text:p>
          </table:table-cell>
          <table:table-cell office:value-type="float" office:value="3808370120" table:style-name="ce3">
            <text:p>3808370120</text:p>
          </table:table-cell>
          <table:table-cell office:value-type="float" office:value="2278" table:style-name="ce6">
            <text:p>2278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Altri servizi</text:p>
          </table:table-cell>
          <table:table-cell office:value-type="float" office:value="5200" table:style-name="ce3">
            <text:p>5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3078" table:style-name="ce6">
            <text:p>3078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662815.35" table:style-name="ce3">
            <text:p>66281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3853" table:style-name="ce6">
            <text:p>3853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662815.35" table:style-name="ce3">
            <text:p>66281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2165" table:style-name="ce6">
            <text:p>2165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662815.35" table:style-name="ce3">
            <text:p>662815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1969" table:style-name="ce6">
            <text:p>1969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6051.75" table:style-name="ce3">
            <text:p>605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VA MERCURIO S.R.L.</text:p>
          </table:table-cell>
          <table:table-cell office:value-type="float" office:value="1721450136" table:style-name="ce3">
            <text:p>1721450136</text:p>
          </table:table-cell>
          <table:table-cell office:value-type="float" office:value="3073" table:style-name="ce6">
            <text:p>3073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Beni immobili</text:p>
          </table:table-cell>
          <table:table-cell office:value-type="float" office:value="2997.1" table:style-name="ce3">
            <text:p>299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VA MERCURIO S.R.L.</text:p>
          </table:table-cell>
          <table:table-cell office:value-type="float" office:value="1721450136" table:style-name="ce3">
            <text:p>1721450136</text:p>
          </table:table-cell>
          <table:table-cell office:value-type="float" office:value="3857" table:style-name="ce6">
            <text:p>385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Beni immobili</text:p>
          </table:table-cell>
          <table:table-cell office:value-type="float" office:value="22351.08" table:style-name="ce3">
            <text:p>2235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LEIA <text:s/>DANIELE</text:p>
          </table:table-cell>
          <table:table-cell office:value-type="float" office:value="2495470128" table:style-name="ce3">
            <text:p>2495470128</text:p>
          </table:table-cell>
          <table:table-cell office:value-type="float" office:value="3842" table:style-name="ce6">
            <text:p>3842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ltri servizi</text:p>
          </table:table-cell>
          <table:table-cell office:value-type="float" office:value="3853.25" table:style-name="ce3">
            <text:p>385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ANCA ELISABETTA-(AGROECOSTUDIO)</text:p>
          </table:table-cell>
          <table:table-cell office:value-type="float" office:value="11756890155" table:style-name="ce3">
            <text:p>11756890155</text:p>
          </table:table-cell>
          <table:table-cell office:value-type="float" office:value="2826" table:style-name="ce6">
            <text:p>2826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servizi</text:p>
          </table:table-cell>
          <table:table-cell office:value-type="float" office:value="8665.2000000000007" table:style-name="ce3">
            <text:p>866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SERTEC S.R.L.</text:p>
          </table:table-cell>
          <table:table-cell office:value-type="float" office:value="2637870995" table:style-name="ce3">
            <text:p>2637870995</text:p>
          </table:table-cell>
          <table:table-cell office:value-type="float" office:value="3365" table:style-name="ce6">
            <text:p>3365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101.85" table:style-name="ce3">
            <text:p>8101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SERTEC S.R.L.</text:p>
          </table:table-cell>
          <table:table-cell office:value-type="float" office:value="2637870995" table:style-name="ce3">
            <text:p>2637870995</text:p>
          </table:table-cell>
          <table:table-cell office:value-type="float" office:value="2285" table:style-name="ce6">
            <text:p>2285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18526.689999999999" table:style-name="ce3">
            <text:p>18526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SERTEC S.R.L.</text:p>
          </table:table-cell>
          <table:table-cell office:value-type="float" office:value="2637870995" table:style-name="ce3">
            <text:p>2637870995</text:p>
          </table:table-cell>
          <table:table-cell office:value-type="float" office:value="2286" table:style-name="ce6">
            <text:p>2286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8852.2199999999993" table:style-name="ce3">
            <text:p>885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DIN SRL</text:p>
          </table:table-cell>
          <table:table-cell office:value-type="float" office:value="840420129" table:style-name="ce3">
            <text:p>840420129</text:p>
          </table:table-cell>
          <table:table-cell office:value-type="float" office:value="3854" table:style-name="ce6">
            <text:p>3854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Beni immobili</text:p>
          </table:table-cell>
          <table:table-cell office:value-type="float" office:value="7575.96" table:style-name="ce3">
            <text:p>7575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2054" table:style-name="ce6">
            <text:p>2054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8.36" table:style-name="ce3">
            <text:p>35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79" table:style-name="ce6">
            <text:p>3879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9030.61" table:style-name="ce3">
            <text:p>1903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727070120" table:style-name="ce3">
            <text:p>727070120</text:p>
          </table:table-cell>
          <table:table-cell office:value-type="float" office:value="3822" table:style-name="ce6">
            <text:p>382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29.4" table:style-name="ce3">
            <text:p>32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796" table:style-name="ce6">
            <text:p>379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.71" table:style-name="ce3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797" table:style-name="ce6">
            <text:p>3797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.71" table:style-name="ce3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798" table:style-name="ce6">
            <text:p>3798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.71" table:style-name="ce3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FB DI GARAVAGLIA VIMERCATI E VIRGILIO S</text:p>
          </table:table-cell>
          <table:table-cell office:value-type="float" office:value="1353280124" table:style-name="ce3">
            <text:p>1353280124</text:p>
          </table:table-cell>
          <table:table-cell office:value-type="float" office:value="3799" table:style-name="ce6">
            <text:p>3799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.71" table:style-name="ce3">
            <text:p>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TTROMECCANICA COZZI GIOVANNI SAS</text:p>
          </table:table-cell>
          <table:table-cell office:value-type="float" office:value="1531500120" table:style-name="ce3">
            <text:p>1531500120</text:p>
          </table:table-cell>
          <table:table-cell office:value-type="float" office:value="3800" table:style-name="ce6">
            <text:p>3800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beni di consumo</text:p>
          </table:table-cell>
          <table:table-cell office:value-type="float" office:value="13.2" table:style-name="ce3">
            <text:p>13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ORD MILANO CONSULT S.R.L.</text:p>
          </table:table-cell>
          <table:table-cell office:value-type="float" office:value="1687110120" table:style-name="ce3">
            <text:p>1687110120</text:p>
          </table:table-cell>
          <table:table-cell office:value-type="float" office:value="3364" table:style-name="ce6">
            <text:p>3364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Beni immobili</text:p>
          </table:table-cell>
          <table:table-cell office:value-type="float" office:value="7503.43" table:style-name="ce3">
            <text:p>750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GARELLA LUIGI DI SGARELLA SIMONE E C. S</text:p>
          </table:table-cell>
          <table:table-cell office:value-type="float" office:value="13130125" table:style-name="ce3">
            <text:p>13130125</text:p>
          </table:table-cell>
          <table:table-cell office:value-type="float" office:value="3368" table:style-name="ce6">
            <text:p>3368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683.6" table:style-name="ce3">
            <text:p>168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RE <text:s/>DI RE MARIO &amp; CARLO SAS</text:p>
          </table:table-cell>
          <table:table-cell office:value-type="float" office:value="1383390125" table:style-name="ce3">
            <text:p>1383390125</text:p>
          </table:table-cell>
          <table:table-cell office:value-type="float" office:value="3253" table:style-name="ce6">
            <text:p>3253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540" table:style-name="ce3">
            <text:p>85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RE <text:s/>DI RE MARIO &amp; CARLO SAS</text:p>
          </table:table-cell>
          <table:table-cell office:value-type="float" office:value="1383390125" table:style-name="ce3">
            <text:p>1383390125</text:p>
          </table:table-cell>
          <table:table-cell office:value-type="float" office:value="3254" table:style-name="ce6">
            <text:p>3254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169.5" table:style-name="ce3">
            <text:p>1216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RE <text:s/>DI RE MARIO &amp; CARLO SAS</text:p>
          </table:table-cell>
          <table:table-cell office:value-type="float" office:value="1383390125" table:style-name="ce3">
            <text:p>1383390125</text:p>
          </table:table-cell>
          <table:table-cell office:value-type="float" office:value="3255" table:style-name="ce6">
            <text:p>3255</text:p>
          </table:table-cell>
          <table:table-cell office:value-type="string" table:style-name="ce6">
            <text:p>2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90.7600000000002" table:style-name="ce3">
            <text:p>249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727070120" table:style-name="ce3">
            <text:p>727070120</text:p>
          </table:table-cell>
          <table:table-cell office:value-type="float" office:value="3076" table:style-name="ce6">
            <text:p>3076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6.4" table:style-name="ce3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3087" table:style-name="ce6">
            <text:p>3087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027.74" table:style-name="ce3">
            <text:p>1027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3094" table:style-name="ce6">
            <text:p>3094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389.87" table:style-name="ce3">
            <text:p>2389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GARELLA LUIGI DI SGARELLA SIMONE E C. S</text:p>
          </table:table-cell>
          <table:table-cell office:value-type="float" office:value="13130125" table:style-name="ce3">
            <text:p>13130125</text:p>
          </table:table-cell>
          <table:table-cell office:value-type="float" office:value="3089" table:style-name="ce6">
            <text:p>3089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39.6" table:style-name="ce3">
            <text:p>143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3093" table:style-name="ce6">
            <text:p>3093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32.11" table:style-name="ce3">
            <text:p>213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3" table:style-name="ce6">
            <text:p>3133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6235.93" table:style-name="ce3">
            <text:p>16235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2454" table:style-name="ce6">
            <text:p>2454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252.09" table:style-name="ce3">
            <text:p>25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FEIN SPA</text:p>
          </table:table-cell>
          <table:table-cell office:value-type="float" office:value="11940290015" table:style-name="ce3">
            <text:p>11940290015</text:p>
          </table:table-cell>
          <table:table-cell office:value-type="float" office:value="2455" table:style-name="ce6">
            <text:p>245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2958.03" table:style-name="ce3">
            <text:p>1295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2456" table:style-name="ce6">
            <text:p>2456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18005.62" table:style-name="ce3">
            <text:p>118005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2457" table:style-name="ce6">
            <text:p>245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64866.19" table:style-name="ce3">
            <text:p>64866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2460" table:style-name="ce6">
            <text:p>2460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63014.11" table:style-name="ce3">
            <text:p>6301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2461" table:style-name="ce6">
            <text:p>2461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1178.68" table:style-name="ce3">
            <text:p>117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2467" table:style-name="ce6">
            <text:p>246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Utenze e canoni</text:p>
          </table:table-cell>
          <table:table-cell office:value-type="float" office:value="3605.12" table:style-name="ce3">
            <text:p>360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1" table:style-name="ce6">
            <text:p>2351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4051.59" table:style-name="ce3">
            <text:p>1405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LUCCI SRL</text:p>
          </table:table-cell>
          <table:table-cell office:value-type="float" office:value="2665250128" table:style-name="ce3">
            <text:p>2665250128</text:p>
          </table:table-cell>
          <table:table-cell office:value-type="float" office:value="2279" table:style-name="ce6">
            <text:p>2279</text:p>
          </table:table-cell>
          <table:table-cell office:value-type="string" table:style-name="ce6">
            <text:p>16/04/2025</text:p>
          </table:table-cell>
          <table:table-cell office:value-type="string" table:style-name="ce3">
            <text:p>Beni immobili</text:p>
          </table:table-cell>
          <table:table-cell office:value-type="float" office:value="64422.1" table:style-name="ce3">
            <text:p>64422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float" office:value="727070120" table:style-name="ce3">
            <text:p>727070120</text:p>
          </table:table-cell>
          <table:table-cell office:value-type="float" office:value="2294" table:style-name="ce6">
            <text:p>2294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89.38" table:style-name="ce3">
            <text:p>889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2166" table:style-name="ce6">
            <text:p>2166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36269.85" table:style-name="ce3">
            <text:p>36269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float" office:value="6483450968" table:style-name="ce3">
            <text:p>6483450968</text:p>
          </table:table-cell>
          <table:table-cell office:value-type="float" office:value="2167" table:style-name="ce6">
            <text:p>2167</text:p>
          </table:table-cell>
          <table:table-cell office:value-type="string" table:style-name="ce6">
            <text:p>09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617.32" table:style-name="ce3">
            <text:p>161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NUOVA FERRAMENTA SAS</text:p>
          </table:table-cell>
          <table:table-cell office:value-type="float" office:value="2404010023" table:style-name="ce3">
            <text:p>2404010023</text:p>
          </table:table-cell>
          <table:table-cell office:value-type="float" office:value="1950" table:style-name="ce6">
            <text:p>1950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servizi</text:p>
          </table:table-cell>
          <table:table-cell office:value-type="float" office:value="610" table:style-name="ce3">
            <text:p>6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OTEAM SANIFICAZIONI AMBIENTALI SRL</text:p>
          </table:table-cell>
          <table:table-cell office:value-type="float" office:value="12696740963" table:style-name="ce3">
            <text:p>12696740963</text:p>
          </table:table-cell>
          <table:table-cell office:value-type="float" office:value="2053" table:style-name="ce6">
            <text:p>2053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27.1500000000001" table:style-name="ce3">
            <text:p>1127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DIN SRL</text:p>
          </table:table-cell>
          <table:table-cell office:value-type="float" office:value="840420129" table:style-name="ce3">
            <text:p>840420129</text:p>
          </table:table-cell>
          <table:table-cell office:value-type="float" office:value="3855" table:style-name="ce6">
            <text:p>3855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Beni immobili</text:p>
          </table:table-cell>
          <table:table-cell office:value-type="float" office:value="237644.04" table:style-name="ce3">
            <text:p>237644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DELLA GOMMA S.R.L.</text:p>
          </table:table-cell>
          <table:table-cell office:value-type="float" office:value="1811400132" table:style-name="ce3">
            <text:p>1811400132</text:p>
          </table:table-cell>
          <table:table-cell office:value-type="float" office:value="3345" table:style-name="ce6">
            <text:p>3345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2049.6" table:style-name="ce3">
            <text:p>204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 DELLA GOMMA S.R.L.</text:p>
          </table:table-cell>
          <table:table-cell office:value-type="float" office:value="1811400132" table:style-name="ce3">
            <text:p>1811400132</text:p>
          </table:table-cell>
          <table:table-cell office:value-type="float" office:value="3345" table:style-name="ce6">
            <text:p>3345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2166.7199999999998" table:style-name="ce3">
            <text:p>2166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FERRAMENTA DI MINOLI ALESSANDRA &amp;</text:p>
          </table:table-cell>
          <table:table-cell office:value-type="float" office:value="213430127" table:style-name="ce3">
            <text:p>213430127</text:p>
          </table:table-cell>
          <table:table-cell office:value-type="float" office:value="2248" table:style-name="ce6">
            <text:p>224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beni di consumo</text:p>
          </table:table-cell>
          <table:table-cell office:value-type="float" office:value="365.06" table:style-name="ce3">
            <text:p>36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DC DI TORRIANI C.&amp; C.</text:p>
          </table:table-cell>
          <table:table-cell office:value-type="float" office:value="6608240963" table:style-name="ce3">
            <text:p>6608240963</text:p>
          </table:table-cell>
          <table:table-cell office:value-type="float" office:value="3731" table:style-name="ce6">
            <text:p>373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beni di consumo</text:p>
          </table:table-cell>
          <table:table-cell office:value-type="float" office:value="2148.86" table:style-name="ce3">
            <text:p>214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INOLI FERRAMENTA DI MINOLI ALESSANDRA &amp;</text:p>
          </table:table-cell>
          <table:table-cell office:value-type="float" office:value="213430127" table:style-name="ce3">
            <text:p>213430127</text:p>
          </table:table-cell>
          <table:table-cell office:value-type="float" office:value="2862" table:style-name="ce6">
            <text:p>2862</text:p>
          </table:table-cell>
          <table:table-cell office:value-type="string" table:style-name="ce6">
            <text:p>12/05/2025</text:p>
          </table:table-cell>
          <table:table-cell office:value-type="string" table:style-name="ce3">
            <text:p>Altri beni di consumo</text:p>
          </table:table-cell>
          <table:table-cell office:value-type="float" office:value="54.9" table:style-name="ce3">
            <text:p>5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LECOMUNICAZIONI VECCHIATO</text:p>
          </table:table-cell>
          <table:table-cell office:value-type="float" office:value="1865170128" table:style-name="ce3">
            <text:p>1865170128</text:p>
          </table:table-cell>
          <table:table-cell office:value-type="float" office:value="3351" table:style-name="ce6">
            <text:p>3351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beni di consumo</text:p>
          </table:table-cell>
          <table:table-cell office:value-type="float" office:value="1800.9" table:style-name="ce3">
            <text:p>1800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2201" table:style-name="ce6">
            <text:p>2201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0.319999999999993" table:style-name="ce3">
            <text:p>8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2202" table:style-name="ce6">
            <text:p>2202</text:p>
          </table:table-cell>
          <table:table-cell office:value-type="string" table:style-name="ce6">
            <text:p>10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5" table:style-name="ce6">
            <text:p>222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58.56" table:style-name="ce3">
            <text:p>58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5" table:style-name="ce6">
            <text:p>222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211.07" table:style-name="ce3">
            <text:p>21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5" table:style-name="ce6">
            <text:p>222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761.74" table:style-name="ce3">
            <text:p>76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5" table:style-name="ce6">
            <text:p>222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783.89" table:style-name="ce3">
            <text:p>78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225" table:style-name="ce6">
            <text:p>2225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beni di consumo</text:p>
          </table:table-cell>
          <table:table-cell office:value-type="float" office:value="904.47" table:style-name="ce3">
            <text:p>90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2243" table:style-name="ce6">
            <text:p>224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22491.360000000001" table:style-name="ce3">
            <text:p>22491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253" table:style-name="ce6">
            <text:p>225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410" table:style-name="ce3">
            <text:p>441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253" table:style-name="ce6">
            <text:p>2253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882.5" table:style-name="ce3">
            <text:p>488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2255" table:style-name="ce6">
            <text:p>225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15" table:style-name="ce3">
            <text:p>7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2258" table:style-name="ce6">
            <text:p>2258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463" table:style-name="ce3">
            <text:p>84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274" table:style-name="ce6">
            <text:p>2274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32.43" table:style-name="ce3">
            <text:p>43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274" table:style-name="ce6">
            <text:p>2274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24.6400000000001" table:style-name="ce3">
            <text:p>112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313" table:style-name="ce6">
            <text:p>231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2315" table:style-name="ce6">
            <text:p>2315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799.5" table:style-name="ce3">
            <text:p>12799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318" table:style-name="ce6">
            <text:p>231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410" table:style-name="ce3">
            <text:p>441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2318" table:style-name="ce6">
            <text:p>231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882.5" table:style-name="ce3">
            <text:p>488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IENDA SOCIALE DEL LEGNANESE</text:p>
          </table:table-cell>
          <table:table-cell office:value-type="float" office:value="8868510960" table:style-name="ce3">
            <text:p>8868510960</text:p>
          </table:table-cell>
          <table:table-cell office:value-type="float" office:value="2295" table:style-name="ce6">
            <text:p>2295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" table:style-name="ce3">
            <text:p>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IENDA SOCIALE DEL LEGNANESE</text:p>
          </table:table-cell>
          <table:table-cell office:value-type="float" office:value="8868510960" table:style-name="ce3">
            <text:p>8868510960</text:p>
          </table:table-cell>
          <table:table-cell office:value-type="float" office:value="2296" table:style-name="ce6">
            <text:p>2296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95" table:style-name="ce3">
            <text:p>4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2121" table:style-name="ce6">
            <text:p>2121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" table:style-name="ce3">
            <text:p>1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RDANO AL CAMPO</text:p>
          </table:table-cell>
          <table:table-cell office:value-type="float" office:value="221730120" table:style-name="ce3">
            <text:p>221730120</text:p>
          </table:table-cell>
          <table:table-cell office:value-type="float" office:value="2121" table:style-name="ce6">
            <text:p>2121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0" table:style-name="ce3">
            <text:p>12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123" table:style-name="ce6">
            <text:p>2123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0.35000000000002" table:style-name="ce3">
            <text:p>28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123" table:style-name="ce6">
            <text:p>2123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9.27" table:style-name="ce3">
            <text:p>101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123" table:style-name="ce6">
            <text:p>2123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21.56" table:style-name="ce3">
            <text:p>212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2160" table:style-name="ce6">
            <text:p>2160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80" table:style-name="ce3">
            <text:p>16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2148" table:style-name="ce6">
            <text:p>2148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154" table:style-name="ce6">
            <text:p>2154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6.35" table:style-name="ce3">
            <text:p>250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154" table:style-name="ce6">
            <text:p>2154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255" table:style-name="ce3">
            <text:p>325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154" table:style-name="ce6">
            <text:p>2154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012.7" table:style-name="ce3">
            <text:p>501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2156" table:style-name="ce6">
            <text:p>2156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" table:style-name="ce3">
            <text:p>2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157" table:style-name="ce6">
            <text:p>2157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974.75" table:style-name="ce3">
            <text:p>7974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IMPRONTA - COOP.SOCIALE ONLUS</text:p>
          </table:table-cell>
          <table:table-cell office:value-type="float" office:value="2724500125" table:style-name="ce3">
            <text:p>2724500125</text:p>
          </table:table-cell>
          <table:table-cell office:value-type="float" office:value="2158" table:style-name="ce6">
            <text:p>2158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0" table:style-name="ce3">
            <text:p>21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1947" table:style-name="ce6">
            <text:p>1947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780" table:style-name="ce3">
            <text:p>37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 SOCIALE SILVABELLA</text:p>
          </table:table-cell>
          <table:table-cell office:value-type="float" office:value="1711760189" table:style-name="ce3">
            <text:p>1711760189</text:p>
          </table:table-cell>
          <table:table-cell office:value-type="float" office:value="1947" table:style-name="ce6">
            <text:p>1947</text:p>
          </table:table-cell>
          <table:table-cell office:value-type="string" table:style-name="ce6">
            <text:p>0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6" table:style-name="ce3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3037" table:style-name="ce6">
            <text:p>303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70.4" table:style-name="ce3">
            <text:p>287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SE COOPERATIVA SCARL</text:p>
          </table:table-cell>
          <table:table-cell office:value-type="float" office:value="13102160150" table:style-name="ce3">
            <text:p>13102160150</text:p>
          </table:table-cell>
          <table:table-cell office:value-type="float" office:value="3038" table:style-name="ce6">
            <text:p>3038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780" table:style-name="ce3">
            <text:p>37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040" table:style-name="ce6">
            <text:p>304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41.93" table:style-name="ce3">
            <text:p>1341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041" table:style-name="ce6">
            <text:p>3041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982.9" table:style-name="ce3">
            <text:p>5982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7" table:style-name="ce6">
            <text:p>313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28439.78" table:style-name="ce3">
            <text:p>28439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2772" table:style-name="ce6">
            <text:p>2772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D.TERZ'ORDINE SEC.FRANCESCANO</text:p>
          </table:table-cell>
          <table:table-cell office:value-type="float" office:value="415930130" table:style-name="ce3">
            <text:p>415930130</text:p>
          </table:table-cell>
          <table:table-cell office:value-type="float" office:value="2775" table:style-name="ce6">
            <text:p>2775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0512" table:style-name="ce3">
            <text:p>305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834" table:style-name="ce6">
            <text:p>2834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25.5" table:style-name="ce3">
            <text:p>2425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834" table:style-name="ce6">
            <text:p>2834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150" table:style-name="ce3">
            <text:p>315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2834" table:style-name="ce6">
            <text:p>2834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851" table:style-name="ce3">
            <text:p>48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2838" table:style-name="ce6">
            <text:p>2838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53.75" table:style-name="ce3">
            <text:p>165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2877" table:style-name="ce6">
            <text:p>2877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30" table:style-name="ce3">
            <text:p>6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NTIERO SOCIETA' COOP. SOCIALE</text:p>
          </table:table-cell>
          <table:table-cell office:value-type="float" office:value="2021040130" table:style-name="ce3">
            <text:p>2021040130</text:p>
          </table:table-cell>
          <table:table-cell office:value-type="float" office:value="2878" table:style-name="ce6">
            <text:p>2878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717.5" table:style-name="ce3">
            <text:p>771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756" table:style-name="ce6">
            <text:p>2756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7.61" table:style-name="ce3">
            <text:p>11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LC S.P.A.</text:p>
          </table:table-cell>
          <table:table-cell office:value-type="float" office:value="163160195" table:style-name="ce3">
            <text:p>163160195</text:p>
          </table:table-cell>
          <table:table-cell office:value-type="float" office:value="2756" table:style-name="ce6">
            <text:p>2756</text:p>
          </table:table-cell>
          <table:table-cell office:value-type="string" table:style-name="ce6">
            <text:p>02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85.1" table:style-name="ce3">
            <text:p>485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ASILO MARIUCCIA</text:p>
          </table:table-cell>
          <table:table-cell office:value-type="float" office:value="4826300156" table:style-name="ce3">
            <text:p>4826300156</text:p>
          </table:table-cell>
          <table:table-cell office:value-type="float" office:value="2463" table:style-name="ce6">
            <text:p>2463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179.7700000000004" table:style-name="ce3">
            <text:p>417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465" table:style-name="ce6">
            <text:p>246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0.35000000000002" table:style-name="ce3">
            <text:p>28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465" table:style-name="ce6">
            <text:p>246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9.27" table:style-name="ce3">
            <text:p>101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2465" table:style-name="ce6">
            <text:p>246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21.56" table:style-name="ce3">
            <text:p>212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ATURART COOPERATIVA SOCIALE A R.L.</text:p>
          </table:table-cell>
          <table:table-cell office:value-type="float" office:value="2324720123" table:style-name="ce3">
            <text:p>2324720123</text:p>
          </table:table-cell>
          <table:table-cell office:value-type="float" office:value="2466" table:style-name="ce6">
            <text:p>2466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449.5" table:style-name="ce3">
            <text:p>5449,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2320" table:style-name="ce6">
            <text:p>2320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66.08" table:style-name="ce3">
            <text:p>296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2325" table:style-name="ce6">
            <text:p>2325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beni di consumo</text:p>
          </table:table-cell>
          <table:table-cell office:value-type="float" office:value="152.13" table:style-name="ce3">
            <text:p>152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6" table:style-name="ce6">
            <text:p>2356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8421.3" table:style-name="ce3">
            <text:p>2842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OBAB COOP.SOCIALE</text:p>
          </table:table-cell>
          <table:table-cell office:value-type="float" office:value="2840030122" table:style-name="ce3">
            <text:p>2840030122</text:p>
          </table:table-cell>
          <table:table-cell office:value-type="float" office:value="2401" table:style-name="ce6">
            <text:p>2401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.25" table:style-name="ce3">
            <text:p>110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EXODUS ONLUS</text:p>
          </table:table-cell>
          <table:table-cell office:value-type="float" office:value="12066380150" table:style-name="ce3">
            <text:p>12066380150</text:p>
          </table:table-cell>
          <table:table-cell office:value-type="float" office:value="2404" table:style-name="ce6">
            <text:p>2404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795" table:style-name="ce3">
            <text:p>157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2405" table:style-name="ce6">
            <text:p>2405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367.5" table:style-name="ce3">
            <text:p>336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L'ALBERO DELLA VITA ETS</text:p>
          </table:table-cell>
          <table:table-cell office:value-type="float" office:value="4504550965" table:style-name="ce3">
            <text:p>4504550965</text:p>
          </table:table-cell>
          <table:table-cell office:value-type="float" office:value="3956" table:style-name="ce6">
            <text:p>3956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51" table:style-name="ce3">
            <text:p>65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3935" table:style-name="ce6">
            <text:p>3935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66.08" table:style-name="ce3">
            <text:p>296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3" table:style-name="ce6">
            <text:p>388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8439.75" table:style-name="ce3">
            <text:p>28439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914" table:style-name="ce6">
            <text:p>3914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21939.43" table:style-name="ce3">
            <text:p>21939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915" table:style-name="ce6">
            <text:p>391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06.35" table:style-name="ce3">
            <text:p>2506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915" table:style-name="ce6">
            <text:p>391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255" table:style-name="ce3">
            <text:p>325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IL GIROTONDO PICCOLA SOCIETA'COOPERATIVA</text:p>
          </table:table-cell>
          <table:table-cell office:value-type="float" office:value="2301780124" table:style-name="ce3">
            <text:p>2301780124</text:p>
          </table:table-cell>
          <table:table-cell office:value-type="float" office:value="3915" table:style-name="ce6">
            <text:p>3915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012.7" table:style-name="ce3">
            <text:p>501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D.TERZ'ORDINE SEC.FRANCESCANO</text:p>
          </table:table-cell>
          <table:table-cell office:value-type="float" office:value="415930130" table:style-name="ce3">
            <text:p>415930130</text:p>
          </table:table-cell>
          <table:table-cell office:value-type="float" office:value="3922" table:style-name="ce6">
            <text:p>3922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72" table:style-name="ce3">
            <text:p>101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ESTER COOPERATIVA SOCIALE</text:p>
          </table:table-cell>
          <table:table-cell office:value-type="float" office:value="3338410123" table:style-name="ce3">
            <text:p>3338410123</text:p>
          </table:table-cell>
          <table:table-cell office:value-type="float" office:value="3924" table:style-name="ce6">
            <text:p>3924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32.5" table:style-name="ce3">
            <text:p>173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TELLA SOC.COOP.SOC.</text:p>
          </table:table-cell>
          <table:table-cell office:value-type="float" office:value="2874570134" table:style-name="ce3">
            <text:p>2874570134</text:p>
          </table:table-cell>
          <table:table-cell office:value-type="float" office:value="3938" table:style-name="ce6">
            <text:p>3938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719.75" table:style-name="ce3">
            <text:p>4719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ASILO MARIUCCIA</text:p>
          </table:table-cell>
          <table:table-cell office:value-type="float" office:value="4826300156" table:style-name="ce3">
            <text:p>4826300156</text:p>
          </table:table-cell>
          <table:table-cell office:value-type="float" office:value="3940" table:style-name="ce6">
            <text:p>3940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468.03" table:style-name="ce3">
            <text:p>4468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943" table:style-name="ce6">
            <text:p>3943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57.70000000000005" table:style-name="ce3">
            <text:p>55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3946" table:style-name="ce6">
            <text:p>3946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05" table:style-name="ce3">
            <text:p>22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3946" table:style-name="ce6">
            <text:p>3946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457.5" table:style-name="ce3">
            <text:p>345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OBAB COOP.SOCIALE</text:p>
          </table:table-cell>
          <table:table-cell office:value-type="float" office:value="2840030122" table:style-name="ce3">
            <text:p>2840030122</text:p>
          </table:table-cell>
          <table:table-cell office:value-type="float" office:value="3954" table:style-name="ce6">
            <text:p>3954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" table:style-name="ce3">
            <text:p>1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SICHEM ONLUS</text:p>
          </table:table-cell>
          <table:table-cell office:value-type="float" office:value="90023240121" table:style-name="ce3">
            <text:p>90023240121</text:p>
          </table:table-cell>
          <table:table-cell office:value-type="float" office:value="3810" table:style-name="ce6">
            <text:p>3810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00" table:style-name="ce3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TELLA SOC.COOP.SOC.</text:p>
          </table:table-cell>
          <table:table-cell office:value-type="float" office:value="2874570134" table:style-name="ce3">
            <text:p>2874570134</text:p>
          </table:table-cell>
          <table:table-cell office:value-type="float" office:value="3811" table:style-name="ce6">
            <text:p>3811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567.5" table:style-name="ce3">
            <text:p>456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IGARA LUIGI S.R.L.</text:p>
          </table:table-cell>
          <table:table-cell office:value-type="float" office:value="186550125" table:style-name="ce3">
            <text:p>186550125</text:p>
          </table:table-cell>
          <table:table-cell office:value-type="float" office:value="3804" table:style-name="ce6">
            <text:p>3804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beni di consumo</text:p>
          </table:table-cell>
          <table:table-cell office:value-type="float" office:value="56.32" table:style-name="ce3">
            <text:p>56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816" table:style-name="ce6">
            <text:p>381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7.91000000000003" table:style-name="ce3">
            <text:p>287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816" table:style-name="ce6">
            <text:p>381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9.27" table:style-name="ce3">
            <text:p>101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BANDA COOP.SOCIALE ARL ONLUS</text:p>
          </table:table-cell>
          <table:table-cell office:value-type="float" office:value="2681900128" table:style-name="ce3">
            <text:p>2681900128</text:p>
          </table:table-cell>
          <table:table-cell office:value-type="float" office:value="3816" table:style-name="ce6">
            <text:p>3816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21.56" table:style-name="ce3">
            <text:p>212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3343" table:style-name="ce6">
            <text:p>334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9.51" table:style-name="ce3">
            <text:p>11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3343" table:style-name="ce6">
            <text:p>334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42.52" table:style-name="ce3">
            <text:p>242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3343" table:style-name="ce6">
            <text:p>334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80.83999999999997" table:style-name="ce3">
            <text:p>280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SC SPA</text:p>
          </table:table-cell>
          <table:table-cell office:value-type="float" office:value="2279540120" table:style-name="ce3">
            <text:p>2279540120</text:p>
          </table:table-cell>
          <table:table-cell office:value-type="float" office:value="3343" table:style-name="ce6">
            <text:p>3343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56.8" table:style-name="ce3">
            <text:p>45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GRANO ONLUS SOC. COOP. SOCIALE AR</text:p>
          </table:table-cell>
          <table:table-cell office:value-type="float" office:value="12874300150" table:style-name="ce3">
            <text:p>12874300150</text:p>
          </table:table-cell>
          <table:table-cell office:value-type="float" office:value="3183" table:style-name="ce6">
            <text:p>3183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" table:style-name="ce3">
            <text:p>2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OGETTO POLLICINO ONLUS-SOC.COOP.SOC.</text:p>
          </table:table-cell>
          <table:table-cell office:value-type="float" office:value="3008550125" table:style-name="ce3">
            <text:p>3008550125</text:p>
          </table:table-cell>
          <table:table-cell office:value-type="float" office:value="3189" table:style-name="ce6">
            <text:p>3189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367.5" table:style-name="ce3">
            <text:p>336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float" office:value="1998810244" table:style-name="ce3">
            <text:p>1998810244</text:p>
          </table:table-cell>
          <table:table-cell office:value-type="float" office:value="3191" table:style-name="ce6">
            <text:p>3191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7795.759999999998" table:style-name="ce3">
            <text:p>17795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OBAB COOP.SOCIALE</text:p>
          </table:table-cell>
          <table:table-cell office:value-type="float" office:value="2840030122" table:style-name="ce3">
            <text:p>2840030122</text:p>
          </table:table-cell>
          <table:table-cell office:value-type="float" office:value="3178" table:style-name="ce6">
            <text:p>3178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3.88" table:style-name="ce3">
            <text:p>133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ASILO MARIUCCIA</text:p>
          </table:table-cell>
          <table:table-cell office:value-type="float" office:value="4826300156" table:style-name="ce3">
            <text:p>4826300156</text:p>
          </table:table-cell>
          <table:table-cell office:value-type="float" office:value="3195" table:style-name="ce6">
            <text:p>3195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323.8999999999996" table:style-name="ce3">
            <text:p>4323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3205" table:style-name="ce6">
            <text:p>3205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5" table:style-name="ce3">
            <text:p>1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ASALINDA S.R.L.</text:p>
          </table:table-cell>
          <table:table-cell office:value-type="float" office:value="667690044" table:style-name="ce3">
            <text:p>667690044</text:p>
          </table:table-cell>
          <table:table-cell office:value-type="float" office:value="3276" table:style-name="ce6">
            <text:p>3276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19.06" table:style-name="ce3">
            <text:p>219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IMPRONTA - COOP.SOCIALE ONLUS</text:p>
          </table:table-cell>
          <table:table-cell office:value-type="float" office:value="2724500125" table:style-name="ce3">
            <text:p>2724500125</text:p>
          </table:table-cell>
          <table:table-cell office:value-type="float" office:value="2880" table:style-name="ce6">
            <text:p>288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7.5" table:style-name="ce3">
            <text:p>15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CLESSIDRA COOP.SOCIALE</text:p>
          </table:table-cell>
          <table:table-cell office:value-type="float" office:value="4811250960" table:style-name="ce3">
            <text:p>4811250960</text:p>
          </table:table-cell>
          <table:table-cell office:value-type="float" office:value="3045" table:style-name="ce6">
            <text:p>3045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63.75" table:style-name="ce3">
            <text:p>1236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3046" table:style-name="ce6">
            <text:p>3046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190" table:style-name="ce3">
            <text:p>819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SSOCIAZIONE BETANIA O.D.V.</text:p>
          </table:table-cell>
          <table:table-cell office:value-type="float" office:value="2206130235" table:style-name="ce3">
            <text:p>2206130235</text:p>
          </table:table-cell>
          <table:table-cell office:value-type="float" office:value="3037" table:style-name="ce6">
            <text:p>303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70.4" table:style-name="ce3">
            <text:p>2870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3957" table:style-name="ce6">
            <text:p>3957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63.65" table:style-name="ce3">
            <text:p>136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959" table:style-name="ce6">
            <text:p>3959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5.75" table:style-name="ce3">
            <text:p>1285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3934" table:style-name="ce6">
            <text:p>3934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656.16" table:style-name="ce3">
            <text:p>4656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4003" table:style-name="ce6">
            <text:p>400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98.4699999999998" table:style-name="ce3">
            <text:p>2598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4003" table:style-name="ce6">
            <text:p>400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599.34" table:style-name="ce3">
            <text:p>359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4003" table:style-name="ce6">
            <text:p>400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300.95" table:style-name="ce3">
            <text:p>430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3909" table:style-name="ce6">
            <text:p>3909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3910" table:style-name="ce6">
            <text:p>3910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61.25" table:style-name="ce3">
            <text:p>76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3911" table:style-name="ce6">
            <text:p>3911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96.46" table:style-name="ce3">
            <text:p>229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RANELLO DON LUIGI MONZA COOP.SOCIAL</text:p>
          </table:table-cell>
          <table:table-cell office:value-type="float" office:value="1666500127" table:style-name="ce3">
            <text:p>1666500127</text:p>
          </table:table-cell>
          <table:table-cell office:value-type="float" office:value="3916" table:style-name="ce6">
            <text:p>3916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6.91" table:style-name="ce3">
            <text:p>21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3918" table:style-name="ce6">
            <text:p>3918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426.27" table:style-name="ce3">
            <text:p>142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. FIGLIE S.MARIA DELLA DIVINA <text:s/>PROVVI</text:p>
          </table:table-cell>
          <table:table-cell office:value-type="float" office:value="1062811003" table:style-name="ce3">
            <text:p>1062811003</text:p>
          </table:table-cell>
          <table:table-cell office:value-type="float" office:value="3919" table:style-name="ce6">
            <text:p>3919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077" table:style-name="ce3">
            <text:p>20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3920" table:style-name="ce6">
            <text:p>3920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50.3800000000001" table:style-name="ce3">
            <text:p>105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923" table:style-name="ce6">
            <text:p>3923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230.03" table:style-name="ce3">
            <text:p>2923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2105760025" table:style-name="ce3">
            <text:p>2105760025</text:p>
          </table:table-cell>
          <table:table-cell office:value-type="float" office:value="3941" table:style-name="ce6">
            <text:p>3941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84.9" table:style-name="ce3">
            <text:p>884,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3942" table:style-name="ce6">
            <text:p>3942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614.41" table:style-name="ce3">
            <text:p>5614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947" table:style-name="ce6">
            <text:p>3947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38" table:style-name="ce3">
            <text:p>16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947" table:style-name="ce6">
            <text:p>3947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218.11" table:style-name="ce3">
            <text:p>3218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948" table:style-name="ce6">
            <text:p>3948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950" table:style-name="ce6">
            <text:p>3950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920.75" table:style-name="ce3">
            <text:p>1920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950" table:style-name="ce6">
            <text:p>3950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190.62" table:style-name="ce3">
            <text:p>319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950" table:style-name="ce6">
            <text:p>3950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257.21" table:style-name="ce3">
            <text:p>425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3952" table:style-name="ce6">
            <text:p>3952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2" table:style-name="ce3">
            <text:p>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953" table:style-name="ce6">
            <text:p>3953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1" table:style-name="ce3">
            <text:p>1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953" table:style-name="ce6">
            <text:p>3953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6" table:style-name="ce3">
            <text:p>10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953" table:style-name="ce6">
            <text:p>3953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92.71" table:style-name="ce3">
            <text:p>159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809" table:style-name="ce6">
            <text:p>3809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96.2600000000002" table:style-name="ce3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2105760025" table:style-name="ce3">
            <text:p>2105760025</text:p>
          </table:table-cell>
          <table:table-cell office:value-type="float" office:value="3812" table:style-name="ce6">
            <text:p>381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14.33" table:style-name="ce3">
            <text:p>91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3" table:style-name="ce6">
            <text:p>383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7448.330000000002" table:style-name="ce3">
            <text:p>17448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3" table:style-name="ce6">
            <text:p>383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17676.830000000002" table:style-name="ce3">
            <text:p>1767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3" table:style-name="ce6">
            <text:p>383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servizi</text:p>
          </table:table-cell>
          <table:table-cell office:value-type="float" office:value="20189.36" table:style-name="ce3">
            <text:p>2018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375" table:style-name="ce6">
            <text:p>3375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Altri servizi</text:p>
          </table:table-cell>
          <table:table-cell office:value-type="float" office:value="228.14" table:style-name="ce3">
            <text:p>228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375" table:style-name="ce6">
            <text:p>3375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Altri servizi</text:p>
          </table:table-cell>
          <table:table-cell office:value-type="float" office:value="244.05" table:style-name="ce3">
            <text:p>24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176" table:style-name="ce6">
            <text:p>3176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176" table:style-name="ce6">
            <text:p>3176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14.32" table:style-name="ce3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LS COOPERATIVA SOCIALE</text:p>
          </table:table-cell>
          <table:table-cell office:value-type="float" office:value="1376820120" table:style-name="ce3">
            <text:p>1376820120</text:p>
          </table:table-cell>
          <table:table-cell office:value-type="float" office:value="3180" table:style-name="ce6">
            <text:p>3180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41.3" table:style-name="ce3">
            <text:p>2841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86" table:style-name="ce6">
            <text:p>3186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187" table:style-name="ce6">
            <text:p>3187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917.56" table:style-name="ce3">
            <text:p>691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206" table:style-name="ce6">
            <text:p>3206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24.48" table:style-name="ce3">
            <text:p>2524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206" table:style-name="ce6">
            <text:p>3206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04.8" table:style-name="ce3">
            <text:p>2704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REMBRANDT COOPERATIVA SOCIALE</text:p>
          </table:table-cell>
          <table:table-cell office:value-type="float" office:value="1957760133" table:style-name="ce3">
            <text:p>1957760133</text:p>
          </table:table-cell>
          <table:table-cell office:value-type="float" office:value="3206" table:style-name="ce6">
            <text:p>3206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4.96" table:style-name="ce3">
            <text:p>279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3200" table:style-name="ce6">
            <text:p>3200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02" table:style-name="ce3">
            <text:p>21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3201" table:style-name="ce6">
            <text:p>3201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5" table:style-name="ce3">
            <text:p>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202" table:style-name="ce6">
            <text:p>3202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2" table:style-name="ce3">
            <text:p>10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202" table:style-name="ce6">
            <text:p>3202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94" table:style-name="ce3">
            <text:p>10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3202" table:style-name="ce6">
            <text:p>3202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5.7" table:style-name="ce3">
            <text:p>126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3203" table:style-name="ce6">
            <text:p>3203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66.5" table:style-name="ce3">
            <text:p>766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204" table:style-name="ce6">
            <text:p>3204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36.62" table:style-name="ce3">
            <text:p>223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216" table:style-name="ce6">
            <text:p>3216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187.74" table:style-name="ce3">
            <text:p>187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247" table:style-name="ce6">
            <text:p>324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4.27" table:style-name="ce3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3247" table:style-name="ce6">
            <text:p>324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2892" table:style-name="ce6">
            <text:p>289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200" table:style-name="ce3">
            <text:p>42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902" table:style-name="ce6">
            <text:p>290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130.5600000000004" table:style-name="ce3">
            <text:p>4130,5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NTEO COOPERATIVA SOCIALE ONLUS</text:p>
          </table:table-cell>
          <table:table-cell office:value-type="float" office:value="1758780025" table:style-name="ce3">
            <text:p>1758780025</text:p>
          </table:table-cell>
          <table:table-cell office:value-type="float" office:value="2902" table:style-name="ce6">
            <text:p>290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918.96" table:style-name="ce3">
            <text:p>491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2903" table:style-name="ce6">
            <text:p>290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6.78" table:style-name="ce3">
            <text:p>1016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2904" table:style-name="ce6">
            <text:p>290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0" table:style-name="ce3">
            <text:p>12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2904" table:style-name="ce6">
            <text:p>290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54" table:style-name="ce3">
            <text:p>36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905" table:style-name="ce6">
            <text:p>2905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1" table:style-name="ce3">
            <text:p>20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905" table:style-name="ce6">
            <text:p>2905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828.81" table:style-name="ce3">
            <text:p>382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905" table:style-name="ce6">
            <text:p>2905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52.5" table:style-name="ce3">
            <text:p>395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3044" table:style-name="ce6">
            <text:p>3044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440.32" table:style-name="ce3">
            <text:p>5440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3050" table:style-name="ce6">
            <text:p>305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1.25" table:style-name="ce3">
            <text:p>102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RANELLO DON LUIGI MONZA COOP.SOCIAL</text:p>
          </table:table-cell>
          <table:table-cell office:value-type="float" office:value="1666500127" table:style-name="ce3">
            <text:p>1666500127</text:p>
          </table:table-cell>
          <table:table-cell office:value-type="float" office:value="3042" table:style-name="ce6">
            <text:p>3042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6.91" table:style-name="ce3">
            <text:p>216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3043" table:style-name="ce6">
            <text:p>3043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426.27" table:style-name="ce3">
            <text:p>142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069" table:style-name="ce6">
            <text:p>306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servizi</text:p>
          </table:table-cell>
          <table:table-cell office:value-type="float" office:value="75158.149999999994" table:style-name="ce3">
            <text:p>7515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3070" table:style-name="ce6">
            <text:p>307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servizi</text:p>
          </table:table-cell>
          <table:table-cell office:value-type="float" office:value="28937.39" table:style-name="ce3">
            <text:p>2893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ZACCHEO</text:p>
          </table:table-cell>
          <table:table-cell office:value-type="float" office:value="2105760025" table:style-name="ce3">
            <text:p>2105760025</text:p>
          </table:table-cell>
          <table:table-cell office:value-type="float" office:value="2774" table:style-name="ce6">
            <text:p>2774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802" table:style-name="ce3">
            <text:p>18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776" table:style-name="ce6">
            <text:p>2776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471.089999999997" table:style-name="ce3">
            <text:p>3647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. FIGLIE S.MARIA DELLA DIVINA <text:s/>PROVVI</text:p>
          </table:table-cell>
          <table:table-cell office:value-type="float" office:value="1062811003" table:style-name="ce3">
            <text:p>1062811003</text:p>
          </table:table-cell>
          <table:table-cell office:value-type="float" office:value="2835" table:style-name="ce6">
            <text:p>2835</text:p>
          </table:table-cell>
          <table:table-cell office:value-type="string" table:style-name="ce6">
            <text:p>07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010" table:style-name="ce3">
            <text:p>20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2875" table:style-name="ce6">
            <text:p>2875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96.46" table:style-name="ce3">
            <text:p>229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2876" table:style-name="ce6">
            <text:p>2876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298" table:style-name="ce6">
            <text:p>229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298" table:style-name="ce6">
            <text:p>229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14.32" table:style-name="ce3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STITUTO SACRA FAMIGLIA ONLUS</text:p>
          </table:table-cell>
          <table:table-cell office:value-type="float" office:value="795470152" table:style-name="ce3">
            <text:p>795470152</text:p>
          </table:table-cell>
          <table:table-cell office:value-type="float" office:value="2300" table:style-name="ce6">
            <text:p>2300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23.82" table:style-name="ce3">
            <text:p>3623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301" table:style-name="ce6">
            <text:p>2301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36.73" table:style-name="ce3">
            <text:p>123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301" table:style-name="ce6">
            <text:p>2301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36.62" table:style-name="ce3">
            <text:p>223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2302" table:style-name="ce6">
            <text:p>2302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10" table:style-name="ce3">
            <text:p>21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305" table:style-name="ce6">
            <text:p>2305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1149.28" table:style-name="ce3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2306" table:style-name="ce6">
            <text:p>2306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917.56" table:style-name="ce3">
            <text:p>6917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308" table:style-name="ce6">
            <text:p>230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067.6999999999998" table:style-name="ce3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308" table:style-name="ce6">
            <text:p>230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75.81" table:style-name="ce3">
            <text:p>397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308" table:style-name="ce6">
            <text:p>2308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094.25" table:style-name="ce3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SANTA MARIA SOC.COOP.SOCIALE</text:p>
          </table:table-cell>
          <table:table-cell office:value-type="float" office:value="2144390123" table:style-name="ce3">
            <text:p>2144390123</text:p>
          </table:table-cell>
          <table:table-cell office:value-type="float" office:value="2309" table:style-name="ce6">
            <text:p>2309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79" table:style-name="ce3">
            <text:p>10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400" table:style-name="ce6">
            <text:p>2400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88" table:style-name="ce3">
            <text:p>10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400" table:style-name="ce6">
            <text:p>2400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65.7" table:style-name="ce3">
            <text:p>1265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403" table:style-name="ce6">
            <text:p>2403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4.27" table:style-name="ce3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RENATO PIATTI ONLUS</text:p>
          </table:table-cell>
          <table:table-cell office:value-type="float" office:value="2520380128" table:style-name="ce3">
            <text:p>2520380128</text:p>
          </table:table-cell>
          <table:table-cell office:value-type="float" office:value="2403" table:style-name="ce6">
            <text:p>2403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0" table:style-name="ce3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435" table:style-name="ce6">
            <text:p>243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96.2600000000002" table:style-name="ce3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FFAS TICINO ONLUS DI SOMMA LOMBARDO</text:p>
          </table:table-cell>
          <table:table-cell office:value-type="float" office:value="2106020023" table:style-name="ce3">
            <text:p>2106020023</text:p>
          </table:table-cell>
          <table:table-cell office:value-type="float" office:value="2436" table:style-name="ce6">
            <text:p>2436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30" table:style-name="ce3">
            <text:p>10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T.G. ARTIGIANI TAXISTI GALLARATESI IN<text:s/></text:p>
          </table:table-cell>
          <table:table-cell office:value-type="float" office:value="2296200021" table:style-name="ce3">
            <text:p>2296200021</text:p>
          </table:table-cell>
          <table:table-cell office:value-type="float" office:value="2437" table:style-name="ce6">
            <text:p>243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5" table:style-name="ce3">
            <text:p>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'ANACONDA COOPERATIVA SOCIALE A.R.L.</text:p>
          </table:table-cell>
          <table:table-cell office:value-type="float" office:value="1202720122" table:style-name="ce3">
            <text:p>1202720122</text:p>
          </table:table-cell>
          <table:table-cell office:value-type="float" office:value="2229" table:style-name="ce6">
            <text:p>2229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250.01" table:style-name="ce3">
            <text:p>825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LUIGI SOCIETA' COOPERATIVA SOCIALE</text:p>
          </table:table-cell>
          <table:table-cell office:value-type="float" office:value="3093210122" table:style-name="ce3">
            <text:p>3093210122</text:p>
          </table:table-cell>
          <table:table-cell office:value-type="float" office:value="2231" table:style-name="ce6">
            <text:p>2231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2245" table:style-name="ce6">
            <text:p>224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426.27" table:style-name="ce3">
            <text:p>142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239" table:style-name="ce6">
            <text:p>2239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129419.04" table:style-name="ce3">
            <text:p>129419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CENTO SOCIETA' COOPERATIVA SOCIALE</text:p>
          </table:table-cell>
          <table:table-cell office:value-type="float" office:value="1486550351" table:style-name="ce3">
            <text:p>1486550351</text:p>
          </table:table-cell>
          <table:table-cell office:value-type="float" office:value="2240" table:style-name="ce6">
            <text:p>2240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servizi</text:p>
          </table:table-cell>
          <table:table-cell office:value-type="float" office:value="39219.56" table:style-name="ce3">
            <text:p>39219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ORA' 97-SOC.COOP.SOCIALE ONLUS</text:p>
          </table:table-cell>
          <table:table-cell office:value-type="float" office:value="2329530139" table:style-name="ce3">
            <text:p>2329530139</text:p>
          </table:table-cell>
          <table:table-cell office:value-type="float" office:value="2241" table:style-name="ce6">
            <text:p>2241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15.4" table:style-name="ce3">
            <text:p>2215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EROGRANO SERVIZI ONLUS COOP.SOC.</text:p>
          </table:table-cell>
          <table:table-cell office:value-type="float" office:value="2240540126" table:style-name="ce3">
            <text:p>2240540126</text:p>
          </table:table-cell>
          <table:table-cell office:value-type="float" office:value="2256" table:style-name="ce6">
            <text:p>225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666.82" table:style-name="ce3">
            <text:p>5666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ERATIVA SOCIALE LA ZATTERA-ONLUS</text:p>
          </table:table-cell>
          <table:table-cell office:value-type="float" office:value="9866430151" table:style-name="ce3">
            <text:p>9866430151</text:p>
          </table:table-cell>
          <table:table-cell office:value-type="float" office:value="2314" table:style-name="ce6">
            <text:p>2314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82.25" table:style-name="ce3">
            <text:p>782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. FIGLIE S.MARIA DELLA DIVINA <text:s/>PROVVI</text:p>
          </table:table-cell>
          <table:table-cell office:value-type="float" office:value="1062811003" table:style-name="ce3">
            <text:p>1062811003</text:p>
          </table:table-cell>
          <table:table-cell office:value-type="float" office:value="2122" table:style-name="ce6">
            <text:p>2122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077" table:style-name="ce3">
            <text:p>20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2159" table:style-name="ce6">
            <text:p>2159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73.94" table:style-name="ce3">
            <text:p>1073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FOL <text:s/>ARL</text:p>
          </table:table-cell>
          <table:table-cell office:value-type="float" office:value="10644540154" table:style-name="ce3">
            <text:p>10644540154</text:p>
          </table:table-cell>
          <table:table-cell office:value-type="float" office:value="2150" table:style-name="ce6">
            <text:p>2150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92.5" table:style-name="ce3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OP.SOCIALE SAN GIUSEPPE R.L. ONLUS</text:p>
          </table:table-cell>
          <table:table-cell office:value-type="float" office:value="2082110137" table:style-name="ce3">
            <text:p>2082110137</text:p>
          </table:table-cell>
          <table:table-cell office:value-type="float" office:value="2151" table:style-name="ce6">
            <text:p>2151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296.46" table:style-name="ce3">
            <text:p>2296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GRANELLO DON LUIGI MONZA COOP.SOCIAL</text:p>
          </table:table-cell>
          <table:table-cell office:value-type="float" office:value="1666500127" table:style-name="ce3">
            <text:p>1666500127</text:p>
          </table:table-cell>
          <table:table-cell office:value-type="float" office:value="2155" table:style-name="ce6">
            <text:p>2155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50.73" table:style-name="ce3">
            <text:p>65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951" table:style-name="ce6">
            <text:p>3951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563.65" table:style-name="ce3">
            <text:p>1256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3743" table:style-name="ce6">
            <text:p>374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5.6" table:style-name="ce3">
            <text:p>1325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ADISO SOC. COOP. SOC. A RL</text:p>
          </table:table-cell>
          <table:table-cell office:value-type="float" office:value="2482110026" table:style-name="ce3">
            <text:p>2482110026</text:p>
          </table:table-cell>
          <table:table-cell office:value-type="float" office:value="2124" table:style-name="ce6">
            <text:p>2124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2140" table:style-name="ce6">
            <text:p>2140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500" table:style-name="ce3">
            <text:p>65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2141" table:style-name="ce6">
            <text:p>2141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2.54" table:style-name="ce3">
            <text:p>240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2141" table:style-name="ce6">
            <text:p>2141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0" table:style-name="ce3">
            <text:p>39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2142" table:style-name="ce6">
            <text:p>2142</text:p>
          </table:table-cell>
          <table:table-cell office:value-type="string" table:style-name="ce6">
            <text:p>0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802" table:style-name="ce3">
            <text:p>78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2149" table:style-name="ce6">
            <text:p>2149</text:p>
          </table:table-cell>
          <table:table-cell office:value-type="string" table:style-name="ce6">
            <text:p>08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1559.4" table:style-name="ce3">
            <text:p>11559,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RENI ORIZZONTI 1 SRL</text:p>
          </table:table-cell>
          <table:table-cell office:value-type="float" office:value="2833470301" table:style-name="ce3">
            <text:p>2833470301</text:p>
          </table:table-cell>
          <table:table-cell office:value-type="float" office:value="2777" table:style-name="ce6">
            <text:p>2777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69.72" table:style-name="ce3">
            <text:p>136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2873" table:style-name="ce6">
            <text:p>287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0.02" table:style-name="ce3">
            <text:p>390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2874" table:style-name="ce6">
            <text:p>287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879" table:style-name="ce6">
            <text:p>287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3.19" table:style-name="ce3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879" table:style-name="ce6">
            <text:p>287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7.0999999999999" table:style-name="ce3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2464" table:style-name="ce6">
            <text:p>2464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132.82" table:style-name="ce3">
            <text:p>513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RZIO ZENIT SOCIALE SOCIETA' COOPERA</text:p>
          </table:table-cell>
          <table:table-cell office:value-type="float" office:value="2719390342" table:style-name="ce3">
            <text:p>2719390342</text:p>
          </table:table-cell>
          <table:table-cell office:value-type="float" office:value="2299" table:style-name="ce6">
            <text:p>2299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2303" table:style-name="ce6">
            <text:p>2303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4.93" table:style-name="ce3">
            <text:p>1324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CORA - S.R.L.</text:p>
          </table:table-cell>
          <table:table-cell office:value-type="float" office:value="186820056" table:style-name="ce3">
            <text:p>186820056</text:p>
          </table:table-cell>
          <table:table-cell office:value-type="float" office:value="2307" table:style-name="ce6">
            <text:p>2307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3.22" table:style-name="ce3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2326" table:style-name="ce6">
            <text:p>2326</text:p>
          </table:table-cell>
          <table:table-cell office:value-type="string" table:style-name="ce6">
            <text:p>18/04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52742" table:style-name="ce3">
            <text:p>527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1837120128" table:style-name="ce3">
            <text:p>1837120128</text:p>
          </table:table-cell>
          <table:table-cell office:value-type="float" office:value="2402" table:style-name="ce6">
            <text:p>240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845.85" table:style-name="ce3">
            <text:p>1845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1837120128" table:style-name="ce3">
            <text:p>1837120128</text:p>
          </table:table-cell>
          <table:table-cell office:value-type="float" office:value="2402" table:style-name="ce6">
            <text:p>2402</text:p>
          </table:table-cell>
          <table:table-cell office:value-type="string" table:style-name="ce6">
            <text:p>22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795.46" table:style-name="ce3">
            <text:p>1779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228" table:style-name="ce6">
            <text:p>222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3.19" table:style-name="ce3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228" table:style-name="ce6">
            <text:p>222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7.0999999999999" table:style-name="ce3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228" table:style-name="ce6">
            <text:p>222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91.67" table:style-name="ce3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228" table:style-name="ce6">
            <text:p>2228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.0100000000002" table:style-name="ce3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2230" table:style-name="ce6">
            <text:p>2230</text:p>
          </table:table-cell>
          <table:table-cell office:value-type="string" table:style-name="ce6">
            <text:p>11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ADISO SOC. COOP. SOC. A RL</text:p>
          </table:table-cell>
          <table:table-cell office:value-type="float" office:value="2482110026" table:style-name="ce3">
            <text:p>2482110026</text:p>
          </table:table-cell>
          <table:table-cell office:value-type="float" office:value="2257" table:style-name="ce6">
            <text:p>2257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PERA CHARITAS S.ANNA</text:p>
          </table:table-cell>
          <table:table-cell office:value-type="float" office:value="1238910184" table:style-name="ce3">
            <text:p>1238910184</text:p>
          </table:table-cell>
          <table:table-cell office:value-type="float" office:value="2259" table:style-name="ce6">
            <text:p>2259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891.67" table:style-name="ce3">
            <text:p>189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BELLORA ONLUS</text:p>
          </table:table-cell>
          <table:table-cell office:value-type="float" office:value="1837120128" table:style-name="ce3">
            <text:p>1837120128</text:p>
          </table:table-cell>
          <table:table-cell office:value-type="float" office:value="3181" table:style-name="ce6">
            <text:p>3181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593.51" table:style-name="ce3">
            <text:p>5593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NDAZIONE IL MELO ONLUS-LUIGI FIGINI</text:p>
          </table:table-cell>
          <table:table-cell office:value-type="float" office:value="3323110126" table:style-name="ce3">
            <text:p>3323110126</text:p>
          </table:table-cell>
          <table:table-cell office:value-type="float" office:value="3182" table:style-name="ce6">
            <text:p>3182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81.14" table:style-name="ce3">
            <text:p>1781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3184" table:style-name="ce6">
            <text:p>3184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2.19" table:style-name="ce3">
            <text:p>1282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ADISO SOC. COOP. SOC. A RL</text:p>
          </table:table-cell>
          <table:table-cell office:value-type="float" office:value="2482110026" table:style-name="ce3">
            <text:p>2482110026</text:p>
          </table:table-cell>
          <table:table-cell office:value-type="float" office:value="3188" table:style-name="ce6">
            <text:p>3188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STO CARE-CONSORZIO DI COOPERATIVE</text:p>
          </table:table-cell>
          <table:table-cell office:value-type="float" office:value="3608150128" table:style-name="ce3">
            <text:p>3608150128</text:p>
          </table:table-cell>
          <table:table-cell office:value-type="float" office:value="3179" table:style-name="ce6">
            <text:p>3179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661.29" table:style-name="ce3">
            <text:p>2661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STO CARE-CONSORZIO DI COOPERATIVE</text:p>
          </table:table-cell>
          <table:table-cell office:value-type="float" office:value="3608150128" table:style-name="ce3">
            <text:p>3608150128</text:p>
          </table:table-cell>
          <table:table-cell office:value-type="float" office:value="3179" table:style-name="ce6">
            <text:p>3179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851.38" table:style-name="ce3">
            <text:p>2851,3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BUSTO CARE-CONSORZIO DI COOPERATIVE</text:p>
          </table:table-cell>
          <table:table-cell office:value-type="float" office:value="3608150128" table:style-name="ce3">
            <text:p>3608150128</text:p>
          </table:table-cell>
          <table:table-cell office:value-type="float" office:value="3179" table:style-name="ce6">
            <text:p>3179</text:p>
          </table:table-cell>
          <table:table-cell office:value-type="string" table:style-name="ce6">
            <text:p>21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6.43" table:style-name="ce3">
            <text:p>2946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3194" table:style-name="ce6">
            <text:p>3194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3194" table:style-name="ce6">
            <text:p>3194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82.34" table:style-name="ce3">
            <text:p>248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CORA - S.R.L.</text:p>
          </table:table-cell>
          <table:table-cell office:value-type="float" office:value="186820056" table:style-name="ce3">
            <text:p>186820056</text:p>
          </table:table-cell>
          <table:table-cell office:value-type="float" office:value="3207" table:style-name="ce6">
            <text:p>3207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0.5999999999999" table:style-name="ce3">
            <text:p>128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879" table:style-name="ce6">
            <text:p>287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91.67" table:style-name="ce3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2879" table:style-name="ce6">
            <text:p>2879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.0100000000002" table:style-name="ce3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2881" table:style-name="ce6">
            <text:p>2881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2" table:style-name="ce3">
            <text:p>26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NER UNO SRL</text:p>
          </table:table-cell>
          <table:table-cell office:value-type="float" office:value="5433160966" table:style-name="ce3">
            <text:p>5433160966</text:p>
          </table:table-cell>
          <table:table-cell office:value-type="float" office:value="2881" table:style-name="ce6">
            <text:p>2881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943" table:style-name="ce3">
            <text:p>49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2882" table:style-name="ce6">
            <text:p>2882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051" table:style-name="ce6">
            <text:p>3051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580.22" table:style-name="ce3">
            <text:p>58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052" table:style-name="ce6">
            <text:p>3052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12373.78" table:style-name="ce3">
            <text:p>12373,7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4006" table:style-name="ce6">
            <text:p>4006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Contratti di servizio pubblico</text:p>
          </table:table-cell>
          <table:table-cell office:value-type="float" office:value="2" table:style-name="ce3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.MAR. COOP. SOCIALE O.N.L.U.S.</text:p>
          </table:table-cell>
          <table:table-cell office:value-type="float" office:value="1956990186" table:style-name="ce3">
            <text:p>1956990186</text:p>
          </table:table-cell>
          <table:table-cell office:value-type="float" office:value="3907" table:style-name="ce6">
            <text:p>390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900.02" table:style-name="ce3">
            <text:p>390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STO CARE-CONSORZIO DI COOPERATIVE</text:p>
          </table:table-cell>
          <table:table-cell office:value-type="float" office:value="3608150128" table:style-name="ce3">
            <text:p>3608150128</text:p>
          </table:table-cell>
          <table:table-cell office:value-type="float" office:value="3908" table:style-name="ce6">
            <text:p>3908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46.43" table:style-name="ce3">
            <text:p>2946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3912" table:style-name="ce6">
            <text:p>3912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0" table:style-name="ce3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 ASSISTANCE S.C.S.</text:p>
          </table:table-cell>
          <table:table-cell office:value-type="float" office:value="1901750024" table:style-name="ce3">
            <text:p>1901750024</text:p>
          </table:table-cell>
          <table:table-cell office:value-type="float" office:value="3912" table:style-name="ce6">
            <text:p>3912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82.34" table:style-name="ce3">
            <text:p>248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3917" table:style-name="ce6">
            <text:p>391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3.19" table:style-name="ce3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3917" table:style-name="ce6">
            <text:p>391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7.0999999999999" table:style-name="ce3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3917" table:style-name="ce6">
            <text:p>391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591.67" table:style-name="ce3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MELO ONLUS SOCIETA' COOPERATIVA SOCIA</text:p>
          </table:table-cell>
          <table:table-cell office:value-type="float" office:value="1564890125" table:style-name="ce3">
            <text:p>1564890125</text:p>
          </table:table-cell>
          <table:table-cell office:value-type="float" office:value="3917" table:style-name="ce6">
            <text:p>3917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600.0100000000002" table:style-name="ce3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 GIACOMO S.R.L.</text:p>
          </table:table-cell>
          <table:table-cell office:value-type="float" office:value="2644040137" table:style-name="ce3">
            <text:p>2644040137</text:p>
          </table:table-cell>
          <table:table-cell office:value-type="float" office:value="3921" table:style-name="ce6">
            <text:p>3921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02" table:style-name="ce3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VITA SOCIETA' COOP.SOCIALE ONLUS</text:p>
          </table:table-cell>
          <table:table-cell office:value-type="float" office:value="5317130960" table:style-name="ce3">
            <text:p>5317130960</text:p>
          </table:table-cell>
          <table:table-cell office:value-type="float" office:value="3944" table:style-name="ce6">
            <text:p>3944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930.18" table:style-name="ce3">
            <text:p>1930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ADISO SOC. COOP. SOC. A RL</text:p>
          </table:table-cell>
          <table:table-cell office:value-type="float" office:value="2482110026" table:style-name="ce3">
            <text:p>2482110026</text:p>
          </table:table-cell>
          <table:table-cell office:value-type="float" office:value="3945" table:style-name="ce6">
            <text:p>3945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3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A CORA - S.R.L.</text:p>
          </table:table-cell>
          <table:table-cell office:value-type="float" office:value="186820056" table:style-name="ce3">
            <text:p>186820056</text:p>
          </table:table-cell>
          <table:table-cell office:value-type="float" office:value="3949" table:style-name="ce6">
            <text:p>3949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23.22" table:style-name="ce3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951" table:style-name="ce6">
            <text:p>3951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147.290000000001" table:style-name="ce3">
            <text:p>1014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951" table:style-name="ce6">
            <text:p>3951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65.469999999999" table:style-name="ce3">
            <text:p>1026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3951" table:style-name="ce6">
            <text:p>3951</text:p>
          </table:table-cell>
          <table:table-cell office:value-type="string" table:style-name="ce6">
            <text:p>23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731.89" table:style-name="ce3">
            <text:p>1073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ZIENDA SOCIALE DEL LEGNANESE</text:p>
          </table:table-cell>
          <table:table-cell office:value-type="float" office:value="8868510960" table:style-name="ce3">
            <text:p>8868510960</text:p>
          </table:table-cell>
          <table:table-cell office:value-type="float" office:value="2297" table:style-name="ce6">
            <text:p>2297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50" table:style-name="ce3">
            <text:p>4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308200120" table:style-name="ce3">
            <text:p>308200120</text:p>
          </table:table-cell>
          <table:table-cell office:value-type="float" office:value="3641" table:style-name="ce6">
            <text:p>364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77.64" table:style-name="ce3">
            <text:p>87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3644" table:style-name="ce6">
            <text:p>364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336.88" table:style-name="ce3">
            <text:p>133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3647" table:style-name="ce6">
            <text:p>364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645.22" table:style-name="ce3">
            <text:p>364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3650" table:style-name="ce6">
            <text:p>365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73.86" table:style-name="ce3">
            <text:p>973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3653" table:style-name="ce6">
            <text:p>365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82.08" table:style-name="ce3">
            <text:p>882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217" table:style-name="ce6">
            <text:p>3217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25.99" table:style-name="ce3">
            <text:p>25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217" table:style-name="ce6">
            <text:p>3217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servizi</text:p>
          </table:table-cell>
          <table:table-cell office:value-type="float" office:value="432.96" table:style-name="ce3">
            <text:p>43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218" table:style-name="ce6">
            <text:p>3218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044.8900000000001" table:style-name="ce3">
            <text:p>1044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218" table:style-name="ce6">
            <text:p>3218</text:p>
          </table:table-cell>
          <table:table-cell office:value-type="string" table:style-name="ce6">
            <text:p>2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523.52" table:style-name="ce3">
            <text:p>952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ER-VARESE-COMO-MONZA/BRIANZA-BUSTO A.</text:p>
          </table:table-cell>
          <table:table-cell office:value-type="float" office:value="214310120" table:style-name="ce3">
            <text:p>214310120</text:p>
          </table:table-cell>
          <table:table-cell office:value-type="float" office:value="3331" table:style-name="ce6">
            <text:p>3331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76.88" table:style-name="ce3">
            <text:p>77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2893" table:style-name="ce6">
            <text:p>289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567.5" table:style-name="ce3">
            <text:p>567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SEME ONLUS-SOCIETA' COOP.SOCIALE</text:p>
          </table:table-cell>
          <table:table-cell office:value-type="float" office:value="2084390125" table:style-name="ce3">
            <text:p>2084390125</text:p>
          </table:table-cell>
          <table:table-cell office:value-type="float" office:value="2893" table:style-name="ce6">
            <text:p>2893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385.25" table:style-name="ce3">
            <text:p>385,2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MAGARI DOMANI SOC. COOP. SOCIALE ONLUS</text:p>
          </table:table-cell>
          <table:table-cell office:value-type="float" office:value="3416720120" table:style-name="ce3">
            <text:p>3416720120</text:p>
          </table:table-cell>
          <table:table-cell office:value-type="float" office:value="2894" table:style-name="ce6">
            <text:p>2894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00" table:style-name="ce3">
            <text:p>16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047" table:style-name="ce6">
            <text:p>304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17.26" table:style-name="ce3">
            <text:p>171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047" table:style-name="ce6">
            <text:p>304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2.09" table:style-name="ce3">
            <text:p>1742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047" table:style-name="ce6">
            <text:p>304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1727.95" table:style-name="ce3">
            <text:p>2172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048" table:style-name="ce6">
            <text:p>3048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467.7399999999998" table:style-name="ce3">
            <text:p>2467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049" table:style-name="ce6">
            <text:p>304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Altri servizi</text:p>
          </table:table-cell>
          <table:table-cell office:value-type="float" office:value="29355.48" table:style-name="ce3">
            <text:p>29355,4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BORGO AGNELLO SPA</text:p>
          </table:table-cell>
          <table:table-cell office:value-type="float" office:value="574710034" table:style-name="ce3">
            <text:p>574710034</text:p>
          </table:table-cell>
          <table:table-cell office:value-type="float" office:value="3165" table:style-name="ce6">
            <text:p>3165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47702" table:style-name="ce3">
            <text:p>477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3656" table:style-name="ce6">
            <text:p>365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741.08" table:style-name="ce3">
            <text:p>741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659" table:style-name="ce6">
            <text:p>365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753.23" table:style-name="ce3">
            <text:p>2753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3662" table:style-name="ce6">
            <text:p>366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685.19" table:style-name="ce3">
            <text:p>68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0" table:style-name="ce6">
            <text:p>3830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13.44" table:style-name="ce3">
            <text:p>1613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0" table:style-name="ce6">
            <text:p>3830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1613.6" table:style-name="ce3">
            <text:p>1613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1" table:style-name="ce6">
            <text:p>3831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895.63" table:style-name="ce3">
            <text:p>29895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1" table:style-name="ce6">
            <text:p>3831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9897.86" table:style-name="ce3">
            <text:p>29897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2" table:style-name="ce6">
            <text:p>383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14.04" table:style-name="ce3">
            <text:p>814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2" table:style-name="ce6">
            <text:p>383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824.67" table:style-name="ce3">
            <text:p>824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832" table:style-name="ce6">
            <text:p>3832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941.84" table:style-name="ce3">
            <text:p>941,8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SOLIDARIETA' E SERVIZI COOP.SOCIALE</text:p>
          </table:table-cell>
          <table:table-cell office:value-type="float" office:value="782980122" table:style-name="ce3">
            <text:p>782980122</text:p>
          </table:table-cell>
          <table:table-cell office:value-type="float" office:value="3376" table:style-name="ce6">
            <text:p>3376</text:p>
          </table:table-cell>
          <table:table-cell office:value-type="string" table:style-name="ce6">
            <text:p>09/06/2025</text:p>
          </table:table-cell>
          <table:table-cell office:value-type="string" table:style-name="ce3">
            <text:p>Altri servizi</text:p>
          </table:table-cell>
          <table:table-cell office:value-type="float" office:value="273.43" table:style-name="ce3">
            <text:p>27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3648" table:style-name="ce6">
            <text:p>364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3062.93" table:style-name="ce3">
            <text:p>306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3664" table:style-name="ce6">
            <text:p>366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595.19000000000005" table:style-name="ce3">
            <text:p>59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OLBIATE ARNO</text:p>
          </table:table-cell>
          <table:table-cell office:value-type="float" office:value="226820124" table:style-name="ce3">
            <text:p>226820124</text:p>
          </table:table-cell>
          <table:table-cell office:value-type="float" office:value="3663" table:style-name="ce6">
            <text:p>366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575.74" table:style-name="ce3">
            <text:p>57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661" table:style-name="ce6">
            <text:p>366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2391.58" table:style-name="ce3">
            <text:p>239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float" office:value="504690124" table:style-name="ce3">
            <text:p>504690124</text:p>
          </table:table-cell>
          <table:table-cell office:value-type="float" office:value="3660" table:style-name="ce6">
            <text:p>366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2313.4299999999998" table:style-name="ce3">
            <text:p>231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3658" table:style-name="ce6">
            <text:p>3658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643.73" table:style-name="ce3">
            <text:p>643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OGGIONA CON S. STEFANO</text:p>
          </table:table-cell>
          <table:table-cell office:value-type="float" office:value="309390128" table:style-name="ce3">
            <text:p>309390128</text:p>
          </table:table-cell>
          <table:table-cell office:value-type="float" office:value="3657" table:style-name="ce6">
            <text:p>3657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622.70000000000005" table:style-name="ce3">
            <text:p>622,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3655" table:style-name="ce6">
            <text:p>365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766.21" table:style-name="ce3">
            <text:p>76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JERAGO CON ORAGO</text:p>
          </table:table-cell>
          <table:table-cell office:value-type="float" office:value="243880127" table:style-name="ce3">
            <text:p>243880127</text:p>
          </table:table-cell>
          <table:table-cell office:value-type="float" office:value="3654" table:style-name="ce6">
            <text:p>365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741.18" table:style-name="ce3">
            <text:p>74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2" table:style-name="ce6">
            <text:p>3882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24345.74" table:style-name="ce3">
            <text:p>2434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2" table:style-name="ce6">
            <text:p>3882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YNERGIA S.R.L.</text:p>
          </table:table-cell>
          <table:table-cell office:value-type="float" office:value="9570410150" table:style-name="ce3">
            <text:p>9570410150</text:p>
          </table:table-cell>
          <table:table-cell office:value-type="float" office:value="2727" table:style-name="ce6">
            <text:p>2727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Altri servizi</text:p>
          </table:table-cell>
          <table:table-cell office:value-type="float" office:value="15616" table:style-name="ce3">
            <text:p>156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VASECCO DEI LAGHI DI DAVI GIANCARLO</text:p>
          </table:table-cell>
          <table:table-cell office:value-type="float" office:value="5416830825" table:style-name="ce3">
            <text:p>5416830825</text:p>
          </table:table-cell>
          <table:table-cell office:value-type="float" office:value="2729" table:style-name="ce6">
            <text:p>2729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Altri servizi</text:p>
          </table:table-cell>
          <table:table-cell office:value-type="float" office:value="16.23" table:style-name="ce3">
            <text:p>16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5" table:style-name="ce6">
            <text:p>235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430.76" table:style-name="ce3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5" table:style-name="ce6">
            <text:p>235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22288.65" table:style-name="ce3">
            <text:p>22288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308200120" table:style-name="ce3">
            <text:p>308200120</text:p>
          </table:table-cell>
          <table:table-cell office:value-type="float" office:value="3642" table:style-name="ce6">
            <text:p>364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737.44" table:style-name="ce3">
            <text:p>73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ALBIZZATE</text:p>
          </table:table-cell>
          <table:table-cell office:value-type="float" office:value="308200120" table:style-name="ce3">
            <text:p>308200120</text:p>
          </table:table-cell>
          <table:table-cell office:value-type="float" office:value="3643" table:style-name="ce6">
            <text:p>364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762.35" table:style-name="ce3">
            <text:p>76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3645" table:style-name="ce6">
            <text:p>3645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1123.32" table:style-name="ce3">
            <text:p>112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IRATE</text:p>
          </table:table-cell>
          <table:table-cell office:value-type="float" office:value="309270122" table:style-name="ce3">
            <text:p>309270122</text:p>
          </table:table-cell>
          <table:table-cell office:value-type="float" office:value="3646" table:style-name="ce6">
            <text:p>3646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1161.27" table:style-name="ce3">
            <text:p>116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EL - UNIONE PROVINCIALE ENTI LOCALI</text:p>
          </table:table-cell>
          <table:table-cell office:value-type="float" office:value="3452510120" table:style-name="ce3">
            <text:p>3452510120</text:p>
          </table:table-cell>
          <table:table-cell office:value-type="float" office:value="3711" table:style-name="ce6">
            <text:p>371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3595.2" table:style-name="ce3">
            <text:p>359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SANO MAGNAGO</text:p>
          </table:table-cell>
          <table:table-cell office:value-type="float" office:value="329920128" table:style-name="ce3">
            <text:p>329920128</text:p>
          </table:table-cell>
          <table:table-cell office:value-type="float" office:value="3649" table:style-name="ce6">
            <text:p>364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3166.41" table:style-name="ce3">
            <text:p>3166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3651" table:style-name="ce6">
            <text:p>365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818.29" table:style-name="ce3">
            <text:p>818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VARIA CON PREMEZZO</text:p>
          </table:table-cell>
          <table:table-cell office:value-type="float" office:value="309290120" table:style-name="ce3">
            <text:p>309290120</text:p>
          </table:table-cell>
          <table:table-cell office:value-type="float" office:value="3652" table:style-name="ce6">
            <text:p>365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Altri servizi</text:p>
          </table:table-cell>
          <table:table-cell office:value-type="float" office:value="845.94" table:style-name="ce3">
            <text:p>845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MERALDO S.A.S. DI MANGANO E VAIRA</text:p>
          </table:table-cell>
          <table:table-cell office:value-type="float" office:value="2345290023" table:style-name="ce3">
            <text:p>2345290023</text:p>
          </table:table-cell>
          <table:table-cell office:value-type="float" office:value="3281" table:style-name="ce6">
            <text:p>3281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servizi</text:p>
          </table:table-cell>
          <table:table-cell office:value-type="float" office:value="154" table:style-name="ce3">
            <text:p>1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6" table:style-name="ce6">
            <text:p>313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430.78" table:style-name="ce3">
            <text:p>1430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6" table:style-name="ce6">
            <text:p>313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22278.3" table:style-name="ce3">
            <text:p>22278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4007" table:style-name="ce6">
            <text:p>4007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servizi</text:p>
          </table:table-cell>
          <table:table-cell office:value-type="float" office:value="2874.3" table:style-name="ce3">
            <text:p>2874,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3SG-AZIENDA SPECIALE SERV.SOCIO SANITARI</text:p>
          </table:table-cell>
          <table:table-cell office:value-type="float" office:value="2544420124" table:style-name="ce3">
            <text:p>2544420124</text:p>
          </table:table-cell>
          <table:table-cell office:value-type="float" office:value="4008" table:style-name="ce6">
            <text:p>4008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Altri servizi</text:p>
          </table:table-cell>
          <table:table-cell office:value-type="float" office:value="1825.2" table:style-name="ce3">
            <text:p>1825,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39" table:style-name="ce6">
            <text:p>313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5616.64" table:style-name="ce3">
            <text:p>5616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1972" table:style-name="ce6">
            <text:p>1972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VESTIMENTI PLASTICI SRL</text:p>
          </table:table-cell>
          <table:table-cell office:value-type="float" office:value="5097550015" table:style-name="ce3">
            <text:p>5097550015</text:p>
          </table:table-cell>
          <table:table-cell office:value-type="float" office:value="2452" table:style-name="ce6">
            <text:p>2452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Beni immobili</text:p>
          </table:table-cell>
          <table:table-cell office:value-type="float" office:value="14751" table:style-name="ce3">
            <text:p>147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3265" table:style-name="ce6">
            <text:p>3265</text:p>
          </table:table-cell>
          <table:table-cell office:value-type="string" table:style-name="ce6">
            <text:p>30/05/2025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57" table:style-name="ce6">
            <text:p>2357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5417.84" table:style-name="ce3">
            <text:p>5417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BONO ANTONIO</text:p>
          </table:table-cell>
          <table:table-cell office:value-type="float" office:value="1327080121" table:style-name="ce3">
            <text:p>1327080121</text:p>
          </table:table-cell>
          <table:table-cell office:value-type="float" office:value="1966" table:style-name="ce6">
            <text:p>1966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ltri trasferimenti a famiglie</text:p>
          </table:table-cell>
          <table:table-cell office:value-type="float" office:value="2394" table:style-name="ce3">
            <text:p>23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EKA - S.R.L.</text:p>
          </table:table-cell>
          <table:table-cell office:value-type="float" office:value="1650260662" table:style-name="ce3">
            <text:p>1650260662</text:p>
          </table:table-cell>
          <table:table-cell office:value-type="float" office:value="1972" table:style-name="ce6">
            <text:p>1972</text:p>
          </table:table-cell>
          <table:table-cell office:value-type="string" table:style-name="ce6">
            <text:p>03/04/2025</text:p>
          </table:table-cell>
          <table:table-cell office:value-type="string" table:style-name="ce3">
            <text:p>Altri servizi</text:p>
          </table:table-cell>
          <table:table-cell office:value-type="float" office:value="18165.98" table:style-name="ce3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84" table:style-name="ce6">
            <text:p>3884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5616.64" table:style-name="ce3">
            <text:p>5616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 1 S.R.L</text:p>
          </table:table-cell>
          <table:table-cell office:value-type="float" office:value="4809040274" table:style-name="ce3">
            <text:p>4809040274</text:p>
          </table:table-cell>
          <table:table-cell office:value-type="float" office:value="4010" table:style-name="ce6">
            <text:p>4010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114960.6" table:style-name="ce3">
            <text:p>11496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VA MERCURIO S.R.L.</text:p>
          </table:table-cell>
          <table:table-cell office:value-type="float" office:value="1721450136" table:style-name="ce3">
            <text:p>1721450136</text:p>
          </table:table-cell>
          <table:table-cell office:value-type="float" office:value="3856" table:style-name="ce6">
            <text:p>3856</text:p>
          </table:table-cell>
          <table:table-cell office:value-type="string" table:style-name="ce6">
            <text:p>20/06/2025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47000" table:style-name="ce3">
            <text:p>47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3" table:style-name="ce6">
            <text:p>386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863" table:style-name="ce6">
            <text:p>3863</text:p>
          </table:table-cell>
          <table:table-cell office:value-type="string" table:style-name="ce6">
            <text:p>27/06/2025</text:p>
          </table:table-cell>
          <table:table-cell office:value-type="string" table:style-name="ce3">
            <text:p>Retribuzioni in denaro</text:p>
          </table:table-cell>
          <table:table-cell office:value-type="float" office:value="14387.41" table:style-name="ce3">
            <text:p>14387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847" table:style-name="ce6">
            <text:p>3847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ggi di riscossione</text:p>
          </table:table-cell>
          <table:table-cell office:value-type="float" office:value="23352.93" table:style-name="ce3">
            <text:p>2335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5" table:style-name="ce6">
            <text:p>233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14503.06" table:style-name="ce3">
            <text:p>1450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VA MERCURIO S.R.L.</text:p>
          </table:table-cell>
          <table:table-cell office:value-type="float" office:value="1721450136" table:style-name="ce3">
            <text:p>1721450136</text:p>
          </table:table-cell>
          <table:table-cell office:value-type="float" office:value="3072" table:style-name="ce6">
            <text:p>3072</text:p>
          </table:table-cell>
          <table:table-cell office:value-type="string" table:style-name="ce6">
            <text:p>19/05/2025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33636.83" table:style-name="ce3">
            <text:p>3363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8" table:style-name="ce6">
            <text:p>311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715.39" table:style-name="ce3">
            <text:p>71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3118" table:style-name="ce6">
            <text:p>311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Retribuzioni in denaro</text:p>
          </table:table-cell>
          <table:table-cell office:value-type="float" office:value="14542.44" table:style-name="ce3">
            <text:p>1454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644" table:style-name="ce6">
            <text:p>2644</text:p>
          </table:table-cell>
          <table:table-cell office:value-type="string" table:style-name="ce6">
            <text:p>29/04/2025</text:p>
          </table:table-cell>
          <table:table-cell office:value-type="string" table:style-name="ce3">
            <text:p>Aggi di riscossione</text:p>
          </table:table-cell>
          <table:table-cell office:value-type="float" office:value="260648.35" table:style-name="ce3">
            <text:p>26064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PENDENTI DIVERSI</text:p>
          </table:table-cell>
          <table:table-cell office:value-type="float" office:value="560180127" table:style-name="ce3">
            <text:p>560180127</text:p>
          </table:table-cell>
          <table:table-cell office:value-type="float" office:value="2335" table:style-name="ce6">
            <text:p>2335</text:p>
          </table:table-cell>
          <table:table-cell office:value-type="string" table:style-name="ce6">
            <text:p>25/04/2025</text:p>
          </table:table-cell>
          <table:table-cell office:value-type="string" table:style-name="ce3">
            <text:p>Retribuzioni in denaro</text:p>
          </table:table-cell>
          <table:table-cell office:value-type="float" office:value="715.38" table:style-name="ce3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79" table:style-name="ce6">
            <text:p>3779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13712.33" table:style-name="ce3">
            <text:p>13712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80" table:style-name="ce6">
            <text:p>3780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2136.8000000000002" table:style-name="ce3">
            <text:p>2136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81" table:style-name="ce6">
            <text:p>3781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Interessi passivi su mutui e altri finanziamenti a medio lungo termine ad altri soggetti</text:p>
          </table:table-cell>
          <table:table-cell office:value-type="float" office:value="7120.16" table:style-name="ce3">
            <text:p>7120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82" table:style-name="ce6">
            <text:p>3782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198755.46" table:style-name="ce3">
            <text:p>19875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83" table:style-name="ce6">
            <text:p>3783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30868.26" table:style-name="ce3">
            <text:p>30868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NICREDIT SPA</text:p>
          </table:table-cell>
          <table:table-cell office:value-type="float" office:value="1462680158" table:style-name="ce3">
            <text:p>1462680158</text:p>
          </table:table-cell>
          <table:table-cell office:value-type="float" office:value="3784" table:style-name="ce6">
            <text:p>3784</text:p>
          </table:table-cell>
          <table:table-cell office:value-type="string" table:style-name="ce6">
            <text:p>12/06/2025</text:p>
          </table:table-cell>
          <table:table-cell office:value-type="string" table:style-name="ce3">
            <text:p>Rimborso Mutui e altri finanziamenti a medio lungo termine a Imprese</text:p>
          </table:table-cell>
          <table:table-cell office:value-type="float" office:value="103204.31" table:style-name="ce3">
            <text:p>103204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VIBANCA S.P.A.</text:p>
          </table:table-cell>
          <table:table-cell office:value-type="float" office:value="4255700652" table:style-name="ce3">
            <text:p>4255700652</text:p>
          </table:table-cell>
          <table:table-cell office:value-type="float" office:value="3994" table:style-name="ce6">
            <text:p>3994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286" table:style-name="ce6">
            <text:p>3286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570183.68999999994" table:style-name="ce3">
            <text:p>57018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GO AGNELLO SPA</text:p>
          </table:table-cell>
          <table:table-cell office:value-type="float" office:value="574710034" table:style-name="ce3">
            <text:p>574710034</text:p>
          </table:table-cell>
          <table:table-cell office:value-type="float" office:value="3288" table:style-name="ce6">
            <text:p>3288</text:p>
          </table:table-cell>
          <table:table-cell office:value-type="string" table:style-name="ce6">
            <text:p>05/06/2025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352" table:style-name="ce3">
            <text:p>3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380" table:style-name="ce6">
            <text:p>3380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17676.87" table:style-name="ce3">
            <text:p>1767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3" table:style-name="ce6">
            <text:p>379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535.17" table:style-name="ce3">
            <text:p>253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3" table:style-name="ce6">
            <text:p>379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521.11" table:style-name="ce3">
            <text:p>521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3" table:style-name="ce6">
            <text:p>379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733.38" table:style-name="ce3">
            <text:p>73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793" table:style-name="ce6">
            <text:p>3793</text:p>
          </table:table-cell>
          <table:table-cell office:value-type="string" table:style-name="ce6">
            <text:p>17/06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589.9699999999998" table:style-name="ce3">
            <text:p>2589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848" table:style-name="ce6">
            <text:p>3848</text:p>
          </table:table-cell>
          <table:table-cell office:value-type="string" table:style-name="ce6">
            <text:p>19/06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22637.65" table:style-name="ce3">
            <text:p>22637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518.12" table:style-name="ce3">
            <text:p>1251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271.58999999999997" table:style-name="ce3">
            <text:p>27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93.52" table:style-name="ce3">
            <text:p>39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519.36" table:style-name="ce3">
            <text:p>519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20.33" table:style-name="ce3">
            <text:p>72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667.05" table:style-name="ce3">
            <text:p>466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546.06" table:style-name="ce3">
            <text:p>8546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746.11" table:style-name="ce3">
            <text:p>974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0" table:style-name="ce6">
            <text:p>3930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6854.17" table:style-name="ce3">
            <text:p>66854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18.12" table:style-name="ce3">
            <text:p>11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02.18" table:style-name="ce3">
            <text:p>40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972.79" table:style-name="ce3">
            <text:p>197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093.39" table:style-name="ce3">
            <text:p>309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956.77" table:style-name="ce3">
            <text:p>3956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931" table:style-name="ce6">
            <text:p>3931</text:p>
          </table:table-cell>
          <table:table-cell office:value-type="string" table:style-name="ce6">
            <text:p/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8876.07" table:style-name="ce3">
            <text:p>48876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 FINANCE SPA A SOCIO UNICO-GRUPPO IVA</text:p>
          </table:table-cell>
          <table:table-cell office:value-type="float" office:value="2944280359" table:style-name="ce3">
            <text:p>2944280359</text:p>
          </table:table-cell>
          <table:table-cell office:value-type="float" office:value="3969" table:style-name="ce6">
            <text:p>3969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9" table:style-name="ce3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970" table:style-name="ce6">
            <text:p>3970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970" table:style-name="ce6">
            <text:p>3970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6" table:style-name="ce3">
            <text:p>1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3972" table:style-name="ce6">
            <text:p>3972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3974" table:style-name="ce6">
            <text:p>3974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10536040966" table:style-name="ce3">
            <text:p>10536040966</text:p>
          </table:table-cell>
          <table:table-cell office:value-type="float" office:value="3976" table:style-name="ce6">
            <text:p>3976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3977" table:style-name="ce6">
            <text:p>3977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8.33" table:style-name="ce3">
            <text:p>38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YNAMICA RETAIL SPA</text:p>
          </table:table-cell>
          <table:table-cell office:value-type="float" office:value="3436130243" table:style-name="ce3">
            <text:p>3436130243</text:p>
          </table:table-cell>
          <table:table-cell office:value-type="float" office:value="3979" table:style-name="ce6">
            <text:p>3979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3980" table:style-name="ce6">
            <text:p>3980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3982" table:style-name="ce6">
            <text:p>3982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3983" table:style-name="ce6">
            <text:p>3983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3987" table:style-name="ce6">
            <text:p>3987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2121151001" table:style-name="ce3">
            <text:p>2121151001</text:p>
          </table:table-cell>
          <table:table-cell office:value-type="float" office:value="3988" table:style-name="ce6">
            <text:p>3988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041.67" table:style-name="ce3">
            <text:p>2041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989" table:style-name="ce6">
            <text:p>3989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3990" table:style-name="ce6">
            <text:p>3990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3991" table:style-name="ce6">
            <text:p>3991</text:p>
          </table:table-cell>
          <table:table-cell office:value-type="string" table:style-name="ce6">
            <text:p>26/06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LEGIO ROTONDI</text:p>
          </table:table-cell>
          <table:table-cell office:value-type="float" office:value="595010125" table:style-name="ce3">
            <text:p>595010125</text:p>
          </table:table-cell>
          <table:table-cell office:value-type="float" office:value="2447" table:style-name="ce6">
            <text:p>244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Spese non andate a buon fine</text:p>
          </table:table-cell>
          <table:table-cell office:value-type="float" office:value="58.29" table:style-name="ce3">
            <text:p>58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766" table:style-name="ce6">
            <text:p>2766</text:p>
          </table:table-cell>
          <table:table-cell office:value-type="string" table:style-name="ce6">
            <text:p>06/05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6880" table:style-name="ce3">
            <text:p>68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829" table:style-name="ce6">
            <text:p>282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416176.71" table:style-name="ce3">
            <text:p>41617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48.67" table:style-name="ce3">
            <text:p>48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803.68" table:style-name="ce3">
            <text:p>80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232.92" table:style-name="ce3">
            <text:p>232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58.59" table:style-name="ce3">
            <text:p>158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73.78" table:style-name="ce3">
            <text:p>37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870" table:style-name="ce6">
            <text:p>2870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954.52" table:style-name="ce3">
            <text:p>95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871" table:style-name="ce6">
            <text:p>2871</text:p>
          </table:table-cell>
          <table:table-cell office:value-type="string" table:style-name="ce6">
            <text:p>13/05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800" table:style-name="ce3">
            <text:p>8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927" table:style-name="ce6">
            <text:p>2927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o della ritenuta del 4% sui contributi pubblici</text:p>
          </table:table-cell>
          <table:table-cell office:value-type="float" office:value="640" table:style-name="ce3">
            <text:p>6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928" table:style-name="ce6">
            <text:p>2928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19299.29" table:style-name="ce3">
            <text:p>19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ALVANICA CEDRATESE SRL</text:p>
          </table:table-cell>
          <table:table-cell office:value-type="float" office:value="339730129" table:style-name="ce3">
            <text:p>339730129</text:p>
          </table:table-cell>
          <table:table-cell office:value-type="float" office:value="3082" table:style-name="ce6">
            <text:p>3082</text:p>
          </table:table-cell>
          <table:table-cell office:value-type="string" table:style-name="ce6">
            <text:p>16/05/2025</text:p>
          </table:table-cell>
          <table:table-cell office:value-type="string" table:style-name="ce3">
            <text:p>Costituzione di depositi cauzionali o contrattuali presso terzi</text:p>
          </table:table-cell>
          <table:table-cell office:value-type="float" office:value="30000" table:style-name="ce3">
            <text:p>300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3113" table:style-name="ce6">
            <text:p>3113</text:p>
          </table:table-cell>
          <table:table-cell office:value-type="string" table:style-name="ce6">
            <text:p>20/05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1847.98" table:style-name="ce3">
            <text:p>11847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628.1499999999996" table:style-name="ce3">
            <text:p>462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81.22" table:style-name="ce3">
            <text:p>38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07.14" table:style-name="ce3">
            <text:p>707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714.54" table:style-name="ce3">
            <text:p>714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687.72" table:style-name="ce3">
            <text:p>1687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316.56" table:style-name="ce3">
            <text:p>8316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8450.8799999999992" table:style-name="ce3">
            <text:p>845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270.6" table:style-name="ce3">
            <text:p>12270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3" table:style-name="ce6">
            <text:p>3173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8962.39" table:style-name="ce3">
            <text:p>4896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560.5" table:style-name="ce3">
            <text:p>56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787.66" table:style-name="ce3">
            <text:p>1787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726.11" table:style-name="ce3">
            <text:p>3726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3930.61" table:style-name="ce3">
            <text:p>393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4166.74" table:style-name="ce3">
            <text:p>44166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45.84" table:style-name="ce3">
            <text:p>14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3174" table:style-name="ce6">
            <text:p>3174</text:p>
          </table:table-cell>
          <table:table-cell office:value-type="string" table:style-name="ce6">
            <text:p>13/06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 FINANCE SPA A SOCIO UNICO-GRUPPO IVA</text:p>
          </table:table-cell>
          <table:table-cell office:value-type="float" office:value="2944280359" table:style-name="ce3">
            <text:p>2944280359</text:p>
          </table:table-cell>
          <table:table-cell office:value-type="float" office:value="3219" table:style-name="ce6">
            <text:p>321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9" table:style-name="ce3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220" table:style-name="ce6">
            <text:p>322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3220" table:style-name="ce6">
            <text:p>322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6" table:style-name="ce3">
            <text:p>1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3221" table:style-name="ce6">
            <text:p>322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3223" table:style-name="ce6">
            <text:p>3223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10536040966" table:style-name="ce3">
            <text:p>10536040966</text:p>
          </table:table-cell>
          <table:table-cell office:value-type="float" office:value="3225" table:style-name="ce6">
            <text:p>3225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3226" table:style-name="ce6">
            <text:p>322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8.33" table:style-name="ce3">
            <text:p>38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YNAMICA RETAIL SPA</text:p>
          </table:table-cell>
          <table:table-cell office:value-type="float" office:value="3436130243" table:style-name="ce3">
            <text:p>3436130243</text:p>
          </table:table-cell>
          <table:table-cell office:value-type="float" office:value="3228" table:style-name="ce6">
            <text:p>322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3229" table:style-name="ce6">
            <text:p>322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3231" table:style-name="ce6">
            <text:p>323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3232" table:style-name="ce6">
            <text:p>3232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3236" table:style-name="ce6">
            <text:p>3236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2121151001" table:style-name="ce3">
            <text:p>2121151001</text:p>
          </table:table-cell>
          <table:table-cell office:value-type="float" office:value="3237" table:style-name="ce6">
            <text:p>3237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15.12" table:style-name="ce3">
            <text:p>181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float" office:value="8969851008" table:style-name="ce3">
            <text:p>8969851008</text:p>
          </table:table-cell>
          <table:table-cell office:value-type="float" office:value="3238" table:style-name="ce6">
            <text:p>3238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3239" table:style-name="ce6">
            <text:p>3239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3240" table:style-name="ce6">
            <text:p>3240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3241" table:style-name="ce6">
            <text:p>3241</text:p>
          </table:table-cell>
          <table:table-cell office:value-type="string" table:style-name="ce6">
            <text:p>27/05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1979" table:style-name="ce6">
            <text:p>1979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Versamento delle ritenute per scissione contabile IVA (split payment)</text:p>
          </table:table-cell>
          <table:table-cell office:value-type="float" office:value="398310.49" table:style-name="ce3">
            <text:p>39831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147" table:style-name="ce6">
            <text:p>2147</text:p>
          </table:table-cell>
          <table:table-cell office:value-type="string" table:style-name="ce6">
            <text:p>07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5497" table:style-name="ce3">
            <text:p>154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144" table:style-name="ce6">
            <text:p>2144</text:p>
          </table:table-cell>
          <table:table-cell office:value-type="string" table:style-name="ce6">
            <text:p>07/04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12380.52" table:style-name="ce3">
            <text:p>12380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215" table:style-name="ce6">
            <text:p>2215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Versamenti di ritenute erariali su Redditi da lavoro autonomo per conto terzi</text:p>
          </table:table-cell>
          <table:table-cell office:value-type="float" office:value="34904.39" table:style-name="ce3">
            <text:p>3490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3897.24" table:style-name="ce3">
            <text:p>389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629.6" table:style-name="ce3">
            <text:p>629,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519.45" table:style-name="ce3">
            <text:p>1519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583.28" table:style-name="ce3">
            <text:p>58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954.52" table:style-name="ce3">
            <text:p>95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SA SANPAOLO SPA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266" table:style-name="ce6">
            <text:p>2266</text:p>
          </table:table-cell>
          <table:table-cell office:value-type="string" table:style-name="ce6">
            <text:p>15/04/2025</text:p>
          </table:table-cell>
          <table:table-cell office:value-type="string" table:style-name="ce3">
            <text:p>Altre uscite per conto terzi n.a.c.</text:p>
          </table:table-cell>
          <table:table-cell office:value-type="float" office:value="144.33000000000001" table:style-name="ce3">
            <text:p>14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C.A. SPA</text:p>
          </table:table-cell>
          <table:table-cell office:value-type="float" office:value="1062951007" table:style-name="ce3">
            <text:p>1062951007</text:p>
          </table:table-cell>
          <table:table-cell office:value-type="float" office:value="2324" table:style-name="ce6">
            <text:p>2324</text:p>
          </table:table-cell>
          <table:table-cell office:value-type="string" table:style-name="ce6">
            <text:p>17/04/2025</text:p>
          </table:table-cell>
          <table:table-cell office:value-type="string" table:style-name="ce3">
            <text:p>Acquisto di servizi per conto di terzi</text:p>
          </table:table-cell>
          <table:table-cell office:value-type="float" office:value="21859.79" table:style-name="ce3">
            <text:p>2185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2689.33" table:style-name="ce3">
            <text:p>1268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16079.27" table:style-name="ce3">
            <text:p>11607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50" table:style-name="ce3">
            <text:p>1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338.95" table:style-name="ce3">
            <text:p>338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618.58000000000004" table:style-name="ce3">
            <text:p>618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29.31" table:style-name="ce3">
            <text:p>929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2103.8000000000002" table:style-name="ce3">
            <text:p>2103,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4869.8500000000004" table:style-name="ce3">
            <text:p>4869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9070.5" table:style-name="ce3">
            <text:p>9070,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89" table:style-name="ce6">
            <text:p>2389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erariali su Redditi da lavoro dipendente riscosse per conto terzi</text:p>
          </table:table-cell>
          <table:table-cell office:value-type="float" office:value="10615.06" table:style-name="ce3">
            <text:p>1061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63.34" table:style-name="ce3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191.59" table:style-name="ce3">
            <text:p>19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98.78" table:style-name="ce3">
            <text:p>698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2412.42" table:style-name="ce3">
            <text:p>241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104.6400000000003" table:style-name="ce3">
            <text:p>410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4922.91" table:style-name="ce3">
            <text:p>492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GENZIA DELLE ENTRATE</text:p>
          </table:table-cell>
          <table:table-cell office:value-type="float" office:value="6363391001" table:style-name="ce3">
            <text:p>6363391001</text:p>
          </table:table-cell>
          <table:table-cell office:value-type="float" office:value="2390" table:style-name="ce6">
            <text:p>2390</text:p>
          </table:table-cell>
          <table:table-cell office:value-type="string" table:style-name="ce6">
            <text:p>15/05/2025</text:p>
          </table:table-cell>
          <table:table-cell office:value-type="string" table:style-name="ce3">
            <text:p>Versamenti di ritenute previdenziali e assistenziali su Redditi da lavoro dipendente riscosse per conto terzi</text:p>
          </table:table-cell>
          <table:table-cell office:value-type="float" office:value="60282.42" table:style-name="ce3">
            <text:p>6028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DV FINANCE SPA A SOCIO UNICO-GRUPPO IVA</text:p>
          </table:table-cell>
          <table:table-cell office:value-type="float" office:value="2944280359" table:style-name="ce3">
            <text:p>2944280359</text:p>
          </table:table-cell>
          <table:table-cell office:value-type="float" office:value="2408" table:style-name="ce6">
            <text:p>240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29" table:style-name="ce3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409" table:style-name="ce6">
            <text:p>2409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8" table:style-name="ce3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FONDO POLIZIA LOCALE</text:p>
          </table:table-cell>
          <table:table-cell office:value-type="float" office:value="91026430123" table:style-name="ce3">
            <text:p>91026430123</text:p>
          </table:table-cell>
          <table:table-cell office:value-type="float" office:value="2409" table:style-name="ce6">
            <text:p>2409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92" table:style-name="ce3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NCA NAZIONALE DEL LAVORO SPA</text:p>
          </table:table-cell>
          <table:table-cell office:value-type="float" office:value="9339391006" table:style-name="ce3">
            <text:p>9339391006</text:p>
          </table:table-cell>
          <table:table-cell office:value-type="float" office:value="2410" table:style-name="ce6">
            <text:p>2410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NCA SPA-GRUPPO IVA BPER BANCA</text:p>
          </table:table-cell>
          <table:table-cell office:value-type="float" office:value="3830780361" table:style-name="ce3">
            <text:p>3830780361</text:p>
          </table:table-cell>
          <table:table-cell office:value-type="float" office:value="2412" table:style-name="ce6">
            <text:p>2412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1" table:style-name="ce3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PASS BANCA SPA</text:p>
          </table:table-cell>
          <table:table-cell office:value-type="float" office:value="10536040966" table:style-name="ce3">
            <text:p>10536040966</text:p>
          </table:table-cell>
          <table:table-cell office:value-type="float" office:value="2414" table:style-name="ce6">
            <text:p>2414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90.95999999999998" table:style-name="ce3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.S.A.-REG.AUT.LOCALI-DIPART.P.L.-SIAPOL</text:p>
          </table:table-cell>
          <table:table-cell office:value-type="float" office:value="97276380157" table:style-name="ce3">
            <text:p>97276380157</text:p>
          </table:table-cell>
          <table:table-cell office:value-type="float" office:value="2415" table:style-name="ce6">
            <text:p>241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38.33" table:style-name="ce3">
            <text:p>38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YNAMICA RETAIL SPA</text:p>
          </table:table-cell>
          <table:table-cell office:value-type="float" office:value="3436130243" table:style-name="ce3">
            <text:p>3436130243</text:p>
          </table:table-cell>
          <table:table-cell office:value-type="float" office:value="2417" table:style-name="ce6">
            <text:p>241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50" table:style-name="ce3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CQS SPA</text:p>
          </table:table-cell>
          <table:table-cell office:value-type="float" office:value="7551781003" table:style-name="ce3">
            <text:p>7551781003</text:p>
          </table:table-cell>
          <table:table-cell office:value-type="float" office:value="2418" table:style-name="ce6">
            <text:p>241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6" table:style-name="ce3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CONTINUO S.P.A.</text:p>
          </table:table-cell>
          <table:table-cell office:value-type="float" office:value="2597720792" table:style-name="ce3">
            <text:p>2597720792</text:p>
          </table:table-cell>
          <table:table-cell office:value-type="float" office:value="2420" table:style-name="ce6">
            <text:p>2420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542" table:style-name="ce3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NDOMESTIC BANCA SPA-GRUPPO BNP PARIBAS</text:p>
          </table:table-cell>
          <table:table-cell office:value-type="float" office:value="3562770481" table:style-name="ce3">
            <text:p>3562770481</text:p>
          </table:table-cell>
          <table:table-cell office:value-type="float" office:value="2421" table:style-name="ce6">
            <text:p>2421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73" table:style-name="ce3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.FI.VE.R. SPA</text:p>
          </table:table-cell>
          <table:table-cell office:value-type="float" office:value="2084220280" table:style-name="ce3">
            <text:p>2084220280</text:p>
          </table:table-cell>
          <table:table-cell office:value-type="float" office:value="2425" table:style-name="ce6">
            <text:p>2425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NAZIONALE PREVIDENZA SOCIALE</text:p>
          </table:table-cell>
          <table:table-cell office:value-type="float" office:value="2121151001" table:style-name="ce3">
            <text:p>2121151001</text:p>
          </table:table-cell>
          <table:table-cell office:value-type="float" office:value="2426" table:style-name="ce6">
            <text:p>2426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15.12" table:style-name="ce3">
            <text:p>181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CE FINANCE SPA</text:p>
          </table:table-cell>
          <table:table-cell office:value-type="float" office:value="8969851008" table:style-name="ce3">
            <text:p>8969851008</text:p>
          </table:table-cell>
          <table:table-cell office:value-type="float" office:value="2427" table:style-name="ce6">
            <text:p>2427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85" table:style-name="ce3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STITALIA SPA-GRUPPO IVA INTESA SANPAO</text:p>
          </table:table-cell>
          <table:table-cell office:value-type="float" office:value="11991500015" table:style-name="ce3">
            <text:p>11991500015</text:p>
          </table:table-cell>
          <table:table-cell office:value-type="float" office:value="2428" table:style-name="ce6">
            <text:p>2428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805" table:style-name="ce3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SERVIZI SPA</text:p>
          </table:table-cell>
          <table:table-cell office:value-type="float" office:value="1364610392" table:style-name="ce3">
            <text:p>1364610392</text:p>
          </table:table-cell>
          <table:table-cell office:value-type="float" office:value="2429" table:style-name="ce6">
            <text:p>2429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171" table:style-name="ce3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ANDER CONSUMER BANK S.P.A.</text:p>
          </table:table-cell>
          <table:table-cell office:value-type="float" office:value="5634190010" table:style-name="ce3">
            <text:p>5634190010</text:p>
          </table:table-cell>
          <table:table-cell office:value-type="float" office:value="2430" table:style-name="ce6">
            <text:p>2430</text:p>
          </table:table-cell>
          <table:table-cell office:value-type="string" table:style-name="ce6">
            <text:p>24/04/2025</text:p>
          </table:table-cell>
          <table:table-cell office:value-type="string" table:style-name="ce3">
            <text:p>Altri versamenti di ritenute al personale dipendente per conto di terzi</text:p>
          </table:table-cell>
          <table:table-cell office:value-type="float" office:value="220" table:style-name="ce3">
            <text:p>220</text:p>
          </table:table-cell>
          <table:table-cell table:number-columns-repeated="16378"/>
        </table:table-row>
        <table:table-row table:number-rows-repeated="1046009" table:style-name="ro2">
          <table:table-cell table:number-columns-repeated="16384"/>
        </table:table-row>
        <table:named-expressions>
          <table:named-range table:name="Print_Area" table:cell-range-address="Estrazione.$A$1:Estrazione.$F$2567" table:base-cell-address="Estrazione.$A$1"/>
          <table:named-range table:name="Print_Titles" table:cell-range-address="Estrazione.$A$2:Estrazione.$XFD$2" table:base-cell-address="Estrazione.$A$1"/>
        </table:named-expressions>
      </table:table>
      <table:database-ranges>
        <table:database-range table:target-range-address="Estrazione.A2:Estrazione.F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999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827</meta:generator>
    <meta:initial-creator>Colombo Michele</meta:initial-creator>
    <dc:creator>Colombo Michele</dc:creator>
    <meta:creation-date>2025-07-03T06:24:26Z</meta:creation-date>
    <dc:date>2025-07-03T06:40:11Z</dc:date>
    <meta:print-date>2025-07-03T06:35:58Z</meta:print-date>
  </office:meta>
</office:document-meta>
</file>