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middle"/>
    </style:style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wrap-option="wrap"/>
    </style:style>
    <style:style style:name="ce5" style:family="table-cell" style:parent-style-name="Default" style:data-style-name="N0">
      <style:table-cell-properties fo:border="thin solid #000000" style:vertical-align="middle"/>
    </style:style>
    <style:style style:name="ce6" style:family="table-cell" style:parent-style-name="Default" style:data-style-name="N4">
      <style:table-cell-properties fo:border="thin solid #000000" style:vertical-align="middle"/>
    </style:style>
    <style:style style:name="ce7" style:family="table-cell" style:parent-style-name="Default" style:data-style-name="N4">
      <style:table-cell-properties style:vertical-align="middle"/>
    </style:style>
    <style:style style:name="ce8" style:family="table-cell" style:parent-style-name="Default" style:data-style-name="N4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9.78958333333333cm"/>
    </style:style>
    <style:style style:name="co2" style:family="table-column">
      <style:table-column-properties fo:break-before="auto" style:column-width="2.72520833333333cm"/>
    </style:style>
    <style:style style:name="co3" style:family="table-column">
      <style:table-column-properties fo:break-before="auto" style:column-width="10.3187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razione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default-cell-style-name="ce7"/>
        <table:table-column table:style-name="co4" table:number-columns-repeated="16378" table:default-cell-style-name="ce1"/>
        <table:table-row table:style-name="ro1">
          <table:table-cell table:number-columns-repeated="5" table:style-name="ce1"/>
          <table:table-cell office:value-type="string" table:style-name="ce8">
            <text:p>2025 III TRIMESTRE</text:p>
          </table:table-cell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2">
            <text:p>FORNITORE</text:p>
          </table:table-cell>
          <table:table-cell office:value-type="string" table:style-name="ce2">
            <text:p>PARTITA IVA</text:p>
          </table:table-cell>
          <table:table-cell office:value-type="string" table:style-name="ce2">
            <text:p>NUMERO MANDAO</text:p>
          </table:table-cell>
          <table:table-cell office:value-type="string" table:style-name="ce2">
            <text:p>DATA PAGAMENTO</text:p>
          </table:table-cell>
          <table:table-cell office:value-type="string" table:style-name="ce2">
            <text:p>CAUSALE PAGAMENTO</text:p>
          </table:table-cell>
          <table:table-cell office:value-type="string" table:style-name="ce3">
            <text:p>IMPORTO</text:p>
          </table:table-cell>
          <table:table-cell table:number-columns-repeated="16378" table:style-name="ce4"/>
        </table:table-row>
        <table:table-row table:style-name="ro2">
          <table:table-cell office:value-type="string" table:style-name="ce5">
            <text:p>C.M.A. IMPIANTI SRL</text:p>
          </table:table-cell>
          <table:table-cell office:value-type="float" office:value="3925090122" table:style-name="ce5">
            <text:p>3925090122</text:p>
          </table:table-cell>
          <table:table-cell office:value-type="float" office:value="4140" table:style-name="ce5">
            <text:p>4140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Altri servizi</text:p>
          </table:table-cell>
          <table:table-cell office:value-type="float" office:value="6039" table:style-name="ce6">
            <text:p>6.039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ASSO EUGENIO S.R.L.</text:p>
          </table:table-cell>
          <table:table-cell office:value-type="float" office:value="186950127" table:style-name="ce5">
            <text:p>186950127</text:p>
          </table:table-cell>
          <table:table-cell office:value-type="float" office:value="5443" table:style-name="ce5">
            <text:p>5443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152.08" table:style-name="ce6">
            <text:p>2.152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5119" table:style-name="ce5">
            <text:p>5119</text:p>
          </table:table-cell>
          <table:table-cell office:value-type="string" table:style-name="ce5">
            <text:p>27/08/2025</text:p>
          </table:table-cell>
          <table:table-cell office:value-type="string" table:style-name="ce5">
            <text:p>Altri servizi</text:p>
          </table:table-cell>
          <table:table-cell office:value-type="float" office:value="156" table:style-name="ce6">
            <text:p>156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VASECCO DEI LAGHI DI DAVI GIANCARLO</text:p>
          </table:table-cell>
          <table:table-cell office:value-type="float" office:value="5416830825" table:style-name="ce5">
            <text:p>5416830825</text:p>
          </table:table-cell>
          <table:table-cell office:value-type="float" office:value="5094" table:style-name="ce5">
            <text:p>5094</text:p>
          </table:table-cell>
          <table:table-cell office:value-type="string" table:style-name="ce5">
            <text:p>19/08/2025</text:p>
          </table:table-cell>
          <table:table-cell office:value-type="string" table:style-name="ce5">
            <text:p>Altri servizi</text:p>
          </table:table-cell>
          <table:table-cell office:value-type="float" office:value="21.64" table:style-name="ce6">
            <text:p>21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4978" table:style-name="ce5">
            <text:p>4978</text:p>
          </table:table-cell>
          <table:table-cell office:value-type="string" table:style-name="ce5">
            <text:p>07/08/2025</text:p>
          </table:table-cell>
          <table:table-cell office:value-type="string" table:style-name="ce5">
            <text:p>Altri servizi</text:p>
          </table:table-cell>
          <table:table-cell office:value-type="float" office:value="3220.8" table:style-name="ce6">
            <text:p>3.220,8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778" table:style-name="ce5">
            <text:p>4778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Altri servizi</text:p>
          </table:table-cell>
          <table:table-cell office:value-type="float" office:value="194.35" table:style-name="ce6">
            <text:p>194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778" table:style-name="ce5">
            <text:p>4778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Altri servizi</text:p>
          </table:table-cell>
          <table:table-cell office:value-type="float" office:value="222.53" table:style-name="ce6">
            <text:p>222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778" table:style-name="ce5">
            <text:p>4778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Altri servizi</text:p>
          </table:table-cell>
          <table:table-cell office:value-type="float" office:value="229.53" table:style-name="ce6">
            <text:p>229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778" table:style-name="ce5">
            <text:p>4778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Altri servizi</text:p>
          </table:table-cell>
          <table:table-cell office:value-type="float" office:value="211.85" table:style-name="ce6">
            <text:p>211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779" table:style-name="ce5">
            <text:p>4779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Altri servizi</text:p>
          </table:table-cell>
          <table:table-cell office:value-type="float" office:value="201.2" table:style-name="ce6">
            <text:p>201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779" table:style-name="ce5">
            <text:p>4779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Altri servizi</text:p>
          </table:table-cell>
          <table:table-cell office:value-type="float" office:value="218.31" table:style-name="ce6">
            <text:p>218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779" table:style-name="ce5">
            <text:p>4779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Altri servizi</text:p>
          </table:table-cell>
          <table:table-cell office:value-type="float" office:value="241.69" table:style-name="ce6">
            <text:p>241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779" table:style-name="ce5">
            <text:p>4779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Altri servizi</text:p>
          </table:table-cell>
          <table:table-cell office:value-type="float" office:value="208.63" table:style-name="ce6">
            <text:p>208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779" table:style-name="ce5">
            <text:p>4779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Altri servizi</text:p>
          </table:table-cell>
          <table:table-cell office:value-type="float" office:value="197.76" table:style-name="ce6">
            <text:p>197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779" table:style-name="ce5">
            <text:p>4779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Altri servizi</text:p>
          </table:table-cell>
          <table:table-cell office:value-type="float" office:value="253.96" table:style-name="ce6">
            <text:p>253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779" table:style-name="ce5">
            <text:p>4779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Altri servizi</text:p>
          </table:table-cell>
          <table:table-cell office:value-type="float" office:value="202.26" table:style-name="ce6">
            <text:p>202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ZIBETTI UFFICIO SAS</text:p>
          </table:table-cell>
          <table:table-cell office:value-type="float" office:value="2454580123" table:style-name="ce5">
            <text:p>2454580123</text:p>
          </table:table-cell>
          <table:table-cell office:value-type="float" office:value="4859" table:style-name="ce5">
            <text:p>4859</text:p>
          </table:table-cell>
          <table:table-cell office:value-type="string" table:style-name="ce5">
            <text:p>05/08/2025</text:p>
          </table:table-cell>
          <table:table-cell office:value-type="string" table:style-name="ce5">
            <text:p>Altri beni di consumo</text:p>
          </table:table-cell>
          <table:table-cell office:value-type="float" office:value="11.88" table:style-name="ce6">
            <text:p>11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GINESTRA SOC.COOP.SOCIALE ONLUS</text:p>
          </table:table-cell>
          <table:table-cell office:value-type="float" office:value="2727100121" table:style-name="ce5">
            <text:p>2727100121</text:p>
          </table:table-cell>
          <table:table-cell office:value-type="float" office:value="4610" table:style-name="ce5">
            <text:p>461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Altri servizi</text:p>
          </table:table-cell>
          <table:table-cell office:value-type="float" office:value="83.6" table:style-name="ce6">
            <text:p>83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4620" table:style-name="ce5">
            <text:p>4620</text:p>
          </table:table-cell>
          <table:table-cell office:value-type="string" table:style-name="ce5">
            <text:p>28/07/2025</text:p>
          </table:table-cell>
          <table:table-cell office:value-type="string" table:style-name="ce5">
            <text:p>Altri servizi</text:p>
          </table:table-cell>
          <table:table-cell office:value-type="float" office:value="26086.86" table:style-name="ce6">
            <text:p>26.086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M.A. IMPIANTI SRL</text:p>
          </table:table-cell>
          <table:table-cell office:value-type="float" office:value="3925090122" table:style-name="ce5">
            <text:p>3925090122</text:p>
          </table:table-cell>
          <table:table-cell office:value-type="float" office:value="4563" table:style-name="ce5">
            <text:p>4563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Altri servizi</text:p>
          </table:table-cell>
          <table:table-cell office:value-type="float" office:value="427" table:style-name="ce6">
            <text:p>427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PKAPPA S.L.R.</text:p>
          </table:table-cell>
          <table:table-cell office:value-type="float" office:value="8543640158" table:style-name="ce5">
            <text:p>8543640158</text:p>
          </table:table-cell>
          <table:table-cell office:value-type="float" office:value="4521" table:style-name="ce5">
            <text:p>4521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servizi</text:p>
          </table:table-cell>
          <table:table-cell office:value-type="float" office:value="8357" table:style-name="ce6">
            <text:p>8.357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M.A. IMPIANTI SRL</text:p>
          </table:table-cell>
          <table:table-cell office:value-type="float" office:value="3925090122" table:style-name="ce5">
            <text:p>3925090122</text:p>
          </table:table-cell>
          <table:table-cell office:value-type="float" office:value="4139" table:style-name="ce5">
            <text:p>4139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Altri servizi</text:p>
          </table:table-cell>
          <table:table-cell office:value-type="float" office:value="15027.96" table:style-name="ce6">
            <text:p>15.027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BELVEDERE &amp; PARTNERS</text:p>
          </table:table-cell>
          <table:table-cell office:value-type="float" office:value="7195320150" table:style-name="ce5">
            <text:p>7195320150</text:p>
          </table:table-cell>
          <table:table-cell office:value-type="float" office:value="5582" table:style-name="ce5">
            <text:p>5582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187.88" table:style-name="ce6">
            <text:p>3.187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LEGALE FOSSATI ANDENA ROMANENGHI</text:p>
          </table:table-cell>
          <table:table-cell office:value-type="float" office:value="10153260152" table:style-name="ce5">
            <text:p>10153260152</text:p>
          </table:table-cell>
          <table:table-cell office:value-type="float" office:value="5584" table:style-name="ce5">
            <text:p>5584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4440.8" table:style-name="ce6">
            <text:p>4.44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LEGALE FOSSATI ANDENA ROMANENGHI</text:p>
          </table:table-cell>
          <table:table-cell office:value-type="float" office:value="10153260152" table:style-name="ce5">
            <text:p>10153260152</text:p>
          </table:table-cell>
          <table:table-cell office:value-type="float" office:value="5585" table:style-name="ce5">
            <text:p>5585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6340.73" table:style-name="ce6">
            <text:p>6.340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LEGALE FOSSATI ANDENA ROMANENGHI</text:p>
          </table:table-cell>
          <table:table-cell office:value-type="float" office:value="10153260152" table:style-name="ce5">
            <text:p>10153260152</text:p>
          </table:table-cell>
          <table:table-cell office:value-type="float" office:value="5586" table:style-name="ce5">
            <text:p>5586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5612.02" table:style-name="ce6">
            <text:p>5.612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LEGALE FOSSATI ANDENA ROMANENGHI</text:p>
          </table:table-cell>
          <table:table-cell office:value-type="float" office:value="10153260152" table:style-name="ce5">
            <text:p>10153260152</text:p>
          </table:table-cell>
          <table:table-cell office:value-type="float" office:value="5587" table:style-name="ce5">
            <text:p>5587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190.52" table:style-name="ce6">
            <text:p>3.190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5445" table:style-name="ce5">
            <text:p>5445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Servizi amministrativi</text:p>
          </table:table-cell>
          <table:table-cell office:value-type="float" office:value="88.6" table:style-name="ce6">
            <text:p>88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NOLI <text:s/>LARA</text:p>
          </table:table-cell>
          <table:table-cell office:value-type="float" office:value="3135830127" table:style-name="ce5">
            <text:p>3135830127</text:p>
          </table:table-cell>
          <table:table-cell office:value-type="float" office:value="5349" table:style-name="ce5">
            <text:p>5349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5219" table:style-name="ce6">
            <text:p>5.219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5369" table:style-name="ce5">
            <text:p>5369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Servizi amministrativi</text:p>
          </table:table-cell>
          <table:table-cell office:value-type="float" office:value="11.95" table:style-name="ce6">
            <text:p>11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5369" table:style-name="ce5">
            <text:p>5369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Servizi amministrativi</text:p>
          </table:table-cell>
          <table:table-cell office:value-type="float" office:value="82.5" table:style-name="ce6">
            <text:p>82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5427" table:style-name="ce5">
            <text:p>5427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Servizi amministrativi</text:p>
          </table:table-cell>
          <table:table-cell office:value-type="float" office:value="1008.13" table:style-name="ce6">
            <text:p>1.008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5427" table:style-name="ce5">
            <text:p>5427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Servizi amministrativi</text:p>
          </table:table-cell>
          <table:table-cell office:value-type="float" office:value="1031.26" table:style-name="ce6">
            <text:p>1.031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TS DI ANNALISA CELLUZZI</text:p>
          </table:table-cell>
          <table:table-cell office:value-type="float" office:value="6654000964" table:style-name="ce5">
            <text:p>6654000964</text:p>
          </table:table-cell>
          <table:table-cell office:value-type="float" office:value="5166" table:style-name="ce5">
            <text:p>5166</text:p>
          </table:table-cell>
          <table:table-cell office:value-type="string" table:style-name="ce5">
            <text:p>22/08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94.78" table:style-name="ce6">
            <text:p>94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5254" table:style-name="ce5">
            <text:p>5254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Servizi amministrativi</text:p>
          </table:table-cell>
          <table:table-cell office:value-type="float" office:value="5.35" table:style-name="ce6">
            <text:p>5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5255" table:style-name="ce5">
            <text:p>5255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Servizi amministrativi</text:p>
          </table:table-cell>
          <table:table-cell office:value-type="float" office:value="70" table:style-name="ce6">
            <text:p>7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5255" table:style-name="ce5">
            <text:p>5255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Servizi amministrativi</text:p>
          </table:table-cell>
          <table:table-cell office:value-type="float" office:value="539.75" table:style-name="ce6">
            <text:p>539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5255" table:style-name="ce5">
            <text:p>5255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Servizi amministrativi</text:p>
          </table:table-cell>
          <table:table-cell office:value-type="float" office:value="734.56" table:style-name="ce6">
            <text:p>734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5255" table:style-name="ce5">
            <text:p>5255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Servizi amministrativi</text:p>
          </table:table-cell>
          <table:table-cell office:value-type="float" office:value="1104.48" table:style-name="ce6">
            <text:p>1.104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ENGHI <text:s/>CLAUDIO</text:p>
          </table:table-cell>
          <table:table-cell office:value-type="float" office:value="12479830155" table:style-name="ce5">
            <text:p>12479830155</text:p>
          </table:table-cell>
          <table:table-cell office:value-type="float" office:value="4699" table:style-name="ce5">
            <text:p>4699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888.16" table:style-name="ce6">
            <text:p>888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IGA <text:s/>RICCARDO</text:p>
          </table:table-cell>
          <table:table-cell office:value-type="float" office:value="2164340123" table:style-name="ce5">
            <text:p>2164340123</text:p>
          </table:table-cell>
          <table:table-cell office:value-type="float" office:value="4765" table:style-name="ce5">
            <text:p>4765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7251.83" table:style-name="ce6">
            <text:p>7.251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LEGALE BERALDO ASSOCIAZ. PROF.LE</text:p>
          </table:table-cell>
          <table:table-cell office:value-type="float" office:value="3158840128" table:style-name="ce5">
            <text:p>3158840128</text:p>
          </table:table-cell>
          <table:table-cell office:value-type="float" office:value="4790" table:style-name="ce5">
            <text:p>4790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4132.96" table:style-name="ce6">
            <text:p>4.132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LEGALE BERALDO ASSOCIAZ. PROF.LE</text:p>
          </table:table-cell>
          <table:table-cell office:value-type="float" office:value="3158840128" table:style-name="ce5">
            <text:p>3158840128</text:p>
          </table:table-cell>
          <table:table-cell office:value-type="float" office:value="4791" table:style-name="ce5">
            <text:p>4791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5672.47" table:style-name="ce6">
            <text:p>5.672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LCETTA DANIELE</text:p>
          </table:table-cell>
          <table:table-cell office:value-type="float" office:value="1824340127" table:style-name="ce5">
            <text:p>1824340127</text:p>
          </table:table-cell>
          <table:table-cell office:value-type="float" office:value="4857" table:style-name="ce5">
            <text:p>4857</text:p>
          </table:table-cell>
          <table:table-cell office:value-type="string" table:style-name="ce5">
            <text:p>05/08/2025</text:p>
          </table:table-cell>
          <table:table-cell office:value-type="string" table:style-name="ce5">
            <text:p>Altri beni di consumo</text:p>
          </table:table-cell>
          <table:table-cell office:value-type="float" office:value="19.07" table:style-name="ce6">
            <text:p>19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VALIERI <text:s/>CARLO SILVANO</text:p>
          </table:table-cell>
          <table:table-cell office:value-type="float" office:value="1781240120" table:style-name="ce5">
            <text:p>1781240120</text:p>
          </table:table-cell>
          <table:table-cell office:value-type="float" office:value="4592" table:style-name="ce5">
            <text:p>459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703.25" table:style-name="ce6">
            <text:p>3.703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OSPITAL FORNITURE S.R.L.</text:p>
          </table:table-cell>
          <table:table-cell office:value-type="float" office:value="2236320129" table:style-name="ce5">
            <text:p>2236320129</text:p>
          </table:table-cell>
          <table:table-cell office:value-type="float" office:value="4278" table:style-name="ce5">
            <text:p>4278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Altri beni di consumo</text:p>
          </table:table-cell>
          <table:table-cell office:value-type="float" office:value="1000" table:style-name="ce6">
            <text:p>1.00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BELVEDERE &amp; PARTNERS</text:p>
          </table:table-cell>
          <table:table-cell office:value-type="float" office:value="7195320150" table:style-name="ce5">
            <text:p>7195320150</text:p>
          </table:table-cell>
          <table:table-cell office:value-type="float" office:value="4282" table:style-name="ce5">
            <text:p>4282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155.36" table:style-name="ce6">
            <text:p>3.155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IGA <text:s/>RICCARDO</text:p>
          </table:table-cell>
          <table:table-cell office:value-type="float" office:value="2164340123" table:style-name="ce5">
            <text:p>2164340123</text:p>
          </table:table-cell>
          <table:table-cell office:value-type="float" office:value="4464" table:style-name="ce5">
            <text:p>4464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6103.79" table:style-name="ce6">
            <text:p>6.103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4093" table:style-name="ce5">
            <text:p>4093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Servizi amministrativi</text:p>
          </table:table-cell>
          <table:table-cell office:value-type="float" office:value="73.5" table:style-name="ce6">
            <text:p>73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4093" table:style-name="ce5">
            <text:p>4093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Servizi amministrativi</text:p>
          </table:table-cell>
          <table:table-cell office:value-type="float" office:value="300.75" table:style-name="ce6">
            <text:p>300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4093" table:style-name="ce5">
            <text:p>4093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Servizi amministrativi</text:p>
          </table:table-cell>
          <table:table-cell office:value-type="float" office:value="842.89" table:style-name="ce6">
            <text:p>842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4093" table:style-name="ce5">
            <text:p>4093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Servizi amministrativi</text:p>
          </table:table-cell>
          <table:table-cell office:value-type="float" office:value="2664.79" table:style-name="ce6">
            <text:p>2.664,79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02" table:style-name="ce6">
            <text:p>0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12" table:style-name="ce6">
            <text:p>0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3.1" table:style-name="ce6">
            <text:p>3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3.21" table:style-name="ce6">
            <text:p>3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5.39" table:style-name="ce6">
            <text:p>15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25.8" table:style-name="ce6">
            <text:p>25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3.7" table:style-name="ce6">
            <text:p>3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33" table:style-name="ce6">
            <text:p>0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2.66" table:style-name="ce6">
            <text:p>2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4.7699999999999996" table:style-name="ce6">
            <text:p>4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9" table:style-name="ce6">
            <text:p>0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07" table:style-name="ce6">
            <text:p>1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5.13" table:style-name="ce6">
            <text:p>5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2.28" table:style-name="ce6">
            <text:p>12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6">
            <text:p>0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44" table:style-name="ce6">
            <text:p>1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6.13" table:style-name="ce6">
            <text:p>6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0.49" table:style-name="ce6">
            <text:p>10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2.1" table:style-name="ce6">
            <text:p>2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2.37" table:style-name="ce6">
            <text:p>2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RTI GRAFICHE CRENNESI S.R.L.</text:p>
          </table:table-cell>
          <table:table-cell office:value-type="float" office:value="186870127" table:style-name="ce5">
            <text:p>186870127</text:p>
          </table:table-cell>
          <table:table-cell office:value-type="float" office:value="4086" table:style-name="ce5">
            <text:p>4086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Altri beni di consumo</text:p>
          </table:table-cell>
          <table:table-cell office:value-type="float" office:value="591.70000000000005" table:style-name="ce6">
            <text:p>591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6.170000000000002" table:style-name="ce6">
            <text:p>16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26.25" table:style-name="ce6">
            <text:p>26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4.5999999999999996" table:style-name="ce6">
            <text:p>4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2.4" table:style-name="ce6">
            <text:p>2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7.42" table:style-name="ce6">
            <text:p>7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9.36" table:style-name="ce6">
            <text:p>19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2.2000000000000002" table:style-name="ce6">
            <text:p>2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5" table:style-name="ce6">
            <text:p>1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9.89" table:style-name="ce6">
            <text:p>9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8" table:style-name="ce6">
            <text:p>18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2" table:style-name="ce6">
            <text:p>2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42" table:style-name="ce6">
            <text:p>1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8.85" table:style-name="ce6">
            <text:p>8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3.55" table:style-name="ce6">
            <text:p>13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6">
            <text:p>1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49" table:style-name="ce6">
            <text:p>0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21" table:style-name="ce6">
            <text:p>1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5.22" table:style-name="ce6">
            <text:p>5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6">
            <text:p>0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83" table:style-name="ce6">
            <text:p>0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3.77" table:style-name="ce6">
            <text:p>3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9.5399999999999991" table:style-name="ce6">
            <text:p>9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6">
            <text:p>1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81" table:style-name="ce6">
            <text:p>0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5.82" table:style-name="ce6">
            <text:p>5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1.05" table:style-name="ce6">
            <text:p>11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6">
            <text:p>1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62" table:style-name="ce6">
            <text:p>0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2.21" table:style-name="ce6">
            <text:p>2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4.5" table:style-name="ce6">
            <text:p>4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6">
            <text:p>0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33" table:style-name="ce6">
            <text:p>0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2.37" table:style-name="ce6">
            <text:p>2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3.63" table:style-name="ce6">
            <text:p>3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6">
            <text:p>0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65" table:style-name="ce6">
            <text:p>0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3.07" table:style-name="ce6">
            <text:p>3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4.62" table:style-name="ce6">
            <text:p>4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6">
            <text:p>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52" table:style-name="ce6">
            <text:p>1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3.76" table:style-name="ce6">
            <text:p>3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3" table:style-name="ce5">
            <text:p>406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0.87" table:style-name="ce6">
            <text:p>10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6">
            <text:p>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47" table:style-name="ce6">
            <text:p>0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89" table:style-name="ce6">
            <text:p>1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4.4000000000000004" table:style-name="ce6">
            <text:p>4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6">
            <text:p>0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2.19" table:style-name="ce6">
            <text:p>2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9.3000000000000007" table:style-name="ce6">
            <text:p>9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4.8" table:style-name="ce6">
            <text:p>14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8" table:style-name="ce6">
            <text:p>1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7.0000000000000007E-2" table:style-name="ce6">
            <text:p>0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6">
            <text:p>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69" table:style-name="ce6">
            <text:p>1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1499999999999999" table:style-name="ce6">
            <text:p>1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6.3" table:style-name="ce6">
            <text:p>6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3.52" table:style-name="ce6">
            <text:p>13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2.6" table:style-name="ce6">
            <text:p>2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02" table:style-name="ce6">
            <text:p>0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78" table:style-name="ce6">
            <text:p>0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52" table:style-name="ce6">
            <text:p>1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4528" table:style-name="ce5">
            <text:p>4528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741.87" table:style-name="ce6">
            <text:p>3.741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4529" table:style-name="ce5">
            <text:p>4529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81.82" table:style-name="ce6">
            <text:p>281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SOLE 24 ORE SPA</text:p>
          </table:table-cell>
          <table:table-cell office:value-type="float" office:value="777910159" table:style-name="ce5">
            <text:p>777910159</text:p>
          </table:table-cell>
          <table:table-cell office:value-type="float" office:value="4533" table:style-name="ce5">
            <text:p>4533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332.8" table:style-name="ce6">
            <text:p>332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ETI GIORGIO - ELETTRAUTO</text:p>
          </table:table-cell>
          <table:table-cell office:value-type="float" office:value="1772330120" table:style-name="ce5">
            <text:p>1772330120</text:p>
          </table:table-cell>
          <table:table-cell office:value-type="float" office:value="4534" table:style-name="ce5">
            <text:p>4534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75.68" table:style-name="ce6">
            <text:p>175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4164" table:style-name="ce5">
            <text:p>41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7.55" table:style-name="ce6">
            <text:p>47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4164" table:style-name="ce5">
            <text:p>41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5.909999999999997" table:style-name="ce6">
            <text:p>35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4165" table:style-name="ce5">
            <text:p>4165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7.55" table:style-name="ce6">
            <text:p>47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4165" table:style-name="ce5">
            <text:p>4165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12.84" table:style-name="ce6">
            <text:p>112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 - RISCOSSIONE</text:p>
          </table:table-cell>
          <table:table-cell office:value-type="float" office:value="13756881002" table:style-name="ce5">
            <text:p>13756881002</text:p>
          </table:table-cell>
          <table:table-cell office:value-type="float" office:value="4170" table:style-name="ce5">
            <text:p>4170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26478.26" table:style-name="ce6">
            <text:p>26.478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4243" table:style-name="ce5">
            <text:p>424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beni di consumo</text:p>
          </table:table-cell>
          <table:table-cell office:value-type="float" office:value="101.97" table:style-name="ce6">
            <text:p>101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4243" table:style-name="ce5">
            <text:p>4243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beni di consumo</text:p>
          </table:table-cell>
          <table:table-cell office:value-type="float" office:value="115.79" table:style-name="ce6">
            <text:p>115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4247" table:style-name="ce5">
            <text:p>4247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914.88" table:style-name="ce6">
            <text:p>914,8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4248" table:style-name="ce5">
            <text:p>4248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9.540000000000006" table:style-name="ce6">
            <text:p>69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HERMOCOMFORT S.R.L.</text:p>
          </table:table-cell>
          <table:table-cell office:value-type="float" office:value="2131970028" table:style-name="ce5">
            <text:p>2131970028</text:p>
          </table:table-cell>
          <table:table-cell office:value-type="float" office:value="4249" table:style-name="ce5">
            <text:p>4249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Altri servizi</text:p>
          </table:table-cell>
          <table:table-cell office:value-type="float" office:value="859.08" table:style-name="ce6">
            <text:p>859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HERMOCOMFORT S.R.L.</text:p>
          </table:table-cell>
          <table:table-cell office:value-type="float" office:value="2131970028" table:style-name="ce5">
            <text:p>2131970028</text:p>
          </table:table-cell>
          <table:table-cell office:value-type="float" office:value="4250" table:style-name="ce5">
            <text:p>4250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Altri servizi</text:p>
          </table:table-cell>
          <table:table-cell office:value-type="float" office:value="1202.72" table:style-name="ce6">
            <text:p>1.202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FETY CONTACT SRL</text:p>
          </table:table-cell>
          <table:table-cell office:value-type="float" office:value="2615140122" table:style-name="ce5">
            <text:p>2615140122</text:p>
          </table:table-cell>
          <table:table-cell office:value-type="float" office:value="4251" table:style-name="ce5">
            <text:p>4251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Altri servizi</text:p>
          </table:table-cell>
          <table:table-cell office:value-type="float" office:value="730" table:style-name="ce6">
            <text:p>73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OSPITAL FORNITURE S.R.L.</text:p>
          </table:table-cell>
          <table:table-cell office:value-type="float" office:value="2236320129" table:style-name="ce5">
            <text:p>2236320129</text:p>
          </table:table-cell>
          <table:table-cell office:value-type="float" office:value="4279" table:style-name="ce5">
            <text:p>4279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Altri servizi</text:p>
          </table:table-cell>
          <table:table-cell office:value-type="float" office:value="587.76" table:style-name="ce6">
            <text:p>587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YO SPA</text:p>
          </table:table-cell>
          <table:table-cell office:value-type="float" office:value="3222970406" table:style-name="ce5">
            <text:p>3222970406</text:p>
          </table:table-cell>
          <table:table-cell office:value-type="float" office:value="4277" table:style-name="ce5">
            <text:p>4277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Altri servizi</text:p>
          </table:table-cell>
          <table:table-cell office:value-type="float" office:value="174" table:style-name="ce6">
            <text:p>174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YO SPA</text:p>
          </table:table-cell>
          <table:table-cell office:value-type="float" office:value="3222970406" table:style-name="ce5">
            <text:p>3222970406</text:p>
          </table:table-cell>
          <table:table-cell office:value-type="float" office:value="4277" table:style-name="ce5">
            <text:p>4277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Altri servizi</text:p>
          </table:table-cell>
          <table:table-cell office:value-type="float" office:value="60" table:style-name="ce6">
            <text:p>6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LEPASS SPA</text:p>
          </table:table-cell>
          <table:table-cell office:value-type="float" office:value="9771701001" table:style-name="ce5">
            <text:p>9771701001</text:p>
          </table:table-cell>
          <table:table-cell office:value-type="float" office:value="4467" table:style-name="ce5">
            <text:p>4467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744.33" table:style-name="ce6">
            <text:p>9.74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483" table:style-name="ce5">
            <text:p>4483</text:p>
          </table:table-cell>
          <table:table-cell office:value-type="string" table:style-name="ce5">
            <text:p>14/07/2025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6">
            <text:p>3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483" table:style-name="ce5">
            <text:p>4483</text:p>
          </table:table-cell>
          <table:table-cell office:value-type="string" table:style-name="ce5">
            <text:p>14/07/2025</text:p>
          </table:table-cell>
          <table:table-cell office:value-type="string" table:style-name="ce5">
            <text:p>Altri servizi</text:p>
          </table:table-cell>
          <table:table-cell office:value-type="float" office:value="21" table:style-name="ce6">
            <text:p>2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483" table:style-name="ce5">
            <text:p>4483</text:p>
          </table:table-cell>
          <table:table-cell office:value-type="string" table:style-name="ce5">
            <text:p>14/07/2025</text:p>
          </table:table-cell>
          <table:table-cell office:value-type="string" table:style-name="ce5">
            <text:p>Altri servizi</text:p>
          </table:table-cell>
          <table:table-cell office:value-type="float" office:value="28" table:style-name="ce6">
            <text:p>28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483" table:style-name="ce5">
            <text:p>4483</text:p>
          </table:table-cell>
          <table:table-cell office:value-type="string" table:style-name="ce5">
            <text:p>14/07/2025</text:p>
          </table:table-cell>
          <table:table-cell office:value-type="string" table:style-name="ce5">
            <text:p>Altri servizi</text:p>
          </table:table-cell>
          <table:table-cell office:value-type="float" office:value="7" table:style-name="ce6">
            <text:p>7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483" table:style-name="ce5">
            <text:p>4483</text:p>
          </table:table-cell>
          <table:table-cell office:value-type="string" table:style-name="ce5">
            <text:p>14/07/2025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6">
            <text:p>3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RSH <text:s/>SPA</text:p>
          </table:table-cell>
          <table:table-cell office:value-type="float" office:value="1699520159" table:style-name="ce5">
            <text:p>1699520159</text:p>
          </table:table-cell>
          <table:table-cell office:value-type="float" office:value="4487" table:style-name="ce5">
            <text:p>4487</text:p>
          </table:table-cell>
          <table:table-cell office:value-type="string" table:style-name="ce5">
            <text:p>14/07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919" table:style-name="ce6">
            <text:p>919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OSSI &amp; PURICELLI SRL</text:p>
          </table:table-cell>
          <table:table-cell office:value-type="float" office:value="186520128" table:style-name="ce5">
            <text:p>186520128</text:p>
          </table:table-cell>
          <table:table-cell office:value-type="float" office:value="4489" table:style-name="ce5">
            <text:p>4489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Altri servizi</text:p>
          </table:table-cell>
          <table:table-cell office:value-type="float" office:value="1342" table:style-name="ce6">
            <text:p>1.342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32.82" table:style-name="ce6">
            <text:p>32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5.95" table:style-name="ce6">
            <text:p>15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27.38" table:style-name="ce6">
            <text:p>27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48.79" table:style-name="ce6">
            <text:p>48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86" table:style-name="ce6">
            <text:p>0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5.31" table:style-name="ce6">
            <text:p>5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0.32" table:style-name="ce6">
            <text:p>10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5" table:style-name="ce6">
            <text:p>1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1299999999999999" table:style-name="ce6">
            <text:p>1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9.3000000000000007" table:style-name="ce6">
            <text:p>9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2.61" table:style-name="ce6">
            <text:p>12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6">
            <text:p>1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2.8" table:style-name="ce6">
            <text:p>2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7.34" table:style-name="ce6">
            <text:p>7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9.44" table:style-name="ce6">
            <text:p>9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6">
            <text:p>0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01" table:style-name="ce6">
            <text:p>1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5.82" table:style-name="ce6">
            <text:p>5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7.86" table:style-name="ce6">
            <text:p>7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6" table:style-name="ce6">
            <text:p>1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.9" table:style-name="ce6">
            <text:p>1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1.7" table:style-name="ce6">
            <text:p>11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064" table:style-name="ce5">
            <text:p>406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21.59" table:style-name="ce6">
            <text:p>21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PUTER TIME S.R.L.</text:p>
          </table:table-cell>
          <table:table-cell office:value-type="float" office:value="2214160125" table:style-name="ce5">
            <text:p>2214160125</text:p>
          </table:table-cell>
          <table:table-cell office:value-type="float" office:value="4087" table:style-name="ce5">
            <text:p>4087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29384" table:style-name="ce6">
            <text:p>29.384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4090" table:style-name="ce5">
            <text:p>4090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Altri beni di consumo</text:p>
          </table:table-cell>
          <table:table-cell office:value-type="float" office:value="105.92" table:style-name="ce6">
            <text:p>105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4090" table:style-name="ce5">
            <text:p>4090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Altri beni di consumo</text:p>
          </table:table-cell>
          <table:table-cell office:value-type="float" office:value="157.87" table:style-name="ce6">
            <text:p>157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71" table:style-name="ce6">
            <text:p>0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59" table:style-name="ce6">
            <text:p>1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4.83" table:style-name="ce6">
            <text:p>4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6">
            <text:p>0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63" table:style-name="ce6">
            <text:p>0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2.21" table:style-name="ce6">
            <text:p>2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4.17" table:style-name="ce6">
            <text:p>4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6">
            <text:p>1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76" table:style-name="ce6">
            <text:p>0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3.2" table:style-name="ce6">
            <text:p>3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9.3800000000000008" table:style-name="ce6">
            <text:p>9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6">
            <text:p>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O S.CECILIA-MUSIC.ETS-ASS.DI PROM.SOC</text:p>
          </table:table-cell>
          <table:table-cell office:value-type="float" office:value="3473100273" table:style-name="ce5">
            <text:p>3473100273</text:p>
          </table:table-cell>
          <table:table-cell office:value-type="float" office:value="4695" table:style-name="ce5">
            <text:p>4695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Altri servizi</text:p>
          </table:table-cell>
          <table:table-cell office:value-type="float" office:value="2708" table:style-name="ce6">
            <text:p>2.708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NON ITALIA SPA</text:p>
          </table:table-cell>
          <table:table-cell office:value-type="float" office:value="11723840150" table:style-name="ce5">
            <text:p>11723840150</text:p>
          </table:table-cell>
          <table:table-cell office:value-type="float" office:value="4698" table:style-name="ce5">
            <text:p>4698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Utilizzo di beni di terzi</text:p>
          </table:table-cell>
          <table:table-cell office:value-type="float" office:value="237.61" table:style-name="ce6">
            <text:p>237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ENGHI <text:s/>CLAUDIO</text:p>
          </table:table-cell>
          <table:table-cell office:value-type="float" office:value="12479830155" table:style-name="ce5">
            <text:p>12479830155</text:p>
          </table:table-cell>
          <table:table-cell office:value-type="float" office:value="4700" table:style-name="ce5">
            <text:p>4700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1649.44" table:style-name="ce6">
            <text:p>1.649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P PLUS S.R.L.</text:p>
          </table:table-cell>
          <table:table-cell office:value-type="float" office:value="17851171003" table:style-name="ce5">
            <text:p>17851171003</text:p>
          </table:table-cell>
          <table:table-cell office:value-type="float" office:value="4759" table:style-name="ce5">
            <text:p>4759</text:p>
          </table:table-cell>
          <table:table-cell office:value-type="string" table:style-name="ce5">
            <text:p>30/07/2025</text:p>
          </table:table-cell>
          <table:table-cell office:value-type="string" table:style-name="ce5">
            <text:p>Altri beni di consumo</text:p>
          </table:table-cell>
          <table:table-cell office:value-type="float" office:value="947.17" table:style-name="ce6">
            <text:p>947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P PLUS S.R.L.</text:p>
          </table:table-cell>
          <table:table-cell office:value-type="float" office:value="17851171003" table:style-name="ce5">
            <text:p>17851171003</text:p>
          </table:table-cell>
          <table:table-cell office:value-type="float" office:value="4760" table:style-name="ce5">
            <text:p>4760</text:p>
          </table:table-cell>
          <table:table-cell office:value-type="string" table:style-name="ce5">
            <text:p>30/07/2025</text:p>
          </table:table-cell>
          <table:table-cell office:value-type="string" table:style-name="ce5">
            <text:p>Altri beni di consumo</text:p>
          </table:table-cell>
          <table:table-cell office:value-type="float" office:value="1762.41" table:style-name="ce6">
            <text:p>1.762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RADE LAB <text:s/>SPA</text:p>
          </table:table-cell>
          <table:table-cell office:value-type="float" office:value="12708570150" table:style-name="ce5">
            <text:p>12708570150</text:p>
          </table:table-cell>
          <table:table-cell office:value-type="float" office:value="4772" table:style-name="ce5">
            <text:p>4772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Altri servizi</text:p>
          </table:table-cell>
          <table:table-cell office:value-type="float" office:value="4000" table:style-name="ce6">
            <text:p>4.00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4773" table:style-name="ce5">
            <text:p>4773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79.83" table:style-name="ce6">
            <text:p>1.279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4774" table:style-name="ce5">
            <text:p>4774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45.21" table:style-name="ce6">
            <text:p>245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4774" table:style-name="ce5">
            <text:p>4774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008.61" table:style-name="ce6">
            <text:p>2.008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ON ADVISORY AND SOLUTIONS SRL</text:p>
          </table:table-cell>
          <table:table-cell office:value-type="float" office:value="4270931001" table:style-name="ce5">
            <text:p>4270931001</text:p>
          </table:table-cell>
          <table:table-cell office:value-type="float" office:value="4766" table:style-name="ce5">
            <text:p>4766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Altri servizi</text:p>
          </table:table-cell>
          <table:table-cell office:value-type="float" office:value="575.71" table:style-name="ce6">
            <text:p>575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ON ADVISORY AND SOLUTIONS SRL</text:p>
          </table:table-cell>
          <table:table-cell office:value-type="float" office:value="4270931001" table:style-name="ce5">
            <text:p>4270931001</text:p>
          </table:table-cell>
          <table:table-cell office:value-type="float" office:value="4767" table:style-name="ce5">
            <text:p>4767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Altri servizi</text:p>
          </table:table-cell>
          <table:table-cell office:value-type="float" office:value="6627.77" table:style-name="ce6">
            <text:p>6.627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2279540120" table:style-name="ce5">
            <text:p>2279540120</text:p>
          </table:table-cell>
          <table:table-cell office:value-type="float" office:value="4768" table:style-name="ce5">
            <text:p>4768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311.5" table:style-name="ce6">
            <text:p>3.311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TALIANA PETROLI S.P.A.</text:p>
          </table:table-cell>
          <table:table-cell office:value-type="float" office:value="51570893" table:style-name="ce5">
            <text:p>51570893</text:p>
          </table:table-cell>
          <table:table-cell office:value-type="float" office:value="4845" table:style-name="ce5">
            <text:p>4845</text:p>
          </table:table-cell>
          <table:table-cell office:value-type="string" table:style-name="ce5">
            <text:p>04/08/2025</text:p>
          </table:table-cell>
          <table:table-cell office:value-type="string" table:style-name="ce5">
            <text:p>Altri beni di consumo</text:p>
          </table:table-cell>
          <table:table-cell office:value-type="float" office:value="317.27" table:style-name="ce6">
            <text:p>317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PAY S.P.A. PATRIMONIO DESTINATO IME</text:p>
          </table:table-cell>
          <table:table-cell office:value-type="float" office:value="6874351007" table:style-name="ce5">
            <text:p>6874351007</text:p>
          </table:table-cell>
          <table:table-cell office:value-type="float" office:value="4847" table:style-name="ce5">
            <text:p>4847</text:p>
          </table:table-cell>
          <table:table-cell office:value-type="string" table:style-name="ce5">
            <text:p>04/08/2025</text:p>
          </table:table-cell>
          <table:table-cell office:value-type="string" table:style-name="ce5">
            <text:p>Altri servizi</text:p>
          </table:table-cell>
          <table:table-cell office:value-type="float" office:value="651.48" table:style-name="ce6">
            <text:p>651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4848" table:style-name="ce5">
            <text:p>4848</text:p>
          </table:table-cell>
          <table:table-cell office:value-type="string" table:style-name="ce5">
            <text:p>04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34.14" table:style-name="ce6">
            <text:p>434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4848" table:style-name="ce5">
            <text:p>4848</text:p>
          </table:table-cell>
          <table:table-cell office:value-type="string" table:style-name="ce5">
            <text:p>04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85.34" table:style-name="ce6">
            <text:p>185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VARESE WELCOME</text:p>
          </table:table-cell>
          <table:table-cell office:value-type="float" office:value="4070220126" table:style-name="ce5">
            <text:p>4070220126</text:p>
          </table:table-cell>
          <table:table-cell office:value-type="float" office:value="4854" table:style-name="ce5">
            <text:p>4854</text:p>
          </table:table-cell>
          <table:table-cell office:value-type="string" table:style-name="ce5">
            <text:p>05/08/2025</text:p>
          </table:table-cell>
          <table:table-cell office:value-type="string" table:style-name="ce5">
            <text:p>Altri servizi</text:p>
          </table:table-cell>
          <table:table-cell office:value-type="float" office:value="13000" table:style-name="ce6">
            <text:p>13.00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ARATELLI SRL</text:p>
          </table:table-cell>
          <table:table-cell office:value-type="float" office:value="186460127" table:style-name="ce5">
            <text:p>186460127</text:p>
          </table:table-cell>
          <table:table-cell office:value-type="float" office:value="4858" table:style-name="ce5">
            <text:p>4858</text:p>
          </table:table-cell>
          <table:table-cell office:value-type="string" table:style-name="ce5">
            <text:p>05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8.53" table:style-name="ce6">
            <text:p>58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ARATELLI SRL</text:p>
          </table:table-cell>
          <table:table-cell office:value-type="float" office:value="186460127" table:style-name="ce5">
            <text:p>186460127</text:p>
          </table:table-cell>
          <table:table-cell office:value-type="float" office:value="4860" table:style-name="ce5">
            <text:p>4860</text:p>
          </table:table-cell>
          <table:table-cell office:value-type="string" table:style-name="ce5">
            <text:p>05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2.59" table:style-name="ce6">
            <text:p>72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R SERVICE DI ASPESI <text:s/>CLAUDIO E ASPESI<text:s/></text:p>
          </table:table-cell>
          <table:table-cell office:value-type="float" office:value="2485160127" table:style-name="ce5">
            <text:p>2485160127</text:p>
          </table:table-cell>
          <table:table-cell office:value-type="float" office:value="4861" table:style-name="ce5">
            <text:p>4861</text:p>
          </table:table-cell>
          <table:table-cell office:value-type="string" table:style-name="ce5">
            <text:p>05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.09" table:style-name="ce6">
            <text:p>12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UTOSTRADE PER L'ITALIA SPA</text:p>
          </table:table-cell>
          <table:table-cell office:value-type="float" office:value="7516911000" table:style-name="ce5">
            <text:p>7516911000</text:p>
          </table:table-cell>
          <table:table-cell office:value-type="float" office:value="4862" table:style-name="ce5">
            <text:p>4862</text:p>
          </table:table-cell>
          <table:table-cell office:value-type="string" table:style-name="ce5">
            <text:p>05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3.72" table:style-name="ce6">
            <text:p>23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LEPASS SPA</text:p>
          </table:table-cell>
          <table:table-cell office:value-type="float" office:value="9771701001" table:style-name="ce5">
            <text:p>9771701001</text:p>
          </table:table-cell>
          <table:table-cell office:value-type="float" office:value="4863" table:style-name="ce5">
            <text:p>4863</text:p>
          </table:table-cell>
          <table:table-cell office:value-type="string" table:style-name="ce5">
            <text:p>05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.29" table:style-name="ce6">
            <text:p>4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STIT.VIG.NOTTURNA GALLARATE SPA</text:p>
          </table:table-cell>
          <table:table-cell office:value-type="float" office:value="585190127" table:style-name="ce5">
            <text:p>585190127</text:p>
          </table:table-cell>
          <table:table-cell office:value-type="float" office:value="4602" table:style-name="ce5">
            <text:p>460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Altri servizi</text:p>
          </table:table-cell>
          <table:table-cell office:value-type="float" office:value="54.9" table:style-name="ce6">
            <text:p>54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4603" table:style-name="ce5">
            <text:p>4603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0975.919999999998" table:style-name="ce6">
            <text:p>20.975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4604" table:style-name="ce5">
            <text:p>4604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470.53" table:style-name="ce6">
            <text:p>7.470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4605" table:style-name="ce5">
            <text:p>4605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Altri servizi</text:p>
          </table:table-cell>
          <table:table-cell office:value-type="float" office:value="2103.1" table:style-name="ce6">
            <text:p>2.103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KYOCERA DOCUMENT SOLUTIONS ITALIA SPA</text:p>
          </table:table-cell>
          <table:table-cell office:value-type="float" office:value="2973040963" table:style-name="ce5">
            <text:p>2973040963</text:p>
          </table:table-cell>
          <table:table-cell office:value-type="float" office:value="4606" table:style-name="ce5">
            <text:p>4606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ilizzo di beni di terzi</text:p>
          </table:table-cell>
          <table:table-cell office:value-type="float" office:value="691.94" table:style-name="ce6">
            <text:p>691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OFB DI GARAVAGLIA VIMERCATI E VIRGILIO S</text:p>
          </table:table-cell>
          <table:table-cell office:value-type="float" office:value="1353280124" table:style-name="ce5">
            <text:p>1353280124</text:p>
          </table:table-cell>
          <table:table-cell office:value-type="float" office:value="4612" table:style-name="ce5">
            <text:p>461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.27" table:style-name="ce6">
            <text:p>12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ERRAZZI DI DI TULLIO M. RANALLI A &amp; C.<text:s/></text:p>
          </table:table-cell>
          <table:table-cell office:value-type="float" office:value="185180122" table:style-name="ce5">
            <text:p>185180122</text:p>
          </table:table-cell>
          <table:table-cell office:value-type="float" office:value="4614" table:style-name="ce5">
            <text:p>4614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3.46" table:style-name="ce6">
            <text:p>53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R SERVICE DI ASPESI <text:s/>CLAUDIO E ASPESI<text:s/></text:p>
          </table:table-cell>
          <table:table-cell office:value-type="float" office:value="2485160127" table:style-name="ce5">
            <text:p>2485160127</text:p>
          </table:table-cell>
          <table:table-cell office:value-type="float" office:value="4616" table:style-name="ce5">
            <text:p>4616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.09" table:style-name="ce6">
            <text:p>12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I.GOM.MA - S.R.L.</text:p>
          </table:table-cell>
          <table:table-cell office:value-type="float" office:value="2315440277" table:style-name="ce5">
            <text:p>2315440277</text:p>
          </table:table-cell>
          <table:table-cell office:value-type="float" office:value="4536" table:style-name="ce5">
            <text:p>4536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9.99" table:style-name="ce6">
            <text:p>39,99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4507" table:style-name="ce5">
            <text:p>4507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Altri servizi</text:p>
          </table:table-cell>
          <table:table-cell office:value-type="float" office:value="2286.4899999999998" table:style-name="ce6">
            <text:p>2.286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ERRAZZI DI DI TULLIO M. RANALLI A &amp; C.<text:s/></text:p>
          </table:table-cell>
          <table:table-cell office:value-type="float" office:value="185180122" table:style-name="ce5">
            <text:p>185180122</text:p>
          </table:table-cell>
          <table:table-cell office:value-type="float" office:value="4490" table:style-name="ce5">
            <text:p>4490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37.59" table:style-name="ce6">
            <text:p>137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S. DI TURRI GUGLIELMO E C. S.N.C.</text:p>
          </table:table-cell>
          <table:table-cell office:value-type="float" office:value="826950123" table:style-name="ce5">
            <text:p>826950123</text:p>
          </table:table-cell>
          <table:table-cell office:value-type="float" office:value="4494" table:style-name="ce5">
            <text:p>4494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servizi</text:p>
          </table:table-cell>
          <table:table-cell office:value-type="float" office:value="77" table:style-name="ce6">
            <text:p>77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UTOSTRADE PER L'ITALIA SPA</text:p>
          </table:table-cell>
          <table:table-cell office:value-type="float" office:value="7516911000" table:style-name="ce5">
            <text:p>7516911000</text:p>
          </table:table-cell>
          <table:table-cell office:value-type="float" office:value="4495" table:style-name="ce5">
            <text:p>4495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0.65" table:style-name="ce6">
            <text:p>20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LEPASS SPA</text:p>
          </table:table-cell>
          <table:table-cell office:value-type="float" office:value="9771701001" table:style-name="ce5">
            <text:p>9771701001</text:p>
          </table:table-cell>
          <table:table-cell office:value-type="float" office:value="4496" table:style-name="ce5">
            <text:p>4496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.75" table:style-name="ce6">
            <text:p>2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R SERVICE DI ASPESI <text:s/>CLAUDIO E ASPESI<text:s/></text:p>
          </table:table-cell>
          <table:table-cell office:value-type="float" office:value="2485160127" table:style-name="ce5">
            <text:p>2485160127</text:p>
          </table:table-cell>
          <table:table-cell office:value-type="float" office:value="4499" table:style-name="ce5">
            <text:p>4499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.09" table:style-name="ce6">
            <text:p>12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S AUTOMATED DATA SYSTEMS S.P.A.</text:p>
          </table:table-cell>
          <table:table-cell office:value-type="float" office:value="890370372" table:style-name="ce5">
            <text:p>890370372</text:p>
          </table:table-cell>
          <table:table-cell office:value-type="float" office:value="4516" table:style-name="ce5">
            <text:p>4516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servizi</text:p>
          </table:table-cell>
          <table:table-cell office:value-type="float" office:value="4270" table:style-name="ce6">
            <text:p>4.27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S AUTOMATED DATA SYSTEMS S.P.A.</text:p>
          </table:table-cell>
          <table:table-cell office:value-type="float" office:value="890370372" table:style-name="ce5">
            <text:p>890370372</text:p>
          </table:table-cell>
          <table:table-cell office:value-type="float" office:value="4517" table:style-name="ce5">
            <text:p>4517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servizi</text:p>
          </table:table-cell>
          <table:table-cell office:value-type="float" office:value="488" table:style-name="ce6">
            <text:p>488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ALSECCHI CANCELLERIA SRL</text:p>
          </table:table-cell>
          <table:table-cell office:value-type="float" office:value="9521810961" table:style-name="ce5">
            <text:p>9521810961</text:p>
          </table:table-cell>
          <table:table-cell office:value-type="float" office:value="4538" table:style-name="ce5">
            <text:p>4538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beni di consumo</text:p>
          </table:table-cell>
          <table:table-cell office:value-type="float" office:value="3189.71" table:style-name="ce6">
            <text:p>3.189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4539" table:style-name="ce5">
            <text:p>4539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74.98" table:style-name="ce6">
            <text:p>174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UTOLAVAGGIO GRISU' SRL</text:p>
          </table:table-cell>
          <table:table-cell office:value-type="float" office:value="3231100128" table:style-name="ce5">
            <text:p>3231100128</text:p>
          </table:table-cell>
          <table:table-cell office:value-type="float" office:value="4525" table:style-name="ce5">
            <text:p>4525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86.03" table:style-name="ce6">
            <text:p>186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UTOLAVAGGIO GRISU' SRL</text:p>
          </table:table-cell>
          <table:table-cell office:value-type="float" office:value="3231100128" table:style-name="ce5">
            <text:p>3231100128</text:p>
          </table:table-cell>
          <table:table-cell office:value-type="float" office:value="4526" table:style-name="ce5">
            <text:p>4526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48.96" table:style-name="ce6">
            <text:p>248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PUTER TIME S.R.L.</text:p>
          </table:table-cell>
          <table:table-cell office:value-type="float" office:value="2214160125" table:style-name="ce5">
            <text:p>2214160125</text:p>
          </table:table-cell>
          <table:table-cell office:value-type="float" office:value="4527" table:style-name="ce5">
            <text:p>4527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servizi</text:p>
          </table:table-cell>
          <table:table-cell office:value-type="float" office:value="5636.4" table:style-name="ce6">
            <text:p>5.636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4528" table:style-name="ce5">
            <text:p>4528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79.96" table:style-name="ce6">
            <text:p>579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EXI PAYMENTS S.P.A.</text:p>
          </table:table-cell>
          <table:table-cell office:value-type="float" office:value="4107060966" table:style-name="ce5">
            <text:p>4107060966</text:p>
          </table:table-cell>
          <table:table-cell office:value-type="float" office:value="4873" table:style-name="ce5">
            <text:p>4873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20" table:style-name="ce6">
            <text:p>12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EXI PAYMENTS S.P.A.</text:p>
          </table:table-cell>
          <table:table-cell office:value-type="float" office:value="4107060966" table:style-name="ce5">
            <text:p>4107060966</text:p>
          </table:table-cell>
          <table:table-cell office:value-type="float" office:value="4874" table:style-name="ce5">
            <text:p>4874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26.4" table:style-name="ce6">
            <text:p>26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98" table:style-name="ce6">
            <text:p>0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6.91" table:style-name="ce6">
            <text:p>6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1.32" table:style-name="ce6">
            <text:p>11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4" table:style-name="ce6">
            <text:p>0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1299999999999999" table:style-name="ce6">
            <text:p>1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8.65" table:style-name="ce6">
            <text:p>8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1.92" table:style-name="ce6">
            <text:p>11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6" table:style-name="ce6">
            <text:p>1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2.44" table:style-name="ce6">
            <text:p>2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5.37" table:style-name="ce6">
            <text:p>5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0.72" table:style-name="ce6">
            <text:p>10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6">
            <text:p>1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86" table:style-name="ce6">
            <text:p>0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5.16" table:style-name="ce6">
            <text:p>5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8.81" table:style-name="ce6">
            <text:p>8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6">
            <text:p>1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2.0099999999999998" table:style-name="ce6">
            <text:p>2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1.34" table:style-name="ce6">
            <text:p>11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21.59" table:style-name="ce6">
            <text:p>21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2.2999999999999998" table:style-name="ce6">
            <text:p>2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2.52" table:style-name="ce6">
            <text:p>2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4.11" table:style-name="ce6">
            <text:p>14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22.8" table:style-name="ce6">
            <text:p>22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3.1" table:style-name="ce6">
            <text:p>3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6">
            <text:p>0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2.78" table:style-name="ce6">
            <text:p>2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3.86" table:style-name="ce6">
            <text:p>3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4" table:style-name="ce6">
            <text:p>0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67" table:style-name="ce6">
            <text:p>0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4.3600000000000003" table:style-name="ce6">
            <text:p>4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4.14" table:style-name="ce6">
            <text:p>14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6">
            <text:p>1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52" table:style-name="ce6">
            <text:p>1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7.54" table:style-name="ce6">
            <text:p>7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1.86" table:style-name="ce6">
            <text:p>11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8" table:style-name="ce6">
            <text:p>1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97" table:style-name="ce6">
            <text:p>1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2.23" table:style-name="ce6">
            <text:p>12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25.15" table:style-name="ce6">
            <text:p>25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4.5999999999999996" table:style-name="ce6">
            <text:p>4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2.33" table:style-name="ce6">
            <text:p>2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3.13" table:style-name="ce6">
            <text:p>13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20.27" table:style-name="ce6">
            <text:p>20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2.4" table:style-name="ce6">
            <text:p>2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8" table:style-name="ce6">
            <text:p>1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9.89" table:style-name="ce6">
            <text:p>9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5.69" table:style-name="ce6">
            <text:p>15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5" table:style-name="ce6">
            <text:p>1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33" table:style-name="ce6">
            <text:p>1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8.4499999999999993" table:style-name="ce6">
            <text:p>8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3.81" table:style-name="ce6">
            <text:p>13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5" table:style-name="ce5">
            <text:p>486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4" table:style-name="ce6">
            <text:p>1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4974" table:style-name="ce5">
            <text:p>4974</text:p>
          </table:table-cell>
          <table:table-cell office:value-type="string" table:style-name="ce5">
            <text:p>07/08/2025</text:p>
          </table:table-cell>
          <table:table-cell office:value-type="string" table:style-name="ce5">
            <text:p>Altri beni di consumo</text:p>
          </table:table-cell>
          <table:table-cell office:value-type="float" office:value="114.5" table:style-name="ce6">
            <text:p>114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4974" table:style-name="ce5">
            <text:p>4974</text:p>
          </table:table-cell>
          <table:table-cell office:value-type="string" table:style-name="ce5">
            <text:p>07/08/2025</text:p>
          </table:table-cell>
          <table:table-cell office:value-type="string" table:style-name="ce5">
            <text:p>Altri beni di consumo</text:p>
          </table:table-cell>
          <table:table-cell office:value-type="float" office:value="358.46" table:style-name="ce6">
            <text:p>358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4974" table:style-name="ce5">
            <text:p>4974</text:p>
          </table:table-cell>
          <table:table-cell office:value-type="string" table:style-name="ce5">
            <text:p>07/08/2025</text:p>
          </table:table-cell>
          <table:table-cell office:value-type="string" table:style-name="ce5">
            <text:p>Altri beni di consumo</text:p>
          </table:table-cell>
          <table:table-cell office:value-type="float" office:value="106.76" table:style-name="ce6">
            <text:p>106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4974" table:style-name="ce5">
            <text:p>4974</text:p>
          </table:table-cell>
          <table:table-cell office:value-type="string" table:style-name="ce5">
            <text:p>07/08/2025</text:p>
          </table:table-cell>
          <table:table-cell office:value-type="string" table:style-name="ce5">
            <text:p>Altri beni di consumo</text:p>
          </table:table-cell>
          <table:table-cell office:value-type="float" office:value="176.67" table:style-name="ce6">
            <text:p>176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4977" table:style-name="ce5">
            <text:p>4977</text:p>
          </table:table-cell>
          <table:table-cell office:value-type="string" table:style-name="ce5">
            <text:p>07/08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1.09" table:style-name="ce6">
            <text:p>51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RTI GRAFICHE CRENNESI S.R.L.</text:p>
          </table:table-cell>
          <table:table-cell office:value-type="float" office:value="186870127" table:style-name="ce5">
            <text:p>186870127</text:p>
          </table:table-cell>
          <table:table-cell office:value-type="float" office:value="5008" table:style-name="ce5">
            <text:p>5008</text:p>
          </table:table-cell>
          <table:table-cell office:value-type="string" table:style-name="ce5">
            <text:p>08/08/2025</text:p>
          </table:table-cell>
          <table:table-cell office:value-type="string" table:style-name="ce5">
            <text:p>Altri beni di consumo</text:p>
          </table:table-cell>
          <table:table-cell office:value-type="float" office:value="82.35" table:style-name="ce6">
            <text:p>82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PUTER TIME S.R.L.</text:p>
          </table:table-cell>
          <table:table-cell office:value-type="float" office:value="2214160125" table:style-name="ce5">
            <text:p>2214160125</text:p>
          </table:table-cell>
          <table:table-cell office:value-type="float" office:value="5010" table:style-name="ce5">
            <text:p>5010</text:p>
          </table:table-cell>
          <table:table-cell office:value-type="string" table:style-name="ce5">
            <text:p>08/08/2025</text:p>
          </table:table-cell>
          <table:table-cell office:value-type="string" table:style-name="ce5">
            <text:p>Altri servizi</text:p>
          </table:table-cell>
          <table:table-cell office:value-type="float" office:value="6588" table:style-name="ce6">
            <text:p>6.588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P PLUS S.R.L.</text:p>
          </table:table-cell>
          <table:table-cell office:value-type="float" office:value="17851171003" table:style-name="ce5">
            <text:p>17851171003</text:p>
          </table:table-cell>
          <table:table-cell office:value-type="float" office:value="5011" table:style-name="ce5">
            <text:p>5011</text:p>
          </table:table-cell>
          <table:table-cell office:value-type="string" table:style-name="ce5">
            <text:p>08/08/2025</text:p>
          </table:table-cell>
          <table:table-cell office:value-type="string" table:style-name="ce5">
            <text:p>Altri beni di consumo</text:p>
          </table:table-cell>
          <table:table-cell office:value-type="float" office:value="879.25" table:style-name="ce6">
            <text:p>879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P PLUS S.R.L.</text:p>
          </table:table-cell>
          <table:table-cell office:value-type="float" office:value="17851171003" table:style-name="ce5">
            <text:p>17851171003</text:p>
          </table:table-cell>
          <table:table-cell office:value-type="float" office:value="5012" table:style-name="ce5">
            <text:p>5012</text:p>
          </table:table-cell>
          <table:table-cell office:value-type="string" table:style-name="ce5">
            <text:p>08/08/2025</text:p>
          </table:table-cell>
          <table:table-cell office:value-type="string" table:style-name="ce5">
            <text:p>Altri beni di consumo</text:p>
          </table:table-cell>
          <table:table-cell office:value-type="float" office:value="1780.11" table:style-name="ce6">
            <text:p>1.780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I.GOM.MA - S.R.L.</text:p>
          </table:table-cell>
          <table:table-cell office:value-type="float" office:value="2315440277" table:style-name="ce5">
            <text:p>2315440277</text:p>
          </table:table-cell>
          <table:table-cell office:value-type="float" office:value="5027" table:style-name="ce5">
            <text:p>5027</text:p>
          </table:table-cell>
          <table:table-cell office:value-type="string" table:style-name="ce5">
            <text:p>11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0" table:style-name="ce6">
            <text:p>2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I.GOM.MA - S.R.L.</text:p>
          </table:table-cell>
          <table:table-cell office:value-type="float" office:value="2315440277" table:style-name="ce5">
            <text:p>2315440277</text:p>
          </table:table-cell>
          <table:table-cell office:value-type="float" office:value="5028" table:style-name="ce5">
            <text:p>5028</text:p>
          </table:table-cell>
          <table:table-cell office:value-type="string" table:style-name="ce5">
            <text:p>11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0" table:style-name="ce6">
            <text:p>2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UNIQA OSTERREICH VERSICHERUNGEN AG</text:p>
          </table:table-cell>
          <table:table-cell office:value-type="float" office:value="13191810152" table:style-name="ce5">
            <text:p>13191810152</text:p>
          </table:table-cell>
          <table:table-cell office:value-type="float" office:value="5034" table:style-name="ce5">
            <text:p>5034</text:p>
          </table:table-cell>
          <table:table-cell office:value-type="string" table:style-name="ce5">
            <text:p>11/08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4000" table:style-name="ce6">
            <text:p>4.00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GINESTRA SOC.COOP.SOCIALE ONLUS</text:p>
          </table:table-cell>
          <table:table-cell office:value-type="float" office:value="2727100121" table:style-name="ce5">
            <text:p>2727100121</text:p>
          </table:table-cell>
          <table:table-cell office:value-type="float" office:value="5035" table:style-name="ce5">
            <text:p>5035</text:p>
          </table:table-cell>
          <table:table-cell office:value-type="string" table:style-name="ce5">
            <text:p>11/08/2025</text:p>
          </table:table-cell>
          <table:table-cell office:value-type="string" table:style-name="ce5">
            <text:p>Altri servizi</text:p>
          </table:table-cell>
          <table:table-cell office:value-type="float" office:value="2815.08" table:style-name="ce6">
            <text:p>2.815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049" table:style-name="ce5">
            <text:p>5049</text:p>
          </table:table-cell>
          <table:table-cell office:value-type="string" table:style-name="ce5">
            <text:p>13/08/2025</text:p>
          </table:table-cell>
          <table:table-cell office:value-type="string" table:style-name="ce5">
            <text:p>Altri servizi</text:p>
          </table:table-cell>
          <table:table-cell office:value-type="float" office:value="10.5" table:style-name="ce6">
            <text:p>10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049" table:style-name="ce5">
            <text:p>5049</text:p>
          </table:table-cell>
          <table:table-cell office:value-type="string" table:style-name="ce5">
            <text:p>13/08/2025</text:p>
          </table:table-cell>
          <table:table-cell office:value-type="string" table:style-name="ce5">
            <text:p>Altri servizi</text:p>
          </table:table-cell>
          <table:table-cell office:value-type="float" office:value="7" table:style-name="ce6">
            <text:p>7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6">
            <text:p>0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2.2000000000000002" table:style-name="ce6">
            <text:p>2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5.75" table:style-name="ce6">
            <text:p>5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9" table:style-name="ce6">
            <text:p>0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6">
            <text:p>0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4.09" table:style-name="ce6">
            <text:p>4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6.39" table:style-name="ce6">
            <text:p>6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5" table:style-name="ce6">
            <text:p>0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6">
            <text:p>0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21" table:style-name="ce6">
            <text:p>1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3.65" table:style-name="ce6">
            <text:p>3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4" table:style-name="ce6">
            <text:p>0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79" table:style-name="ce6">
            <text:p>1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3.77" table:style-name="ce6">
            <text:p>3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9.73" table:style-name="ce6">
            <text:p>9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4" table:style-name="ce6">
            <text:p>1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56000000000000005" table:style-name="ce6">
            <text:p>0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3.25" table:style-name="ce6">
            <text:p>3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3.76" table:style-name="ce6">
            <text:p>3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6">
            <text:p>0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63" table:style-name="ce6">
            <text:p>1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1.02" table:style-name="ce6">
            <text:p>11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4.18" table:style-name="ce6">
            <text:p>14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2.1" table:style-name="ce6">
            <text:p>2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33" table:style-name="ce6">
            <text:p>1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5.21" table:style-name="ce6">
            <text:p>5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2.24" table:style-name="ce6">
            <text:p>12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6">
            <text:p>0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09" table:style-name="ce6">
            <text:p>0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68" table:style-name="ce6">
            <text:p>0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1.74" table:style-name="ce6">
            <text:p>1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03" table:style-name="ce6">
            <text:p>0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5" table:style-name="ce6">
            <text:p>0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0.96" table:style-name="ce6">
            <text:p>0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33.1" table:style-name="ce6">
            <text:p>33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6.22" table:style-name="ce6">
            <text:p>6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8.08" table:style-name="ce6">
            <text:p>8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866" table:style-name="ce5">
            <text:p>4866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Altri servizi</text:p>
          </table:table-cell>
          <table:table-cell office:value-type="float" office:value="45.88" table:style-name="ce6">
            <text:p>45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4.57" table:style-name="ce6">
            <text:p>4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6">
            <text:p>0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69" table:style-name="ce6">
            <text:p>0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.03" table:style-name="ce6">
            <text:p>1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3.31" table:style-name="ce6">
            <text:p>3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6">
            <text:p>0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44" table:style-name="ce6">
            <text:p>0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.24" table:style-name="ce6">
            <text:p>1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2.87" table:style-name="ce6">
            <text:p>2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5210" table:style-name="ce5">
            <text:p>5210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8.16" table:style-name="ce6">
            <text:p>28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5211" table:style-name="ce5">
            <text:p>5211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87.41" table:style-name="ce6">
            <text:p>187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5228" table:style-name="ce5">
            <text:p>5228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Altri beni di consumo</text:p>
          </table:table-cell>
          <table:table-cell office:value-type="float" office:value="99.23" table:style-name="ce6">
            <text:p>99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5228" table:style-name="ce5">
            <text:p>5228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Altri beni di consumo</text:p>
          </table:table-cell>
          <table:table-cell office:value-type="float" office:value="250.06" table:style-name="ce6">
            <text:p>250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5228" table:style-name="ce5">
            <text:p>5228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Altri beni di consumo</text:p>
          </table:table-cell>
          <table:table-cell office:value-type="float" office:value="273.99" table:style-name="ce6">
            <text:p>273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KYOCERA DOCUMENT SOLUTIONS ITALIA SPA</text:p>
          </table:table-cell>
          <table:table-cell office:value-type="float" office:value="2973040963" table:style-name="ce5">
            <text:p>2973040963</text:p>
          </table:table-cell>
          <table:table-cell office:value-type="float" office:value="5229" table:style-name="ce5">
            <text:p>5229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Utilizzo di beni di terzi</text:p>
          </table:table-cell>
          <table:table-cell office:value-type="float" office:value="4934.75" table:style-name="ce6">
            <text:p>4.934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ETI GIORGIO - ELETTRAUTO</text:p>
          </table:table-cell>
          <table:table-cell office:value-type="float" office:value="1772330120" table:style-name="ce5">
            <text:p>1772330120</text:p>
          </table:table-cell>
          <table:table-cell office:value-type="float" office:value="5230" table:style-name="ce5">
            <text:p>5230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15.9" table:style-name="ce6">
            <text:p>115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5231" table:style-name="ce5">
            <text:p>5231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71.1" table:style-name="ce6">
            <text:p>471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5233" table:style-name="ce5">
            <text:p>5233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Altri beni di consumo</text:p>
          </table:table-cell>
          <table:table-cell office:value-type="float" office:value="183.24" table:style-name="ce6">
            <text:p>183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. &amp; G. PAGLINI S.P.A.</text:p>
          </table:table-cell>
          <table:table-cell office:value-type="float" office:value="1209860129" table:style-name="ce5">
            <text:p>1209860129</text:p>
          </table:table-cell>
          <table:table-cell office:value-type="float" office:value="5214" table:style-name="ce5">
            <text:p>5214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15385.97" table:style-name="ce6">
            <text:p>15.385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PKAPPA S.L.R.</text:p>
          </table:table-cell>
          <table:table-cell office:value-type="float" office:value="8543640158" table:style-name="ce5">
            <text:p>8543640158</text:p>
          </table:table-cell>
          <table:table-cell office:value-type="float" office:value="5245" table:style-name="ce5">
            <text:p>5245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Altri servizi</text:p>
          </table:table-cell>
          <table:table-cell office:value-type="float" office:value="297.38" table:style-name="ce6">
            <text:p>297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UNIPOL <text:s/>SPA</text:p>
          </table:table-cell>
          <table:table-cell office:value-type="float" office:value="3740811207" table:style-name="ce5">
            <text:p>3740811207</text:p>
          </table:table-cell>
          <table:table-cell office:value-type="float" office:value="5248" table:style-name="ce5">
            <text:p>5248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13161.88" table:style-name="ce6">
            <text:p>13.161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5249" table:style-name="ce5">
            <text:p>5249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0975.919999999998" table:style-name="ce6">
            <text:p>20.975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5250" table:style-name="ce5">
            <text:p>5250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573.6299999999992" table:style-name="ce6">
            <text:p>9.573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5252" table:style-name="ce5">
            <text:p>5252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06.39" table:style-name="ce6">
            <text:p>606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5252" table:style-name="ce5">
            <text:p>5252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124.3" table:style-name="ce6">
            <text:p>4.124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5253" table:style-name="ce5">
            <text:p>5253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81.82" table:style-name="ce6">
            <text:p>281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STIT.VIG.NOTTURNA GALLARATE SPA</text:p>
          </table:table-cell>
          <table:table-cell office:value-type="float" office:value="585190127" table:style-name="ce5">
            <text:p>585190127</text:p>
          </table:table-cell>
          <table:table-cell office:value-type="float" office:value="5256" table:style-name="ce5">
            <text:p>5256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Altri servizi</text:p>
          </table:table-cell>
          <table:table-cell office:value-type="float" office:value="91.5" table:style-name="ce6">
            <text:p>91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ETI GIORGIO - ELETTRAUTO</text:p>
          </table:table-cell>
          <table:table-cell office:value-type="float" office:value="1772330120" table:style-name="ce5">
            <text:p>1772330120</text:p>
          </table:table-cell>
          <table:table-cell office:value-type="float" office:value="5280" table:style-name="ce5">
            <text:p>5280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50.37" table:style-name="ce6">
            <text:p>150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4" table:style-name="ce6">
            <text:p>0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3.67" table:style-name="ce6">
            <text:p>3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6.83" table:style-name="ce6">
            <text:p>6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5" table:style-name="ce6">
            <text:p>0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17" table:style-name="ce6">
            <text:p>0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4.66" table:style-name="ce6">
            <text:p>4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7.47" table:style-name="ce6">
            <text:p>7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049" table:style-name="ce5">
            <text:p>5049</text:p>
          </table:table-cell>
          <table:table-cell office:value-type="string" table:style-name="ce5">
            <text:p>13/08/2025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6">
            <text:p>3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049" table:style-name="ce5">
            <text:p>5049</text:p>
          </table:table-cell>
          <table:table-cell office:value-type="string" table:style-name="ce5">
            <text:p>13/08/2025</text:p>
          </table:table-cell>
          <table:table-cell office:value-type="string" table:style-name="ce5">
            <text:p>Altri servizi</text:p>
          </table:table-cell>
          <table:table-cell office:value-type="float" office:value="66.5" table:style-name="ce6">
            <text:p>66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049" table:style-name="ce5">
            <text:p>5049</text:p>
          </table:table-cell>
          <table:table-cell office:value-type="string" table:style-name="ce5">
            <text:p>13/08/2025</text:p>
          </table:table-cell>
          <table:table-cell office:value-type="string" table:style-name="ce5">
            <text:p>Altri servizi</text:p>
          </table:table-cell>
          <table:table-cell office:value-type="float" office:value="17.5" table:style-name="ce6">
            <text:p>17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049" table:style-name="ce5">
            <text:p>5049</text:p>
          </table:table-cell>
          <table:table-cell office:value-type="string" table:style-name="ce5">
            <text:p>13/08/2025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6">
            <text:p>3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049" table:style-name="ce5">
            <text:p>5049</text:p>
          </table:table-cell>
          <table:table-cell office:value-type="string" table:style-name="ce5">
            <text:p>13/08/2025</text:p>
          </table:table-cell>
          <table:table-cell office:value-type="string" table:style-name="ce5">
            <text:p>Altri servizi</text:p>
          </table:table-cell>
          <table:table-cell office:value-type="float" office:value="122.5" table:style-name="ce6">
            <text:p>122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049" table:style-name="ce5">
            <text:p>5049</text:p>
          </table:table-cell>
          <table:table-cell office:value-type="string" table:style-name="ce5">
            <text:p>13/08/2025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6">
            <text:p>3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049" table:style-name="ce5">
            <text:p>5049</text:p>
          </table:table-cell>
          <table:table-cell office:value-type="string" table:style-name="ce5">
            <text:p>13/08/2025</text:p>
          </table:table-cell>
          <table:table-cell office:value-type="string" table:style-name="ce5">
            <text:p>Altri servizi</text:p>
          </table:table-cell>
          <table:table-cell office:value-type="float" office:value="21" table:style-name="ce6">
            <text:p>2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049" table:style-name="ce5">
            <text:p>5049</text:p>
          </table:table-cell>
          <table:table-cell office:value-type="string" table:style-name="ce5">
            <text:p>13/08/2025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6">
            <text:p>3,5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5052" table:style-name="ce5">
            <text:p>5052</text:p>
          </table:table-cell>
          <table:table-cell office:value-type="string" table:style-name="ce5">
            <text:p>19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8" table:style-name="ce6">
            <text:p>18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5053" table:style-name="ce5">
            <text:p>5053</text:p>
          </table:table-cell>
          <table:table-cell office:value-type="string" table:style-name="ce5">
            <text:p>19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0.11" table:style-name="ce6">
            <text:p>40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5053" table:style-name="ce5">
            <text:p>5053</text:p>
          </table:table-cell>
          <table:table-cell office:value-type="string" table:style-name="ce5">
            <text:p>19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9.64" table:style-name="ce6">
            <text:p>19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5053" table:style-name="ce5">
            <text:p>5053</text:p>
          </table:table-cell>
          <table:table-cell office:value-type="string" table:style-name="ce5">
            <text:p>19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1.1" table:style-name="ce6">
            <text:p>21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5053" table:style-name="ce5">
            <text:p>5053</text:p>
          </table:table-cell>
          <table:table-cell office:value-type="string" table:style-name="ce5">
            <text:p>19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5.909999999999997" table:style-name="ce6">
            <text:p>35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5053" table:style-name="ce5">
            <text:p>5053</text:p>
          </table:table-cell>
          <table:table-cell office:value-type="string" table:style-name="ce5">
            <text:p>19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1.7" table:style-name="ce6">
            <text:p>31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7.72" table:style-name="ce6">
            <text:p>17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2.08" table:style-name="ce6">
            <text:p>2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20.68" table:style-name="ce6">
            <text:p>20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62.87" table:style-name="ce6">
            <text:p>62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2279540120" table:style-name="ce5">
            <text:p>2279540120</text:p>
          </table:table-cell>
          <table:table-cell office:value-type="float" office:value="5306" table:style-name="ce5">
            <text:p>5306</text:p>
          </table:table-cell>
          <table:table-cell office:value-type="string" table:style-name="ce5">
            <text:p>08/09/2025</text:p>
          </table:table-cell>
          <table:table-cell office:value-type="string" table:style-name="ce5">
            <text:p>Altri servizi</text:p>
          </table:table-cell>
          <table:table-cell office:value-type="float" office:value="45053.5" table:style-name="ce6">
            <text:p>45.053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4" table:style-name="ce6">
            <text:p>0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27" table:style-name="ce6">
            <text:p>0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3.17" table:style-name="ce6">
            <text:p>3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5.21" table:style-name="ce6">
            <text:p>5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2" table:style-name="ce6">
            <text:p>0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55000000000000004" table:style-name="ce6">
            <text:p>0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2.39" table:style-name="ce6">
            <text:p>2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5.95" table:style-name="ce6">
            <text:p>5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6">
            <text:p>1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72" table:style-name="ce6">
            <text:p>0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6.76" table:style-name="ce6">
            <text:p>6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4.96" table:style-name="ce6">
            <text:p>14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" table:style-name="ce6">
            <text:p>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.02" table:style-name="ce6">
            <text:p>1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4.9800000000000004" table:style-name="ce6">
            <text:p>4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9.41" table:style-name="ce6">
            <text:p>9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.7" table:style-name="ce6">
            <text:p>1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11" table:style-name="ce6">
            <text:p>0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2.13" table:style-name="ce6">
            <text:p>2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.67" table:style-name="ce6">
            <text:p>1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2" table:style-name="ce6">
            <text:p>0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52" table:style-name="ce6">
            <text:p>0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3.58" table:style-name="ce6">
            <text:p>3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7.07" table:style-name="ce6">
            <text:p>7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6">
            <text:p>1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64" table:style-name="ce6">
            <text:p>0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4.18" table:style-name="ce6">
            <text:p>4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7.18" table:style-name="ce6">
            <text:p>7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" table:style-name="ce6">
            <text:p>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.43" table:style-name="ce6">
            <text:p>1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2.26" table:style-name="ce6">
            <text:p>12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22.69" table:style-name="ce6">
            <text:p>22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3.9" table:style-name="ce6">
            <text:p>3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.1499999999999999" table:style-name="ce6">
            <text:p>1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6.05" table:style-name="ce6">
            <text:p>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3.89" table:style-name="ce6">
            <text:p>13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.7" table:style-name="ce6">
            <text:p>1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.3" table:style-name="ce6">
            <text:p>1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3.9" table:style-name="ce6">
            <text:p>3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1.16" table:style-name="ce6">
            <text:p>11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6">
            <text:p>0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77" table:style-name="ce6">
            <text:p>0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.1599999999999999" table:style-name="ce6">
            <text:p>1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5.85" table:style-name="ce6">
            <text:p>5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6">
            <text:p>0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13" table:style-name="ce6">
            <text:p>0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.07" table:style-name="ce6">
            <text:p>1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2.29" table:style-name="ce6">
            <text:p>2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9" table:style-name="ce6">
            <text:p>0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41" table:style-name="ce6">
            <text:p>0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04" table:style-name="ce6">
            <text:p>0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.67" table:style-name="ce6">
            <text:p>1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5" table:style-name="ce5">
            <text:p>5285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6">
            <text:p>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6">
            <text:p>0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3.07" table:style-name="ce6">
            <text:p>3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46.4" table:style-name="ce6">
            <text:p>146,4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P PLUS S.R.L.</text:p>
          </table:table-cell>
          <table:table-cell office:value-type="float" office:value="17851171003" table:style-name="ce5">
            <text:p>17851171003</text:p>
          </table:table-cell>
          <table:table-cell office:value-type="float" office:value="5362" table:style-name="ce5">
            <text:p>5362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Altri beni di consumo</text:p>
          </table:table-cell>
          <table:table-cell office:value-type="float" office:value="725.18" table:style-name="ce6">
            <text:p>725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P PLUS S.R.L.</text:p>
          </table:table-cell>
          <table:table-cell office:value-type="float" office:value="17851171003" table:style-name="ce5">
            <text:p>17851171003</text:p>
          </table:table-cell>
          <table:table-cell office:value-type="float" office:value="5363" table:style-name="ce5">
            <text:p>5363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Altri beni di consumo</text:p>
          </table:table-cell>
          <table:table-cell office:value-type="float" office:value="1715.52" table:style-name="ce6">
            <text:p>1.715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PUTER TIME S.R.L.</text:p>
          </table:table-cell>
          <table:table-cell office:value-type="float" office:value="2214160125" table:style-name="ce5">
            <text:p>2214160125</text:p>
          </table:table-cell>
          <table:table-cell office:value-type="float" office:value="5355" table:style-name="ce5">
            <text:p>5355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Altri servizi</text:p>
          </table:table-cell>
          <table:table-cell office:value-type="float" office:value="3294" table:style-name="ce6">
            <text:p>3.294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ESINT SRL</text:p>
          </table:table-cell>
          <table:table-cell office:value-type="float" office:value="6711271004" table:style-name="ce5">
            <text:p>6711271004</text:p>
          </table:table-cell>
          <table:table-cell office:value-type="float" office:value="5357" table:style-name="ce5">
            <text:p>5357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929.88" table:style-name="ce6">
            <text:p>929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STIT.VIG.NOTTURNA GALLARATE SPA</text:p>
          </table:table-cell>
          <table:table-cell office:value-type="float" office:value="585190127" table:style-name="ce5">
            <text:p>585190127</text:p>
          </table:table-cell>
          <table:table-cell office:value-type="float" office:value="5367" table:style-name="ce5">
            <text:p>5367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Altri servizi</text:p>
          </table:table-cell>
          <table:table-cell office:value-type="float" office:value="54.9" table:style-name="ce6">
            <text:p>54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RTI GRAFICHE CRENNESI S.R.L.</text:p>
          </table:table-cell>
          <table:table-cell office:value-type="float" office:value="186870127" table:style-name="ce5">
            <text:p>186870127</text:p>
          </table:table-cell>
          <table:table-cell office:value-type="float" office:value="5354" table:style-name="ce5">
            <text:p>5354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Altri beni di consumo</text:p>
          </table:table-cell>
          <table:table-cell office:value-type="float" office:value="671" table:style-name="ce6">
            <text:p>671,0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5412" table:style-name="ce5">
            <text:p>5412</text:p>
          </table:table-cell>
          <table:table-cell office:value-type="string" table:style-name="ce5">
            <text:p>15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0.399999999999999" table:style-name="ce6">
            <text:p>20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413" table:style-name="ce5">
            <text:p>5413</text:p>
          </table:table-cell>
          <table:table-cell office:value-type="string" table:style-name="ce5">
            <text:p>15/09/2025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6">
            <text:p>3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413" table:style-name="ce5">
            <text:p>5413</text:p>
          </table:table-cell>
          <table:table-cell office:value-type="string" table:style-name="ce5">
            <text:p>15/09/2025</text:p>
          </table:table-cell>
          <table:table-cell office:value-type="string" table:style-name="ce5">
            <text:p>Altri servizi</text:p>
          </table:table-cell>
          <table:table-cell office:value-type="float" office:value="7" table:style-name="ce6">
            <text:p>7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413" table:style-name="ce5">
            <text:p>5413</text:p>
          </table:table-cell>
          <table:table-cell office:value-type="string" table:style-name="ce5">
            <text:p>15/09/2025</text:p>
          </table:table-cell>
          <table:table-cell office:value-type="string" table:style-name="ce5">
            <text:p>Altri servizi</text:p>
          </table:table-cell>
          <table:table-cell office:value-type="float" office:value="35" table:style-name="ce6">
            <text:p>35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413" table:style-name="ce5">
            <text:p>5413</text:p>
          </table:table-cell>
          <table:table-cell office:value-type="string" table:style-name="ce5">
            <text:p>15/09/2025</text:p>
          </table:table-cell>
          <table:table-cell office:value-type="string" table:style-name="ce5">
            <text:p>Altri servizi</text:p>
          </table:table-cell>
          <table:table-cell office:value-type="float" office:value="10.5" table:style-name="ce6">
            <text:p>10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5420" table:style-name="ce5">
            <text:p>542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00.36" table:style-name="ce6">
            <text:p>600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5420" table:style-name="ce5">
            <text:p>542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741.87" table:style-name="ce6">
            <text:p>3.741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5421" table:style-name="ce5">
            <text:p>542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81.82" table:style-name="ce6">
            <text:p>281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5425" table:style-name="ce5">
            <text:p>5425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0975.919999999998" table:style-name="ce6">
            <text:p>20.975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5426" table:style-name="ce5">
            <text:p>5426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573.6299999999992" table:style-name="ce6">
            <text:p>9.573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ERBATEL S.R.L.</text:p>
          </table:table-cell>
          <table:table-cell office:value-type="float" office:value="11889490154" table:style-name="ce5">
            <text:p>11889490154</text:p>
          </table:table-cell>
          <table:table-cell office:value-type="float" office:value="5428" table:style-name="ce5">
            <text:p>5428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461.79" table:style-name="ce6">
            <text:p>1.461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37" table:style-name="ce5">
            <text:p>5437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25.97" table:style-name="ce6">
            <text:p>625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39" table:style-name="ce5">
            <text:p>5439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4.8600000000000003" table:style-name="ce6">
            <text:p>4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25.36" table:style-name="ce6">
            <text:p>225,3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77.78" table:style-name="ce6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84.33" table:style-name="ce6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317.69" table:style-name="ce6">
            <text:p>317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.54" table:style-name="ce6">
            <text:p>61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.22" table:style-name="ce6">
            <text:p>61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33.450000000000003" table:style-name="ce6">
            <text:p>33,4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6">
            <text:p>0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1" table:style-name="ce6">
            <text:p>0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45" table:style-name="ce6">
            <text:p>0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.55" table:style-name="ce6">
            <text:p>1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2" table:style-name="ce6">
            <text:p>0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82" table:style-name="ce6">
            <text:p>0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.1200000000000001" table:style-name="ce6">
            <text:p>1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5.44" table:style-name="ce6">
            <text:p>5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6">
            <text:p>0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34" table:style-name="ce6">
            <text:p>0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2.93" table:style-name="ce6">
            <text:p>2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4" table:style-name="ce6">
            <text:p>4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6">
            <text:p>0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.33" table:style-name="ce6">
            <text:p>1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4.5199999999999996" table:style-name="ce6">
            <text:p>4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6.18" table:style-name="ce6">
            <text:p>6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6">
            <text:p>0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92" table:style-name="ce6">
            <text:p>0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2.17" table:style-name="ce6">
            <text:p>2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6.02" table:style-name="ce6">
            <text:p>6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1.4" table:style-name="ce6">
            <text:p>1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02" table:style-name="ce6">
            <text:p>0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33" table:style-name="ce6">
            <text:p>0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16" table:style-name="ce6">
            <text:p>0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02" table:style-name="ce6">
            <text:p>0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6">
            <text:p>0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5286" table:style-name="ce5">
            <text:p>5286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Altri servizi</text:p>
          </table:table-cell>
          <table:table-cell office:value-type="float" office:value="0.32" table:style-name="ce6">
            <text:p>0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.05" table:style-name="ce6">
            <text:p>61,0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77.78" table:style-name="ce6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341.21" table:style-name="ce6">
            <text:p>341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19.57" table:style-name="ce6">
            <text:p>219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98.23" table:style-name="ce6">
            <text:p>98,2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56.79000000000002" table:style-name="ce6">
            <text:p>256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03.9" table:style-name="ce6">
            <text:p>103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25.36" table:style-name="ce6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77.78" table:style-name="ce6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45.79" table:style-name="ce6">
            <text:p>145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99.29000000000002" table:style-name="ce6">
            <text:p>299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25.36" table:style-name="ce6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9.52" table:style-name="ce6">
            <text:p>69,5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74.47" table:style-name="ce6">
            <text:p>74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84.33" table:style-name="ce6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68.36" table:style-name="ce6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83.04000000000002" table:style-name="ce6">
            <text:p>283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5.87" table:style-name="ce6">
            <text:p>65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46.4" table:style-name="ce6">
            <text:p>146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56.2" table:style-name="ce6">
            <text:p>256,20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307.44" table:style-name="ce6">
            <text:p>307,44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0" table:style-name="ce5">
            <text:p>544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491.44" table:style-name="ce6">
            <text:p>491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13.85" table:style-name="ce6">
            <text:p>113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33.61" table:style-name="ce6">
            <text:p>33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10.56" table:style-name="ce6">
            <text:p>110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65.58" table:style-name="ce6">
            <text:p>165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11.09" table:style-name="ce6">
            <text:p>111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17.16" table:style-name="ce6">
            <text:p>217,16</text:p>
          </table:table-cell>
          <table:table-cell table:number-columns-repeated="16378"/>
        </table:table-row>
        <table:table-row table:number-rows-repeated="5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732" table:style-name="ce6">
            <text:p>732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38" table:style-name="ce5">
            <text:p>5438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21.3" table:style-name="ce6">
            <text:p>121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VIOMETAL SPA</text:p>
          </table:table-cell>
          <table:table-cell office:value-type="float" office:value="2411130129" table:style-name="ce5">
            <text:p>2411130129</text:p>
          </table:table-cell>
          <table:table-cell office:value-type="float" office:value="5464" table:style-name="ce5">
            <text:p>5464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016.67" table:style-name="ce6">
            <text:p>1.016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VIOMETAL SPA</text:p>
          </table:table-cell>
          <table:table-cell office:value-type="float" office:value="2411130129" table:style-name="ce5">
            <text:p>2411130129</text:p>
          </table:table-cell>
          <table:table-cell office:value-type="float" office:value="5465" table:style-name="ce5">
            <text:p>5465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033.33" table:style-name="ce6">
            <text:p>2.033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732" table:style-name="ce6">
            <text:p>732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307.44" table:style-name="ce6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84.33" table:style-name="ce6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.2" table:style-name="ce6">
            <text:p>61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68.36" table:style-name="ce6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73.489999999999995" table:style-name="ce6">
            <text:p>73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9.03" table:style-name="ce6">
            <text:p>69,0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.22" table:style-name="ce6">
            <text:p>61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32.61" table:style-name="ce6">
            <text:p>232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74.69" table:style-name="ce6">
            <text:p>74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01.06" table:style-name="ce6">
            <text:p>101,0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73.2" table:style-name="ce6">
            <text:p>73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04.49" table:style-name="ce6">
            <text:p>104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73.599999999999994" table:style-name="ce6">
            <text:p>73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01.06" table:style-name="ce6">
            <text:p>101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1" table:style-name="ce5">
            <text:p>544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74.47" table:style-name="ce6">
            <text:p>74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25.36" table:style-name="ce6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.05" table:style-name="ce6">
            <text:p>61,0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68.36" table:style-name="ce6">
            <text:p>168,3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63.47999999999999" table:style-name="ce6">
            <text:p>163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4471.28" table:style-name="ce6">
            <text:p>4.471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307.44" table:style-name="ce6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UTOSTRADE PER L'ITALIA SPA</text:p>
          </table:table-cell>
          <table:table-cell office:value-type="float" office:value="7516911000" table:style-name="ce5">
            <text:p>7516911000</text:p>
          </table:table-cell>
          <table:table-cell office:value-type="float" office:value="5646" table:style-name="ce5">
            <text:p>5646</text:p>
          </table:table-cell>
          <table:table-cell office:value-type="string" table:style-name="ce5">
            <text:p>26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.9" table:style-name="ce6">
            <text:p>5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LEPASS SPA</text:p>
          </table:table-cell>
          <table:table-cell office:value-type="float" office:value="9771701001" table:style-name="ce5">
            <text:p>9771701001</text:p>
          </table:table-cell>
          <table:table-cell office:value-type="float" office:value="5647" table:style-name="ce5">
            <text:p>5647</text:p>
          </table:table-cell>
          <table:table-cell office:value-type="string" table:style-name="ce5">
            <text:p>26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.29" table:style-name="ce6">
            <text:p>4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5660" table:style-name="ce5">
            <text:p>5660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Altri servizi</text:p>
          </table:table-cell>
          <table:table-cell office:value-type="float" office:value="244" table:style-name="ce6">
            <text:p>244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5660" table:style-name="ce5">
            <text:p>5660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Altri servizi</text:p>
          </table:table-cell>
          <table:table-cell office:value-type="float" office:value="307.44" table:style-name="ce6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5676" table:style-name="ce5">
            <text:p>5676</text:p>
          </table:table-cell>
          <table:table-cell office:value-type="string" table:style-name="ce5">
            <text:p>30/09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16036.45" table:style-name="ce6">
            <text:p>16.036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ALSECCHI CANCELLERIA SRL</text:p>
          </table:table-cell>
          <table:table-cell office:value-type="float" office:value="9521810961" table:style-name="ce5">
            <text:p>9521810961</text:p>
          </table:table-cell>
          <table:table-cell office:value-type="float" office:value="5525" table:style-name="ce5">
            <text:p>5525</text:p>
          </table:table-cell>
          <table:table-cell office:value-type="string" table:style-name="ce5">
            <text:p>23/09/2025</text:p>
          </table:table-cell>
          <table:table-cell office:value-type="string" table:style-name="ce5">
            <text:p>Altri beni di consumo</text:p>
          </table:table-cell>
          <table:table-cell office:value-type="float" office:value="1512.08" table:style-name="ce6">
            <text:p>1.512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5529" table:style-name="ce5">
            <text:p>5529</text:p>
          </table:table-cell>
          <table:table-cell office:value-type="string" table:style-name="ce5">
            <text:p>23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78.63" table:style-name="ce6">
            <text:p>178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I.GOM.MA - S.R.L.</text:p>
          </table:table-cell>
          <table:table-cell office:value-type="float" office:value="2315440277" table:style-name="ce5">
            <text:p>2315440277</text:p>
          </table:table-cell>
          <table:table-cell office:value-type="float" office:value="5581" table:style-name="ce5">
            <text:p>5581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54.16" table:style-name="ce6">
            <text:p>154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I.GOM.MA - S.R.L.</text:p>
          </table:table-cell>
          <table:table-cell office:value-type="float" office:value="2315440277" table:style-name="ce5">
            <text:p>2315440277</text:p>
          </table:table-cell>
          <table:table-cell office:value-type="float" office:value="5623" table:style-name="ce5">
            <text:p>5623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93.18" table:style-name="ce6">
            <text:p>693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5625" table:style-name="ce5">
            <text:p>5625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259.79" table:style-name="ce6">
            <text:p>2.259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5627" table:style-name="ce5">
            <text:p>5627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Altri beni di consumo</text:p>
          </table:table-cell>
          <table:table-cell office:value-type="float" office:value="117.4" table:style-name="ce6">
            <text:p>117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5627" table:style-name="ce5">
            <text:p>5627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Altri beni di consumo</text:p>
          </table:table-cell>
          <table:table-cell office:value-type="float" office:value="263.39" table:style-name="ce6">
            <text:p>263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5628" table:style-name="ce5">
            <text:p>5628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Altri beni di consumo</text:p>
          </table:table-cell>
          <table:table-cell office:value-type="float" office:value="93.06" table:style-name="ce6">
            <text:p>93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5628" table:style-name="ce5">
            <text:p>5628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Altri beni di consumo</text:p>
          </table:table-cell>
          <table:table-cell office:value-type="float" office:value="101.25" table:style-name="ce6">
            <text:p>101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ETI GIORGIO - ELETTRAUTO</text:p>
          </table:table-cell>
          <table:table-cell office:value-type="float" office:value="1772330120" table:style-name="ce5">
            <text:p>1772330120</text:p>
          </table:table-cell>
          <table:table-cell office:value-type="float" office:value="5641" table:style-name="ce5">
            <text:p>5641</text:p>
          </table:table-cell>
          <table:table-cell office:value-type="string" table:style-name="ce5">
            <text:p>26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7.94" table:style-name="ce6">
            <text:p>87,94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.52" table:style-name="ce6">
            <text:p>61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85.4" table:style-name="ce6">
            <text:p>85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2.09" table:style-name="ce6">
            <text:p>62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.21" table:style-name="ce6">
            <text:p>61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84.33" table:style-name="ce6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73.2" table:style-name="ce6">
            <text:p>73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52.57" table:style-name="ce6">
            <text:p>152,57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78.16000000000003" table:style-name="ce6">
            <text:p>278,1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84.33" table:style-name="ce6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307.44" table:style-name="ce6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46.4" table:style-name="ce6">
            <text:p>146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.11" table:style-name="ce6">
            <text:p>61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79.59" table:style-name="ce6">
            <text:p>79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42" table:style-name="ce5">
            <text:p>544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UTOSTRADE PER L'ITALIA SPA</text:p>
          </table:table-cell>
          <table:table-cell office:value-type="float" office:value="7516911000" table:style-name="ce5">
            <text:p>7516911000</text:p>
          </table:table-cell>
          <table:table-cell office:value-type="float" office:value="5430" table:style-name="ce5">
            <text:p>5430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4.24" table:style-name="ce6">
            <text:p>14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LEPASS SPA</text:p>
          </table:table-cell>
          <table:table-cell office:value-type="float" office:value="9771701001" table:style-name="ce5">
            <text:p>9771701001</text:p>
          </table:table-cell>
          <table:table-cell office:value-type="float" office:value="5431" table:style-name="ce5">
            <text:p>5431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.29" table:style-name="ce6">
            <text:p>4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2YOU SRL</text:p>
          </table:table-cell>
          <table:table-cell office:value-type="float" office:value="13450720159" table:style-name="ce5">
            <text:p>13450720159</text:p>
          </table:table-cell>
          <table:table-cell office:value-type="float" office:value="5432" table:style-name="ce5">
            <text:p>5432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110" table:style-name="ce6">
            <text:p>11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RCHIMEDIA DI MORONI FABIO</text:p>
          </table:table-cell>
          <table:table-cell office:value-type="float" office:value="2041340122" table:style-name="ce5">
            <text:p>2041340122</text:p>
          </table:table-cell>
          <table:table-cell office:value-type="float" office:value="5434" table:style-name="ce5">
            <text:p>5434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1" table:style-name="ce6">
            <text:p>121,00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38" table:style-name="ce5">
            <text:p>5438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99.8" table:style-name="ce6">
            <text:p>99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38" table:style-name="ce5">
            <text:p>5438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82.28" table:style-name="ce6">
            <text:p>82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38" table:style-name="ce5">
            <text:p>5438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93.71" table:style-name="ce6">
            <text:p>93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438" table:style-name="ce5">
            <text:p>5438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63.85" table:style-name="ce6">
            <text:p>63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TAPPEZZIERE DI GIOLO FEDERICO</text:p>
          </table:table-cell>
          <table:table-cell office:value-type="float" office:value="2574270126" table:style-name="ce5">
            <text:p>2574270126</text:p>
          </table:table-cell>
          <table:table-cell office:value-type="float" office:value="5645" table:style-name="ce5">
            <text:p>5645</text:p>
          </table:table-cell>
          <table:table-cell office:value-type="string" table:style-name="ce5">
            <text:p>26/09/2025</text:p>
          </table:table-cell>
          <table:table-cell office:value-type="string" table:style-name="ce5">
            <text:p>Altri beni di consumo</text:p>
          </table:table-cell>
          <table:table-cell office:value-type="float" office:value="211.81" table:style-name="ce6">
            <text:p>211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4040" table:style-name="ce5">
            <text:p>4040</text:p>
          </table:table-cell>
          <table:table-cell office:value-type="string" table:style-name="ce5">
            <text:p>0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183.34" table:style-name="ce6">
            <text:p>11.183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VANCED SYSTEMS S.P.A.</text:p>
          </table:table-cell>
          <table:table-cell office:value-type="float" office:value="3743021218" table:style-name="ce5">
            <text:p>3743021218</text:p>
          </table:table-cell>
          <table:table-cell office:value-type="float" office:value="5417" table:style-name="ce5">
            <text:p>5417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6968.67" table:style-name="ce6">
            <text:p>26.968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ATERNITA' SISTEMI-IMPRESA SOCIALE</text:p>
          </table:table-cell>
          <table:table-cell office:value-type="float" office:value="2383950983" table:style-name="ce5">
            <text:p>2383950983</text:p>
          </table:table-cell>
          <table:table-cell office:value-type="float" office:value="5359" table:style-name="ce5">
            <text:p>5359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276.76" table:style-name="ce6">
            <text:p>4.276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ATERNITA' SISTEMI-IMPRESA SOCIALE</text:p>
          </table:table-cell>
          <table:table-cell office:value-type="float" office:value="2383950983" table:style-name="ce5">
            <text:p>2383950983</text:p>
          </table:table-cell>
          <table:table-cell office:value-type="float" office:value="5360" table:style-name="ce5">
            <text:p>5360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518.05" table:style-name="ce6">
            <text:p>1.518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ATERNITA' SISTEMI-IMPRESA SOCIALE</text:p>
          </table:table-cell>
          <table:table-cell office:value-type="float" office:value="2383950983" table:style-name="ce5">
            <text:p>2383950983</text:p>
          </table:table-cell>
          <table:table-cell office:value-type="float" office:value="5360" table:style-name="ce5">
            <text:p>5360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2866.68" table:style-name="ce6">
            <text:p>32.866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5424" table:style-name="ce5">
            <text:p>5424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183.34" table:style-name="ce6">
            <text:p>11.183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5161" table:style-name="ce5">
            <text:p>5161</text:p>
          </table:table-cell>
          <table:table-cell office:value-type="string" table:style-name="ce5">
            <text:p>22/08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183.34" table:style-name="ce6">
            <text:p>11.183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ERTAZZONI SRL</text:p>
          </table:table-cell>
          <table:table-cell office:value-type="float" office:value="188120349" table:style-name="ce5">
            <text:p>188120349</text:p>
          </table:table-cell>
          <table:table-cell office:value-type="float" office:value="5213" table:style-name="ce5">
            <text:p>5213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7954" table:style-name="ce6">
            <text:p>67.954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VASECCO DEI LAGHI DI DAVI GIANCARLO</text:p>
          </table:table-cell>
          <table:table-cell office:value-type="float" office:value="5416830825" table:style-name="ce5">
            <text:p>5416830825</text:p>
          </table:table-cell>
          <table:table-cell office:value-type="float" office:value="5098" table:style-name="ce5">
            <text:p>5098</text:p>
          </table:table-cell>
          <table:table-cell office:value-type="string" table:style-name="ce5">
            <text:p>19/08/2025</text:p>
          </table:table-cell>
          <table:table-cell office:value-type="string" table:style-name="ce5">
            <text:p>Altri beni di consumo</text:p>
          </table:table-cell>
          <table:table-cell office:value-type="float" office:value="10.46" table:style-name="ce6">
            <text:p>10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ATERNITA' SISTEMI-IMPRESA SOCIALE</text:p>
          </table:table-cell>
          <table:table-cell office:value-type="float" office:value="2383950983" table:style-name="ce5">
            <text:p>2383950983</text:p>
          </table:table-cell>
          <table:table-cell office:value-type="float" office:value="4975" table:style-name="ce5">
            <text:p>4975</text:p>
          </table:table-cell>
          <table:table-cell office:value-type="string" table:style-name="ce5">
            <text:p>07/08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03.44" table:style-name="ce6">
            <text:p>203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ATERNITA' SISTEMI-IMPRESA SOCIALE</text:p>
          </table:table-cell>
          <table:table-cell office:value-type="float" office:value="2383950983" table:style-name="ce5">
            <text:p>2383950983</text:p>
          </table:table-cell>
          <table:table-cell office:value-type="float" office:value="4975" table:style-name="ce5">
            <text:p>4975</text:p>
          </table:table-cell>
          <table:table-cell office:value-type="string" table:style-name="ce5">
            <text:p>07/08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392.17" table:style-name="ce6">
            <text:p>3.392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ATERNITA' SISTEMI-IMPRESA SOCIALE</text:p>
          </table:table-cell>
          <table:table-cell office:value-type="float" office:value="2383950983" table:style-name="ce5">
            <text:p>2383950983</text:p>
          </table:table-cell>
          <table:table-cell office:value-type="float" office:value="4976" table:style-name="ce5">
            <text:p>4976</text:p>
          </table:table-cell>
          <table:table-cell office:value-type="string" table:style-name="ce5">
            <text:p>07/08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68.22" table:style-name="ce6">
            <text:p>768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4771" table:style-name="ce5">
            <text:p>4771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Altri beni di consumo</text:p>
          </table:table-cell>
          <table:table-cell office:value-type="float" office:value="1537.2" table:style-name="ce6">
            <text:p>1.537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TAPPEZZIERE DI GIOLO FEDERICO</text:p>
          </table:table-cell>
          <table:table-cell office:value-type="float" office:value="2574270126" table:style-name="ce5">
            <text:p>2574270126</text:p>
          </table:table-cell>
          <table:table-cell office:value-type="float" office:value="4864" table:style-name="ce5">
            <text:p>4864</text:p>
          </table:table-cell>
          <table:table-cell office:value-type="string" table:style-name="ce5">
            <text:p>05/08/2025</text:p>
          </table:table-cell>
          <table:table-cell office:value-type="string" table:style-name="ce5">
            <text:p>Altri beni di consumo</text:p>
          </table:table-cell>
          <table:table-cell office:value-type="float" office:value="90.2" table:style-name="ce6">
            <text:p>90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4593" table:style-name="ce5">
            <text:p>4593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183.34" table:style-name="ce6">
            <text:p>11.183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S AUTOMATED DATA SYSTEMS S.P.A.</text:p>
          </table:table-cell>
          <table:table-cell office:value-type="float" office:value="890370372" table:style-name="ce5">
            <text:p>890370372</text:p>
          </table:table-cell>
          <table:table-cell office:value-type="float" office:value="4518" table:style-name="ce5">
            <text:p>4518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44" table:style-name="ce6">
            <text:p>244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ATERNITA' SISTEMI-IMPRESA SOCIALE</text:p>
          </table:table-cell>
          <table:table-cell office:value-type="float" office:value="2383950983" table:style-name="ce5">
            <text:p>2383950983</text:p>
          </table:table-cell>
          <table:table-cell office:value-type="float" office:value="4246" table:style-name="ce5">
            <text:p>4246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5.099999999999994" table:style-name="ce6">
            <text:p>65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ORDCOM S.P.A.</text:p>
          </table:table-cell>
          <table:table-cell office:value-type="float" office:value="13384100155" table:style-name="ce5">
            <text:p>13384100155</text:p>
          </table:table-cell>
          <table:table-cell office:value-type="float" office:value="4092" table:style-name="ce5">
            <text:p>409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9650" table:style-name="ce6">
            <text:p>39.65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S AUTOMATED DATA SYSTEMS S.P.A.</text:p>
          </table:table-cell>
          <table:table-cell office:value-type="float" office:value="890370372" table:style-name="ce5">
            <text:p>890370372</text:p>
          </table:table-cell>
          <table:table-cell office:value-type="float" office:value="4039" table:style-name="ce5">
            <text:p>4039</text:p>
          </table:table-cell>
          <table:table-cell office:value-type="string" table:style-name="ce5">
            <text:p>0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10" table:style-name="ce6">
            <text:p>61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ERRAZZI <text:s/>GIORGIO</text:p>
          </table:table-cell>
          <table:table-cell office:value-type="float" office:value="3412100129" table:style-name="ce5">
            <text:p>3412100129</text:p>
          </table:table-cell>
          <table:table-cell office:value-type="float" office:value="5528" table:style-name="ce5">
            <text:p>5528</text:p>
          </table:table-cell>
          <table:table-cell office:value-type="string" table:style-name="ce5">
            <text:p>23/09/2025</text:p>
          </table:table-cell>
          <table:table-cell office:value-type="string" table:style-name="ce5">
            <text:p>Altri beni di consumo</text:p>
          </table:table-cell>
          <table:table-cell office:value-type="float" office:value="157.30000000000001" table:style-name="ce6">
            <text:p>157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NDOMINIO GIARDINI</text:p>
          </table:table-cell>
          <table:table-cell office:value-type="float" office:value="91004170121" table:style-name="ce5">
            <text:p>91004170121</text:p>
          </table:table-cell>
          <table:table-cell office:value-type="float" office:value="5669" table:style-name="ce5">
            <text:p>5669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912.46" table:style-name="ce6">
            <text:p>912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NDOMINIO GIARDINI</text:p>
          </table:table-cell>
          <table:table-cell office:value-type="float" office:value="91004170121" table:style-name="ce5">
            <text:p>91004170121</text:p>
          </table:table-cell>
          <table:table-cell office:value-type="float" office:value="5670" table:style-name="ce5">
            <text:p>5670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931.67" table:style-name="ce6">
            <text:p>931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8786190150" table:style-name="ce5">
            <text:p>8786190150</text:p>
          </table:table-cell>
          <table:table-cell office:value-type="float" office:value="5664" table:style-name="ce5">
            <text:p>5664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Utenze e canoni</text:p>
          </table:table-cell>
          <table:table-cell office:value-type="float" office:value="180527.08" table:style-name="ce6">
            <text:p>180.527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RROCCHIA SANTUARIO MADONNA IN CAMPAGNA</text:p>
          </table:table-cell>
          <table:table-cell office:value-type="float" office:value="2006220129" table:style-name="ce5">
            <text:p>2006220129</text:p>
          </table:table-cell>
          <table:table-cell office:value-type="float" office:value="5674" table:style-name="ce5">
            <text:p>5674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Utilizzo di beni di terzi</text:p>
          </table:table-cell>
          <table:table-cell office:value-type="float" office:value="4200" table:style-name="ce6">
            <text:p>4.20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TE FERROVIARIA ITALIANA SPA</text:p>
          </table:table-cell>
          <table:table-cell office:value-type="float" office:value="1008081000" table:style-name="ce5">
            <text:p>1008081000</text:p>
          </table:table-cell>
          <table:table-cell office:value-type="float" office:value="5466" table:style-name="ce5">
            <text:p>5466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ilizzo di beni di terzi</text:p>
          </table:table-cell>
          <table:table-cell office:value-type="float" office:value="938.4" table:style-name="ce6">
            <text:p>938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TE FERROVIARIA ITALIANA SPA</text:p>
          </table:table-cell>
          <table:table-cell office:value-type="float" office:value="1008081000" table:style-name="ce5">
            <text:p>1008081000</text:p>
          </table:table-cell>
          <table:table-cell office:value-type="float" office:value="5466" table:style-name="ce5">
            <text:p>5466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ilizzo di beni di terzi</text:p>
          </table:table-cell>
          <table:table-cell office:value-type="float" office:value="1013.93" table:style-name="ce6">
            <text:p>1.013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469" table:style-name="ce5">
            <text:p>5469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1210.24" table:style-name="ce6">
            <text:p>1.210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469" table:style-name="ce5">
            <text:p>5469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80.540000000000006" table:style-name="ce6">
            <text:p>80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469" table:style-name="ce5">
            <text:p>5469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644.17999999999995" table:style-name="ce6">
            <text:p>644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469" table:style-name="ce5">
            <text:p>5469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625.16999999999996" table:style-name="ce6">
            <text:p>625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469" table:style-name="ce5">
            <text:p>5469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1547.89" table:style-name="ce6">
            <text:p>1.547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469" table:style-name="ce5">
            <text:p>5469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713.6" table:style-name="ce6">
            <text:p>713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469" table:style-name="ce5">
            <text:p>5469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1180.0999999999999" table:style-name="ce6">
            <text:p>1.180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469" table:style-name="ce5">
            <text:p>5469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187.69" table:style-name="ce6">
            <text:p>187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469" table:style-name="ce5">
            <text:p>5469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607.48" table:style-name="ce6">
            <text:p>607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469" table:style-name="ce5">
            <text:p>5469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673.16" table:style-name="ce6">
            <text:p>673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469" table:style-name="ce5">
            <text:p>5469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1230.72" table:style-name="ce6">
            <text:p>1.230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469" table:style-name="ce5">
            <text:p>5469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968.15" table:style-name="ce6">
            <text:p>968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469" table:style-name="ce5">
            <text:p>5469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132.75" table:style-name="ce6">
            <text:p>132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GINESTRA SOC.COOP.SOCIALE ONLUS</text:p>
          </table:table-cell>
          <table:table-cell office:value-type="float" office:value="2727100121" table:style-name="ce5">
            <text:p>2727100121</text:p>
          </table:table-cell>
          <table:table-cell office:value-type="float" office:value="5579" table:style-name="ce5">
            <text:p>5579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445.7" table:style-name="ce6">
            <text:p>1.445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ND.CENTRO COMM.LE MADONNA IN CAMPAGNA</text:p>
          </table:table-cell>
          <table:table-cell office:value-type="float" office:value="91010450129" table:style-name="ce5">
            <text:p>91010450129</text:p>
          </table:table-cell>
          <table:table-cell office:value-type="float" office:value="5640" table:style-name="ce5">
            <text:p>5640</text:p>
          </table:table-cell>
          <table:table-cell office:value-type="string" table:style-name="ce5">
            <text:p>26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9.97" table:style-name="ce6">
            <text:p>19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ND.CENTRO COMM.LE MADONNA IN CAMPAGNA</text:p>
          </table:table-cell>
          <table:table-cell office:value-type="float" office:value="91010450129" table:style-name="ce5">
            <text:p>91010450129</text:p>
          </table:table-cell>
          <table:table-cell office:value-type="float" office:value="5640" table:style-name="ce5">
            <text:p>5640</text:p>
          </table:table-cell>
          <table:table-cell office:value-type="string" table:style-name="ce5">
            <text:p>26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91.74" table:style-name="ce6">
            <text:p>191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AZON BUSINESS EU SARL</text:p>
          </table:table-cell>
          <table:table-cell office:value-type="float" office:value="13397910962" table:style-name="ce5">
            <text:p>13397910962</text:p>
          </table:table-cell>
          <table:table-cell office:value-type="float" office:value="5446" table:style-name="ce5">
            <text:p>5446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14.18" table:style-name="ce6">
            <text:p>14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AZON BUSINESS EU SARL</text:p>
          </table:table-cell>
          <table:table-cell office:value-type="float" office:value="13397910962" table:style-name="ce5">
            <text:p>13397910962</text:p>
          </table:table-cell>
          <table:table-cell office:value-type="float" office:value="5446" table:style-name="ce5">
            <text:p>5446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71.09" table:style-name="ce6">
            <text:p>71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AZON BUSINESS EU SARL</text:p>
          </table:table-cell>
          <table:table-cell office:value-type="float" office:value="13397910962" table:style-name="ce5">
            <text:p>13397910962</text:p>
          </table:table-cell>
          <table:table-cell office:value-type="float" office:value="5446" table:style-name="ce5">
            <text:p>5446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88.5" table:style-name="ce6">
            <text:p>88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AZON BUSINESS EU SARL</text:p>
          </table:table-cell>
          <table:table-cell office:value-type="float" office:value="13397910962" table:style-name="ce5">
            <text:p>13397910962</text:p>
          </table:table-cell>
          <table:table-cell office:value-type="float" office:value="5446" table:style-name="ce5">
            <text:p>5446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360.99" table:style-name="ce6">
            <text:p>360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467" table:style-name="ce5">
            <text:p>5467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672.93" table:style-name="ce6">
            <text:p>672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468" table:style-name="ce5">
            <text:p>5468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enze e canoni</text:p>
          </table:table-cell>
          <table:table-cell office:value-type="float" office:value="785.46" table:style-name="ce6">
            <text:p>785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TE FERROVIARIA ITALIANA SPA</text:p>
          </table:table-cell>
          <table:table-cell office:value-type="float" office:value="1008081000" table:style-name="ce5">
            <text:p>1008081000</text:p>
          </table:table-cell>
          <table:table-cell office:value-type="float" office:value="5466" table:style-name="ce5">
            <text:p>5466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ilizzo di beni di terzi</text:p>
          </table:table-cell>
          <table:table-cell office:value-type="float" office:value="133.71" table:style-name="ce6">
            <text:p>133,7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RETE FERROVIARIA ITALIANA SPA</text:p>
          </table:table-cell>
          <table:table-cell office:value-type="float" office:value="1008081000" table:style-name="ce5">
            <text:p>1008081000</text:p>
          </table:table-cell>
          <table:table-cell office:value-type="float" office:value="5466" table:style-name="ce5">
            <text:p>5466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ilizzo di beni di terzi</text:p>
          </table:table-cell>
          <table:table-cell office:value-type="float" office:value="268.44" table:style-name="ce6">
            <text:p>268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TE FERROVIARIA ITALIANA SPA</text:p>
          </table:table-cell>
          <table:table-cell office:value-type="float" office:value="1008081000" table:style-name="ce5">
            <text:p>1008081000</text:p>
          </table:table-cell>
          <table:table-cell office:value-type="float" office:value="5466" table:style-name="ce5">
            <text:p>5466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ilizzo di beni di terzi</text:p>
          </table:table-cell>
          <table:table-cell office:value-type="float" office:value="481.34" table:style-name="ce6">
            <text:p>481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TE FERROVIARIA ITALIANA SPA</text:p>
          </table:table-cell>
          <table:table-cell office:value-type="float" office:value="1008081000" table:style-name="ce5">
            <text:p>1008081000</text:p>
          </table:table-cell>
          <table:table-cell office:value-type="float" office:value="5466" table:style-name="ce5">
            <text:p>5466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Utilizzo di beni di terzi</text:p>
          </table:table-cell>
          <table:table-cell office:value-type="float" office:value="802.24" table:style-name="ce6">
            <text:p>802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2" table:style-name="ce5">
            <text:p>5342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751.06" table:style-name="ce6">
            <text:p>751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2" table:style-name="ce5">
            <text:p>5342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53.57" table:style-name="ce6">
            <text:p>53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3" table:style-name="ce5">
            <text:p>5343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20.37" table:style-name="ce6">
            <text:p>120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4" table:style-name="ce5">
            <text:p>5344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20.24" table:style-name="ce6">
            <text:p>120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4" table:style-name="ce5">
            <text:p>5344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127.98" table:style-name="ce6">
            <text:p>1.127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5" table:style-name="ce5">
            <text:p>5345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87.16" table:style-name="ce6">
            <text:p>487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5" table:style-name="ce5">
            <text:p>5345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77.6" table:style-name="ce6">
            <text:p>37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AZON BUSINESS EU SARL</text:p>
          </table:table-cell>
          <table:table-cell office:value-type="float" office:value="13397910962" table:style-name="ce5">
            <text:p>13397910962</text:p>
          </table:table-cell>
          <table:table-cell office:value-type="float" office:value="5353" table:style-name="ce5">
            <text:p>5353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Utenze e canoni</text:p>
          </table:table-cell>
          <table:table-cell office:value-type="float" office:value="189.6" table:style-name="ce6">
            <text:p>189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AZON BUSINESS EU SARL</text:p>
          </table:table-cell>
          <table:table-cell office:value-type="float" office:value="13397910962" table:style-name="ce5">
            <text:p>13397910962</text:p>
          </table:table-cell>
          <table:table-cell office:value-type="float" office:value="5353" table:style-name="ce5">
            <text:p>5353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Utenze e canoni</text:p>
          </table:table-cell>
          <table:table-cell office:value-type="float" office:value="225.15" table:style-name="ce6">
            <text:p>225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AZON BUSINESS EU SARL</text:p>
          </table:table-cell>
          <table:table-cell office:value-type="float" office:value="13397910962" table:style-name="ce5">
            <text:p>13397910962</text:p>
          </table:table-cell>
          <table:table-cell office:value-type="float" office:value="5353" table:style-name="ce5">
            <text:p>5353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Utenze e canoni</text:p>
          </table:table-cell>
          <table:table-cell office:value-type="float" office:value="769.7" table:style-name="ce6">
            <text:p>769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01.38" table:style-name="ce6">
            <text:p>401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78.53" table:style-name="ce6">
            <text:p>78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8.54" table:style-name="ce6">
            <text:p>48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7.28" table:style-name="ce6">
            <text:p>27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3.94" table:style-name="ce6">
            <text:p>23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3.57" table:style-name="ce6">
            <text:p>13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11.32" table:style-name="ce6">
            <text:p>311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9.99" table:style-name="ce6">
            <text:p>9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554.04" table:style-name="ce6">
            <text:p>554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59.06" table:style-name="ce6">
            <text:p>59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78.430000000000007" table:style-name="ce6">
            <text:p>78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3.4" table:style-name="ce6">
            <text:p>23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69.66" table:style-name="ce6">
            <text:p>69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3731.11" table:style-name="ce6">
            <text:p>23.731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9.39" table:style-name="ce6">
            <text:p>49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64.540000000000006" table:style-name="ce6">
            <text:p>64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9.28" table:style-name="ce6">
            <text:p>49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98.89" table:style-name="ce6">
            <text:p>398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5.99" table:style-name="ce6">
            <text:p>35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5.16" table:style-name="ce6">
            <text:p>25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76.08" table:style-name="ce6">
            <text:p>76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46.41" table:style-name="ce6">
            <text:p>446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61.83999999999997" table:style-name="ce6">
            <text:p>261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74.72000000000003" table:style-name="ce6">
            <text:p>274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41.13" table:style-name="ce6">
            <text:p>241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59.96" table:style-name="ce6">
            <text:p>59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16.83" table:style-name="ce6">
            <text:p>116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2.64" table:style-name="ce6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2.79" table:style-name="ce6">
            <text:p>12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37.56" table:style-name="ce6">
            <text:p>137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20.24" table:style-name="ce6">
            <text:p>120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56.9" table:style-name="ce6">
            <text:p>456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6.88" table:style-name="ce6">
            <text:p>16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53.95" table:style-name="ce6">
            <text:p>53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8.920000000000002" table:style-name="ce6">
            <text:p>18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5.6" table:style-name="ce6">
            <text:p>15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4.42" table:style-name="ce6">
            <text:p>14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8.91" table:style-name="ce6">
            <text:p>18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0.69" table:style-name="ce6">
            <text:p>10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53.05000000000001" table:style-name="ce6">
            <text:p>153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973.81" table:style-name="ce6">
            <text:p>2.973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93.38" table:style-name="ce6">
            <text:p>493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5.44" table:style-name="ce6">
            <text:p>35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7.91" table:style-name="ce6">
            <text:p>27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0.95" table:style-name="ce6">
            <text:p>30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90.27" table:style-name="ce6">
            <text:p>90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69.739999999999995" table:style-name="ce6">
            <text:p>69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7.43" table:style-name="ce6">
            <text:p>37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245.8" table:style-name="ce6">
            <text:p>4.245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1.17" table:style-name="ce6">
            <text:p>21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2.64" table:style-name="ce6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54.2" table:style-name="ce6">
            <text:p>54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84.51" table:style-name="ce6">
            <text:p>84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4.27" table:style-name="ce6">
            <text:p>24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64.64" table:style-name="ce6">
            <text:p>64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83.62" table:style-name="ce6">
            <text:p>83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86.21" table:style-name="ce6">
            <text:p>86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1" table:style-name="ce5">
            <text:p>5341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574.22" table:style-name="ce6">
            <text:p>574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2" table:style-name="ce5">
            <text:p>5342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36.26" table:style-name="ce6">
            <text:p>136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2" table:style-name="ce5">
            <text:p>5342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31.51" table:style-name="ce6">
            <text:p>231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2" table:style-name="ce5">
            <text:p>5342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29.4" table:style-name="ce6">
            <text:p>329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2" table:style-name="ce5">
            <text:p>5342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11.47" table:style-name="ce6">
            <text:p>111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3.1" table:style-name="ce6">
            <text:p>43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69.66" table:style-name="ce6">
            <text:p>69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30.26" table:style-name="ce6">
            <text:p>430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8.100000000000001" table:style-name="ce6">
            <text:p>18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9.36" table:style-name="ce6">
            <text:p>19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1.8" table:style-name="ce6">
            <text:p>21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4.08" table:style-name="ce6">
            <text:p>14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77.06" table:style-name="ce6">
            <text:p>277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11.07" table:style-name="ce6">
            <text:p>111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0.59" table:style-name="ce6">
            <text:p>20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4.86" table:style-name="ce6">
            <text:p>14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55.16" table:style-name="ce6">
            <text:p>455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8.76" table:style-name="ce6">
            <text:p>38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7.97" table:style-name="ce6">
            <text:p>17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2.64" table:style-name="ce6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75.94" table:style-name="ce6">
            <text:p>375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8.43" table:style-name="ce6">
            <text:p>28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59.07" table:style-name="ce6">
            <text:p>359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78.819999999999993" table:style-name="ce6">
            <text:p>78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69.540000000000006" table:style-name="ce6">
            <text:p>69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8.84" table:style-name="ce6">
            <text:p>48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73.92" table:style-name="ce6">
            <text:p>73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4.01" table:style-name="ce6">
            <text:p>34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7.29" table:style-name="ce6">
            <text:p>47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75.02" table:style-name="ce6">
            <text:p>75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5.29" table:style-name="ce6">
            <text:p>5,29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1.07" table:style-name="ce6">
            <text:p>31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52.07" table:style-name="ce6">
            <text:p>452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7.309999999999999" table:style-name="ce6">
            <text:p>17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64.11" table:style-name="ce6">
            <text:p>64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8.76" table:style-name="ce6">
            <text:p>38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24.04" table:style-name="ce6">
            <text:p>224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51.3" table:style-name="ce6">
            <text:p>451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5.58" table:style-name="ce6">
            <text:p>5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2.61" table:style-name="ce6">
            <text:p>22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22.72" table:style-name="ce6">
            <text:p>122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77.97" table:style-name="ce6">
            <text:p>77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7.100000000000001" table:style-name="ce6">
            <text:p>17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35.41" table:style-name="ce6">
            <text:p>435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74.790000000000006" table:style-name="ce6">
            <text:p>74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6.34" table:style-name="ce6">
            <text:p>16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536.30999999999995" table:style-name="ce6">
            <text:p>536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7.69" table:style-name="ce6">
            <text:p>37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5.62" table:style-name="ce6">
            <text:p>15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34.51" table:style-name="ce6">
            <text:p>234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27.5" table:style-name="ce6">
            <text:p>127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657.75" table:style-name="ce6">
            <text:p>657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2.51" table:style-name="ce6">
            <text:p>12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50.42" table:style-name="ce6">
            <text:p>50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8.72" table:style-name="ce6">
            <text:p>38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3.18" table:style-name="ce6">
            <text:p>23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4.25" table:style-name="ce6">
            <text:p>34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61.49" table:style-name="ce6">
            <text:p>361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1.56" table:style-name="ce6">
            <text:p>31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97.47" table:style-name="ce6">
            <text:p>197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53.54" table:style-name="ce6">
            <text:p>153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6.68" table:style-name="ce6">
            <text:p>16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1.76" table:style-name="ce6">
            <text:p>21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4.72" table:style-name="ce6">
            <text:p>24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06.81" table:style-name="ce6">
            <text:p>106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0" table:style-name="ce5">
            <text:p>5340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3.22" table:style-name="ce6">
            <text:p>23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09.67" table:style-name="ce6">
            <text:p>109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" table:style-name="ce6">
            <text:p>4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09.67" table:style-name="ce6">
            <text:p>109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83.24" table:style-name="ce6">
            <text:p>83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1.59" table:style-name="ce6">
            <text:p>41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8.739999999999998" table:style-name="ce6">
            <text:p>18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570.89" table:style-name="ce6">
            <text:p>570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684.16" table:style-name="ce6">
            <text:p>684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0.079999999999998" table:style-name="ce6">
            <text:p>20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22.11" table:style-name="ce6">
            <text:p>122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570.64" table:style-name="ce6">
            <text:p>570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55" table:style-name="ce6">
            <text:p>155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7.34" table:style-name="ce6">
            <text:p>7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46.13999999999999" table:style-name="ce6">
            <text:p>146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63.57" table:style-name="ce6">
            <text:p>63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44.94999999999999" table:style-name="ce6">
            <text:p>144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8.48" table:style-name="ce6">
            <text:p>18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61.7" table:style-name="ce6">
            <text:p>61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603.66999999999996" table:style-name="ce6">
            <text:p>603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70.55" table:style-name="ce6">
            <text:p>70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2.74" table:style-name="ce6">
            <text:p>12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2.64" table:style-name="ce6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4.82" table:style-name="ce6">
            <text:p>34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427.5" table:style-name="ce6">
            <text:p>1.427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68.989999999999995" table:style-name="ce6">
            <text:p>68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25.72000000000003" table:style-name="ce6">
            <text:p>325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34.46" table:style-name="ce6">
            <text:p>134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2.74" table:style-name="ce6">
            <text:p>12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3.33" table:style-name="ce6">
            <text:p>33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9.95" table:style-name="ce6">
            <text:p>49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91.73" table:style-name="ce6">
            <text:p>391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7.12" table:style-name="ce6">
            <text:p>27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96.04" table:style-name="ce6">
            <text:p>96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2.59" table:style-name="ce6">
            <text:p>22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8.149999999999999" table:style-name="ce6">
            <text:p>18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9.48" table:style-name="ce6">
            <text:p>49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0.45" table:style-name="ce6">
            <text:p>20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42.34" table:style-name="ce6">
            <text:p>142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9.59" table:style-name="ce6">
            <text:p>49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0.17" table:style-name="ce6">
            <text:p>0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3.31" table:style-name="ce6">
            <text:p>33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86.41" table:style-name="ce6">
            <text:p>86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5.02" table:style-name="ce6">
            <text:p>25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4.55" table:style-name="ce6">
            <text:p>14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3.58" table:style-name="ce6">
            <text:p>13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584.6" table:style-name="ce6">
            <text:p>584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15.74" table:style-name="ce6">
            <text:p>215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21.93" table:style-name="ce6">
            <text:p>121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5.59" table:style-name="ce6">
            <text:p>15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66.47" table:style-name="ce6">
            <text:p>66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49.6" table:style-name="ce6">
            <text:p>349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4.55" table:style-name="ce6">
            <text:p>44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9.28" table:style-name="ce6">
            <text:p>29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6.48" table:style-name="ce6">
            <text:p>16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2.64" table:style-name="ce6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7.13" table:style-name="ce6">
            <text:p>47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6.39" table:style-name="ce6">
            <text:p>26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5.65" table:style-name="ce6">
            <text:p>15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39.049999999999997" table:style-name="ce6">
            <text:p>39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68.540000000000006" table:style-name="ce6">
            <text:p>68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9" table:style-name="ce5">
            <text:p>5339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1.35" table:style-name="ce6">
            <text:p>21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287" table:style-name="ce5">
            <text:p>5287</text:p>
          </table:table-cell>
          <table:table-cell office:value-type="string" table:style-name="ce5">
            <text:p>05/09/2025</text:p>
          </table:table-cell>
          <table:table-cell office:value-type="string" table:style-name="ce5">
            <text:p>Utenze e canoni</text:p>
          </table:table-cell>
          <table:table-cell office:value-type="float" office:value="67.56" table:style-name="ce6">
            <text:p>67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2279540120" table:style-name="ce5">
            <text:p>2279540120</text:p>
          </table:table-cell>
          <table:table-cell office:value-type="float" office:value="5307" table:style-name="ce5">
            <text:p>5307</text:p>
          </table:table-cell>
          <table:table-cell office:value-type="string" table:style-name="ce5">
            <text:p>08/09/2025</text:p>
          </table:table-cell>
          <table:table-cell office:value-type="string" table:style-name="ce5">
            <text:p>Utilizzo di beni di terzi</text:p>
          </table:table-cell>
          <table:table-cell office:value-type="float" office:value="93970.37" table:style-name="ce6">
            <text:p>93.970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6" table:style-name="ce5">
            <text:p>5346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48.87" table:style-name="ce6">
            <text:p>148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6" table:style-name="ce5">
            <text:p>5346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250.01" table:style-name="ce6">
            <text:p>250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7" table:style-name="ce5">
            <text:p>5347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87.44" table:style-name="ce6">
            <text:p>18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7" table:style-name="ce5">
            <text:p>5347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405.91" table:style-name="ce6">
            <text:p>405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8" table:style-name="ce5">
            <text:p>534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8" table:style-name="ce5">
            <text:p>534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67.25" table:style-name="ce6">
            <text:p>167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48" table:style-name="ce5">
            <text:p>534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40.12" table:style-name="ce6">
            <text:p>140,12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09.67" table:style-name="ce6">
            <text:p>109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31.59" table:style-name="ce6">
            <text:p>131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66.44" table:style-name="ce6">
            <text:p>166,4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09.67" table:style-name="ce6">
            <text:p>109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95.16" table:style-name="ce6">
            <text:p>195,1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338" table:style-name="ce5">
            <text:p>5338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Utenze e canoni</text:p>
          </table:table-cell>
          <table:table-cell office:value-type="float" office:value="109.67" table:style-name="ce6">
            <text:p>109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159" table:style-name="ce5">
            <text:p>5159</text:p>
          </table:table-cell>
          <table:table-cell office:value-type="string" table:style-name="ce5">
            <text:p>22/08/2025</text:p>
          </table:table-cell>
          <table:table-cell office:value-type="string" table:style-name="ce5">
            <text:p>Utenze e canoni</text:p>
          </table:table-cell>
          <table:table-cell office:value-type="float" office:value="1362.37" table:style-name="ce6">
            <text:p>1.362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159" table:style-name="ce5">
            <text:p>5159</text:p>
          </table:table-cell>
          <table:table-cell office:value-type="string" table:style-name="ce5">
            <text:p>22/08/2025</text:p>
          </table:table-cell>
          <table:table-cell office:value-type="string" table:style-name="ce5">
            <text:p>Utenze e canoni</text:p>
          </table:table-cell>
          <table:table-cell office:value-type="float" office:value="738.76" table:style-name="ce6">
            <text:p>738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159" table:style-name="ce5">
            <text:p>5159</text:p>
          </table:table-cell>
          <table:table-cell office:value-type="string" table:style-name="ce5">
            <text:p>22/08/2025</text:p>
          </table:table-cell>
          <table:table-cell office:value-type="string" table:style-name="ce5">
            <text:p>Utenze e canoni</text:p>
          </table:table-cell>
          <table:table-cell office:value-type="float" office:value="107.95" table:style-name="ce6">
            <text:p>107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159" table:style-name="ce5">
            <text:p>5159</text:p>
          </table:table-cell>
          <table:table-cell office:value-type="string" table:style-name="ce5">
            <text:p>22/08/2025</text:p>
          </table:table-cell>
          <table:table-cell office:value-type="string" table:style-name="ce5">
            <text:p>Utenze e canoni</text:p>
          </table:table-cell>
          <table:table-cell office:value-type="float" office:value="905.69" table:style-name="ce6">
            <text:p>905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159" table:style-name="ce5">
            <text:p>5159</text:p>
          </table:table-cell>
          <table:table-cell office:value-type="string" table:style-name="ce5">
            <text:p>22/08/2025</text:p>
          </table:table-cell>
          <table:table-cell office:value-type="string" table:style-name="ce5">
            <text:p>Utenze e canoni</text:p>
          </table:table-cell>
          <table:table-cell office:value-type="float" office:value="1370.47" table:style-name="ce6">
            <text:p>1.370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159" table:style-name="ce5">
            <text:p>5159</text:p>
          </table:table-cell>
          <table:table-cell office:value-type="string" table:style-name="ce5">
            <text:p>22/08/2025</text:p>
          </table:table-cell>
          <table:table-cell office:value-type="string" table:style-name="ce5">
            <text:p>Utenze e canoni</text:p>
          </table:table-cell>
          <table:table-cell office:value-type="float" office:value="2279.13" table:style-name="ce6">
            <text:p>2.279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5159" table:style-name="ce5">
            <text:p>5159</text:p>
          </table:table-cell>
          <table:table-cell office:value-type="string" table:style-name="ce5">
            <text:p>22/08/2025</text:p>
          </table:table-cell>
          <table:table-cell office:value-type="string" table:style-name="ce5">
            <text:p>Utenze e canoni</text:p>
          </table:table-cell>
          <table:table-cell office:value-type="float" office:value="1211.6199999999999" table:style-name="ce6">
            <text:p>1.211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272" table:style-name="ce5">
            <text:p>5272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Utenze e canoni</text:p>
          </table:table-cell>
          <table:table-cell office:value-type="float" office:value="3978.65" table:style-name="ce6">
            <text:p>3.978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273" table:style-name="ce5">
            <text:p>5273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Utenze e canoni</text:p>
          </table:table-cell>
          <table:table-cell office:value-type="float" office:value="140.12" table:style-name="ce6">
            <text:p>140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274" table:style-name="ce5">
            <text:p>5274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Utenze e canoni</text:p>
          </table:table-cell>
          <table:table-cell office:value-type="float" office:value="5.25" table:style-name="ce6">
            <text:p>5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RV.ELETTRICO NAZIONALE GRUPPO IVA ENEL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5265" table:style-name="ce5">
            <text:p>5265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Utenze e canoni</text:p>
          </table:table-cell>
          <table:table-cell office:value-type="float" office:value="59.9" table:style-name="ce6">
            <text:p>59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RV.ELETTRICO NAZIONALE GRUPPO IVA ENEL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5265" table:style-name="ce5">
            <text:p>5265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Utenze e canoni</text:p>
          </table:table-cell>
          <table:table-cell office:value-type="float" office:value="42.58" table:style-name="ce6">
            <text:p>42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RV.ELETTRICO NAZIONALE GRUPPO IVA ENEL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5265" table:style-name="ce5">
            <text:p>5265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Utenze e canoni</text:p>
          </table:table-cell>
          <table:table-cell office:value-type="float" office:value="42.9" table:style-name="ce6">
            <text:p>42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9.26" table:style-name="ce6">
            <text:p>29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6.200000000000003" table:style-name="ce6">
            <text:p>36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847.36" table:style-name="ce6">
            <text:p>847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4.02" table:style-name="ce6">
            <text:p>44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78.819999999999993" table:style-name="ce6">
            <text:p>78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59.96" table:style-name="ce6">
            <text:p>59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7.99" table:style-name="ce6">
            <text:p>27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77.47" table:style-name="ce6">
            <text:p>77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6.84" table:style-name="ce6">
            <text:p>16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65.57" table:style-name="ce6">
            <text:p>165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4.37" table:style-name="ce6">
            <text:p>44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66.61" table:style-name="ce6">
            <text:p>66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64.44" table:style-name="ce6">
            <text:p>64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05.55" table:style-name="ce6">
            <text:p>205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22.78" table:style-name="ce6">
            <text:p>422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77.45" table:style-name="ce6">
            <text:p>77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6.350000000000001" table:style-name="ce6">
            <text:p>16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60.25" table:style-name="ce6">
            <text:p>260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8.76" table:style-name="ce6">
            <text:p>38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3.69" table:style-name="ce6">
            <text:p>13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62.23" table:style-name="ce6">
            <text:p>62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.72" table:style-name="ce6">
            <text:p>4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568.12" table:style-name="ce6">
            <text:p>568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3" table:style-name="ce5">
            <text:p>510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4.82" table:style-name="ce6">
            <text:p>34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4" table:style-name="ce5">
            <text:p>5104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95.44" table:style-name="ce6">
            <text:p>295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4" table:style-name="ce5">
            <text:p>5104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94.25" table:style-name="ce6">
            <text:p>94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4" table:style-name="ce5">
            <text:p>5104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46.87" table:style-name="ce6">
            <text:p>246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4" table:style-name="ce5">
            <text:p>5104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90.26" table:style-name="ce6">
            <text:p>90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4" table:style-name="ce5">
            <text:p>5104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832.98" table:style-name="ce6">
            <text:p>832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4" table:style-name="ce5">
            <text:p>5104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78.62" table:style-name="ce6">
            <text:p>178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5" table:style-name="ce5">
            <text:p>5105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98.94" table:style-name="ce6">
            <text:p>498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5" table:style-name="ce5">
            <text:p>5105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81.7" table:style-name="ce6">
            <text:p>381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6" table:style-name="ce5">
            <text:p>5106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66.52" table:style-name="ce6">
            <text:p>166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6" table:style-name="ce5">
            <text:p>5106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26.19" table:style-name="ce6">
            <text:p>326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7" table:style-name="ce5">
            <text:p>5107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971.08" table:style-name="ce6">
            <text:p>971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7" table:style-name="ce5">
            <text:p>5107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06.15" table:style-name="ce6">
            <text:p>106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8" table:style-name="ce5">
            <text:p>5108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528.82000000000005" table:style-name="ce6">
            <text:p>528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8" table:style-name="ce5">
            <text:p>5108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34.4" table:style-name="ce6">
            <text:p>234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9" table:style-name="ce5">
            <text:p>5109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25.73" table:style-name="ce6">
            <text:p>325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9" table:style-name="ce5">
            <text:p>5109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86.16" table:style-name="ce6">
            <text:p>186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9.579999999999998" table:style-name="ce6">
            <text:p>19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94.73" table:style-name="ce6">
            <text:p>294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31.63999999999999" table:style-name="ce6">
            <text:p>131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14.19" table:style-name="ce6">
            <text:p>314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9.5" table:style-name="ce6">
            <text:p>29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65.83" table:style-name="ce6">
            <text:p>365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34.51" table:style-name="ce6">
            <text:p>234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3.38" table:style-name="ce6">
            <text:p>43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7.07" table:style-name="ce6">
            <text:p>17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0.63" table:style-name="ce6">
            <text:p>10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3.86" table:style-name="ce6">
            <text:p>33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29.94" table:style-name="ce6">
            <text:p>329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90.85" table:style-name="ce6">
            <text:p>390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54.35" table:style-name="ce6">
            <text:p>54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74.650000000000006" table:style-name="ce6">
            <text:p>74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2.77" table:style-name="ce6">
            <text:p>12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08.4" table:style-name="ce6">
            <text:p>108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62.98" table:style-name="ce6">
            <text:p>62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6.62" table:style-name="ce6">
            <text:p>26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3.03" table:style-name="ce6">
            <text:p>13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504.15" table:style-name="ce6">
            <text:p>504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7.88" table:style-name="ce6">
            <text:p>27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592.69" table:style-name="ce6">
            <text:p>3.592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6.38" table:style-name="ce6">
            <text:p>16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2.64" table:style-name="ce6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90.27" table:style-name="ce6">
            <text:p>90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1.06" table:style-name="ce6">
            <text:p>21,0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97.42" table:style-name="ce6">
            <text:p>97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64.16" table:style-name="ce6">
            <text:p>64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835.74" table:style-name="ce6">
            <text:p>3.835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8.56" table:style-name="ce6">
            <text:p>48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6.45" table:style-name="ce6">
            <text:p>16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2.64" table:style-name="ce6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54.25" table:style-name="ce6">
            <text:p>354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49.66999999999999" table:style-name="ce6">
            <text:p>149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5.89" table:style-name="ce6">
            <text:p>25,89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97.42" table:style-name="ce6">
            <text:p>97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73.52" table:style-name="ce6">
            <text:p>173,5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97.42" table:style-name="ce6">
            <text:p>97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16.97" table:style-name="ce6">
            <text:p>116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47.77000000000001" table:style-name="ce6">
            <text:p>147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97.42" table:style-name="ce6">
            <text:p>97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.95" table:style-name="ce6">
            <text:p>3,9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97.42" table:style-name="ce6">
            <text:p>97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60.39" table:style-name="ce6">
            <text:p>360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52.13" table:style-name="ce6">
            <text:p>52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78.12" table:style-name="ce6">
            <text:p>78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8.17" table:style-name="ce6">
            <text:p>28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57.56" table:style-name="ce6">
            <text:p>57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59.89" table:style-name="ce6">
            <text:p>59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.6399999999999997" table:style-name="ce6">
            <text:p>4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75.03" table:style-name="ce6">
            <text:p>75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82.78" table:style-name="ce6">
            <text:p>82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2.64" table:style-name="ce6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77" table:style-name="ce6">
            <text:p>477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2.64" table:style-name="ce6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2" table:style-name="ce5">
            <text:p>5102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3.53" table:style-name="ce6">
            <text:p>13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93.18" table:style-name="ce6">
            <text:p>93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7.69" table:style-name="ce6">
            <text:p>27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9.92" table:style-name="ce6">
            <text:p>9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836.58" table:style-name="ce6">
            <text:p>836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40.12" table:style-name="ce6">
            <text:p>440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1.58" table:style-name="ce6">
            <text:p>21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4.81" table:style-name="ce6">
            <text:p>44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26.57" table:style-name="ce6">
            <text:p>326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4.85" table:style-name="ce6">
            <text:p>14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592.80999999999995" table:style-name="ce6">
            <text:p>592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72.97" table:style-name="ce6">
            <text:p>72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8.76" table:style-name="ce6">
            <text:p>38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0.54" table:style-name="ce6">
            <text:p>20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3.02" table:style-name="ce6">
            <text:p>23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51.68" table:style-name="ce6">
            <text:p>51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75.459999999999994" table:style-name="ce6">
            <text:p>75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3.76" table:style-name="ce6">
            <text:p>33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05.82" table:style-name="ce6">
            <text:p>105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130.43" table:style-name="ce6">
            <text:p>1.130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580.59" table:style-name="ce6">
            <text:p>580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2.63" table:style-name="ce6">
            <text:p>12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63.27" table:style-name="ce6">
            <text:p>63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62.72" table:style-name="ce6">
            <text:p>62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5.549999999999997" table:style-name="ce6">
            <text:p>35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8.059999999999999" table:style-name="ce6">
            <text:p>18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2.7" table:style-name="ce6">
            <text:p>22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986.88" table:style-name="ce6">
            <text:p>986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76.7" table:style-name="ce6">
            <text:p>476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3.33" table:style-name="ce6">
            <text:p>13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8.61" table:style-name="ce6">
            <text:p>38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41.38999999999999" table:style-name="ce6">
            <text:p>141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02.57" table:style-name="ce6">
            <text:p>102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89.61" table:style-name="ce6">
            <text:p>389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7.010000000000002" table:style-name="ce6">
            <text:p>17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33.46" table:style-name="ce6">
            <text:p>133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772.21" table:style-name="ce6">
            <text:p>772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61.7" table:style-name="ce6">
            <text:p>61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6.23" table:style-name="ce6">
            <text:p>6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46.75" table:style-name="ce6">
            <text:p>146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2.75" table:style-name="ce6">
            <text:p>12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63.56" table:style-name="ce6">
            <text:p>63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59.43" table:style-name="ce6">
            <text:p>59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2.64" table:style-name="ce6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6.27" table:style-name="ce6">
            <text:p>16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2.72" table:style-name="ce6">
            <text:p>32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85.86" table:style-name="ce6">
            <text:p>85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82.14" table:style-name="ce6">
            <text:p>82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5.16" table:style-name="ce6">
            <text:p>15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82.32" table:style-name="ce6">
            <text:p>182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9.54" table:style-name="ce6">
            <text:p>19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2.31" table:style-name="ce6">
            <text:p>22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9.4" table:style-name="ce6">
            <text:p>29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29.47" table:style-name="ce6">
            <text:p>129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545.99" table:style-name="ce6">
            <text:p>545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6.63" table:style-name="ce6">
            <text:p>26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2.72" table:style-name="ce6">
            <text:p>12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1.43" table:style-name="ce6">
            <text:p>31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530.82000000000005" table:style-name="ce6">
            <text:p>530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7.07" table:style-name="ce6">
            <text:p>17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96.11" table:style-name="ce6">
            <text:p>96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4.29" table:style-name="ce6">
            <text:p>44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4.97" table:style-name="ce6">
            <text:p>44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1" table:style-name="ce5">
            <text:p>5101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4.21" table:style-name="ce6">
            <text:p>44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7.47" table:style-name="ce6">
            <text:p>17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36.68" table:style-name="ce6">
            <text:p>336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7311.919999999998" table:style-name="ce6">
            <text:p>27.311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49.36000000000001" table:style-name="ce6">
            <text:p>149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1.99" table:style-name="ce6">
            <text:p>31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309.52" table:style-name="ce6">
            <text:p>1.309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69.25" table:style-name="ce6">
            <text:p>369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5.01" table:style-name="ce6">
            <text:p>35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68.95" table:style-name="ce6">
            <text:p>68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4.34" table:style-name="ce6">
            <text:p>14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25.28" table:style-name="ce6">
            <text:p>425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3.72" table:style-name="ce6">
            <text:p>23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0.94" table:style-name="ce6">
            <text:p>10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4.880000000000003" table:style-name="ce6">
            <text:p>34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0.16" table:style-name="ce6">
            <text:p>0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4.65" table:style-name="ce6">
            <text:p>44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7.809999999999999" table:style-name="ce6">
            <text:p>17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2.5" table:style-name="ce6">
            <text:p>42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5.31" table:style-name="ce6">
            <text:p>15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87.47" table:style-name="ce6">
            <text:p>187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2.94" table:style-name="ce6">
            <text:p>12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0.06" table:style-name="ce6">
            <text:p>30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86.01" table:style-name="ce6">
            <text:p>86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5.49" table:style-name="ce6">
            <text:p>45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34.22" table:style-name="ce6">
            <text:p>434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634.51" table:style-name="ce6">
            <text:p>634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61.59" table:style-name="ce6">
            <text:p>61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15.49" table:style-name="ce6">
            <text:p>315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26.5" table:style-name="ce6">
            <text:p>426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0.39" table:style-name="ce6">
            <text:p>10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36.69" table:style-name="ce6">
            <text:p>36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63.68" table:style-name="ce6">
            <text:p>63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4.03" table:style-name="ce6">
            <text:p>14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2.76" table:style-name="ce6">
            <text:p>12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5.32" table:style-name="ce6">
            <text:p>15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2.83" table:style-name="ce6">
            <text:p>22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62.21" table:style-name="ce6">
            <text:p>62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44.55" table:style-name="ce6">
            <text:p>44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0.260000000000002" table:style-name="ce6">
            <text:p>20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8.64" table:style-name="ce6">
            <text:p>18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12.47" table:style-name="ce6">
            <text:p>112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12.64" table:style-name="ce6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5100" table:style-name="ce5">
            <text:p>5100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716.45" table:style-name="ce6">
            <text:p>716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946" table:style-name="ce5">
            <text:p>4946</text:p>
          </table:table-cell>
          <table:table-cell office:value-type="string" table:style-name="ce5">
            <text:p>07/08/2025</text:p>
          </table:table-cell>
          <table:table-cell office:value-type="string" table:style-name="ce5">
            <text:p>Utenze e canoni</text:p>
          </table:table-cell>
          <table:table-cell office:value-type="float" office:value="76.8" table:style-name="ce6">
            <text:p>76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8786190150" table:style-name="ce5">
            <text:p>8786190150</text:p>
          </table:table-cell>
          <table:table-cell office:value-type="float" office:value="5016" table:style-name="ce5">
            <text:p>5016</text:p>
          </table:table-cell>
          <table:table-cell office:value-type="string" table:style-name="ce5">
            <text:p>11/08/2025</text:p>
          </table:table-cell>
          <table:table-cell office:value-type="string" table:style-name="ce5">
            <text:p>Utenze e canoni</text:p>
          </table:table-cell>
          <table:table-cell office:value-type="float" office:value="180527.08" table:style-name="ce6">
            <text:p>180.527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GINESTRA SOC.COOP.SOCIALE ONLUS</text:p>
          </table:table-cell>
          <table:table-cell office:value-type="float" office:value="2727100121" table:style-name="ce5">
            <text:p>2727100121</text:p>
          </table:table-cell>
          <table:table-cell office:value-type="float" office:value="5036" table:style-name="ce5">
            <text:p>5036</text:p>
          </table:table-cell>
          <table:table-cell office:value-type="string" table:style-name="ce5">
            <text:p>11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373.16" table:style-name="ce6">
            <text:p>4.373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8786190150" table:style-name="ce5">
            <text:p>8786190150</text:p>
          </table:table-cell>
          <table:table-cell office:value-type="float" office:value="4701" table:style-name="ce5">
            <text:p>4701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Utenze e canoni</text:p>
          </table:table-cell>
          <table:table-cell office:value-type="float" office:value="180527.08" table:style-name="ce6">
            <text:p>180.527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2279540120" table:style-name="ce5">
            <text:p>2279540120</text:p>
          </table:table-cell>
          <table:table-cell office:value-type="float" office:value="4769" table:style-name="ce5">
            <text:p>4769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Utenze e canoni</text:p>
          </table:table-cell>
          <table:table-cell office:value-type="float" office:value="41777.26" table:style-name="ce6">
            <text:p>41.777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798" table:style-name="ce5">
            <text:p>4798</text:p>
          </table:table-cell>
          <table:table-cell office:value-type="string" table:style-name="ce5">
            <text:p>04/08/2025</text:p>
          </table:table-cell>
          <table:table-cell office:value-type="string" table:style-name="ce5">
            <text:p>Utenze e canoni</text:p>
          </table:table-cell>
          <table:table-cell office:value-type="float" office:value="1210" table:style-name="ce6">
            <text:p>1.21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NSULTEC ENERGIA S.R.L.</text:p>
          </table:table-cell>
          <table:table-cell office:value-type="float" office:value="8630520966" table:style-name="ce5">
            <text:p>8630520966</text:p>
          </table:table-cell>
          <table:table-cell office:value-type="float" office:value="4799" table:style-name="ce5">
            <text:p>4799</text:p>
          </table:table-cell>
          <table:table-cell office:value-type="string" table:style-name="ce5">
            <text:p>04/08/2025</text:p>
          </table:table-cell>
          <table:table-cell office:value-type="string" table:style-name="ce5">
            <text:p>Utenze e canoni</text:p>
          </table:table-cell>
          <table:table-cell office:value-type="float" office:value="8113" table:style-name="ce6">
            <text:p>8.113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S. DI TURRI GUGLIELMO E C. S.N.C.</text:p>
          </table:table-cell>
          <table:table-cell office:value-type="float" office:value="826950123" table:style-name="ce5">
            <text:p>826950123</text:p>
          </table:table-cell>
          <table:table-cell office:value-type="float" office:value="4843" table:style-name="ce5">
            <text:p>4843</text:p>
          </table:table-cell>
          <table:table-cell office:value-type="string" table:style-name="ce5">
            <text:p>04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0467.6" table:style-name="ce6">
            <text:p>10.46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2" table:style-name="ce5">
            <text:p>458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39.75" table:style-name="ce6">
            <text:p>139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2" table:style-name="ce5">
            <text:p>458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57.46" table:style-name="ce6">
            <text:p>57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2" table:style-name="ce5">
            <text:p>458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77.92" table:style-name="ce6">
            <text:p>77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2" table:style-name="ce5">
            <text:p>458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.78" table:style-name="ce6">
            <text:p>3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2" table:style-name="ce5">
            <text:p>458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92.07" table:style-name="ce6">
            <text:p>92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2" table:style-name="ce5">
            <text:p>458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63.83000000000001" table:style-name="ce6">
            <text:p>163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2" table:style-name="ce5">
            <text:p>458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92.07" table:style-name="ce6">
            <text:p>92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2" table:style-name="ce5">
            <text:p>458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78.14" table:style-name="ce6">
            <text:p>78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2" table:style-name="ce5">
            <text:p>458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8.6" table:style-name="ce6">
            <text:p>48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2" table:style-name="ce5">
            <text:p>458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92.07" table:style-name="ce6">
            <text:p>92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2" table:style-name="ce5">
            <text:p>458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70.14" table:style-name="ce6">
            <text:p>70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2" table:style-name="ce5">
            <text:p>458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73.63" table:style-name="ce6">
            <text:p>73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3" table:style-name="ce5">
            <text:p>4583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333.15" table:style-name="ce6">
            <text:p>3.333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4" table:style-name="ce5">
            <text:p>4584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10.93" table:style-name="ce6">
            <text:p>110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4" table:style-name="ce5">
            <text:p>4584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936.69" table:style-name="ce6">
            <text:p>936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4" table:style-name="ce5">
            <text:p>4584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96.91" table:style-name="ce6">
            <text:p>196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4" table:style-name="ce5">
            <text:p>4584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88.72" table:style-name="ce6">
            <text:p>188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4" table:style-name="ce5">
            <text:p>4584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38.76" table:style-name="ce6">
            <text:p>338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4" table:style-name="ce5">
            <text:p>4584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78.43" table:style-name="ce6">
            <text:p>178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5" table:style-name="ce5">
            <text:p>4585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54.8" table:style-name="ce6">
            <text:p>354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5" table:style-name="ce5">
            <text:p>4585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85.27" table:style-name="ce6">
            <text:p>485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6" table:style-name="ce5">
            <text:p>4586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11.27" table:style-name="ce6">
            <text:p>311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6" table:style-name="ce5">
            <text:p>4586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90.22" table:style-name="ce6">
            <text:p>190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7" table:style-name="ce5">
            <text:p>4587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13.5" table:style-name="ce6">
            <text:p>113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7" table:style-name="ce5">
            <text:p>4587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831.58" table:style-name="ce6">
            <text:p>831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8" table:style-name="ce5">
            <text:p>4588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43.13" table:style-name="ce6">
            <text:p>343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8" table:style-name="ce5">
            <text:p>4588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06.68" table:style-name="ce6">
            <text:p>206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9" table:style-name="ce5">
            <text:p>458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60.23" table:style-name="ce6">
            <text:p>260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9" table:style-name="ce5">
            <text:p>458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557.07000000000005" table:style-name="ce6">
            <text:p>557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6.69" table:style-name="ce6">
            <text:p>6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1.07" table:style-name="ce6">
            <text:p>31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04.79" table:style-name="ce6">
            <text:p>104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2.64" table:style-name="ce6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97.92" table:style-name="ce6">
            <text:p>97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70" table:style-name="ce6">
            <text:p>7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8.76" table:style-name="ce6">
            <text:p>38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874.1" table:style-name="ce6">
            <text:p>1.874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221.56" table:style-name="ce6">
            <text:p>1.221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50.77000000000001" table:style-name="ce6">
            <text:p>150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83.63" table:style-name="ce6">
            <text:p>383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0.32" table:style-name="ce6">
            <text:p>30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2.08" table:style-name="ce6">
            <text:p>42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78.819999999999993" table:style-name="ce6">
            <text:p>78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05.47" table:style-name="ce6">
            <text:p>105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76.23" table:style-name="ce6">
            <text:p>76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1.09" table:style-name="ce6">
            <text:p>11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2.45" table:style-name="ce6">
            <text:p>22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5.86" table:style-name="ce6">
            <text:p>15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971.25" table:style-name="ce6">
            <text:p>971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1.54" table:style-name="ce6">
            <text:p>41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88.66" table:style-name="ce6">
            <text:p>88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88.83" table:style-name="ce6">
            <text:p>388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6.53" table:style-name="ce6">
            <text:p>46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8.14" table:style-name="ce6">
            <text:p>18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0.2" table:style-name="ce6">
            <text:p>0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850.39" table:style-name="ce6">
            <text:p>850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2.770000000000003" table:style-name="ce6">
            <text:p>32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2.94" table:style-name="ce6">
            <text:p>42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27.35" table:style-name="ce6">
            <text:p>227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680.32" table:style-name="ce6">
            <text:p>680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4.55" table:style-name="ce6">
            <text:p>44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0.19" table:style-name="ce6">
            <text:p>40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0.6" table:style-name="ce6">
            <text:p>40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06.32" table:style-name="ce6">
            <text:p>306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681.5" table:style-name="ce6">
            <text:p>681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52.83000000000001" table:style-name="ce6">
            <text:p>152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4.38" table:style-name="ce6">
            <text:p>14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1.29" table:style-name="ce6">
            <text:p>21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6.14" table:style-name="ce6">
            <text:p>16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19.16" table:style-name="ce6">
            <text:p>119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33.71" table:style-name="ce6">
            <text:p>133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9.92" table:style-name="ce6">
            <text:p>9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2.64" table:style-name="ce6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61.7" table:style-name="ce6">
            <text:p>61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78.15" table:style-name="ce6">
            <text:p>378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2.76" table:style-name="ce6">
            <text:p>12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93.09" table:style-name="ce6">
            <text:p>193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05.51" table:style-name="ce6">
            <text:p>105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6.510000000000002" table:style-name="ce6">
            <text:p>16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6.35" table:style-name="ce6">
            <text:p>26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122.02" table:style-name="ce6">
            <text:p>1.122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0.21" table:style-name="ce6">
            <text:p>40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10.48" table:style-name="ce6">
            <text:p>110,48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92.07" table:style-name="ce6">
            <text:p>92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2" table:style-name="ce5">
            <text:p>458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35.41" table:style-name="ce6">
            <text:p>335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2" table:style-name="ce5">
            <text:p>458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92.07" table:style-name="ce6">
            <text:p>92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2" table:style-name="ce5">
            <text:p>458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.68" table:style-name="ce6">
            <text:p>4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2" table:style-name="ce5">
            <text:p>458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6.27" table:style-name="ce6">
            <text:p>26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2" table:style-name="ce5">
            <text:p>4582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4.02" table:style-name="ce6">
            <text:p>24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2.64" table:style-name="ce6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58.94" table:style-name="ce6">
            <text:p>58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66.540000000000006" table:style-name="ce6">
            <text:p>66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0.72" table:style-name="ce6">
            <text:p>40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2.64" table:style-name="ce6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498.89" table:style-name="ce6">
            <text:p>1.498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57.06" table:style-name="ce6">
            <text:p>57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96.72" table:style-name="ce6">
            <text:p>96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4.09" table:style-name="ce6">
            <text:p>44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95.45" table:style-name="ce6">
            <text:p>295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51.24" table:style-name="ce6">
            <text:p>51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6.4" table:style-name="ce6">
            <text:p>26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9748.91" table:style-name="ce6">
            <text:p>9.748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59.39" table:style-name="ce6">
            <text:p>59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39.75" table:style-name="ce6">
            <text:p>139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1.96" table:style-name="ce6">
            <text:p>21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844.63" table:style-name="ce6">
            <text:p>844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8.34" table:style-name="ce6">
            <text:p>28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7.7" table:style-name="ce6">
            <text:p>17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4.049999999999997" table:style-name="ce6">
            <text:p>34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099.27" table:style-name="ce6">
            <text:p>1.099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.82" table:style-name="ce6">
            <text:p>4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4.99" table:style-name="ce6">
            <text:p>14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37.49" table:style-name="ce6">
            <text:p>337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0.29" table:style-name="ce6">
            <text:p>30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7.99" table:style-name="ce6">
            <text:p>27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304.1300000000001" table:style-name="ce6">
            <text:p>1.304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7.6" table:style-name="ce6">
            <text:p>2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2.21" table:style-name="ce6">
            <text:p>42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3.05" table:style-name="ce6">
            <text:p>23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87.84" table:style-name="ce6">
            <text:p>487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29.1" table:style-name="ce6">
            <text:p>429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0.95" table:style-name="ce6">
            <text:p>20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660.85" table:style-name="ce6">
            <text:p>660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5.15" table:style-name="ce6">
            <text:p>15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16.54000000000002" table:style-name="ce6">
            <text:p>316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1.01" table:style-name="ce6">
            <text:p>21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2.76" table:style-name="ce6">
            <text:p>12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4.21" table:style-name="ce6">
            <text:p>14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62.67" table:style-name="ce6">
            <text:p>62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2.4" table:style-name="ce6">
            <text:p>32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6.82" table:style-name="ce6">
            <text:p>36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4.43" table:style-name="ce6">
            <text:p>14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0.63" table:style-name="ce6">
            <text:p>10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6.13" table:style-name="ce6">
            <text:p>16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53.92" table:style-name="ce6">
            <text:p>53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2.64" table:style-name="ce6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9.07" table:style-name="ce6">
            <text:p>19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1.82" table:style-name="ce6">
            <text:p>11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9.73" table:style-name="ce6">
            <text:p>29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0.56" table:style-name="ce6">
            <text:p>20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57.45" table:style-name="ce6">
            <text:p>57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586.16999999999996" table:style-name="ce6">
            <text:p>586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2.78" table:style-name="ce6">
            <text:p>22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3.04" table:style-name="ce6">
            <text:p>43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7.87" table:style-name="ce6">
            <text:p>17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54.38" table:style-name="ce6">
            <text:p>54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3.52" table:style-name="ce6">
            <text:p>23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2.64" table:style-name="ce6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72.39" table:style-name="ce6">
            <text:p>372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0" table:style-name="ce5">
            <text:p>458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61.67" table:style-name="ce6">
            <text:p>361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81" table:style-name="ce5">
            <text:p>458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83.23" table:style-name="ce6">
            <text:p>83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92.07" table:style-name="ce6">
            <text:p>92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6.33" table:style-name="ce6">
            <text:p>26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76.92" table:style-name="ce6">
            <text:p>76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90.27" table:style-name="ce6">
            <text:p>90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8.840000000000003" table:style-name="ce6">
            <text:p>38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147.23" table:style-name="ce6">
            <text:p>1.147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59.67" table:style-name="ce6">
            <text:p>59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2.03" table:style-name="ce6">
            <text:p>42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0.28" table:style-name="ce6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861.78" table:style-name="ce6">
            <text:p>1.861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03.22" table:style-name="ce6">
            <text:p>103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3.75" table:style-name="ce6">
            <text:p>13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2.72" table:style-name="ce6">
            <text:p>12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3.81" table:style-name="ce6">
            <text:p>43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86.65" table:style-name="ce6">
            <text:p>186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2.66" table:style-name="ce6">
            <text:p>12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8.29" table:style-name="ce6">
            <text:p>18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51.65" table:style-name="ce6">
            <text:p>51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4.82" table:style-name="ce6">
            <text:p>34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5.1" table:style-name="ce6">
            <text:p>45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883.78" table:style-name="ce6">
            <text:p>883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5.75" table:style-name="ce6">
            <text:p>45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1.46" table:style-name="ce6">
            <text:p>21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2.26" table:style-name="ce6">
            <text:p>12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64.42" table:style-name="ce6">
            <text:p>64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9.91" table:style-name="ce6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4.3" table:style-name="ce6">
            <text:p>24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63.05" table:style-name="ce6">
            <text:p>63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0.92" table:style-name="ce6">
            <text:p>10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99.62" table:style-name="ce6">
            <text:p>399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95.16" table:style-name="ce6">
            <text:p>195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4.81" table:style-name="ce6">
            <text:p>24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6.48" table:style-name="ce6">
            <text:p>16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77.84" table:style-name="ce6">
            <text:p>77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1.55" table:style-name="ce6">
            <text:p>11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1.85" table:style-name="ce6">
            <text:p>31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59.5" table:style-name="ce6">
            <text:p>159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512.6" table:style-name="ce6">
            <text:p>512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3.06" table:style-name="ce6">
            <text:p>23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06.3" table:style-name="ce6">
            <text:p>106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0.82" table:style-name="ce6">
            <text:p>30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59.19" table:style-name="ce6">
            <text:p>59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97.98" table:style-name="ce6">
            <text:p>97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9.45" table:style-name="ce6">
            <text:p>19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68.73" table:style-name="ce6">
            <text:p>68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70.73" table:style-name="ce6">
            <text:p>370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27.72" table:style-name="ce6">
            <text:p>127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485.94" table:style-name="ce6">
            <text:p>485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307.37" table:style-name="ce6">
            <text:p>307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20.76" table:style-name="ce6">
            <text:p>20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7.510000000000002" table:style-name="ce6">
            <text:p>17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524.95000000000005" table:style-name="ce6">
            <text:p>524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4.21" table:style-name="ce6">
            <text:p>14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4579" table:style-name="ce5">
            <text:p>457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Utenze e canoni</text:p>
          </table:table-cell>
          <table:table-cell office:value-type="float" office:value="12.57" table:style-name="ce6">
            <text:p>12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S AUTOMATED DATA SYSTEMS S.P.A.</text:p>
          </table:table-cell>
          <table:table-cell office:value-type="float" office:value="890370372" table:style-name="ce5">
            <text:p>890370372</text:p>
          </table:table-cell>
          <table:table-cell office:value-type="float" office:value="4519" table:style-name="ce5">
            <text:p>4519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83.9" table:style-name="ce6">
            <text:p>783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EDIAZIONE INTEGRAZIONE-SOC.COOP.SOCIALE</text:p>
          </table:table-cell>
          <table:table-cell office:value-type="float" office:value="2644200129" table:style-name="ce5">
            <text:p>2644200129</text:p>
          </table:table-cell>
          <table:table-cell office:value-type="float" office:value="4084" table:style-name="ce5">
            <text:p>4084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512" table:style-name="ce6">
            <text:p>1.512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PUTER TIME S.R.L.</text:p>
          </table:table-cell>
          <table:table-cell office:value-type="float" office:value="2214160125" table:style-name="ce5">
            <text:p>2214160125</text:p>
          </table:table-cell>
          <table:table-cell office:value-type="float" office:value="4088" table:style-name="ce5">
            <text:p>4088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301.01" table:style-name="ce6">
            <text:p>12.301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4162" table:style-name="ce5">
            <text:p>41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203.14" table:style-name="ce6">
            <text:p>203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4162" table:style-name="ce5">
            <text:p>41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35.17" table:style-name="ce6">
            <text:p>35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4162" table:style-name="ce5">
            <text:p>41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3.06" table:style-name="ce6">
            <text:p>13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4162" table:style-name="ce5">
            <text:p>41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52.24" table:style-name="ce6">
            <text:p>52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4163" table:style-name="ce5">
            <text:p>4163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40.1" table:style-name="ce6">
            <text:p>40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265.25" table:style-name="ce6">
            <text:p>265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3537.68" table:style-name="ce6">
            <text:p>3.537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587.73" table:style-name="ce6">
            <text:p>587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850.93" table:style-name="ce6">
            <text:p>850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50.79" table:style-name="ce6">
            <text:p>50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70.8" table:style-name="ce6">
            <text:p>17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07.95" table:style-name="ce6">
            <text:p>107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87.8" table:style-name="ce6">
            <text:p>87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32.46" table:style-name="ce6">
            <text:p>132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5285.27" table:style-name="ce6">
            <text:p>5.285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73.48" table:style-name="ce6">
            <text:p>173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213.17" table:style-name="ce6">
            <text:p>213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2.05" table:style-name="ce6">
            <text:p>12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70.8" table:style-name="ce6">
            <text:p>17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69.599999999999994" table:style-name="ce6">
            <text:p>69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81.28" table:style-name="ce6">
            <text:p>181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271.44" table:style-name="ce6">
            <text:p>271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71.81" table:style-name="ce6">
            <text:p>71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83.01" table:style-name="ce6">
            <text:p>183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70.8" table:style-name="ce6">
            <text:p>17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604.34" table:style-name="ce6">
            <text:p>604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70.8" table:style-name="ce6">
            <text:p>17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750.31" table:style-name="ce6">
            <text:p>1.750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68.11" table:style-name="ce6">
            <text:p>68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974.62" table:style-name="ce6">
            <text:p>974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244.09" table:style-name="ce6">
            <text:p>244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35.89" table:style-name="ce6">
            <text:p>35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70.8" table:style-name="ce6">
            <text:p>17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296.95999999999998" table:style-name="ce6">
            <text:p>296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70.8" table:style-name="ce6">
            <text:p>17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682.57" table:style-name="ce6">
            <text:p>682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346.76" table:style-name="ce6">
            <text:p>346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70.8" table:style-name="ce6">
            <text:p>17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34.69" table:style-name="ce6">
            <text:p>34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83.01" table:style-name="ce6">
            <text:p>183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289.01" table:style-name="ce6">
            <text:p>289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4410.6400000000003" table:style-name="ce6">
            <text:p>4.410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39.909999999999997" table:style-name="ce6">
            <text:p>3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83.01" table:style-name="ce6">
            <text:p>183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168.81" table:style-name="ce6">
            <text:p>1.168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2" table:style-name="ce5">
            <text:p>4062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70.8" table:style-name="ce6">
            <text:p>17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59" table:style-name="ce5">
            <text:p>4059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649.66999999999996" table:style-name="ce6">
            <text:p>649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0" table:style-name="ce5">
            <text:p>4060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572.04" table:style-name="ce6">
            <text:p>572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0" table:style-name="ce5">
            <text:p>4060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400.65" table:style-name="ce6">
            <text:p>400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0" table:style-name="ce5">
            <text:p>4060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147.7" table:style-name="ce6">
            <text:p>1.147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0" table:style-name="ce5">
            <text:p>4060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455.16" table:style-name="ce6">
            <text:p>455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141.17" table:style-name="ce6">
            <text:p>1.141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232.03" table:style-name="ce6">
            <text:p>232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324.61" table:style-name="ce6">
            <text:p>324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629.71" table:style-name="ce6">
            <text:p>1.629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312.52" table:style-name="ce6">
            <text:p>312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52.51" table:style-name="ce6">
            <text:p>52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201.43" table:style-name="ce6">
            <text:p>201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261.08999999999997" table:style-name="ce6">
            <text:p>261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36.64" table:style-name="ce6">
            <text:p>36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361.09" table:style-name="ce6">
            <text:p>1.361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42.65" table:style-name="ce6">
            <text:p>142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92.21" table:style-name="ce6">
            <text:p>92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376.21" table:style-name="ce6">
            <text:p>376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712.42" table:style-name="ce6">
            <text:p>712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306.61" table:style-name="ce6">
            <text:p>306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35.89" table:style-name="ce6">
            <text:p>35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905.69" table:style-name="ce6">
            <text:p>905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70.8" table:style-name="ce6">
            <text:p>17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244.09" table:style-name="ce6">
            <text:p>244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376.21" table:style-name="ce6">
            <text:p>376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33.69" table:style-name="ce6">
            <text:p>133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26.42" table:style-name="ce6">
            <text:p>26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77.14" table:style-name="ce6">
            <text:p>77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70.8" table:style-name="ce6">
            <text:p>17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414.87" table:style-name="ce6">
            <text:p>414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68.11" table:style-name="ce6">
            <text:p>68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70.8" table:style-name="ce6">
            <text:p>17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622.99" table:style-name="ce6">
            <text:p>622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252.55" table:style-name="ce6">
            <text:p>252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68.11" table:style-name="ce6">
            <text:p>68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2279.13" table:style-name="ce6">
            <text:p>2.279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770.31" table:style-name="ce6">
            <text:p>770,3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70.8" table:style-name="ce6">
            <text:p>17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83.01" table:style-name="ce6">
            <text:p>183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94.48" table:style-name="ce6">
            <text:p>94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70.8" table:style-name="ce6">
            <text:p>17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384.26" table:style-name="ce6">
            <text:p>384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207.45" table:style-name="ce6">
            <text:p>207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24.43" table:style-name="ce6">
            <text:p>24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70.8" table:style-name="ce6">
            <text:p>17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835.9" table:style-name="ce6">
            <text:p>835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68.11" table:style-name="ce6">
            <text:p>68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034.18" table:style-name="ce6">
            <text:p>1.034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68.97" table:style-name="ce6">
            <text:p>68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364" table:style-name="ce6">
            <text:p>364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68.11" table:style-name="ce6">
            <text:p>68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635.34" table:style-name="ce6">
            <text:p>635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72.13" table:style-name="ce6">
            <text:p>72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24.43" table:style-name="ce6">
            <text:p>24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89.28" table:style-name="ce6">
            <text:p>89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166.78" table:style-name="ce6">
            <text:p>166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288.89999999999998" table:style-name="ce6">
            <text:p>288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61.08" table:style-name="ce6">
            <text:p>61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061" table:style-name="ce5">
            <text:p>406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38.71" table:style-name="ce6">
            <text:p>38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K ELEVATOR ITALIA S.P.A.</text:p>
          </table:table-cell>
          <table:table-cell office:value-type="float" office:value="3702760962" table:style-name="ce5">
            <text:p>3702760962</text:p>
          </table:table-cell>
          <table:table-cell office:value-type="float" office:value="5644" table:style-name="ce5">
            <text:p>5644</text:p>
          </table:table-cell>
          <table:table-cell office:value-type="string" table:style-name="ce5">
            <text:p>26/09/2025</text:p>
          </table:table-cell>
          <table:table-cell office:value-type="string" table:style-name="ce5">
            <text:p>Altri beni di consumo</text:p>
          </table:table-cell>
          <table:table-cell office:value-type="float" office:value="61.16" table:style-name="ce6">
            <text:p>61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UIDI S.R.L.</text:p>
          </table:table-cell>
          <table:table-cell office:value-type="float" office:value="3182180129" table:style-name="ce5">
            <text:p>3182180129</text:p>
          </table:table-cell>
          <table:table-cell office:value-type="float" office:value="4027" table:style-name="ce5">
            <text:p>4027</text:p>
          </table:table-cell>
          <table:table-cell office:value-type="string" table:style-name="ce5">
            <text:p>02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159" table:style-name="ce6">
            <text:p>1.159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MBIELLI S.P.A.</text:p>
          </table:table-cell>
          <table:table-cell office:value-type="float" office:value="721560159" table:style-name="ce5">
            <text:p>721560159</text:p>
          </table:table-cell>
          <table:table-cell office:value-type="float" office:value="5672" table:style-name="ce5">
            <text:p>5672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34.96" table:style-name="ce6">
            <text:p>334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NTOKIL INITIAL ITALIA S.P.A.</text:p>
          </table:table-cell>
          <table:table-cell office:value-type="float" office:value="3986581001" table:style-name="ce5">
            <text:p>3986581001</text:p>
          </table:table-cell>
          <table:table-cell office:value-type="float" office:value="5580" table:style-name="ce5">
            <text:p>5580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446.31" table:style-name="ce6">
            <text:p>446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FETY CONTACT SRL</text:p>
          </table:table-cell>
          <table:table-cell office:value-type="float" office:value="2615140122" table:style-name="ce5">
            <text:p>2615140122</text:p>
          </table:table-cell>
          <table:table-cell office:value-type="float" office:value="5583" table:style-name="ce5">
            <text:p>5583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5314.74" table:style-name="ce6">
            <text:p>5.314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CCHI GIUSEPPE S.P.A.</text:p>
          </table:table-cell>
          <table:table-cell office:value-type="float" office:value="689730133" table:style-name="ce5">
            <text:p>689730133</text:p>
          </table:table-cell>
          <table:table-cell office:value-type="float" office:value="5639" table:style-name="ce5">
            <text:p>5639</text:p>
          </table:table-cell>
          <table:table-cell office:value-type="string" table:style-name="ce5">
            <text:p>26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53.19" table:style-name="ce6">
            <text:p>853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INGEGNERIA NOEMI MILANI S.R.L. SB</text:p>
          </table:table-cell>
          <table:table-cell office:value-type="float" office:value="3259950123" table:style-name="ce5">
            <text:p>3259950123</text:p>
          </table:table-cell>
          <table:table-cell office:value-type="float" office:value="5379" table:style-name="ce5">
            <text:p>5379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4137.84" table:style-name="ce6">
            <text:p>4.137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M.A. IMPIANTI SRL</text:p>
          </table:table-cell>
          <table:table-cell office:value-type="float" office:value="3925090122" table:style-name="ce5">
            <text:p>3925090122</text:p>
          </table:table-cell>
          <table:table-cell office:value-type="float" office:value="5309" table:style-name="ce5">
            <text:p>5309</text:p>
          </table:table-cell>
          <table:table-cell office:value-type="string" table:style-name="ce5">
            <text:p>08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7860.8" table:style-name="ce6">
            <text:p>17.86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MPRESA EDILE SANTAMARIA DI LFG SRL</text:p>
          </table:table-cell>
          <table:table-cell office:value-type="float" office:value="3931330124" table:style-name="ce5">
            <text:p>3931330124</text:p>
          </table:table-cell>
          <table:table-cell office:value-type="float" office:value="5310" table:style-name="ce5">
            <text:p>5310</text:p>
          </table:table-cell>
          <table:table-cell office:value-type="string" table:style-name="ce5">
            <text:p>08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039" table:style-name="ce6">
            <text:p>6.039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DA SYSTEM S.R.L. CON SOCIO UNICO</text:p>
          </table:table-cell>
          <table:table-cell office:value-type="float" office:value="10735840018" table:style-name="ce5">
            <text:p>10735840018</text:p>
          </table:table-cell>
          <table:table-cell office:value-type="float" office:value="5246" table:style-name="ce5">
            <text:p>5246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793" table:style-name="ce6">
            <text:p>793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O.EL SRLS</text:p>
          </table:table-cell>
          <table:table-cell office:value-type="float" office:value="3946920133" table:style-name="ce5">
            <text:p>3946920133</text:p>
          </table:table-cell>
          <table:table-cell office:value-type="float" office:value="5262" table:style-name="ce5">
            <text:p>5262</text:p>
          </table:table-cell>
          <table:table-cell office:value-type="string" table:style-name="ce5">
            <text:p>02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4081.36" table:style-name="ce6">
            <text:p>44.081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UIDI S.R.L.</text:p>
          </table:table-cell>
          <table:table-cell office:value-type="float" office:value="3182180129" table:style-name="ce5">
            <text:p>3182180129</text:p>
          </table:table-cell>
          <table:table-cell office:value-type="float" office:value="5259" table:style-name="ce5">
            <text:p>5259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6653" table:style-name="ce6">
            <text:p>16.653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INOLI FERRAMENTA DI MINOLI ALESSANDRA &amp;</text:p>
          </table:table-cell>
          <table:table-cell office:value-type="float" office:value="213430127" table:style-name="ce5">
            <text:p>213430127</text:p>
          </table:table-cell>
          <table:table-cell office:value-type="float" office:value="5269" table:style-name="ce5">
            <text:p>5269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901.82" table:style-name="ce6">
            <text:p>901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NTOKIL INITIAL ITALIA S.P.A.</text:p>
          </table:table-cell>
          <table:table-cell office:value-type="float" office:value="3986581001" table:style-name="ce5">
            <text:p>3986581001</text:p>
          </table:table-cell>
          <table:table-cell office:value-type="float" office:value="5271" table:style-name="ce5">
            <text:p>5271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446.31" table:style-name="ce6">
            <text:p>446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CCHI GIUSEPPE S.P.A.</text:p>
          </table:table-cell>
          <table:table-cell office:value-type="float" office:value="689730133" table:style-name="ce5">
            <text:p>689730133</text:p>
          </table:table-cell>
          <table:table-cell office:value-type="float" office:value="5276" table:style-name="ce5">
            <text:p>5276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906.7" table:style-name="ce6">
            <text:p>1.906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MBIELLI S.P.A.</text:p>
          </table:table-cell>
          <table:table-cell office:value-type="float" office:value="721560159" table:style-name="ce5">
            <text:p>721560159</text:p>
          </table:table-cell>
          <table:table-cell office:value-type="float" office:value="5277" table:style-name="ce5">
            <text:p>5277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04.47" table:style-name="ce6">
            <text:p>104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MBIELLI S.P.A.</text:p>
          </table:table-cell>
          <table:table-cell office:value-type="float" office:value="721560159" table:style-name="ce5">
            <text:p>721560159</text:p>
          </table:table-cell>
          <table:table-cell office:value-type="float" office:value="5277" table:style-name="ce5">
            <text:p>5277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033.74" table:style-name="ce6">
            <text:p>1.033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UFFONI SRL</text:p>
          </table:table-cell>
          <table:table-cell office:value-type="float" office:value="3744510128" table:style-name="ce5">
            <text:p>3744510128</text:p>
          </table:table-cell>
          <table:table-cell office:value-type="float" office:value="5023" table:style-name="ce5">
            <text:p>5023</text:p>
          </table:table-cell>
          <table:table-cell office:value-type="string" table:style-name="ce5">
            <text:p>11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99.68" table:style-name="ce6">
            <text:p>499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UGIN SPURGHI S.A.S. DI BUGIN VITTORIO &amp;</text:p>
          </table:table-cell>
          <table:table-cell office:value-type="float" office:value="2366540124" table:style-name="ce5">
            <text:p>2366540124</text:p>
          </table:table-cell>
          <table:table-cell office:value-type="float" office:value="5022" table:style-name="ce5">
            <text:p>5022</text:p>
          </table:table-cell>
          <table:table-cell office:value-type="string" table:style-name="ce5">
            <text:p>11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433.75" table:style-name="ce6">
            <text:p>1.433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ODAL SRL</text:p>
          </table:table-cell>
          <table:table-cell office:value-type="float" office:value="2216160131" table:style-name="ce5">
            <text:p>2216160131</text:p>
          </table:table-cell>
          <table:table-cell office:value-type="float" office:value="5024" table:style-name="ce5">
            <text:p>5024</text:p>
          </table:table-cell>
          <table:table-cell office:value-type="string" table:style-name="ce5">
            <text:p>11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075.2199999999998" table:style-name="ce6">
            <text:p>2.075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UIDI S.R.L.</text:p>
          </table:table-cell>
          <table:table-cell office:value-type="float" office:value="3182180129" table:style-name="ce5">
            <text:p>3182180129</text:p>
          </table:table-cell>
          <table:table-cell office:value-type="float" office:value="5025" table:style-name="ce5">
            <text:p>5025</text:p>
          </table:table-cell>
          <table:table-cell office:value-type="string" table:style-name="ce5">
            <text:p>11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760.82" table:style-name="ce6">
            <text:p>8.760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INGEGNERIA NOEMI MILANI S.R.L. SB</text:p>
          </table:table-cell>
          <table:table-cell office:value-type="float" office:value="3259950123" table:style-name="ce5">
            <text:p>3259950123</text:p>
          </table:table-cell>
          <table:table-cell office:value-type="float" office:value="5040" table:style-name="ce5">
            <text:p>5040</text:p>
          </table:table-cell>
          <table:table-cell office:value-type="string" table:style-name="ce5">
            <text:p>13/08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98" table:style-name="ce6">
            <text:p>198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INGEGNERIA NOEMI MILANI S.R.L. SB</text:p>
          </table:table-cell>
          <table:table-cell office:value-type="float" office:value="3259950123" table:style-name="ce5">
            <text:p>3259950123</text:p>
          </table:table-cell>
          <table:table-cell office:value-type="float" office:value="5040" table:style-name="ce5">
            <text:p>5040</text:p>
          </table:table-cell>
          <table:table-cell office:value-type="string" table:style-name="ce5">
            <text:p>13/08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4137.84" table:style-name="ce6">
            <text:p>4.137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M.A. IMPIANTI SRL</text:p>
          </table:table-cell>
          <table:table-cell office:value-type="float" office:value="3925090122" table:style-name="ce5">
            <text:p>3925090122</text:p>
          </table:table-cell>
          <table:table-cell office:value-type="float" office:value="5041" table:style-name="ce5">
            <text:p>5041</text:p>
          </table:table-cell>
          <table:table-cell office:value-type="string" table:style-name="ce5">
            <text:p>12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5178.36" table:style-name="ce6">
            <text:p>25.178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OTIS SERVIZI S.R.L.</text:p>
          </table:table-cell>
          <table:table-cell office:value-type="float" office:value="1729590032" table:style-name="ce5">
            <text:p>1729590032</text:p>
          </table:table-cell>
          <table:table-cell office:value-type="float" office:value="4872" table:style-name="ce5">
            <text:p>4872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31.69" table:style-name="ce6">
            <text:p>331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OTIS SERVIZI S.R.L.</text:p>
          </table:table-cell>
          <table:table-cell office:value-type="float" office:value="1729590032" table:style-name="ce5">
            <text:p>1729590032</text:p>
          </table:table-cell>
          <table:table-cell office:value-type="float" office:value="4872" table:style-name="ce5">
            <text:p>4872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52.79" table:style-name="ce6">
            <text:p>1.252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OTIS SERVIZI S.R.L.</text:p>
          </table:table-cell>
          <table:table-cell office:value-type="float" office:value="1729590032" table:style-name="ce5">
            <text:p>1729590032</text:p>
          </table:table-cell>
          <table:table-cell office:value-type="float" office:value="4872" table:style-name="ce5">
            <text:p>4872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489.62" table:style-name="ce6">
            <text:p>1.489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MBIELLI S.P.A.</text:p>
          </table:table-cell>
          <table:table-cell office:value-type="float" office:value="721560159" table:style-name="ce5">
            <text:p>721560159</text:p>
          </table:table-cell>
          <table:table-cell office:value-type="float" office:value="4705" table:style-name="ce5">
            <text:p>4705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55.43" table:style-name="ce6">
            <text:p>155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MBIELLI S.P.A.</text:p>
          </table:table-cell>
          <table:table-cell office:value-type="float" office:value="721560159" table:style-name="ce5">
            <text:p>721560159</text:p>
          </table:table-cell>
          <table:table-cell office:value-type="float" office:value="4705" table:style-name="ce5">
            <text:p>4705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03.45999999999998" table:style-name="ce6">
            <text:p>303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MPRESA BRUNO BIDORINI SRL</text:p>
          </table:table-cell>
          <table:table-cell office:value-type="float" office:value="1561500123" table:style-name="ce5">
            <text:p>1561500123</text:p>
          </table:table-cell>
          <table:table-cell office:value-type="float" office:value="4744" table:style-name="ce5">
            <text:p>4744</text:p>
          </table:table-cell>
          <table:table-cell office:value-type="string" table:style-name="ce5">
            <text:p>28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8145.98" table:style-name="ce6">
            <text:p>18.145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INOLI FERRAMENTA DI MINOLI ALESSANDRA &amp;</text:p>
          </table:table-cell>
          <table:table-cell office:value-type="float" office:value="213430127" table:style-name="ce5">
            <text:p>213430127</text:p>
          </table:table-cell>
          <table:table-cell office:value-type="float" office:value="4745" table:style-name="ce5">
            <text:p>4745</text:p>
          </table:table-cell>
          <table:table-cell office:value-type="string" table:style-name="ce5">
            <text:p>28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95.58" table:style-name="ce6">
            <text:p>695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ERRAZZI <text:s/>CARLO E FIGLIO DI FERRAZZI AND</text:p>
          </table:table-cell>
          <table:table-cell office:value-type="float" office:value="11820123" table:style-name="ce5">
            <text:p>11820123</text:p>
          </table:table-cell>
          <table:table-cell office:value-type="float" office:value="4746" table:style-name="ce5">
            <text:p>4746</text:p>
          </table:table-cell>
          <table:table-cell office:value-type="string" table:style-name="ce5">
            <text:p>28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625.39" table:style-name="ce6">
            <text:p>1.625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CCHI GIUSEPPE S.P.A.</text:p>
          </table:table-cell>
          <table:table-cell office:value-type="float" office:value="689730133" table:style-name="ce5">
            <text:p>689730133</text:p>
          </table:table-cell>
          <table:table-cell office:value-type="float" office:value="4747" table:style-name="ce5">
            <text:p>4747</text:p>
          </table:table-cell>
          <table:table-cell office:value-type="string" table:style-name="ce5">
            <text:p>28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75.79" table:style-name="ce6">
            <text:p>175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O.EL SRLS</text:p>
          </table:table-cell>
          <table:table-cell office:value-type="float" office:value="3946920133" table:style-name="ce5">
            <text:p>3946920133</text:p>
          </table:table-cell>
          <table:table-cell office:value-type="float" office:value="4870" table:style-name="ce5">
            <text:p>4870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955.83" table:style-name="ce6">
            <text:p>7.955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UTURA S.R.L.</text:p>
          </table:table-cell>
          <table:table-cell office:value-type="float" office:value="1519740128" table:style-name="ce5">
            <text:p>1519740128</text:p>
          </table:table-cell>
          <table:table-cell office:value-type="float" office:value="4856" table:style-name="ce5">
            <text:p>4856</text:p>
          </table:table-cell>
          <table:table-cell office:value-type="string" table:style-name="ce5">
            <text:p>05/08/2025</text:p>
          </table:table-cell>
          <table:table-cell office:value-type="string" table:style-name="ce5">
            <text:p>Altri beni di consumo</text:p>
          </table:table-cell>
          <table:table-cell office:value-type="float" office:value="62.37" table:style-name="ce6">
            <text:p>62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NTOKIL INITIAL ITALIA S.P.A.</text:p>
          </table:table-cell>
          <table:table-cell office:value-type="float" office:value="3986581001" table:style-name="ce5">
            <text:p>3986581001</text:p>
          </table:table-cell>
          <table:table-cell office:value-type="float" office:value="4535" table:style-name="ce5">
            <text:p>4535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446.31" table:style-name="ce6">
            <text:p>446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M.A. IMPIANTI SRL</text:p>
          </table:table-cell>
          <table:table-cell office:value-type="float" office:value="3925090122" table:style-name="ce5">
            <text:p>3925090122</text:p>
          </table:table-cell>
          <table:table-cell office:value-type="float" office:value="4575" table:style-name="ce5">
            <text:p>4575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9841.200000000001" table:style-name="ce6">
            <text:p>29.841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UFFONI SRL</text:p>
          </table:table-cell>
          <table:table-cell office:value-type="float" office:value="3744510128" table:style-name="ce5">
            <text:p>3744510128</text:p>
          </table:table-cell>
          <table:table-cell office:value-type="float" office:value="4576" table:style-name="ce5">
            <text:p>4576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325.66" table:style-name="ce6">
            <text:p>2.325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INGEGNERIA NOEMI MILANI S.R.L. SB</text:p>
          </table:table-cell>
          <table:table-cell office:value-type="float" office:value="3259950123" table:style-name="ce5">
            <text:p>3259950123</text:p>
          </table:table-cell>
          <table:table-cell office:value-type="float" office:value="4280" table:style-name="ce5">
            <text:p>4280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945" table:style-name="ce6">
            <text:p>945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INGEGNERIA NOEMI MILANI S.R.L. SB</text:p>
          </table:table-cell>
          <table:table-cell office:value-type="float" office:value="3259950123" table:style-name="ce5">
            <text:p>3259950123</text:p>
          </table:table-cell>
          <table:table-cell office:value-type="float" office:value="4281" table:style-name="ce5">
            <text:p>4281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4137.83" table:style-name="ce6">
            <text:p>4.137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ANA SAS-LAVORI EDILI DI RANA FABIO &amp; C.</text:p>
          </table:table-cell>
          <table:table-cell office:value-type="float" office:value="5074220962" table:style-name="ce5">
            <text:p>5074220962</text:p>
          </table:table-cell>
          <table:table-cell office:value-type="float" office:value="4098" table:style-name="ce5">
            <text:p>4098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7690" table:style-name="ce6">
            <text:p>17.69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FETY CONTACT SRL</text:p>
          </table:table-cell>
          <table:table-cell office:value-type="float" office:value="2615140122" table:style-name="ce5">
            <text:p>2615140122</text:p>
          </table:table-cell>
          <table:table-cell office:value-type="float" office:value="5661" table:style-name="ce5">
            <text:p>5661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216" table:style-name="ce6">
            <text:p>216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EGATORIA ARTIGIANA DI POERIO LETIZIA</text:p>
          </table:table-cell>
          <table:table-cell office:value-type="float" office:value="11628420967" table:style-name="ce5">
            <text:p>11628420967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2/07/2025</text:p>
          </table:table-cell>
          <table:table-cell office:value-type="string" table:style-name="ce5">
            <text:p>Altri servizi</text:p>
          </table:table-cell>
          <table:table-cell office:value-type="float" office:value="856.85" table:style-name="ce6">
            <text:p>856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POZZI- MOBILI UFF.</text:p>
          </table:table-cell>
          <table:table-cell office:value-type="float" office:value="372520122" table:style-name="ce5">
            <text:p>372520122</text:p>
          </table:table-cell>
          <table:table-cell office:value-type="float" office:value="5095" table:style-name="ce5">
            <text:p>5095</text:p>
          </table:table-cell>
          <table:table-cell office:value-type="string" table:style-name="ce5">
            <text:p>19/08/2025</text:p>
          </table:table-cell>
          <table:table-cell office:value-type="string" table:style-name="ce5">
            <text:p>Altri beni di consumo</text:p>
          </table:table-cell>
          <table:table-cell office:value-type="float" office:value="24.2" table:style-name="ce6">
            <text:p>24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XIDERA S.R.L.</text:p>
          </table:table-cell>
          <table:table-cell office:value-type="float" office:value="4790470969" table:style-name="ce5">
            <text:p>4790470969</text:p>
          </table:table-cell>
          <table:table-cell office:value-type="float" office:value="4491" table:style-name="ce5">
            <text:p>4491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beni di consumo</text:p>
          </table:table-cell>
          <table:table-cell office:value-type="float" office:value="46.2" table:style-name="ce6">
            <text:p>46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EGATORIA ARTIGIANA DI POERIO LETIZIA</text:p>
          </table:table-cell>
          <table:table-cell office:value-type="float" office:value="11628420967" table:style-name="ce5">
            <text:p>11628420967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2/07/2025</text:p>
          </table:table-cell>
          <table:table-cell office:value-type="string" table:style-name="ce5">
            <text:p>Altri servizi</text:p>
          </table:table-cell>
          <table:table-cell office:value-type="float" office:value="569" table:style-name="ce6">
            <text:p>569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EGATORIA ARTIGIANA DI POERIO LETIZIA</text:p>
          </table:table-cell>
          <table:table-cell office:value-type="float" office:value="11628420967" table:style-name="ce5">
            <text:p>11628420967</text:p>
          </table:table-cell>
          <table:table-cell office:value-type="float" office:value="4033" table:style-name="ce5">
            <text:p>4033</text:p>
          </table:table-cell>
          <table:table-cell office:value-type="string" table:style-name="ce5">
            <text:p>02/07/2025</text:p>
          </table:table-cell>
          <table:table-cell office:value-type="string" table:style-name="ce5">
            <text:p>Altri servizi</text:p>
          </table:table-cell>
          <table:table-cell office:value-type="float" office:value="894.38" table:style-name="ce6">
            <text:p>894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77.78" table:style-name="ce6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.04" table:style-name="ce6">
            <text:p>61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9.52" table:style-name="ce6">
            <text:p>69,52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46.4" table:style-name="ce6">
            <text:p>146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491.44" table:style-name="ce6">
            <text:p>491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278.16000000000003" table:style-name="ce6">
            <text:p>278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225.36" table:style-name="ce6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74.47" table:style-name="ce6">
            <text:p>74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462" table:style-name="ce5">
            <text:p>4462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Utenze e canoni</text:p>
          </table:table-cell>
          <table:table-cell office:value-type="float" office:value="625.97" table:style-name="ce6">
            <text:p>625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.EL.CO. S.R.L.</text:p>
          </table:table-cell>
          <table:table-cell office:value-type="float" office:value="614130128" table:style-name="ce5">
            <text:p>614130128</text:p>
          </table:table-cell>
          <table:table-cell office:value-type="float" office:value="4466" table:style-name="ce5">
            <text:p>4466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Utenze e canoni</text:p>
          </table:table-cell>
          <table:table-cell office:value-type="float" office:value="292.8" table:style-name="ce6">
            <text:p>292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.EL.CO. S.R.L.</text:p>
          </table:table-cell>
          <table:table-cell office:value-type="float" office:value="614130128" table:style-name="ce5">
            <text:p>614130128</text:p>
          </table:table-cell>
          <table:table-cell office:value-type="float" office:value="4466" table:style-name="ce5">
            <text:p>4466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Utenze e canoni</text:p>
          </table:table-cell>
          <table:table-cell office:value-type="float" office:value="829.59" table:style-name="ce6">
            <text:p>829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.EL.CO. S.R.L.</text:p>
          </table:table-cell>
          <table:table-cell office:value-type="float" office:value="614130128" table:style-name="ce5">
            <text:p>614130128</text:p>
          </table:table-cell>
          <table:table-cell office:value-type="float" office:value="4466" table:style-name="ce5">
            <text:p>4466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Utenze e canoni</text:p>
          </table:table-cell>
          <table:table-cell office:value-type="float" office:value="3387.53" table:style-name="ce6">
            <text:p>3.387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0" table:style-name="ce5">
            <text:p>4510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4.8600000000000003" table:style-name="ce6">
            <text:p>4,86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242.63" table:style-name="ce6">
            <text:p>242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41.91" table:style-name="ce6">
            <text:p>141,91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232.61" table:style-name="ce6">
            <text:p>232,6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299.29000000000002" table:style-name="ce6">
            <text:p>299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74.47" table:style-name="ce6">
            <text:p>74,4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22.23" table:style-name="ce6">
            <text:p>122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6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45.79" table:style-name="ce6">
            <text:p>145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6">
            <text:p>284,33</text:p>
          </table:table-cell>
          <table:table-cell table:number-columns-repeated="16378"/>
        </table:table-row>
        <table:table-row table:number-rows-repeated="5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41.91" table:style-name="ce6">
            <text:p>141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146" table:style-name="ce5">
            <text:p>4146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Utenze e canoni</text:p>
          </table:table-cell>
          <table:table-cell office:value-type="float" office:value="3270.7" table:style-name="ce6">
            <text:p>3.270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MP GROUP IT <text:s/>SPA</text:p>
          </table:table-cell>
          <table:table-cell office:value-type="float" office:value="2690730847" table:style-name="ce5">
            <text:p>2690730847</text:p>
          </table:table-cell>
          <table:table-cell office:value-type="float" office:value="4094" table:style-name="ce5">
            <text:p>4094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313.54" table:style-name="ce6">
            <text:p>1.313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225.36" table:style-name="ce6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.17" table:style-name="ce6">
            <text:p>61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.94" table:style-name="ce6">
            <text:p>61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4597.83" table:style-name="ce6">
            <text:p>4.597,83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09.8" table:style-name="ce6">
            <text:p>109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46.4" table:style-name="ce6">
            <text:p>146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9.03" table:style-name="ce6">
            <text:p>69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8.88" table:style-name="ce6">
            <text:p>68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283.04000000000002" table:style-name="ce6">
            <text:p>283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01.06" table:style-name="ce6">
            <text:p>101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217.16" table:style-name="ce6">
            <text:p>217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6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732" table:style-name="ce6">
            <text:p>732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6">
            <text:p>284,3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6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4.680000000000007" table:style-name="ce6">
            <text:p>64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13.85" table:style-name="ce6">
            <text:p>113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225.36" table:style-name="ce6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422.42" table:style-name="ce6">
            <text:p>1.422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225.36" table:style-name="ce6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85.4" table:style-name="ce6">
            <text:p>85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6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11.09" table:style-name="ce6">
            <text:p>111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74.3" table:style-name="ce6">
            <text:p>74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1" table:style-name="ce5">
            <text:p>4511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6">
            <text:p>142,9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74.47" table:style-name="ce6">
            <text:p>74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77.78" table:style-name="ce6">
            <text:p>177,7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77.78" table:style-name="ce6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68.36" table:style-name="ce6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4" table:style-name="ce5">
            <text:p>4514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4" table:style-name="ce5">
            <text:p>4514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46.4" table:style-name="ce6">
            <text:p>146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4" table:style-name="ce5">
            <text:p>4514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52.57" table:style-name="ce6">
            <text:p>152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ZZI OFFICE SRL A SOCIO UNICO</text:p>
          </table:table-cell>
          <table:table-cell office:value-type="float" office:value="3151750126" table:style-name="ce5">
            <text:p>3151750126</text:p>
          </table:table-cell>
          <table:table-cell office:value-type="float" office:value="4492" table:style-name="ce5">
            <text:p>4492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beni di consumo</text:p>
          </table:table-cell>
          <table:table-cell office:value-type="float" office:value="191.4" table:style-name="ce6">
            <text:p>191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S AUTOMATED DATA SYSTEMS S.P.A.</text:p>
          </table:table-cell>
          <table:table-cell office:value-type="float" office:value="890370372" table:style-name="ce5">
            <text:p>890370372</text:p>
          </table:table-cell>
          <table:table-cell office:value-type="float" office:value="4500" table:style-name="ce5">
            <text:p>4500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54" table:style-name="ce6">
            <text:p>154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.EL.CO. S.R.L.</text:p>
          </table:table-cell>
          <table:table-cell office:value-type="float" office:value="614130128" table:style-name="ce5">
            <text:p>614130128</text:p>
          </table:table-cell>
          <table:table-cell office:value-type="float" office:value="4501" table:style-name="ce5">
            <text:p>4501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Utenze e canoni</text:p>
          </table:table-cell>
          <table:table-cell office:value-type="float" office:value="10.86" table:style-name="ce6">
            <text:p>10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09" table:style-name="ce5">
            <text:p>4509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20.52" table:style-name="ce6">
            <text:p>120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09" table:style-name="ce5">
            <text:p>4509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99.8" table:style-name="ce6">
            <text:p>99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09" table:style-name="ce5">
            <text:p>4509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81.73" table:style-name="ce6">
            <text:p>81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09" table:style-name="ce5">
            <text:p>4509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90.08" table:style-name="ce6">
            <text:p>90,08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09" table:style-name="ce5">
            <text:p>4509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99.8" table:style-name="ce6">
            <text:p>99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09" table:style-name="ce5">
            <text:p>4509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4.430000000000007" table:style-name="ce6">
            <text:p>64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PKAPPA S.L.R.</text:p>
          </table:table-cell>
          <table:table-cell office:value-type="float" office:value="8543640158" table:style-name="ce5">
            <text:p>8543640158</text:p>
          </table:table-cell>
          <table:table-cell office:value-type="float" office:value="4520" table:style-name="ce5">
            <text:p>4520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7960.81" table:style-name="ce6">
            <text:p>7.960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73.2" table:style-name="ce6">
            <text:p>73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256.79000000000002" table:style-name="ce6">
            <text:p>256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6">
            <text:p>284,3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01.06" table:style-name="ce6">
            <text:p>101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03.9" table:style-name="ce6">
            <text:p>103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6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6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6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71.650000000000006" table:style-name="ce6">
            <text:p>71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256.2" table:style-name="ce6">
            <text:p>256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10.56" table:style-name="ce6">
            <text:p>110,56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2" table:style-name="ce5">
            <text:p>4512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65.58" table:style-name="ce6">
            <text:p>165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6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99.39" table:style-name="ce6">
            <text:p>99,39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6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68.36" table:style-name="ce6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732" table:style-name="ce6">
            <text:p>732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MP GROUP IT <text:s/>SPA</text:p>
          </table:table-cell>
          <table:table-cell office:value-type="float" office:value="2690730847" table:style-name="ce5">
            <text:p>2690730847</text:p>
          </table:table-cell>
          <table:table-cell office:value-type="float" office:value="5642" table:style-name="ce5">
            <text:p>5642</text:p>
          </table:table-cell>
          <table:table-cell office:value-type="string" table:style-name="ce5">
            <text:p>26/09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313.54" table:style-name="ce6">
            <text:p>1.313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MI SAS DI DAVIDE CIONI E C.</text:p>
          </table:table-cell>
          <table:table-cell office:value-type="float" office:value="8008490156" table:style-name="ce5">
            <text:p>8008490156</text:p>
          </table:table-cell>
          <table:table-cell office:value-type="float" office:value="5624" table:style-name="ce5">
            <text:p>5624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Altri beni di consumo</text:p>
          </table:table-cell>
          <table:table-cell office:value-type="float" office:value="378.2" table:style-name="ce6">
            <text:p>378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MP GROUP IT <text:s/>SPA</text:p>
          </table:table-cell>
          <table:table-cell office:value-type="float" office:value="2690730847" table:style-name="ce5">
            <text:p>2690730847</text:p>
          </table:table-cell>
          <table:table-cell office:value-type="float" office:value="5642" table:style-name="ce5">
            <text:p>5642</text:p>
          </table:table-cell>
          <table:table-cell office:value-type="string" table:style-name="ce5">
            <text:p>26/09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313.54" table:style-name="ce6">
            <text:p>1.313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TALIS S.P.A.</text:p>
          </table:table-cell>
          <table:table-cell office:value-type="float" office:value="3358520967" table:style-name="ce5">
            <text:p>3358520967</text:p>
          </table:table-cell>
          <table:table-cell office:value-type="float" office:value="5463" table:style-name="ce5">
            <text:p>5463</text:p>
          </table:table-cell>
          <table:table-cell office:value-type="string" table:style-name="ce5">
            <text:p>23/09/2025</text:p>
          </table:table-cell>
          <table:table-cell office:value-type="string" table:style-name="ce5">
            <text:p>Altri beni di consumo</text:p>
          </table:table-cell>
          <table:table-cell office:value-type="float" office:value="6100" table:style-name="ce6">
            <text:p>6.10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RNET ONE SRL</text:p>
          </table:table-cell>
          <table:table-cell office:value-type="float" office:value="2286170127" table:style-name="ce5">
            <text:p>2286170127</text:p>
          </table:table-cell>
          <table:table-cell office:value-type="float" office:value="5364" table:style-name="ce5">
            <text:p>5364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Utenze e canoni</text:p>
          </table:table-cell>
          <table:table-cell office:value-type="float" office:value="1823.22" table:style-name="ce6">
            <text:p>1.823,22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INTRED SPA</text:p>
          </table:table-cell>
          <table:table-cell office:value-type="float" office:value="2018740981" table:style-name="ce5">
            <text:p>2018740981</text:p>
          </table:table-cell>
          <table:table-cell office:value-type="float" office:value="5365" table:style-name="ce5">
            <text:p>5365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Utenze e canoni</text:p>
          </table:table-cell>
          <table:table-cell office:value-type="float" office:value="610" table:style-name="ce6">
            <text:p>61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RED SPA</text:p>
          </table:table-cell>
          <table:table-cell office:value-type="float" office:value="2018740981" table:style-name="ce5">
            <text:p>2018740981</text:p>
          </table:table-cell>
          <table:table-cell office:value-type="float" office:value="5365" table:style-name="ce5">
            <text:p>5365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Utenze e canoni</text:p>
          </table:table-cell>
          <table:table-cell office:value-type="float" office:value="1220" table:style-name="ce6">
            <text:p>1.22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RED SPA</text:p>
          </table:table-cell>
          <table:table-cell office:value-type="float" office:value="2018740981" table:style-name="ce5">
            <text:p>2018740981</text:p>
          </table:table-cell>
          <table:table-cell office:value-type="float" office:value="5366" table:style-name="ce5">
            <text:p>5366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Utenze e canoni</text:p>
          </table:table-cell>
          <table:table-cell office:value-type="float" office:value="112" table:style-name="ce6">
            <text:p>112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RED SPA</text:p>
          </table:table-cell>
          <table:table-cell office:value-type="float" office:value="2018740981" table:style-name="ce5">
            <text:p>2018740981</text:p>
          </table:table-cell>
          <table:table-cell office:value-type="float" office:value="5366" table:style-name="ce5">
            <text:p>5366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Utenze e canoni</text:p>
          </table:table-cell>
          <table:table-cell office:value-type="float" office:value="180.07" table:style-name="ce6">
            <text:p>180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ESINT SRL</text:p>
          </table:table-cell>
          <table:table-cell office:value-type="float" office:value="6711271004" table:style-name="ce5">
            <text:p>6711271004</text:p>
          </table:table-cell>
          <table:table-cell office:value-type="float" office:value="5358" table:style-name="ce5">
            <text:p>5358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Altri beni di consumo</text:p>
          </table:table-cell>
          <table:table-cell office:value-type="float" office:value="777.14" table:style-name="ce6">
            <text:p>777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5212" table:style-name="ce5">
            <text:p>5212</text:p>
          </table:table-cell>
          <table:table-cell office:value-type="string" table:style-name="ce5">
            <text:p>26/08/2025</text:p>
          </table:table-cell>
          <table:table-cell office:value-type="string" table:style-name="ce5">
            <text:p>Utenze e canoni</text:p>
          </table:table-cell>
          <table:table-cell office:value-type="float" office:value="3270.7" table:style-name="ce6">
            <text:p>3.270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RNET ONE SRL</text:p>
          </table:table-cell>
          <table:table-cell office:value-type="float" office:value="2286170127" table:style-name="ce5">
            <text:p>2286170127</text:p>
          </table:table-cell>
          <table:table-cell office:value-type="float" office:value="5234" table:style-name="ce5">
            <text:p>5234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Utenze e canoni</text:p>
          </table:table-cell>
          <table:table-cell office:value-type="float" office:value="1823.22" table:style-name="ce6">
            <text:p>1.823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5247" table:style-name="ce5">
            <text:p>5247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5880.4" table:style-name="ce6">
            <text:p>5.880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8539010010" table:style-name="ce5">
            <text:p>8539010010</text:p>
          </table:table-cell>
          <table:table-cell office:value-type="float" office:value="5113" table:style-name="ce5">
            <text:p>5113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704.18" table:style-name="ce6">
            <text:p>704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8539010010" table:style-name="ce5">
            <text:p>8539010010</text:p>
          </table:table-cell>
          <table:table-cell office:value-type="float" office:value="5114" table:style-name="ce5">
            <text:p>5114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277.7800000000002" table:style-name="ce6">
            <text:p>2.277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8539010010" table:style-name="ce5">
            <text:p>8539010010</text:p>
          </table:table-cell>
          <table:table-cell office:value-type="float" office:value="5114" table:style-name="ce5">
            <text:p>5114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4972.09" table:style-name="ce6">
            <text:p>24.972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8539010010" table:style-name="ce5">
            <text:p>8539010010</text:p>
          </table:table-cell>
          <table:table-cell office:value-type="float" office:value="5114" table:style-name="ce5">
            <text:p>5114</text:p>
          </table:table-cell>
          <table:table-cell office:value-type="string" table:style-name="ce5">
            <text:p>20/08/2025</text:p>
          </table:table-cell>
          <table:table-cell office:value-type="string" table:style-name="ce5">
            <text:p>Utenze e canoni</text:p>
          </table:table-cell>
          <table:table-cell office:value-type="float" office:value="2149.64" table:style-name="ce6">
            <text:p>2.149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XIDERA S.R.L.</text:p>
          </table:table-cell>
          <table:table-cell office:value-type="float" office:value="4790470969" table:style-name="ce5">
            <text:p>4790470969</text:p>
          </table:table-cell>
          <table:table-cell office:value-type="float" office:value="5096" table:style-name="ce5">
            <text:p>5096</text:p>
          </table:table-cell>
          <table:table-cell office:value-type="string" table:style-name="ce5">
            <text:p>19/08/2025</text:p>
          </table:table-cell>
          <table:table-cell office:value-type="string" table:style-name="ce5">
            <text:p>Altri beni di consumo</text:p>
          </table:table-cell>
          <table:table-cell office:value-type="float" office:value="132" table:style-name="ce6">
            <text:p>132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YNTAX S.C.AR.L</text:p>
          </table:table-cell>
          <table:table-cell office:value-type="float" office:value="15391521000" table:style-name="ce5">
            <text:p>15391521000</text:p>
          </table:table-cell>
          <table:table-cell office:value-type="float" office:value="5013" table:style-name="ce5">
            <text:p>5013</text:p>
          </table:table-cell>
          <table:table-cell office:value-type="string" table:style-name="ce5">
            <text:p>08/08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269.1999999999998" table:style-name="ce6">
            <text:p>2.269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8539010010" table:style-name="ce5">
            <text:p>8539010010</text:p>
          </table:table-cell>
          <table:table-cell office:value-type="float" office:value="5014" table:style-name="ce5">
            <text:p>5014</text:p>
          </table:table-cell>
          <table:table-cell office:value-type="string" table:style-name="ce5">
            <text:p>08/08/2025</text:p>
          </table:table-cell>
          <table:table-cell office:value-type="string" table:style-name="ce5">
            <text:p>Utenze e canoni</text:p>
          </table:table-cell>
          <table:table-cell office:value-type="float" office:value="41026.69" table:style-name="ce6">
            <text:p>41.026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8539010010" table:style-name="ce5">
            <text:p>8539010010</text:p>
          </table:table-cell>
          <table:table-cell office:value-type="float" office:value="5015" table:style-name="ce5">
            <text:p>5015</text:p>
          </table:table-cell>
          <table:table-cell office:value-type="string" table:style-name="ce5">
            <text:p>08/08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43165.18" table:style-name="ce6">
            <text:p>43.165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RNET ONE SRL</text:p>
          </table:table-cell>
          <table:table-cell office:value-type="float" office:value="2286170127" table:style-name="ce5">
            <text:p>2286170127</text:p>
          </table:table-cell>
          <table:table-cell office:value-type="float" office:value="4696" table:style-name="ce5">
            <text:p>4696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Utenze e canoni</text:p>
          </table:table-cell>
          <table:table-cell office:value-type="float" office:value="1823.22" table:style-name="ce6">
            <text:p>1.823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RUPPO INFORMATICA E SERVIZI GIES SRL</text:p>
          </table:table-cell>
          <table:table-cell office:value-type="string" table:style-name="ce5">
            <text:p>SM23302</text:p>
          </table:table-cell>
          <table:table-cell office:value-type="float" office:value="4707" table:style-name="ce5">
            <text:p>4707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423" table:style-name="ce6">
            <text:p>423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FOCAMERE S.C.P.A.</text:p>
          </table:table-cell>
          <table:table-cell office:value-type="float" office:value="2313821007" table:style-name="ce5">
            <text:p>2313821007</text:p>
          </table:table-cell>
          <table:table-cell office:value-type="float" office:value="4601" table:style-name="ce5">
            <text:p>4601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396.52" table:style-name="ce6">
            <text:p>396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RUPPO SE.CO.GES. S.R.L.</text:p>
          </table:table-cell>
          <table:table-cell office:value-type="float" office:value="2913430985" table:style-name="ce5">
            <text:p>2913430985</text:p>
          </table:table-cell>
          <table:table-cell office:value-type="float" office:value="4613" table:style-name="ce5">
            <text:p>4613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1" table:style-name="ce6">
            <text:p>11,00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73.2" table:style-name="ce6">
            <text:p>73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6">
            <text:p>307,4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68.36" table:style-name="ce6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6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6">
            <text:p>126,05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6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6">
            <text:p>284,3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6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163.47999999999999" table:style-name="ce6">
            <text:p>163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6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317.69" table:style-name="ce6">
            <text:p>317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4513" table:style-name="ce5">
            <text:p>4513</text:p>
          </table:table-cell>
          <table:table-cell office:value-type="string" table:style-name="ce5">
            <text:p>15/07/2025</text:p>
          </table:table-cell>
          <table:table-cell office:value-type="string" table:style-name="ce5">
            <text:p>Utenze e canoni</text:p>
          </table:table-cell>
          <table:table-cell office:value-type="float" office:value="79.59" table:style-name="ce6">
            <text:p>79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AY RISTOSERVICE S.P.A.</text:p>
          </table:table-cell>
          <table:table-cell office:value-type="float" office:value="3543000370" table:style-name="ce5">
            <text:p>3543000370</text:p>
          </table:table-cell>
          <table:table-cell office:value-type="float" office:value="4598" table:style-name="ce5">
            <text:p>4598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Servizi di ristorazione</text:p>
          </table:table-cell>
          <table:table-cell office:value-type="float" office:value="8236.23" table:style-name="ce6">
            <text:p>8.236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AY RISTOSERVICE S.P.A.</text:p>
          </table:table-cell>
          <table:table-cell office:value-type="float" office:value="3543000370" table:style-name="ce5">
            <text:p>3543000370</text:p>
          </table:table-cell>
          <table:table-cell office:value-type="float" office:value="5251" table:style-name="ce5">
            <text:p>5251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Servizi di ristorazione</text:p>
          </table:table-cell>
          <table:table-cell office:value-type="float" office:value="4599.45" table:style-name="ce6">
            <text:p>4.599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AY RISTOSERVICE S.P.A.</text:p>
          </table:table-cell>
          <table:table-cell office:value-type="float" office:value="3543000370" table:style-name="ce5">
            <text:p>3543000370</text:p>
          </table:table-cell>
          <table:table-cell office:value-type="float" office:value="5444" table:style-name="ce5">
            <text:p>5444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Servizi di ristorazione</text:p>
          </table:table-cell>
          <table:table-cell office:value-type="float" office:value="1428.28" table:style-name="ce6">
            <text:p>1.428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82.22000000000003" table:style-name="ce6">
            <text:p>282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87.52" table:style-name="ce6">
            <text:p>287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96.39" table:style-name="ce6">
            <text:p>296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06.93" table:style-name="ce6">
            <text:p>306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11.82" table:style-name="ce6">
            <text:p>311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13.85000000000002" table:style-name="ce6">
            <text:p>313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15.22000000000003" table:style-name="ce6">
            <text:p>315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20.12" table:style-name="ce6">
            <text:p>320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55.62" table:style-name="ce6">
            <text:p>355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66.66" table:style-name="ce6">
            <text:p>366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75.92" table:style-name="ce6">
            <text:p>375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08.15" table:style-name="ce6">
            <text:p>408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24.3" table:style-name="ce6">
            <text:p>424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97.53" table:style-name="ce6">
            <text:p>497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47.41" table:style-name="ce6">
            <text:p>547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54.03" table:style-name="ce6">
            <text:p>554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IVI S.P.A.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4703" table:style-name="ce5">
            <text:p>4703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Altri servizi</text:p>
          </table:table-cell>
          <table:table-cell office:value-type="float" office:value="60.76" table:style-name="ce6">
            <text:p>60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IVI S.P.A.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4703" table:style-name="ce5">
            <text:p>4703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Altri servizi</text:p>
          </table:table-cell>
          <table:table-cell office:value-type="float" office:value="125.43" table:style-name="ce6">
            <text:p>125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IVI S.P.A.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4703" table:style-name="ce5">
            <text:p>4703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Altri servizi</text:p>
          </table:table-cell>
          <table:table-cell office:value-type="float" office:value="214.66" table:style-name="ce6">
            <text:p>214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IVI S.P.A.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4703" table:style-name="ce5">
            <text:p>4703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Altri servizi</text:p>
          </table:table-cell>
          <table:table-cell office:value-type="float" office:value="377.34" table:style-name="ce6">
            <text:p>377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GOPA S.P.A.</text:p>
          </table:table-cell>
          <table:table-cell office:value-type="float" office:value="15376371009" table:style-name="ce5">
            <text:p>15376371009</text:p>
          </table:table-cell>
          <table:table-cell office:value-type="float" office:value="4043" table:style-name="ce5">
            <text:p>4043</text:p>
          </table:table-cell>
          <table:table-cell office:value-type="string" table:style-name="ce5">
            <text:p>03/07/2025</text:p>
          </table:table-cell>
          <table:table-cell office:value-type="string" table:style-name="ce5">
            <text:p>Altri servizi</text:p>
          </table:table-cell>
          <table:table-cell office:value-type="float" office:value="6581.9" table:style-name="ce6">
            <text:p>6.581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ERBATEL S.R.L.</text:p>
          </table:table-cell>
          <table:table-cell office:value-type="float" office:value="11889490154" table:style-name="ce5">
            <text:p>11889490154</text:p>
          </table:table-cell>
          <table:table-cell office:value-type="float" office:value="4095" table:style-name="ce5">
            <text:p>4095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Altri servizi</text:p>
          </table:table-cell>
          <table:table-cell office:value-type="float" office:value="11529" table:style-name="ce6">
            <text:p>11.529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4041" table:style-name="ce5">
            <text:p>4041</text:p>
          </table:table-cell>
          <table:table-cell office:value-type="string" table:style-name="ce5">
            <text:p>0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127.32" table:style-name="ce6">
            <text:p>10.127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4041" table:style-name="ce5">
            <text:p>4041</text:p>
          </table:table-cell>
          <table:table-cell office:value-type="string" table:style-name="ce5">
            <text:p>0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700.37" table:style-name="ce6">
            <text:p>3.700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IN SERVICE SPA</text:p>
          </table:table-cell>
          <table:table-cell office:value-type="float" office:value="6122370486" table:style-name="ce5">
            <text:p>6122370486</text:p>
          </table:table-cell>
          <table:table-cell office:value-type="float" office:value="4275" table:style-name="ce5">
            <text:p>4275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19.45" table:style-name="ce6">
            <text:p>819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VASECCO 1 ORA S.R.L.</text:p>
          </table:table-cell>
          <table:table-cell office:value-type="float" office:value="7170040013" table:style-name="ce5">
            <text:p>7170040013</text:p>
          </table:table-cell>
          <table:table-cell office:value-type="float" office:value="4276" table:style-name="ce5">
            <text:p>4276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900" table:style-name="ce6">
            <text:p>6.90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SA DELLA GOMMA S.R.L.</text:p>
          </table:table-cell>
          <table:table-cell office:value-type="float" office:value="1811400132" table:style-name="ce5">
            <text:p>1811400132</text:p>
          </table:table-cell>
          <table:table-cell office:value-type="float" office:value="4542" table:style-name="ce5">
            <text:p>4542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beni di consumo</text:p>
          </table:table-cell>
          <table:table-cell office:value-type="float" office:value="345.99" table:style-name="ce6">
            <text:p>345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SA DELLA GOMMA S.R.L.</text:p>
          </table:table-cell>
          <table:table-cell office:value-type="float" office:value="1811400132" table:style-name="ce5">
            <text:p>1811400132</text:p>
          </table:table-cell>
          <table:table-cell office:value-type="float" office:value="4542" table:style-name="ce5">
            <text:p>4542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beni di consumo</text:p>
          </table:table-cell>
          <table:table-cell office:value-type="float" office:value="10190.9" table:style-name="ce6">
            <text:p>10.190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DET S.R.L.</text:p>
          </table:table-cell>
          <table:table-cell office:value-type="float" office:value="2148950021" table:style-name="ce5">
            <text:p>2148950021</text:p>
          </table:table-cell>
          <table:table-cell office:value-type="float" office:value="4544" table:style-name="ce5">
            <text:p>4544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403" table:style-name="ce6">
            <text:p>1.403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4545" table:style-name="ce5">
            <text:p>4545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servizi</text:p>
          </table:table-cell>
          <table:table-cell office:value-type="float" office:value="219.6" table:style-name="ce6">
            <text:p>219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4545" table:style-name="ce5">
            <text:p>4545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servizi</text:p>
          </table:table-cell>
          <table:table-cell office:value-type="float" office:value="3913.76" table:style-name="ce6">
            <text:p>3.913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4545" table:style-name="ce5">
            <text:p>4545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servizi</text:p>
          </table:table-cell>
          <table:table-cell office:value-type="float" office:value="3966.22" table:style-name="ce6">
            <text:p>3.966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LOWBIRD ITALIA SRL</text:p>
          </table:table-cell>
          <table:table-cell office:value-type="float" office:value="4065160964" table:style-name="ce5">
            <text:p>4065160964</text:p>
          </table:table-cell>
          <table:table-cell office:value-type="float" office:value="4532" table:style-name="ce5">
            <text:p>4532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34.4" table:style-name="ce6">
            <text:p>634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4594" table:style-name="ce5">
            <text:p>4594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311.86" table:style-name="ce6">
            <text:p>3.311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4599" table:style-name="ce5">
            <text:p>4599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839.57" table:style-name="ce6">
            <text:p>5.839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4600" table:style-name="ce5">
            <text:p>4600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224.44" table:style-name="ce6">
            <text:p>3.224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KYOCERA DOCUMENT SOLUTIONS ITALIA SPA</text:p>
          </table:table-cell>
          <table:table-cell office:value-type="float" office:value="2973040963" table:style-name="ce5">
            <text:p>2973040963</text:p>
          </table:table-cell>
          <table:table-cell office:value-type="float" office:value="5527" table:style-name="ce5">
            <text:p>5527</text:p>
          </table:table-cell>
          <table:table-cell office:value-type="string" table:style-name="ce5">
            <text:p>23/09/2025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132.16999999999999" table:style-name="ce6">
            <text:p>132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LOWBIRD ITALIA SRL</text:p>
          </table:table-cell>
          <table:table-cell office:value-type="float" office:value="4065160964" table:style-name="ce5">
            <text:p>4065160964</text:p>
          </table:table-cell>
          <table:table-cell office:value-type="float" office:value="5578" table:style-name="ce5">
            <text:p>5578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34.4" table:style-name="ce6">
            <text:p>634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5635" table:style-name="ce5">
            <text:p>5635</text:p>
          </table:table-cell>
          <table:table-cell office:value-type="string" table:style-name="ce5">
            <text:p>26/09/2025</text:p>
          </table:table-cell>
          <table:table-cell office:value-type="string" table:style-name="ce5">
            <text:p>Altri servizi</text:p>
          </table:table-cell>
          <table:table-cell office:value-type="float" office:value="2747.44" table:style-name="ce6">
            <text:p>2.74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5635" table:style-name="ce5">
            <text:p>5635</text:p>
          </table:table-cell>
          <table:table-cell office:value-type="string" table:style-name="ce5">
            <text:p>26/09/2025</text:p>
          </table:table-cell>
          <table:table-cell office:value-type="string" table:style-name="ce5">
            <text:p>Altri servizi</text:p>
          </table:table-cell>
          <table:table-cell office:value-type="float" office:value="3966.22" table:style-name="ce6">
            <text:p>3.966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TECNOCARTA S.R.L.</text:p>
          </table:table-cell>
          <table:table-cell office:value-type="float" office:value="3232260152" table:style-name="ce5">
            <text:p>3232260152</text:p>
          </table:table-cell>
          <table:table-cell office:value-type="float" office:value="5659" table:style-name="ce5">
            <text:p>5659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415.6" table:style-name="ce6">
            <text:p>2.415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LENGHI DIVISE S.N.C.</text:p>
          </table:table-cell>
          <table:table-cell office:value-type="float" office:value="842450124" table:style-name="ce5">
            <text:p>842450124</text:p>
          </table:table-cell>
          <table:table-cell office:value-type="float" office:value="5662" table:style-name="ce5">
            <text:p>5662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Altri beni di consumo</text:p>
          </table:table-cell>
          <table:table-cell office:value-type="float" office:value="57.64" table:style-name="ce6">
            <text:p>57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5663" table:style-name="ce5">
            <text:p>5663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7.74" table:style-name="ce6">
            <text:p>117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5663" table:style-name="ce5">
            <text:p>5663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30" table:style-name="ce6">
            <text:p>13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5663" table:style-name="ce5">
            <text:p>5663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62.75" table:style-name="ce6">
            <text:p>162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5663" table:style-name="ce5">
            <text:p>5663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63.49" table:style-name="ce6">
            <text:p>163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5663" table:style-name="ce5">
            <text:p>5663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50.64" table:style-name="ce6">
            <text:p>250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5663" table:style-name="ce5">
            <text:p>5663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91.62" table:style-name="ce6">
            <text:p>291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5160" table:style-name="ce5">
            <text:p>5160</text:p>
          </table:table-cell>
          <table:table-cell office:value-type="string" table:style-name="ce5">
            <text:p>22/08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601.04" table:style-name="ce6">
            <text:p>3.601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5162" table:style-name="ce5">
            <text:p>5162</text:p>
          </table:table-cell>
          <table:table-cell office:value-type="string" table:style-name="ce5">
            <text:p>22/08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855.4500000000007" table:style-name="ce6">
            <text:p>9.855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IN SERVICE SPA</text:p>
          </table:table-cell>
          <table:table-cell office:value-type="float" office:value="6122370486" table:style-name="ce5">
            <text:p>6122370486</text:p>
          </table:table-cell>
          <table:table-cell office:value-type="float" office:value="5232" table:style-name="ce5">
            <text:p>5232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69.97" table:style-name="ce6">
            <text:p>869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LOWBIRD ITALIA SRL</text:p>
          </table:table-cell>
          <table:table-cell office:value-type="float" office:value="4065160964" table:style-name="ce5">
            <text:p>4065160964</text:p>
          </table:table-cell>
          <table:table-cell office:value-type="float" office:value="5361" table:style-name="ce5">
            <text:p>5361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34.4" table:style-name="ce6">
            <text:p>634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GOPA S.P.A.</text:p>
          </table:table-cell>
          <table:table-cell office:value-type="float" office:value="15376371009" table:style-name="ce5">
            <text:p>15376371009</text:p>
          </table:table-cell>
          <table:table-cell office:value-type="float" office:value="5368" table:style-name="ce5">
            <text:p>5368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Altri servizi</text:p>
          </table:table-cell>
          <table:table-cell office:value-type="float" office:value="4632.34" table:style-name="ce6">
            <text:p>4.632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GOPA S.P.A.</text:p>
          </table:table-cell>
          <table:table-cell office:value-type="float" office:value="15376371009" table:style-name="ce5">
            <text:p>15376371009</text:p>
          </table:table-cell>
          <table:table-cell office:value-type="float" office:value="5368" table:style-name="ce5">
            <text:p>5368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Altri servizi</text:p>
          </table:table-cell>
          <table:table-cell office:value-type="float" office:value="5510.44" table:style-name="ce6">
            <text:p>5.510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ICURA ITALY HOLDING S.R.L.</text:p>
          </table:table-cell>
          <table:table-cell office:value-type="float" office:value="10234850963" table:style-name="ce5">
            <text:p>10234850963</text:p>
          </table:table-cell>
          <table:table-cell office:value-type="float" office:value="5382" table:style-name="ce5">
            <text:p>5382</text:p>
          </table:table-cell>
          <table:table-cell office:value-type="string" table:style-name="ce5">
            <text:p>15/09/2025</text:p>
          </table:table-cell>
          <table:table-cell office:value-type="string" table:style-name="ce5">
            <text:p>Altri servizi</text:p>
          </table:table-cell>
          <table:table-cell office:value-type="float" office:value="63" table:style-name="ce6">
            <text:p>63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ICURA ITALY HOLDING S.R.L.</text:p>
          </table:table-cell>
          <table:table-cell office:value-type="float" office:value="10234850963" table:style-name="ce5">
            <text:p>10234850963</text:p>
          </table:table-cell>
          <table:table-cell office:value-type="float" office:value="5382" table:style-name="ce5">
            <text:p>5382</text:p>
          </table:table-cell>
          <table:table-cell office:value-type="string" table:style-name="ce5">
            <text:p>15/09/2025</text:p>
          </table:table-cell>
          <table:table-cell office:value-type="string" table:style-name="ce5">
            <text:p>Altri servizi</text:p>
          </table:table-cell>
          <table:table-cell office:value-type="float" office:value="76.5" table:style-name="ce6">
            <text:p>76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5423" table:style-name="ce5">
            <text:p>5423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037.05" table:style-name="ce6">
            <text:p>2.037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IN SERVICE SPA</text:p>
          </table:table-cell>
          <table:table-cell office:value-type="float" office:value="6122370486" table:style-name="ce5">
            <text:p>6122370486</text:p>
          </table:table-cell>
          <table:table-cell office:value-type="float" office:value="5511" table:style-name="ce5">
            <text:p>5511</text:p>
          </table:table-cell>
          <table:table-cell office:value-type="string" table:style-name="ce5">
            <text:p>23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04.88" table:style-name="ce6">
            <text:p>704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S SECURITY ITALIA DI RUSPINI F.N.</text:p>
          </table:table-cell>
          <table:table-cell office:value-type="float" office:value="3995000126" table:style-name="ce5">
            <text:p>3995000126</text:p>
          </table:table-cell>
          <table:table-cell office:value-type="float" office:value="4840" table:style-name="ce5">
            <text:p>4840</text:p>
          </table:table-cell>
          <table:table-cell office:value-type="string" table:style-name="ce5">
            <text:p>04/08/2025</text:p>
          </table:table-cell>
          <table:table-cell office:value-type="string" table:style-name="ce5">
            <text:p>Altri beni di consumo</text:p>
          </table:table-cell>
          <table:table-cell office:value-type="float" office:value="2002" table:style-name="ce6">
            <text:p>2.002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LOWBIRD ITALIA SRL</text:p>
          </table:table-cell>
          <table:table-cell office:value-type="float" office:value="4065160964" table:style-name="ce5">
            <text:p>4065160964</text:p>
          </table:table-cell>
          <table:table-cell office:value-type="float" office:value="4844" table:style-name="ce5">
            <text:p>4844</text:p>
          </table:table-cell>
          <table:table-cell office:value-type="string" table:style-name="ce5">
            <text:p>04/08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90.32" table:style-name="ce6">
            <text:p>190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GOPA S.P.A.</text:p>
          </table:table-cell>
          <table:table-cell office:value-type="float" office:value="15376371009" table:style-name="ce5">
            <text:p>15376371009</text:p>
          </table:table-cell>
          <table:table-cell office:value-type="float" office:value="4846" table:style-name="ce5">
            <text:p>4846</text:p>
          </table:table-cell>
          <table:table-cell office:value-type="string" table:style-name="ce5">
            <text:p>04/08/2025</text:p>
          </table:table-cell>
          <table:table-cell office:value-type="string" table:style-name="ce5">
            <text:p>Altri servizi</text:p>
          </table:table-cell>
          <table:table-cell office:value-type="float" office:value="19678.599999999999" table:style-name="ce6">
            <text:p>19.678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LENGHI DIVISE S.N.C.</text:p>
          </table:table-cell>
          <table:table-cell office:value-type="float" office:value="842450124" table:style-name="ce5">
            <text:p>842450124</text:p>
          </table:table-cell>
          <table:table-cell office:value-type="float" office:value="4968" table:style-name="ce5">
            <text:p>4968</text:p>
          </table:table-cell>
          <table:table-cell office:value-type="string" table:style-name="ce5">
            <text:p>07/08/2025</text:p>
          </table:table-cell>
          <table:table-cell office:value-type="string" table:style-name="ce5">
            <text:p>Altri beni di consumo</text:p>
          </table:table-cell>
          <table:table-cell office:value-type="float" office:value="5488.9" table:style-name="ce6">
            <text:p>5.488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LENGHI DIVISE S.N.C.</text:p>
          </table:table-cell>
          <table:table-cell office:value-type="float" office:value="842450124" table:style-name="ce5">
            <text:p>842450124</text:p>
          </table:table-cell>
          <table:table-cell office:value-type="float" office:value="4969" table:style-name="ce5">
            <text:p>4969</text:p>
          </table:table-cell>
          <table:table-cell office:value-type="string" table:style-name="ce5">
            <text:p>07/08/2025</text:p>
          </table:table-cell>
          <table:table-cell office:value-type="string" table:style-name="ce5">
            <text:p>Altri beni di consumo</text:p>
          </table:table-cell>
          <table:table-cell office:value-type="float" office:value="83.58" table:style-name="ce6">
            <text:p>83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LENGHI DIVISE S.N.C.</text:p>
          </table:table-cell>
          <table:table-cell office:value-type="float" office:value="842450124" table:style-name="ce5">
            <text:p>842450124</text:p>
          </table:table-cell>
          <table:table-cell office:value-type="float" office:value="4969" table:style-name="ce5">
            <text:p>4969</text:p>
          </table:table-cell>
          <table:table-cell office:value-type="string" table:style-name="ce5">
            <text:p>07/08/2025</text:p>
          </table:table-cell>
          <table:table-cell office:value-type="string" table:style-name="ce5">
            <text:p>Altri beni di consumo</text:p>
          </table:table-cell>
          <table:table-cell office:value-type="float" office:value="345.3" table:style-name="ce6">
            <text:p>345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LENGHI DIVISE S.N.C.</text:p>
          </table:table-cell>
          <table:table-cell office:value-type="float" office:value="842450124" table:style-name="ce5">
            <text:p>842450124</text:p>
          </table:table-cell>
          <table:table-cell office:value-type="float" office:value="4969" table:style-name="ce5">
            <text:p>4969</text:p>
          </table:table-cell>
          <table:table-cell office:value-type="string" table:style-name="ce5">
            <text:p>07/08/2025</text:p>
          </table:table-cell>
          <table:table-cell office:value-type="string" table:style-name="ce5">
            <text:p>Altri beni di consumo</text:p>
          </table:table-cell>
          <table:table-cell office:value-type="float" office:value="2588.96" table:style-name="ce6">
            <text:p>2.588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I.TI.ESSE S.R.L.</text:p>
          </table:table-cell>
          <table:table-cell office:value-type="float" office:value="807520135" table:style-name="ce5">
            <text:p>807520135</text:p>
          </table:table-cell>
          <table:table-cell office:value-type="float" office:value="4973" table:style-name="ce5">
            <text:p>4973</text:p>
          </table:table-cell>
          <table:table-cell office:value-type="string" table:style-name="ce5">
            <text:p>07/08/2025</text:p>
          </table:table-cell>
          <table:table-cell office:value-type="string" table:style-name="ce5">
            <text:p>Altri beni di consumo</text:p>
          </table:table-cell>
          <table:table-cell office:value-type="float" office:value="3416" table:style-name="ce6">
            <text:p>3.416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5037" table:style-name="ce5">
            <text:p>5037</text:p>
          </table:table-cell>
          <table:table-cell office:value-type="string" table:style-name="ce5">
            <text:p>11/08/2025</text:p>
          </table:table-cell>
          <table:table-cell office:value-type="string" table:style-name="ce5">
            <text:p>Altri servizi</text:p>
          </table:table-cell>
          <table:table-cell office:value-type="float" office:value="4.88" table:style-name="ce6">
            <text:p>4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5037" table:style-name="ce5">
            <text:p>5037</text:p>
          </table:table-cell>
          <table:table-cell office:value-type="string" table:style-name="ce5">
            <text:p>11/08/2025</text:p>
          </table:table-cell>
          <table:table-cell office:value-type="string" table:style-name="ce5">
            <text:p>Altri servizi</text:p>
          </table:table-cell>
          <table:table-cell office:value-type="float" office:value="5368" table:style-name="ce6">
            <text:p>5.368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5038" table:style-name="ce5">
            <text:p>5038</text:p>
          </table:table-cell>
          <table:table-cell office:value-type="string" table:style-name="ce5">
            <text:p>11/08/2025</text:p>
          </table:table-cell>
          <table:table-cell office:value-type="string" table:style-name="ce5">
            <text:p>Altri servizi</text:p>
          </table:table-cell>
          <table:table-cell office:value-type="float" office:value="3966.22" table:style-name="ce6">
            <text:p>3.966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IVI S.P.A.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5091" table:style-name="ce5">
            <text:p>5091</text:p>
          </table:table-cell>
          <table:table-cell office:value-type="string" table:style-name="ce5">
            <text:p>19/08/2025</text:p>
          </table:table-cell>
          <table:table-cell office:value-type="string" table:style-name="ce5">
            <text:p>Altri servizi</text:p>
          </table:table-cell>
          <table:table-cell office:value-type="float" office:value="30.38" table:style-name="ce6">
            <text:p>30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IVI S.P.A.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5091" table:style-name="ce5">
            <text:p>5091</text:p>
          </table:table-cell>
          <table:table-cell office:value-type="string" table:style-name="ce5">
            <text:p>19/08/2025</text:p>
          </table:table-cell>
          <table:table-cell office:value-type="string" table:style-name="ce5">
            <text:p>Altri servizi</text:p>
          </table:table-cell>
          <table:table-cell office:value-type="float" office:value="40.4" table:style-name="ce6">
            <text:p>40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IVI S.P.A.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5091" table:style-name="ce5">
            <text:p>5091</text:p>
          </table:table-cell>
          <table:table-cell office:value-type="string" table:style-name="ce5">
            <text:p>19/08/2025</text:p>
          </table:table-cell>
          <table:table-cell office:value-type="string" table:style-name="ce5">
            <text:p>Altri servizi</text:p>
          </table:table-cell>
          <table:table-cell office:value-type="float" office:value="634.46" table:style-name="ce6">
            <text:p>634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IVI S.P.A.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5091" table:style-name="ce5">
            <text:p>5091</text:p>
          </table:table-cell>
          <table:table-cell office:value-type="string" table:style-name="ce5">
            <text:p>19/08/2025</text:p>
          </table:table-cell>
          <table:table-cell office:value-type="string" table:style-name="ce5">
            <text:p>Altri servizi</text:p>
          </table:table-cell>
          <table:table-cell office:value-type="float" office:value="994.84" table:style-name="ce6">
            <text:p>994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GOPA S.P.A.</text:p>
          </table:table-cell>
          <table:table-cell office:value-type="float" office:value="15376371009" table:style-name="ce5">
            <text:p>15376371009</text:p>
          </table:table-cell>
          <table:table-cell office:value-type="float" office:value="4697" table:style-name="ce5">
            <text:p>4697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Altri servizi</text:p>
          </table:table-cell>
          <table:table-cell office:value-type="float" office:value="6423.69" table:style-name="ce6">
            <text:p>6.423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8.11" table:style-name="ce6">
            <text:p>28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5.14" table:style-name="ce6">
            <text:p>35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6.22" table:style-name="ce6">
            <text:p>56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33.52000000000001" table:style-name="ce6">
            <text:p>133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37.03" table:style-name="ce6">
            <text:p>137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65.81" table:style-name="ce6">
            <text:p>165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69.79" table:style-name="ce6">
            <text:p>169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69.82" table:style-name="ce6">
            <text:p>169,8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08.44" table:style-name="ce6">
            <text:p>208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65.02" table:style-name="ce6">
            <text:p>265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71.68" table:style-name="ce6">
            <text:p>271,6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4702" table:style-name="ce5">
            <text:p>4702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76.57" table:style-name="ce6">
            <text:p>276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ZAMBELLI <text:s/>ALESSANDRA-CONSULENTE ALIMENTA</text:p>
          </table:table-cell>
          <table:table-cell office:value-type="float" office:value="2102550023" table:style-name="ce5">
            <text:p>2102550023</text:p>
          </table:table-cell>
          <table:table-cell office:value-type="float" office:value="4283" table:style-name="ce5">
            <text:p>4283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1872" table:style-name="ce6">
            <text:p>1.872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.A.M. GONZAGARREDI MONTESSORI SRL</text:p>
          </table:table-cell>
          <table:table-cell office:value-type="float" office:value="4649630268" table:style-name="ce5">
            <text:p>4649630268</text:p>
          </table:table-cell>
          <table:table-cell office:value-type="float" office:value="4042" table:style-name="ce5">
            <text:p>4042</text:p>
          </table:table-cell>
          <table:table-cell office:value-type="string" table:style-name="ce5">
            <text:p>03/07/2025</text:p>
          </table:table-cell>
          <table:table-cell office:value-type="string" table:style-name="ce5">
            <text:p>Altri beni di consumo</text:p>
          </table:table-cell>
          <table:table-cell office:value-type="float" office:value="6099.54" table:style-name="ce6">
            <text:p>6.099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4738" table:style-name="ce5">
            <text:p>4738</text:p>
          </table:table-cell>
          <table:table-cell office:value-type="string" table:style-name="ce5">
            <text:p>24/07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9899.85" table:style-name="ce6">
            <text:p>9.899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4737" table:style-name="ce5">
            <text:p>4737</text:p>
          </table:table-cell>
          <table:table-cell office:value-type="string" table:style-name="ce5">
            <text:p>24/07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5210.3999999999996" table:style-name="ce6">
            <text:p>5.210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4736" table:style-name="ce5">
            <text:p>4736</text:p>
          </table:table-cell>
          <table:table-cell office:value-type="string" table:style-name="ce5">
            <text:p>24/07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75237.210000000006" table:style-name="ce6">
            <text:p>75.237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ZAMBELLI <text:s/>ALESSANDRA-CONSULENTE ALIMENTA</text:p>
          </table:table-cell>
          <table:table-cell office:value-type="float" office:value="2102550023" table:style-name="ce5">
            <text:p>2102550023</text:p>
          </table:table-cell>
          <table:table-cell office:value-type="float" office:value="5167" table:style-name="ce5">
            <text:p>5167</text:p>
          </table:table-cell>
          <table:table-cell office:value-type="string" table:style-name="ce5">
            <text:p>22/08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1872" table:style-name="ce6">
            <text:p>1.872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5163" table:style-name="ce5">
            <text:p>5163</text:p>
          </table:table-cell>
          <table:table-cell office:value-type="string" table:style-name="ce5">
            <text:p>22/08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5991.96" table:style-name="ce6">
            <text:p>5.991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5164" table:style-name="ce5">
            <text:p>5164</text:p>
          </table:table-cell>
          <table:table-cell office:value-type="string" table:style-name="ce5">
            <text:p>22/08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16367.43" table:style-name="ce6">
            <text:p>16.367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ZAMBELLI <text:s/>ALESSANDRA-CONSULENTE ALIMENTA</text:p>
          </table:table-cell>
          <table:table-cell office:value-type="float" office:value="2102550023" table:style-name="ce5">
            <text:p>2102550023</text:p>
          </table:table-cell>
          <table:table-cell office:value-type="float" office:value="5526" table:style-name="ce5">
            <text:p>5526</text:p>
          </table:table-cell>
          <table:table-cell office:value-type="string" table:style-name="ce5">
            <text:p>23/09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1872" table:style-name="ce6">
            <text:p>1.872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1486550351" table:style-name="ce5">
            <text:p>1486550351</text:p>
          </table:table-cell>
          <table:table-cell office:value-type="float" office:value="5337" table:style-name="ce5">
            <text:p>5337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Altri servizi</text:p>
          </table:table-cell>
          <table:table-cell office:value-type="float" office:value="4988.18" table:style-name="ce6">
            <text:p>4.988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1486550351" table:style-name="ce5">
            <text:p>1486550351</text:p>
          </table:table-cell>
          <table:table-cell office:value-type="float" office:value="4540" table:style-name="ce5">
            <text:p>4540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servizi</text:p>
          </table:table-cell>
          <table:table-cell office:value-type="float" office:value="4927.9399999999996" table:style-name="ce6">
            <text:p>4.927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1486550351" table:style-name="ce5">
            <text:p>1486550351</text:p>
          </table:table-cell>
          <table:table-cell office:value-type="float" office:value="4031" table:style-name="ce5">
            <text:p>4031</text:p>
          </table:table-cell>
          <table:table-cell office:value-type="string" table:style-name="ce5">
            <text:p>02/07/2025</text:p>
          </table:table-cell>
          <table:table-cell office:value-type="string" table:style-name="ce5">
            <text:p>Altri servizi</text:p>
          </table:table-cell>
          <table:table-cell office:value-type="float" office:value="5156.87" table:style-name="ce6">
            <text:p>5.156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LAVORO SOC.COOP. ONLUS</text:p>
          </table:table-cell>
          <table:table-cell office:value-type="float" office:value="3051030108" table:style-name="ce5">
            <text:p>3051030108</text:p>
          </table:table-cell>
          <table:table-cell office:value-type="float" office:value="5351" table:style-name="ce5">
            <text:p>5351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Altri servizi</text:p>
          </table:table-cell>
          <table:table-cell office:value-type="float" office:value="18940.2" table:style-name="ce6">
            <text:p>18.940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5209" table:style-name="ce5">
            <text:p>5209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8.27" table:style-name="ce6">
            <text:p>8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5209" table:style-name="ce5">
            <text:p>5209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32.18" table:style-name="ce6">
            <text:p>32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5209" table:style-name="ce5">
            <text:p>5209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12.77" table:style-name="ce6">
            <text:p>212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.I.A.E.-SOC. ITALIANA AUTORI ED EDITORI</text:p>
          </table:table-cell>
          <table:table-cell office:value-type="float" office:value="987061009" table:style-name="ce5">
            <text:p>987061009</text:p>
          </table:table-cell>
          <table:table-cell office:value-type="float" office:value="5350" table:style-name="ce5">
            <text:p>5350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82.29" table:style-name="ce6">
            <text:p>82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HIOSCO VERDE S.N.C.</text:p>
          </table:table-cell>
          <table:table-cell office:value-type="float" office:value="3133550123" table:style-name="ce5">
            <text:p>3133550123</text:p>
          </table:table-cell>
          <table:table-cell office:value-type="float" office:value="5356" table:style-name="ce5">
            <text:p>5356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85.8" table:style-name="ce6">
            <text:p>185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5352" table:style-name="ce5">
            <text:p>5352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7.93" table:style-name="ce6">
            <text:p>7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5352" table:style-name="ce5">
            <text:p>5352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0.58" table:style-name="ce6">
            <text:p>10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5352" table:style-name="ce5">
            <text:p>5352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2.41" table:style-name="ce6">
            <text:p>22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5352" table:style-name="ce5">
            <text:p>5352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60.83" table:style-name="ce6">
            <text:p>60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5352" table:style-name="ce5">
            <text:p>5352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69.03" table:style-name="ce6">
            <text:p>69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5352" table:style-name="ce5">
            <text:p>5352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88.25" table:style-name="ce6">
            <text:p>88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5352" table:style-name="ce5">
            <text:p>5352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65.17" table:style-name="ce6">
            <text:p>165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5352" table:style-name="ce5">
            <text:p>5352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407.35" table:style-name="ce6">
            <text:p>407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30/07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45.75" table:style-name="ce6">
            <text:p>45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30/07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49.6" table:style-name="ce6">
            <text:p>49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762" table:style-name="ce5">
            <text:p>4762</text:p>
          </table:table-cell>
          <table:table-cell office:value-type="string" table:style-name="ce5">
            <text:p>30/07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48.15" table:style-name="ce6">
            <text:p>248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792" table:style-name="ce5">
            <text:p>4792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0.58" table:style-name="ce6">
            <text:p>10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792" table:style-name="ce5">
            <text:p>4792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30.87" table:style-name="ce6">
            <text:p>30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792" table:style-name="ce5">
            <text:p>4792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37.020000000000003" table:style-name="ce6">
            <text:p>37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792" table:style-name="ce5">
            <text:p>4792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58.79" table:style-name="ce6">
            <text:p>58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792" table:style-name="ce5">
            <text:p>4792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40.37" table:style-name="ce6">
            <text:p>140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792" table:style-name="ce5">
            <text:p>4792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26.08" table:style-name="ce6">
            <text:p>226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792" table:style-name="ce5">
            <text:p>4792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558.38" table:style-name="ce6">
            <text:p>558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792" table:style-name="ce5">
            <text:p>4792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594.12" table:style-name="ce6">
            <text:p>594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HIOSCO VERDE S.N.C.</text:p>
          </table:table-cell>
          <table:table-cell office:value-type="float" office:value="3133550123" table:style-name="ce5">
            <text:p>3133550123</text:p>
          </table:table-cell>
          <table:table-cell office:value-type="float" office:value="5009" table:style-name="ce5">
            <text:p>5009</text:p>
          </table:table-cell>
          <table:table-cell office:value-type="string" table:style-name="ce5">
            <text:p>08/08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00.5" table:style-name="ce6">
            <text:p>200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O LOCO GALLARATE APS</text:p>
          </table:table-cell>
          <table:table-cell office:value-type="float" office:value="1441880125" table:style-name="ce5">
            <text:p>1441880125</text:p>
          </table:table-cell>
          <table:table-cell office:value-type="float" office:value="5092" table:style-name="ce5">
            <text:p>5092</text:p>
          </table:table-cell>
          <table:table-cell office:value-type="string" table:style-name="ce5">
            <text:p>19/08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2976" table:style-name="ce6">
            <text:p>2.976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679" table:style-name="ce5">
            <text:p>4679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7.87" table:style-name="ce6">
            <text:p>7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679" table:style-name="ce5">
            <text:p>4679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65.28" table:style-name="ce6">
            <text:p>65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OP EQUIPE SNC</text:p>
          </table:table-cell>
          <table:table-cell office:value-type="float" office:value="3940020120" table:style-name="ce5">
            <text:p>3940020120</text:p>
          </table:table-cell>
          <table:table-cell office:value-type="float" office:value="4680" table:style-name="ce5">
            <text:p>4680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5727.66" table:style-name="ce6">
            <text:p>5.727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O S.CECILIA-MUSIC.ETS-ASS.DI PROM.SOC</text:p>
          </table:table-cell>
          <table:table-cell office:value-type="float" office:value="3473100273" table:style-name="ce5">
            <text:p>3473100273</text:p>
          </table:table-cell>
          <table:table-cell office:value-type="float" office:value="4694" table:style-name="ce5">
            <text:p>4694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Altri beni di consumo</text:p>
          </table:table-cell>
          <table:table-cell office:value-type="float" office:value="1857" table:style-name="ce6">
            <text:p>1.857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.I.A.E.-SOC. ITALIANA AUTORI ED EDITORI</text:p>
          </table:table-cell>
          <table:table-cell office:value-type="float" office:value="987061009" table:style-name="ce5">
            <text:p>987061009</text:p>
          </table:table-cell>
          <table:table-cell office:value-type="float" office:value="4756" table:style-name="ce5">
            <text:p>4756</text:p>
          </table:table-cell>
          <table:table-cell office:value-type="string" table:style-name="ce5">
            <text:p>30/07/2025</text:p>
          </table:table-cell>
          <table:table-cell office:value-type="string" table:style-name="ce5">
            <text:p>Altri beni di consumo</text:p>
          </table:table-cell>
          <table:table-cell office:value-type="float" office:value="220.71" table:style-name="ce6">
            <text:p>220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.I.A.E.-SOC. ITALIANA AUTORI ED EDITORI</text:p>
          </table:table-cell>
          <table:table-cell office:value-type="float" office:value="987061009" table:style-name="ce5">
            <text:p>987061009</text:p>
          </table:table-cell>
          <table:table-cell office:value-type="float" office:value="4756" table:style-name="ce5">
            <text:p>4756</text:p>
          </table:table-cell>
          <table:table-cell office:value-type="string" table:style-name="ce5">
            <text:p>30/07/2025</text:p>
          </table:table-cell>
          <table:table-cell office:value-type="string" table:style-name="ce5">
            <text:p>Altri beni di consumo</text:p>
          </table:table-cell>
          <table:table-cell office:value-type="float" office:value="289.33999999999997" table:style-name="ce6">
            <text:p>289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HIOSCO VERDE S.N.C.</text:p>
          </table:table-cell>
          <table:table-cell office:value-type="float" office:value="3133550123" table:style-name="ce5">
            <text:p>3133550123</text:p>
          </table:table-cell>
          <table:table-cell office:value-type="float" office:value="4242" table:style-name="ce5">
            <text:p>4242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85" table:style-name="ce6">
            <text:p>185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IMAR FRANCESCA</text:p>
          </table:table-cell>
          <table:table-cell office:value-type="float" office:value="12730630964" table:style-name="ce5">
            <text:p>12730630964</text:p>
          </table:table-cell>
          <table:table-cell office:value-type="float" office:value="4272" table:style-name="ce5">
            <text:p>4272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2985.35" table:style-name="ce6">
            <text:p>2.985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IMAR FRANCESCA</text:p>
          </table:table-cell>
          <table:table-cell office:value-type="float" office:value="12730630964" table:style-name="ce5">
            <text:p>12730630964</text:p>
          </table:table-cell>
          <table:table-cell office:value-type="float" office:value="4273" table:style-name="ce5">
            <text:p>4273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4.65" table:style-name="ce6">
            <text:p>14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541" table:style-name="ce5">
            <text:p>4541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1.49" table:style-name="ce6">
            <text:p>21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541" table:style-name="ce5">
            <text:p>4541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84.95" table:style-name="ce6">
            <text:p>84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541" table:style-name="ce5">
            <text:p>4541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92.58" table:style-name="ce6">
            <text:p>92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541" table:style-name="ce5">
            <text:p>4541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49.57" table:style-name="ce6">
            <text:p>149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541" table:style-name="ce5">
            <text:p>4541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67.85" table:style-name="ce6">
            <text:p>167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541" table:style-name="ce5">
            <text:p>4541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587.63" table:style-name="ce6">
            <text:p>587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541" table:style-name="ce5">
            <text:p>4541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942.53" table:style-name="ce6">
            <text:p>942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EMOSION CONSULTING S.R.L.</text:p>
          </table:table-cell>
          <table:table-cell office:value-type="float" office:value="12528260966" table:style-name="ce5">
            <text:p>12528260966</text:p>
          </table:table-cell>
          <table:table-cell office:value-type="float" office:value="4595" table:style-name="ce5">
            <text:p>4595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Canoni per Progetti in Partenariato Pubblico-Privato</text:p>
          </table:table-cell>
          <table:table-cell office:value-type="float" office:value="6100" table:style-name="ce6">
            <text:p>6.10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4497" table:style-name="ce5">
            <text:p>4497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10" table:style-name="ce6">
            <text:p>11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EMOSION CONSULTING S.R.L.</text:p>
          </table:table-cell>
          <table:table-cell office:value-type="float" office:value="12528260966" table:style-name="ce5">
            <text:p>12528260966</text:p>
          </table:table-cell>
          <table:table-cell office:value-type="float" office:value="5235" table:style-name="ce5">
            <text:p>5235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Canoni per Progetti in Partenariato Pubblico-Privato</text:p>
          </table:table-cell>
          <table:table-cell office:value-type="float" office:value="18300" table:style-name="ce6">
            <text:p>18.30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RAFFEO &amp; SIRONI NOTAI ASSOC.</text:p>
          </table:table-cell>
          <table:table-cell office:value-type="float" office:value="2217680020" table:style-name="ce5">
            <text:p>2217680020</text:p>
          </table:table-cell>
          <table:table-cell office:value-type="float" office:value="5677" table:style-name="ce5">
            <text:p>5677</text:p>
          </table:table-cell>
          <table:table-cell office:value-type="string" table:style-name="ce5">
            <text:p>30/09/2025</text:p>
          </table:table-cell>
          <table:table-cell office:value-type="string" table:style-name="ce5">
            <text:p>Canoni per Progetti in Partenariato Pubblico-Privato</text:p>
          </table:table-cell>
          <table:table-cell office:value-type="float" office:value="120592.98" table:style-name="ce6">
            <text:p>120.592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RAFFEO &amp; SIRONI NOTAI ASSOC.</text:p>
          </table:table-cell>
          <table:table-cell office:value-type="float" office:value="2217680020" table:style-name="ce5">
            <text:p>2217680020</text:p>
          </table:table-cell>
          <table:table-cell office:value-type="float" office:value="5677" table:style-name="ce5">
            <text:p>5677</text:p>
          </table:table-cell>
          <table:table-cell office:value-type="string" table:style-name="ce5">
            <text:p>30/09/2025</text:p>
          </table:table-cell>
          <table:table-cell office:value-type="string" table:style-name="ce5">
            <text:p>Canoni per Progetti in Partenariato Pubblico-Privato</text:p>
          </table:table-cell>
          <table:table-cell office:value-type="float" office:value="3044.29" table:style-name="ce6">
            <text:p>3.044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837" table:style-name="ce5">
            <text:p>4837</text:p>
          </table:table-cell>
          <table:table-cell office:value-type="string" table:style-name="ce5">
            <text:p>04/08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2032.5" table:style-name="ce6">
            <text:p>2.032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ERRAZZI <text:s/>GIORGIO</text:p>
          </table:table-cell>
          <table:table-cell office:value-type="float" office:value="3412100129" table:style-name="ce5">
            <text:p>3412100129</text:p>
          </table:table-cell>
          <table:table-cell office:value-type="float" office:value="4615" table:style-name="ce5">
            <text:p>4615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Altri beni di consumo</text:p>
          </table:table-cell>
          <table:table-cell office:value-type="float" office:value="55" table:style-name="ce6">
            <text:p>55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UZZETTI <text:s/>MICHELE</text:p>
          </table:table-cell>
          <table:table-cell office:value-type="float" office:value="2379890128" table:style-name="ce5">
            <text:p>2379890128</text:p>
          </table:table-cell>
          <table:table-cell office:value-type="float" office:value="5261" table:style-name="ce5">
            <text:p>5261</text:p>
          </table:table-cell>
          <table:table-cell office:value-type="string" table:style-name="ce5">
            <text:p>02/09/2025</text:p>
          </table:table-cell>
          <table:table-cell office:value-type="string" table:style-name="ce5">
            <text:p>Altri servizi</text:p>
          </table:table-cell>
          <table:table-cell office:value-type="float" office:value="15225.6" table:style-name="ce6">
            <text:p>15.225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EMME LINEA AMBIENTE SRL</text:p>
          </table:table-cell>
          <table:table-cell office:value-type="float" office:value="6483450968" table:style-name="ce5">
            <text:p>6483450968</text:p>
          </table:table-cell>
          <table:table-cell office:value-type="float" office:value="5157" table:style-name="ce5">
            <text:p>5157</text:p>
          </table:table-cell>
          <table:table-cell office:value-type="string" table:style-name="ce5">
            <text:p>21/08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662815.35" table:style-name="ce6">
            <text:p>662.815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EMME LINEA AMBIENTE SRL</text:p>
          </table:table-cell>
          <table:table-cell office:value-type="float" office:value="6483450968" table:style-name="ce5">
            <text:p>6483450968</text:p>
          </table:table-cell>
          <table:table-cell office:value-type="float" office:value="5158" table:style-name="ce5">
            <text:p>5158</text:p>
          </table:table-cell>
          <table:table-cell office:value-type="string" table:style-name="ce5">
            <text:p>21/08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662815.35" table:style-name="ce6">
            <text:p>662.815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EMME LINEA AMBIENTE SRL</text:p>
          </table:table-cell>
          <table:table-cell office:value-type="float" office:value="6483450968" table:style-name="ce5">
            <text:p>6483450968</text:p>
          </table:table-cell>
          <table:table-cell office:value-type="float" office:value="5282" table:style-name="ce5">
            <text:p>5282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662815.35" table:style-name="ce6">
            <text:p>662.815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RANCA ELISABETTA-(AGROECOSTUDIO)</text:p>
          </table:table-cell>
          <table:table-cell office:value-type="float" office:value="11756890155" table:style-name="ce5">
            <text:p>11756890155</text:p>
          </table:table-cell>
          <table:table-cell office:value-type="float" office:value="4783" table:style-name="ce5">
            <text:p>4783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Altri servizi</text:p>
          </table:table-cell>
          <table:table-cell office:value-type="float" office:value="7123.5" table:style-name="ce6">
            <text:p>7.123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RCHINI PIANTE SRL-SOC.CON SOCIO UNICO</text:p>
          </table:table-cell>
          <table:table-cell office:value-type="float" office:value="1986140125" table:style-name="ce5">
            <text:p>1986140125</text:p>
          </table:table-cell>
          <table:table-cell office:value-type="float" office:value="5267" table:style-name="ce5">
            <text:p>5267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Altri servizi</text:p>
          </table:table-cell>
          <table:table-cell office:value-type="float" office:value="6295.1" table:style-name="ce6">
            <text:p>6.295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RANCA ELISABETTA-(AGROECOSTUDIO)</text:p>
          </table:table-cell>
          <table:table-cell office:value-type="float" office:value="11756890155" table:style-name="ce5">
            <text:p>11756890155</text:p>
          </table:table-cell>
          <table:table-cell office:value-type="float" office:value="4782" table:style-name="ce5">
            <text:p>4782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Altri servizi</text:p>
          </table:table-cell>
          <table:table-cell office:value-type="float" office:value="1541.7" table:style-name="ce6">
            <text:p>1.541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IOTEAM SANIFICAZIONI AMBIENTALI SRL</text:p>
          </table:table-cell>
          <table:table-cell office:value-type="float" office:value="12696740963" table:style-name="ce5">
            <text:p>12696740963</text:p>
          </table:table-cell>
          <table:table-cell office:value-type="float" office:value="5638" table:style-name="ce5">
            <text:p>5638</text:p>
          </table:table-cell>
          <table:table-cell office:value-type="string" table:style-name="ce5">
            <text:p>26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103.1199999999999" table:style-name="ce6">
            <text:p>1.103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IOTEAM SANIFICAZIONI AMBIENTALI SRL</text:p>
          </table:table-cell>
          <table:table-cell office:value-type="float" office:value="12696740963" table:style-name="ce5">
            <text:p>12696740963</text:p>
          </table:table-cell>
          <table:table-cell office:value-type="float" office:value="4025" table:style-name="ce5">
            <text:p>4025</text:p>
          </table:table-cell>
          <table:table-cell office:value-type="string" table:style-name="ce5">
            <text:p>02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72.19" table:style-name="ce6">
            <text:p>772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ARDELLI <text:s/>NICOLETTA</text:p>
          </table:table-cell>
          <table:table-cell office:value-type="float" office:value="1866700121" table:style-name="ce5">
            <text:p>1866700121</text:p>
          </table:table-cell>
          <table:table-cell office:value-type="float" office:value="5675" table:style-name="ce5">
            <text:p>5675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417.04" table:style-name="ce6">
            <text:p>2.417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5566" table:style-name="ce5">
            <text:p>5566</text:p>
          </table:table-cell>
          <table:table-cell office:value-type="string" table:style-name="ce5">
            <text:p>26/09/2025</text:p>
          </table:table-cell>
          <table:table-cell office:value-type="string" table:style-name="ce5">
            <text:p>Altri servizi</text:p>
          </table:table-cell>
          <table:table-cell office:value-type="float" office:value="8816.5400000000009" table:style-name="ce6">
            <text:p>8.816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OFB DI GARAVAGLIA VIMERCATI E VIRGILIO S</text:p>
          </table:table-cell>
          <table:table-cell office:value-type="float" office:value="1353280124" table:style-name="ce5">
            <text:p>1353280124</text:p>
          </table:table-cell>
          <table:table-cell office:value-type="float" office:value="5436" table:style-name="ce5">
            <text:p>5436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2.71" table:style-name="ce6">
            <text:p>2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HECCHI COLORI S.R.L.</text:p>
          </table:table-cell>
          <table:table-cell office:value-type="float" office:value="2333500029" table:style-name="ce5">
            <text:p>2333500029</text:p>
          </table:table-cell>
          <table:table-cell office:value-type="float" office:value="5270" table:style-name="ce5">
            <text:p>5270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02.02" table:style-name="ce6">
            <text:p>602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HECCHI COLORI S.R.L.</text:p>
          </table:table-cell>
          <table:table-cell office:value-type="float" office:value="2333500029" table:style-name="ce5">
            <text:p>2333500029</text:p>
          </table:table-cell>
          <table:table-cell office:value-type="float" office:value="5308" table:style-name="ce5">
            <text:p>5308</text:p>
          </table:table-cell>
          <table:table-cell office:value-type="string" table:style-name="ce5">
            <text:p>08/09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632.74" table:style-name="ce6">
            <text:p>1.632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OFB DI GARAVAGLIA VIMERCATI E VIRGILIO S</text:p>
          </table:table-cell>
          <table:table-cell office:value-type="float" office:value="1353280124" table:style-name="ce5">
            <text:p>1353280124</text:p>
          </table:table-cell>
          <table:table-cell office:value-type="float" office:value="5097" table:style-name="ce5">
            <text:p>5097</text:p>
          </table:table-cell>
          <table:table-cell office:value-type="string" table:style-name="ce5">
            <text:p>19/08/2025</text:p>
          </table:table-cell>
          <table:table-cell office:value-type="string" table:style-name="ce5">
            <text:p>Altri servizi</text:p>
          </table:table-cell>
          <table:table-cell office:value-type="float" office:value="2.71" table:style-name="ce6">
            <text:p>2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5136" table:style-name="ce5">
            <text:p>5136</text:p>
          </table:table-cell>
          <table:table-cell office:value-type="string" table:style-name="ce5">
            <text:p>27/08/2025</text:p>
          </table:table-cell>
          <table:table-cell office:value-type="string" table:style-name="ce5">
            <text:p>Altri servizi</text:p>
          </table:table-cell>
          <table:table-cell office:value-type="float" office:value="9998.3700000000008" table:style-name="ce6">
            <text:p>9.998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COTRAFFIC SRL</text:p>
          </table:table-cell>
          <table:table-cell office:value-type="float" office:value="1779010204" table:style-name="ce5">
            <text:p>1779010204</text:p>
          </table:table-cell>
          <table:table-cell office:value-type="float" office:value="5257" table:style-name="ce5">
            <text:p>5257</text:p>
          </table:table-cell>
          <table:table-cell office:value-type="string" table:style-name="ce5">
            <text:p>02/09/2025</text:p>
          </table:table-cell>
          <table:table-cell office:value-type="string" table:style-name="ce5">
            <text:p>Altri beni di consumo</text:p>
          </table:table-cell>
          <table:table-cell office:value-type="float" office:value="6182.46" table:style-name="ce6">
            <text:p>6.182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COTRAFFIC SRL</text:p>
          </table:table-cell>
          <table:table-cell office:value-type="float" office:value="1779010204" table:style-name="ce5">
            <text:p>1779010204</text:p>
          </table:table-cell>
          <table:table-cell office:value-type="float" office:value="5258" table:style-name="ce5">
            <text:p>5258</text:p>
          </table:table-cell>
          <table:table-cell office:value-type="string" table:style-name="ce5">
            <text:p>02/09/2025</text:p>
          </table:table-cell>
          <table:table-cell office:value-type="string" table:style-name="ce5">
            <text:p>Altri beni di consumo</text:p>
          </table:table-cell>
          <table:table-cell office:value-type="float" office:value="6279.14" table:style-name="ce6">
            <text:p>6.279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&amp;V ECOLOGY SRL</text:p>
          </table:table-cell>
          <table:table-cell office:value-type="float" office:value="3872710136" table:style-name="ce5">
            <text:p>3872710136</text:p>
          </table:table-cell>
          <table:table-cell office:value-type="float" office:value="5048" table:style-name="ce5">
            <text:p>5048</text:p>
          </table:table-cell>
          <table:table-cell office:value-type="string" table:style-name="ce5">
            <text:p>12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9434.5300000000007" table:style-name="ce6">
            <text:p>9.434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UE VI SRL</text:p>
          </table:table-cell>
          <table:table-cell office:value-type="float" office:value="717970966" table:style-name="ce5">
            <text:p>717970966</text:p>
          </table:table-cell>
          <table:table-cell office:value-type="float" office:value="4945" table:style-name="ce5">
            <text:p>4945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8145.98" table:style-name="ce6">
            <text:p>18.145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RAF DI PAOLO BIANCO</text:p>
          </table:table-cell>
          <table:table-cell office:value-type="float" office:value="7450370015" table:style-name="ce5">
            <text:p>7450370015</text:p>
          </table:table-cell>
          <table:table-cell office:value-type="float" office:value="4970" table:style-name="ce5">
            <text:p>4970</text:p>
          </table:table-cell>
          <table:table-cell office:value-type="string" table:style-name="ce5">
            <text:p>07/08/2025</text:p>
          </table:table-cell>
          <table:table-cell office:value-type="string" table:style-name="ce5">
            <text:p>Altri servizi</text:p>
          </table:table-cell>
          <table:table-cell office:value-type="float" office:value="5597.97" table:style-name="ce6">
            <text:p>5.597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4648" table:style-name="ce5">
            <text:p>4648</text:p>
          </table:table-cell>
          <table:table-cell office:value-type="string" table:style-name="ce5">
            <text:p>28/07/2025</text:p>
          </table:table-cell>
          <table:table-cell office:value-type="string" table:style-name="ce5">
            <text:p>Altri servizi</text:p>
          </table:table-cell>
          <table:table-cell office:value-type="float" office:value="2681.18" table:style-name="ce6">
            <text:p>2.681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TLANTIC 1 S.R.L</text:p>
          </table:table-cell>
          <table:table-cell office:value-type="float" office:value="4809040274" table:style-name="ce5">
            <text:p>4809040274</text:p>
          </table:table-cell>
          <table:table-cell office:value-type="float" office:value="4784" table:style-name="ce5">
            <text:p>4784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Utenze e canoni</text:p>
          </table:table-cell>
          <table:table-cell office:value-type="float" office:value="1291.44" table:style-name="ce6">
            <text:p>1.291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TLANTIC 1 S.R.L</text:p>
          </table:table-cell>
          <table:table-cell office:value-type="float" office:value="4809040274" table:style-name="ce5">
            <text:p>4809040274</text:p>
          </table:table-cell>
          <table:table-cell office:value-type="float" office:value="4793" table:style-name="ce5">
            <text:p>4793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Utenze e canoni</text:p>
          </table:table-cell>
          <table:table-cell office:value-type="float" office:value="3605.12" table:style-name="ce6">
            <text:p>3.605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TLANTIC 1 S.R.L</text:p>
          </table:table-cell>
          <table:table-cell office:value-type="float" office:value="4809040274" table:style-name="ce5">
            <text:p>4809040274</text:p>
          </table:table-cell>
          <table:table-cell office:value-type="float" office:value="4794" table:style-name="ce5">
            <text:p>4794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Utenze e canoni</text:p>
          </table:table-cell>
          <table:table-cell office:value-type="float" office:value="68810.66" table:style-name="ce6">
            <text:p>68.810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TLANTIC 1 S.R.L</text:p>
          </table:table-cell>
          <table:table-cell office:value-type="float" office:value="4809040274" table:style-name="ce5">
            <text:p>4809040274</text:p>
          </table:table-cell>
          <table:table-cell office:value-type="float" office:value="4795" table:style-name="ce5">
            <text:p>4795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Utenze e canoni</text:p>
          </table:table-cell>
          <table:table-cell office:value-type="float" office:value="182871.81" table:style-name="ce6">
            <text:p>182.871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-BIT</text:p>
          </table:table-cell>
          <table:table-cell office:value-type="float" office:value="727070120" table:style-name="ce5">
            <text:p>727070120</text:p>
          </table:table-cell>
          <table:table-cell office:value-type="float" office:value="4482" table:style-name="ce5">
            <text:p>4482</text:p>
          </table:table-cell>
          <table:table-cell office:value-type="string" table:style-name="ce5">
            <text:p>14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39.2" table:style-name="ce6">
            <text:p>439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OFB DI GARAVAGLIA VIMERCATI E VIRGILIO S</text:p>
          </table:table-cell>
          <table:table-cell office:value-type="float" office:value="1353280124" table:style-name="ce5">
            <text:p>1353280124</text:p>
          </table:table-cell>
          <table:table-cell office:value-type="float" office:value="4493" table:style-name="ce5">
            <text:p>4493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servizi</text:p>
          </table:table-cell>
          <table:table-cell office:value-type="float" office:value="2.71" table:style-name="ce6">
            <text:p>2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IOTEAM SANIFICAZIONI AMBIENTALI SRL</text:p>
          </table:table-cell>
          <table:table-cell office:value-type="float" office:value="12696740963" table:style-name="ce5">
            <text:p>12696740963</text:p>
          </table:table-cell>
          <table:table-cell office:value-type="float" office:value="4617" table:style-name="ce5">
            <text:p>4617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90.73" table:style-name="ce6">
            <text:p>790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COTRAFFIC SRL</text:p>
          </table:table-cell>
          <table:table-cell office:value-type="float" office:value="1779010204" table:style-name="ce5">
            <text:p>1779010204</text:p>
          </table:table-cell>
          <table:table-cell office:value-type="float" office:value="4026" table:style-name="ce5">
            <text:p>4026</text:p>
          </table:table-cell>
          <table:table-cell office:value-type="string" table:style-name="ce5">
            <text:p>02/07/2025</text:p>
          </table:table-cell>
          <table:table-cell office:value-type="string" table:style-name="ce5">
            <text:p>Altri beni di consumo</text:p>
          </table:table-cell>
          <table:table-cell office:value-type="float" office:value="23505.17" table:style-name="ce6">
            <text:p>23.505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IOTEAM SANIFICAZIONI AMBIENTALI SRL</text:p>
          </table:table-cell>
          <table:table-cell office:value-type="float" office:value="12696740963" table:style-name="ce5">
            <text:p>12696740963</text:p>
          </table:table-cell>
          <table:table-cell office:value-type="float" office:value="4025" table:style-name="ce5">
            <text:p>4025</text:p>
          </table:table-cell>
          <table:table-cell office:value-type="string" table:style-name="ce5">
            <text:p>02/07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51.55999999999995" table:style-name="ce6">
            <text:p>551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LOMBO LUIGI-FERRAMENTA</text:p>
          </table:table-cell>
          <table:table-cell office:value-type="float" office:value="345140123" table:style-name="ce5">
            <text:p>345140123</text:p>
          </table:table-cell>
          <table:table-cell office:value-type="float" office:value="4967" table:style-name="ce5">
            <text:p>4967</text:p>
          </table:table-cell>
          <table:table-cell office:value-type="string" table:style-name="ce5">
            <text:p>07/08/2025</text:p>
          </table:table-cell>
          <table:table-cell office:value-type="string" table:style-name="ce5">
            <text:p>Altri beni di consumo</text:p>
          </table:table-cell>
          <table:table-cell office:value-type="float" office:value="153.06" table:style-name="ce6">
            <text:p>153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INOLI FERRAMENTA DI MINOLI ALESSANDRA &amp;</text:p>
          </table:table-cell>
          <table:table-cell office:value-type="float" office:value="213430127" table:style-name="ce5">
            <text:p>213430127</text:p>
          </table:table-cell>
          <table:table-cell office:value-type="float" office:value="5000" table:style-name="ce5">
            <text:p>5000</text:p>
          </table:table-cell>
          <table:table-cell office:value-type="string" table:style-name="ce5">
            <text:p>08/08/2025</text:p>
          </table:table-cell>
          <table:table-cell office:value-type="string" table:style-name="ce5">
            <text:p>Altri beni di consumo</text:p>
          </table:table-cell>
          <table:table-cell office:value-type="float" office:value="6.28" table:style-name="ce6">
            <text:p>6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INOLI FERRAMENTA DI MINOLI ALESSANDRA &amp;</text:p>
          </table:table-cell>
          <table:table-cell office:value-type="float" office:value="213430127" table:style-name="ce5">
            <text:p>213430127</text:p>
          </table:table-cell>
          <table:table-cell office:value-type="float" office:value="4546" table:style-name="ce5">
            <text:p>4546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beni di consumo</text:p>
          </table:table-cell>
          <table:table-cell office:value-type="float" office:value="60.06" table:style-name="ce6">
            <text:p>60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LOMBO LUIGI-FERRAMENTA</text:p>
          </table:table-cell>
          <table:table-cell office:value-type="float" office:value="345140123" table:style-name="ce5">
            <text:p>345140123</text:p>
          </table:table-cell>
          <table:table-cell office:value-type="float" office:value="4839" table:style-name="ce5">
            <text:p>4839</text:p>
          </table:table-cell>
          <table:table-cell office:value-type="string" table:style-name="ce5">
            <text:p>04/08/2025</text:p>
          </table:table-cell>
          <table:table-cell office:value-type="string" table:style-name="ce5">
            <text:p>Altri beni di consumo</text:p>
          </table:table-cell>
          <table:table-cell office:value-type="float" office:value="661.51" table:style-name="ce6">
            <text:p>661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SA DELLA GOMMA S.R.L.</text:p>
          </table:table-cell>
          <table:table-cell office:value-type="float" office:value="1811400132" table:style-name="ce5">
            <text:p>1811400132</text:p>
          </table:table-cell>
          <table:table-cell office:value-type="float" office:value="4543" table:style-name="ce5">
            <text:p>4543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beni di consumo</text:p>
          </table:table-cell>
          <table:table-cell office:value-type="float" office:value="2174.04" table:style-name="ce6">
            <text:p>2.174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INOLI FERRAMENTA DI MINOLI ALESSANDRA &amp;</text:p>
          </table:table-cell>
          <table:table-cell office:value-type="float" office:value="213430127" table:style-name="ce5">
            <text:p>213430127</text:p>
          </table:table-cell>
          <table:table-cell office:value-type="float" office:value="5001" table:style-name="ce5">
            <text:p>5001</text:p>
          </table:table-cell>
          <table:table-cell office:value-type="string" table:style-name="ce5">
            <text:p>08/08/2025</text:p>
          </table:table-cell>
          <table:table-cell office:value-type="string" table:style-name="ce5">
            <text:p>Altri beni di consumo</text:p>
          </table:table-cell>
          <table:table-cell office:value-type="float" office:value="22" table:style-name="ce6">
            <text:p>22,0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4486" table:style-name="ce5">
            <text:p>4486</text:p>
          </table:table-cell>
          <table:table-cell office:value-type="string" table:style-name="ce5">
            <text:p>14/07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43950.720000000001" table:style-name="ce6">
            <text:p>43.950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MMETRONCONI</text:p>
          </table:table-cell>
          <table:table-cell office:value-type="float" office:value="2426930026" table:style-name="ce5">
            <text:p>2426930026</text:p>
          </table:table-cell>
          <table:table-cell office:value-type="float" office:value="4531" table:style-name="ce5">
            <text:p>4531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24.68" table:style-name="ce6">
            <text:p>724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2279540120" table:style-name="ce5">
            <text:p>2279540120</text:p>
          </table:table-cell>
          <table:table-cell office:value-type="float" office:value="4465" table:style-name="ce5">
            <text:p>4465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6.01" table:style-name="ce6">
            <text:p>106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4476" table:style-name="ce5">
            <text:p>4476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21616.36" table:style-name="ce6">
            <text:p>21.616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4477" table:style-name="ce5">
            <text:p>4477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Altri servizi</text:p>
          </table:table-cell>
          <table:table-cell office:value-type="float" office:value="309132.3" table:style-name="ce6">
            <text:p>309.132,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4478" table:style-name="ce5">
            <text:p>4478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Altri servizi</text:p>
          </table:table-cell>
          <table:table-cell office:value-type="float" office:value="187173.31" table:style-name="ce6">
            <text:p>187.173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LINDA S.R.L.</text:p>
          </table:table-cell>
          <table:table-cell office:value-type="float" office:value="667690044" table:style-name="ce5">
            <text:p>667690044</text:p>
          </table:table-cell>
          <table:table-cell office:value-type="float" office:value="4244" table:style-name="ce5">
            <text:p>424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668.96" table:style-name="ce6">
            <text:p>1.668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LINDA S.R.L.</text:p>
          </table:table-cell>
          <table:table-cell office:value-type="float" office:value="667690044" table:style-name="ce5">
            <text:p>667690044</text:p>
          </table:table-cell>
          <table:table-cell office:value-type="float" office:value="4245" table:style-name="ce5">
            <text:p>4245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beni di consumo</text:p>
          </table:table-cell>
          <table:table-cell office:value-type="float" office:value="432.62" table:style-name="ce6">
            <text:p>432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LINDA S.R.L.</text:p>
          </table:table-cell>
          <table:table-cell office:value-type="float" office:value="667690044" table:style-name="ce5">
            <text:p>667690044</text:p>
          </table:table-cell>
          <table:table-cell office:value-type="float" office:value="4245" table:style-name="ce5">
            <text:p>4245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beni di consumo</text:p>
          </table:table-cell>
          <table:table-cell office:value-type="float" office:value="787.14" table:style-name="ce6">
            <text:p>787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LINDA S.R.L.</text:p>
          </table:table-cell>
          <table:table-cell office:value-type="float" office:value="667690044" table:style-name="ce5">
            <text:p>667690044</text:p>
          </table:table-cell>
          <table:table-cell office:value-type="float" office:value="4245" table:style-name="ce5">
            <text:p>4245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beni di consumo</text:p>
          </table:table-cell>
          <table:table-cell office:value-type="float" office:value="881.33" table:style-name="ce6">
            <text:p>881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LINDA S.R.L.</text:p>
          </table:table-cell>
          <table:table-cell office:value-type="float" office:value="667690044" table:style-name="ce5">
            <text:p>667690044</text:p>
          </table:table-cell>
          <table:table-cell office:value-type="float" office:value="4245" table:style-name="ce5">
            <text:p>4245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beni di consumo</text:p>
          </table:table-cell>
          <table:table-cell office:value-type="float" office:value="887.44" table:style-name="ce6">
            <text:p>88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LC S.P.A.</text:p>
          </table:table-cell>
          <table:table-cell office:value-type="float" office:value="163160195" table:style-name="ce5">
            <text:p>163160195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2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36.62" table:style-name="ce6">
            <text:p>136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LC S.P.A.</text:p>
          </table:table-cell>
          <table:table-cell office:value-type="float" office:value="163160195" table:style-name="ce5">
            <text:p>163160195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2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70.45" table:style-name="ce6">
            <text:p>470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LC S.P.A.</text:p>
          </table:table-cell>
          <table:table-cell office:value-type="float" office:value="163160195" table:style-name="ce5">
            <text:p>163160195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2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86.08000000000004" table:style-name="ce6">
            <text:p>586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LC S.P.A.</text:p>
          </table:table-cell>
          <table:table-cell office:value-type="float" office:value="163160195" table:style-name="ce5">
            <text:p>163160195</text:p>
          </table:table-cell>
          <table:table-cell office:value-type="float" office:value="4035" table:style-name="ce5">
            <text:p>4035</text:p>
          </table:table-cell>
          <table:table-cell office:value-type="string" table:style-name="ce5">
            <text:p>02/07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26.22" table:style-name="ce6">
            <text:p>1.126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4012" table:style-name="ce5">
            <text:p>4012</text:p>
          </table:table-cell>
          <table:table-cell office:value-type="string" table:style-name="ce5">
            <text:p>02/07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72785.960000000006" table:style-name="ce6">
            <text:p>72.785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4012" table:style-name="ce5">
            <text:p>4012</text:p>
          </table:table-cell>
          <table:table-cell office:value-type="string" table:style-name="ce5">
            <text:p>02/07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277082.36" table:style-name="ce6">
            <text:p>277.082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2279540120" table:style-name="ce5">
            <text:p>2279540120</text:p>
          </table:table-cell>
          <table:table-cell office:value-type="float" office:value="5007" table:style-name="ce5">
            <text:p>5007</text:p>
          </table:table-cell>
          <table:table-cell office:value-type="string" table:style-name="ce5">
            <text:p>08/08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0" table:style-name="ce6">
            <text:p>2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4739" table:style-name="ce5">
            <text:p>4739</text:p>
          </table:table-cell>
          <table:table-cell office:value-type="string" table:style-name="ce5">
            <text:p>24/07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11177.59" table:style-name="ce6">
            <text:p>11.177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MAGINOR SRL</text:p>
          </table:table-cell>
          <table:table-cell office:value-type="float" office:value="2276670029" table:style-name="ce5">
            <text:p>2276670029</text:p>
          </table:table-cell>
          <table:table-cell office:value-type="float" office:value="4761" table:style-name="ce5">
            <text:p>4761</text:p>
          </table:table-cell>
          <table:table-cell office:value-type="string" table:style-name="ce5">
            <text:p>30/07/2025</text:p>
          </table:table-cell>
          <table:table-cell office:value-type="string" table:style-name="ce5">
            <text:p>Altri servizi</text:p>
          </table:table-cell>
          <table:table-cell office:value-type="float" office:value="11224" table:style-name="ce6">
            <text:p>11.224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DREA BARDELLI TESSUTI SRL</text:p>
          </table:table-cell>
          <table:table-cell office:value-type="float" office:value="186470126" table:style-name="ce5">
            <text:p>186470126</text:p>
          </table:table-cell>
          <table:table-cell office:value-type="float" office:value="4842" table:style-name="ce5">
            <text:p>4842</text:p>
          </table:table-cell>
          <table:table-cell office:value-type="string" table:style-name="ce5">
            <text:p>04/08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037.19" table:style-name="ce6">
            <text:p>3.037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4479" table:style-name="ce5">
            <text:p>4479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Altri servizi</text:p>
          </table:table-cell>
          <table:table-cell office:value-type="float" office:value="103343.67999999999" table:style-name="ce6">
            <text:p>103.343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4486" table:style-name="ce5">
            <text:p>4486</text:p>
          </table:table-cell>
          <table:table-cell office:value-type="string" table:style-name="ce5">
            <text:p>14/07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25879.48" table:style-name="ce6">
            <text:p>25.879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LC S.P.A.</text:p>
          </table:table-cell>
          <table:table-cell office:value-type="float" office:value="163160195" table:style-name="ce5">
            <text:p>163160195</text:p>
          </table:table-cell>
          <table:table-cell office:value-type="float" office:value="5629" table:style-name="ce5">
            <text:p>5629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56.82" table:style-name="ce6">
            <text:p>156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LC S.P.A.</text:p>
          </table:table-cell>
          <table:table-cell office:value-type="float" office:value="163160195" table:style-name="ce5">
            <text:p>163160195</text:p>
          </table:table-cell>
          <table:table-cell office:value-type="float" office:value="5629" table:style-name="ce5">
            <text:p>5629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11.26" table:style-name="ce6">
            <text:p>311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LC S.P.A.</text:p>
          </table:table-cell>
          <table:table-cell office:value-type="float" office:value="163160195" table:style-name="ce5">
            <text:p>163160195</text:p>
          </table:table-cell>
          <table:table-cell office:value-type="float" office:value="5629" table:style-name="ce5">
            <text:p>5629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75.6" table:style-name="ce6">
            <text:p>475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LC S.P.A.</text:p>
          </table:table-cell>
          <table:table-cell office:value-type="float" office:value="163160195" table:style-name="ce5">
            <text:p>163160195</text:p>
          </table:table-cell>
          <table:table-cell office:value-type="float" office:value="5629" table:style-name="ce5">
            <text:p>5629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97.75" table:style-name="ce6">
            <text:p>697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2279540120" table:style-name="ce5">
            <text:p>2279540120</text:p>
          </table:table-cell>
          <table:table-cell office:value-type="float" office:value="5622" table:style-name="ce5">
            <text:p>5622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62.39999999999998" table:style-name="ce6">
            <text:p>262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2279540120" table:style-name="ce5">
            <text:p>2279540120</text:p>
          </table:table-cell>
          <table:table-cell office:value-type="float" office:value="5622" table:style-name="ce5">
            <text:p>5622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83.54" table:style-name="ce6">
            <text:p>383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5220" table:style-name="ce5">
            <text:p>5220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43950.720000000001" table:style-name="ce6">
            <text:p>43.950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5537" table:style-name="ce5">
            <text:p>5537</text:p>
          </table:table-cell>
          <table:table-cell office:value-type="string" table:style-name="ce5">
            <text:p>24/09/2025</text:p>
          </table:table-cell>
          <table:table-cell office:value-type="string" table:style-name="ce5">
            <text:p>Altri servizi</text:p>
          </table:table-cell>
          <table:table-cell office:value-type="float" office:value="280.08999999999997" table:style-name="ce6">
            <text:p>280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4996" table:style-name="ce5">
            <text:p>4996</text:p>
          </table:table-cell>
          <table:table-cell office:value-type="string" table:style-name="ce5">
            <text:p>08/08/2025</text:p>
          </table:table-cell>
          <table:table-cell office:value-type="string" table:style-name="ce5">
            <text:p>Altri servizi</text:p>
          </table:table-cell>
          <table:table-cell office:value-type="float" office:value="281.41000000000003" table:style-name="ce6">
            <text:p>281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4999" table:style-name="ce5">
            <text:p>4999</text:p>
          </table:table-cell>
          <table:table-cell office:value-type="string" table:style-name="ce5">
            <text:p>08/08/2025</text:p>
          </table:table-cell>
          <table:table-cell office:value-type="string" table:style-name="ce5">
            <text:p>Altri servizi</text:p>
          </table:table-cell>
          <table:table-cell office:value-type="float" office:value="18782.8" table:style-name="ce6">
            <text:p>18.782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4688" table:style-name="ce5">
            <text:p>4688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Altri servizi</text:p>
          </table:table-cell>
          <table:table-cell office:value-type="float" office:value="19612.939999999999" table:style-name="ce6">
            <text:p>19.612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4690" table:style-name="ce5">
            <text:p>4690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Altri servizi</text:p>
          </table:table-cell>
          <table:table-cell office:value-type="float" office:value="295.18" table:style-name="ce6">
            <text:p>295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1486550351" table:style-name="ce5">
            <text:p>1486550351</text:p>
          </table:table-cell>
          <table:table-cell office:value-type="float" office:value="4480" table:style-name="ce5">
            <text:p>4480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Altri servizi</text:p>
          </table:table-cell>
          <table:table-cell office:value-type="float" office:value="41491.379999999997" table:style-name="ce6">
            <text:p>41.491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1486550351" table:style-name="ce5">
            <text:p>1486550351</text:p>
          </table:table-cell>
          <table:table-cell office:value-type="float" office:value="4481" table:style-name="ce5">
            <text:p>4481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Altri servizi</text:p>
          </table:table-cell>
          <table:table-cell office:value-type="float" office:value="6737.99" table:style-name="ce6">
            <text:p>6.737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1486550351" table:style-name="ce5">
            <text:p>1486550351</text:p>
          </table:table-cell>
          <table:table-cell office:value-type="float" office:value="4029" table:style-name="ce5">
            <text:p>4029</text:p>
          </table:table-cell>
          <table:table-cell office:value-type="string" table:style-name="ce5">
            <text:p>02/07/2025</text:p>
          </table:table-cell>
          <table:table-cell office:value-type="string" table:style-name="ce5">
            <text:p>Altri servizi</text:p>
          </table:table-cell>
          <table:table-cell office:value-type="float" office:value="38350.080000000002" table:style-name="ce6">
            <text:p>38.350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1486550351" table:style-name="ce5">
            <text:p>1486550351</text:p>
          </table:table-cell>
          <table:table-cell office:value-type="float" office:value="4030" table:style-name="ce5">
            <text:p>4030</text:p>
          </table:table-cell>
          <table:table-cell office:value-type="string" table:style-name="ce5">
            <text:p>02/07/2025</text:p>
          </table:table-cell>
          <table:table-cell office:value-type="string" table:style-name="ce5">
            <text:p>Altri servizi</text:p>
          </table:table-cell>
          <table:table-cell office:value-type="float" office:value="132646.01999999999" table:style-name="ce6">
            <text:p>132.646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5218" table:style-name="ce5">
            <text:p>5218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2" table:style-name="ce6">
            <text:p>2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5221" table:style-name="ce5">
            <text:p>5221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12418" table:style-name="ce6">
            <text:p>12.418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5221" table:style-name="ce5">
            <text:p>5221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49902" table:style-name="ce6">
            <text:p>49.902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5410" table:style-name="ce5">
            <text:p>5410</text:p>
          </table:table-cell>
          <table:table-cell office:value-type="string" table:style-name="ce5">
            <text:p>15/09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2" table:style-name="ce6">
            <text:p>2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4997" table:style-name="ce5">
            <text:p>4997</text:p>
          </table:table-cell>
          <table:table-cell office:value-type="string" table:style-name="ce5">
            <text:p>08/08/2025</text:p>
          </table:table-cell>
          <table:table-cell office:value-type="string" table:style-name="ce5">
            <text:p>Altri servizi</text:p>
          </table:table-cell>
          <table:table-cell office:value-type="float" office:value="151.9" table:style-name="ce6">
            <text:p>151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4689" table:style-name="ce5">
            <text:p>4689</text:p>
          </table:table-cell>
          <table:table-cell office:value-type="string" table:style-name="ce5">
            <text:p>23/07/2025</text:p>
          </table:table-cell>
          <table:table-cell office:value-type="string" table:style-name="ce5">
            <text:p>Altri servizi</text:p>
          </table:table-cell>
          <table:table-cell office:value-type="float" office:value="182.28" table:style-name="ce6">
            <text:p>182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LEGALE OLDANI-AVV.GIULIA OLDANI</text:p>
          </table:table-cell>
          <table:table-cell office:value-type="float" office:value="3202100123" table:style-name="ce5">
            <text:p>3202100123</text:p>
          </table:table-cell>
          <table:table-cell office:value-type="float" office:value="4085" table:style-name="ce5">
            <text:p>4085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Altri servizi</text:p>
          </table:table-cell>
          <table:table-cell office:value-type="float" office:value="1860.02" table:style-name="ce6">
            <text:p>1.860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ERRAZZI <text:s/>CARLO E FIGLIO DI FERRAZZI AND</text:p>
          </table:table-cell>
          <table:table-cell office:value-type="float" office:value="11820123" table:style-name="ce5">
            <text:p>11820123</text:p>
          </table:table-cell>
          <table:table-cell office:value-type="float" office:value="5433" table:style-name="ce5">
            <text:p>5433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Altri servizi</text:p>
          </table:table-cell>
          <table:table-cell office:value-type="float" office:value="45.08" table:style-name="ce6">
            <text:p>45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4021" table:style-name="ce5">
            <text:p>4021</text:p>
          </table:table-cell>
          <table:table-cell office:value-type="string" table:style-name="ce5">
            <text:p>02/07/2025</text:p>
          </table:table-cell>
          <table:table-cell office:value-type="string" table:style-name="ce5">
            <text:p>Altri servizi</text:p>
          </table:table-cell>
          <table:table-cell office:value-type="float" office:value="28800" table:style-name="ce6">
            <text:p>28.80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MERALDO S.A.S. DI MANGANO E VAIRA</text:p>
          </table:table-cell>
          <table:table-cell office:value-type="float" office:value="2345290023" table:style-name="ce5">
            <text:p>2345290023</text:p>
          </table:table-cell>
          <table:table-cell office:value-type="float" office:value="4498" table:style-name="ce5">
            <text:p>4498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servizi</text:p>
          </table:table-cell>
          <table:table-cell office:value-type="float" office:value="110" table:style-name="ce6">
            <text:p>11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.M. DI TEOLDI STEFANIA &amp; C SNC</text:p>
          </table:table-cell>
          <table:table-cell office:value-type="float" office:value="3632620120" table:style-name="ce5">
            <text:p>3632620120</text:p>
          </table:table-cell>
          <table:table-cell office:value-type="float" office:value="4515" table:style-name="ce5">
            <text:p>4515</text:p>
          </table:table-cell>
          <table:table-cell office:value-type="string" table:style-name="ce5">
            <text:p>16/07/2025</text:p>
          </table:table-cell>
          <table:table-cell office:value-type="string" table:style-name="ce5">
            <text:p>Altri servizi</text:p>
          </table:table-cell>
          <table:table-cell office:value-type="float" office:value="100.8" table:style-name="ce6">
            <text:p>100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GALLARATE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4252" table:style-name="ce5">
            <text:p>4252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Altri servizi</text:p>
          </table:table-cell>
          <table:table-cell office:value-type="float" office:value="881.37" table:style-name="ce6">
            <text:p>881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FP TICINO MALPENSA</text:p>
          </table:table-cell>
          <table:table-cell office:value-type="float" office:value="2594340123" table:style-name="ce5">
            <text:p>2594340123</text:p>
          </table:table-cell>
          <table:table-cell office:value-type="float" office:value="4234" table:style-name="ce5">
            <text:p>4234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12358.59" table:style-name="ce6">
            <text:p>12.358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ESTO CALENDE</text:p>
          </table:table-cell>
          <table:table-cell office:value-type="float" office:value="283240125" table:style-name="ce5">
            <text:p>283240125</text:p>
          </table:table-cell>
          <table:table-cell office:value-type="float" office:value="4235" table:style-name="ce5">
            <text:p>4235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241.23" table:style-name="ce6">
            <text:p>241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S. &amp; L. CONSORZIO SOCIALE</text:p>
          </table:table-cell>
          <table:table-cell office:value-type="float" office:value="2239200963" table:style-name="ce5">
            <text:p>2239200963</text:p>
          </table:table-cell>
          <table:table-cell office:value-type="float" office:value="4236" table:style-name="ce5">
            <text:p>4236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29062.49" table:style-name="ce6">
            <text:p>29.062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RECCI SOCIETA' COOPERATIVA SOCIALE</text:p>
          </table:table-cell>
          <table:table-cell office:value-type="float" office:value="3988900969" table:style-name="ce5">
            <text:p>3988900969</text:p>
          </table:table-cell>
          <table:table-cell office:value-type="float" office:value="4237" table:style-name="ce5">
            <text:p>4237</text:p>
          </table:table-cell>
          <table:table-cell office:value-type="string" table:style-name="ce5">
            <text:p>10/07/2025</text:p>
          </table:table-cell>
          <table:table-cell office:value-type="string" table:style-name="ce5">
            <text:p>Altri servizi</text:p>
          </table:table-cell>
          <table:table-cell office:value-type="float" office:value="16830.900000000001" table:style-name="ce6">
            <text:p>16.830,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4238" table:style-name="ce5">
            <text:p>4238</text:p>
          </table:table-cell>
          <table:table-cell office:value-type="string" table:style-name="ce5">
            <text:p>09/07/2025</text:p>
          </table:table-cell>
          <table:table-cell office:value-type="string" table:style-name="ce5">
            <text:p>Altri servizi</text:p>
          </table:table-cell>
          <table:table-cell office:value-type="float" office:value="7472.44" table:style-name="ce6">
            <text:p>7.472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5219" table:style-name="ce5">
            <text:p>5219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Altri servizi</text:p>
          </table:table-cell>
          <table:table-cell office:value-type="float" office:value="4589.82" table:style-name="ce6">
            <text:p>4.589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5411" table:style-name="ce5">
            <text:p>5411</text:p>
          </table:table-cell>
          <table:table-cell office:value-type="string" table:style-name="ce5">
            <text:p>15/09/2025</text:p>
          </table:table-cell>
          <table:table-cell office:value-type="string" table:style-name="ce5">
            <text:p>Altri servizi</text:p>
          </table:table-cell>
          <table:table-cell office:value-type="float" office:value="1181.6500000000001" table:style-name="ce6">
            <text:p>1.181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EKA - S.R.L.</text:p>
          </table:table-cell>
          <table:table-cell office:value-type="float" office:value="1650260662" table:style-name="ce5">
            <text:p>1650260662</text:p>
          </table:table-cell>
          <table:table-cell office:value-type="float" office:value="4091" table:style-name="ce5">
            <text:p>409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Altri servizi</text:p>
          </table:table-cell>
          <table:table-cell office:value-type="float" office:value="18165.98" table:style-name="ce6">
            <text:p>18.165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EKA - S.R.L.</text:p>
          </table:table-cell>
          <table:table-cell office:value-type="float" office:value="1650260662" table:style-name="ce5">
            <text:p>1650260662</text:p>
          </table:table-cell>
          <table:table-cell office:value-type="float" office:value="5002" table:style-name="ce5">
            <text:p>5002</text:p>
          </table:table-cell>
          <table:table-cell office:value-type="string" table:style-name="ce5">
            <text:p>08/08/2025</text:p>
          </table:table-cell>
          <table:table-cell office:value-type="string" table:style-name="ce5">
            <text:p>Altri servizi</text:p>
          </table:table-cell>
          <table:table-cell office:value-type="float" office:value="18165.98" table:style-name="ce6">
            <text:p>18.165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5376" table:style-name="ce5">
            <text:p>5376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Altri servizi</text:p>
          </table:table-cell>
          <table:table-cell office:value-type="float" office:value="1944" table:style-name="ce6">
            <text:p>1.944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EKA - S.R.L.</text:p>
          </table:table-cell>
          <table:table-cell office:value-type="float" office:value="1650260662" table:style-name="ce5">
            <text:p>1650260662</text:p>
          </table:table-cell>
          <table:table-cell office:value-type="float" office:value="4091" table:style-name="ce5">
            <text:p>409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Altri servizi</text:p>
          </table:table-cell>
          <table:table-cell office:value-type="float" office:value="18165.98" table:style-name="ce6">
            <text:p>18.165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SSA DD.PP.</text:p>
          </table:table-cell>
          <table:table-cell office:value-type="float" office:value="7756511007" table:style-name="ce5">
            <text:p>7756511007</text:p>
          </table:table-cell>
          <table:table-cell office:value-type="float" office:value="4468" table:style-name="ce5">
            <text:p>4468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Interessi passivi su mutui e altri finanziamenti a medio lungo termine ad altri soggetti</text:p>
          </table:table-cell>
          <table:table-cell office:value-type="float" office:value="83895.01" table:style-name="ce6">
            <text:p>83.895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SSA DD.PP.</text:p>
          </table:table-cell>
          <table:table-cell office:value-type="float" office:value="7756511007" table:style-name="ce5">
            <text:p>7756511007</text:p>
          </table:table-cell>
          <table:table-cell office:value-type="float" office:value="4469" table:style-name="ce5">
            <text:p>4469</text:p>
          </table:table-cell>
          <table:table-cell office:value-type="string" table:style-name="ce5">
            <text:p>11/07/2025</text:p>
          </table:table-cell>
          <table:table-cell office:value-type="string" table:style-name="ce5">
            <text:p>Interessi passivi su finanziamenti a medio lungo termine a Imprese</text:p>
          </table:table-cell>
          <table:table-cell office:value-type="float" office:value="139663.23000000001" table:style-name="ce6">
            <text:p>139.663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RICOMAN ITALIA S.R.L.</text:p>
          </table:table-cell>
          <table:table-cell office:value-type="float" office:value="5602670969" table:style-name="ce5">
            <text:p>5602670969</text:p>
          </table:table-cell>
          <table:table-cell office:value-type="float" office:value="4770" table:style-name="ce5">
            <text:p>4770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Mobili e arredi</text:p>
          </table:table-cell>
          <table:table-cell office:value-type="float" office:value="1972.5" table:style-name="ce6">
            <text:p>1.972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ERBANO CARTE S.R.L.</text:p>
          </table:table-cell>
          <table:table-cell office:value-type="float" office:value="1566850127" table:style-name="ce5">
            <text:p>1566850127</text:p>
          </table:table-cell>
          <table:table-cell office:value-type="float" office:value="5378" table:style-name="ce5">
            <text:p>5378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Mobili e arredi</text:p>
          </table:table-cell>
          <table:table-cell office:value-type="float" office:value="6672.55" table:style-name="ce6">
            <text:p>6.672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UBARU ITALIA SPA</text:p>
          </table:table-cell>
          <table:table-cell office:value-type="float" office:value="1188480220" table:style-name="ce5">
            <text:p>1188480220</text:p>
          </table:table-cell>
          <table:table-cell office:value-type="float" office:value="5512" table:style-name="ce5">
            <text:p>5512</text:p>
          </table:table-cell>
          <table:table-cell office:value-type="string" table:style-name="ce5">
            <text:p>23/09/2025</text:p>
          </table:table-cell>
          <table:table-cell office:value-type="string" table:style-name="ce5">
            <text:p>Mezzi di trasporto ad uso civile, di sicurezza e ordine pubblico</text:p>
          </table:table-cell>
          <table:table-cell office:value-type="float" office:value="34390.97" table:style-name="ce6">
            <text:p>34.390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ERRAZZI DI DI TULLIO M. RANALLI A &amp; C.<text:s/></text:p>
          </table:table-cell>
          <table:table-cell office:value-type="float" office:value="185180122" table:style-name="ce5">
            <text:p>185180122</text:p>
          </table:table-cell>
          <table:table-cell office:value-type="float" office:value="5435" table:style-name="ce5">
            <text:p>5435</text:p>
          </table:table-cell>
          <table:table-cell office:value-type="string" table:style-name="ce5">
            <text:p>18/09/2025</text:p>
          </table:table-cell>
          <table:table-cell office:value-type="string" table:style-name="ce5">
            <text:p>Mezzi di trasporto ad uso civile, di sicurezza e ordine pubblico</text:p>
          </table:table-cell>
          <table:table-cell office:value-type="float" office:value="90.16" table:style-name="ce6">
            <text:p>90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IZZOLI <text:s/>ROLANDO</text:p>
          </table:table-cell>
          <table:table-cell office:value-type="float" office:value="3021680123" table:style-name="ce5">
            <text:p>3021680123</text:p>
          </table:table-cell>
          <table:table-cell office:value-type="float" office:value="4097" table:style-name="ce5">
            <text:p>4097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16621.28" table:style-name="ce6">
            <text:p>16.621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ADDA <text:s/>ENZO</text:p>
          </table:table-cell>
          <table:table-cell office:value-type="float" office:value="420260127" table:style-name="ce5">
            <text:p>420260127</text:p>
          </table:table-cell>
          <table:table-cell office:value-type="float" office:value="5673" table:style-name="ce5">
            <text:p>5673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6217.12" table:style-name="ce6">
            <text:p>6.217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E RISI <text:s/>SILVIA CELESTINA</text:p>
          </table:table-cell>
          <table:table-cell office:value-type="float" office:value="2438560126" table:style-name="ce5">
            <text:p>2438560126</text:p>
          </table:table-cell>
          <table:table-cell office:value-type="float" office:value="5380" table:style-name="ce5">
            <text:p>5380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15187.54" table:style-name="ce6">
            <text:p>15.187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ADDA <text:s/>ENZO</text:p>
          </table:table-cell>
          <table:table-cell office:value-type="float" office:value="420260127" table:style-name="ce5">
            <text:p>420260127</text:p>
          </table:table-cell>
          <table:table-cell office:value-type="float" office:value="5263" table:style-name="ce5">
            <text:p>5263</text:p>
          </table:table-cell>
          <table:table-cell office:value-type="string" table:style-name="ce5">
            <text:p>02/09/2025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5582.72" table:style-name="ce6">
            <text:p>5.582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ADDA <text:s/>ENZO</text:p>
          </table:table-cell>
          <table:table-cell office:value-type="float" office:value="420260127" table:style-name="ce5">
            <text:p>420260127</text:p>
          </table:table-cell>
          <table:table-cell office:value-type="float" office:value="4735" table:style-name="ce5">
            <text:p>4735</text:p>
          </table:table-cell>
          <table:table-cell office:value-type="string" table:style-name="ce5">
            <text:p>28/07/2025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6217.12" table:style-name="ce6">
            <text:p>6.217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PUTER TIME S.R.L.</text:p>
          </table:table-cell>
          <table:table-cell office:value-type="float" office:value="2214160125" table:style-name="ce5">
            <text:p>2214160125</text:p>
          </table:table-cell>
          <table:table-cell office:value-type="float" office:value="4089" table:style-name="ce5">
            <text:p>4089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Mobili e arredi</text:p>
          </table:table-cell>
          <table:table-cell office:value-type="float" office:value="75000" table:style-name="ce6">
            <text:p>75.00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OBILFERRO S.R.L.</text:p>
          </table:table-cell>
          <table:table-cell office:value-type="float" office:value="216580290" table:style-name="ce5">
            <text:p>216580290</text:p>
          </table:table-cell>
          <table:table-cell office:value-type="float" office:value="5524" table:style-name="ce5">
            <text:p>5524</text:p>
          </table:table-cell>
          <table:table-cell office:value-type="string" table:style-name="ce5">
            <text:p>23/09/2025</text:p>
          </table:table-cell>
          <table:table-cell office:value-type="string" table:style-name="ce5">
            <text:p>Mobili e arredi</text:p>
          </table:table-cell>
          <table:table-cell office:value-type="float" office:value="3851.54" table:style-name="ce6">
            <text:p>3.851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IMULA SAS DI GIORGETTI ALBERTO E C.</text:p>
          </table:table-cell>
          <table:table-cell office:value-type="float" office:value="836960153" table:style-name="ce5">
            <text:p>836960153</text:p>
          </table:table-cell>
          <table:table-cell office:value-type="float" office:value="4741" table:style-name="ce5">
            <text:p>4741</text:p>
          </table:table-cell>
          <table:table-cell office:value-type="string" table:style-name="ce5">
            <text:p>24/07/2025</text:p>
          </table:table-cell>
          <table:table-cell office:value-type="string" table:style-name="ce5">
            <text:p>Mobili e arredi</text:p>
          </table:table-cell>
          <table:table-cell office:value-type="float" office:value="4043.08" table:style-name="ce6">
            <text:p>4.043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.MA. DI SISTI GIUSEPPE</text:p>
          </table:table-cell>
          <table:table-cell office:value-type="float" office:value="3096420173" table:style-name="ce5">
            <text:p>3096420173</text:p>
          </table:table-cell>
          <table:table-cell office:value-type="float" office:value="4943" table:style-name="ce5">
            <text:p>4943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Beni immobili</text:p>
          </table:table-cell>
          <table:table-cell office:value-type="float" office:value="3172" table:style-name="ce6">
            <text:p>3.172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LIGARA <text:s/>STEFANO</text:p>
          </table:table-cell>
          <table:table-cell office:value-type="float" office:value="2071910026" table:style-name="ce5">
            <text:p>2071910026</text:p>
          </table:table-cell>
          <table:table-cell office:value-type="float" office:value="5643" table:style-name="ce5">
            <text:p>5643</text:p>
          </table:table-cell>
          <table:table-cell office:value-type="string" table:style-name="ce5">
            <text:p>26/09/2025</text:p>
          </table:table-cell>
          <table:table-cell office:value-type="string" table:style-name="ce5">
            <text:p>Beni immobili</text:p>
          </table:table-cell>
          <table:table-cell office:value-type="float" office:value="4867.8" table:style-name="ce6">
            <text:p>4.867,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4785" table:style-name="ce5">
            <text:p>4785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Beni immobili</text:p>
          </table:table-cell>
          <table:table-cell office:value-type="float" office:value="2566.0700000000002" table:style-name="ce6">
            <text:p>2.566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4853" table:style-name="ce5">
            <text:p>4853</text:p>
          </table:table-cell>
          <table:table-cell office:value-type="string" table:style-name="ce5">
            <text:p>05/08/2025</text:p>
          </table:table-cell>
          <table:table-cell office:value-type="string" table:style-name="ce5">
            <text:p>Beni immobili</text:p>
          </table:table-cell>
          <table:table-cell office:value-type="float" office:value="574.55999999999995" table:style-name="ce6">
            <text:p>574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MPER S.R.L.</text:p>
          </table:table-cell>
          <table:table-cell office:value-type="float" office:value="5057650284" table:style-name="ce5">
            <text:p>5057650284</text:p>
          </table:table-cell>
          <table:table-cell office:value-type="float" office:value="4141" table:style-name="ce5">
            <text:p>4141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Beni immobili</text:p>
          </table:table-cell>
          <table:table-cell office:value-type="float" office:value="2049.6" table:style-name="ce6">
            <text:p>2.049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DIL CO.RE.MA DI BORGHI A. &amp; C. S.R.L.</text:p>
          </table:table-cell>
          <table:table-cell office:value-type="float" office:value="1046140156" table:style-name="ce5">
            <text:p>1046140156</text:p>
          </table:table-cell>
          <table:table-cell office:value-type="float" office:value="5520" table:style-name="ce5">
            <text:p>5520</text:p>
          </table:table-cell>
          <table:table-cell office:value-type="string" table:style-name="ce5">
            <text:p>23/09/2025</text:p>
          </table:table-cell>
          <table:table-cell office:value-type="string" table:style-name="ce5">
            <text:p>Beni immobili</text:p>
          </table:table-cell>
          <table:table-cell office:value-type="float" office:value="53680" table:style-name="ce6">
            <text:p>53.68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4852" table:style-name="ce5">
            <text:p>4852</text:p>
          </table:table-cell>
          <table:table-cell office:value-type="string" table:style-name="ce5">
            <text:p>05/08/2025</text:p>
          </table:table-cell>
          <table:table-cell office:value-type="string" table:style-name="ce5">
            <text:p>Beni immobili</text:p>
          </table:table-cell>
          <table:table-cell office:value-type="float" office:value="386.24" table:style-name="ce6">
            <text:p>386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4851" table:style-name="ce5">
            <text:p>4851</text:p>
          </table:table-cell>
          <table:table-cell office:value-type="string" table:style-name="ce5">
            <text:p>05/08/2025</text:p>
          </table:table-cell>
          <table:table-cell office:value-type="string" table:style-name="ce5">
            <text:p>Beni immobili</text:p>
          </table:table-cell>
          <table:table-cell office:value-type="float" office:value="739.82" table:style-name="ce6">
            <text:p>739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UCON SPORT S.R.L.</text:p>
          </table:table-cell>
          <table:table-cell office:value-type="float" office:value="2604800033" table:style-name="ce5">
            <text:p>2604800033</text:p>
          </table:table-cell>
          <table:table-cell office:value-type="float" office:value="5026" table:style-name="ce5">
            <text:p>5026</text:p>
          </table:table-cell>
          <table:table-cell office:value-type="string" table:style-name="ce5">
            <text:p>11/08/2025</text:p>
          </table:table-cell>
          <table:table-cell office:value-type="string" table:style-name="ce5">
            <text:p>Beni immobili</text:p>
          </table:table-cell>
          <table:table-cell office:value-type="float" office:value="6039" table:style-name="ce6">
            <text:p>6.039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DIL &amp; RIPARA DI LULAJ ELTON</text:p>
          </table:table-cell>
          <table:table-cell office:value-type="float" office:value="3741830123" table:style-name="ce5">
            <text:p>3741830123</text:p>
          </table:table-cell>
          <table:table-cell office:value-type="float" office:value="4743" table:style-name="ce5">
            <text:p>4743</text:p>
          </table:table-cell>
          <table:table-cell office:value-type="string" table:style-name="ce5">
            <text:p>28/07/2025</text:p>
          </table:table-cell>
          <table:table-cell office:value-type="string" table:style-name="ce5">
            <text:p>Beni immobili</text:p>
          </table:table-cell>
          <table:table-cell office:value-type="float" office:value="11960.5" table:style-name="ce6">
            <text:p>11.960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MPER S.R.L.</text:p>
          </table:table-cell>
          <table:table-cell office:value-type="float" office:value="5057650284" table:style-name="ce5">
            <text:p>5057650284</text:p>
          </table:table-cell>
          <table:table-cell office:value-type="float" office:value="5522" table:style-name="ce5">
            <text:p>5522</text:p>
          </table:table-cell>
          <table:table-cell office:value-type="string" table:style-name="ce5">
            <text:p>23/09/2025</text:p>
          </table:table-cell>
          <table:table-cell office:value-type="string" table:style-name="ce5">
            <text:p>Beni immobili</text:p>
          </table:table-cell>
          <table:table-cell office:value-type="float" office:value="3025.6" table:style-name="ce6">
            <text:p>3.025,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5374" table:style-name="ce5">
            <text:p>5374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Beni immobili</text:p>
          </table:table-cell>
          <table:table-cell office:value-type="float" office:value="4585.78" table:style-name="ce6">
            <text:p>4.585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NS CONSORZIO NAZIONALE SERVIZI SOC.COOP</text:p>
          </table:table-cell>
          <table:table-cell office:value-type="float" office:value="3609840370" table:style-name="ce5">
            <text:p>3609840370</text:p>
          </table:table-cell>
          <table:table-cell office:value-type="float" office:value="5279" table:style-name="ce5">
            <text:p>5279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Beni immobili</text:p>
          </table:table-cell>
          <table:table-cell office:value-type="float" office:value="439450.01" table:style-name="ce6">
            <text:p>439.450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EDIA ELETTRICA SNC DI PROSERPIO M.&amp; C.</text:p>
          </table:table-cell>
          <table:table-cell office:value-type="float" office:value="2281390134" table:style-name="ce5">
            <text:p>2281390134</text:p>
          </table:table-cell>
          <table:table-cell office:value-type="float" office:value="4734" table:style-name="ce5">
            <text:p>4734</text:p>
          </table:table-cell>
          <table:table-cell office:value-type="string" table:style-name="ce5">
            <text:p>28/07/2025</text:p>
          </table:table-cell>
          <table:table-cell office:value-type="string" table:style-name="ce5">
            <text:p>Beni immobili</text:p>
          </table:table-cell>
          <table:table-cell office:value-type="float" office:value="17080" table:style-name="ce6">
            <text:p>17.08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4850" table:style-name="ce5">
            <text:p>4850</text:p>
          </table:table-cell>
          <table:table-cell office:value-type="string" table:style-name="ce5">
            <text:p>05/08/2025</text:p>
          </table:table-cell>
          <table:table-cell office:value-type="string" table:style-name="ce5">
            <text:p>Beni immobili</text:p>
          </table:table-cell>
          <table:table-cell office:value-type="float" office:value="489.46" table:style-name="ce6">
            <text:p>489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4855" table:style-name="ce5">
            <text:p>4855</text:p>
          </table:table-cell>
          <table:table-cell office:value-type="string" table:style-name="ce5">
            <text:p>05/08/2025</text:p>
          </table:table-cell>
          <table:table-cell office:value-type="string" table:style-name="ce5">
            <text:p>Beni immobili</text:p>
          </table:table-cell>
          <table:table-cell office:value-type="float" office:value="444.72" table:style-name="ce6">
            <text:p>444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IANEZZE <text:s/>FABIANA</text:p>
          </table:table-cell>
          <table:table-cell office:value-type="float" office:value="3283400129" table:style-name="ce5">
            <text:p>3283400129</text:p>
          </table:table-cell>
          <table:table-cell office:value-type="float" office:value="5021" table:style-name="ce5">
            <text:p>5021</text:p>
          </table:table-cell>
          <table:table-cell office:value-type="string" table:style-name="ce5">
            <text:p>11/08/2025</text:p>
          </table:table-cell>
          <table:table-cell office:value-type="string" table:style-name="ce5">
            <text:p>Beni immobili di valore culturale, storico ed artistico</text:p>
          </table:table-cell>
          <table:table-cell office:value-type="float" office:value="11909.21" table:style-name="ce6">
            <text:p>11.909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AUCE <text:s/>LORENA</text:p>
          </table:table-cell>
          <table:table-cell office:value-type="float" office:value="2466820129" table:style-name="ce5">
            <text:p>2466820129</text:p>
          </table:table-cell>
          <table:table-cell office:value-type="float" office:value="4750" table:style-name="ce5">
            <text:p>4750</text:p>
          </table:table-cell>
          <table:table-cell office:value-type="string" table:style-name="ce5">
            <text:p>30/07/2025</text:p>
          </table:table-cell>
          <table:table-cell office:value-type="string" table:style-name="ce5">
            <text:p>Beni immobili di valore culturale, storico ed artistico</text:p>
          </table:table-cell>
          <table:table-cell office:value-type="float" office:value="11909.21" table:style-name="ce6">
            <text:p>11.909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CALTRITTI <text:s/>MATTEO</text:p>
          </table:table-cell>
          <table:table-cell office:value-type="float" office:value="2159290028" table:style-name="ce5">
            <text:p>2159290028</text:p>
          </table:table-cell>
          <table:table-cell office:value-type="float" office:value="4751" table:style-name="ce5">
            <text:p>4751</text:p>
          </table:table-cell>
          <table:table-cell office:value-type="string" table:style-name="ce5">
            <text:p>30/07/2025</text:p>
          </table:table-cell>
          <table:table-cell office:value-type="string" table:style-name="ce5">
            <text:p>Beni immobili di valore culturale, storico ed artistico</text:p>
          </table:table-cell>
          <table:table-cell office:value-type="float" office:value="13894.08" table:style-name="ce6">
            <text:p>13.894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MPER S.R.L.</text:p>
          </table:table-cell>
          <table:table-cell office:value-type="float" office:value="5057650284" table:style-name="ce5">
            <text:p>5057650284</text:p>
          </table:table-cell>
          <table:table-cell office:value-type="float" office:value="4142" table:style-name="ce5">
            <text:p>4142</text:p>
          </table:table-cell>
          <table:table-cell office:value-type="string" table:style-name="ce5">
            <text:p>10/09/2025</text:p>
          </table:table-cell>
          <table:table-cell office:value-type="string" table:style-name="ce5">
            <text:p>Beni immobili di valore culturale, storico ed artistico</text:p>
          </table:table-cell>
          <table:table-cell office:value-type="float" office:value="2708.4" table:style-name="ce6">
            <text:p>2.708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ASPAROLI <text:s/>PAOLO</text:p>
          </table:table-cell>
          <table:table-cell office:value-type="float" office:value="615240124" table:style-name="ce5">
            <text:p>615240124</text:p>
          </table:table-cell>
          <table:table-cell office:value-type="float" office:value="4749" table:style-name="ce5">
            <text:p>4749</text:p>
          </table:table-cell>
          <table:table-cell office:value-type="string" table:style-name="ce5">
            <text:p>28/07/2025</text:p>
          </table:table-cell>
          <table:table-cell office:value-type="string" table:style-name="ce5">
            <text:p>Beni immobili di valore culturale, storico ed artistico</text:p>
          </table:table-cell>
          <table:table-cell office:value-type="float" office:value="11909.21" table:style-name="ce6">
            <text:p>11.909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REA.MI SRL</text:p>
          </table:table-cell>
          <table:table-cell office:value-type="float" office:value="8287360963" table:style-name="ce5">
            <text:p>8287360963</text:p>
          </table:table-cell>
          <table:table-cell office:value-type="float" office:value="5260" table:style-name="ce5">
            <text:p>5260</text:p>
          </table:table-cell>
          <table:table-cell office:value-type="string" table:style-name="ce5">
            <text:p>02/09/2025</text:p>
          </table:table-cell>
          <table:table-cell office:value-type="string" table:style-name="ce5">
            <text:p>Beni immobili</text:p>
          </table:table-cell>
          <table:table-cell office:value-type="float" office:value="53852.92" table:style-name="ce6">
            <text:p>53.852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IZZOLI <text:s/>ROLANDO</text:p>
          </table:table-cell>
          <table:table-cell office:value-type="float" office:value="3021680123" table:style-name="ce5">
            <text:p>3021680123</text:p>
          </table:table-cell>
          <table:table-cell office:value-type="float" office:value="5381" table:style-name="ce5">
            <text:p>5381</text:p>
          </table:table-cell>
          <table:table-cell office:value-type="string" table:style-name="ce5">
            <text:p>12/09/2025</text:p>
          </table:table-cell>
          <table:table-cell office:value-type="string" table:style-name="ce5">
            <text:p>Beni immobili</text:p>
          </table:table-cell>
          <table:table-cell office:value-type="float" office:value="6071.21" table:style-name="ce6">
            <text:p>6.071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IZZOLI <text:s/>ROLANDO</text:p>
          </table:table-cell>
          <table:table-cell office:value-type="float" office:value="3021680123" table:style-name="ce5">
            <text:p>3021680123</text:p>
          </table:table-cell>
          <table:table-cell office:value-type="float" office:value="4800" table:style-name="ce5">
            <text:p>4800</text:p>
          </table:table-cell>
          <table:table-cell office:value-type="string" table:style-name="ce5">
            <text:p>04/08/2025</text:p>
          </table:table-cell>
          <table:table-cell office:value-type="string" table:style-name="ce5">
            <text:p>Beni immobili</text:p>
          </table:table-cell>
          <table:table-cell office:value-type="float" office:value="4821.4399999999996" table:style-name="ce6">
            <text:p>4.821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REA.MI SRL</text:p>
          </table:table-cell>
          <table:table-cell office:value-type="float" office:value="8287360963" table:style-name="ce5">
            <text:p>8287360963</text:p>
          </table:table-cell>
          <table:table-cell office:value-type="float" office:value="4748" table:style-name="ce5">
            <text:p>4748</text:p>
          </table:table-cell>
          <table:table-cell office:value-type="string" table:style-name="ce5">
            <text:p>28/07/2025</text:p>
          </table:table-cell>
          <table:table-cell office:value-type="string" table:style-name="ce5">
            <text:p>Beni immobili</text:p>
          </table:table-cell>
          <table:table-cell office:value-type="float" office:value="43272.52" table:style-name="ce6">
            <text:p>43.272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T STUDIO ASSOCIATO DI ALAIMO E TORRETTA</text:p>
          </table:table-cell>
          <table:table-cell office:value-type="float" office:value="12368050154" table:style-name="ce5">
            <text:p>12368050154</text:p>
          </table:table-cell>
          <table:table-cell office:value-type="float" office:value="4485" table:style-name="ce5">
            <text:p>4485</text:p>
          </table:table-cell>
          <table:table-cell office:value-type="string" table:style-name="ce5">
            <text:p>14/07/2025</text:p>
          </table:table-cell>
          <table:table-cell office:value-type="string" table:style-name="ce5">
            <text:p>Beni immobili</text:p>
          </table:table-cell>
          <table:table-cell office:value-type="float" office:value="6905.54" table:style-name="ce6">
            <text:p>6.905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+BM-ARCHITETTI ASSOCIATI</text:p>
          </table:table-cell>
          <table:table-cell office:value-type="float" office:value="3415090160" table:style-name="ce5">
            <text:p>3415090160</text:p>
          </table:table-cell>
          <table:table-cell office:value-type="float" office:value="5519" table:style-name="ce5">
            <text:p>5519</text:p>
          </table:table-cell>
          <table:table-cell office:value-type="string" table:style-name="ce5">
            <text:p>23/09/2025</text:p>
          </table:table-cell>
          <table:table-cell office:value-type="string" table:style-name="ce5">
            <text:p>Beni immobili</text:p>
          </table:table-cell>
          <table:table-cell office:value-type="float" office:value="37747.019999999997" table:style-name="ce6">
            <text:p>37.747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REA.MI SRL</text:p>
          </table:table-cell>
          <table:table-cell office:value-type="float" office:value="8287360963" table:style-name="ce5">
            <text:p>8287360963</text:p>
          </table:table-cell>
          <table:table-cell office:value-type="float" office:value="5648" table:style-name="ce5">
            <text:p>5648</text:p>
          </table:table-cell>
          <table:table-cell office:value-type="string" table:style-name="ce5">
            <text:p>26/09/2025</text:p>
          </table:table-cell>
          <table:table-cell office:value-type="string" table:style-name="ce5">
            <text:p>Beni immobili</text:p>
          </table:table-cell>
          <table:table-cell office:value-type="float" office:value="1019355.7" table:style-name="ce6">
            <text:p>1.019.355,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. &amp; G. PAGLINI S.P.A.</text:p>
          </table:table-cell>
          <table:table-cell office:value-type="float" office:value="1209860129" table:style-name="ce5">
            <text:p>1209860129</text:p>
          </table:table-cell>
          <table:table-cell office:value-type="float" office:value="5215" table:style-name="ce5">
            <text:p>5215</text:p>
          </table:table-cell>
          <table:table-cell office:value-type="string" table:style-name="ce5">
            <text:p>29/08/2025</text:p>
          </table:table-cell>
          <table:table-cell office:value-type="string" table:style-name="ce5">
            <text:p>Contributi agli investimenti a Istituzioni Sociali Private<text:s/></text:p>
          </table:table-cell>
          <table:table-cell office:value-type="float" office:value="22974.03" table:style-name="ce6">
            <text:p>22.974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AI <text:s/>ANTONINO</text:p>
          </table:table-cell>
          <table:table-cell office:value-type="float" office:value="2386950121" table:style-name="ce5">
            <text:p>2386950121</text:p>
          </table:table-cell>
          <table:table-cell office:value-type="float" office:value="4577" table:style-name="ce5">
            <text:p>4577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Beni immobili</text:p>
          </table:table-cell>
          <table:table-cell office:value-type="float" office:value="12970.31" table:style-name="ce6">
            <text:p>12.970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TECNICO ASSOCIATO DI GEOLOGIA</text:p>
          </table:table-cell>
          <table:table-cell office:value-type="float" office:value="2313490126" table:style-name="ce5">
            <text:p>2313490126</text:p>
          </table:table-cell>
          <table:table-cell office:value-type="float" office:value="4028" table:style-name="ce5">
            <text:p>4028</text:p>
          </table:table-cell>
          <table:table-cell office:value-type="string" table:style-name="ce5">
            <text:p>02/07/2025</text:p>
          </table:table-cell>
          <table:table-cell office:value-type="string" table:style-name="ce5">
            <text:p>Beni immobili</text:p>
          </table:table-cell>
          <table:table-cell office:value-type="float" office:value="12970.31" table:style-name="ce6">
            <text:p>12.970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4797" table:style-name="ce5">
            <text:p>4797</text:p>
          </table:table-cell>
          <table:table-cell office:value-type="string" table:style-name="ce5">
            <text:p>04/08/2025</text:p>
          </table:table-cell>
          <table:table-cell office:value-type="string" table:style-name="ce5">
            <text:p>Beni immobili</text:p>
          </table:table-cell>
          <table:table-cell office:value-type="float" office:value="1358.5" table:style-name="ce6">
            <text:p>1.358,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RGILIO GHERARDI SRL-IMPRESA EDILE</text:p>
          </table:table-cell>
          <table:table-cell office:value-type="float" office:value="989900162" table:style-name="ce5">
            <text:p>989900162</text:p>
          </table:table-cell>
          <table:table-cell office:value-type="float" office:value="4944" table:style-name="ce5">
            <text:p>4944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Beni immobili</text:p>
          </table:table-cell>
          <table:table-cell office:value-type="float" office:value="490930" table:style-name="ce6">
            <text:p>490.93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CARLATTA UMBERTO SAS</text:p>
          </table:table-cell>
          <table:table-cell office:value-type="float" office:value="217910025" table:style-name="ce5">
            <text:p>217910025</text:p>
          </table:table-cell>
          <table:table-cell office:value-type="float" office:value="5636" table:style-name="ce5">
            <text:p>5636</text:p>
          </table:table-cell>
          <table:table-cell office:value-type="string" table:style-name="ce5">
            <text:p>26/09/2025</text:p>
          </table:table-cell>
          <table:table-cell office:value-type="string" table:style-name="ce5">
            <text:p>Beni immobili</text:p>
          </table:table-cell>
          <table:table-cell office:value-type="float" office:value="95000" table:style-name="ce6">
            <text:p>95.00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FE S.R.L.</text:p>
          </table:table-cell>
          <table:table-cell office:value-type="float" office:value="5123890963" table:style-name="ce5">
            <text:p>5123890963</text:p>
          </table:table-cell>
          <table:table-cell office:value-type="float" office:value="4099" table:style-name="ce5">
            <text:p>4099</text:p>
          </table:table-cell>
          <table:table-cell office:value-type="string" table:style-name="ce5">
            <text:p>07/07/2025</text:p>
          </table:table-cell>
          <table:table-cell office:value-type="string" table:style-name="ce5">
            <text:p>Beni immobili</text:p>
          </table:table-cell>
          <table:table-cell office:value-type="float" office:value="15250" table:style-name="ce6">
            <text:p>15.25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.VI.A. RICERCA VIAB. AMBIENTE SRL</text:p>
          </table:table-cell>
          <table:table-cell office:value-type="float" office:value="12806130154" table:style-name="ce5">
            <text:p>12806130154</text:p>
          </table:table-cell>
          <table:table-cell office:value-type="float" office:value="5047" table:style-name="ce5">
            <text:p>5047</text:p>
          </table:table-cell>
          <table:table-cell office:value-type="string" table:style-name="ce5">
            <text:p>12/08/2025</text:p>
          </table:table-cell>
          <table:table-cell office:value-type="string" table:style-name="ce5">
            <text:p>Beni immobili</text:p>
          </table:table-cell>
          <table:table-cell office:value-type="float" office:value="43456.4" table:style-name="ce6">
            <text:p>43.456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IVELLI COSTRUZIONI S.R.L.</text:p>
          </table:table-cell>
          <table:table-cell office:value-type="float" office:value="2067440129" table:style-name="ce5">
            <text:p>2067440129</text:p>
          </table:table-cell>
          <table:table-cell office:value-type="float" office:value="5278" table:style-name="ce5">
            <text:p>5278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Beni immobili</text:p>
          </table:table-cell>
          <table:table-cell office:value-type="float" office:value="579355.4" table:style-name="ce6">
            <text:p>579.355,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CARLATTA UMBERTO SAS</text:p>
          </table:table-cell>
          <table:table-cell office:value-type="float" office:value="217910025" table:style-name="ce5">
            <text:p>217910025</text:p>
          </table:table-cell>
          <table:table-cell office:value-type="float" office:value="5637" table:style-name="ce5">
            <text:p>5637</text:p>
          </table:table-cell>
          <table:table-cell office:value-type="string" table:style-name="ce5">
            <text:p>26/09/2025</text:p>
          </table:table-cell>
          <table:table-cell office:value-type="string" table:style-name="ce5">
            <text:p>Beni immobili</text:p>
          </table:table-cell>
          <table:table-cell office:value-type="float" office:value="73921.81" table:style-name="ce6">
            <text:p>73.921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KOMPAN ITALIA S.R.L.</text:p>
          </table:table-cell>
          <table:table-cell office:value-type="float" office:value="6792050962" table:style-name="ce5">
            <text:p>6792050962</text:p>
          </table:table-cell>
          <table:table-cell office:value-type="float" office:value="4867" table:style-name="ce5">
            <text:p>4867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Beni immobili</text:p>
          </table:table-cell>
          <table:table-cell office:value-type="float" office:value="6880" table:style-name="ce6">
            <text:p>6.88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LVA MERCURIO S.R.L.</text:p>
          </table:table-cell>
          <table:table-cell office:value-type="float" office:value="1721450136" table:style-name="ce5">
            <text:p>1721450136</text:p>
          </table:table-cell>
          <table:table-cell office:value-type="float" office:value="5666" table:style-name="ce5">
            <text:p>5666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Beni immobili</text:p>
          </table:table-cell>
          <table:table-cell office:value-type="float" office:value="8656.2000000000007" table:style-name="ce6">
            <text:p>8.656,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LVA MERCURIO S.R.L.</text:p>
          </table:table-cell>
          <table:table-cell office:value-type="float" office:value="1721450136" table:style-name="ce5">
            <text:p>1721450136</text:p>
          </table:table-cell>
          <table:table-cell office:value-type="float" office:value="5667" table:style-name="ce5">
            <text:p>5667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Beni immobili</text:p>
          </table:table-cell>
          <table:table-cell office:value-type="float" office:value="6071.1" table:style-name="ce6">
            <text:p>6.071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RCHINI PIANTE SRL-SOC.CON SOCIO UNICO</text:p>
          </table:table-cell>
          <table:table-cell office:value-type="float" office:value="1986140125" table:style-name="ce5">
            <text:p>1986140125</text:p>
          </table:table-cell>
          <table:table-cell office:value-type="float" office:value="5268" table:style-name="ce5">
            <text:p>5268</text:p>
          </table:table-cell>
          <table:table-cell office:value-type="string" table:style-name="ce5">
            <text:p>03/09/2025</text:p>
          </table:table-cell>
          <table:table-cell office:value-type="string" table:style-name="ce5">
            <text:p>Beni immobili</text:p>
          </table:table-cell>
          <table:table-cell office:value-type="float" office:value="17564.150000000001" table:style-name="ce6">
            <text:p>17.564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LVA MERCURIO S.R.L.</text:p>
          </table:table-cell>
          <table:table-cell office:value-type="float" office:value="1721450136" table:style-name="ce5">
            <text:p>1721450136</text:p>
          </table:table-cell>
          <table:table-cell office:value-type="float" office:value="5682" table:style-name="ce5">
            <text:p>5682</text:p>
          </table:table-cell>
          <table:table-cell office:value-type="string" table:style-name="ce5">
            <text:p>30/09/2025</text:p>
          </table:table-cell>
          <table:table-cell office:value-type="string" table:style-name="ce5">
            <text:p>Beni immobili</text:p>
          </table:table-cell>
          <table:table-cell office:value-type="float" office:value="14851.67" table:style-name="ce6">
            <text:p>14.851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LVA MERCURIO S.R.L.</text:p>
          </table:table-cell>
          <table:table-cell office:value-type="float" office:value="1721450136" table:style-name="ce5">
            <text:p>1721450136</text:p>
          </table:table-cell>
          <table:table-cell office:value-type="float" office:value="5665" table:style-name="ce5">
            <text:p>5665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Beni immobili</text:p>
          </table:table-cell>
          <table:table-cell office:value-type="float" office:value="19475" table:style-name="ce6">
            <text:p>19.475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KOMPAN ITALIA S.R.L.</text:p>
          </table:table-cell>
          <table:table-cell office:value-type="float" office:value="6792050962" table:style-name="ce5">
            <text:p>6792050962</text:p>
          </table:table-cell>
          <table:table-cell office:value-type="float" office:value="4868" table:style-name="ce5">
            <text:p>4868</text:p>
          </table:table-cell>
          <table:table-cell office:value-type="string" table:style-name="ce5">
            <text:p>06/08/2025</text:p>
          </table:table-cell>
          <table:table-cell office:value-type="string" table:style-name="ce5">
            <text:p>Beni immobili</text:p>
          </table:table-cell>
          <table:table-cell office:value-type="float" office:value="46855.1" table:style-name="ce6">
            <text:p>46.855,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GIENICA CASSANESE SERVIZI AMBIENTALI</text:p>
          </table:table-cell>
          <table:table-cell office:value-type="float" office:value="2006990127" table:style-name="ce5">
            <text:p>2006990127</text:p>
          </table:table-cell>
          <table:table-cell office:value-type="float" office:value="5521" table:style-name="ce5">
            <text:p>5521</text:p>
          </table:table-cell>
          <table:table-cell office:value-type="string" table:style-name="ce5">
            <text:p>23/09/2025</text:p>
          </table:table-cell>
          <table:table-cell office:value-type="string" table:style-name="ce5">
            <text:p>Beni immobili</text:p>
          </table:table-cell>
          <table:table-cell office:value-type="float" office:value="12398.54" table:style-name="ce6">
            <text:p>12.398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SALUCCI SRL</text:p>
          </table:table-cell>
          <table:table-cell office:value-type="float" office:value="2665250128" table:style-name="ce5">
            <text:p>2665250128</text:p>
          </table:table-cell>
          <table:table-cell office:value-type="float" office:value="4780" table:style-name="ce5">
            <text:p>4780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Beni immobili</text:p>
          </table:table-cell>
          <table:table-cell office:value-type="float" office:value="32509.41" table:style-name="ce6">
            <text:p>32.509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SALUCCI SRL</text:p>
          </table:table-cell>
          <table:table-cell office:value-type="float" office:value="2665250128" table:style-name="ce5">
            <text:p>2665250128</text:p>
          </table:table-cell>
          <table:table-cell office:value-type="float" office:value="4781" table:style-name="ce5">
            <text:p>4781</text:p>
          </table:table-cell>
          <table:table-cell office:value-type="string" table:style-name="ce5">
            <text:p>01/08/2025</text:p>
          </table:table-cell>
          <table:table-cell office:value-type="string" table:style-name="ce5">
            <text:p>Beni immobili</text:p>
          </table:table-cell>
          <table:table-cell office:value-type="float" office:value="16981.23" table:style-name="ce6">
            <text:p>16.981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ORD MILANO CONSULT S.R.L.</text:p>
          </table:table-cell>
          <table:table-cell office:value-type="float" office:value="1687110120" table:style-name="ce5">
            <text:p>1687110120</text:p>
          </table:table-cell>
          <table:table-cell office:value-type="float" office:value="4578" table:style-name="ce5">
            <text:p>4578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Beni immobili</text:p>
          </table:table-cell>
          <table:table-cell office:value-type="float" office:value="7146.13" table:style-name="ce6">
            <text:p>7.146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ORDIN SRL</text:p>
          </table:table-cell>
          <table:table-cell office:value-type="float" office:value="840420129" table:style-name="ce5">
            <text:p>840420129</text:p>
          </table:table-cell>
          <table:table-cell office:value-type="float" office:value="4618" table:style-name="ce5">
            <text:p>4618</text:p>
          </table:table-cell>
          <table:table-cell office:value-type="string" table:style-name="ce5">
            <text:p>18/07/2025</text:p>
          </table:table-cell>
          <table:table-cell office:value-type="string" table:style-name="ce5">
            <text:p>Beni immobili</text:p>
          </table:table-cell>
          <table:table-cell office:value-type="float" office:value="224480" table:style-name="ce6">
            <text:p>224.48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SALUCCI SRL</text:p>
          </table:table-cell>
          <table:table-cell office:value-type="float" office:value="2665250128" table:style-name="ce5">
            <text:p>2665250128</text:p>
          </table:table-cell>
          <table:table-cell office:value-type="float" office:value="5671" table:style-name="ce5">
            <text:p>5671</text:p>
          </table:table-cell>
          <table:table-cell office:value-type="string" table:style-name="ce5">
            <text:p>29/09/2025</text:p>
          </table:table-cell>
          <table:table-cell office:value-type="string" table:style-name="ce5">
            <text:p>Beni immobili</text:p>
          </table:table-cell>
          <table:table-cell office:value-type="float" office:value="1605.18" table:style-name="ce6">
            <text:p>1.605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DIL &amp; RIPARA DI LULAJ ELTON</text:p>
          </table:table-cell>
          <table:table-cell office:value-type="float" office:value="3741830123" table:style-name="ce5">
            <text:p>3741830123</text:p>
          </table:table-cell>
          <table:table-cell office:value-type="float" office:value="4742" table:style-name="ce5">
            <text:p>4742</text:p>
          </table:table-cell>
          <table:table-cell office:value-type="string" table:style-name="ce5">
            <text:p>28/07/2025</text:p>
          </table:table-cell>
          <table:table-cell office:value-type="string" table:style-name="ce5">
            <text:p>Beni immobili</text:p>
          </table:table-cell>
          <table:table-cell office:value-type="float" office:value="34979" table:style-name="ce6">
            <text:p>34.979,00</text:p>
          </table:table-cell>
          <table:table-cell table:number-columns-repeated="16378"/>
        </table:table-row>
        <table:table-row table:number-rows-repeated="1046430" table:style-name="ro2">
          <table:table-cell table:number-columns-repeated="16384"/>
        </table:table-row>
        <table:named-expressions>
          <table:named-range table:name="Print_Area" table:cell-range-address="Estrazione.$A$1:Estrazione.$F$2146" table:base-cell-address="Estrazione.$A$1"/>
          <table:named-range table:name="Print_Titles" table:cell-range-address="Estrazione.$A$3:Estrazione.$XFD$3" table:base-cell-address="Estrazione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-X="1" style:scale-to-Y="1000" style:table-centering="horizontal" style:print="objects charts drawings"/>
      <style:header-style>
        <style:header-footer-properties fo:min-height="0.78740157480315in" fo:margin-left="0in" fo:margin-right="0in" fo:margin-bottom="0in"/>
      </style:header-style>
      <style:footer-style>
        <style:header-footer-properties fo:min-height="0.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231</meta:generator>
    <meta:initial-creator>Colombo Michele</meta:initial-creator>
    <dc:creator>Colombo Michele</dc:creator>
    <meta:creation-date>2025-10-06T06:59:03Z</meta:creation-date>
    <dc:date>2025-10-06T07:22:11Z</dc:date>
    <meta:print-date>2025-10-06T07:19:20Z</meta:print-date>
  </office:meta>
</office:document-meta>
</file>